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Normal_32_15_32_2" style:data-style-name="N0">
      <style:table-cell-properties fo:border-top="2pt solid #000000" fo:border-bottom="none" fo:border-left="2pt solid #000000" fo:border-right="none" style:vertical-align="middle" fo:background-color="transparent" style:cell-protect="none"/>
    </style:style>
    <style:style style:name="ce2" style:family="table-cell" style:parent-style-name="Texto_32_Explicativo_32_2" style:data-style-name="N0">
      <style:table-cell-properties fo:border-top="2pt solid #000000" fo:border-bottom="none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fo:font-weight="bold" style:font-weight-asian="bold" style:font-weight-complex="bold"/>
    </style:style>
    <style:style style:name="ce3" style:family="table-cell" style:parent-style-name="Texto_32_Explicativo_32_2" style:data-style-name="N0">
      <style:table-cell-properties fo:border-top="2pt solid #000000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fo:font-weight="bold" style:font-weight-asian="bold" style:font-weight-complex="bold"/>
    </style:style>
    <style:style style:name="ce4" style:family="table-cell" style:parent-style-name="Normal_32_15_32_2" style:data-style-name="N0">
      <style:table-cell-properties style:vertical-align="middle" fo:background-color="transparent" style:cell-protect="none"/>
    </style:style>
    <style:style style:name="ce5" style:family="table-cell" style:parent-style-name="Normal_32_15_32_2" style:data-style-name="N0">
      <style:table-cell-properties fo:border-top="none" fo:border-bottom="none" fo:border-left="2pt solid #000000" fo:border-right="none" style:vertical-align="middle" fo:background-color="transparent" style:cell-protect="none"/>
    </style:style>
    <style:style style:name="ce6" style:family="table-cell" style:parent-style-name="Texto_32_Explicativo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Texto_32_Explicativo_32_2" style:data-style-name="N0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" style:family="table-cell" style:parent-style-name="Texto_32_Explicativo_32_2" style:data-style-name="N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" style:family="table-cell" style:parent-style-name="Normal_32_15_32_2" style:data-style-name="N0">
      <style:table-cell-properties style:vertical-align="automatic" fo:background-color="transparent" style:cell-protect="none"/>
    </style:style>
    <style:style style:name="ce11" style:family="table-cell" style:parent-style-name="Texto_32_Explicativo_32_2" style:data-style-name="N0">
      <style:table-cell-properties fo:border-top="none" fo:border-bottom="none" fo:border-left="2pt solid #000000" fo:border-right="none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3" style:family="table-cell" style:parent-style-name="Texto_32_Explicativo_32_2" style:data-style-name="N0">
      <style:table-cell-properties fo:border-top="none" fo:border-bottom="none" fo:border-left="none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4" style:family="table-cell" style:parent-style-name="Texto_32_Explicativo_32_2" style:data-style-name="N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6" style:family="table-cell" style:parent-style-name="Texto_32_Explicativo_32_2" style:data-style-name="N0">
      <style:table-cell-properties fo:border-top="none" fo:border-bottom="none" fo:border-left="none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7" style:family="table-cell" style:parent-style-name="Normal_32_15_32_2" style:data-style-name="N0">
      <style:table-cell-properties fo:border-top="none" fo:border-bottom="none" fo:border-left="2pt solid #000000" fo:border-right="none" style:vertical-align="automatic" fo:background-color="transparent" style:cell-protect="none"/>
    </style:style>
    <style:style style:name="ce18" style:family="table-cell" style:parent-style-name="Texto_32_Explicativo_32_2" style:data-style-name="N0">
      <style:table-cell-properties style:vertical-align="automatic" fo:wrap-option="wrap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Texto_32_Explicativo_32_2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Texto_32_Explicativo_32_2" style:data-style-name="N0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Texto_32_Explicativo_32_2" style:data-style-name="N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2" style:family="table-cell" style:parent-style-name="Texto_32_Explicativo_32_2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3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4" style:family="table-cell" style:parent-style-name="Texto_32_Explicativo_32_2" style:data-style-name="N0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5" style:family="table-cell" style:parent-style-name="Normal_32_15_32_2" style:data-style-name="N34">
      <style:table-cell-properties style:vertical-align="automatic" fo:background-color="transparent" style:cell-protect="none"/>
    </style:style>
    <style:style style:name="ce26" style:family="table-cell" style:parent-style-name="Texto_32_Explicativo_32_2" style:data-style-name="N0">
      <style:table-cell-properties fo:border-top="none" fo:border-bottom="none" fo:border-left="2pt solid #000000" fo:border-right="none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Texto_32_Explicativo_32_2" style:data-style-name="N0">
      <style:table-cell-properties style:vertical-align="middle" fo:wrap-option="wrap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Texto_32_Explicativo_32_2" style:data-style-name="N0">
      <style:table-cell-properties fo:border-top="none" fo:border-bottom="none" fo:border-left="none" fo:border-right="2pt solid #000000" style:vertical-align="middle" fo:wrap-option="wrap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Texto_32_Explicativo_32_2" style:data-style-name="N30">
      <style:table-cell-properties fo:border-top="none" fo:border-bottom="none" fo:border-left="2pt solid #000000" fo:border-right="none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Texto_32_Explicativo_32_2" style:data-style-name="N0">
      <style:table-cell-properties style:vertical-align="middle" fo:wrap-option="wrap" fo:background-color="#F2F2F2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1" style:family="table-cell" style:parent-style-name="Texto_32_Explicativo_32_2" style:data-style-name="N36">
      <style:table-cell-properties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2" style:family="table-cell" style:parent-style-name="Texto_32_Explicativo_32_2" style:data-style-name="N36">
      <style:table-cell-properties fo:border-top="none" fo:border-bottom="none" fo:border-left="none" fo:border-right="2pt solid #000000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Texto_32_Explicativo_32_2" style:data-style-name="N3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Texto_32_Explicativo_32_2" style:data-style-name="N34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Texto_32_Explicativo_32_2" style:data-style-name="N37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Texto_32_Explicativo_32_2" style:data-style-name="N37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Normal_32_15_32_2" style:data-style-name="N36">
      <style:table-cell-properties style:vertical-align="automatic" fo:background-color="transparent" style:cell-protect="none"/>
    </style:style>
    <style:style style:name="ce38" style:family="table-cell" style:parent-style-name="Normal_32_15_32_2" style:data-style-name="N35">
      <style:table-cell-properties style:vertical-align="automatic" fo:background-color="transparent" style:cell-protect="none"/>
    </style:style>
    <style:style style:name="ce39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40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Porcentagem_32_3" style:data-style-name="N14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Porcentagem_32_3" style:data-style-name="N14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3" style:family="table-cell" style:parent-style-name="Texto_32_Explicativo_32_2" style:data-style-name="N36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44" style:family="table-cell" style:parent-style-name="Texto_32_Explicativo_32_2" style:data-style-name="N34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45" style:family="table-cell" style:parent-style-name="Texto_32_Explicativo_32_2" style:data-style-name="N36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6" style:family="table-cell" style:parent-style-name="Texto_32_Explicativo_32_2" style:data-style-name="N36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7" style:family="table-cell" style:parent-style-name="Texto_32_Explicativo_32_2" style:data-style-name="N36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48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Porcentagem_32_3" style:data-style-name="N37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0" style:family="table-cell" style:parent-style-name="Porcentagem_32_3" style:data-style-name="N37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1" style:family="table-cell" style:parent-style-name="Texto_32_Explicativo_32_2" style:data-style-name="N3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2" style:family="table-cell" style:parent-style-name="Porcentagem_32_3" style:data-style-name="N14">
      <style:table-cell-properties fo:border-top="none" fo:border-bottom="2pt solid #000000" fo:border-left="none" fo:border-right="none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3" style:family="table-cell" style:parent-style-name="Porcentagem_32_3" style:data-style-name="N14">
      <style:table-cell-properties fo:border-top="none" fo:border-bottom="2pt solid #000000" fo:border-left="none" fo:border-right="2pt solid #000000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4" style:family="table-cell" style:parent-style-name="Texto_32_Explicativo_32_2" style:data-style-name="N4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Texto_32_Explicativo_32_2" style:data-style-name="N4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Texto_32_Explicativo_32_2" style:data-style-name="N34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Texto_32_Explicativo_32_2" style:data-style-name="N0">
      <style:table-cell-properties fo:border-top="none" fo:border-bottom="none" fo:border-left="2pt solid #000000" fo:border-right="none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9" style:family="table-cell" style:parent-style-name="Texto_32_Explicativo_32_2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0" style:family="table-cell" style:parent-style-name="Texto_32_Explicativo_32_2" style:data-style-name="N0">
      <style:table-cell-properties fo:border-top="none" fo:border-bottom="2pt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1" style:family="table-cell" style:parent-style-name="Texto_32_Explicativo_32_2" style:data-style-name="N34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2" style:family="table-cell" style:parent-style-name="Texto_32_Explicativo_32_2" style:data-style-name="N34">
      <style:table-cell-properties fo:border-top="none" fo:border-bottom="2pt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3" style:family="table-cell" style:parent-style-name="Texto_32_Explicativo_32_2" style:data-style-name="N3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Texto_32_Explicativo_32_2" style:data-style-name="N0">
      <style:table-cell-properties fo:border-top="2pt solid #000000" fo:border-bottom="none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fo:font-weight="bold" style:font-weight-asian="bold" style:font-weight-complex="bold"/>
    </style:style>
    <style:style style:name="ce65" style:family="table-cell" style:parent-style-name="Texto_32_Explicativo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6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7" style:family="table-cell" style:parent-style-name="Texto_32_Explicativo_32_2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9.99066666666667cm"/>
    </style:style>
    <style:style style:name="co3" style:family="table-column">
      <style:table-column-properties fo:break-before="auto" style:column-width="4.29683333333333cm"/>
    </style:style>
    <style:style style:name="co4" style:family="table-column">
      <style:table-column-properties fo:break-before="auto" style:column-width="2.9845cm"/>
    </style:style>
    <style:style style:name="co5" style:family="table-column">
      <style:table-column-properties fo:break-before="auto" style:column-width="3.32316666666667cm"/>
    </style:style>
    <style:style style:name="co6" style:family="table-column">
      <style:table-column-properties fo:break-before="auto" style:column-width="3.21733333333333cm" style:use-optimal-column-width="true"/>
    </style:style>
    <style:style style:name="co7" style:family="table-column">
      <style:table-column-properties fo:break-before="auto" style:column-width="1.0795cm"/>
    </style:style>
    <style:style style:name="co8" style:family="table-column">
      <style:table-column-properties fo:break-before="auto" style:column-width="2.94216666666667cm"/>
    </style:style>
    <style:style style:name="co9" style:family="table-column">
      <style:table-column-properties fo:break-before="auto" style:column-width="1.05833333333333cm"/>
    </style:style>
    <style:style style:name="co10" style:family="table-column">
      <style:table-column-properties fo:break-before="auto" style:column-width="0.740833333333333cm"/>
    </style:style>
    <style:style style:name="co11" style:family="table-column">
      <style:table-column-properties fo:break-before="auto" style:column-width="1.24883333333333cm"/>
    </style:style>
    <style:style style:name="co12" style:family="table-column">
      <style:table-column-properties fo:break-before="auto" style:column-width="1.12183333333333cm"/>
    </style:style>
    <style:style style:name="co13" style:family="table-column">
      <style:table-column-properties fo:break-before="auto" style:column-width="1.03716666666667cm"/>
    </style:style>
    <style:style style:name="co14" style:family="table-column">
      <style:table-column-properties fo:break-before="auto" style:column-width="3.25966666666667cm"/>
    </style:style>
    <style:style style:name="co15" style:family="table-column">
      <style:table-column-properties fo:break-before="auto" style:column-width="2.413cm"/>
    </style:style>
    <style:style style:name="co16" style:family="table-column">
      <style:table-column-properties fo:break-before="auto" style:column-width="3.81cm"/>
    </style:style>
    <style:style style:name="co17" style:family="table-column">
      <style:table-column-properties fo:break-before="auto" style:column-width="1.651cm"/>
    </style:style>
    <style:style style:name="co18" style:family="table-column">
      <style:table-column-properties fo:break-before="auto" style:column-width="1.735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7.4pt" style:use-optimal-row-height="tru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15.6pt" style:use-optimal-row-height="tru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4.4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4.4pt" style:use-optimal-row-height="true" fo:break-before="page"/>
    </style:style>
    <style:style style:name="ta1" style:family="table" style:master-page-name="mp1">
      <style:table-properties table:display="true" table:tab-color="#7030A0" style:writing-mode="lr-tb"/>
    </style:style>
    <style:style style:name="ta2" style:family="table" style:master-page-name="">
      <style:table-properties table:display="false" style:writing-mode="lr-tb"/>
    </style:style>
    <style:style style:name="ce68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69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0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1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2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3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4" style:family="table-cell" style:parent-style-name="Texto_32_Explicativo_32_2" style:data-style-name="N34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5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6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7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8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79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0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1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2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3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4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5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6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7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8" style:family="table-cell" style:parent-style-name="Texto_32_Explicativo_32_2" style:data-style-name="N36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89" style:family="table-cell" style:parent-style-name="Texto_32_Explicativo_32_2" style:data-style-name="N34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0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1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2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3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4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5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6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7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8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99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0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1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2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3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4" style:family="table-cell" style:parent-style-name="Texto_32_Explicativo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name="ce105" style:family="table-cell" style:parent-style-name="Texto_32_Explicativo_32_2" style:data-style-name="N0">
      <style:table-cell-properties fo:border-top="none" fo:border-bottom="none" fo:border-left="none" fo:border-right="2pt solid #000000"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  <style:map style:condition="of:cell-content()=1" style:apply-style-name="cf1"/>
    </style:style>
    <style:style style:family="graphic" style:name="a0" style:parent-style-name="Graphics">
      <style:graphic-properties draw:fill="none" draw:stroke="none"/>
    </style:style>
    <style:style style:family="graphic" style:name="a1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nograma_Financeiro_Licitante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2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7" table:number-columns-repeated="23" table:default-cell-style-name="ce10"/>
        <table:table-column table:style-name="co9" table:default-cell-style-name="ce10"/>
        <table:table-column table:style-name="co7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3" table:default-cell-style-name="ce10"/>
        <table:table-column table:style-name="co7" table:number-columns-repeated="3" table:default-cell-style-name="ce10"/>
        <table:table-column table:style-name="co14" table:default-cell-style-name="ce10"/>
        <table:table-column table:style-name="co15" table:default-cell-style-name="ce10"/>
        <table:table-column table:style-name="co16" table:default-cell-style-name="ce10"/>
        <table:table-column table:style-name="co17" table:number-columns-repeated="983" table:default-cell-style-name="ce10"/>
        <table:table-column table:style-name="co18" table:number-columns-repeated="15335" table:default-cell-style-name="ce10"/>
        <table:table-row table:style-name="ro1">
          <table:table-cell table:style-name="ce1">
            <draw:frame draw:z-index="1" draw:id="id0" draw:style-name="a0" draw:name="Picture 1" svg:x="0.20238in" svg:y="0.08036in" svg:width="0.63542in" svg:height="0.6956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4" table:number-rows-spanned="1" table:style-name="ce64">
            <text:p>P R E F E I T U R A <text:s text:c="3"/>M U N I C I P A L <text:s text:c="3"/>D E <text:s text:c="3"/>C A M P I N A S</text:p>
          </table:table-cell>
          <table:covered-table-cell table:number-columns-repeated="13"/>
          <table:table-cell table:number-columns-repeated="11" table:style-name="ce2"/>
          <table:table-cell table:style-name="ce3"/>
          <table:table-cell table:number-columns-repeated="16357" table:style-name="ce4"/>
        </table:table-row>
        <table:table-row table:style-name="ro2">
          <table:table-cell table:style-name="ce5"/>
          <table:table-cell office:value-type="string" table:number-columns-spanned="14" table:number-rows-spanned="1" table:style-name="ce65">
            <text:p>SECRETARIA MUNICIPAL DE INFRAESTRUTURA</text:p>
          </table:table-cell>
          <table:covered-table-cell table:number-columns-repeated="13"/>
          <table:table-cell table:number-columns-repeated="11" table:style-name="ce6"/>
          <table:table-cell table:style-name="ce7"/>
          <table:table-cell table:number-columns-repeated="16357" table:style-name="ce4"/>
        </table:table-row>
        <table:table-row table:style-name="ro3">
          <table:table-cell table:style-name="ce8"/>
          <table:table-cell table:number-columns-repeated="2" table:style-name="ce6"/>
          <table:table-cell table:style-name="ce9"/>
          <table:table-cell table:style-name="ce6"/>
          <table:table-cell table:number-columns-repeated="9" table:style-name="ce9"/>
          <table:table-cell table:number-columns-repeated="12" table:style-name="ce6"/>
          <table:table-cell table:style-name="ce7"/>
          <table:table-cell table:number-columns-repeated="16357" table:style-name="ce10"/>
        </table:table-row>
        <table:table-row table:style-name="ro4">
          <table:table-cell office:value-type="string" table:style-name="ce11">
            <text:p>OBRA:</text:p>
          </table:table-cell>
          <table:table-cell office:value-type="string" table:number-columns-spanned="14" table:number-rows-spanned="1" table:style-name="ce66">
            <text:p>EXECUÇÃO DE OBRAS REMANESCENTES DO GINÁSIO POLIESPORTIVO NO CEAR - SWISS PARK, CAMPINAS/SP</text:p>
          </table:table-cell>
          <table:covered-table-cell table:number-columns-repeated="13"/>
          <table:table-cell table:number-columns-repeated="11" table:style-name="ce12"/>
          <table:table-cell table:style-name="ce13"/>
          <table:table-cell table:number-columns-repeated="16357" table:style-name="ce10"/>
        </table:table-row>
        <table:table-row table:style-name="ro5">
          <table:table-cell office:value-type="string" table:style-name="ce14">
            <text:p>LOCAL:</text:p>
          </table:table-cell>
          <table:table-cell office:value-type="string" table:number-columns-spanned="14" table:number-rows-spanned="1" table:style-name="ce66">
            <text:p>RUA QUARENTA E QUATRO, RES. SWISS PARK - EPC-1 - QUARTEIRÃO 10.796 - CAMPINAS / SP</text:p>
          </table:table-cell>
          <table:covered-table-cell table:number-columns-repeated="13"/>
          <table:table-cell table:number-columns-repeated="11" table:style-name="ce12"/>
          <table:table-cell table:style-name="ce13"/>
          <table:table-cell table:number-columns-repeated="16357" table:style-name="ce10"/>
        </table:table-row>
        <table:table-row table:style-name="ro5">
          <table:table-cell office:value-type="string" table:style-name="ce14">
            <text:p>ASSUNTO:</text:p>
          </table:table-cell>
          <table:table-cell office:value-type="string" table:number-columns-spanned="14" table:number-rows-spanned="1" table:style-name="ce67">
            <text:p>CRONOGRAMA FÍSICO - FINANCEIRO</text:p>
          </table:table-cell>
          <table:covered-table-cell table:number-columns-repeated="13"/>
          <table:table-cell table:number-columns-repeated="11" table:style-name="ce15"/>
          <table:table-cell table:style-name="ce16"/>
          <table:table-cell table:number-columns-repeated="16357" table:style-name="ce10"/>
        </table:table-row>
        <table:table-row table:style-name="ro6">
          <table:table-cell table:style-name="ce17"/>
          <table:table-cell table:number-columns-repeated="4" table:style-name="ce10"/>
          <table:table-cell table:number-columns-repeated="9" table:style-name="ce18"/>
          <table:table-cell table:number-columns-repeated="12" table:style-name="ce19"/>
          <table:table-cell table:style-name="ce20"/>
          <table:table-cell table:number-columns-repeated="16357" table:style-name="ce10"/>
        </table:table-row>
        <table:table-row table:style-name="ro3">
          <table:table-cell table:style-name="ce21"/>
          <table:table-cell table:number-columns-repeated="2" table:style-name="ce22"/>
          <table:table-cell table:style-name="ce23"/>
          <table:table-cell table:style-name="ce22"/>
          <table:table-cell table:number-columns-repeated="9" table:style-name="ce23"/>
          <table:table-cell table:number-columns-repeated="12" table:style-name="ce22"/>
          <table:table-cell table:style-name="ce24"/>
          <table:table-cell table:style-name="ce10"/>
          <table:table-cell table:style-name="ce25"/>
          <table:table-cell table:number-columns-repeated="16355" table:style-name="ce10"/>
        </table:table-row>
        <table:table-row table:style-name="ro7">
          <table:table-cell office:value-type="string" table:style-name="ce26">
            <text:p>ITEM</text:p>
          </table:table-cell>
          <table:table-cell office:value-type="string" table:style-name="ce27">
            <text:p>DESCRIÇÃO DO SERVIÇO</text:p>
          </table:table-cell>
          <table:table-cell office:value-type="string" table:style-name="ce27">
            <text:p>TOTAL</text:p>
          </table:table-cell>
          <table:table-cell office:value-type="float" office:value="30" table:style-name="ce27">
            <text:p>30</text:p>
          </table:table-cell>
          <table:table-cell office:value-type="float" office:value="60" table:style-name="ce27">
            <text:p>60</text:p>
          </table:table-cell>
          <table:table-cell office:value-type="float" office:value="90" table:style-name="ce27">
            <text:p>90</text:p>
          </table:table-cell>
          <table:table-cell office:value-type="float" office:value="120" table:style-name="ce27">
            <text:p>120</text:p>
          </table:table-cell>
          <table:table-cell office:value-type="float" office:value="150" table:style-name="ce27">
            <text:p>150</text:p>
          </table:table-cell>
          <table:table-cell office:value-type="float" office:value="180" table:style-name="ce27">
            <text:p>180</text:p>
          </table:table-cell>
          <table:table-cell office:value-type="float" office:value="210" table:style-name="ce27">
            <text:p>210</text:p>
          </table:table-cell>
          <table:table-cell office:value-type="float" office:value="240" table:style-name="ce27">
            <text:p>240</text:p>
          </table:table-cell>
          <table:table-cell office:value-type="float" office:value="270" table:style-name="ce27">
            <text:p>270</text:p>
          </table:table-cell>
          <table:table-cell office:value-type="float" office:value="300" table:style-name="ce27">
            <text:p>300</text:p>
          </table:table-cell>
          <table:table-cell office:value-type="float" office:value="330" table:style-name="ce27">
            <text:p>330</text:p>
          </table:table-cell>
          <table:table-cell office:value-type="float" office:value="360" table:style-name="ce27">
            <text:p>360</text:p>
          </table:table-cell>
          <table:table-cell office:value-type="float" office:value="390" table:style-name="ce27">
            <text:p>390</text:p>
          </table:table-cell>
          <table:table-cell office:value-type="float" office:value="420" table:style-name="ce27">
            <text:p>420</text:p>
          </table:table-cell>
          <table:table-cell office:value-type="float" office:value="450" table:style-name="ce27">
            <text:p>450</text:p>
          </table:table-cell>
          <table:table-cell office:value-type="float" office:value="480" table:style-name="ce27">
            <text:p>480</text:p>
          </table:table-cell>
          <table:table-cell office:value-type="float" office:value="510" table:style-name="ce27">
            <text:p>510</text:p>
          </table:table-cell>
          <table:table-cell office:value-type="float" office:value="540" table:style-name="ce27">
            <text:p>540</text:p>
          </table:table-cell>
          <table:table-cell office:value-type="float" office:value="570" table:style-name="ce27">
            <text:p>570</text:p>
          </table:table-cell>
          <table:table-cell office:value-type="float" office:value="600" table:style-name="ce27">
            <text:p>600</text:p>
          </table:table-cell>
          <table:table-cell office:value-type="float" office:value="630" table:style-name="ce27">
            <text:p>630</text:p>
          </table:table-cell>
          <table:table-cell office:value-type="float" office:value="660" table:style-name="ce27">
            <text:p>660</text:p>
          </table:table-cell>
          <table:table-cell office:value-type="float" office:value="690" table:style-name="ce27">
            <text:p>690</text:p>
          </table:table-cell>
          <table:table-cell office:value-type="float" office:value="720" table:style-name="ce28">
            <text:p>720</text:p>
          </table:table-cell>
          <table:table-cell table:style-name="ce10"/>
          <table:table-cell table:style-name="ce25"/>
          <table:table-cell table:number-columns-repeated="16355" table:style-name="ce10"/>
        </table:table-row>
        <table:table-row table:style-name="ro8">
          <table:table-cell office:value-type="string" table:style-name="ce29">
            <text:p>A</text:p>
          </table:table-cell>
          <table:table-cell office:value-type="string" table:style-name="ce30">
            <text:p>FRENTE I</text:p>
          </table:table-cell>
          <table:table-cell table:style-name="ce30"/>
          <table:table-cell table:number-columns-repeated="23" table:style-name="ce31"/>
          <table:table-cell table:style-name="ce32"/>
          <table:table-cell table:style-name="ce10"/>
          <table:table-cell table:style-name="ce25"/>
          <table:table-cell table:number-columns-repeated="16355" table:style-name="ce10"/>
        </table:table-row>
        <table:table-row table:style-name="ro9">
          <table:table-cell office:value-type="string" table:number-columns-spanned="1" table:number-rows-spanned="3" table:style-name="ce63">
            <text:p>01</text:p>
          </table:table-cell>
          <table:table-cell office:value-type="string" table:number-columns-spanned="1" table:number-rows-spanned="3" table:style-name="ce55">
            <text:p>SERVIÇOS PRELIMINARES</text:p>
          </table:table-cell>
          <table:table-cell office:value-type="currency" office:value="204326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44]" table:number-columns-spanned="1" table:number-rows-spanned="3" table:style-name="ce56">
            <text:p><text:s/>R$ 204.326,84<text:s/></text:p>
          </table:table-cell>
          <table:table-cell office:value-type="currency" office:value="65152.6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+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G$17:.$G$43])/2" table:style-name="ce35">
            <text:p><text:s/>R$ 65.152,60<text:s/></text:p>
          </table:table-cell>
          <table:table-cell office:value-type="currency" office:value="65152.6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+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G$17:.$G$43])/2" table:style-name="ce35">
            <text:p><text:s/>R$ 65.152,60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currency" office:value="3364.62" table:formula="of:=SUM(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$F$14:.$F$16])" table:style-name="ce36">
            <text:p><text:s/>R$ 3.364,62<text:s/></text:p>
          </table:table-cell>
          <table:table-cell office:value-type="float" office:value="204326.83999999991" table:formula="of:=SUM([.D11:.AA11])" table:style-name="ce37">
            <text:p><text:s/>204.326,84<text:s/></text:p>
          </table:table-cell>
          <table:table-cell office:value-type="float" office:value="0" table:formula="of:=[.AB11]-[.C11]" table:style-name="ce38">
            <text:p><text:s/>-<text:s text:c="3"/></text:p>
          </table:table-cell>
          <table:table-cell table:number-columns-repeated="16355" table:style-name="ce10"/>
        </table:table-row>
        <table:table-row table:style-name="ro9">
          <table:covered-table-cell/>
          <table:covered-table-cell/>
          <table:covered-table-cell/>
          <table:table-cell office:value-type="float" office:value="1" table:formula="of:=IF([.D11]&lt;&gt;&quot;&quot;;1;&quot;&quot;)" table:style-name="ce68">
            <text:p>1</text:p>
          </table:table-cell>
          <table:table-cell office:value-type="float" office:value="1" table:formula="of:=IF([.E11]&lt;&gt;&quot;&quot;;1;&quot;&quot;)" table:style-name="ce68">
            <text:p>1</text:p>
          </table:table-cell>
          <table:table-cell office:value-type="float" office:value="1" table:formula="of:=IF([.F11]&lt;&gt;&quot;&quot;;1;&quot;&quot;)" table:style-name="ce68">
            <text:p>1</text:p>
          </table:table-cell>
          <table:table-cell office:value-type="float" office:value="1" table:formula="of:=IF([.G11]&lt;&gt;&quot;&quot;;1;&quot;&quot;)" table:style-name="ce68">
            <text:p>1</text:p>
          </table:table-cell>
          <table:table-cell office:value-type="float" office:value="1" table:formula="of:=IF([.H11]&lt;&gt;&quot;&quot;;1;&quot;&quot;)" table:style-name="ce68">
            <text:p>1</text:p>
          </table:table-cell>
          <table:table-cell office:value-type="float" office:value="1" table:formula="of:=IF([.I11]&lt;&gt;&quot;&quot;;1;&quot;&quot;)" table:style-name="ce68">
            <text:p>1</text:p>
          </table:table-cell>
          <table:table-cell office:value-type="float" office:value="1" table:formula="of:=IF([.J11]&lt;&gt;&quot;&quot;;1;&quot;&quot;)" table:style-name="ce68">
            <text:p>1</text:p>
          </table:table-cell>
          <table:table-cell office:value-type="float" office:value="1" table:formula="of:=IF([.K11]&lt;&gt;&quot;&quot;;1;&quot;&quot;)" table:style-name="ce68">
            <text:p>1</text:p>
          </table:table-cell>
          <table:table-cell office:value-type="float" office:value="1" table:formula="of:=IF([.L11]&lt;&gt;&quot;&quot;;1;&quot;&quot;)" table:style-name="ce68">
            <text:p>1</text:p>
          </table:table-cell>
          <table:table-cell office:value-type="float" office:value="1" table:formula="of:=IF([.M11]&lt;&gt;&quot;&quot;;1;&quot;&quot;)" table:style-name="ce68">
            <text:p>1</text:p>
          </table:table-cell>
          <table:table-cell office:value-type="float" office:value="1" table:formula="of:=IF([.N11]&lt;&gt;&quot;&quot;;1;&quot;&quot;)" table:style-name="ce68">
            <text:p>1</text:p>
          </table:table-cell>
          <table:table-cell office:value-type="float" office:value="1" table:formula="of:=IF([.O11]&lt;&gt;&quot;&quot;;1;&quot;&quot;)" table:style-name="ce68">
            <text:p>1</text:p>
          </table:table-cell>
          <table:table-cell office:value-type="float" office:value="1" table:formula="of:=IF([.P11]&lt;&gt;&quot;&quot;;1;&quot;&quot;)" table:style-name="ce68">
            <text:p>1</text:p>
          </table:table-cell>
          <table:table-cell office:value-type="float" office:value="1" table:formula="of:=IF([.Q11]&lt;&gt;&quot;&quot;;1;&quot;&quot;)" table:style-name="ce68">
            <text:p>1</text:p>
          </table:table-cell>
          <table:table-cell office:value-type="float" office:value="1" table:formula="of:=IF([.R11]&lt;&gt;&quot;&quot;;1;&quot;&quot;)" table:style-name="ce68">
            <text:p>1</text:p>
          </table:table-cell>
          <table:table-cell office:value-type="float" office:value="1" table:formula="of:=IF([.S11]&lt;&gt;&quot;&quot;;1;&quot;&quot;)" table:style-name="ce68">
            <text:p>1</text:p>
          </table:table-cell>
          <table:table-cell office:value-type="float" office:value="1" table:formula="of:=IF([.T11]&lt;&gt;&quot;&quot;;1;&quot;&quot;)" table:style-name="ce68">
            <text:p>1</text:p>
          </table:table-cell>
          <table:table-cell office:value-type="float" office:value="1" table:formula="of:=IF([.U11]&lt;&gt;&quot;&quot;;1;&quot;&quot;)" table:style-name="ce68">
            <text:p>1</text:p>
          </table:table-cell>
          <table:table-cell office:value-type="float" office:value="1" table:formula="of:=IF([.V11]&lt;&gt;&quot;&quot;;1;&quot;&quot;)" table:style-name="ce68">
            <text:p>1</text:p>
          </table:table-cell>
          <table:table-cell office:value-type="float" office:value="1" table:formula="of:=IF([.W11]&lt;&gt;&quot;&quot;;1;&quot;&quot;)" table:style-name="ce68">
            <text:p>1</text:p>
          </table:table-cell>
          <table:table-cell office:value-type="float" office:value="1" table:formula="of:=IF([.X11]&lt;&gt;&quot;&quot;;1;&quot;&quot;)" table:style-name="ce68">
            <text:p>1</text:p>
          </table:table-cell>
          <table:table-cell office:value-type="float" office:value="1" table:formula="of:=IF([.Y11]&lt;&gt;&quot;&quot;;1;&quot;&quot;)" table:style-name="ce68">
            <text:p>1</text:p>
          </table:table-cell>
          <table:table-cell office:value-type="float" office:value="1" table:formula="of:=IF([.Z11]&lt;&gt;&quot;&quot;;1;&quot;&quot;)" table:style-name="ce68">
            <text:p>1</text:p>
          </table:table-cell>
          <table:table-cell office:value-type="float" office:value="1" table:formula="of:=IF([.AA11]&lt;&gt;&quot;&quot;;1;&quot;&quot;)" table:style-name="ce69">
            <text:p>1</text:p>
          </table:table-cell>
          <table:table-cell table:number-columns-repeated="3" table:style-name="ce10"/>
          <table:table-cell table:style-name="ce25"/>
          <table:table-cell table:number-columns-repeated="16353"/>
        </table:table-row>
        <table:table-row table:style-name="ro9">
          <table:covered-table-cell/>
          <table:covered-table-cell/>
          <table:covered-table-cell/>
          <table:table-cell office:value-type="percentage" office:value="0.31886461905836744" table:formula="of:=[.D11]/[.$C11]" table:style-name="ce41">
            <text:p>31,89%</text:p>
          </table:table-cell>
          <table:table-cell office:value-type="percentage" office:value="0.31886461905836744" table:formula="of:=[.E11]/[.$C11]" table:style-name="ce41">
            <text:p>31,89%</text:p>
          </table:table-cell>
          <table:table-cell office:value-type="percentage" office:value="1.6466852812875684E-2" table:formula="of:=[.F11]/[.$C11]" table:style-name="ce41">
            <text:p>1,65%</text:p>
          </table:table-cell>
          <table:table-cell office:value-type="percentage" office:value="1.6466852812875684E-2" table:formula="of:=[.G11]/[.$C11]" table:style-name="ce41">
            <text:p>1,65%</text:p>
          </table:table-cell>
          <table:table-cell office:value-type="percentage" office:value="1.6466852812875684E-2" table:formula="of:=[.H11]/[.$C11]" table:style-name="ce41">
            <text:p>1,65%</text:p>
          </table:table-cell>
          <table:table-cell office:value-type="percentage" office:value="1.6466852812875684E-2" table:formula="of:=[.I11]/[.$C11]" table:style-name="ce41">
            <text:p>1,65%</text:p>
          </table:table-cell>
          <table:table-cell office:value-type="percentage" office:value="1.6466852812875684E-2" table:formula="of:=[.J11]/[.$C11]" table:style-name="ce41">
            <text:p>1,65%</text:p>
          </table:table-cell>
          <table:table-cell office:value-type="percentage" office:value="1.6466852812875684E-2" table:formula="of:=[.K11]/[.$C11]" table:style-name="ce41">
            <text:p>1,65%</text:p>
          </table:table-cell>
          <table:table-cell office:value-type="percentage" office:value="1.6466852812875684E-2" table:formula="of:=[.L11]/[.$C11]" table:style-name="ce41">
            <text:p>1,65%</text:p>
          </table:table-cell>
          <table:table-cell office:value-type="percentage" office:value="1.6466852812875684E-2" table:formula="of:=[.M11]/[.$C11]" table:style-name="ce41">
            <text:p>1,65%</text:p>
          </table:table-cell>
          <table:table-cell office:value-type="percentage" office:value="1.6466852812875684E-2" table:formula="of:=[.N11]/[.$C11]" table:style-name="ce41">
            <text:p>1,65%</text:p>
          </table:table-cell>
          <table:table-cell office:value-type="percentage" office:value="1.6466852812875684E-2" table:formula="of:=[.O11]/[.$C11]" table:style-name="ce41">
            <text:p>1,65%</text:p>
          </table:table-cell>
          <table:table-cell office:value-type="percentage" office:value="1.6466852812875684E-2" table:formula="of:=[.P11]/[.$C11]" table:style-name="ce41">
            <text:p>1,65%</text:p>
          </table:table-cell>
          <table:table-cell office:value-type="percentage" office:value="1.6466852812875684E-2" table:formula="of:=[.Q11]/[.$C11]" table:style-name="ce41">
            <text:p>1,65%</text:p>
          </table:table-cell>
          <table:table-cell office:value-type="percentage" office:value="1.6466852812875684E-2" table:formula="of:=[.R11]/[.$C11]" table:style-name="ce41">
            <text:p>1,65%</text:p>
          </table:table-cell>
          <table:table-cell office:value-type="percentage" office:value="1.6466852812875684E-2" table:formula="of:=[.S11]/[.$C11]" table:style-name="ce41">
            <text:p>1,65%</text:p>
          </table:table-cell>
          <table:table-cell office:value-type="percentage" office:value="1.6466852812875684E-2" table:formula="of:=[.T11]/[.$C11]" table:style-name="ce41">
            <text:p>1,65%</text:p>
          </table:table-cell>
          <table:table-cell office:value-type="percentage" office:value="1.6466852812875684E-2" table:formula="of:=[.U11]/[.$C11]" table:style-name="ce41">
            <text:p>1,65%</text:p>
          </table:table-cell>
          <table:table-cell office:value-type="percentage" office:value="1.6466852812875684E-2" table:formula="of:=[.V11]/[.$C11]" table:style-name="ce41">
            <text:p>1,65%</text:p>
          </table:table-cell>
          <table:table-cell office:value-type="percentage" office:value="1.6466852812875684E-2" table:formula="of:=[.W11]/[.$C11]" table:style-name="ce41">
            <text:p>1,65%</text:p>
          </table:table-cell>
          <table:table-cell office:value-type="percentage" office:value="1.6466852812875684E-2" table:formula="of:=[.X11]/[.$C11]" table:style-name="ce41">
            <text:p>1,65%</text:p>
          </table:table-cell>
          <table:table-cell office:value-type="percentage" office:value="1.6466852812875684E-2" table:formula="of:=[.Y11]/[.$C11]" table:style-name="ce41">
            <text:p>1,65%</text:p>
          </table:table-cell>
          <table:table-cell office:value-type="percentage" office:value="1.6466852812875684E-2" table:formula="of:=[.Z11]/[.$C11]" table:style-name="ce41">
            <text:p>1,65%</text:p>
          </table:table-cell>
          <table:table-cell office:value-type="percentage" office:value="1.6466852812875684E-2" table:formula="of:=[.AA11]/[.$C11]" table:style-name="ce42">
            <text:p>1,65%</text:p>
          </table:table-cell>
          <table:table-cell office:value-type="float" office:value="0.99999999999999878" table:formula="of:=SUM([.D13:.AA13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63">
            <text:p>02</text:p>
          </table:table-cell>
          <table:table-cell office:value-type="string" table:number-columns-spanned="1" table:number-rows-spanned="3" table:style-name="ce55">
            <text:p>FUNDAÇÕES</text:p>
          </table:table-cell>
          <table:table-cell office:value-type="currency" office:value="233442.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65]" table:number-columns-spanned="1" table:number-rows-spanned="3" table:style-name="ce56">
            <text:p><text:s/>R$ 233.442,10<text:s/></text:p>
          </table:table-cell>
          <table:table-cell table:number-columns-repeated="2" table:style-name="ce43"/>
          <table:table-cell office:value-type="currency" office:value="58360.525000000001" table:formula="of:=[.$C$14]/4" table:style-name="ce74">
            <text:p><text:s/>R$ 58.360,53<text:s/></text:p>
          </table:table-cell>
          <table:table-cell office:value-type="currency" office:value="58360.525000000001" table:formula="of:=[.$C$14]/4" table:style-name="ce74">
            <text:p><text:s/>R$ 58.360,53<text:s/></text:p>
          </table:table-cell>
          <table:table-cell office:value-type="currency" office:value="58360.525000000001" table:formula="of:=[.$C$14]/4" table:style-name="ce74">
            <text:p><text:s/>R$ 58.360,53<text:s/></text:p>
          </table:table-cell>
          <table:table-cell office:value-type="currency" office:value="58360.525000000001" table:formula="of:=[.$C$14]/4" table:style-name="ce74">
            <text:p><text:s/>R$ 58.360,53<text:s/></text:p>
          </table:table-cell>
          <table:table-cell table:number-columns-repeated="17" table:style-name="ce45"/>
          <table:table-cell table:style-name="ce46"/>
          <table:table-cell office:value-type="float" office:value="233442.1" table:formula="of:=SUM([.D14:.AA14])" table:style-name="ce37">
            <text:p><text:s/>233.442,10<text:s/></text:p>
          </table:table-cell>
          <table:table-cell office:value-type="float" office:value="0" table:formula="of:=[.AB14]-[.C14]" table:style-name="ce38">
            <text:p><text:s/>-<text:s text:c="3"/></text:p>
          </table:table-cell>
          <table:table-cell table:number-columns-repeated="16355" table:style-name="ce10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4]&lt;&gt;&quot;&quot;;1;&quot;&quot;)" table:style-name="ce70"/>
          <table:table-cell office:value-type="string" office:string-value="" table:formula="of:=IF([.E14]&lt;&gt;&quot;&quot;;1;&quot;&quot;)" table:style-name="ce70"/>
          <table:table-cell office:value-type="float" office:value="1" table:formula="of:=IF([.F14]&lt;&gt;&quot;&quot;;1;&quot;&quot;)" table:style-name="ce75">
            <text:p>1</text:p>
          </table:table-cell>
          <table:table-cell office:value-type="float" office:value="1" table:formula="of:=IF([.G14]&lt;&gt;&quot;&quot;;1;&quot;&quot;)" table:style-name="ce75">
            <text:p>1</text:p>
          </table:table-cell>
          <table:table-cell office:value-type="float" office:value="1" table:formula="of:=IF([.H14]&lt;&gt;&quot;&quot;;1;&quot;&quot;)" table:style-name="ce75">
            <text:p>1</text:p>
          </table:table-cell>
          <table:table-cell office:value-type="float" office:value="1" table:formula="of:=IF([.I14]&lt;&gt;&quot;&quot;;1;&quot;&quot;)" table:style-name="ce75">
            <text:p>1</text:p>
          </table:table-cell>
          <table:table-cell office:value-type="string" office:string-value="" table:formula="of:=IF([.J14]&lt;&gt;&quot;&quot;;1;&quot;&quot;)" table:style-name="ce70"/>
          <table:table-cell office:value-type="string" office:string-value="" table:formula="of:=IF([.K14]&lt;&gt;&quot;&quot;;1;&quot;&quot;)" table:style-name="ce70"/>
          <table:table-cell office:value-type="string" office:string-value="" table:formula="of:=IF([.L14]&lt;&gt;&quot;&quot;;1;&quot;&quot;)" table:style-name="ce70"/>
          <table:table-cell office:value-type="string" office:string-value="" table:formula="of:=IF([.M14]&lt;&gt;&quot;&quot;;1;&quot;&quot;)" table:style-name="ce70"/>
          <table:table-cell office:value-type="string" office:string-value="" table:formula="of:=IF([.N14]&lt;&gt;&quot;&quot;;1;&quot;&quot;)" table:style-name="ce70"/>
          <table:table-cell office:value-type="string" office:string-value="" table:formula="of:=IF([.O14]&lt;&gt;&quot;&quot;;1;&quot;&quot;)"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0"/>
          <table:table-cell table:style-name="ce71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2" table:style-name="ce41"/>
          <table:table-cell office:value-type="percentage" office:value="0.25" table:formula="of:=[.F14]/[.$C14]" table:style-name="ce41">
            <text:p>25,00%</text:p>
          </table:table-cell>
          <table:table-cell office:value-type="percentage" office:value="0.25" table:formula="of:=[.G14]/[.$C14]" table:style-name="ce41">
            <text:p>25,00%</text:p>
          </table:table-cell>
          <table:table-cell office:value-type="percentage" office:value="0.25" table:formula="of:=[.H14]/[.$C14]" table:style-name="ce41">
            <text:p>25,00%</text:p>
          </table:table-cell>
          <table:table-cell office:value-type="percentage" office:value="0.25" table:formula="of:=[.I14]/[.$C14]" table:style-name="ce41">
            <text:p>25,00%</text:p>
          </table:table-cell>
          <table:table-cell table:number-columns-repeated="17" table:style-name="ce41"/>
          <table:table-cell table:style-name="ce42"/>
          <table:table-cell office:value-type="float" office:value="1" table:formula="of:=SUM([.D16:.AA16])" table:style-name="ce37">
            <text:p><text:s/>1,00<text:s/></text:p>
          </table:table-cell>
          <table:table-cell table:number-columns-repeated="16356" table:style-name="ce10"/>
        </table:table-row>
        <table:table-row table:style-name="ro10">
          <table:table-cell office:value-type="string" table:number-columns-spanned="1" table:number-rows-spanned="3" table:style-name="ce63">
            <text:p>03</text:p>
          </table:table-cell>
          <table:table-cell office:value-type="string" table:number-columns-spanned="1" table:number-rows-spanned="3" table:style-name="ce55">
            <text:p>ESTRUTURAS DE CONCRETO DO PRÉDIO DO GINÁSIO (PRÉDIO 02)</text:p>
          </table:table-cell>
          <table:table-cell office:value-type="currency" office:value="648227.199999999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23]" table:number-columns-spanned="1" table:number-rows-spanned="3" table:style-name="ce56">
            <text:p><text:s/>R$ 648.227,20<text:s/></text:p>
          </table:table-cell>
          <table:table-cell table:number-columns-repeated="4" table:style-name="ce43"/>
          <table:table-cell office:value-type="float" office:value="64822.720000000001" table:formula="of:=[.$C$17]*[.H19]" table:style-name="ce45">
            <text:p><text:s/>64.822,72<text:s/></text:p>
          </table:table-cell>
          <table:table-cell office:value-type="float" office:value="64822.720000000001" table:formula="of:=[.$C$17]*[.I19]" table:style-name="ce45">
            <text:p><text:s/>64.822,72<text:s/></text:p>
          </table:table-cell>
          <table:table-cell office:value-type="float" office:value="64822.720000000001" table:formula="of:=[.$C$17]*[.J19]" table:style-name="ce45">
            <text:p><text:s/>64.822,72<text:s/></text:p>
          </table:table-cell>
          <table:table-cell office:value-type="float" office:value="64822.720000000001" table:formula="of:=[.$C$17]*[.K19]" table:style-name="ce45">
            <text:p><text:s/>64.822,72<text:s/></text:p>
          </table:table-cell>
          <table:table-cell office:value-type="float" office:value="64822.720000000001" table:formula="of:=[.$C$17]*[.L19]" table:style-name="ce45">
            <text:p><text:s/>64.822,72<text:s/></text:p>
          </table:table-cell>
          <table:table-cell office:value-type="float" office:value="64822.720000000001" table:formula="of:=[.$C$17]*[.M19]" table:style-name="ce45">
            <text:p><text:s/>64.822,72<text:s/></text:p>
          </table:table-cell>
          <table:table-cell office:value-type="float" office:value="64822.720000000001" table:formula="of:=[.$C$17]*[.N19]" table:style-name="ce45">
            <text:p><text:s/>64.822,72<text:s/></text:p>
          </table:table-cell>
          <table:table-cell office:value-type="float" office:value="64822.720000000001" table:formula="of:=[.$C$17]*[.O19]" table:style-name="ce45">
            <text:p><text:s/>64.822,72<text:s/></text:p>
          </table:table-cell>
          <table:table-cell office:value-type="float" office:value="64822.720000000001" table:formula="of:=[.$C$17]*[.P19]" table:style-name="ce45">
            <text:p><text:s/>64.822,72<text:s/></text:p>
          </table:table-cell>
          <table:table-cell office:value-type="float" office:value="64822.720000000001" table:formula="of:=[.$C$17]*[.Q19]" table:style-name="ce45">
            <text:p><text:s/>64.822,72<text:s/></text:p>
          </table:table-cell>
          <table:table-cell table:number-columns-repeated="9" table:style-name="ce45"/>
          <table:table-cell table:style-name="ce46"/>
          <table:table-cell office:value-type="float" office:value="648227.19999999984" table:formula="of:=SUM([.D17:.AA17])" table:style-name="ce37">
            <text:p><text:s/>648.227,20<text:s/></text:p>
          </table:table-cell>
          <table:table-cell office:value-type="float" office:value="0" table:formula="of:=[.AB17]-[.C17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17]&lt;&gt;&quot;&quot;;1;&quot;&quot;)" table:style-name="ce72"/>
          <table:table-cell office:value-type="string" office:string-value="" table:formula="of:=IF([.E17]&lt;&gt;&quot;&quot;;1;&quot;&quot;)" table:style-name="ce72"/>
          <table:table-cell office:value-type="string" office:string-value="" table:formula="of:=IF([.F17]&lt;&gt;&quot;&quot;;1;&quot;&quot;)" table:style-name="ce72"/>
          <table:table-cell office:value-type="string" office:string-value="" table:formula="of:=IF([.G17]&lt;&gt;&quot;&quot;;1;&quot;&quot;)" table:style-name="ce72"/>
          <table:table-cell office:value-type="float" office:value="1" table:formula="of:=IF([.H17]&lt;&gt;&quot;&quot;;1;&quot;&quot;)" table:style-name="ce72">
            <text:p>1</text:p>
          </table:table-cell>
          <table:table-cell office:value-type="float" office:value="1" table:formula="of:=IF([.I17]&lt;&gt;&quot;&quot;;1;&quot;&quot;)" table:style-name="ce72">
            <text:p>1</text:p>
          </table:table-cell>
          <table:table-cell office:value-type="float" office:value="1" table:formula="of:=IF([.J17]&lt;&gt;&quot;&quot;;1;&quot;&quot;)" table:style-name="ce72">
            <text:p>1</text:p>
          </table:table-cell>
          <table:table-cell office:value-type="float" office:value="1" table:formula="of:=IF([.K17]&lt;&gt;&quot;&quot;;1;&quot;&quot;)" table:style-name="ce72">
            <text:p>1</text:p>
          </table:table-cell>
          <table:table-cell office:value-type="float" office:value="1" table:formula="of:=IF([.L17]&lt;&gt;&quot;&quot;;1;&quot;&quot;)" table:style-name="ce72">
            <text:p>1</text:p>
          </table:table-cell>
          <table:table-cell office:value-type="float" office:value="1" table:formula="of:=IF([.M17]&lt;&gt;&quot;&quot;;1;&quot;&quot;)" table:style-name="ce72">
            <text:p>1</text:p>
          </table:table-cell>
          <table:table-cell office:value-type="float" office:value="1" table:formula="of:=IF([.N17]&lt;&gt;&quot;&quot;;1;&quot;&quot;)" table:style-name="ce72">
            <text:p>1</text:p>
          </table:table-cell>
          <table:table-cell office:value-type="float" office:value="1" table:formula="of:=IF([.O17]&lt;&gt;&quot;&quot;;1;&quot;&quot;)" table:style-name="ce72">
            <text:p>1</text:p>
          </table:table-cell>
          <table:table-cell office:value-type="float" office:value="1" table:formula="of:=IF([.P17]&lt;&gt;&quot;&quot;;1;&quot;&quot;)" table:style-name="ce72">
            <text:p>1</text:p>
          </table:table-cell>
          <table:table-cell office:value-type="float" office:value="1" table:formula="of:=IF([.Q17]&lt;&gt;&quot;&quot;;1;&quot;&quot;)" table:style-name="ce72">
            <text:p>1</text:p>
          </table:table-cell>
          <table:table-cell table:style-name="ce72"/>
          <table:table-cell table:style-name="ce72"/>
          <table:table-cell table:style-name="ce72"/>
          <table:table-cell table:style-name="ce72"/>
          <table:table-cell table:style-name="ce72"/>
          <table:table-cell table:style-name="ce72"/>
          <table:table-cell table:style-name="ce72"/>
          <table:table-cell table:style-name="ce72"/>
          <table:table-cell table:style-name="ce72"/>
          <table:table-cell table:style-name="ce73"/>
          <table:table-cell table:style-name="ce37"/>
          <table:table-cell table:number-columns-repeated="16356" table:style-name="ce10"/>
        </table:table-row>
        <table:table-row table:style-name="ro9">
          <table:covered-table-cell/>
          <table:covered-table-cell/>
          <table:covered-table-cell/>
          <table:table-cell table:number-columns-repeated="4" table:style-name="ce41"/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office:value-type="percentage" office:value="0.1" table:style-name="ce41">
            <text:p>10,00%</text:p>
          </table:table-cell>
          <table:table-cell table:number-columns-repeated="9" table:style-name="ce41"/>
          <table:table-cell table:style-name="ce42"/>
          <table:table-cell office:value-type="float" office:value="0.99999999999999989" table:formula="of:=SUM([.D19:.AA19])" table:style-name="ce37">
            <text:p><text:s/>1,00<text:s/></text:p>
          </table:table-cell>
          <table:table-cell table:number-columns-repeated="16356" table:style-name="ce10"/>
        </table:table-row>
        <table:table-row table:style-name="ro10">
          <table:table-cell office:value-type="string" table:number-columns-spanned="1" table:number-rows-spanned="3" table:style-name="ce63">
            <text:p>04</text:p>
          </table:table-cell>
          <table:table-cell office:value-type="string" table:number-columns-spanned="1" table:number-rows-spanned="3" table:style-name="ce55">
            <text:p>ESTRUTURAS DE CONCRETO DO PRÉDIO DOS VESTIÁRIOS - PRÉDIO 01</text:p>
          </table:table-cell>
          <table:table-cell office:value-type="currency" office:value="77829.54999999997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80]" table:number-columns-spanned="1" table:number-rows-spanned="3" table:style-name="ce56">
            <text:p><text:s/>R$ 77.829,55<text:s/></text:p>
          </table:table-cell>
          <table:table-cell table:number-columns-repeated="2" table:style-name="ce43"/>
          <table:table-cell table:number-columns-repeated="4" table:style-name="ce45"/>
          <table:table-cell table:number-columns-repeated="2" table:style-name="ce43"/>
          <table:table-cell table:number-columns-repeated="4" table:style-name="ce45"/>
          <table:table-cell office:value-type="float" office:value="19457.387499999993" table:formula="of:=[.$C$20]/4" table:style-name="ce45">
            <text:p><text:s/>19.457,39<text:s/></text:p>
          </table:table-cell>
          <table:table-cell office:value-type="float" office:value="19457.387499999993" table:formula="of:=[.$C$20]/4" table:style-name="ce45">
            <text:p><text:s/>19.457,39<text:s/></text:p>
          </table:table-cell>
          <table:table-cell office:value-type="float" office:value="19457.387499999993" table:formula="of:=[.$C$20]/4" table:style-name="ce45">
            <text:p><text:s/>19.457,39<text:s/></text:p>
          </table:table-cell>
          <table:table-cell office:value-type="float" office:value="19457.387499999993" table:formula="of:=[.$C$20]/4" table:style-name="ce45">
            <text:p><text:s/>19.457,39<text:s/></text:p>
          </table:table-cell>
          <table:table-cell table:number-columns-repeated="7" table:style-name="ce45"/>
          <table:table-cell table:style-name="ce46"/>
          <table:table-cell office:value-type="float" office:value="77829.549999999974" table:formula="of:=SUM([.D20:.AA20])" table:style-name="ce37">
            <text:p><text:s/>77.829,55<text:s/></text:p>
          </table:table-cell>
          <table:table-cell office:value-type="float" office:value="0" table:formula="of:=[.AB20]-[.C20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20]&lt;&gt;&quot;&quot;;1;&quot;&quot;)" table:style-name="ce76"/>
          <table:table-cell office:value-type="string" office:string-value="" table:formula="of:=IF([.E20]&lt;&gt;&quot;&quot;;1;&quot;&quot;)" table:style-name="ce76"/>
          <table:table-cell office:value-type="string" office:string-value="" table:formula="of:=IF([.F20]&lt;&gt;&quot;&quot;;1;&quot;&quot;)" table:style-name="ce76"/>
          <table:table-cell office:value-type="string" office:string-value="" table:formula="of:=IF([.G20]&lt;&gt;&quot;&quot;;1;&quot;&quot;)" table:style-name="ce76"/>
          <table:table-cell office:value-type="string" office:string-value="" table:formula="of:=IF([.H20]&lt;&gt;&quot;&quot;;1;&quot;&quot;)" table:style-name="ce76"/>
          <table:table-cell office:value-type="string" office:string-value="" table:formula="of:=IF([.I20]&lt;&gt;&quot;&quot;;1;&quot;&quot;)" table:style-name="ce76"/>
          <table:table-cell office:value-type="string" office:string-value="" table:formula="of:=IF([.J20]&lt;&gt;&quot;&quot;;1;&quot;&quot;)" table:style-name="ce76"/>
          <table:table-cell office:value-type="string" office:string-value="" table:formula="of:=IF([.K20]&lt;&gt;&quot;&quot;;1;&quot;&quot;)" table:style-name="ce76"/>
          <table:table-cell office:value-type="string" office:string-value="" table:formula="of:=IF([.L20]&lt;&gt;&quot;&quot;;1;&quot;&quot;)" table:style-name="ce76"/>
          <table:table-cell office:value-type="string" office:string-value="" table:formula="of:=IF([.M20]&lt;&gt;&quot;&quot;;1;&quot;&quot;)" table:style-name="ce76"/>
          <table:table-cell office:value-type="string" office:string-value="" table:formula="of:=IF([.N20]&lt;&gt;&quot;&quot;;1;&quot;&quot;)" table:style-name="ce76"/>
          <table:table-cell office:value-type="string" office:string-value="" table:formula="of:=IF([.O20]&lt;&gt;&quot;&quot;;1;&quot;&quot;)" table:style-name="ce76"/>
          <table:table-cell office:value-type="float" office:value="1" table:formula="of:=IF([.P20]&lt;&gt;&quot;&quot;;1;&quot;&quot;)" table:style-name="ce76">
            <text:p>1</text:p>
          </table:table-cell>
          <table:table-cell office:value-type="float" office:value="1" table:formula="of:=IF([.Q20]&lt;&gt;&quot;&quot;;1;&quot;&quot;)" table:style-name="ce76">
            <text:p>1</text:p>
          </table:table-cell>
          <table:table-cell office:value-type="float" office:value="1" table:formula="of:=IF([.R20]&lt;&gt;&quot;&quot;;1;&quot;&quot;)" table:style-name="ce76">
            <text:p>1</text:p>
          </table:table-cell>
          <table:table-cell office:value-type="float" office:value="1" table:formula="of:=IF([.S20]&lt;&gt;&quot;&quot;;1;&quot;&quot;)" table:style-name="ce76">
            <text:p>1</text:p>
          </table:table-cell>
          <table:table-cell table:style-name="ce76"/>
          <table:table-cell table:style-name="ce76"/>
          <table:table-cell table:style-name="ce76"/>
          <table:table-cell table:style-name="ce76"/>
          <table:table-cell table:style-name="ce76"/>
          <table:table-cell table:style-name="ce76"/>
          <table:table-cell table:style-name="ce76"/>
          <table:table-cell table:style-name="ce77"/>
          <table:table-cell table:style-name="ce37"/>
          <table:table-cell table:number-columns-repeated="16356" table:style-name="ce10"/>
        </table:table-row>
        <table:table-row table:style-name="ro9">
          <table:covered-table-cell/>
          <table:covered-table-cell/>
          <table:covered-table-cell/>
          <table:table-cell table:number-columns-repeated="12" table:style-name="ce41"/>
          <table:table-cell office:value-type="percentage" office:value="0.25" table:formula="of:=[.P20]/[.$C20]" table:style-name="ce41">
            <text:p>25,00%</text:p>
          </table:table-cell>
          <table:table-cell office:value-type="percentage" office:value="0.25" table:formula="of:=[.Q20]/[.$C20]" table:style-name="ce41">
            <text:p>25,00%</text:p>
          </table:table-cell>
          <table:table-cell office:value-type="percentage" office:value="0.25" table:formula="of:=[.R20]/[.$C20]" table:style-name="ce41">
            <text:p>25,00%</text:p>
          </table:table-cell>
          <table:table-cell office:value-type="percentage" office:value="0.25" table:formula="of:=[.S20]/[.$C20]" table:style-name="ce41">
            <text:p>25,00%</text:p>
          </table:table-cell>
          <table:table-cell table:number-columns-repeated="7" table:style-name="ce41"/>
          <table:table-cell table:style-name="ce42"/>
          <table:table-cell office:value-type="float" office:value="1" table:formula="of:=SUM([.D22:.AA22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63">
            <text:p>05</text:p>
          </table:table-cell>
          <table:table-cell office:value-type="string" table:number-columns-spanned="1" table:number-rows-spanned="3" table:style-name="ce55">
            <text:p>ESTRUTURAS DE CONCRETO - MURO DE ARRIMO</text:p>
          </table:table-cell>
          <table:table-cell office:value-type="currency" office:value="11203.4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90]" table:number-columns-spanned="1" table:number-rows-spanned="3" table:style-name="ce56">
            <text:p><text:s/>R$ 11.203,46<text:s/></text:p>
          </table:table-cell>
          <table:table-cell table:number-columns-repeated="2" table:style-name="ce43"/>
          <table:table-cell table:number-columns-repeated="6" table:style-name="ce45"/>
          <table:table-cell table:style-name="ce88"/>
          <table:table-cell table:style-name="ce43"/>
          <table:table-cell table:number-columns-repeated="6" table:style-name="ce45"/>
          <table:table-cell office:value-type="currency" office:value="5601.73" table:formula="of:=[.$C$23]/2" table:style-name="ce89">
            <text:p><text:s/>R$ 5.601,73<text:s/></text:p>
          </table:table-cell>
          <table:table-cell office:value-type="currency" office:value="5601.73" table:formula="of:=[.$C$23]/2" table:style-name="ce89">
            <text:p><text:s/>R$ 5.601,73<text:s/></text:p>
          </table:table-cell>
          <table:table-cell table:number-columns-repeated="5" table:style-name="ce45"/>
          <table:table-cell table:style-name="ce46"/>
          <table:table-cell office:value-type="float" office:value="11203.46" table:formula="of:=SUM([.D23:.AA23])" table:style-name="ce37">
            <text:p><text:s/>11.203,46<text:s/></text:p>
          </table:table-cell>
          <table:table-cell office:value-type="float" office:value="0" table:formula="of:=[.AB23]-[.C23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23]&lt;&gt;&quot;&quot;;1;&quot;&quot;)" table:style-name="ce78"/>
          <table:table-cell office:value-type="string" office:string-value="" table:formula="of:=IF([.E23]&lt;&gt;&quot;&quot;;1;&quot;&quot;)" table:style-name="ce78"/>
          <table:table-cell office:value-type="string" office:string-value="" table:formula="of:=IF([.F23]&lt;&gt;&quot;&quot;;1;&quot;&quot;)" table:style-name="ce78"/>
          <table:table-cell office:value-type="string" office:string-value="" table:formula="of:=IF([.G23]&lt;&gt;&quot;&quot;;1;&quot;&quot;)" table:style-name="ce78"/>
          <table:table-cell office:value-type="string" office:string-value="" table:formula="of:=IF([.H23]&lt;&gt;&quot;&quot;;1;&quot;&quot;)" table:style-name="ce78"/>
          <table:table-cell office:value-type="string" office:string-value="" table:formula="of:=IF([.I23]&lt;&gt;&quot;&quot;;1;&quot;&quot;)" table:style-name="ce78"/>
          <table:table-cell office:value-type="string" office:string-value="" table:formula="of:=IF([.J23]&lt;&gt;&quot;&quot;;1;&quot;&quot;)" table:style-name="ce78"/>
          <table:table-cell office:value-type="string" office:string-value="" table:formula="of:=IF([.K23]&lt;&gt;&quot;&quot;;1;&quot;&quot;)" table:style-name="ce78"/>
          <table:table-cell office:value-type="string" office:string-value="" table:formula="of:=IF([.L23]&lt;&gt;&quot;&quot;;1;&quot;&quot;)" table:style-name="ce78"/>
          <table:table-cell office:value-type="string" office:string-value="" table:formula="of:=IF([.M23]&lt;&gt;&quot;&quot;;1;&quot;&quot;)" table:style-name="ce78"/>
          <table:table-cell office:value-type="string" office:string-value="" table:formula="of:=IF([.N23]&lt;&gt;&quot;&quot;;1;&quot;&quot;)" table:style-name="ce78"/>
          <table:table-cell office:value-type="string" office:string-value="" table:formula="of:=IF([.O23]&lt;&gt;&quot;&quot;;1;&quot;&quot;)" table:style-name="ce78"/>
          <table:table-cell office:value-type="string" office:string-value="" table:formula="of:=IF([.P23]&lt;&gt;&quot;&quot;;1;&quot;&quot;)" table:style-name="ce78"/>
          <table:table-cell office:value-type="string" office:string-value="" table:formula="of:=IF([.Q23]&lt;&gt;&quot;&quot;;1;&quot;&quot;)" table:style-name="ce78"/>
          <table:table-cell office:value-type="string" office:string-value="" table:formula="of:=IF([.R23]&lt;&gt;&quot;&quot;;1;&quot;&quot;)" table:style-name="ce78"/>
          <table:table-cell office:value-type="string" office:string-value="" table:formula="of:=IF([.S23]&lt;&gt;&quot;&quot;;1;&quot;&quot;)" table:style-name="ce78"/>
          <table:table-cell office:value-type="float" office:value="1" table:formula="of:=IF([.T23]&lt;&gt;&quot;&quot;;1;&quot;&quot;)" table:style-name="ce78">
            <text:p>1</text:p>
          </table:table-cell>
          <table:table-cell office:value-type="float" office:value="1" table:formula="of:=IF([.U23]&lt;&gt;&quot;&quot;;1;&quot;&quot;)" table:style-name="ce78">
            <text:p>1</text:p>
          </table:table-cell>
          <table:table-cell table:style-name="ce78"/>
          <table:table-cell table:style-name="ce78"/>
          <table:table-cell table:style-name="ce78"/>
          <table:table-cell table:style-name="ce78"/>
          <table:table-cell table:style-name="ce78"/>
          <table:table-cell table:style-name="ce79"/>
          <table:table-cell table:style-name="ce37"/>
          <table:table-cell table:number-columns-repeated="16356" table:style-name="ce10"/>
        </table:table-row>
        <table:table-row table:style-name="ro9">
          <table:covered-table-cell/>
          <table:covered-table-cell/>
          <table:covered-table-cell/>
          <table:table-cell table:number-columns-repeated="16" table:style-name="ce41"/>
          <table:table-cell office:value-type="percentage" office:value="0.5" table:formula="of:=[.T23]/[.$C23]" table:style-name="ce41">
            <text:p>50,00%</text:p>
          </table:table-cell>
          <table:table-cell office:value-type="percentage" office:value="0.5" table:formula="of:=[.U23]/[.$C23]" table:style-name="ce41">
            <text:p>50,00%</text:p>
          </table:table-cell>
          <table:table-cell table:number-columns-repeated="5" table:style-name="ce41"/>
          <table:table-cell table:style-name="ce42"/>
          <table:table-cell office:value-type="float" office:value="1" table:formula="of:=SUM([.D25:.AA25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63">
            <text:p>06</text:p>
          </table:table-cell>
          <table:table-cell office:value-type="string" table:number-columns-spanned="1" table:number-rows-spanned="3" table:style-name="ce55">
            <text:p>ADMINISTRAÇÃO LOCAL</text:p>
          </table:table-cell>
          <table:table-cell office:value-type="currency" office:value="82809.4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93]" table:number-columns-spanned="1" table:number-rows-spanned="3" table:style-name="ce56">
            <text:p><text:s/>R$ 82.809,45<text:s/></text:p>
          </table:table-cell>
          <table:table-cell office:value-type="float" office:value="4591.5890444675351" table:formula="of:=(([.D11]+[.D14]+[.D17]+[.D20]+[.D23])/(SUM([.$C$11:.$C$25]))*[.$C$26])" table:style-name="ce43">
            <text:p><text:s/>4.591,59<text:s/></text:p>
          </table:table-cell>
          <table:table-cell office:value-type="float" office:value="4591.5890444675351" table:formula="of:=(([.E11]+[.E14]+[.E17]+[.E20]+[.E23])/(SUM([.$C$11:.$C$25]))*[.$C$26])" table:style-name="ce43">
            <text:p><text:s/>4.591,59<text:s/></text:p>
          </table:table-cell>
          <table:table-cell office:value-type="float" office:value="4350.0412807803541" table:formula="of:=(([.F11]+[.F14]+[.F17]+[.F20]+[.F23])/(SUM([.$C$11:.$C$25]))*[.$C$26])" table:style-name="ce43">
            <text:p><text:s/>4.350,04<text:s/></text:p>
          </table:table-cell>
          <table:table-cell office:value-type="float" office:value="4350.0412807803541" table:formula="of:=(([.G11]+[.G14]+[.G17]+[.G20]+[.G23])/(SUM([.$C$11:.$C$25]))*[.$C$26])" table:style-name="ce43">
            <text:p><text:s/>4.350,04<text:s/></text:p>
          </table:table-cell>
          <table:table-cell office:value-type="float" office:value="8918.3822370059934" table:formula="of:=(([.H11]+[.H14]+[.H17]+[.H20]+[.H23])/(SUM([.$C$11:.$C$25]))*[.$C$26])" table:style-name="ce43">
            <text:p><text:s/>8.918,38<text:s/></text:p>
          </table:table-cell>
          <table:table-cell office:value-type="float" office:value="8918.3822370059934" table:formula="of:=(([.I11]+[.I14]+[.I17]+[.I20]+[.I23])/(SUM([.$C$11:.$C$25]))*[.$C$26])" table:style-name="ce43">
            <text:p><text:s/>8.918,38<text:s/></text:p>
          </table:table-cell>
          <table:table-cell office:value-type="float" office:value="4805.4604622898078" table:formula="of:=(([.J11]+[.J14]+[.J17]+[.J20]+[.J23])/(SUM([.$C$11:.$C$25]))*[.$C$26])" table:style-name="ce43">
            <text:p><text:s/>4.805,46<text:s/></text:p>
          </table:table-cell>
          <table:table-cell office:value-type="float" office:value="4805.4604622898078" table:formula="of:=(([.K11]+[.K14]+[.K17]+[.K20]+[.K23])/(SUM([.$C$11:.$C$25]))*[.$C$26])" table:style-name="ce43">
            <text:p><text:s/>4.805,46<text:s/></text:p>
          </table:table-cell>
          <table:table-cell office:value-type="float" office:value="4805.4604622898078" table:formula="of:=(([.L11]+[.L14]+[.L17]+[.L20]+[.L23])/(SUM([.$C$11:.$C$25]))*[.$C$26])" table:style-name="ce43">
            <text:p><text:s/>4.805,46<text:s/></text:p>
          </table:table-cell>
          <table:table-cell office:value-type="float" office:value="4805.4604622898078" table:formula="of:=(([.M11]+[.M14]+[.M17]+[.M20]+[.M23])/(SUM([.$C$11:.$C$25]))*[.$C$26])" table:style-name="ce43">
            <text:p><text:s/>4.805,46<text:s/></text:p>
          </table:table-cell>
          <table:table-cell office:value-type="float" office:value="4805.4604622898078" table:formula="of:=(([.N11]+[.N14]+[.N17]+[.N20]+[.N23])/(SUM([.$C$11:.$C$25]))*[.$C$26])" table:style-name="ce43">
            <text:p><text:s/>4.805,46<text:s/></text:p>
          </table:table-cell>
          <table:table-cell office:value-type="float" office:value="4805.4604622898078" table:formula="of:=(([.O11]+[.O14]+[.O17]+[.O20]+[.O23])/(SUM([.$C$11:.$C$25]))*[.$C$26])" table:style-name="ce43">
            <text:p><text:s/>4.805,46<text:s/></text:p>
          </table:table-cell>
          <table:table-cell office:value-type="float" office:value="6176.7077690582182" table:formula="of:=(([.P11]+[.P14]+[.P17]+[.P20]+[.P23])/(SUM([.$C$11:.$C$25]))*[.$C$26])" table:style-name="ce43">
            <text:p><text:s/>6.176,71<text:s/></text:p>
          </table:table-cell>
          <table:table-cell office:value-type="float" office:value="6176.7077690582182" table:formula="of:=(([.Q11]+[.Q14]+[.Q17]+[.Q20]+[.Q23])/(SUM([.$C$11:.$C$25]))*[.$C$26])" table:style-name="ce43">
            <text:p><text:s/>6.176,71<text:s/></text:p>
          </table:table-cell>
          <table:table-cell office:value-type="float" office:value="1608.3668128325789" table:formula="of:=(([.R11]+[.R14]+[.R17]+[.R20]+[.R23])/(SUM([.$C$11:.$C$25]))*[.$C$26])" table:style-name="ce43">
            <text:p><text:s/>1.608,37<text:s/></text:p>
          </table:table-cell>
          <table:table-cell office:value-type="float" office:value="1608.3668128325789" table:formula="of:=(([.S11]+[.S14]+[.S17]+[.S20]+[.S23])/(SUM([.$C$11:.$C$25]))*[.$C$26])" table:style-name="ce43">
            <text:p><text:s/>1.608,37<text:s/></text:p>
          </table:table-cell>
          <table:table-cell office:value-type="float" office:value="631.89795079339092" table:formula="of:=(([.T11]+[.T14]+[.T17]+[.T20]+[.T23])/(SUM([.$C$11:.$C$25]))*[.$C$26])" table:style-name="ce43">
            <text:p><text:s/>631,90<text:s/></text:p>
          </table:table-cell>
          <table:table-cell office:value-type="float" office:value="631.89795079339092" table:formula="of:=(([.U11]+[.U14]+[.U17]+[.U20]+[.U23])/(SUM([.$C$11:.$C$25]))*[.$C$26])" table:style-name="ce43">
            <text:p><text:s/>631,90<text:s/></text:p>
          </table:table-cell>
          <table:table-cell office:value-type="float" office:value="237.11950606416869" table:formula="of:=(([.V11]+[.V14]+[.V17]+[.V20]+[.V23])/(SUM([.$C$11:.$C$25]))*[.$C$26])" table:style-name="ce43">
            <text:p><text:s/>237,12<text:s/></text:p>
          </table:table-cell>
          <table:table-cell office:value-type="float" office:value="237.11950606416869" table:formula="of:=(([.W11]+[.W14]+[.W17]+[.W20]+[.W23])/(SUM([.$C$11:.$C$25]))*[.$C$26])" table:style-name="ce43">
            <text:p><text:s/>237,12<text:s/></text:p>
          </table:table-cell>
          <table:table-cell office:value-type="float" office:value="237.11950606416869" table:formula="of:=(([.X11]+[.X14]+[.X17]+[.X20]+[.X23])/(SUM([.$C$11:.$C$25]))*[.$C$26])" table:style-name="ce43">
            <text:p><text:s/>237,12<text:s/></text:p>
          </table:table-cell>
          <table:table-cell office:value-type="float" office:value="237.11950606416869" table:formula="of:=(([.Y11]+[.Y14]+[.Y17]+[.Y20]+[.Y23])/(SUM([.$C$11:.$C$25]))*[.$C$26])" table:style-name="ce43">
            <text:p><text:s/>237,12<text:s/></text:p>
          </table:table-cell>
          <table:table-cell office:value-type="float" office:value="237.11950606416869" table:formula="of:=(([.Z11]+[.Z14]+[.Z17]+[.Z20]+[.Z23])/(SUM([.$C$11:.$C$25]))*[.$C$26])" table:style-name="ce43">
            <text:p><text:s/>237,12<text:s/></text:p>
          </table:table-cell>
          <table:table-cell office:value-type="float" office:value="237.11950606416869" table:formula="of:=(([.AA11]+[.AA14]+[.AA17]+[.AA20]+[.AA23])/(SUM([.$C$11:.$C$25]))*[.$C$26])" table:style-name="ce47">
            <text:p><text:s/>237,12<text:s/></text:p>
          </table:table-cell>
          <table:table-cell office:value-type="float" office:value="82809.449999999953" table:formula="of:=SUM([.D26:.AA26])" table:style-name="ce37">
            <text:p><text:s/>82.809,45<text:s/></text:p>
          </table:table-cell>
          <table:table-cell office:value-type="float" office:value="0" table:formula="of:=[.AB26]-[.C26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float" office:value="1" table:formula="of:=IF([.D26]&lt;&gt;&quot;&quot;;1;&quot;&quot;)" table:style-name="ce80">
            <text:p>1</text:p>
          </table:table-cell>
          <table:table-cell office:value-type="float" office:value="1" table:formula="of:=IF([.E26]&lt;&gt;&quot;&quot;;1;&quot;&quot;)" table:style-name="ce80">
            <text:p>1</text:p>
          </table:table-cell>
          <table:table-cell office:value-type="float" office:value="1" table:formula="of:=IF([.F26]&lt;&gt;&quot;&quot;;1;&quot;&quot;)" table:style-name="ce80">
            <text:p>1</text:p>
          </table:table-cell>
          <table:table-cell office:value-type="float" office:value="1" table:formula="of:=IF([.G26]&lt;&gt;&quot;&quot;;1;&quot;&quot;)" table:style-name="ce80">
            <text:p>1</text:p>
          </table:table-cell>
          <table:table-cell office:value-type="float" office:value="1" table:formula="of:=IF([.H26]&lt;&gt;&quot;&quot;;1;&quot;&quot;)" table:style-name="ce80">
            <text:p>1</text:p>
          </table:table-cell>
          <table:table-cell office:value-type="float" office:value="1" table:formula="of:=IF([.I26]&lt;&gt;&quot;&quot;;1;&quot;&quot;)" table:style-name="ce80">
            <text:p>1</text:p>
          </table:table-cell>
          <table:table-cell office:value-type="float" office:value="1" table:formula="of:=IF([.J26]&lt;&gt;&quot;&quot;;1;&quot;&quot;)" table:style-name="ce80">
            <text:p>1</text:p>
          </table:table-cell>
          <table:table-cell office:value-type="float" office:value="1" table:formula="of:=IF([.K26]&lt;&gt;&quot;&quot;;1;&quot;&quot;)" table:style-name="ce80">
            <text:p>1</text:p>
          </table:table-cell>
          <table:table-cell office:value-type="float" office:value="1" table:formula="of:=IF([.L26]&lt;&gt;&quot;&quot;;1;&quot;&quot;)" table:style-name="ce80">
            <text:p>1</text:p>
          </table:table-cell>
          <table:table-cell office:value-type="float" office:value="1" table:formula="of:=IF([.M26]&lt;&gt;&quot;&quot;;1;&quot;&quot;)" table:style-name="ce80">
            <text:p>1</text:p>
          </table:table-cell>
          <table:table-cell office:value-type="float" office:value="1" table:formula="of:=IF([.N26]&lt;&gt;&quot;&quot;;1;&quot;&quot;)" table:style-name="ce80">
            <text:p>1</text:p>
          </table:table-cell>
          <table:table-cell office:value-type="float" office:value="1" table:formula="of:=IF([.O26]&lt;&gt;&quot;&quot;;1;&quot;&quot;)" table:style-name="ce80">
            <text:p>1</text:p>
          </table:table-cell>
          <table:table-cell office:value-type="float" office:value="1" table:formula="of:=IF([.P26]&lt;&gt;&quot;&quot;;1;&quot;&quot;)" table:style-name="ce80">
            <text:p>1</text:p>
          </table:table-cell>
          <table:table-cell office:value-type="float" office:value="1" table:formula="of:=IF([.Q26]&lt;&gt;&quot;&quot;;1;&quot;&quot;)" table:style-name="ce80">
            <text:p>1</text:p>
          </table:table-cell>
          <table:table-cell office:value-type="float" office:value="1" table:formula="of:=IF([.R26]&lt;&gt;&quot;&quot;;1;&quot;&quot;)" table:style-name="ce80">
            <text:p>1</text:p>
          </table:table-cell>
          <table:table-cell office:value-type="float" office:value="1" table:formula="of:=IF([.S26]&lt;&gt;&quot;&quot;;1;&quot;&quot;)" table:style-name="ce80">
            <text:p>1</text:p>
          </table:table-cell>
          <table:table-cell office:value-type="float" office:value="1" table:formula="of:=IF([.T26]&lt;&gt;&quot;&quot;;1;&quot;&quot;)" table:style-name="ce80">
            <text:p>1</text:p>
          </table:table-cell>
          <table:table-cell office:value-type="float" office:value="1" table:formula="of:=IF([.U26]&lt;&gt;&quot;&quot;;1;&quot;&quot;)" table:style-name="ce80">
            <text:p>1</text:p>
          </table:table-cell>
          <table:table-cell office:value-type="float" office:value="1" table:formula="of:=IF([.V26]&lt;&gt;&quot;&quot;;1;&quot;&quot;)" table:style-name="ce80">
            <text:p>1</text:p>
          </table:table-cell>
          <table:table-cell office:value-type="float" office:value="1" table:formula="of:=IF([.W26]&lt;&gt;&quot;&quot;;1;&quot;&quot;)" table:style-name="ce80">
            <text:p>1</text:p>
          </table:table-cell>
          <table:table-cell office:value-type="float" office:value="1" table:formula="of:=IF([.X26]&lt;&gt;&quot;&quot;;1;&quot;&quot;)" table:style-name="ce80">
            <text:p>1</text:p>
          </table:table-cell>
          <table:table-cell office:value-type="float" office:value="1" table:formula="of:=IF([.Y26]&lt;&gt;&quot;&quot;;1;&quot;&quot;)" table:style-name="ce80">
            <text:p>1</text:p>
          </table:table-cell>
          <table:table-cell office:value-type="float" office:value="1" table:formula="of:=IF([.Z26]&lt;&gt;&quot;&quot;;1;&quot;&quot;)" table:style-name="ce80">
            <text:p>1</text:p>
          </table:table-cell>
          <table:table-cell office:value-type="float" office:value="1" table:formula="of:=IF([.AA26]&lt;&gt;&quot;&quot;;1;&quot;&quot;)" table:style-name="ce81">
            <text:p>1</text:p>
          </table:table-cell>
          <table:table-cell table:style-name="ce37"/>
          <table:table-cell table:number-columns-repeated="16356" table:style-name="ce10"/>
        </table:table-row>
        <table:table-row table:style-name="ro9">
          <table:covered-table-cell/>
          <table:covered-table-cell/>
          <table:covered-table-cell/>
          <table:table-cell office:value-type="percentage" office:value="5.5447645703087453E-2" table:formula="of:=[.D26]/[.$C26]" table:style-name="ce41">
            <text:p>5,54%</text:p>
          </table:table-cell>
          <table:table-cell office:value-type="percentage" office:value="5.5447645703087453E-2" table:formula="of:=[.E26]/[.$C26]" table:style-name="ce41">
            <text:p>5,54%</text:p>
          </table:table-cell>
          <table:table-cell office:value-type="percentage" office:value="5.2530735088572068E-2" table:formula="of:=[.F26]/[.$C26]" table:style-name="ce41">
            <text:p>5,25%</text:p>
          </table:table-cell>
          <table:table-cell office:value-type="percentage" office:value="5.2530735088572068E-2" table:formula="of:=[.G26]/[.$C26]" table:style-name="ce41">
            <text:p>5,25%</text:p>
          </table:table-cell>
          <table:table-cell office:value-type="percentage" office:value="0.1076976388202795" table:formula="of:=[.H26]/[.$C26]" table:style-name="ce41">
            <text:p>10,77%</text:p>
          </table:table-cell>
          <table:table-cell office:value-type="percentage" office:value="0.1076976388202795" table:formula="of:=[.I26]/[.$C26]" table:style-name="ce41">
            <text:p>10,77%</text:p>
          </table:table-cell>
          <table:table-cell office:value-type="percentage" office:value="5.8030339077119915E-2" table:formula="of:=[.J26]/[.$C26]" table:style-name="ce41">
            <text:p>5,80%</text:p>
          </table:table-cell>
          <table:table-cell office:value-type="percentage" office:value="5.8030339077119915E-2" table:formula="of:=[.K26]/[.$C26]" table:style-name="ce41">
            <text:p>5,80%</text:p>
          </table:table-cell>
          <table:table-cell office:value-type="percentage" office:value="5.8030339077119915E-2" table:formula="of:=[.L26]/[.$C26]" table:style-name="ce41">
            <text:p>5,80%</text:p>
          </table:table-cell>
          <table:table-cell office:value-type="percentage" office:value="5.8030339077119915E-2" table:formula="of:=[.M26]/[.$C26]" table:style-name="ce41">
            <text:p>5,80%</text:p>
          </table:table-cell>
          <table:table-cell office:value-type="percentage" office:value="5.8030339077119915E-2" table:formula="of:=[.N26]/[.$C26]" table:style-name="ce41">
            <text:p>5,80%</text:p>
          </table:table-cell>
          <table:table-cell office:value-type="percentage" office:value="5.8030339077119915E-2" table:formula="of:=[.O26]/[.$C26]" table:style-name="ce41">
            <text:p>5,80%</text:p>
          </table:table-cell>
          <table:table-cell office:value-type="percentage" office:value="7.4589406994711574E-2" table:formula="of:=[.P26]/[.$C26]" table:style-name="ce41">
            <text:p>7,46%</text:p>
          </table:table-cell>
          <table:table-cell office:value-type="percentage" office:value="7.4589406994711574E-2" table:formula="of:=[.Q26]/[.$C26]" table:style-name="ce41">
            <text:p>7,46%</text:p>
          </table:table-cell>
          <table:table-cell office:value-type="percentage" office:value="1.942250326300415E-2" table:formula="of:=[.R26]/[.$C26]" table:style-name="ce41">
            <text:p>1,94%</text:p>
          </table:table-cell>
          <table:table-cell office:value-type="percentage" office:value="1.942250326300415E-2" table:formula="of:=[.S26]/[.$C26]" table:style-name="ce41">
            <text:p>1,94%</text:p>
          </table:table-cell>
          <table:table-cell office:value-type="percentage" office:value="7.630746862748043E-3" table:formula="of:=[.T26]/[.$C26]" table:style-name="ce41">
            <text:p>0,76%</text:p>
          </table:table-cell>
          <table:table-cell office:value-type="percentage" office:value="7.630746862748043E-3" table:formula="of:=[.U26]/[.$C26]" table:style-name="ce41">
            <text:p>0,76%</text:p>
          </table:table-cell>
          <table:table-cell office:value-type="percentage" office:value="2.8634353454124947E-3" table:formula="of:=[.V26]/[.$C26]" table:style-name="ce41">
            <text:p>0,29%</text:p>
          </table:table-cell>
          <table:table-cell office:value-type="percentage" office:value="2.8634353454124947E-3" table:formula="of:=[.W26]/[.$C26]" table:style-name="ce41">
            <text:p>0,29%</text:p>
          </table:table-cell>
          <table:table-cell office:value-type="percentage" office:value="2.8634353454124947E-3" table:formula="of:=[.X26]/[.$C26]" table:style-name="ce41">
            <text:p>0,29%</text:p>
          </table:table-cell>
          <table:table-cell office:value-type="percentage" office:value="2.8634353454124947E-3" table:formula="of:=[.Y26]/[.$C26]" table:style-name="ce41">
            <text:p>0,29%</text:p>
          </table:table-cell>
          <table:table-cell office:value-type="percentage" office:value="2.8634353454124947E-3" table:formula="of:=[.Z26]/[.$C26]" table:style-name="ce41">
            <text:p>0,29%</text:p>
          </table:table-cell>
          <table:table-cell office:value-type="percentage" office:value="2.8634353454124947E-3" table:formula="of:=[.AA26]/[.$C26]" table:style-name="ce42">
            <text:p>0,29%</text:p>
          </table:table-cell>
          <table:table-cell office:value-type="float" office:value="0.99999999999999978" table:formula="of:=SUM([.D28:.AA28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table:style-name="ce33"/>
          <table:table-cell office:value-type="string" table:style-name="ce48">
            <text:p>TOTAL FRENTE I</text:p>
          </table:table-cell>
          <table:table-cell office:value-type="currency" office:value="1257838.5999999999" table:formula="of:=SUM([.C11:.C28])" table:style-name="ce34">
            <text:p><text:s/>R$ 1.257.838,60<text:s/></text:p>
          </table:table-cell>
          <table:table-cell office:value-type="currency" office:value="69744.189044467537" table:formula="of:=[.D11]+[.D14]+[.D17]+[.D20]+[.D23]+[.D26]" table:style-name="ce49">
            <text:p><text:s/>R$ 69.744,19<text:s/></text:p>
          </table:table-cell>
          <table:table-cell office:value-type="currency" office:value="69744.189044467537" table:formula="of:=[.E11]+[.E14]+[.E17]+[.E20]+[.E23]+[.E26]" table:style-name="ce49">
            <text:p><text:s/>R$ 69.744,19<text:s/></text:p>
          </table:table-cell>
          <table:table-cell office:value-type="currency" office:value="66075.186280780355" table:formula="of:=[.F11]+[.F14]+[.F17]+[.F20]+[.F23]+[.F26]" table:style-name="ce49">
            <text:p><text:s/>R$ 66.075,19<text:s/></text:p>
          </table:table-cell>
          <table:table-cell office:value-type="currency" office:value="66075.186280780355" table:formula="of:=[.G11]+[.G14]+[.G17]+[.G20]+[.G23]+[.G26]" table:style-name="ce49">
            <text:p><text:s/>R$ 66.075,19<text:s/></text:p>
          </table:table-cell>
          <table:table-cell office:value-type="currency" office:value="135466.247237006" table:formula="of:=[.H11]+[.H14]+[.H17]+[.H20]+[.H23]+[.H26]" table:style-name="ce49">
            <text:p><text:s/>R$ 135.466,25<text:s/></text:p>
          </table:table-cell>
          <table:table-cell office:value-type="currency" office:value="135466.247237006" table:formula="of:=[.I11]+[.I14]+[.I17]+[.I20]+[.I23]+[.I26]" table:style-name="ce49">
            <text:p><text:s/>R$ 135.466,25<text:s/></text:p>
          </table:table-cell>
          <table:table-cell office:value-type="currency" office:value="72992.800462289801" table:formula="of:=[.J11]+[.J14]+[.J17]+[.J20]+[.J23]+[.J26]" table:style-name="ce49">
            <text:p><text:s/>R$ 72.992,80<text:s/></text:p>
          </table:table-cell>
          <table:table-cell office:value-type="currency" office:value="72992.800462289801" table:formula="of:=[.K11]+[.K14]+[.K17]+[.K20]+[.K23]+[.K26]" table:style-name="ce49">
            <text:p><text:s/>R$ 72.992,80<text:s/></text:p>
          </table:table-cell>
          <table:table-cell office:value-type="currency" office:value="72992.800462289801" table:formula="of:=[.L11]+[.L14]+[.L17]+[.L20]+[.L23]+[.L26]" table:style-name="ce49">
            <text:p><text:s/>R$ 72.992,80<text:s/></text:p>
          </table:table-cell>
          <table:table-cell office:value-type="currency" office:value="72992.800462289801" table:formula="of:=[.M11]+[.M14]+[.M17]+[.M20]+[.M23]+[.M26]" table:style-name="ce49">
            <text:p><text:s/>R$ 72.992,80<text:s/></text:p>
          </table:table-cell>
          <table:table-cell office:value-type="currency" office:value="72992.800462289801" table:formula="of:=[.N11]+[.N14]+[.N17]+[.N20]+[.N23]+[.N26]" table:style-name="ce49">
            <text:p><text:s/>R$ 72.992,80<text:s/></text:p>
          </table:table-cell>
          <table:table-cell office:value-type="currency" office:value="72992.800462289801" table:formula="of:=[.O11]+[.O14]+[.O17]+[.O20]+[.O23]+[.O26]" table:style-name="ce49">
            <text:p><text:s/>R$ 72.992,80<text:s/></text:p>
          </table:table-cell>
          <table:table-cell office:value-type="currency" office:value="93821.435269058216" table:formula="of:=[.P11]+[.P14]+[.P17]+[.P20]+[.P23]+[.P26]" table:style-name="ce49">
            <text:p><text:s/>R$ 93.821,44<text:s/></text:p>
          </table:table-cell>
          <table:table-cell office:value-type="currency" office:value="93821.435269058216" table:formula="of:=[.Q11]+[.Q14]+[.Q17]+[.Q20]+[.Q23]+[.Q26]" table:style-name="ce49">
            <text:p><text:s/>R$ 93.821,44<text:s/></text:p>
          </table:table-cell>
          <table:table-cell office:value-type="currency" office:value="24430.374312832573" table:formula="of:=[.R11]+[.R14]+[.R17]+[.R20]+[.R23]+[.R26]" table:style-name="ce49">
            <text:p><text:s/>R$ 24.430,37<text:s/></text:p>
          </table:table-cell>
          <table:table-cell office:value-type="currency" office:value="24430.374312832573" table:formula="of:=[.S11]+[.S14]+[.S17]+[.S20]+[.S23]+[.S26]" table:style-name="ce49">
            <text:p><text:s/>R$ 24.430,37<text:s/></text:p>
          </table:table-cell>
          <table:table-cell office:value-type="currency" office:value="9598.2479507933895" table:formula="of:=[.T11]+[.T14]+[.T17]+[.T20]+[.T23]+[.T26]" table:style-name="ce49">
            <text:p><text:s/>R$ 9.598,25<text:s/></text:p>
          </table:table-cell>
          <table:table-cell office:value-type="currency" office:value="9598.2479507933895" table:formula="of:=[.U11]+[.U14]+[.U17]+[.U20]+[.U23]+[.U26]" table:style-name="ce49">
            <text:p><text:s/>R$ 9.598,25<text:s/></text:p>
          </table:table-cell>
          <table:table-cell office:value-type="currency" office:value="3601.7395060641684" table:formula="of:=[.V11]+[.V14]+[.V17]+[.V20]+[.V23]+[.V26]" table:style-name="ce49">
            <text:p><text:s/>R$ 3.601,74<text:s/></text:p>
          </table:table-cell>
          <table:table-cell office:value-type="currency" office:value="3601.7395060641684" table:formula="of:=[.W11]+[.W14]+[.W17]+[.W20]+[.W23]+[.W26]" table:style-name="ce49">
            <text:p><text:s/>R$ 3.601,74<text:s/></text:p>
          </table:table-cell>
          <table:table-cell office:value-type="currency" office:value="3601.7395060641684" table:formula="of:=[.X11]+[.X14]+[.X17]+[.X20]+[.X23]+[.X26]" table:style-name="ce49">
            <text:p><text:s/>R$ 3.601,74<text:s/></text:p>
          </table:table-cell>
          <table:table-cell office:value-type="currency" office:value="3601.7395060641684" table:formula="of:=[.Y11]+[.Y14]+[.Y17]+[.Y20]+[.Y23]+[.Y26]" table:style-name="ce49">
            <text:p><text:s/>R$ 3.601,74<text:s/></text:p>
          </table:table-cell>
          <table:table-cell office:value-type="currency" office:value="3601.7395060641684" table:formula="of:=[.Z11]+[.Z14]+[.Z17]+[.Z20]+[.Z23]+[.Z26]" table:style-name="ce49">
            <text:p><text:s/>R$ 3.601,74<text:s/></text:p>
          </table:table-cell>
          <table:table-cell office:value-type="currency" office:value="3601.7395060641684" table:formula="of:=[.AA11]+[.AA14]+[.AA17]+[.AA20]+[.AA23]+[.AA26]" table:style-name="ce50">
            <text:p><text:s/>R$ 3.601,74<text:s/></text:p>
          </table:table-cell>
          <table:table-cell office:value-type="float" office:value="1257838.6000000003" table:formula="of:=SUM([.D29:.AA29])" table:style-name="ce37">
            <text:p><text:s/>1.257.838,60<text:s/></text:p>
          </table:table-cell>
          <table:table-cell office:value-type="float" office:value="0" table:formula="of:=[.AB29]-[.C29]" table:style-name="ce38">
            <text:p><text:s/>-<text:s text:c="3"/></text:p>
          </table:table-cell>
          <table:table-cell table:number-columns-repeated="16355"/>
        </table:table-row>
        <table:table-row table:style-name="ro8">
          <table:table-cell office:value-type="string" table:style-name="ce29">
            <text:p>B</text:p>
          </table:table-cell>
          <table:table-cell office:value-type="string" table:style-name="ce30">
            <text:p>FRENTE II</text:p>
          </table:table-cell>
          <table:table-cell table:style-name="ce30"/>
          <table:table-cell table:number-columns-repeated="23" table:style-name="ce31"/>
          <table:table-cell table:style-name="ce32"/>
          <table:table-cell table:number-columns-repeated="16357" table:style-name="ce10"/>
        </table:table-row>
        <table:table-row table:style-name="ro9">
          <table:table-cell office:value-type="string" table:number-columns-spanned="1" table:number-rows-spanned="3" table:style-name="ce54">
            <text:p>01</text:p>
          </table:table-cell>
          <table:table-cell office:value-type="string" table:number-columns-spanned="1" table:number-rows-spanned="3" table:style-name="ce55">
            <text:p>MOVIMENTO DE TERRA</text:p>
          </table:table-cell>
          <table:table-cell office:value-type="currency" office:value="243276.98999999996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231]" table:number-columns-spanned="1" table:number-rows-spanned="3" table:style-name="ce56">
            <text:p><text:s/>R$ 243.276,99<text:s/></text:p>
          </table:table-cell>
          <table:table-cell table:number-columns-repeated="2" table:style-name="ce45"/>
          <table:table-cell office:value-type="float" office:value="20273.082499999997" table:formula="of:=[.$C31]*[.F33]" table:style-name="ce45">
            <text:p><text:s/>20.273,08<text:s/></text:p>
          </table:table-cell>
          <table:table-cell office:value-type="float" office:value="20273.082499999997" table:formula="of:=[.$C$31]*[.G33]" table:style-name="ce45">
            <text:p><text:s/>20.273,08<text:s/></text:p>
          </table:table-cell>
          <table:table-cell office:value-type="float" office:value="20273.082499999997" table:formula="of:=[.$C$31]*[.H33]" table:style-name="ce45">
            <text:p><text:s/>20.273,08<text:s/></text:p>
          </table:table-cell>
          <table:table-cell office:value-type="float" office:value="20273.082499999997" table:formula="of:=[.$C$31]*[.I33]" table:style-name="ce45">
            <text:p><text:s/>20.273,08<text:s/></text:p>
          </table:table-cell>
          <table:table-cell office:value-type="float" office:value="20273.082499999997" table:formula="of:=[.$C$31]*[.J33]" table:style-name="ce45">
            <text:p><text:s/>20.273,08<text:s/></text:p>
          </table:table-cell>
          <table:table-cell office:value-type="float" office:value="20273.082499999997" table:formula="of:=[.$C$31]*[.K33]" table:style-name="ce45">
            <text:p><text:s/>20.273,08<text:s/></text:p>
          </table:table-cell>
          <table:table-cell office:value-type="float" office:value="20273.082499999997" table:formula="of:=[.$C$31]*[.L33]" table:style-name="ce45">
            <text:p><text:s/>20.273,08<text:s/></text:p>
          </table:table-cell>
          <table:table-cell office:value-type="float" office:value="20273.082499999997" table:formula="of:=[.$C$31]*[.M33]" table:style-name="ce45">
            <text:p><text:s/>20.273,08<text:s/></text:p>
          </table:table-cell>
          <table:table-cell office:value-type="float" office:value="20273.082499999997" table:formula="of:=[.$C$31]*[.N33]" table:style-name="ce45">
            <text:p><text:s/>20.273,08<text:s/></text:p>
          </table:table-cell>
          <table:table-cell office:value-type="float" office:value="20273.082499999997" table:formula="of:=[.$C$31]*[.O33]" table:style-name="ce45">
            <text:p><text:s/>20.273,08<text:s/></text:p>
          </table:table-cell>
          <table:table-cell office:value-type="float" office:value="20273.082499999997" table:formula="of:=[.$C$31]*[.P33]" table:style-name="ce45">
            <text:p><text:s/>20.273,08<text:s/></text:p>
          </table:table-cell>
          <table:table-cell office:value-type="float" office:value="20273.082499999997" table:formula="of:=[.$C$31]*[.Q33]" table:style-name="ce45">
            <text:p><text:s/>20.273,08<text:s/></text:p>
          </table:table-cell>
          <table:table-cell table:number-columns-repeated="9" table:style-name="ce45"/>
          <table:table-cell table:style-name="ce46"/>
          <table:table-cell office:value-type="float" office:value="243276.9899999999" table:formula="of:=SUM([.D31:.AA31])" table:style-name="ce37">
            <text:p><text:s/>243.276,99<text:s/></text:p>
          </table:table-cell>
          <table:table-cell office:value-type="float" office:value="0" table:formula="of:=[.AB31]-[.C31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31]&lt;&gt;&quot;&quot;;1;&quot;&quot;)" table:style-name="ce82"/>
          <table:table-cell office:value-type="string" office:string-value="" table:formula="of:=IF([.E31]&lt;&gt;&quot;&quot;;1;&quot;&quot;)" table:style-name="ce82"/>
          <table:table-cell office:value-type="float" office:value="1" table:formula="of:=IF([.F31]&lt;&gt;&quot;&quot;;1;&quot;&quot;)" table:style-name="ce82">
            <text:p>1</text:p>
          </table:table-cell>
          <table:table-cell office:value-type="float" office:value="1" table:formula="of:=IF([.G31]&lt;&gt;&quot;&quot;;1;&quot;&quot;)" table:style-name="ce82">
            <text:p>1</text:p>
          </table:table-cell>
          <table:table-cell office:value-type="float" office:value="1" table:formula="of:=IF([.H31]&lt;&gt;&quot;&quot;;1;&quot;&quot;)" table:style-name="ce82">
            <text:p>1</text:p>
          </table:table-cell>
          <table:table-cell office:value-type="float" office:value="1" table:formula="of:=IF([.I31]&lt;&gt;&quot;&quot;;1;&quot;&quot;)" table:style-name="ce82">
            <text:p>1</text:p>
          </table:table-cell>
          <table:table-cell office:value-type="float" office:value="1" table:formula="of:=IF([.J31]&lt;&gt;&quot;&quot;;1;&quot;&quot;)" table:style-name="ce82">
            <text:p>1</text:p>
          </table:table-cell>
          <table:table-cell office:value-type="float" office:value="1" table:formula="of:=IF([.K31]&lt;&gt;&quot;&quot;;1;&quot;&quot;)" table:style-name="ce82">
            <text:p>1</text:p>
          </table:table-cell>
          <table:table-cell office:value-type="float" office:value="1" table:formula="of:=IF([.L31]&lt;&gt;&quot;&quot;;1;&quot;&quot;)" table:style-name="ce82">
            <text:p>1</text:p>
          </table:table-cell>
          <table:table-cell office:value-type="float" office:value="1" table:formula="of:=IF([.M31]&lt;&gt;&quot;&quot;;1;&quot;&quot;)" table:style-name="ce82">
            <text:p>1</text:p>
          </table:table-cell>
          <table:table-cell office:value-type="float" office:value="1" table:formula="of:=IF([.N31]&lt;&gt;&quot;&quot;;1;&quot;&quot;)" table:style-name="ce82">
            <text:p>1</text:p>
          </table:table-cell>
          <table:table-cell office:value-type="float" office:value="1" table:formula="of:=IF([.O31]&lt;&gt;&quot;&quot;;1;&quot;&quot;)" table:style-name="ce82">
            <text:p>1</text:p>
          </table:table-cell>
          <table:table-cell office:value-type="float" office:value="1" table:formula="of:=IF([.P31]&lt;&gt;&quot;&quot;;1;&quot;&quot;)" table:style-name="ce82">
            <text:p>1</text:p>
          </table:table-cell>
          <table:table-cell office:value-type="float" office:value="1" table:formula="of:=IF([.Q31]&lt;&gt;&quot;&quot;;1;&quot;&quot;)" table:style-name="ce82">
            <text:p>1</text:p>
          </table:table-cell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3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2" table:style-name="ce41"/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office:value-type="percentage" office:value="8.3333333333333329E-2" table:formula="of:=1/12" table:style-name="ce41">
            <text:p>8,33%</text:p>
          </table:table-cell>
          <table:table-cell table:number-columns-repeated="9" table:style-name="ce41"/>
          <table:table-cell table:style-name="ce42"/>
          <table:table-cell office:value-type="float" office:value="1" table:formula="of:=SUM([.D33:.AA33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2</text:p>
          </table:table-cell>
          <table:table-cell office:value-type="string" table:number-columns-spanned="1" table:number-rows-spanned="3" table:style-name="ce55">
            <text:p>FUNDAÇÕES E ESTRUTURAS</text:p>
          </table:table-cell>
          <table:table-cell office:value-type="currency" office:value="12679522.200000001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455]" table:number-columns-spanned="1" table:number-rows-spanned="3" table:style-name="ce56">
            <text:p><text:s/>R$ 12.679.522,20<text:s/></text:p>
          </table:table-cell>
          <table:table-cell table:number-columns-repeated="2" table:style-name="ce45"/>
          <table:table-cell office:value-type="float" office:value="792470.13750000007" table:formula="of:=[.$C34]*[.F36]" table:style-name="ce45">
            <text:p><text:s/>792.470,14<text:s/></text:p>
          </table:table-cell>
          <table:table-cell office:value-type="float" office:value="792470.13750000007" table:formula="of:=[.$C34]*[.G36]" table:style-name="ce45">
            <text:p><text:s/>792.470,14<text:s/></text:p>
          </table:table-cell>
          <table:table-cell office:value-type="float" office:value="792470.13750000007" table:formula="of:=[.$C34]*[.H36]" table:style-name="ce45">
            <text:p><text:s/>792.470,14<text:s/></text:p>
          </table:table-cell>
          <table:table-cell office:value-type="float" office:value="792470.13750000007" table:formula="of:=[.$C34]*[.I36]" table:style-name="ce45">
            <text:p><text:s/>792.470,14<text:s/></text:p>
          </table:table-cell>
          <table:table-cell office:value-type="float" office:value="792470.13750000007" table:formula="of:=[.$C34]*[.J36]" table:style-name="ce45">
            <text:p><text:s/>792.470,14<text:s/></text:p>
          </table:table-cell>
          <table:table-cell office:value-type="float" office:value="792470.13750000007" table:formula="of:=[.$C34]*[.K36]" table:style-name="ce45">
            <text:p><text:s/>792.470,14<text:s/></text:p>
          </table:table-cell>
          <table:table-cell office:value-type="float" office:value="792470.13750000007" table:formula="of:=[.$C34]*[.L36]" table:style-name="ce45">
            <text:p><text:s/>792.470,14<text:s/></text:p>
          </table:table-cell>
          <table:table-cell office:value-type="float" office:value="792470.13750000007" table:formula="of:=[.$C34]*[.M36]" table:style-name="ce45">
            <text:p><text:s/>792.470,14<text:s/></text:p>
          </table:table-cell>
          <table:table-cell office:value-type="float" office:value="792470.13750000007" table:formula="of:=[.$C34]*[.N36]" table:style-name="ce45">
            <text:p><text:s/>792.470,14<text:s/></text:p>
          </table:table-cell>
          <table:table-cell office:value-type="float" office:value="792470.13750000007" table:formula="of:=[.$C34]*[.O36]" table:style-name="ce45">
            <text:p><text:s/>792.470,14<text:s/></text:p>
          </table:table-cell>
          <table:table-cell office:value-type="float" office:value="792470.13750000007" table:formula="of:=[.$C34]*[.P36]" table:style-name="ce45">
            <text:p><text:s/>792.470,14<text:s/></text:p>
          </table:table-cell>
          <table:table-cell office:value-type="float" office:value="792470.13750000007" table:formula="of:=[.$C34]*[.Q36]" table:style-name="ce45">
            <text:p><text:s/>792.470,14<text:s/></text:p>
          </table:table-cell>
          <table:table-cell office:value-type="float" office:value="792470.13750000007" table:formula="of:=[.$C34]*[.R36]" table:style-name="ce45">
            <text:p><text:s/>792.470,14<text:s/></text:p>
          </table:table-cell>
          <table:table-cell office:value-type="float" office:value="792470.13750000007" table:formula="of:=[.$C34]*[.S36]" table:style-name="ce45">
            <text:p><text:s/>792.470,14<text:s/></text:p>
          </table:table-cell>
          <table:table-cell office:value-type="float" office:value="792470.13750000007" table:formula="of:=[.$C34]*[.T36]" table:style-name="ce45">
            <text:p><text:s/>792.470,14<text:s/></text:p>
          </table:table-cell>
          <table:table-cell office:value-type="float" office:value="792470.13750000007" table:formula="of:=[.$C34]*[.U36]" table:style-name="ce45">
            <text:p><text:s/>792.470,14<text:s/></text:p>
          </table:table-cell>
          <table:table-cell table:number-columns-repeated="5" table:style-name="ce45"/>
          <table:table-cell table:style-name="ce46"/>
          <table:table-cell office:value-type="float" office:value="12679522.199999997" table:formula="of:=SUM([.D34:.AA34])" table:style-name="ce37">
            <text:p><text:s/>12.679.522,20<text:s/></text:p>
          </table:table-cell>
          <table:table-cell office:value-type="float" office:value="0" table:formula="of:=[.AB34]-[.C34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style-name="ce84"/>
          <table:table-cell table:style-name="ce84"/>
          <table:table-cell office:value-type="float" office:value="1" table:formula="of:=IF([.F34]&lt;&gt;&quot;&quot;;1;&quot;&quot;)" table:style-name="ce84">
            <text:p>1</text:p>
          </table:table-cell>
          <table:table-cell office:value-type="float" office:value="1" table:formula="of:=IF([.G34]&lt;&gt;&quot;&quot;;1;&quot;&quot;)" table:style-name="ce84">
            <text:p>1</text:p>
          </table:table-cell>
          <table:table-cell office:value-type="float" office:value="1" table:formula="of:=IF([.H34]&lt;&gt;&quot;&quot;;1;&quot;&quot;)" table:style-name="ce84">
            <text:p>1</text:p>
          </table:table-cell>
          <table:table-cell office:value-type="float" office:value="1" table:formula="of:=IF([.I34]&lt;&gt;&quot;&quot;;1;&quot;&quot;)" table:style-name="ce84">
            <text:p>1</text:p>
          </table:table-cell>
          <table:table-cell office:value-type="float" office:value="1" table:formula="of:=IF([.J34]&lt;&gt;&quot;&quot;;1;&quot;&quot;)" table:style-name="ce84">
            <text:p>1</text:p>
          </table:table-cell>
          <table:table-cell office:value-type="float" office:value="1" table:formula="of:=IF([.K34]&lt;&gt;&quot;&quot;;1;&quot;&quot;)" table:style-name="ce84">
            <text:p>1</text:p>
          </table:table-cell>
          <table:table-cell office:value-type="float" office:value="1" table:formula="of:=IF([.L34]&lt;&gt;&quot;&quot;;1;&quot;&quot;)" table:style-name="ce84">
            <text:p>1</text:p>
          </table:table-cell>
          <table:table-cell office:value-type="float" office:value="1" table:formula="of:=IF([.M34]&lt;&gt;&quot;&quot;;1;&quot;&quot;)" table:style-name="ce84">
            <text:p>1</text:p>
          </table:table-cell>
          <table:table-cell office:value-type="float" office:value="1" table:formula="of:=IF([.N34]&lt;&gt;&quot;&quot;;1;&quot;&quot;)" table:style-name="ce84">
            <text:p>1</text:p>
          </table:table-cell>
          <table:table-cell office:value-type="float" office:value="1" table:formula="of:=IF([.O34]&lt;&gt;&quot;&quot;;1;&quot;&quot;)" table:style-name="ce84">
            <text:p>1</text:p>
          </table:table-cell>
          <table:table-cell office:value-type="float" office:value="1" table:formula="of:=IF([.P34]&lt;&gt;&quot;&quot;;1;&quot;&quot;)" table:style-name="ce84">
            <text:p>1</text:p>
          </table:table-cell>
          <table:table-cell office:value-type="float" office:value="1" table:formula="of:=IF([.Q34]&lt;&gt;&quot;&quot;;1;&quot;&quot;)" table:style-name="ce84">
            <text:p>1</text:p>
          </table:table-cell>
          <table:table-cell office:value-type="float" office:value="1" table:formula="of:=IF([.R34]&lt;&gt;&quot;&quot;;1;&quot;&quot;)" table:style-name="ce84">
            <text:p>1</text:p>
          </table:table-cell>
          <table:table-cell office:value-type="float" office:value="1" table:formula="of:=IF([.S34]&lt;&gt;&quot;&quot;;1;&quot;&quot;)" table:style-name="ce84">
            <text:p>1</text:p>
          </table:table-cell>
          <table:table-cell office:value-type="float" office:value="1" table:formula="of:=IF([.T34]&lt;&gt;&quot;&quot;;1;&quot;&quot;)" table:style-name="ce84">
            <text:p>1</text:p>
          </table:table-cell>
          <table:table-cell office:value-type="float" office:value="1" table:formula="of:=IF([.U34]&lt;&gt;&quot;&quot;;1;&quot;&quot;)" table:style-name="ce84">
            <text:p>1</text:p>
          </table:table-cell>
          <table:table-cell table:style-name="ce84"/>
          <table:table-cell table:style-name="ce84"/>
          <table:table-cell table:style-name="ce84"/>
          <table:table-cell table:style-name="ce84"/>
          <table:table-cell table:style-name="ce84"/>
          <table:table-cell table:style-name="ce85"/>
          <table:table-cell table:style-name="ce10"/>
          <table:table-cell table:style-name="ce25"/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number-columns-repeated="2" table:style-name="ce41"/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table:number-columns-repeated="5" table:style-name="ce41"/>
          <table:table-cell table:style-name="ce42"/>
          <table:table-cell office:value-type="float" office:value="1" table:formula="of:=SUM([.D36:.AA36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3</text:p>
          </table:table-cell>
          <table:table-cell office:value-type="string" table:number-columns-spanned="1" table:number-rows-spanned="3" table:style-name="ce55">
            <text:p>ARQUITETURA E ELEMENTOS DE URBANISMO</text:p>
          </table:table-cell>
          <table:table-cell office:value-type="currency" office:value="12419278.84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686]" table:number-columns-spanned="1" table:number-rows-spanned="3" table:style-name="ce56">
            <text:p><text:s/>R$ 12.419.278,84<text:s/></text:p>
          </table:table-cell>
          <table:table-cell table:number-columns-repeated="8" table:style-name="ce45"/>
          <table:table-cell office:value-type="float" office:value="887091.34571428562" table:formula="of:=[.$C37]*[.L39]" table:style-name="ce45">
            <text:p><text:s/>887.091,35<text:s/></text:p>
          </table:table-cell>
          <table:table-cell office:value-type="float" office:value="887091.34571428562" table:formula="of:=[.$C37]*[.M39]" table:style-name="ce45">
            <text:p><text:s/>887.091,35<text:s/></text:p>
          </table:table-cell>
          <table:table-cell office:value-type="float" office:value="887091.34571428562" table:formula="of:=[.$C37]*[.N39]" table:style-name="ce45">
            <text:p><text:s/>887.091,35<text:s/></text:p>
          </table:table-cell>
          <table:table-cell office:value-type="float" office:value="887091.34571428562" table:formula="of:=[.$C37]*[.O39]" table:style-name="ce45">
            <text:p><text:s/>887.091,35<text:s/></text:p>
          </table:table-cell>
          <table:table-cell office:value-type="float" office:value="887091.34571428562" table:formula="of:=[.$C37]*[.P39]" table:style-name="ce45">
            <text:p><text:s/>887.091,35<text:s/></text:p>
          </table:table-cell>
          <table:table-cell office:value-type="float" office:value="887091.34571428562" table:formula="of:=[.$C37]*[.Q39]" table:style-name="ce45">
            <text:p><text:s/>887.091,35<text:s/></text:p>
          </table:table-cell>
          <table:table-cell office:value-type="float" office:value="887091.34571428562" table:formula="of:=[.$C37]*[.R39]" table:style-name="ce45">
            <text:p><text:s/>887.091,35<text:s/></text:p>
          </table:table-cell>
          <table:table-cell office:value-type="float" office:value="887091.34571428562" table:formula="of:=[.$C37]*[.S39]" table:style-name="ce45">
            <text:p><text:s/>887.091,35<text:s/></text:p>
          </table:table-cell>
          <table:table-cell office:value-type="float" office:value="887091.34571428562" table:formula="of:=[.$C37]*[.T39]" table:style-name="ce45">
            <text:p><text:s/>887.091,35<text:s/></text:p>
          </table:table-cell>
          <table:table-cell office:value-type="float" office:value="887091.34571428562" table:formula="of:=[.$C37]*[.U39]" table:style-name="ce45">
            <text:p><text:s/>887.091,35<text:s/></text:p>
          </table:table-cell>
          <table:table-cell office:value-type="float" office:value="887091.34571428562" table:formula="of:=[.$C37]*[.V39]" table:style-name="ce45">
            <text:p><text:s/>887.091,35<text:s/></text:p>
          </table:table-cell>
          <table:table-cell office:value-type="float" office:value="887091.34571428562" table:formula="of:=[.$C37]*[.W39]" table:style-name="ce45">
            <text:p><text:s/>887.091,35<text:s/></text:p>
          </table:table-cell>
          <table:table-cell office:value-type="float" office:value="887091.34571428562" table:formula="of:=[.$C37]*[.X39]" table:style-name="ce45">
            <text:p><text:s/>887.091,35<text:s/></text:p>
          </table:table-cell>
          <table:table-cell office:value-type="float" office:value="887091.34571428562" table:formula="of:=[.$C37]*[.Y39]" table:style-name="ce45">
            <text:p><text:s/>887.091,35<text:s/></text:p>
          </table:table-cell>
          <table:table-cell table:style-name="ce45"/>
          <table:table-cell table:style-name="ce46"/>
          <table:table-cell office:value-type="float" office:value="12419278.840000002" table:formula="of:=SUM([.D37:.AA37])" table:style-name="ce37">
            <text:p><text:s/>12.419.278,84<text:s/></text:p>
          </table:table-cell>
          <table:table-cell office:value-type="float" office:value="0" table:formula="of:=[.AB37]-[.C37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style-name="ce86"/>
          <table:table-cell office:value-type="string" office:string-value="" table:formula="of:=IF([.E37]&lt;&gt;&quot;&quot;;1;&quot;&quot;)" table:style-name="ce86"/>
          <table:table-cell office:value-type="string" office:string-value="" table:formula="of:=IF([.F37]&lt;&gt;&quot;&quot;;1;&quot;&quot;)" table:style-name="ce86"/>
          <table:table-cell office:value-type="string" office:string-value="" table:formula="of:=IF([.G37]&lt;&gt;&quot;&quot;;1;&quot;&quot;)" table:style-name="ce86"/>
          <table:table-cell table:style-name="ce86"/>
          <table:table-cell office:value-type="string" office:string-value="" table:formula="of:=IF([.I37]&lt;&gt;&quot;&quot;;1;&quot;&quot;)" table:style-name="ce86"/>
          <table:table-cell office:value-type="string" office:string-value="" table:formula="of:=IF([.J37]&lt;&gt;&quot;&quot;;1;&quot;&quot;)" table:style-name="ce86"/>
          <table:table-cell office:value-type="string" office:string-value="" table:formula="of:=IF([.K37]&lt;&gt;&quot;&quot;;1;&quot;&quot;)" table:style-name="ce86"/>
          <table:table-cell office:value-type="float" office:value="1" table:formula="of:=IF([.L37]&lt;&gt;&quot;&quot;;1;&quot;&quot;)" table:style-name="ce86">
            <text:p>1</text:p>
          </table:table-cell>
          <table:table-cell office:value-type="float" office:value="1" table:formula="of:=IF([.M37]&lt;&gt;&quot;&quot;;1;&quot;&quot;)" table:style-name="ce86">
            <text:p>1</text:p>
          </table:table-cell>
          <table:table-cell office:value-type="float" office:value="1" table:formula="of:=IF([.N37]&lt;&gt;&quot;&quot;;1;&quot;&quot;)" table:style-name="ce86">
            <text:p>1</text:p>
          </table:table-cell>
          <table:table-cell office:value-type="float" office:value="1" table:formula="of:=IF([.O37]&lt;&gt;&quot;&quot;;1;&quot;&quot;)" table:style-name="ce86">
            <text:p>1</text:p>
          </table:table-cell>
          <table:table-cell office:value-type="float" office:value="1" table:formula="of:=IF([.P37]&lt;&gt;&quot;&quot;;1;&quot;&quot;)" table:style-name="ce86">
            <text:p>1</text:p>
          </table:table-cell>
          <table:table-cell office:value-type="float" office:value="1" table:formula="of:=IF([.Q37]&lt;&gt;&quot;&quot;;1;&quot;&quot;)" table:style-name="ce86">
            <text:p>1</text:p>
          </table:table-cell>
          <table:table-cell office:value-type="float" office:value="1" table:formula="of:=IF([.R37]&lt;&gt;&quot;&quot;;1;&quot;&quot;)" table:style-name="ce86">
            <text:p>1</text:p>
          </table:table-cell>
          <table:table-cell office:value-type="float" office:value="1" table:formula="of:=IF([.S37]&lt;&gt;&quot;&quot;;1;&quot;&quot;)" table:style-name="ce86">
            <text:p>1</text:p>
          </table:table-cell>
          <table:table-cell office:value-type="float" office:value="1" table:formula="of:=IF([.T37]&lt;&gt;&quot;&quot;;1;&quot;&quot;)" table:style-name="ce86">
            <text:p>1</text:p>
          </table:table-cell>
          <table:table-cell office:value-type="float" office:value="1" table:formula="of:=IF([.U37]&lt;&gt;&quot;&quot;;1;&quot;&quot;)" table:style-name="ce86">
            <text:p>1</text:p>
          </table:table-cell>
          <table:table-cell office:value-type="float" office:value="1" table:formula="of:=IF([.V37]&lt;&gt;&quot;&quot;;1;&quot;&quot;)" table:style-name="ce86">
            <text:p>1</text:p>
          </table:table-cell>
          <table:table-cell office:value-type="float" office:value="1" table:formula="of:=IF([.W37]&lt;&gt;&quot;&quot;;1;&quot;&quot;)" table:style-name="ce86">
            <text:p>1</text:p>
          </table:table-cell>
          <table:table-cell office:value-type="float" office:value="1" table:formula="of:=IF([.X37]&lt;&gt;&quot;&quot;;1;&quot;&quot;)" table:style-name="ce86">
            <text:p>1</text:p>
          </table:table-cell>
          <table:table-cell office:value-type="float" office:value="1" table:formula="of:=IF([.Y37]&lt;&gt;&quot;&quot;;1;&quot;&quot;)" table:style-name="ce86">
            <text:p>1</text:p>
          </table:table-cell>
          <table:table-cell table:style-name="ce86"/>
          <table:table-cell table:style-name="ce87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8" table:style-name="ce41"/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office:value-type="percentage" office:value="7.1428571428571425E-2" table:formula="of:=1/14" table:style-name="ce41">
            <text:p>7,14%</text:p>
          </table:table-cell>
          <table:table-cell table:style-name="ce41"/>
          <table:table-cell table:style-name="ce42"/>
          <table:table-cell office:value-type="float" office:value="0.99999999999999967" table:formula="of:=SUM([.D39:.AA39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4</text:p>
          </table:table-cell>
          <table:table-cell office:value-type="string" table:number-columns-spanned="1" table:number-rows-spanned="3" table:style-name="ce55">
            <text:p>INSTALAÇÕES HIDRÁULICAS E SANITÁRIAS</text:p>
          </table:table-cell>
          <table:table-cell office:value-type="currency" office:value="1199573.5900000003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792]" table:number-columns-spanned="1" table:number-rows-spanned="3" table:style-name="ce56">
            <text:p><text:s/>R$ 1.199.573,59<text:s/></text:p>
          </table:table-cell>
          <table:table-cell table:number-columns-repeated="4" table:style-name="ce45"/>
          <table:table-cell office:value-type="float" office:value="74973.34937500002" table:formula="of:=[.$C40]*[.H42]" table:style-name="ce45">
            <text:p><text:s/>74.973,35<text:s/></text:p>
          </table:table-cell>
          <table:table-cell office:value-type="float" office:value="74973.34937500002" table:formula="of:=[.$C40]*[.I42]" table:style-name="ce45">
            <text:p><text:s/>74.973,35<text:s/></text:p>
          </table:table-cell>
          <table:table-cell office:value-type="float" office:value="74973.34937500002" table:formula="of:=[.$C40]*[.J42]" table:style-name="ce45">
            <text:p><text:s/>74.973,35<text:s/></text:p>
          </table:table-cell>
          <table:table-cell office:value-type="float" office:value="74973.34937500002" table:formula="of:=[.$C40]*[.K42]" table:style-name="ce45">
            <text:p><text:s/>74.973,35<text:s/></text:p>
          </table:table-cell>
          <table:table-cell office:value-type="float" office:value="74973.34937500002" table:formula="of:=[.$C40]*[.L42]" table:style-name="ce45">
            <text:p><text:s/>74.973,35<text:s/></text:p>
          </table:table-cell>
          <table:table-cell office:value-type="float" office:value="74973.34937500002" table:formula="of:=[.$C40]*[.M42]" table:style-name="ce45">
            <text:p><text:s/>74.973,35<text:s/></text:p>
          </table:table-cell>
          <table:table-cell office:value-type="float" office:value="74973.34937500002" table:formula="of:=[.$C40]*[.N42]" table:style-name="ce45">
            <text:p><text:s/>74.973,35<text:s/></text:p>
          </table:table-cell>
          <table:table-cell office:value-type="float" office:value="74973.34937500002" table:formula="of:=[.$C40]*[.O42]" table:style-name="ce45">
            <text:p><text:s/>74.973,35<text:s/></text:p>
          </table:table-cell>
          <table:table-cell office:value-type="float" office:value="74973.34937500002" table:formula="of:=[.$C40]*[.P42]" table:style-name="ce45">
            <text:p><text:s/>74.973,35<text:s/></text:p>
          </table:table-cell>
          <table:table-cell office:value-type="float" office:value="74973.34937500002" table:formula="of:=[.$C40]*[.Q42]" table:style-name="ce45">
            <text:p><text:s/>74.973,35<text:s/></text:p>
          </table:table-cell>
          <table:table-cell office:value-type="float" office:value="74973.34937500002" table:formula="of:=[.$C40]*[.R42]" table:style-name="ce45">
            <text:p><text:s/>74.973,35<text:s/></text:p>
          </table:table-cell>
          <table:table-cell office:value-type="float" office:value="74973.34937500002" table:formula="of:=[.$C40]*[.S42]" table:style-name="ce45">
            <text:p><text:s/>74.973,35<text:s/></text:p>
          </table:table-cell>
          <table:table-cell office:value-type="float" office:value="74973.34937500002" table:formula="of:=[.$C40]*[.T42]" table:style-name="ce45">
            <text:p><text:s/>74.973,35<text:s/></text:p>
          </table:table-cell>
          <table:table-cell office:value-type="float" office:value="74973.34937500002" table:formula="of:=[.$C40]*[.U42]" table:style-name="ce45">
            <text:p><text:s/>74.973,35<text:s/></text:p>
          </table:table-cell>
          <table:table-cell office:value-type="float" office:value="74973.34937500002" table:formula="of:=[.$C40]*[.V42]" table:style-name="ce45">
            <text:p><text:s/>74.973,35<text:s/></text:p>
          </table:table-cell>
          <table:table-cell office:value-type="float" office:value="74973.34937500002" table:formula="of:=[.$C40]*[.W42]" table:style-name="ce45">
            <text:p><text:s/>74.973,35<text:s/></text:p>
          </table:table-cell>
          <table:table-cell table:number-columns-repeated="3" table:style-name="ce45"/>
          <table:table-cell table:style-name="ce46"/>
          <table:table-cell office:value-type="float" office:value="1199573.5900000001" table:formula="of:=SUM([.D40:.AA40])" table:style-name="ce37">
            <text:p><text:s/>1.199.573,59<text:s/></text:p>
          </table:table-cell>
          <table:table-cell office:value-type="float" office:value="0" table:formula="of:=[.AB40]-[.C40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style-name="ce100"/>
          <table:table-cell table:style-name="ce100"/>
          <table:table-cell table:style-name="ce100"/>
          <table:table-cell table:style-name="ce100"/>
          <table:table-cell office:value-type="float" office:value="1" table:formula="of:=IF([.H40]&lt;&gt;&quot;&quot;;1;&quot;&quot;)" table:style-name="ce100">
            <text:p>1</text:p>
          </table:table-cell>
          <table:table-cell office:value-type="float" office:value="1" table:formula="of:=IF([.I40]&lt;&gt;&quot;&quot;;1;&quot;&quot;)" table:style-name="ce100">
            <text:p>1</text:p>
          </table:table-cell>
          <table:table-cell office:value-type="float" office:value="1" table:formula="of:=IF([.J40]&lt;&gt;&quot;&quot;;1;&quot;&quot;)" table:style-name="ce100">
            <text:p>1</text:p>
          </table:table-cell>
          <table:table-cell office:value-type="float" office:value="1" table:formula="of:=IF([.K40]&lt;&gt;&quot;&quot;;1;&quot;&quot;)" table:style-name="ce100">
            <text:p>1</text:p>
          </table:table-cell>
          <table:table-cell office:value-type="float" office:value="1" table:formula="of:=IF([.L40]&lt;&gt;&quot;&quot;;1;&quot;&quot;)" table:style-name="ce100">
            <text:p>1</text:p>
          </table:table-cell>
          <table:table-cell office:value-type="float" office:value="1" table:formula="of:=IF([.M40]&lt;&gt;&quot;&quot;;1;&quot;&quot;)" table:style-name="ce100">
            <text:p>1</text:p>
          </table:table-cell>
          <table:table-cell office:value-type="float" office:value="1" table:formula="of:=IF([.N40]&lt;&gt;&quot;&quot;;1;&quot;&quot;)" table:style-name="ce100">
            <text:p>1</text:p>
          </table:table-cell>
          <table:table-cell office:value-type="float" office:value="1" table:formula="of:=IF([.O40]&lt;&gt;&quot;&quot;;1;&quot;&quot;)" table:style-name="ce100">
            <text:p>1</text:p>
          </table:table-cell>
          <table:table-cell office:value-type="float" office:value="1" table:formula="of:=IF([.P40]&lt;&gt;&quot;&quot;;1;&quot;&quot;)" table:style-name="ce100">
            <text:p>1</text:p>
          </table:table-cell>
          <table:table-cell office:value-type="float" office:value="1" table:formula="of:=IF([.Q40]&lt;&gt;&quot;&quot;;1;&quot;&quot;)" table:style-name="ce100">
            <text:p>1</text:p>
          </table:table-cell>
          <table:table-cell office:value-type="float" office:value="1" table:formula="of:=IF([.R40]&lt;&gt;&quot;&quot;;1;&quot;&quot;)" table:style-name="ce100">
            <text:p>1</text:p>
          </table:table-cell>
          <table:table-cell office:value-type="float" office:value="1" table:formula="of:=IF([.S40]&lt;&gt;&quot;&quot;;1;&quot;&quot;)" table:style-name="ce100">
            <text:p>1</text:p>
          </table:table-cell>
          <table:table-cell office:value-type="float" office:value="1" table:formula="of:=IF([.T40]&lt;&gt;&quot;&quot;;1;&quot;&quot;)" table:style-name="ce100">
            <text:p>1</text:p>
          </table:table-cell>
          <table:table-cell office:value-type="float" office:value="1" table:formula="of:=IF([.U40]&lt;&gt;&quot;&quot;;1;&quot;&quot;)" table:style-name="ce100">
            <text:p>1</text:p>
          </table:table-cell>
          <table:table-cell office:value-type="float" office:value="1" table:formula="of:=IF([.V40]&lt;&gt;&quot;&quot;;1;&quot;&quot;)" table:style-name="ce100">
            <text:p>1</text:p>
          </table:table-cell>
          <table:table-cell office:value-type="float" office:value="1" table:formula="of:=IF([.W40]&lt;&gt;&quot;&quot;;1;&quot;&quot;)" table:style-name="ce100">
            <text:p>1</text:p>
          </table:table-cell>
          <table:table-cell table:style-name="ce100"/>
          <table:table-cell table:style-name="ce100"/>
          <table:table-cell table:style-name="ce100"/>
          <table:table-cell table:style-name="ce101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4" table:style-name="ce41"/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table:number-columns-repeated="3" table:style-name="ce41"/>
          <table:table-cell table:style-name="ce42"/>
          <table:table-cell office:value-type="float" office:value="1" table:formula="of:=SUM([.D42:.AA42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5</text:p>
          </table:table-cell>
          <table:table-cell office:value-type="string" table:number-columns-spanned="1" table:number-rows-spanned="3" table:style-name="ce55">
            <text:p>INSTALAÇÕES ELÉTRICAS E ELETRÔNICAS</text:p>
          </table:table-cell>
          <table:table-cell office:value-type="currency" office:value="2299782.710000000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993]" table:number-columns-spanned="1" table:number-rows-spanned="3" table:style-name="ce56">
            <text:p><text:s/>R$ 2.299.782,71<text:s/></text:p>
          </table:table-cell>
          <table:table-cell table:number-columns-repeated="6" table:style-name="ce45"/>
          <table:table-cell office:value-type="float" office:value="143736.41937500006" table:formula="of:=[.$C43]*[.J45]" table:style-name="ce45">
            <text:p><text:s/>143.736,42<text:s/></text:p>
          </table:table-cell>
          <table:table-cell office:value-type="float" office:value="143736.41937500006" table:formula="of:=[.$C43]*[.K45]" table:style-name="ce45">
            <text:p><text:s/>143.736,42<text:s/></text:p>
          </table:table-cell>
          <table:table-cell office:value-type="float" office:value="143736.41937500006" table:formula="of:=[.$C43]*[.L45]" table:style-name="ce45">
            <text:p><text:s/>143.736,42<text:s/></text:p>
          </table:table-cell>
          <table:table-cell office:value-type="float" office:value="143736.41937500006" table:formula="of:=[.$C43]*[.M45]" table:style-name="ce45">
            <text:p><text:s/>143.736,42<text:s/></text:p>
          </table:table-cell>
          <table:table-cell office:value-type="float" office:value="143736.41937500006" table:formula="of:=[.$C43]*[.N45]" table:style-name="ce45">
            <text:p><text:s/>143.736,42<text:s/></text:p>
          </table:table-cell>
          <table:table-cell office:value-type="float" office:value="143736.41937500006" table:formula="of:=[.$C43]*[.O45]" table:style-name="ce45">
            <text:p><text:s/>143.736,42<text:s/></text:p>
          </table:table-cell>
          <table:table-cell office:value-type="float" office:value="143736.41937500006" table:formula="of:=[.$C43]*[.P45]" table:style-name="ce45">
            <text:p><text:s/>143.736,42<text:s/></text:p>
          </table:table-cell>
          <table:table-cell office:value-type="float" office:value="143736.41937500006" table:formula="of:=[.$C43]*[.Q45]" table:style-name="ce45">
            <text:p><text:s/>143.736,42<text:s/></text:p>
          </table:table-cell>
          <table:table-cell office:value-type="float" office:value="143736.41937500006" table:formula="of:=[.$C43]*[.R45]" table:style-name="ce45">
            <text:p><text:s/>143.736,42<text:s/></text:p>
          </table:table-cell>
          <table:table-cell office:value-type="float" office:value="143736.41937500006" table:formula="of:=[.$C43]*[.S45]" table:style-name="ce45">
            <text:p><text:s/>143.736,42<text:s/></text:p>
          </table:table-cell>
          <table:table-cell office:value-type="float" office:value="143736.41937500006" table:formula="of:=[.$C43]*[.T45]" table:style-name="ce45">
            <text:p><text:s/>143.736,42<text:s/></text:p>
          </table:table-cell>
          <table:table-cell office:value-type="float" office:value="143736.41937500006" table:formula="of:=[.$C43]*[.U45]" table:style-name="ce45">
            <text:p><text:s/>143.736,42<text:s/></text:p>
          </table:table-cell>
          <table:table-cell office:value-type="float" office:value="143736.41937500006" table:formula="of:=[.$C43]*[.V45]" table:style-name="ce45">
            <text:p><text:s/>143.736,42<text:s/></text:p>
          </table:table-cell>
          <table:table-cell office:value-type="float" office:value="143736.41937500006" table:formula="of:=[.$C43]*[.W45]" table:style-name="ce45">
            <text:p><text:s/>143.736,42<text:s/></text:p>
          </table:table-cell>
          <table:table-cell office:value-type="float" office:value="143736.41937500006" table:formula="of:=[.$C43]*[.X45]" table:style-name="ce45">
            <text:p><text:s/>143.736,42<text:s/></text:p>
          </table:table-cell>
          <table:table-cell office:value-type="float" office:value="143736.41937500006" table:formula="of:=[.$C43]*[.Y45]" table:style-name="ce45">
            <text:p><text:s/>143.736,42<text:s/></text:p>
          </table:table-cell>
          <table:table-cell table:style-name="ce45"/>
          <table:table-cell table:style-name="ce46"/>
          <table:table-cell office:value-type="float" office:value="2299782.7100000009" table:formula="of:=SUM([.D43:.AA43])" table:style-name="ce37">
            <text:p><text:s/>2.299.782,71<text:s/></text:p>
          </table:table-cell>
          <table:table-cell office:value-type="float" office:value="0" table:formula="of:=[.AB43]-[.C43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3]&lt;&gt;&quot;&quot;;1;&quot;&quot;)" table:style-name="ce93"/>
          <table:table-cell office:value-type="string" office:string-value="" table:formula="of:=IF([.E43]&lt;&gt;&quot;&quot;;1;&quot;&quot;)" table:style-name="ce93"/>
          <table:table-cell office:value-type="string" office:string-value="" table:formula="of:=IF([.F43]&lt;&gt;&quot;&quot;;1;&quot;&quot;)" table:style-name="ce93"/>
          <table:table-cell office:value-type="string" office:string-value="" table:formula="of:=IF([.G43]&lt;&gt;&quot;&quot;;1;&quot;&quot;)" table:style-name="ce93"/>
          <table:table-cell office:value-type="string" office:string-value="" table:formula="of:=IF([.H43]&lt;&gt;&quot;&quot;;1;&quot;&quot;)" table:style-name="ce93"/>
          <table:table-cell office:value-type="string" office:string-value="" table:formula="of:=IF([.I43]&lt;&gt;&quot;&quot;;1;&quot;&quot;)" table:style-name="ce93"/>
          <table:table-cell office:value-type="float" office:value="1" table:formula="of:=IF([.J43]&lt;&gt;&quot;&quot;;1;&quot;&quot;)" table:style-name="ce93">
            <text:p>1</text:p>
          </table:table-cell>
          <table:table-cell office:value-type="float" office:value="1" table:formula="of:=IF([.K43]&lt;&gt;&quot;&quot;;1;&quot;&quot;)" table:style-name="ce93">
            <text:p>1</text:p>
          </table:table-cell>
          <table:table-cell office:value-type="float" office:value="1" table:formula="of:=IF([.L43]&lt;&gt;&quot;&quot;;1;&quot;&quot;)" table:style-name="ce93">
            <text:p>1</text:p>
          </table:table-cell>
          <table:table-cell office:value-type="float" office:value="1" table:formula="of:=IF([.M43]&lt;&gt;&quot;&quot;;1;&quot;&quot;)" table:style-name="ce93">
            <text:p>1</text:p>
          </table:table-cell>
          <table:table-cell office:value-type="float" office:value="1" table:formula="of:=IF([.N43]&lt;&gt;&quot;&quot;;1;&quot;&quot;)" table:style-name="ce93">
            <text:p>1</text:p>
          </table:table-cell>
          <table:table-cell office:value-type="float" office:value="1" table:formula="of:=IF([.O43]&lt;&gt;&quot;&quot;;1;&quot;&quot;)" table:style-name="ce93">
            <text:p>1</text:p>
          </table:table-cell>
          <table:table-cell office:value-type="float" office:value="1" table:formula="of:=IF([.P43]&lt;&gt;&quot;&quot;;1;&quot;&quot;)" table:style-name="ce93">
            <text:p>1</text:p>
          </table:table-cell>
          <table:table-cell office:value-type="float" office:value="1" table:formula="of:=IF([.Q43]&lt;&gt;&quot;&quot;;1;&quot;&quot;)" table:style-name="ce93">
            <text:p>1</text:p>
          </table:table-cell>
          <table:table-cell office:value-type="float" office:value="1" table:formula="of:=IF([.R43]&lt;&gt;&quot;&quot;;1;&quot;&quot;)" table:style-name="ce93">
            <text:p>1</text:p>
          </table:table-cell>
          <table:table-cell office:value-type="float" office:value="1" table:formula="of:=IF([.S43]&lt;&gt;&quot;&quot;;1;&quot;&quot;)" table:style-name="ce93">
            <text:p>1</text:p>
          </table:table-cell>
          <table:table-cell office:value-type="float" office:value="1" table:formula="of:=IF([.T43]&lt;&gt;&quot;&quot;;1;&quot;&quot;)" table:style-name="ce93">
            <text:p>1</text:p>
          </table:table-cell>
          <table:table-cell office:value-type="float" office:value="1" table:formula="of:=IF([.U43]&lt;&gt;&quot;&quot;;1;&quot;&quot;)" table:style-name="ce93">
            <text:p>1</text:p>
          </table:table-cell>
          <table:table-cell office:value-type="float" office:value="1" table:formula="of:=IF([.V43]&lt;&gt;&quot;&quot;;1;&quot;&quot;)" table:style-name="ce93">
            <text:p>1</text:p>
          </table:table-cell>
          <table:table-cell office:value-type="float" office:value="1" table:formula="of:=IF([.W43]&lt;&gt;&quot;&quot;;1;&quot;&quot;)" table:style-name="ce93">
            <text:p>1</text:p>
          </table:table-cell>
          <table:table-cell office:value-type="float" office:value="1" table:formula="of:=IF([.X43]&lt;&gt;&quot;&quot;;1;&quot;&quot;)" table:style-name="ce93">
            <text:p>1</text:p>
          </table:table-cell>
          <table:table-cell office:value-type="float" office:value="1" table:formula="of:=IF([.Y43]&lt;&gt;&quot;&quot;;1;&quot;&quot;)" table:style-name="ce93">
            <text:p>1</text:p>
          </table:table-cell>
          <table:table-cell table:style-name="ce93"/>
          <table:table-cell table:style-name="ce94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6" table:style-name="ce41"/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table:style-name="ce41"/>
          <table:table-cell table:style-name="ce42"/>
          <table:table-cell office:value-type="float" office:value="1" table:formula="of:=SUM([.D45:.AA45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6</text:p>
          </table:table-cell>
          <table:table-cell office:value-type="string" table:number-columns-spanned="1" table:number-rows-spanned="3" table:style-name="ce55">
            <text:p>PAISAGISMO</text:p>
          </table:table-cell>
          <table:table-cell office:value-type="currency" office:value="681901.38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003]" table:number-columns-spanned="1" table:number-rows-spanned="3" table:style-name="ce56">
            <text:p><text:s/>R$ 681.901,38<text:s/></text:p>
          </table:table-cell>
          <table:table-cell table:number-columns-repeated="18" table:style-name="ce45"/>
          <table:table-cell office:value-type="float" office:value="113650.23" table:formula="of:=[.$C46]*[.V48]" table:style-name="ce45">
            <text:p><text:s/>113.650,23<text:s/></text:p>
          </table:table-cell>
          <table:table-cell office:value-type="float" office:value="113650.23" table:formula="of:=[.$C46]*[.W48]" table:style-name="ce45">
            <text:p><text:s/>113.650,23<text:s/></text:p>
          </table:table-cell>
          <table:table-cell office:value-type="float" office:value="113650.23" table:formula="of:=[.$C46]*[.X48]" table:style-name="ce45">
            <text:p><text:s/>113.650,23<text:s/></text:p>
          </table:table-cell>
          <table:table-cell office:value-type="float" office:value="113650.23" table:formula="of:=[.$C46]*[.Y48]" table:style-name="ce45">
            <text:p><text:s/>113.650,23<text:s/></text:p>
          </table:table-cell>
          <table:table-cell office:value-type="float" office:value="113650.23" table:formula="of:=[.$C46]*[.Z48]" table:style-name="ce45">
            <text:p><text:s/>113.650,23<text:s/></text:p>
          </table:table-cell>
          <table:table-cell office:value-type="float" office:value="113650.23" table:formula="of:=[.$C46]*[.AA48]" table:style-name="ce46">
            <text:p><text:s/>113.650,23<text:s/></text:p>
          </table:table-cell>
          <table:table-cell office:value-type="float" office:value="681901.38" table:formula="of:=SUM([.D46:.AA46])" table:style-name="ce37">
            <text:p><text:s/>681.901,38<text:s/></text:p>
          </table:table-cell>
          <table:table-cell office:value-type="float" office:value="0" table:formula="of:=[.AB46]-[.C46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6]&lt;&gt;&quot;&quot;;1;&quot;&quot;)" table:style-name="ce95"/>
          <table:table-cell office:value-type="string" office:string-value="" table:formula="of:=IF([.E46]&lt;&gt;&quot;&quot;;1;&quot;&quot;)" table:style-name="ce95"/>
          <table:table-cell office:value-type="string" office:string-value="" table:formula="of:=IF([.F46]&lt;&gt;&quot;&quot;;1;&quot;&quot;)" table:style-name="ce95"/>
          <table:table-cell office:value-type="string" office:string-value="" table:formula="of:=IF([.G46]&lt;&gt;&quot;&quot;;1;&quot;&quot;)" table:style-name="ce95"/>
          <table:table-cell office:value-type="string" office:string-value="" table:formula="of:=IF([.H46]&lt;&gt;&quot;&quot;;1;&quot;&quot;)" table:style-name="ce95"/>
          <table:table-cell office:value-type="string" office:string-value="" table:formula="of:=IF([.I46]&lt;&gt;&quot;&quot;;1;&quot;&quot;)" table:style-name="ce95"/>
          <table:table-cell office:value-type="string" office:string-value="" table:formula="of:=IF([.J46]&lt;&gt;&quot;&quot;;1;&quot;&quot;)" table:style-name="ce95"/>
          <table:table-cell office:value-type="string" office:string-value="" table:formula="of:=IF([.K46]&lt;&gt;&quot;&quot;;1;&quot;&quot;)" table:style-name="ce95"/>
          <table:table-cell office:value-type="string" office:string-value="" table:formula="of:=IF([.L46]&lt;&gt;&quot;&quot;;1;&quot;&quot;)" table:style-name="ce95"/>
          <table:table-cell office:value-type="string" office:string-value="" table:formula="of:=IF([.M46]&lt;&gt;&quot;&quot;;1;&quot;&quot;)" table:style-name="ce95"/>
          <table:table-cell office:value-type="string" office:string-value="" table:formula="of:=IF([.N46]&lt;&gt;&quot;&quot;;1;&quot;&quot;)" table:style-name="ce95"/>
          <table:table-cell office:value-type="string" office:string-value="" table:formula="of:=IF([.O46]&lt;&gt;&quot;&quot;;1;&quot;&quot;)" table:style-name="ce95"/>
          <table:table-cell office:value-type="string" office:string-value="" table:formula="of:=IF([.P46]&lt;&gt;&quot;&quot;;1;&quot;&quot;)" table:style-name="ce95"/>
          <table:table-cell office:value-type="string" office:string-value="" table:formula="of:=IF([.Q46]&lt;&gt;&quot;&quot;;1;&quot;&quot;)" table:style-name="ce95"/>
          <table:table-cell office:value-type="string" office:string-value="" table:formula="of:=IF([.R46]&lt;&gt;&quot;&quot;;1;&quot;&quot;)" table:style-name="ce95"/>
          <table:table-cell office:value-type="string" office:string-value="" table:formula="of:=IF([.S46]&lt;&gt;&quot;&quot;;1;&quot;&quot;)" table:style-name="ce95"/>
          <table:table-cell office:value-type="string" office:string-value="" table:formula="of:=IF([.T46]&lt;&gt;&quot;&quot;;1;&quot;&quot;)" table:style-name="ce95"/>
          <table:table-cell office:value-type="string" office:string-value="" table:formula="of:=IF([.U46]&lt;&gt;&quot;&quot;;1;&quot;&quot;)" table:style-name="ce95"/>
          <table:table-cell office:value-type="float" office:value="1" table:formula="of:=IF([.V46]&lt;&gt;&quot;&quot;;1;&quot;&quot;)" table:style-name="ce95">
            <text:p>1</text:p>
          </table:table-cell>
          <table:table-cell office:value-type="float" office:value="1" table:formula="of:=IF([.W46]&lt;&gt;&quot;&quot;;1;&quot;&quot;)" table:style-name="ce95">
            <text:p>1</text:p>
          </table:table-cell>
          <table:table-cell office:value-type="float" office:value="1" table:formula="of:=IF([.X46]&lt;&gt;&quot;&quot;;1;&quot;&quot;)" table:style-name="ce95">
            <text:p>1</text:p>
          </table:table-cell>
          <table:table-cell office:value-type="float" office:value="1" table:formula="of:=IF([.Y46]&lt;&gt;&quot;&quot;;1;&quot;&quot;)" table:style-name="ce95">
            <text:p>1</text:p>
          </table:table-cell>
          <table:table-cell office:value-type="float" office:value="1" table:formula="of:=IF([.Z46]&lt;&gt;&quot;&quot;;1;&quot;&quot;)" table:style-name="ce95">
            <text:p>1</text:p>
          </table:table-cell>
          <table:table-cell office:value-type="float" office:value="1" table:formula="of:=IF([.AA46]&lt;&gt;&quot;&quot;;1;&quot;&quot;)" table:style-name="ce96">
            <text:p>1</text:p>
          </table:table-cell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18" table:style-name="ce41"/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2">
            <text:p>16,67%</text:p>
          </table:table-cell>
          <table:table-cell office:value-type="float" office:value="0.99999999999999989" table:formula="of:=SUM([.D48:.AA48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7</text:p>
          </table:table-cell>
          <table:table-cell office:value-type="string" table:number-columns-spanned="1" table:number-rows-spanned="3" table:style-name="ce55">
            <text:p>SERVIÇOS FINAIS</text:p>
          </table:table-cell>
          <table:table-cell office:value-type="currency" office:value="133975.3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006]" table:number-columns-spanned="1" table:number-rows-spanned="3" table:style-name="ce56">
            <text:p><text:s/>R$ 133.975,35<text:s/></text:p>
          </table:table-cell>
          <table:table-cell table:number-columns-repeated="22" table:style-name="ce45"/>
          <table:table-cell office:value-type="float" office:value="66987.675000000003" table:formula="of:=[.$C49]*[.Z51]" table:style-name="ce45">
            <text:p><text:s/>66.987,68<text:s/></text:p>
          </table:table-cell>
          <table:table-cell office:value-type="float" office:value="66987.675000000003" table:formula="of:=[.$C49]*[.AA51]" table:style-name="ce46">
            <text:p><text:s/>66.987,68<text:s/></text:p>
          </table:table-cell>
          <table:table-cell office:value-type="float" office:value="133975.35" table:formula="of:=SUM([.D49:.AA49])" table:style-name="ce37">
            <text:p><text:s/>133.975,35<text:s/></text:p>
          </table:table-cell>
          <table:table-cell office:value-type="float" office:value="0" table:formula="of:=[.AB49]-[.C49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49]&lt;&gt;&quot;&quot;;1;&quot;&quot;)" table:style-name="ce90"/>
          <table:table-cell office:value-type="string" office:string-value="" table:formula="of:=IF([.E49]&lt;&gt;&quot;&quot;;1;&quot;&quot;)" table:style-name="ce90"/>
          <table:table-cell office:value-type="string" office:string-value="" table:formula="of:=IF([.F49]&lt;&gt;&quot;&quot;;1;&quot;&quot;)" table:style-name="ce90"/>
          <table:table-cell office:value-type="string" office:string-value="" table:formula="of:=IF([.G49]&lt;&gt;&quot;&quot;;1;&quot;&quot;)" table:style-name="ce90"/>
          <table:table-cell office:value-type="string" office:string-value="" table:formula="of:=IF([.H49]&lt;&gt;&quot;&quot;;1;&quot;&quot;)" table:style-name="ce90"/>
          <table:table-cell office:value-type="string" office:string-value="" table:formula="of:=IF([.I49]&lt;&gt;&quot;&quot;;1;&quot;&quot;)" table:style-name="ce90"/>
          <table:table-cell office:value-type="string" office:string-value="" table:formula="of:=IF([.J49]&lt;&gt;&quot;&quot;;1;&quot;&quot;)" table:style-name="ce90"/>
          <table:table-cell office:value-type="string" office:string-value="" table:formula="of:=IF([.K49]&lt;&gt;&quot;&quot;;1;&quot;&quot;)" table:style-name="ce90"/>
          <table:table-cell office:value-type="string" office:string-value="" table:formula="of:=IF([.L49]&lt;&gt;&quot;&quot;;1;&quot;&quot;)" table:style-name="ce90"/>
          <table:table-cell office:value-type="string" office:string-value="" table:formula="of:=IF([.M49]&lt;&gt;&quot;&quot;;1;&quot;&quot;)" table:style-name="ce90"/>
          <table:table-cell office:value-type="string" office:string-value="" table:formula="of:=IF([.N49]&lt;&gt;&quot;&quot;;1;&quot;&quot;)" table:style-name="ce90"/>
          <table:table-cell office:value-type="string" office:string-value="" table:formula="of:=IF([.O49]&lt;&gt;&quot;&quot;;1;&quot;&quot;)" table:style-name="ce90"/>
          <table:table-cell office:value-type="string" office:string-value="" table:formula="of:=IF([.P49]&lt;&gt;&quot;&quot;;1;&quot;&quot;)" table:style-name="ce90"/>
          <table:table-cell office:value-type="string" office:string-value="" table:formula="of:=IF([.Q49]&lt;&gt;&quot;&quot;;1;&quot;&quot;)" table:style-name="ce90"/>
          <table:table-cell office:value-type="string" office:string-value="" table:formula="of:=IF([.R49]&lt;&gt;&quot;&quot;;1;&quot;&quot;)" table:style-name="ce90"/>
          <table:table-cell office:value-type="string" office:string-value="" table:formula="of:=IF([.S49]&lt;&gt;&quot;&quot;;1;&quot;&quot;)" table:style-name="ce90"/>
          <table:table-cell office:value-type="string" office:string-value="" table:formula="of:=IF([.T49]&lt;&gt;&quot;&quot;;1;&quot;&quot;)" table:style-name="ce90"/>
          <table:table-cell office:value-type="string" office:string-value="" table:formula="of:=IF([.U49]&lt;&gt;&quot;&quot;;1;&quot;&quot;)" table:style-name="ce90"/>
          <table:table-cell office:value-type="string" office:string-value="" table:formula="of:=IF([.V49]&lt;&gt;&quot;&quot;;1;&quot;&quot;)" table:style-name="ce90"/>
          <table:table-cell office:value-type="string" office:string-value="" table:formula="of:=IF([.W49]&lt;&gt;&quot;&quot;;1;&quot;&quot;)" table:style-name="ce90"/>
          <table:table-cell office:value-type="string" office:string-value="" table:formula="of:=IF([.X49]&lt;&gt;&quot;&quot;;1;&quot;&quot;)" table:style-name="ce90"/>
          <table:table-cell office:value-type="string" office:string-value="" table:formula="of:=IF([.Y49]&lt;&gt;&quot;&quot;;1;&quot;&quot;)" table:style-name="ce90"/>
          <table:table-cell office:value-type="float" office:value="1" table:formula="of:=IF([.Z49]&lt;&gt;&quot;&quot;;1;&quot;&quot;)" table:style-name="ce90">
            <text:p>1</text:p>
          </table:table-cell>
          <table:table-cell office:value-type="float" office:value="1" table:formula="of:=IF([.AA49]&lt;&gt;&quot;&quot;;1;&quot;&quot;)" table:style-name="ce99">
            <text:p>1</text:p>
          </table:table-cell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22" table:style-name="ce41"/>
          <table:table-cell office:value-type="percentage" office:value="0.5" table:formula="of:=1/2" table:style-name="ce41">
            <text:p>50,00%</text:p>
          </table:table-cell>
          <table:table-cell office:value-type="percentage" office:value="0.5" table:formula="of:=1/2" table:style-name="ce42">
            <text:p>50,00%</text:p>
          </table:table-cell>
          <table:table-cell office:value-type="float" office:value="1" table:formula="of:=SUM([.D51:.AA51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8</text:p>
          </table:table-cell>
          <table:table-cell office:value-type="string" table:number-columns-spanned="1" table:number-rows-spanned="3" table:style-name="ce55">
            <text:p>ADMINISTRAÇÃO LOCAL</text:p>
          </table:table-cell>
          <table:table-cell office:value-type="currency" office:value="1979732.52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009]" table:number-columns-spanned="1" table:number-rows-spanned="3" table:style-name="ce56">
            <text:p><text:s/>R$ 1.979.732,52<text:s/></text:p>
          </table:table-cell>
          <table:table-cell office:value-type="string" office:string-value="" table:formula="of:=IF([.D51]&lt;&gt;&quot;&quot;;1;&quot;&quot;)" table:style-name="ce90"/>
          <table:table-cell office:value-type="string" office:string-value="" table:formula="of:=IF([.E51]&lt;&gt;&quot;&quot;;1;&quot;&quot;)" table:style-name="ce90"/>
          <table:table-cell office:value-type="float" office:value="54098.303694337068" table:formula="of:=SUM([.F58];[.F55];[.F49];[.F46];[.F43];[.F40];[.F37];[.F34];[.F31])/SUM([.$D$58:.$AA$58];[.$D$55:.$AA$55];[.$D$49:.$AA$49];[.$D$46:.$AA$46];[.$D$43:.$AA$43];[.$D$40:.$AA$40];[.$D$37:.$AA$37];[.$D$34:.$AA$34];[.$D$31:.$AA$31])*[.$C52]" table:style-name="ce45">
            <text:p><text:s/>54.098,30<text:s/></text:p>
          </table:table-cell>
          <table:table-cell office:value-type="float" office:value="54098.303694337068" table:formula="of:=SUM([.G58];[.G55];[.G49];[.G46];[.G43];[.G40];[.G37];[.G34];[.G31])/SUM([.$D$58:.$AA$58];[.$D$55:.$AA$55];[.$D$49:.$AA$49];[.$D$46:.$AA$46];[.$D$43:.$AA$43];[.$D$40:.$AA$40];[.$D$37:.$AA$37];[.$D$34:.$AA$34];[.$D$31:.$AA$31])*[.$C52]" table:style-name="ce45">
            <text:p><text:s/>54.098,30<text:s/></text:p>
          </table:table-cell>
          <table:table-cell office:value-type="float" office:value="59132.601956437247" table:formula="of:=SUM([.H58];[.H55];[.H49];[.H46];[.H43];[.H40];[.H37];[.H34];[.H31])/SUM([.$D$58:.$AA$58];[.$D$55:.$AA$55];[.$D$49:.$AA$49];[.$D$46:.$AA$46];[.$D$43:.$AA$43];[.$D$40:.$AA$40];[.$D$37:.$AA$37];[.$D$34:.$AA$34];[.$D$31:.$AA$31])*[.$C52]" table:style-name="ce45">
            <text:p><text:s/>59.132,60<text:s/></text:p>
          </table:table-cell>
          <table:table-cell office:value-type="float" office:value="59132.601956437247" table:formula="of:=SUM([.I58];[.I55];[.I49];[.I46];[.I43];[.I40];[.I37];[.I34];[.I31])/SUM([.$D$58:.$AA$58];[.$D$55:.$AA$55];[.$D$49:.$AA$49];[.$D$46:.$AA$46];[.$D$43:.$AA$43];[.$D$40:.$AA$40];[.$D$37:.$AA$37];[.$D$34:.$AA$34];[.$D$31:.$AA$31])*[.$C52]" table:style-name="ce45">
            <text:p><text:s/>59.132,60<text:s/></text:p>
          </table:table-cell>
          <table:table-cell office:value-type="float" office:value="68700.072069919523" table:formula="of:=SUM([.J58];[.J55];[.J49];[.J46];[.J43];[.J40];[.J37];[.J34];[.J31])/SUM([.$D$58:.$AA$58];[.$D$55:.$AA$55];[.$D$49:.$AA$49];[.$D$46:.$AA$46];[.$D$43:.$AA$43];[.$D$40:.$AA$40];[.$D$37:.$AA$37];[.$D$34:.$AA$34];[.$D$31:.$AA$31])*[.$C52]" table:style-name="ce45">
            <text:p><text:s/>68.700,07<text:s/></text:p>
          </table:table-cell>
          <table:table-cell office:value-type="float" office:value="68700.072069919523" table:formula="of:=SUM([.K58];[.K55];[.K49];[.K46];[.K43];[.K40];[.K37];[.K34];[.K31])/SUM([.$D$58:.$AA$58];[.$D$55:.$AA$55];[.$D$49:.$AA$49];[.$D$46:.$AA$46];[.$D$43:.$AA$43];[.$D$40:.$AA$40];[.$D$37:.$AA$37];[.$D$34:.$AA$34];[.$D$31:.$AA$31])*[.$C52]" table:style-name="ce45">
            <text:p><text:s/>68.700,07<text:s/></text:p>
          </table:table-cell>
          <table:table-cell office:value-type="float" office:value="127747.18048513283" table:formula="of:=SUM([.L58];[.L55];[.L49];[.L46];[.L43];[.L40];[.L37];[.L34];[.L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7747.18048513283" table:formula="of:=SUM([.M58];[.M55];[.M49];[.M46];[.M43];[.M40];[.M37];[.M34];[.M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7747.18048513283" table:formula="of:=SUM([.N58];[.N55];[.N49];[.N46];[.N43];[.N40];[.N37];[.N34];[.N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7747.18048513283" table:formula="of:=SUM([.O58];[.O55];[.O49];[.O46];[.O43];[.O40];[.O37];[.O34];[.O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7747.18048513283" table:formula="of:=SUM([.P58];[.P55];[.P49];[.P46];[.P43];[.P40];[.P37];[.P34];[.P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7747.18048513283" table:formula="of:=SUM([.Q58];[.Q55];[.Q49];[.Q46];[.Q43];[.Q40];[.Q37];[.Q34];[.Q31])/SUM([.$D$58:.$AA$58];[.$D$55:.$AA$55];[.$D$49:.$AA$49];[.$D$46:.$AA$46];[.$D$43:.$AA$43];[.$D$40:.$AA$40];[.$D$37:.$AA$37];[.$D$34:.$AA$34];[.$D$31:.$AA$31])*[.$C52]" table:style-name="ce45">
            <text:p><text:s/>127.747,18<text:s/></text:p>
          </table:table-cell>
          <table:table-cell office:value-type="float" office:value="126397.75135805213" table:formula="of:=SUM([.R58];[.R55];[.R49];[.R46];[.R43];[.R40];[.R37];[.R34];[.R31])/SUM([.$D$58:.$AA$58];[.$D$55:.$AA$55];[.$D$49:.$AA$49];[.$D$46:.$AA$46];[.$D$43:.$AA$43];[.$D$40:.$AA$40];[.$D$37:.$AA$37];[.$D$34:.$AA$34];[.$D$31:.$AA$31])*[.$C52]" table:style-name="ce45">
            <text:p><text:s/>126.397,75<text:s/></text:p>
          </table:table-cell>
          <table:table-cell office:value-type="float" office:value="126397.75135805213" table:formula="of:=SUM([.S58];[.S55];[.S49];[.S46];[.S43];[.S40];[.S37];[.S34];[.S31])/SUM([.$D$58:.$AA$58];[.$D$55:.$AA$55];[.$D$49:.$AA$49];[.$D$46:.$AA$46];[.$D$43:.$AA$43];[.$D$40:.$AA$40];[.$D$37:.$AA$37];[.$D$34:.$AA$34];[.$D$31:.$AA$31])*[.$C52]" table:style-name="ce45">
            <text:p><text:s/>126.397,75<text:s/></text:p>
          </table:table-cell>
          <table:table-cell office:value-type="float" office:value="126397.75135805213" table:formula="of:=SUM([.T58];[.T55];[.T49];[.T46];[.T43];[.T40];[.T37];[.T34];[.T31])/SUM([.$D$58:.$AA$58];[.$D$55:.$AA$55];[.$D$49:.$AA$49];[.$D$46:.$AA$46];[.$D$43:.$AA$43];[.$D$40:.$AA$40];[.$D$37:.$AA$37];[.$D$34:.$AA$34];[.$D$31:.$AA$31])*[.$C52]" table:style-name="ce45">
            <text:p><text:s/>126.397,75<text:s/></text:p>
          </table:table-cell>
          <table:table-cell office:value-type="float" office:value="126397.75135805213" table:formula="of:=SUM([.U58];[.U55];[.U49];[.U46];[.U43];[.U40];[.U37];[.U34];[.U31])/SUM([.$D$58:.$AA$58];[.$D$55:.$AA$55];[.$D$49:.$AA$49];[.$D$46:.$AA$46];[.$D$43:.$AA$43];[.$D$40:.$AA$40];[.$D$37:.$AA$37];[.$D$34:.$AA$34];[.$D$31:.$AA$31])*[.$C52]" table:style-name="ce45">
            <text:p><text:s/>126.397,75<text:s/></text:p>
          </table:table-cell>
          <table:table-cell office:value-type="float" office:value="82040.846397730202" table:formula="of:=SUM([.V58];[.V55];[.V49];[.V46];[.V43];[.V40];[.V37];[.V34];[.V31])/SUM([.$D$58:.$AA$58];[.$D$55:.$AA$55];[.$D$49:.$AA$49];[.$D$46:.$AA$46];[.$D$43:.$AA$43];[.$D$40:.$AA$40];[.$D$37:.$AA$37];[.$D$34:.$AA$34];[.$D$31:.$AA$31])*[.$C52]" table:style-name="ce45">
            <text:p><text:s/>82.040,85<text:s/></text:p>
          </table:table-cell>
          <table:table-cell office:value-type="float" office:value="82040.846397730202" table:formula="of:=SUM([.W58];[.W55];[.W49];[.W46];[.W43];[.W40];[.W37];[.W34];[.W31])/SUM([.$D$58:.$AA$58];[.$D$55:.$AA$55];[.$D$49:.$AA$49];[.$D$46:.$AA$46];[.$D$43:.$AA$43];[.$D$40:.$AA$40];[.$D$37:.$AA$37];[.$D$34:.$AA$34];[.$D$31:.$AA$31])*[.$C52]" table:style-name="ce45">
            <text:p><text:s/>82.040,85<text:s/></text:p>
          </table:table-cell>
          <table:table-cell office:value-type="float" office:value="77006.54813563003" table:formula="of:=SUM([.X58];[.X55];[.X49];[.X46];[.X43];[.X40];[.X37];[.X34];[.X31])/SUM([.$D$58:.$AA$58];[.$D$55:.$AA$55];[.$D$49:.$AA$49];[.$D$46:.$AA$46];[.$D$43:.$AA$43];[.$D$40:.$AA$40];[.$D$37:.$AA$37];[.$D$34:.$AA$34];[.$D$31:.$AA$31])*[.$C52]" table:style-name="ce45">
            <text:p><text:s/>77.006,55<text:s/></text:p>
          </table:table-cell>
          <table:table-cell office:value-type="float" office:value="77006.54813563003" table:formula="of:=SUM([.Y58];[.Y55];[.Y49];[.Y46];[.Y43];[.Y40];[.Y37];[.Y34];[.Y31])/SUM([.$D$58:.$AA$58];[.$D$55:.$AA$55];[.$D$49:.$AA$49];[.$D$46:.$AA$46];[.$D$43:.$AA$43];[.$D$40:.$AA$40];[.$D$37:.$AA$37];[.$D$34:.$AA$34];[.$D$31:.$AA$31])*[.$C52]" table:style-name="ce45">
            <text:p><text:s/>77.006,55<text:s/></text:p>
          </table:table-cell>
          <table:table-cell office:value-type="float" office:value="12850.843574443557" table:formula="of:=SUM([.Z58];[.Z55];[.Z49];[.Z46];[.Z43];[.Z40];[.Z37];[.Z34];[.Z31])/SUM([.$D$58:.$AA$58];[.$D$55:.$AA$55];[.$D$49:.$AA$49];[.$D$46:.$AA$46];[.$D$43:.$AA$43];[.$D$40:.$AA$40];[.$D$37:.$AA$37];[.$D$34:.$AA$34];[.$D$31:.$AA$31])*[.$C52]" table:style-name="ce45">
            <text:p><text:s/>12.850,84<text:s/></text:p>
          </table:table-cell>
          <table:table-cell office:value-type="float" office:value="12850.843574443557" table:formula="of:=SUM([.AA58];[.AA55];[.AA49];[.AA46];[.AA43];[.AA40];[.AA37];[.AA34];[.AA31])/SUM([.$D$58:.$AA$58];[.$D$55:.$AA$55];[.$D$49:.$AA$49];[.$D$46:.$AA$46];[.$D$43:.$AA$43];[.$D$40:.$AA$40];[.$D$37:.$AA$37];[.$D$34:.$AA$34];[.$D$31:.$AA$31])*[.$C52]" table:style-name="ce46">
            <text:p><text:s/>12.850,84<text:s/></text:p>
          </table:table-cell>
          <table:table-cell office:value-type="float" office:value="1979732.5200000014" table:formula="of:=SUM([.D52:.AA52])" table:style-name="ce37">
            <text:p><text:s/>1.979.732,52<text:s/></text:p>
          </table:table-cell>
          <table:table-cell office:value-type="float" office:value="0" table:formula="of:=[.AB52]-[.C52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number-columns-repeated="2" table:style-name="ce41"/>
          <table:table-cell office:value-type="float" office:value="1" table:formula="of:=IF([.F52]&lt;&gt;&quot;&quot;;1;&quot;&quot;)" table:style-name="ce104">
            <text:p>1</text:p>
          </table:table-cell>
          <table:table-cell office:value-type="float" office:value="1" table:formula="of:=IF([.G52]&lt;&gt;&quot;&quot;;1;&quot;&quot;)" table:style-name="ce104">
            <text:p>1</text:p>
          </table:table-cell>
          <table:table-cell office:value-type="float" office:value="1" table:formula="of:=IF([.H52]&lt;&gt;&quot;&quot;;1;&quot;&quot;)" table:style-name="ce104">
            <text:p>1</text:p>
          </table:table-cell>
          <table:table-cell office:value-type="float" office:value="1" table:formula="of:=IF([.I52]&lt;&gt;&quot;&quot;;1;&quot;&quot;)" table:style-name="ce104">
            <text:p>1</text:p>
          </table:table-cell>
          <table:table-cell office:value-type="float" office:value="1" table:formula="of:=IF([.J52]&lt;&gt;&quot;&quot;;1;&quot;&quot;)" table:style-name="ce104">
            <text:p>1</text:p>
          </table:table-cell>
          <table:table-cell office:value-type="float" office:value="1" table:formula="of:=IF([.K52]&lt;&gt;&quot;&quot;;1;&quot;&quot;)" table:style-name="ce104">
            <text:p>1</text:p>
          </table:table-cell>
          <table:table-cell office:value-type="float" office:value="1" table:formula="of:=IF([.L52]&lt;&gt;&quot;&quot;;1;&quot;&quot;)" table:style-name="ce104">
            <text:p>1</text:p>
          </table:table-cell>
          <table:table-cell office:value-type="float" office:value="1" table:formula="of:=IF([.M52]&lt;&gt;&quot;&quot;;1;&quot;&quot;)" table:style-name="ce104">
            <text:p>1</text:p>
          </table:table-cell>
          <table:table-cell office:value-type="float" office:value="1" table:formula="of:=IF([.N52]&lt;&gt;&quot;&quot;;1;&quot;&quot;)" table:style-name="ce104">
            <text:p>1</text:p>
          </table:table-cell>
          <table:table-cell office:value-type="float" office:value="1" table:formula="of:=IF([.O52]&lt;&gt;&quot;&quot;;1;&quot;&quot;)" table:style-name="ce104">
            <text:p>1</text:p>
          </table:table-cell>
          <table:table-cell office:value-type="float" office:value="1" table:formula="of:=IF([.P52]&lt;&gt;&quot;&quot;;1;&quot;&quot;)" table:style-name="ce104">
            <text:p>1</text:p>
          </table:table-cell>
          <table:table-cell office:value-type="float" office:value="1" table:formula="of:=IF([.Q52]&lt;&gt;&quot;&quot;;1;&quot;&quot;)" table:style-name="ce104">
            <text:p>1</text:p>
          </table:table-cell>
          <table:table-cell office:value-type="float" office:value="1" table:formula="of:=IF([.R52]&lt;&gt;&quot;&quot;;1;&quot;&quot;)" table:style-name="ce104">
            <text:p>1</text:p>
          </table:table-cell>
          <table:table-cell office:value-type="float" office:value="1" table:formula="of:=IF([.S52]&lt;&gt;&quot;&quot;;1;&quot;&quot;)" table:style-name="ce104">
            <text:p>1</text:p>
          </table:table-cell>
          <table:table-cell office:value-type="float" office:value="1" table:formula="of:=IF([.T52]&lt;&gt;&quot;&quot;;1;&quot;&quot;)" table:style-name="ce104">
            <text:p>1</text:p>
          </table:table-cell>
          <table:table-cell office:value-type="float" office:value="1" table:formula="of:=IF([.U52]&lt;&gt;&quot;&quot;;1;&quot;&quot;)" table:style-name="ce104">
            <text:p>1</text:p>
          </table:table-cell>
          <table:table-cell office:value-type="float" office:value="1" table:formula="of:=IF([.V52]&lt;&gt;&quot;&quot;;1;&quot;&quot;)" table:style-name="ce104">
            <text:p>1</text:p>
          </table:table-cell>
          <table:table-cell office:value-type="float" office:value="1" table:formula="of:=IF([.W52]&lt;&gt;&quot;&quot;;1;&quot;&quot;)" table:style-name="ce104">
            <text:p>1</text:p>
          </table:table-cell>
          <table:table-cell office:value-type="float" office:value="1" table:formula="of:=IF([.X52]&lt;&gt;&quot;&quot;;1;&quot;&quot;)" table:style-name="ce104">
            <text:p>1</text:p>
          </table:table-cell>
          <table:table-cell office:value-type="float" office:value="1" table:formula="of:=IF([.Y52]&lt;&gt;&quot;&quot;;1;&quot;&quot;)" table:style-name="ce104">
            <text:p>1</text:p>
          </table:table-cell>
          <table:table-cell office:value-type="float" office:value="1" table:formula="of:=IF([.Z52]&lt;&gt;&quot;&quot;;1;&quot;&quot;)" table:style-name="ce104">
            <text:p>1</text:p>
          </table:table-cell>
          <table:table-cell office:value-type="float" office:value="1" table:formula="of:=IF([.AA52]&lt;&gt;&quot;&quot;;1;&quot;&quot;)" table:style-name="ce105">
            <text:p>1</text:p>
          </table:table-cell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3]&lt;&gt;&quot;&quot;;1;&quot;&quot;)" table:style-name="ce90"/>
          <table:table-cell office:value-type="string" office:string-value="" table:formula="of:=IF([.E53]&lt;&gt;&quot;&quot;;1;&quot;&quot;)" table:style-name="ce90"/>
          <table:table-cell office:value-type="percentage" office:value="2.7326067106447829E-2" table:formula="of:=[.F52]/[.$C52]" table:style-name="ce41">
            <text:p>2,73%</text:p>
          </table:table-cell>
          <table:table-cell office:value-type="percentage" office:value="2.7326067106447829E-2" table:formula="of:=[.G52]/[.$C52]" table:style-name="ce41">
            <text:p>2,73%</text:p>
          </table:table-cell>
          <table:table-cell office:value-type="percentage" office:value="2.9868985511455479E-2" table:formula="of:=[.H52]/[.$C52]" table:style-name="ce41">
            <text:p>2,99%</text:p>
          </table:table-cell>
          <table:table-cell office:value-type="percentage" office:value="2.9868985511455479E-2" table:formula="of:=[.I52]/[.$C52]" table:style-name="ce41">
            <text:p>2,99%</text:p>
          </table:table-cell>
          <table:table-cell office:value-type="percentage" office:value="3.4701693979305608E-2" table:formula="of:=[.J52]/[.$C52]" table:style-name="ce41">
            <text:p>3,47%</text:p>
          </table:table-cell>
          <table:table-cell office:value-type="percentage" office:value="3.4701693979305608E-2" table:formula="of:=[.K52]/[.$C52]" table:style-name="ce41">
            <text:p>3,47%</text:p>
          </table:table-cell>
          <table:table-cell office:value-type="percentage" office:value="6.4527495100768884E-2" table:formula="of:=[.L52]/[.$C52]" table:style-name="ce41">
            <text:p>6,45%</text:p>
          </table:table-cell>
          <table:table-cell office:value-type="percentage" office:value="6.4527495100768884E-2" table:formula="of:=[.M52]/[.$C52]" table:style-name="ce41">
            <text:p>6,45%</text:p>
          </table:table-cell>
          <table:table-cell office:value-type="percentage" office:value="6.4527495100768884E-2" table:formula="of:=[.N52]/[.$C52]" table:style-name="ce41">
            <text:p>6,45%</text:p>
          </table:table-cell>
          <table:table-cell office:value-type="percentage" office:value="6.4527495100768884E-2" table:formula="of:=[.O52]/[.$C52]" table:style-name="ce41">
            <text:p>6,45%</text:p>
          </table:table-cell>
          <table:table-cell office:value-type="percentage" office:value="6.4527495100768884E-2" table:formula="of:=[.P52]/[.$C52]" table:style-name="ce41">
            <text:p>6,45%</text:p>
          </table:table-cell>
          <table:table-cell office:value-type="percentage" office:value="6.4527495100768884E-2" table:formula="of:=[.Q52]/[.$C52]" table:style-name="ce41">
            <text:p>6,45%</text:p>
          </table:table-cell>
          <table:table-cell office:value-type="percentage" office:value="6.3845873157678965E-2" table:formula="of:=[.R52]/[.$C52]" table:style-name="ce41">
            <text:p>6,38%</text:p>
          </table:table-cell>
          <table:table-cell office:value-type="percentage" office:value="6.3845873157678965E-2" table:formula="of:=[.S52]/[.$C52]" table:style-name="ce41">
            <text:p>6,38%</text:p>
          </table:table-cell>
          <table:table-cell office:value-type="percentage" office:value="6.3845873157678965E-2" table:formula="of:=[.T52]/[.$C52]" table:style-name="ce41">
            <text:p>6,38%</text:p>
          </table:table-cell>
          <table:table-cell office:value-type="percentage" office:value="6.3845873157678965E-2" table:formula="of:=[.U52]/[.$C52]" table:style-name="ce41">
            <text:p>6,38%</text:p>
          </table:table-cell>
          <table:table-cell office:value-type="percentage" office:value="4.1440369125082713E-2" table:formula="of:=[.V52]/[.$C52]" table:style-name="ce41">
            <text:p>4,14%</text:p>
          </table:table-cell>
          <table:table-cell office:value-type="percentage" office:value="4.1440369125082713E-2" table:formula="of:=[.W52]/[.$C52]" table:style-name="ce41">
            <text:p>4,14%</text:p>
          </table:table-cell>
          <table:table-cell office:value-type="percentage" office:value="3.8897450720075069E-2" table:formula="of:=[.X52]/[.$C52]" table:style-name="ce41">
            <text:p>3,89%</text:p>
          </table:table-cell>
          <table:table-cell office:value-type="percentage" office:value="3.8897450720075069E-2" table:formula="of:=[.Y52]/[.$C52]" table:style-name="ce41">
            <text:p>3,89%</text:p>
          </table:table-cell>
          <table:table-cell office:value-type="percentage" office:value="6.4912019399689189E-3" table:formula="of:=[.Z52]/[.$C52]" table:style-name="ce41">
            <text:p>0,65%</text:p>
          </table:table-cell>
          <table:table-cell office:value-type="percentage" office:value="6.4912019399689189E-3" table:formula="of:=[.AA52]/[.$C52]" table:style-name="ce42">
            <text:p>0,65%</text:p>
          </table:table-cell>
          <table:table-cell office:value-type="float" office:value="1.0000000000000004" table:formula="of:=SUM([.D54:.AA54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09</text:p>
          </table:table-cell>
          <table:table-cell office:value-type="string" table:number-columns-spanned="1" table:number-rows-spanned="3" table:style-name="ce55">
            <text:p>ENSAIO TECNOLÓGICO</text:p>
          </table:table-cell>
          <table:table-cell office:value-type="currency" office:value="10546.95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014]" table:number-columns-spanned="1" table:number-rows-spanned="3" table:style-name="ce56">
            <text:p><text:s/>R$ 10.546,95<text:s/></text:p>
          </table:table-cell>
          <table:table-cell table:number-columns-repeated="4" table:style-name="ce45"/>
          <table:table-cell office:value-type="float" office:value="659.18437500000005" table:formula="of:=[.$C55]*[.H57]" table:style-name="ce45">
            <text:p><text:s/>659,18<text:s/></text:p>
          </table:table-cell>
          <table:table-cell office:value-type="float" office:value="659.18437500000005" table:formula="of:=[.$C55]*[.I57]" table:style-name="ce45">
            <text:p><text:s/>659,18<text:s/></text:p>
          </table:table-cell>
          <table:table-cell office:value-type="float" office:value="659.18437500000005" table:formula="of:=[.$C55]*[.J57]" table:style-name="ce45">
            <text:p><text:s/>659,18<text:s/></text:p>
          </table:table-cell>
          <table:table-cell office:value-type="float" office:value="659.18437500000005" table:formula="of:=[.$C55]*[.K57]" table:style-name="ce45">
            <text:p><text:s/>659,18<text:s/></text:p>
          </table:table-cell>
          <table:table-cell office:value-type="float" office:value="659.18437500000005" table:formula="of:=[.$C55]*[.L57]" table:style-name="ce45">
            <text:p><text:s/>659,18<text:s/></text:p>
          </table:table-cell>
          <table:table-cell office:value-type="float" office:value="659.18437500000005" table:formula="of:=[.$C55]*[.M57]" table:style-name="ce45">
            <text:p><text:s/>659,18<text:s/></text:p>
          </table:table-cell>
          <table:table-cell office:value-type="float" office:value="659.18437500000005" table:formula="of:=[.$C55]*[.N57]" table:style-name="ce45">
            <text:p><text:s/>659,18<text:s/></text:p>
          </table:table-cell>
          <table:table-cell office:value-type="float" office:value="659.18437500000005" table:formula="of:=[.$C55]*[.O57]" table:style-name="ce45">
            <text:p><text:s/>659,18<text:s/></text:p>
          </table:table-cell>
          <table:table-cell office:value-type="float" office:value="659.18437500000005" table:formula="of:=[.$C55]*[.P57]" table:style-name="ce45">
            <text:p><text:s/>659,18<text:s/></text:p>
          </table:table-cell>
          <table:table-cell office:value-type="float" office:value="659.18437500000005" table:formula="of:=[.$C55]*[.Q57]" table:style-name="ce45">
            <text:p><text:s/>659,18<text:s/></text:p>
          </table:table-cell>
          <table:table-cell office:value-type="float" office:value="659.18437500000005" table:formula="of:=[.$C55]*[.R57]" table:style-name="ce45">
            <text:p><text:s/>659,18<text:s/></text:p>
          </table:table-cell>
          <table:table-cell office:value-type="float" office:value="659.18437500000005" table:formula="of:=[.$C55]*[.S57]" table:style-name="ce45">
            <text:p><text:s/>659,18<text:s/></text:p>
          </table:table-cell>
          <table:table-cell office:value-type="float" office:value="659.18437500000005" table:formula="of:=[.$C55]*[.T57]" table:style-name="ce45">
            <text:p><text:s/>659,18<text:s/></text:p>
          </table:table-cell>
          <table:table-cell office:value-type="float" office:value="659.18437500000005" table:formula="of:=[.$C55]*[.U57]" table:style-name="ce45">
            <text:p><text:s/>659,18<text:s/></text:p>
          </table:table-cell>
          <table:table-cell office:value-type="float" office:value="659.18437500000005" table:formula="of:=[.$C55]*[.V57]" table:style-name="ce45">
            <text:p><text:s/>659,18<text:s/></text:p>
          </table:table-cell>
          <table:table-cell office:value-type="float" office:value="659.18437500000005" table:formula="of:=[.$C55]*[.W57]" table:style-name="ce45">
            <text:p><text:s/>659,18<text:s/></text:p>
          </table:table-cell>
          <table:table-cell table:number-columns-repeated="3" table:style-name="ce45"/>
          <table:table-cell table:style-name="ce46"/>
          <table:table-cell office:value-type="float" office:value="10546.95" table:formula="of:=SUM([.D55:.AA55])" table:style-name="ce37">
            <text:p><text:s/>10.546,95<text:s/></text:p>
          </table:table-cell>
          <table:table-cell office:value-type="float" office:value="0" table:formula="of:=[.AB55]-[.C55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string" office:string-value="" table:formula="of:=IF([.D55]&lt;&gt;&quot;&quot;;1;&quot;&quot;)" table:style-name="ce97"/>
          <table:table-cell office:value-type="string" office:string-value="" table:formula="of:=IF([.E55]&lt;&gt;&quot;&quot;;1;&quot;&quot;)" table:style-name="ce97"/>
          <table:table-cell office:value-type="string" office:string-value="" table:formula="of:=IF([.F55]&lt;&gt;&quot;&quot;;1;&quot;&quot;)" table:style-name="ce97"/>
          <table:table-cell office:value-type="string" office:string-value="" table:formula="of:=IF([.G55]&lt;&gt;&quot;&quot;;1;&quot;&quot;)" table:style-name="ce97"/>
          <table:table-cell office:value-type="float" office:value="1" table:formula="of:=IF([.H55]&lt;&gt;&quot;&quot;;1;&quot;&quot;)" table:style-name="ce97">
            <text:p>1</text:p>
          </table:table-cell>
          <table:table-cell office:value-type="float" office:value="1" table:formula="of:=IF([.I55]&lt;&gt;&quot;&quot;;1;&quot;&quot;)" table:style-name="ce97">
            <text:p>1</text:p>
          </table:table-cell>
          <table:table-cell office:value-type="float" office:value="1" table:formula="of:=IF([.J55]&lt;&gt;&quot;&quot;;1;&quot;&quot;)" table:style-name="ce97">
            <text:p>1</text:p>
          </table:table-cell>
          <table:table-cell office:value-type="float" office:value="1" table:formula="of:=IF([.K55]&lt;&gt;&quot;&quot;;1;&quot;&quot;)" table:style-name="ce97">
            <text:p>1</text:p>
          </table:table-cell>
          <table:table-cell office:value-type="float" office:value="1" table:formula="of:=IF([.L55]&lt;&gt;&quot;&quot;;1;&quot;&quot;)" table:style-name="ce97">
            <text:p>1</text:p>
          </table:table-cell>
          <table:table-cell office:value-type="float" office:value="1" table:formula="of:=IF([.M55]&lt;&gt;&quot;&quot;;1;&quot;&quot;)" table:style-name="ce97">
            <text:p>1</text:p>
          </table:table-cell>
          <table:table-cell office:value-type="float" office:value="1" table:formula="of:=IF([.N55]&lt;&gt;&quot;&quot;;1;&quot;&quot;)" table:style-name="ce97">
            <text:p>1</text:p>
          </table:table-cell>
          <table:table-cell office:value-type="float" office:value="1" table:formula="of:=IF([.O55]&lt;&gt;&quot;&quot;;1;&quot;&quot;)" table:style-name="ce97">
            <text:p>1</text:p>
          </table:table-cell>
          <table:table-cell office:value-type="float" office:value="1" table:formula="of:=IF([.P55]&lt;&gt;&quot;&quot;;1;&quot;&quot;)" table:style-name="ce97">
            <text:p>1</text:p>
          </table:table-cell>
          <table:table-cell office:value-type="float" office:value="1" table:formula="of:=IF([.Q55]&lt;&gt;&quot;&quot;;1;&quot;&quot;)" table:style-name="ce97">
            <text:p>1</text:p>
          </table:table-cell>
          <table:table-cell office:value-type="float" office:value="1" table:formula="of:=IF([.R55]&lt;&gt;&quot;&quot;;1;&quot;&quot;)" table:style-name="ce97">
            <text:p>1</text:p>
          </table:table-cell>
          <table:table-cell office:value-type="float" office:value="1" table:formula="of:=IF([.S55]&lt;&gt;&quot;&quot;;1;&quot;&quot;)" table:style-name="ce97">
            <text:p>1</text:p>
          </table:table-cell>
          <table:table-cell office:value-type="float" office:value="1" table:formula="of:=IF([.T55]&lt;&gt;&quot;&quot;;1;&quot;&quot;)" table:style-name="ce97">
            <text:p>1</text:p>
          </table:table-cell>
          <table:table-cell office:value-type="float" office:value="1" table:formula="of:=IF([.U55]&lt;&gt;&quot;&quot;;1;&quot;&quot;)" table:style-name="ce97">
            <text:p>1</text:p>
          </table:table-cell>
          <table:table-cell office:value-type="float" office:value="1" table:formula="of:=IF([.V55]&lt;&gt;&quot;&quot;;1;&quot;&quot;)" table:style-name="ce97">
            <text:p>1</text:p>
          </table:table-cell>
          <table:table-cell office:value-type="float" office:value="1" table:formula="of:=IF([.W55]&lt;&gt;&quot;&quot;;1;&quot;&quot;)" table:style-name="ce97">
            <text:p>1</text:p>
          </table:table-cell>
          <table:table-cell table:style-name="ce97"/>
          <table:table-cell table:style-name="ce97"/>
          <table:table-cell table:style-name="ce97"/>
          <table:table-cell table:style-name="ce98"/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4" table:style-name="ce41"/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office:value-type="percentage" office:value="6.25E-2" table:formula="of:=1/16" table:style-name="ce41">
            <text:p>6,25%</text:p>
          </table:table-cell>
          <table:table-cell table:number-columns-repeated="3" table:style-name="ce41"/>
          <table:table-cell table:style-name="ce42"/>
          <table:table-cell office:value-type="float" office:value="1" table:formula="of:=SUM([.D57:.AA57])" table:style-name="ce37">
            <text:p><text:s/>1,00<text:s/></text:p>
          </table:table-cell>
          <table:table-cell table:number-columns-repeated="16356" table:style-name="ce10"/>
        </table:table-row>
        <table:table-row table:style-name="ro9">
          <table:table-cell office:value-type="string" table:number-columns-spanned="1" table:number-rows-spanned="3" table:style-name="ce54">
            <text:p>10</text:p>
          </table:table-cell>
          <table:table-cell office:value-type="string" table:number-columns-spanned="1" table:number-rows-spanned="3" table:style-name="ce55">
            <text:p>AS BUILT</text:p>
          </table:table-cell>
          <table:table-cell office:value-type="currency" office:value="74556.69" table:formula="of:=['file:///C:/Users/18424993861/OneDrive%20-%20Prefeitura%20Municipal%20de%20Campinas/2%20-%20Controle%20das%20Obras%20-%20todos%20os%20anos/OBRAS%20-%20TUDO/Coord%20Edifica%E7%E3o/Esporte%20e%20Lazer/Gin%E1sio%20CEAR%20-%20Increbase/Cronograma___INCREBASE%20(1).xlsm'#Planilha_Orçamentária_Licitante.G1017]" table:number-columns-spanned="1" table:number-rows-spanned="3" table:style-name="ce56">
            <text:p><text:s/>R$ 74.556,69<text:s/></text:p>
          </table:table-cell>
          <table:table-cell table:number-columns-repeated="18" table:style-name="ce45"/>
          <table:table-cell office:value-type="float" office:value="12426.115" table:formula="of:=[.$C58]*[.V60]" table:style-name="ce45">
            <text:p><text:s/>12.426,12<text:s/></text:p>
          </table:table-cell>
          <table:table-cell office:value-type="float" office:value="12426.115" table:formula="of:=[.$C58]*[.W60]" table:style-name="ce45">
            <text:p><text:s/>12.426,12<text:s/></text:p>
          </table:table-cell>
          <table:table-cell office:value-type="float" office:value="12426.115" table:formula="of:=[.$C58]*[.X60]" table:style-name="ce45">
            <text:p><text:s/>12.426,12<text:s/></text:p>
          </table:table-cell>
          <table:table-cell office:value-type="float" office:value="12426.115" table:formula="of:=[.$C58]*[.Y60]" table:style-name="ce45">
            <text:p><text:s/>12.426,12<text:s/></text:p>
          </table:table-cell>
          <table:table-cell office:value-type="float" office:value="12426.115" table:formula="of:=[.$C58]*[.Z60]" table:style-name="ce45">
            <text:p><text:s/>12.426,12<text:s/></text:p>
          </table:table-cell>
          <table:table-cell office:value-type="float" office:value="12426.115" table:formula="of:=[.$C58]*[.AA60]" table:style-name="ce46">
            <text:p><text:s/>12.426,12<text:s/></text:p>
          </table:table-cell>
          <table:table-cell office:value-type="float" office:value="74556.69" table:formula="of:=SUM([.D58:.AA58])" table:style-name="ce37">
            <text:p><text:s/>74.556,69<text:s/></text:p>
          </table:table-cell>
          <table:table-cell office:value-type="float" office:value="0" table:formula="of:=[.AB58]-[.C58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table:style-name="ce91"/>
          <table:table-cell table:style-name="ce91"/>
          <table:table-cell office:value-type="string" office:string-value="" table:formula="of:=IF([.F58]&lt;&gt;&quot;&quot;;1;&quot;&quot;)" table:style-name="ce91"/>
          <table:table-cell office:value-type="string" office:string-value="" table:formula="of:=IF([.G58]&lt;&gt;&quot;&quot;;1;&quot;&quot;)" table:style-name="ce91"/>
          <table:table-cell office:value-type="string" office:string-value="" table:formula="of:=IF([.H58]&lt;&gt;&quot;&quot;;1;&quot;&quot;)" table:style-name="ce91"/>
          <table:table-cell office:value-type="string" office:string-value="" table:formula="of:=IF([.I58]&lt;&gt;&quot;&quot;;1;&quot;&quot;)" table:style-name="ce91"/>
          <table:table-cell office:value-type="string" office:string-value="" table:formula="of:=IF([.J58]&lt;&gt;&quot;&quot;;1;&quot;&quot;)" table:style-name="ce91"/>
          <table:table-cell office:value-type="string" office:string-value="" table:formula="of:=IF([.K58]&lt;&gt;&quot;&quot;;1;&quot;&quot;)" table:style-name="ce91"/>
          <table:table-cell office:value-type="string" office:string-value="" table:formula="of:=IF([.L58]&lt;&gt;&quot;&quot;;1;&quot;&quot;)" table:style-name="ce91"/>
          <table:table-cell table:style-name="ce91"/>
          <table:table-cell table:style-name="ce91"/>
          <table:table-cell office:value-type="string" office:string-value="" table:formula="of:=IF([.O58]&lt;&gt;&quot;&quot;;1;&quot;&quot;)" table:style-name="ce91"/>
          <table:table-cell office:value-type="string" office:string-value="" table:formula="of:=IF([.P58]&lt;&gt;&quot;&quot;;1;&quot;&quot;)" table:style-name="ce91"/>
          <table:table-cell office:value-type="string" office:string-value="" table:formula="of:=IF([.Q58]&lt;&gt;&quot;&quot;;1;&quot;&quot;)" table:style-name="ce91"/>
          <table:table-cell office:value-type="string" office:string-value="" table:formula="of:=IF([.R58]&lt;&gt;&quot;&quot;;1;&quot;&quot;)" table:style-name="ce91"/>
          <table:table-cell office:value-type="string" office:string-value="" table:formula="of:=IF([.S58]&lt;&gt;&quot;&quot;;1;&quot;&quot;)" table:style-name="ce91"/>
          <table:table-cell office:value-type="string" office:string-value="" table:formula="of:=IF([.T58]&lt;&gt;&quot;&quot;;1;&quot;&quot;)" table:style-name="ce91"/>
          <table:table-cell office:value-type="string" office:string-value="" table:formula="of:=IF([.U58]&lt;&gt;&quot;&quot;;1;&quot;&quot;)" table:style-name="ce91"/>
          <table:table-cell office:value-type="float" office:value="1" table:formula="of:=IF([.V58]&lt;&gt;&quot;&quot;;1;&quot;&quot;)" table:style-name="ce91">
            <text:p>1</text:p>
          </table:table-cell>
          <table:table-cell office:value-type="float" office:value="1" table:formula="of:=IF([.W58]&lt;&gt;&quot;&quot;;1;&quot;&quot;)" table:style-name="ce91">
            <text:p>1</text:p>
          </table:table-cell>
          <table:table-cell office:value-type="float" office:value="1" table:formula="of:=IF([.X58]&lt;&gt;&quot;&quot;;1;&quot;&quot;)" table:style-name="ce91">
            <text:p>1</text:p>
          </table:table-cell>
          <table:table-cell office:value-type="float" office:value="1" table:formula="of:=IF([.Y58]&lt;&gt;&quot;&quot;;1;&quot;&quot;)" table:style-name="ce91">
            <text:p>1</text:p>
          </table:table-cell>
          <table:table-cell office:value-type="float" office:value="1" table:formula="of:=IF([.Z58]&lt;&gt;&quot;&quot;;1;&quot;&quot;)" table:style-name="ce91">
            <text:p>1</text:p>
          </table:table-cell>
          <table:table-cell office:value-type="float" office:value="1" table:formula="of:=IF([.AA58]&lt;&gt;&quot;&quot;;1;&quot;&quot;)" table:style-name="ce92">
            <text:p>1</text:p>
          </table:table-cell>
          <table:table-cell table:number-columns-repeated="16357" table:style-name="ce10"/>
        </table:table-row>
        <table:table-row table:style-name="ro9">
          <table:covered-table-cell/>
          <table:covered-table-cell/>
          <table:covered-table-cell/>
          <table:table-cell table:number-columns-repeated="18" table:style-name="ce41"/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1">
            <text:p>16,67%</text:p>
          </table:table-cell>
          <table:table-cell office:value-type="percentage" office:value="0.16666666666666666" table:formula="of:=1/6" table:style-name="ce42">
            <text:p>16,67%</text:p>
          </table:table-cell>
          <table:table-cell office:value-type="float" office:value="0.99999999999999989" table:formula="of:=SUM([.D60:.AA60])" table:style-name="ce37">
            <text:p><text:s/>1,00<text:s/></text:p>
          </table:table-cell>
          <table:table-cell table:number-columns-repeated="16356" table:style-name="ce10"/>
        </table:table-row>
        <table:table-row table:style-name="ro11">
          <table:table-cell table:style-name="ce51"/>
          <table:table-cell office:value-type="string" table:style-name="ce48">
            <text:p>TOTAL FRENTE II</text:p>
          </table:table-cell>
          <table:table-cell office:value-type="currency" office:value="31722147.220000003" table:formula="of:=SUM([.C31:.C60])" table:style-name="ce34">
            <text:p><text:s/>R$ 31.722.147,22<text:s/></text:p>
          </table:table-cell>
          <table:table-cell table:number-columns-repeated="9" table:style-name="ce41"/>
          <table:table-cell office:value-type="string" table:style-name="ce41">
            <text:p>,</text:p>
          </table:table-cell>
          <table:table-cell table:number-columns-repeated="13" table:style-name="ce41"/>
          <table:table-cell table:style-name="ce42"/>
          <table:table-cell table:style-name="ce37"/>
          <table:table-cell table:style-name="ce38"/>
          <table:table-cell table:number-columns-repeated="16355"/>
        </table:table-row>
        <table:table-row table:style-name="ro9">
          <table:table-cell office:value-type="string" table:number-columns-spanned="2" table:number-rows-spanned="4" table:style-name="ce59">
            <text:p>TOTAL</text:p>
          </table:table-cell>
          <table:covered-table-cell/>
          <table:table-cell office:value-type="currency" office:value="32979985.820000004" table:formula="of:=SUM([.C29];[.C61])" table:number-columns-spanned="1" table:number-rows-spanned="4" table:style-name="ce62">
            <text:p><text:s/>R$ 32.979.985,82<text:s/></text:p>
          </table:table-cell>
          <table:table-cell office:value-type="float" office:value="69744.189044467537" table:formula="of:=SUM([.D58];[.D55];[.D49];[.D52];[.D46];[.D43];[.D40];[.D37];[.D34];[.D31];[.D11]+[.D14]+[.D17]+[.D20]+[.D23]+[.D26])" table:style-name="ce45">
            <text:p><text:s/>69.744,19<text:s/></text:p>
          </table:table-cell>
          <table:table-cell office:value-type="float" office:value="69744.189044467537" table:formula="of:=SUM([.E58];[.E55];[.E49];[.E52];[.E46];[.E43];[.E40];[.E37];[.E34];[.E31];[.E11]+[.E14]+[.E17]+[.E20]+[.E23]+[.E26])" table:style-name="ce45">
            <text:p><text:s/>69.744,19<text:s/></text:p>
          </table:table-cell>
          <table:table-cell office:value-type="float" office:value="932916.70997511747" table:formula="of:=SUM([.F58];[.F55];[.F49];[.F52];[.F46];[.F43];[.F40];[.F37];[.F34];[.F31];[.F11]+[.F14]+[.F17]+[.F20]+[.F23]+[.F26])" table:style-name="ce45">
            <text:p><text:s/>932.916,71<text:s/></text:p>
          </table:table-cell>
          <table:table-cell office:value-type="float" office:value="932916.70997511747" table:formula="of:=SUM([.G58];[.G55];[.G49];[.G52];[.G46];[.G43];[.G40];[.G37];[.G34];[.G31];[.G11]+[.G14]+[.G17]+[.G20]+[.G23]+[.G26])" table:style-name="ce45">
            <text:p><text:s/>932.916,71<text:s/></text:p>
          </table:table-cell>
          <table:table-cell office:value-type="float" office:value="1082974.6029434435" table:formula="of:=SUM([.H58];[.H55];[.H49];[.H52];[.H46];[.H43];[.H40];[.H37];[.H34];[.H31];[.H11]+[.H14]+[.H17]+[.H20]+[.H23]+[.H26])" table:style-name="ce45">
            <text:p><text:s/>1.082.974,60<text:s/></text:p>
          </table:table-cell>
          <table:table-cell office:value-type="float" office:value="1082974.6029434435" table:formula="of:=SUM([.I58];[.I55];[.I49];[.I52];[.I46];[.I43];[.I40];[.I37];[.I34];[.I31];[.I11]+[.I14]+[.I17]+[.I20]+[.I23]+[.I26])" table:style-name="ce45">
            <text:p><text:s/>1.082.974,60<text:s/></text:p>
          </table:table-cell>
          <table:table-cell office:value-type="float" office:value="1173805.0456572094" table:formula="of:=SUM([.J58];[.J55];[.J49];[.J52];[.J46];[.J43];[.J40];[.J37];[.J34];[.J31];[.J11]+[.J14]+[.J17]+[.J20]+[.J23]+[.J26])" table:style-name="ce45">
            <text:p><text:s/>1.173.805,05<text:s/></text:p>
          </table:table-cell>
          <table:table-cell office:value-type="float" office:value="1173805.0456572094" table:formula="of:=SUM([.K58];[.K55];[.K49];[.K52];[.K46];[.K43];[.K40];[.K37];[.K34];[.K31];[.K11]+[.K14]+[.K17]+[.K20]+[.K23]+[.K26])" table:style-name="ce45">
            <text:p><text:s/>1.173.805,05<text:s/></text:p>
          </table:table-cell>
          <table:table-cell office:value-type="float" office:value="2119943.4997867085" table:formula="of:=SUM([.L58];[.L55];[.L49];[.L52];[.L46];[.L43];[.L40];[.L37];[.L34];[.L31];[.L11]+[.L14]+[.L17]+[.L20]+[.L23]+[.L26])" table:style-name="ce45">
            <text:p><text:s/>2.119.943,50<text:s/></text:p>
          </table:table-cell>
          <table:table-cell office:value-type="float" office:value="2119943.4997867085" table:formula="of:=SUM([.M58];[.M55];[.M49];[.M52];[.M46];[.M43];[.M40];[.M37];[.M34];[.M31];[.M11]+[.M14]+[.M17]+[.M20]+[.M23]+[.M26])" table:style-name="ce45">
            <text:p><text:s/>2.119.943,50<text:s/></text:p>
          </table:table-cell>
          <table:table-cell office:value-type="float" office:value="2119943.4997867085" table:formula="of:=SUM([.N58];[.N55];[.N49];[.N52];[.N46];[.N43];[.N40];[.N37];[.N34];[.N31];[.N11]+[.N14]+[.N17]+[.N20]+[.N23]+[.N26])" table:style-name="ce45">
            <text:p><text:s/>2.119.943,50<text:s/></text:p>
          </table:table-cell>
          <table:table-cell office:value-type="float" office:value="2119943.4997867085" table:formula="of:=SUM([.O58];[.O55];[.O49];[.O52];[.O46];[.O43];[.O40];[.O37];[.O34];[.O31];[.O11]+[.O14]+[.O17]+[.O20]+[.O23]+[.O26])" table:style-name="ce45">
            <text:p><text:s/>2.119.943,50<text:s/></text:p>
          </table:table-cell>
          <table:table-cell office:value-type="float" office:value="2140772.134593477" table:formula="of:=SUM([.P58];[.P55];[.P49];[.P52];[.P46];[.P43];[.P40];[.P37];[.P34];[.P31];[.P11]+[.P14]+[.P17]+[.P20]+[.P23]+[.P26])" table:style-name="ce45">
            <text:p><text:s/>2.140.772,13<text:s/></text:p>
          </table:table-cell>
          <table:table-cell office:value-type="float" office:value="2140772.134593477" table:formula="of:=SUM([.Q58];[.Q55];[.Q49];[.Q52];[.Q46];[.Q43];[.Q40];[.Q37];[.Q34];[.Q31];[.Q11]+[.Q14]+[.Q17]+[.Q20]+[.Q23]+[.Q26])" table:style-name="ce45">
            <text:p><text:s/>2.140.772,13<text:s/></text:p>
          </table:table-cell>
          <table:table-cell office:value-type="float" office:value="2049758.5620101704" table:formula="of:=SUM([.R58];[.R55];[.R49];[.R52];[.R46];[.R43];[.R40];[.R37];[.R34];[.R31];[.R11]+[.R14]+[.R17]+[.R20]+[.R23]+[.R26])" table:style-name="ce45">
            <text:p><text:s/>2.049.758,56<text:s/></text:p>
          </table:table-cell>
          <table:table-cell office:value-type="float" office:value="2049758.5620101704" table:formula="of:=SUM([.S58];[.S55];[.S49];[.S52];[.S46];[.S43];[.S40];[.S37];[.S34];[.S31];[.S11]+[.S14]+[.S17]+[.S20]+[.S23]+[.S26])" table:style-name="ce45">
            <text:p><text:s/>2.049.758,56<text:s/></text:p>
          </table:table-cell>
          <table:table-cell office:value-type="float" office:value="2034926.4356481314" table:formula="of:=SUM([.T58];[.T55];[.T49];[.T52];[.T46];[.T43];[.T40];[.T37];[.T34];[.T31];[.T11]+[.T14]+[.T17]+[.T20]+[.T23]+[.T26])" table:style-name="ce45">
            <text:p><text:s/>2.034.926,44<text:s/></text:p>
          </table:table-cell>
          <table:table-cell office:value-type="float" office:value="2034926.4356481314" table:formula="of:=SUM([.U58];[.U55];[.U49];[.U52];[.U46];[.U43];[.U40];[.U37];[.U34];[.U31];[.U11]+[.U14]+[.U17]+[.U20]+[.U23]+[.U26])" table:style-name="ce45">
            <text:p><text:s/>2.034.926,44<text:s/></text:p>
          </table:table-cell>
          <table:table-cell office:value-type="float" office:value="1318179.22974308" table:formula="of:=SUM([.V58];[.V55];[.V49];[.V52];[.V46];[.V43];[.V40];[.V37];[.V34];[.V31];[.V11]+[.V14]+[.V17]+[.V20]+[.V23]+[.V26])" table:style-name="ce45">
            <text:p><text:s/>1.318.179,23<text:s/></text:p>
          </table:table-cell>
          <table:table-cell office:value-type="float" office:value="1318179.22974308" table:formula="of:=SUM([.W58];[.W55];[.W49];[.W52];[.W46];[.W43];[.W40];[.W37];[.W34];[.W31];[.W11]+[.W14]+[.W17]+[.W20]+[.W23]+[.W26])" table:style-name="ce45">
            <text:p><text:s/>1.318.179,23<text:s/></text:p>
          </table:table-cell>
          <table:table-cell office:value-type="float" office:value="1237512.3977309798" table:formula="of:=SUM([.X58];[.X55];[.X49];[.X52];[.X46];[.X43];[.X40];[.X37];[.X34];[.X31];[.X11]+[.X14]+[.X17]+[.X20]+[.X23]+[.X26])" table:style-name="ce45">
            <text:p><text:s/>1.237.512,40<text:s/></text:p>
          </table:table-cell>
          <table:table-cell office:value-type="float" office:value="1237512.3977309798" table:formula="of:=SUM([.Y58];[.Y55];[.Y49];[.Y52];[.Y46];[.Y43];[.Y40];[.Y37];[.Y34];[.Y31];[.Y11]+[.Y14]+[.Y17]+[.Y20]+[.Y23]+[.Y26])" table:style-name="ce45">
            <text:p><text:s/>1.237.512,40<text:s/></text:p>
          </table:table-cell>
          <table:table-cell office:value-type="float" office:value="209516.60308050772" table:formula="of:=SUM([.Z58];[.Z55];[.Z49];[.Z52];[.Z46];[.Z43];[.Z40];[.Z37];[.Z34];[.Z31];[.Z11]+[.Z14]+[.Z17]+[.Z20]+[.Z23]+[.Z26])" table:style-name="ce45">
            <text:p><text:s/>209.516,60<text:s/></text:p>
          </table:table-cell>
          <table:table-cell office:value-type="float" office:value="209516.60308050772" table:formula="of:=SUM([.AA58];[.AA55];[.AA49];[.AA52];[.AA46];[.AA43];[.AA40];[.AA37];[.AA34];[.AA31];[.AA11]+[.AA14]+[.AA17]+[.AA20]+[.AA23]+[.AA26])" table:style-name="ce46">
            <text:p><text:s/>209.516,60<text:s/></text:p>
          </table:table-cell>
          <table:table-cell office:value-type="float" office:value="32979985.819999997" table:formula="of:=SUM([.D62:.AA62])" table:style-name="ce37">
            <text:p><text:s/>32.979.985,82<text:s/></text:p>
          </table:table-cell>
          <table:table-cell office:value-type="float" office:value="0" table:formula="of:=[.AB62]-[.C62]" table:style-name="ce38">
            <text:p><text:s/>-<text:s text:c="3"/></text:p>
          </table:table-cell>
          <table:table-cell table:number-columns-repeated="16355"/>
        </table:table-row>
        <table:table-row table:style-name="ro9">
          <table:covered-table-cell/>
          <table:covered-table-cell/>
          <table:covered-table-cell/>
          <table:table-cell office:value-type="float" office:value="1" table:formula="of:=IF([.D62]&lt;&gt;&quot;&quot;;1;&quot;&quot;)" table:style-name="ce102">
            <text:p>1</text:p>
          </table:table-cell>
          <table:table-cell office:value-type="float" office:value="1" table:formula="of:=IF([.E62]&lt;&gt;&quot;&quot;;1;&quot;&quot;)" table:style-name="ce102">
            <text:p>1</text:p>
          </table:table-cell>
          <table:table-cell office:value-type="float" office:value="1" table:formula="of:=IF([.F62]&lt;&gt;&quot;&quot;;1;&quot;&quot;)" table:style-name="ce102">
            <text:p>1</text:p>
          </table:table-cell>
          <table:table-cell office:value-type="float" office:value="1" table:formula="of:=IF([.G62]&lt;&gt;&quot;&quot;;1;&quot;&quot;)" table:style-name="ce102">
            <text:p>1</text:p>
          </table:table-cell>
          <table:table-cell office:value-type="float" office:value="1" table:formula="of:=IF([.H62]&lt;&gt;&quot;&quot;;1;&quot;&quot;)" table:style-name="ce102">
            <text:p>1</text:p>
          </table:table-cell>
          <table:table-cell office:value-type="float" office:value="1" table:formula="of:=IF([.I62]&lt;&gt;&quot;&quot;;1;&quot;&quot;)" table:style-name="ce102">
            <text:p>1</text:p>
          </table:table-cell>
          <table:table-cell office:value-type="float" office:value="1" table:formula="of:=IF([.J62]&lt;&gt;&quot;&quot;;1;&quot;&quot;)" table:style-name="ce102">
            <text:p>1</text:p>
          </table:table-cell>
          <table:table-cell office:value-type="float" office:value="1" table:formula="of:=IF([.K62]&lt;&gt;&quot;&quot;;1;&quot;&quot;)" table:style-name="ce102">
            <text:p>1</text:p>
          </table:table-cell>
          <table:table-cell office:value-type="float" office:value="1" table:formula="of:=IF([.L62]&lt;&gt;&quot;&quot;;1;&quot;&quot;)" table:style-name="ce102">
            <text:p>1</text:p>
          </table:table-cell>
          <table:table-cell office:value-type="float" office:value="1" table:formula="of:=IF([.M62]&lt;&gt;&quot;&quot;;1;&quot;&quot;)" table:style-name="ce102">
            <text:p>1</text:p>
          </table:table-cell>
          <table:table-cell office:value-type="float" office:value="1" table:formula="of:=IF([.N62]&lt;&gt;&quot;&quot;;1;&quot;&quot;)" table:style-name="ce102">
            <text:p>1</text:p>
          </table:table-cell>
          <table:table-cell office:value-type="float" office:value="1" table:formula="of:=IF([.O62]&lt;&gt;&quot;&quot;;1;&quot;&quot;)" table:style-name="ce102">
            <text:p>1</text:p>
          </table:table-cell>
          <table:table-cell office:value-type="float" office:value="1" table:formula="of:=IF([.P62]&lt;&gt;&quot;&quot;;1;&quot;&quot;)" table:style-name="ce102">
            <text:p>1</text:p>
          </table:table-cell>
          <table:table-cell office:value-type="float" office:value="1" table:formula="of:=IF([.Q62]&lt;&gt;&quot;&quot;;1;&quot;&quot;)" table:style-name="ce102">
            <text:p>1</text:p>
          </table:table-cell>
          <table:table-cell office:value-type="float" office:value="1" table:formula="of:=IF([.R62]&lt;&gt;&quot;&quot;;1;&quot;&quot;)" table:style-name="ce102">
            <text:p>1</text:p>
          </table:table-cell>
          <table:table-cell office:value-type="float" office:value="1" table:formula="of:=IF([.S62]&lt;&gt;&quot;&quot;;1;&quot;&quot;)" table:style-name="ce102">
            <text:p>1</text:p>
          </table:table-cell>
          <table:table-cell office:value-type="float" office:value="1" table:formula="of:=IF([.T62]&lt;&gt;&quot;&quot;;1;&quot;&quot;)" table:style-name="ce102">
            <text:p>1</text:p>
          </table:table-cell>
          <table:table-cell office:value-type="float" office:value="1" table:formula="of:=IF([.U62]&lt;&gt;&quot;&quot;;1;&quot;&quot;)" table:style-name="ce102">
            <text:p>1</text:p>
          </table:table-cell>
          <table:table-cell office:value-type="float" office:value="1" table:formula="of:=IF([.V62]&lt;&gt;&quot;&quot;;1;&quot;&quot;)" table:style-name="ce102">
            <text:p>1</text:p>
          </table:table-cell>
          <table:table-cell office:value-type="float" office:value="1" table:formula="of:=IF([.W62]&lt;&gt;&quot;&quot;;1;&quot;&quot;)" table:style-name="ce102">
            <text:p>1</text:p>
          </table:table-cell>
          <table:table-cell office:value-type="float" office:value="1" table:formula="of:=IF([.X62]&lt;&gt;&quot;&quot;;1;&quot;&quot;)" table:style-name="ce102">
            <text:p>1</text:p>
          </table:table-cell>
          <table:table-cell office:value-type="float" office:value="1" table:formula="of:=IF([.Y62]&lt;&gt;&quot;&quot;;1;&quot;&quot;)" table:style-name="ce102">
            <text:p>1</text:p>
          </table:table-cell>
          <table:table-cell office:value-type="float" office:value="1" table:formula="of:=IF([.Z62]&lt;&gt;&quot;&quot;;1;&quot;&quot;)" table:style-name="ce102">
            <text:p>1</text:p>
          </table:table-cell>
          <table:table-cell office:value-type="float" office:value="1" table:formula="of:=IF([.AA62]&lt;&gt;&quot;&quot;;1;&quot;&quot;)" table:style-name="ce103">
            <text:p>1</text:p>
          </table:table-cell>
          <table:table-cell table:style-name="ce37"/>
          <table:table-cell table:number-columns-repeated="16356" table:style-name="ce10"/>
        </table:table-row>
        <table:table-row table:style-name="ro9">
          <table:covered-table-cell/>
          <table:covered-table-cell/>
          <table:covered-table-cell/>
          <table:table-cell office:value-type="percentage" office:value="2.1147428451037324E-3" table:formula="of:=[.D62]/SUM([.$D$62:.$AA$62])" table:style-name="ce41">
            <text:p>0,21%</text:p>
          </table:table-cell>
          <table:table-cell office:value-type="percentage" office:value="2.1147428451037324E-3" table:formula="of:=[.E62]/SUM([.$D$62:.$AA$62])" table:style-name="ce41">
            <text:p>0,21%</text:p>
          </table:table-cell>
          <table:table-cell office:value-type="percentage" office:value="2.8287359341718405E-2" table:formula="of:=[.F62]/SUM([.$D$62:.$AA$62])" table:style-name="ce41">
            <text:p>2,83%</text:p>
          </table:table-cell>
          <table:table-cell office:value-type="percentage" office:value="2.8287359341718405E-2" table:formula="of:=[.G62]/SUM([.$D$62:.$AA$62])" table:style-name="ce41">
            <text:p>2,83%</text:p>
          </table:table-cell>
          <table:table-cell office:value-type="percentage" office:value="3.2837327731253814E-2" table:formula="of:=[.H62]/SUM([.$D$62:.$AA$62])" table:style-name="ce41">
            <text:p>3,28%</text:p>
          </table:table-cell>
          <table:table-cell office:value-type="percentage" office:value="3.2837327731253814E-2" table:formula="of:=[.I62]/SUM([.$D$62:.$AA$62])" table:style-name="ce41">
            <text:p>3,28%</text:p>
          </table:table-cell>
          <table:table-cell office:value-type="percentage" office:value="3.5591435729040874E-2" table:formula="of:=[.J62]/SUM([.$D$62:.$AA$62])" table:style-name="ce41">
            <text:p>3,56%</text:p>
          </table:table-cell>
          <table:table-cell office:value-type="percentage" office:value="3.5591435729040874E-2" table:formula="of:=[.K62]/SUM([.$D$62:.$AA$62])" table:style-name="ce41">
            <text:p>3,56%</text:p>
          </table:table-cell>
          <table:table-cell office:value-type="percentage" office:value="6.4279697127738442E-2" table:formula="of:=[.L62]/SUM([.$D$62:.$AA$62])" table:style-name="ce41">
            <text:p>6,43%</text:p>
          </table:table-cell>
          <table:table-cell office:value-type="percentage" office:value="6.4279697127738442E-2" table:formula="of:=[.M62]/SUM([.$D$62:.$AA$62])" table:style-name="ce41">
            <text:p>6,43%</text:p>
          </table:table-cell>
          <table:table-cell office:value-type="percentage" office:value="6.4279697127738442E-2" table:formula="of:=[.N62]/SUM([.$D$62:.$AA$62])" table:style-name="ce41">
            <text:p>6,43%</text:p>
          </table:table-cell>
          <table:table-cell office:value-type="percentage" office:value="6.4279697127738442E-2" table:formula="of:=[.O62]/SUM([.$D$62:.$AA$62])" table:style-name="ce41">
            <text:p>6,43%</text:p>
          </table:table-cell>
          <table:table-cell office:value-type="percentage" office:value="6.4911250910703919E-2" table:formula="of:=[.P62]/SUM([.$D$62:.$AA$62])" table:style-name="ce41">
            <text:p>6,49%</text:p>
          </table:table-cell>
          <table:table-cell office:value-type="percentage" office:value="6.4911250910703919E-2" table:formula="of:=[.Q62]/SUM([.$D$62:.$AA$62])" table:style-name="ce41">
            <text:p>6,49%</text:p>
          </table:table-cell>
          <table:table-cell office:value-type="percentage" office:value="6.2151590155237087E-2" table:formula="of:=[.R62]/SUM([.$D$62:.$AA$62])" table:style-name="ce41">
            <text:p>6,22%</text:p>
          </table:table-cell>
          <table:table-cell office:value-type="percentage" office:value="6.2151590155237087E-2" table:formula="of:=[.S62]/SUM([.$D$62:.$AA$62])" table:style-name="ce41">
            <text:p>6,22%</text:p>
          </table:table-cell>
          <table:table-cell office:value-type="percentage" office:value="6.1701859023059205E-2" table:formula="of:=[.T62]/SUM([.$D$62:.$AA$62])" table:style-name="ce41">
            <text:p>6,17%</text:p>
          </table:table-cell>
          <table:table-cell office:value-type="percentage" office:value="6.1701859023059205E-2" table:formula="of:=[.U62]/SUM([.$D$62:.$AA$62])" table:style-name="ce41">
            <text:p>6,17%</text:p>
          </table:table-cell>
          <table:table-cell office:value-type="percentage" office:value="3.9969065994676652E-2" table:formula="of:=[.V62]/SUM([.$D$62:.$AA$62])" table:style-name="ce41">
            <text:p>4,00%</text:p>
          </table:table-cell>
          <table:table-cell office:value-type="percentage" office:value="3.9969065994676652E-2" table:formula="of:=[.W62]/SUM([.$D$62:.$AA$62])" table:style-name="ce41">
            <text:p>4,00%</text:p>
          </table:table-cell>
          <table:table-cell office:value-type="percentage" office:value="3.7523133105185187E-2" table:formula="of:=[.X62]/SUM([.$D$62:.$AA$62])" table:style-name="ce41">
            <text:p>3,75%</text:p>
          </table:table-cell>
          <table:table-cell office:value-type="percentage" office:value="3.7523133105185187E-2" table:formula="of:=[.Y62]/SUM([.$D$62:.$AA$62])" table:style-name="ce41">
            <text:p>3,75%</text:p>
          </table:table-cell>
          <table:table-cell office:value-type="percentage" office:value="6.3528409085443242E-3" table:formula="of:=[.Z62]/SUM([.$D$62:.$AA$62])" table:style-name="ce41">
            <text:p>0,64%</text:p>
          </table:table-cell>
          <table:table-cell office:value-type="percentage" office:value="6.3528409085443242E-3" table:formula="of:=[.AA62]/SUM([.$D$62:.$AA$62])" table:style-name="ce42">
            <text:p>0,64%</text:p>
          </table:table-cell>
          <table:table-cell office:value-type="float" office:value="1.0000000000000002" table:formula="of:=SUM([.D64:.AA64])" table:style-name="ce37">
            <text:p><text:s/>1,00<text:s/></text:p>
          </table:table-cell>
          <table:table-cell table:number-columns-repeated="16356" table:style-name="ce10"/>
        </table:table-row>
        <table:table-row table:style-name="ro12">
          <table:covered-table-cell/>
          <table:covered-table-cell/>
          <table:covered-table-cell/>
          <table:table-cell office:value-type="percentage" office:value="2.1147428451037324E-3" table:formula="of:=[.D64]" table:style-name="ce52">
            <text:p>0,21%</text:p>
          </table:table-cell>
          <table:table-cell office:value-type="percentage" office:value="4.2294856902074648E-3" table:formula="of:=[.D65]+[.E64]" table:style-name="ce52">
            <text:p>0,42%</text:p>
          </table:table-cell>
          <table:table-cell office:value-type="percentage" office:value="3.2516845031925867E-2" table:formula="of:=[.E65]+[.F64]" table:style-name="ce52">
            <text:p>3,25%</text:p>
          </table:table-cell>
          <table:table-cell office:value-type="percentage" office:value="6.0804204373644269E-2" table:formula="of:=[.F65]+[.G64]" table:style-name="ce52">
            <text:p>6,08%</text:p>
          </table:table-cell>
          <table:table-cell office:value-type="percentage" office:value="9.364153210489809E-2" table:formula="of:=[.G65]+[.H64]" table:style-name="ce52">
            <text:p>9,36%</text:p>
          </table:table-cell>
          <table:table-cell office:value-type="percentage" office:value="0.1264788598361519" table:formula="of:=[.H65]+[.I64]" table:style-name="ce52">
            <text:p>12,65%</text:p>
          </table:table-cell>
          <table:table-cell office:value-type="percentage" office:value="0.16207029556519276" table:formula="of:=[.I65]+[.J64]" table:style-name="ce52">
            <text:p>16,21%</text:p>
          </table:table-cell>
          <table:table-cell office:value-type="percentage" office:value="0.19766173129423364" table:formula="of:=[.J65]+[.K64]" table:style-name="ce52">
            <text:p>19,77%</text:p>
          </table:table-cell>
          <table:table-cell office:value-type="percentage" office:value="0.2619414284219721" table:formula="of:=[.K65]+[.L64]" table:style-name="ce52">
            <text:p>26,19%</text:p>
          </table:table-cell>
          <table:table-cell office:value-type="percentage" office:value="0.32622112554971056" table:formula="of:=[.L65]+[.M64]" table:style-name="ce52">
            <text:p>32,62%</text:p>
          </table:table-cell>
          <table:table-cell office:value-type="percentage" office:value="0.39050082267744901" table:formula="of:=[.M65]+[.N64]" table:style-name="ce52">
            <text:p>39,05%</text:p>
          </table:table-cell>
          <table:table-cell office:value-type="percentage" office:value="0.45478051980518747" table:formula="of:=[.N65]+[.O64]" table:style-name="ce52">
            <text:p>45,48%</text:p>
          </table:table-cell>
          <table:table-cell office:value-type="percentage" office:value="0.51969177071589134" table:formula="of:=[.O65]+[.P64]" table:style-name="ce52">
            <text:p>51,97%</text:p>
          </table:table-cell>
          <table:table-cell office:value-type="percentage" office:value="0.58460302162659528" table:formula="of:=[.P65]+[.Q64]" table:style-name="ce52">
            <text:p>58,46%</text:p>
          </table:table-cell>
          <table:table-cell office:value-type="percentage" office:value="0.64675461178183236" table:formula="of:=[.Q65]+[.R64]" table:style-name="ce52">
            <text:p>64,68%</text:p>
          </table:table-cell>
          <table:table-cell office:value-type="percentage" office:value="0.70890620193706944" table:formula="of:=[.R65]+[.S64]" table:style-name="ce52">
            <text:p>70,89%</text:p>
          </table:table-cell>
          <table:table-cell office:value-type="percentage" office:value="0.77060806096012868" table:formula="of:=[.S65]+[.T64]" table:style-name="ce52">
            <text:p>77,06%</text:p>
          </table:table-cell>
          <table:table-cell office:value-type="percentage" office:value="0.83230991998318793" table:formula="of:=[.T65]+[.U64]" table:style-name="ce52">
            <text:p>83,23%</text:p>
          </table:table-cell>
          <table:table-cell office:value-type="percentage" office:value="0.87227898597786457" table:formula="of:=[.U65]+[.V64]" table:style-name="ce52">
            <text:p>87,23%</text:p>
          </table:table-cell>
          <table:table-cell office:value-type="percentage" office:value="0.91224805197254122" table:formula="of:=[.V65]+[.W64]" table:style-name="ce52">
            <text:p>91,22%</text:p>
          </table:table-cell>
          <table:table-cell office:value-type="percentage" office:value="0.9497711850777264" table:formula="of:=[.W65]+[.X64]" table:style-name="ce52">
            <text:p>94,98%</text:p>
          </table:table-cell>
          <table:table-cell office:value-type="percentage" office:value="0.98729431818291158" table:formula="of:=[.X65]+[.Y64]" table:style-name="ce52">
            <text:p>98,73%</text:p>
          </table:table-cell>
          <table:table-cell office:value-type="percentage" office:value="0.99364715909145596" table:formula="of:=[.Y65]+[.Z64]" table:style-name="ce52">
            <text:p>99,36%</text:p>
          </table:table-cell>
          <table:table-cell office:value-type="percentage" office:value="1.0000000000000002" table:formula="of:=[.Z65]+[.AA64]" table:style-name="ce53">
            <text:p>100,00%</text:p>
          </table:table-cell>
          <table:table-cell table:style-name="ce37"/>
          <table:table-cell table:number-columns-repeated="16356"/>
        </table:table-row>
        <table:table-row table:style-name="ro13">
          <table:table-cell table:number-columns-repeated="2" table:style-name="ce10"/>
          <table:table-cell table:style-name="ce10">
            <draw:frame draw:z-index="2" draw:id="id1" draw:style-name="a1" draw:name="Gráfico 2" svg:x="1.23264in" svg:y="0.18055in" svg:width="14.24861in" svg:height="5.64375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1"/>
        </table:table-row>
        <table:table-row table:number-rows-repeated="1048510" table:style-name="ro9">
          <table:table-cell table:number-columns-repeated="16384"/>
        </table:table-row>
        <table:named-expressions>
          <table:named-range table:name="Print_Area" table:cell-range-address="Cronograma_Financeiro_Licitante.$A$1:Cronograma_Financeiro_Licitante.$AA$65" table:base-cell-address="Cronograma_Financeiro_Licitante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INFO" table:style-name="ta2">
        <table:table-source xlink:href="https://d.docs.live.net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https://d.docs.live.net/Users/c120685/Desktop/PAULINIA_QUADRA%20ESCOLA_ORÇ_R00%20pr.xlsx'#BDI_1" table:style-name="ta2">
        <table:table-source xlink:href="https://d.docs.live.net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https://d.docs.live.net/Users/c120685/Desktop/PAULINIA_QUADRA%20ESCOLA_ORÇ_R00%20pr.xlsx'#ORÇ" table:style-name="ta2">
        <table:table-source xlink:href="https://d.docs.live.net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3" table:style-name="ta2">
        <table:table-source xlink:href="https://d.docs.live.net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1" table:style-name="ta2">
        <table:table-source xlink:href="https://d.docs.live.net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urva_ABC" table:style-name="ta2">
        <table:table-source xlink:href="https://d.docs.live.net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Planilha2" table:style-name="ta2">
        <table:table-source xlink:href="https://d.docs.live.net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EM_CALCULO" table:style-name="ta2">
        <table:table-source xlink:href="https://d.docs.live.net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RONO_FIS-FINANC" table:style-name="ta2">
        <table:table-source xlink:href="https://d.docs.live.net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RONO_DESEMBOLSO" table:style-name="ta2">
        <table:table-source xlink:href="https://d.docs.live.net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Usina_CBUQ" table:style-name="ta2">
        <table:table-source xlink:href="https://d.docs.live.net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Bota-fora" table:style-name="ta2">
        <table:table-source xlink:href="https://d.docs.live.net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apa_BF" table:style-name="ta2">
        <table:table-source xlink:href="https://d.docs.live.net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OTAÇÃO" table:style-name="ta2">
        <table:table-source xlink:href="https://d.docs.live.net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COMPOSIÇÕES" table:style-name="ta2">
        <table:table-source xlink:href="https://d.docs.live.net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QCI" table:style-name="ta2">
        <table:table-source xlink:href="https://d.docs.live.net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d.docs.live.net/Users/c120685/Desktop/PAULINIA_QUADRA%20ESCOLA_ORÇ_R00%20pr.xlsx'#MEM_CALCULO_ORÇAFASCIO" table:style-name="ta2">
        <table:table-source xlink:href="https://d.docs.live.net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Planilha_de_Cálculo_-_Desconto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Planilha_de_Cálculo_-_Desco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Planilha_Orçamentária_Licitante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Planilha_Orçamentária_Licitante" table:mode="copy-results-only"/>
        <table:table-column/>
        <table:table-row table:number-rows-repeated="13">
          <table:table-cell table:number-columns-repeated="16384"/>
        </table:table-row>
        <table:table-row>
          <table:table-cell table:number-columns-repeated="5"/>
          <table:table-cell office:value-type="float" office:value="938.4"/>
          <table:table-cell table:number-columns-repeated="16378"/>
        </table:table-row>
        <table:table-row>
          <table:table-cell table:number-columns-repeated="5"/>
          <table:table-cell office:value-type="float" office:value="1506.18"/>
          <table:table-cell table:number-columns-repeated="16378"/>
        </table:table-row>
        <table:table-row>
          <table:table-cell table:number-columns-repeated="5"/>
          <table:table-cell office:value-type="float" office:value="920.04"/>
          <table:table-cell table:number-columns-repeated="16378"/>
        </table:table-row>
        <table:table-row>
          <table:table-cell table:number-columns-repeated="6"/>
          <table:table-cell office:value-type="float" office:value="10072.08"/>
          <table:table-cell table:number-columns-repeated="16377"/>
        </table:table-row>
        <table:table-row>
          <table:table-cell table:number-columns-repeated="6"/>
          <table:table-cell office:value-type="float" office:value="33471.25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843.88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473"/>
          <table:table-cell table:number-columns-repeated="16377"/>
        </table:table-row>
        <table:table-row>
          <table:table-cell table:number-columns-repeated="6"/>
          <table:table-cell office:value-type="float" office:value="2445.2800000000002"/>
          <table:table-cell table:number-columns-repeated="16377"/>
        </table:table-row>
        <table:table-row>
          <table:table-cell table:number-columns-repeated="6"/>
          <table:table-cell office:value-type="float" office:value="2568.67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148.31"/>
          <table:table-cell table:number-columns-repeated="16377"/>
        </table:table-row>
        <table:table-row>
          <table:table-cell table:number-columns-repeated="6"/>
          <table:table-cell office:value-type="float" office:value="209.9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151.08000000000001"/>
          <table:table-cell table:number-columns-repeated="16377"/>
        </table:table-row>
        <table:table-row>
          <table:table-cell table:number-columns-repeated="6"/>
          <table:table-cell office:value-type="float" office:value="213.81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278.64"/>
          <table:table-cell table:number-columns-repeated="16377"/>
        </table:table-row>
        <table:table-row>
          <table:table-cell table:number-columns-repeated="6"/>
          <table:table-cell office:value-type="float" office:value="394.34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3839.81"/>
          <table:table-cell table:number-columns-repeated="16377"/>
        </table:table-row>
        <table:table-row>
          <table:table-cell table:number-columns-repeated="6"/>
          <table:table-cell office:value-type="float" office:value="3839.81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3233.19"/>
          <table:table-cell table:number-columns-repeated="16377"/>
        </table:table-row>
        <table:table-row>
          <table:table-cell table:number-columns-repeated="6"/>
          <table:table-cell office:value-type="float" office:value="5512.69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55880.22"/>
          <table:table-cell table:number-columns-repeated="16377"/>
        </table:table-row>
        <table:table-row>
          <table:table-cell table:number-columns-repeated="6"/>
          <table:table-cell office:value-type="float" office:value="204326.84"/>
          <table:table-cell table:number-columns-repeated="16377"/>
        </table:table-row>
        <table:table-row table:number-rows-repeated="20">
          <table:table-cell table:number-columns-repeated="16384"/>
        </table:table-row>
        <table:table-row>
          <table:table-cell table:number-columns-repeated="6"/>
          <table:table-cell office:value-type="float" office:value="233442.1"/>
          <table:table-cell table:number-columns-repeated="16377"/>
        </table:table-row>
        <table:table-row table:number-rows-repeated="57">
          <table:table-cell table:number-columns-repeated="16384"/>
        </table:table-row>
        <table:table-row>
          <table:table-cell table:number-columns-repeated="6"/>
          <table:table-cell office:value-type="float" office:value="648227.19999999995"/>
          <table:table-cell table:number-columns-repeated="16377"/>
        </table:table-row>
        <table:table-row table:number-rows-repeated="56">
          <table:table-cell table:number-columns-repeated="16384"/>
        </table:table-row>
        <table:table-row>
          <table:table-cell table:number-columns-repeated="6"/>
          <table:table-cell office:value-type="float" office:value="77829.549999999974"/>
          <table:table-cell table:number-columns-repeated="16377"/>
        </table:table-row>
        <table:table-row table:number-rows-repeated="9">
          <table:table-cell table:number-columns-repeated="16384"/>
        </table:table-row>
        <table:table-row>
          <table:table-cell table:number-columns-repeated="6"/>
          <table:table-cell office:value-type="float" office:value="11203.46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82809.45"/>
          <table:table-cell table:number-columns-repeated="16377"/>
        </table:table-row>
        <table:table-row table:number-rows-repeated="37">
          <table:table-cell table:number-columns-repeated="16384"/>
        </table:table-row>
        <table:table-row>
          <table:table-cell table:number-columns-repeated="6"/>
          <table:table-cell office:value-type="float" office:value="243276.98999999996"/>
          <table:table-cell table:number-columns-repeated="16377"/>
        </table:table-row>
        <table:table-row table:number-rows-repeated="223">
          <table:table-cell table:number-columns-repeated="16384"/>
        </table:table-row>
        <table:table-row>
          <table:table-cell table:number-columns-repeated="6"/>
          <table:table-cell office:value-type="float" office:value="12679522.200000001"/>
          <table:table-cell table:number-columns-repeated="16377"/>
        </table:table-row>
        <table:table-row table:number-rows-repeated="230">
          <table:table-cell table:number-columns-repeated="16384"/>
        </table:table-row>
        <table:table-row>
          <table:table-cell table:number-columns-repeated="6"/>
          <table:table-cell office:value-type="float" office:value="12419278.84"/>
          <table:table-cell table:number-columns-repeated="16377"/>
        </table:table-row>
        <table:table-row table:number-rows-repeated="105">
          <table:table-cell table:number-columns-repeated="16384"/>
        </table:table-row>
        <table:table-row>
          <table:table-cell table:number-columns-repeated="6"/>
          <table:table-cell office:value-type="float" office:value="1199573.5900000003"/>
          <table:table-cell table:number-columns-repeated="16377"/>
        </table:table-row>
        <table:table-row table:number-rows-repeated="200">
          <table:table-cell table:number-columns-repeated="16384"/>
        </table:table-row>
        <table:table-row>
          <table:table-cell table:number-columns-repeated="6"/>
          <table:table-cell office:value-type="float" office:value="2299782.7100000009"/>
          <table:table-cell table:number-columns-repeated="16377"/>
        </table:table-row>
        <table:table-row table:number-rows-repeated="9">
          <table:table-cell table:number-columns-repeated="16384"/>
        </table:table-row>
        <table:table-row>
          <table:table-cell table:number-columns-repeated="6"/>
          <table:table-cell office:value-type="float" office:value="681901.38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133975.35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1979732.52"/>
          <table:table-cell table:number-columns-repeated="16377"/>
        </table:table-row>
        <table:table-row table:number-rows-repeated="4">
          <table:table-cell table:number-columns-repeated="16384"/>
        </table:table-row>
        <table:table-row>
          <table:table-cell table:number-columns-repeated="6"/>
          <table:table-cell office:value-type="float" office:value="10546.95"/>
          <table:table-cell table:number-columns-repeated="16377"/>
        </table:table-row>
        <table:table-row table:number-rows-repeated="2">
          <table:table-cell table:number-columns-repeated="16384"/>
        </table:table-row>
        <table:table-row>
          <table:table-cell table:number-columns-repeated="6"/>
          <table:table-cell office:value-type="float" office:value="74556.69"/>
          <table:table-cell table:number-columns-repeated="16377"/>
        </table:table-row>
        <table:table-row table:number-rows-repeated="1047559">
          <table:table-cell table:number-columns-repeated="16377"/>
        </table:table-row>
      </table:table>
      <table:table table:name="'file:///C:/Users/18424993861/OneDrive%20-%20Prefeitura%20Municipal%20de%20Campinas/2%20-%20Controle%20das%20Obras%20-%20todos%20os%20anos/OBRAS%20-%20TUDO/Coord%20Edificação/Esporte%20e%20Lazer/Ginásio%20CEAR%20-%20Increbase/Cronograma___INCREBASE%20(1).xlsm'#Cronograma_Financeiro_Licitante" table:style-name="ta2">
        <table:table-source xlink:href="file:///C:/Users/18424993861/OneDrive%20-%20Prefeitura%20Municipal%20de%20Campinas/2%20-%20Controle%20das%20Obras%20-%20todos%20os%20anos/OBRAS%20-%20TUDO/Coord%20Edificação/Esporte%20e%20Lazer/Ginásio%20CEAR%20-%20Increbase/Cronograma___INCREBASE%20(1).xlsm" table:table-name="Cronograma_Financeiro_Licitante" table:mode="copy-results-only"/>
        <table:table-column/>
        <table:table-row table:number-rows-repeated="8">
          <table:table-cell table:number-columns-repeated="16384"/>
        </table:table-row>
        <table:table-row>
          <table:table-cell table:number-columns-repeated="3"/>
          <table:table-cell office:value-type="float" office:value="30"/>
          <table:table-cell table:number-columns-repeated="16380"/>
        </table:table-row>
        <table:table-row table:number-rows-repeated="1048567">
          <table:table-cell table:number-columns-repeated="16380"/>
        </table:table-row>
      </table:table>
      <table:named-expressions>
        <table:named-expression table:name="\0" table:expression="of:=[.#REF!]" table:base-cell-address="Cronograma_Financeiro_Licitante.$A$1"/>
        <table:named-expression table:name="\a" table:expression="of:=[.#REF!]" table:base-cell-address="Cronograma_Financeiro_Licitante.$A$1"/>
        <table:named-range table:name="____1__123Graph_ACHART_1" table:cell-range-address="'file:///C:/Users/1239511/AppData/Local/Temp/PLA/Works/MATRIZ/EAP/Curva%25201%2520folha.xls'#A.$F$59:A.$AG$59" table:base-cell-address="Cronograma_Financeiro_Licitante.$A$1"/>
        <table:named-range table:name="____2__123Graph_BCHART_1" table:cell-range-address="'file:///C:/Users/1239511/AppData/Local/Temp/PLA/Works/MATRIZ/EAP/Curva%25201%2520folha.xls'#A.$F$63:A.$AG$63" table:base-cell-address="Cronograma_Financeiro_Licitante.$A$1"/>
        <table:named-range table:name="____3__123Graph_XCHART_1" table:cell-range-address="'file:///C:/Users/1239511/AppData/Local/Temp/PLA/Works/MATRIZ/EAP/Curva%25201%2520folha.xls'#A.$F$11:A.$AG$11" table:base-cell-address="Cronograma_Financeiro_Licitante.$A$1"/>
        <table:named-expression table:name="___1__123Graph_ACHART_1" table:expression="of:=[.#REF!]" table:base-cell-address="Cronograma_Financeiro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Cronograma_Financeiro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Cronograma_Financeiro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Cronograma_Financeiro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__2__123Graph_BCHART_1" table:expression="of:=[.#REF!]" table:base-cell-address="Cronograma_Financeiro_Licitante.$A$1"/>
        <table:named-expression table:name="___2Excel_BuiltIn_Print_Titles_16_1" table:expression="of:=([.#REF!]~[.#REF!])" table:base-cell-address="Cronograma_Financeiro_Licitante.$A$1"/>
        <table:named-expression table:name="___3__123Graph_XCHART_1" table:expression="of:=[.#REF!]" table:base-cell-address="Cronograma_Financeiro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__xlnm.Print_Area_2" table:expression="of:=[.#REF!]" table:base-cell-address="Cronograma_Financeiro_Licitante.$A$1"/>
        <table:named-expression table:name="___xlnm.Print_Area_4" table:expression="of:=NA()" table:base-cell-address="Cronograma_Financeiro_Licitante.$A$1"/>
        <table:named-expression table:name="__1__123Graph_ACHART_1" table:expression="of:=[.#REF!]" table:base-cell-address="Cronograma_Financeiro_Licitante.$A$1"/>
        <table:named-expression table:name="__123Graph_A" table:expression="of:=[.#REF!]" table:base-cell-address="Cronograma_Financeiro_Licitante.$A$1"/>
        <table:named-expression table:name="__123Graph_ACHART_1" table:expression="of:=[.#REF!]" table:base-cell-address="Cronograma_Financeiro_Licitante.$A$1"/>
        <table:named-expression table:name="__123Graph_B" table:expression="of:=[.#REF!]" table:base-cell-address="Cronograma_Financeiro_Licitante.$A$1"/>
        <table:named-expression table:name="__123Graph_BCHART_1" table:expression="of:=[.#REF!]" table:base-cell-address="Cronograma_Financeiro_Licitante.$A$1"/>
        <table:named-expression table:name="__123Graph_X" table:expression="of:=[.#REF!]" table:base-cell-address="Cronograma_Financeiro_Licitante.$A$1"/>
        <table:named-expression table:name="__123Graph_XCHART_1" table:expression="of:=[.#REF!]" table:base-cell-address="Cronograma_Financeiro_Licitante.$A$1"/>
        <table:named-expression table:name="__1Excel_BuiltIn_Print_Area_7_1" table:expression="of:=[.#REF!]" table:base-cell-address="Cronograma_Financeiro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_1Excel_BuiltIn_Print_Titles_16_1" table:expression="of:=([.#REF!]~[.#REF!])" table:base-cell-address="Cronograma_Financeiro_Licitante.$A$1"/>
        <table:named-expression table:name="__2__123Graph_BCHART_1" table:expression="of:=[.#REF!]" table:base-cell-address="Cronograma_Financeiro_Licitante.$A$1"/>
        <table:named-expression table:name="__2Excel_BuiltIn_Print_Area_8_1" table:expression="of:=[.#REF!]" table:base-cell-address="Cronograma_Financeiro_Licitante.$A$1"/>
        <table:named-expression table:name="__2Excel_BuiltIn_Print_Titles_16_1" table:expression="of:=([.#REF!]~[.#REF!])" table:base-cell-address="Cronograma_Financeiro_Licitante.$A$1"/>
        <table:named-expression table:name="__2Excel_BuiltIn_Print_Titles_17_1" table:expression="of:=([.#REF!]~[.#REF!])" table:base-cell-address="Cronograma_Financeiro_Licitante.$A$1"/>
        <table:named-expression table:name="__3__123Graph_XCHART_1" table:expression="of:=[.#REF!]" table:base-cell-address="Cronograma_Financeiro_Licitante.$A$1"/>
        <table:named-expression table:name="__3Excel_BuiltIn_Print_Titles_1_1" table:expression="of:=[.#REF!]" table:base-cell-address="Cronograma_Financeiro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_3Excel_BuiltIn_Print_Titles_18_1" table:expression="of:=([.#REF!]~[.#REF!])" table:base-cell-address="Cronograma_Financeiro_Licitante.$A$1"/>
        <table:named-expression table:name="__4Excel_BuiltIn_Print_Titles_17_1" table:expression="of:=([.#REF!]~[.#REF!])" table:base-cell-address="Cronograma_Financeiro_Licitante.$A$1"/>
        <table:named-expression table:name="__4Excel_BuiltIn_Print_Titles_19_1" table:expression="of:=([.#REF!]~[.#REF!])" table:base-cell-address="Cronograma_Financeiro_Licitante.$A$1"/>
        <table:named-expression table:name="__5Excel_BuiltIn_Print_Titles_18_1" table:expression="of:=([.#REF!]~[.#REF!])" table:base-cell-address="Cronograma_Financeiro_Licitante.$A$1"/>
        <table:named-expression table:name="__5Excel_BuiltIn_Print_Titles_21_1_1_1" table:expression="of:=([.#REF!]~[.#REF!])" table:base-cell-address="Cronograma_Financeiro_Licitante.$A$1"/>
        <table:named-expression table:name="__6Excel_BuiltIn_Print_Titles_19_1" table:expression="of:=([.#REF!]~[.#REF!])" table:base-cell-address="Cronograma_Financeiro_Licitante.$A$1"/>
        <table:named-expression table:name="__7Excel_BuiltIn_Print_Titles_21_1_1_1" table:expression="of:=([.#REF!]~[.#REF!])" table:base-cell-address="Cronograma_Financeiro_Licitante.$A$1"/>
        <table:named-expression table:name="__xlfn_AGGREGATE" table:expression="of:=NA()" table:base-cell-address="Cronograma_Financeiro_Licitante.$A$1"/>
        <table:named-expression table:name="__xlfn_IFERROR" table:expression="of:=#N/A" table:base-cell-address="Cronograma_Financeiro_Licitante.$A$1"/>
        <table:named-expression table:name="__xlnm.Print_Area" table:expression="of:={#NAME?}" table:base-cell-address="Cronograma_Financeiro_Licitante.$A$1"/>
        <table:named-expression table:name="__xlnm.Print_Area_1" table:expression="of:={#NAME?}" table:base-cell-address="Cronograma_Financeiro_Licitante.$A$1"/>
        <table:named-expression table:name="__xlnm.Print_Area_10_1" table:expression="of:=[.#REF!]" table:base-cell-address="Cronograma_Financeiro_Licitante.$A$1"/>
        <table:named-expression table:name="__xlnm.Print_Area_2" table:expression="of:=[.#REF!]" table:base-cell-address="Cronograma_Financeiro_Licitante.$A$1"/>
        <table:named-expression table:name="__xlnm.Print_Area_3" table:expression="of:={#NAME?}" table:base-cell-address="Cronograma_Financeiro_Licitante.$A$1"/>
        <table:named-expression table:name="__xlnm.Print_Area_3_1" table:expression="of:=[.#REF!]" table:base-cell-address="Cronograma_Financeiro_Licitante.$A$1"/>
        <table:named-expression table:name="__xlnm.Print_Area_4" table:expression="of:=NA()" table:base-cell-address="Cronograma_Financeiro_Licitante.$A$1"/>
        <table:named-expression table:name="__xlnm.Print_Area_4_1" table:expression="of:=#N/A" table:base-cell-address="Cronograma_Financeiro_Licitante.$A$1"/>
        <table:named-expression table:name="__xlnm.Print_Area_5" table:expression="of:={#NAME?}" table:base-cell-address="Cronograma_Financeiro_Licitante.$A$1"/>
        <table:named-expression table:name="__xlnm.Print_Area_6" table:expression="of:={#NAME?}" table:base-cell-address="Cronograma_Financeiro_Licitante.$A$1"/>
        <table:named-expression table:name="__xlnm.Print_Area_7" table:expression="of:={#NAME?}" table:base-cell-address="Cronograma_Financeiro_Licitante.$A$1"/>
        <table:named-expression table:name="__xlnm.Print_Area_7_1" table:expression="of:=[.#REF!]" table:base-cell-address="Cronograma_Financeiro_Licitante.$A$1"/>
        <table:named-expression table:name="__xlnm.Print_Area_8" table:expression="of:=[.#REF!]" table:base-cell-address="Cronograma_Financeiro_Licitante.$A$1"/>
        <table:named-expression table:name="__xlnm.Print_Area_9" table:expression="of:=[.#REF!]" table:base-cell-address="Cronograma_Financeiro_Licitante.$A$1"/>
        <table:named-expression table:name="__xlnm.Print_Titles" table:expression="of:={#NAME?}" table:base-cell-address="Cronograma_Financeiro_Licitante.$A$1"/>
        <table:named-expression table:name="__xlnm.Print_Titles_1" table:expression="of:={#NAME?}" table:base-cell-address="Cronograma_Financeiro_Licitante.$A$1"/>
        <table:named-expression table:name="__xlnm.Print_Titles_10" table:expression="of:={#NAME?}" table:base-cell-address="Cronograma_Financeiro_Licitante.$A$1"/>
        <table:named-expression table:name="__xlnm.Print_Titles_10_1" table:expression="of:=[.#REF!]" table:base-cell-address="Cronograma_Financeiro_Licitante.$A$1"/>
        <table:named-expression table:name="__xlnm.Print_Titles_11" table:expression="of:=([.#REF!]~[.#REF!])" table:base-cell-address="Cronograma_Financeiro_Licitante.$A$1"/>
        <table:named-expression table:name="__xlnm.Print_Titles_2" table:expression="of:={#NAME?}" table:base-cell-address="Cronograma_Financeiro_Licitante.$A$1"/>
        <table:named-expression table:name="__xlnm.Print_Titles_3" table:expression="of:={#NAME?}" table:base-cell-address="Cronograma_Financeiro_Licitante.$A$1"/>
        <table:named-expression table:name="__xlnm.Print_Titles_4" table:expression="of:={#NAME?}" table:base-cell-address="Cronograma_Financeiro_Licitante.$A$1"/>
        <table:named-expression table:name="__xlnm.Print_Titles_5" table:expression="of:={#NAME?}" table:base-cell-address="Cronograma_Financeiro_Licitante.$A$1"/>
        <table:named-expression table:name="__xlnm.Print_Titles_6" table:expression="of:={#NAME?}" table:base-cell-address="Cronograma_Financeiro_Licitante.$A$1"/>
        <table:named-expression table:name="__xlnm.Print_Titles_7" table:expression="of:={#NAME?}" table:base-cell-address="Cronograma_Financeiro_Licitante.$A$1"/>
        <table:named-expression table:name="__xlnm.Print_Titles_8" table:expression="of:={#NAME?}" table:base-cell-address="Cronograma_Financeiro_Licitante.$A$1"/>
        <table:named-expression table:name="__xlnm.Print_Titles_9" table:expression="of:={#NAME?}" table:base-cell-address="Cronograma_Financeiro_Licitante.$A$1"/>
        <table:named-expression table:name="__xlnm_Database" table:expression="of:=NA()" table:base-cell-address="Cronograma_Financeiro_Licitante.$A$1"/>
        <table:named-expression table:name="_1___123Graph_ACHART_1" table:expression="of:=[.#REF!]" table:base-cell-address="Cronograma_Financeiro_Licitante.$A$1"/>
        <table:named-expression table:name="_1__123Graph_ACHART_1" table:expression="of:=[.#REF!]" table:base-cell-address="Cronograma_Financeiro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Cronograma_Financeiro_Licitante.$A$1"/>
        <table:named-expression table:name="_10Excel_BuiltIn_Print_Titles_5_1" table:expression="of:=([.#REF!]~[.#REF!])" table:base-cell-address="Cronograma_Financeiro_Licitante.$A$1"/>
        <table:named-expression table:name="_11Excel_BuiltIn_Print_Titles_18_1" table:expression="of:=([.#REF!]~[.#REF!])" table:base-cell-address="Cronograma_Financeiro_Licitante.$A$1"/>
        <table:named-expression table:name="_11Excel_BuiltIn_Print_Titles_7_1" table:expression="of:=([.#REF!]~[.#REF!])" table:base-cell-address="Cronograma_Financeiro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12Excel_BuiltIn_Print_Titles_19_1" table:expression="of:=([.#REF!]~[.#REF!])" table:base-cell-address="Cronograma_Financeiro_Licitante.$A$1"/>
        <table:named-expression table:name="_12Excel_BuiltIn_Print_Titles_9_1" table:expression="of:=([.#REF!]~[.#REF!])" table:base-cell-address="Cronograma_Financeiro_Licitante.$A$1"/>
        <table:named-expression table:name="_12Print_Area_MI_4_1" table:expression="of:=[.#REF!]" table:base-cell-address="Cronograma_Financeiro_Licitante.$A$1"/>
        <table:named-expression table:name="_13Excel_BuiltIn_Print_Titles_21_1_1_1" table:expression="of:=([.#REF!]~[.#REF!])" table:base-cell-address="Cronograma_Financeiro_Licitante.$A$1"/>
        <table:named-expression table:name="_14Excel_BuiltIn_Print_Area_12_1" table:expression="of:=&quot;$#REF!.$A$1:$C$24&quot;" table:base-cell-address="Cronograma_Financeiro_Licitante.$A$1"/>
        <table:named-expression table:name="_14Excel_BuiltIn_Print_Titles_21_1_1_1" table:expression="of:=([.#REF!]~[.#REF!])" table:base-cell-address="Cronograma_Financeiro_Licitante.$A$1"/>
        <table:named-expression table:name="_15Excel_BuiltIn_Print_Area_5_1" table:expression="of:=&quot;$#REF!.$A$1:$I$70&quot;" table:base-cell-address="Cronograma_Financeiro_Licitante.$A$1"/>
        <table:named-expression table:name="_15Excel_BuiltIn_Print_Titles_17_1" table:expression="of:=([.#REF!]~[.#REF!])" table:base-cell-address="Cronograma_Financeiro_Licitante.$A$1"/>
        <table:named-expression table:name="_16Excel_BuiltIn_Print_Area_8_1" table:expression="of:=&quot;$#REF!.$A$1:$I$17&quot;" table:base-cell-address="Cronograma_Financeiro_Licitante.$A$1"/>
        <table:named-expression table:name="_16Excel_BuiltIn_Print_Titles_18_1" table:expression="of:=([.#REF!]~[.#REF!])" table:base-cell-address="Cronograma_Financeiro_Licitante.$A$1"/>
        <table:named-expression table:name="_17Excel_BuiltIn_Print_Titles_11_1" table:expression="of:=&quot;$'Cubação aterros'.$#REF!$#REF!:$#REF!$#REF!&quot;" table:base-cell-address="Cronograma_Financeiro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17Excel_BuiltIn_Print_Titles_19_1" table:expression="of:=([.#REF!]~[.#REF!])" table:base-cell-address="Cronograma_Financeiro_Licitante.$A$1"/>
        <table:named-expression table:name="_18Excel_BuiltIn_Print_Area_1_1" table:expression="of:=[.#REF!]" table:base-cell-address="Cronograma_Financeiro_Licitante.$A$1"/>
        <table:named-expression table:name="_18Excel_BuiltIn_Print_Titles_21_1_1_1" table:expression="of:=([.#REF!]~[.#REF!])" table:base-cell-address="Cronograma_Financeiro_Licitante.$A$1"/>
        <table:named-expression table:name="_1Excel_BuiltIn_Print_Area_1_1" table:expression="of:=[.#REF!]" table:base-cell-address="Cronograma_Financeiro_Licitante.$A$1"/>
        <table:named-expression table:name="_1Excel_BuiltIn_Print_Area_12_1" table:expression="of:=&quot;$#REF!.$A$1:$C$24&quot;" table:base-cell-address="Cronograma_Financeiro_Licitante.$A$1"/>
        <table:named-expression table:name="_1Excel_BuiltIn_Print_Area_2_1" table:expression="of:=[.#REF!]" table:base-cell-address="Cronograma_Financeiro_Licitante.$A$1"/>
        <table:named-expression table:name="_1Excel_BuiltIn_Print_Area_2_1_1_1_1_1_1_1_1_1_1_1" table:expression="of:=[.#REF!]" table:base-cell-address="Cronograma_Financeiro_Licitante.$A$1"/>
        <table:named-expression table:name="_1Excel_BuiltIn_Print_Area_5_1" table:expression="of:=[.#REF!]" table:base-cell-address="Cronograma_Financeiro_Licitante.$A$1"/>
        <table:named-expression table:name="_1Excel_BuiltIn_Print_Area_7_1" table:expression="of:=[.#REF!]" table:base-cell-address="Cronograma_Financeiro_Licitante.$A$1"/>
        <table:named-expression table:name="_1Excel_BuiltIn_Print_Area_9_1" table:expression="of:=&quot;$#REF!.$A$1:$P$515&quot;" table:base-cell-address="Cronograma_Financeiro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2___123Graph_BCHART_1" table:expression="of:=[.#REF!]" table:base-cell-address="Cronograma_Financeiro_Licitante.$A$1"/>
        <table:named-expression table:name="_2__123Graph_BCHART_1" table:expression="of:=[.#REF!]" table:base-cell-address="Cronograma_Financeiro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224PEARQMDER03_nãoemitido_ALAluminio" table:expression="of:=[.#REF!]:$$_L12C7" table:base-cell-address="Cronograma_Financeiro_Licitante.$A$1"/>
        <table:named-expression table:name="_224PEARQMDER04_nãoemitido_ALAluminio" table:expression="of:=[.#REF!]:$$_L18C8" table:base-cell-address="Cronograma_Financeiro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23Excel_BuiltIn_Print_Titles_17_1" table:expression="of:=([.#REF!]~[.#REF!])" table:base-cell-address="Cronograma_Financeiro_Licitante.$A$1"/>
        <table:named-expression table:name="_24Excel_BuiltIn_Print_Titles_18_1" table:expression="of:=([.#REF!]~[.#REF!])" table:base-cell-address="Cronograma_Financeiro_Licitante.$A$1"/>
        <table:named-expression table:name="_25Excel_BuiltIn_Print_Titles_19_1" table:expression="of:=([.#REF!]~[.#REF!])" table:base-cell-address="Cronograma_Financeiro_Licitante.$A$1"/>
        <table:named-expression table:name="_26Excel_BuiltIn_Print_Titles_21_1_1_1" table:expression="of:=([.#REF!]~[.#REF!])" table:base-cell-address="Cronograma_Financeiro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Cronograma_Financeiro_Licitante.$A$1"/>
        <table:named-expression table:name="_27Print_Area_MI_4_1" table:expression="of:=[.#REF!]" table:base-cell-address="Cronograma_Financeiro_Licitante.$A$1"/>
        <table:named-expression table:name="_2Excel_BuiltIn_Print_Area_5_1" table:expression="of:=&quot;$#REF!.$A$1:$I$70&quot;" table:base-cell-address="Cronograma_Financeiro_Licitante.$A$1"/>
        <table:named-expression table:name="_2Excel_BuiltIn_Print_Area_7_1" table:expression="of:=[.#REF!]" table:base-cell-address="Cronograma_Financeiro_Licitante.$A$1"/>
        <table:named-expression table:name="_2Excel_BuiltIn_Print_Area_8_1" table:expression="of:=[.#REF!]" table:base-cell-address="Cronograma_Financeiro_Licitante.$A$1"/>
        <table:named-expression table:name="_2Excel_BuiltIn_Print_Titles_13_1" table:expression="of:=([.#REF!]~[.#REF!])" table:base-cell-address="Cronograma_Financeiro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3___123Graph_XCHART_1" table:expression="of:=[.#REF!]" table:base-cell-address="Cronograma_Financeiro_Licitante.$A$1"/>
        <table:named-expression table:name="_3__123Graph_XCHART_1" table:expression="of:=[.#REF!]" table:base-cell-address="Cronograma_Financeiro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3Excel_BuiltIn_Print_Area_7_1_1" table:expression="of:=[.#REF!]" table:base-cell-address="Cronograma_Financeiro_Licitante.$A$1"/>
        <table:named-expression table:name="_3Excel_BuiltIn_Print_Area_8_1" table:expression="of:=[.#REF!]" table:base-cell-address="Cronograma_Financeiro_Licitante.$A$1"/>
        <table:named-expression table:name="_3Excel_BuiltIn_Print_Titles_1_1" table:expression="of:=[.#REF!]" table:base-cell-address="Cronograma_Financeiro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3Excel_BuiltIn_Print_Titles_21_1" table:expression="of:=([.#REF!]~[.#REF!])" table:base-cell-address="Cronograma_Financeiro_Licitante.$A$1"/>
        <table:named-expression table:name="_4__123Graph_ACHART_1" table:expression="of:=[.#REF!]" table:base-cell-address="Cronograma_Financeiro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4Excel_BuiltIn_Print_Titles_1_1" table:expression="of:=[.#REF!]" table:base-cell-address="Cronograma_Financeiro_Licitante.$A$1"/>
        <table:named-expression table:name="_4Excel_BuiltIn_Print_Titles_1_1_1" table:expression="of:=[.#REF!]" table:base-cell-address="Cronograma_Financeiro_Licitante.$A$1"/>
        <table:named-expression table:name="_4Excel_BuiltIn_Print_Titles_11_1" table:expression="of:=&quot;$'Cubação aterros'.$#REF!$#REF!:$#REF!$#REF!&quot;" table:base-cell-address="Cronograma_Financeiro_Licitante.$A$1"/>
        <table:named-expression table:name="_4Excel_BuiltIn_Print_Titles_16_1" table:expression="of:=([.#REF!]~[.#REF!])" table:base-cell-address="Cronograma_Financeiro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4Excel_BuiltIn_Print_Titles_29_1" table:expression="of:=([.#REF!]~[.#REF!])" table:base-cell-address="Cronograma_Financeiro_Licitante.$A$1"/>
        <table:named-expression table:name="_5__123Graph_BCHART_1" table:expression="of:=[.#REF!]" table:base-cell-address="Cronograma_Financeiro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Cronograma_Financeiro_Licitante.$A$1"/>
        <table:named-expression table:name="_5Excel_BuiltIn_Print_Titles_17_1" table:expression="of:=([.#REF!]~[.#REF!])" table:base-cell-address="Cronograma_Financeiro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Cronograma_Financeiro_Licitante.$A$1"/>
        <table:named-expression table:name="_5Excel_BuiltIn_Print_Titles_3_1" table:expression="of:=([.#REF!]~[.#REF!])" table:base-cell-address="Cronograma_Financeiro_Licitante.$A$1"/>
        <table:named-expression table:name="_6__123Graph_XCHART_1" table:expression="of:=[.#REF!]" table:base-cell-address="Cronograma_Financeiro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6Excel_BuiltIn_Print_Titles_18_1" table:expression="of:=([.#REF!]~[.#REF!])" table:base-cell-address="Cronograma_Financeiro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_6Excel_BuiltIn_Print_Titles_30_1" table:expression="of:=([.#REF!]~[.#REF!])" table:base-cell-address="Cronograma_Financeiro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_7Excel_BuiltIn_Print_Titles_19_1" table:expression="of:=([.#REF!]~[.#REF!])" table:base-cell-address="Cronograma_Financeiro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Cronograma_Financeiro_Licitante.$A$1"/>
        <table:named-expression table:name="_7Excel_BuiltIn_Print_Titles_32_1" table:expression="of:=([.#REF!]~[.#REF!])" table:base-cell-address="Cronograma_Financeiro_Licitante.$A$1"/>
        <table:named-expression table:name="_8Excel_BuiltIn_Print_Titles_17_1" table:expression="of:=([.#REF!]~[.#REF!])" table:base-cell-address="Cronograma_Financeiro_Licitante.$A$1"/>
        <table:named-expression table:name="_8Excel_BuiltIn_Print_Titles_21_1_1_1" table:expression="of:=([.#REF!]~[.#REF!])" table:base-cell-address="Cronograma_Financeiro_Licitante.$A$1"/>
        <table:named-expression table:name="_8Excel_BuiltIn_Print_Titles_33_1" table:expression="of:=([.#REF!]~[.#REF!])" table:base-cell-address="Cronograma_Financeiro_Licitante.$A$1"/>
        <table:named-expression table:name="_9Excel_BuiltIn_Print_Titles_34_1" table:expression="of:=([.#REF!]~[.#REF!])" table:base-cell-address="Cronograma_Financeiro_Licitante.$A$1"/>
        <table:named-expression table:name="_a" table:expression="of:=&quot;NA()&quot;" table:base-cell-address="Cronograma_Financeiro_Licitante.$A$1"/>
        <table:named-expression table:name="_Order1" table:expression="of:=0" table:base-cell-address="Cronograma_Financeiro_Licitante.$A$1"/>
        <table:named-expression table:name="_Order2" table:expression="of:=0" table:base-cell-address="Cronograma_Financeiro_Licitante.$A$1"/>
        <table:named-expression table:name="_planilha" table:expression="of:=#N/A" table:base-cell-address="Cronograma_Financeiro_Licitante.$A$1"/>
        <table:named-expression table:name="_RK1" table:expression="of:=&quot;NA()&quot;" table:base-cell-address="Cronograma_Financeiro_Licitante.$A$1"/>
        <table:named-expression table:name="_TAG1" table:expression="of:=&quot;NA()&quot;" table:base-cell-address="Cronograma_Financeiro_Licitante.$A$1"/>
        <table:named-expression table:name="_TAG2" table:expression="of:=&quot;NA()&quot;" table:base-cell-address="Cronograma_Financeiro_Licitante.$A$1"/>
        <table:named-expression table:name="_TAG3" table:expression="of:=&quot;NA()&quot;" table:base-cell-address="Cronograma_Financeiro_Licitante.$A$1"/>
        <table:named-expression table:name="_TAG4" table:expression="of:=&quot;NA()&quot;" table:base-cell-address="Cronograma_Financeiro_Licitante.$A$1"/>
        <table:named-expression table:name="_tk1" table:expression="of:=&quot;NA()&quot;" table:base-cell-address="Cronograma_Financeiro_Licitante.$A$1"/>
        <table:named-expression table:name="_tk2" table:expression="of:=&quot;NA()&quot;" table:base-cell-address="Cronograma_Financeiro_Licitante.$A$1"/>
        <table:named-expression table:name="_tk3" table:expression="of:=&quot;NA()&quot;" table:base-cell-address="Cronograma_Financeiro_Licitante.$A$1"/>
        <table:named-expression table:name="_tk4" table:expression="of:=&quot;NA()&quot;" table:base-cell-address="Cronograma_Financeiro_Licitante.$A$1"/>
        <table:named-expression table:name="_tx1" table:expression="of:=&quot;NA()&quot;" table:base-cell-address="Cronograma_Financeiro_Licitante.$A$1"/>
        <table:named-expression table:name="_tx2" table:expression="of:=&quot;NA()&quot;" table:base-cell-address="Cronograma_Financeiro_Licitante.$A$1"/>
        <table:named-expression table:name="_tx3" table:expression="of:=&quot;NA()&quot;" table:base-cell-address="Cronograma_Financeiro_Licitante.$A$1"/>
        <table:named-expression table:name="_tx4" table:expression="of:=&quot;NA()&quot;" table:base-cell-address="Cronograma_Financeiro_Licitante.$A$1"/>
        <table:named-expression table:name="_xlfn_AGGREGATE" table:expression="of:=&quot;NA()&quot;" table:base-cell-address="Cronograma_Financeiro_Licitante.$A$1"/>
        <table:named-expression table:name="_xlnm_Database" table:expression="of:=&quot;NA()&quot;" table:base-cell-address="Cronograma_Financeiro_Licitante.$A$1"/>
        <table:named-expression table:name="A" table:expression="of:=&quot;['file://EBM/VOL/ARQUIVOS/DPL/OBRAS/0092/NB_92NEW.XLS'#$''.IV65536]&quot;" table:base-cell-address="Cronograma_Financeiro_Licitante.$A$1"/>
        <table:named-expression table:name="aaa" table:expression="of:=NA()" table:base-cell-address="Cronograma_Financeiro_Licitante.$A$1"/>
        <table:named-expression table:name="AAAA" table:expression="of:=&quot;NA()&quot;" table:base-cell-address="Cronograma_Financeiro_Licitante.$A$1"/>
        <table:named-expression table:name="aaaaaaaaaaaaaaa" table:expression="of:=&quot;NA()&quot;" table:base-cell-address="Cronograma_Financeiro_Licitante.$A$1"/>
        <table:named-expression table:name="AB" table:expression="of:=&quot;#ref!&quot;" table:base-cell-address="Cronograma_Financeiro_Licitante.$A$1"/>
        <table:named-expression table:name="abc" table:expression="of:=&quot;#ref!&quot;" table:base-cell-address="Cronograma_Financeiro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AC" table:expression="of:=&quot;#ref!&quot;" table:base-cell-address="Cronograma_Financeiro_Licitante.$A$1"/>
        <table:named-range table:name="adesivo" table:cell-range-address="'file:///A:/COMPOSICAO%20GALPAO%20DO%20ARQUIVO%20GERAL%2005-10-2007.xls'#INSUMOS.$B$24" table:base-cell-address="Cronograma_Financeiro_Licitante.$A$1"/>
        <table:named-range table:name="aditivo" table:cell-range-address="'file:///A:/COMPOSICAO%20GALPAO%20DO%20ARQUIVO%20GERAL%2005-10-2007.xls'#INSUMOS.$B$31" table:base-cell-address="Cronograma_Financeiro_Licitante.$A$1"/>
        <table:named-expression table:name="af" table:expression="of:=&quot;#ref!&quot;" table:base-cell-address="Cronograma_Financeiro_Licitante.$A$1"/>
        <table:named-expression table:name="ag" table:expression="of:=&quot;#ref!&quot;" table:base-cell-address="Cronograma_Financeiro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ah" table:expression="of:=&quot;#ref!&quot;" table:base-cell-address="Cronograma_Financeiro_Licitante.$A$1"/>
        <table:named-expression table:name="aj" table:expression="of:=&quot;#ref!&quot;" table:base-cell-address="Cronograma_Financeiro_Licitante.$A$1"/>
        <table:named-range table:name="ajud" table:cell-range-address="'file:///C:/DOTA%20ENG%202/OZIEL/ORÇAMENTOS%20PARTICULARES%202007/Orçamento%20Márcio.xls'#INSUMOS.$B$2" table:base-cell-address="Cronograma_Financeiro_Licitante.$A$1"/>
        <table:named-range table:name="ajudante" table:cell-range-address="'file:///A:/COMPOSICAO%20GALPAO%20DO%20ARQUIVO%20GERAL%2005-10-2007.xls'#INSUMOS.$B$4" table:base-cell-address="Cronograma_Financeiro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andaime" table:cell-range-address="'file:///A:/COMPOSICAO%20GALPAO%20DO%20ARQUIVO%20GERAL%2005-10-2007.xls'#INSUMOS.$B$23" table:base-cell-address="Cronograma_Financeiro_Licitante.$A$1"/>
        <table:named-range table:name="anel100" table:cell-range-address="'file:///A:/COMPOSICAO%20GALPAO%20DO%20ARQUIVO%20GERAL%2005-10-2007.xls'#INSUMOS.$B$30" table:base-cell-address="Cronograma_Financeiro_Licitante.$A$1"/>
        <table:named-range table:name="anel50" table:cell-range-address="'file:///A:/COMPOSICAO%20GALPAO%20DO%20ARQUIVO%20GERAL%2005-10-2007.xls'#INSUMOS.$B$28" table:base-cell-address="Cronograma_Financeiro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Cronograma_Financeiro_Licitante.$A$1"/>
        <table:named-range table:name="arame" table:cell-range-address="'file://Oziel/c/Meus%20documentos/UFPI/COMPOSIÇÃO%20LOJAS%209%20CV-30%2001-07-04.xls'#INSUMOS.$C$18" table:base-cell-address="Cronograma_Financeiro_Licitante.$A$1"/>
        <table:named-range table:name="aramerecozido" table:cell-range-address="'file:///A:/COMPOSICAO%20GALPAO%20DO%20ARQUIVO%20GERAL%2005-10-2007.xls'#INSUMOS.$B$13" table:base-cell-address="Cronograma_Financeiro_Licitante.$A$1"/>
        <table:named-expression table:name="Print_Area" table:expression="of:=[.#REF!]" table:base-cell-address="Cronograma_Financeiro_Licitante.$A$1"/>
        <table:named-expression table:name="AreaTeste" table:expression="of:=&quot;&quot;&quot;#ref!&quot;&quot;&quot;" table:base-cell-address="Cronograma_Financeiro_Licitante.$A$1"/>
        <table:named-expression table:name="AreaTeste2" table:expression="of:=&quot;&quot;&quot;#ref!&quot;&quot;&quot;" table:base-cell-address="Cronograma_Financeiro_Licitante.$A$1"/>
        <table:named-range table:name="areiafina" table:cell-range-address="'file:///A:/COMPOSICAO%20GALPAO%20DO%20ARQUIVO%20GERAL%2005-10-2007.xls'#INSUMOS.$B$19" table:base-cell-address="Cronograma_Financeiro_Licitante.$A$1"/>
        <table:named-range table:name="areiamedia" table:cell-range-address="'file:///A:/COMPOSICAO%20GALPAO%20DO%20ARQUIVO%20GERAL%2005-10-2007.xls'#INSUMOS.$B$18" table:base-cell-address="Cronograma_Financeiro_Licitante.$A$1"/>
        <table:named-range table:name="argamassacolante" table:cell-range-address="'file:///A:/COMPOSICAO%20GALPAO%20DO%20ARQUIVO%20GERAL%2005-10-2007.xls'#INSUMOS.$B$52" table:base-cell-address="Cronograma_Financeiro_Licitante.$A$1"/>
        <table:named-expression table:name="Backup" table:expression="of:=NA()" table:base-cell-address="Cronograma_Financeiro_Licitante.$A$1"/>
        <table:named-expression table:name="Database" table:expression="of:=[.#REF!]" table:base-cell-address="Cronograma_Financeiro_Licitante.$A$1"/>
        <table:named-expression table:name="BBB" table:expression="of:=[.#REF!]" table:base-cell-address="Cronograma_Financeiro_Licitante.$A$1"/>
        <table:named-expression table:name="BDI" table:expression="of:=1.43344312465585" table:base-cell-address="Cronograma_Financeiro_Licitante.$A$1"/>
        <table:named-range table:name="betoneira" table:cell-range-address="'file:///A:/COMPOSICAO%20GALPAO%20DO%20ARQUIVO%20GERAL%2005-10-2007.xls'#INSUMOS.$B$15" table:base-cell-address="Cronograma_Financeiro_Licitante.$A$1"/>
        <table:named-range table:name="brita" table:cell-range-address="'file:///A:/COMPOSICAO%20GALPAO%20DO%20ARQUIVO%20GERAL%2005-10-2007.xls'#INSUMOS.$B$17" table:base-cell-address="Cronograma_Financeiro_Licitante.$A$1"/>
        <table:named-expression table:name="BuiltIn_Print_Area" table:expression="of:=[.#REF!]" table:base-cell-address="Cronograma_Financeiro_Licitante.$A$1"/>
        <table:named-expression table:name="BuiltIn_Print_Area___0" table:expression="of:=[.#REF!]" table:base-cell-address="Cronograma_Financeiro_Licitante.$A$1"/>
        <table:named-expression table:name="BuiltIn_Print_Area_2" table:expression="of:=[.#REF!]" table:base-cell-address="Cronograma_Financeiro_Licitante.$A$1"/>
        <table:named-expression table:name="BuiltIn_Print_Area_4" table:expression="of:=[.#REF!]" table:base-cell-address="Cronograma_Financeiro_Licitante.$A$1"/>
        <table:named-expression table:name="BuiltIn_Print_Titles" table:expression="of:=[.#REF!]" table:base-cell-address="Cronograma_Financeiro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CADASTRO" table:expression="of:=NA()" table:base-cell-address="Cronograma_Financeiro_Licitante.$A$1"/>
        <table:named-range table:name="caibro" table:cell-range-address="'file:///A:/COMPOSICAO%20GALPAO%20DO%20ARQUIVO%20GERAL%2005-10-2007.xls'#INSUMOS.$B$12" table:base-cell-address="Cronograma_Financeiro_Licitante.$A$1"/>
        <table:named-range table:name="cal" table:cell-range-address="'file://Oziel2/c/DOTA%20ENG/SEC%20SAUDE/COMPOSICAO%20SAA%20VERA%20MENDES%20TP%2004-05%2012-05-05%202.xls'#INSUMOS.$B$25" table:base-cell-address="Cronograma_Financeiro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CélulaInicioPlanilha" table:expression="of:=&quot;&quot;&quot;#ref!&quot;&quot;&quot;" table:base-cell-address="Cronograma_Financeiro_Licitante.$A$1"/>
        <table:named-expression table:name="CélulaResumo" table:expression="of:=&quot;&quot;&quot;#ref!&quot;&quot;&quot;" table:base-cell-address="Cronograma_Financeiro_Licitante.$A$1"/>
        <table:named-range table:name="chapacompensadaresinada6" table:cell-range-address="'file:///A:/COMPOSICAO%20GALPAO%20DO%20ARQUIVO%20GERAL%2005-10-2007.xls'#INSUMOS.$B$65" table:base-cell-address="Cronograma_Financeiro_Licitante.$A$1"/>
        <table:named-range table:name="cimento" table:cell-range-address="'file:///A:/COMPOSICAO%20GALPAO%20DO%20ARQUIVO%20GERAL%2005-10-2007.xls'#INSUMOS.$B$20" table:base-cell-address="Cronograma_Financeiro_Licitante.$A$1"/>
        <table:named-expression table:name="COMPOS" table:expression="of:=[.#REF!]" table:base-cell-address="Cronograma_Financeiro_Licitante.$A$1"/>
        <table:named-expression table:name="CONCATENAR" table:expression="of:=CONCATENATE([.#REF!];&quot; &quot;;[.#REF!])" table:base-cell-address="Cronograma_Financeiro_Licitante.$A$1"/>
        <table:named-expression table:name="COPIA" table:expression="of:=[.#REF!]" table:base-cell-address="Cronograma_Financeiro_Licitante.$A$1"/>
        <table:named-expression table:name="Criteria" table:expression="of:=[.#REF!]" table:base-cell-address="Cronograma_Financeiro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DATABASE" table:expression="of:=[.#REF!]" table:base-cell-address="Cronograma_Financeiro_Licitante.$A$1"/>
        <table:named-expression table:name="DATAEMISSAO" table:expression="of:=[.#REF!]" table:base-cell-address="Cronograma_Financeiro_Licitante.$A$1"/>
        <table:named-expression table:name="DATART" table:expression="of:=[.#REF!]" table:base-cell-address="Cronograma_Financeiro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Detalhamento.OpçãoServiços" table:expression="of:=[.#REF!]" table:base-cell-address="Cronograma_Financeiro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dilene" table:expression="of:=NA()" table:base-cell-address="Cronograma_Financeiro_Licitante.$A$1"/>
        <table:named-expression table:name="edw" table:expression="of:=NA()" table:base-cell-address="Cronograma_Financeiro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IC" table:expression="of:=NA()" table:base-cell-address="Cronograma_Financeiro_Licitante.$A$1"/>
        <table:named-expression table:name="EMPRESAS" table:expression="of:=OFFSET([.#REF!];0;0):OFFSET([.#REF!];-1;0)" table:base-cell-address="Cronograma_Financeiro_Licitante.$A$1"/>
        <table:named-range table:name="engenheiro" table:cell-range-address="'file:///A:/COMPOSICAO%20GALPAO%20DO%20ARQUIVO%20GERAL%2005-10-2007.xls'#INSUMOS.$B$1" table:base-cell-address="Cronograma_Financeiro_Licitante.$A$1"/>
        <table:named-expression table:name="ERG" table:expression="of:=[.#REF!]" table:base-cell-address="Cronograma_Financeiro_Licitante.$A$1"/>
        <table:named-expression table:name="Excel_BuiltIn_Criteria" table:expression="of:=&quot;['file:///C:/PLANCON/PQE%20OESTE_cef/DOCUME~1/HELVEC~1/CONFIG~1/Temp/SZ3233/Levto%2016%C2%BA%20TIPO.xls'#$''.IV65536]&quot;" table:base-cell-address="Cronograma_Financeiro_Licitante.$A$1"/>
        <table:named-expression table:name="Excel_BuiltIn_Database" table:expression="of:=&quot;['file:///C:/PLANCON/PQE%20OESTE_cef/DOCUME~1/HELVEC~1/CONFIG~1/Temp/SZ3233/Levto%2016%C2%BA%20TIPO.xls'#$''.IV65536]&quot;" table:base-cell-address="Cronograma_Financeiro_Licitante.$A$1"/>
        <table:named-expression table:name="Excel_BuiltIn_Extract" table:expression="of:=&quot;['file://EBM/SYS/ARQUIVOS/DPL/AREA_EQU/AEQ_CONC.XLS'#$''.IV65536]&quot;" table:base-cell-address="Cronograma_Financeiro_Licitante.$A$1"/>
        <table:named-expression table:name="Excel_BuiltIn_Print_Area" table:expression="of:=[.#REF!]" table:base-cell-address="Cronograma_Financeiro_Licitante.$A$1"/>
        <table:named-expression table:name="Excel_BuiltIn_Print_Area_1" table:expression="of:=NA()" table:base-cell-address="Cronograma_Financeiro_Licitante.$A$1"/>
        <table:named-expression table:name="Excel_BuiltIn_Print_Area_1_1" table:expression="of:=[.#REF!]" table:base-cell-address="Cronograma_Financeiro_Licitante.$A$1"/>
        <table:named-expression table:name="Excel_BuiltIn_Print_Area_10" table:expression="of:=[.#REF!]" table:base-cell-address="Cronograma_Financeiro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0_10" table:expression="of:=[.#REF!]" table:base-cell-address="Cronograma_Financeiro_Licitante.$A$1"/>
        <table:named-expression table:name="Excel_BuiltIn_Print_Area_10_12" table:expression="of:=[.#REF!]" table:base-cell-address="Cronograma_Financeiro_Licitante.$A$1"/>
        <table:named-expression table:name="Excel_BuiltIn_Print_Area_10_15" table:expression="of:=[.#REF!]" table:base-cell-address="Cronograma_Financeiro_Licitante.$A$1"/>
        <table:named-expression table:name="Excel_BuiltIn_Print_Area_10_3" table:expression="of:=[.#REF!]" table:base-cell-address="Cronograma_Financeiro_Licitante.$A$1"/>
        <table:named-expression table:name="Excel_BuiltIn_Print_Area_10_9" table:expression="of:=[.#REF!]" table:base-cell-address="Cronograma_Financeiro_Licitante.$A$1"/>
        <table:named-expression table:name="Excel_BuiltIn_Print_Area_11" table:expression="of:=[.#REF!]" table:base-cell-address="Cronograma_Financeiro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3" table:expression="of:=[.#REF!]" table:base-cell-address="Cronograma_Financeiro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5" table:expression="of:=[.#REF!]" table:base-cell-address="Cronograma_Financeiro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16" table:expression="of:=[.#REF!]" table:base-cell-address="Cronograma_Financeiro_Licitante.$A$1"/>
        <table:named-expression table:name="Excel_BuiltIn_Print_Area_16_1" table:expression="of:=[.#REF!]" table:base-cell-address="Cronograma_Financeiro_Licitante.$A$1"/>
        <table:named-expression table:name="Excel_BuiltIn_Print_Area_17" table:expression="of:=[.#REF!]" table:base-cell-address="Cronograma_Financeiro_Licitante.$A$1"/>
        <table:named-expression table:name="Excel_BuiltIn_Print_Area_17_1" table:expression="of:=[.#REF!]" table:base-cell-address="Cronograma_Financeiro_Licitante.$A$1"/>
        <table:named-expression table:name="Excel_BuiltIn_Print_Area_18" table:expression="of:=#N/A" table:base-cell-address="Cronograma_Financeiro_Licitante.$A$1"/>
        <table:named-expression table:name="Excel_BuiltIn_Print_Area_18_1" table:expression="of:=&quot;#REF!&quot;" table:base-cell-address="Cronograma_Financeiro_Licitante.$A$1"/>
        <table:named-expression table:name="Excel_BuiltIn_Print_Area_19_1" table:expression="of:=&quot;#REF!&quot;" table:base-cell-address="Cronograma_Financeiro_Licitante.$A$1"/>
        <table:named-expression table:name="Excel_BuiltIn_Print_Area_2" table:expression="of:=[.#REF!]" table:base-cell-address="Cronograma_Financeiro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2_1_1" table:expression="of:=[.#REF!]" table:base-cell-address="Cronograma_Financeiro_Licitante.$A$1"/>
        <table:named-expression table:name="Excel_BuiltIn_Print_Area_2_1_1_1" table:expression="of:=[.#REF!]" table:base-cell-address="Cronograma_Financeiro_Licitante.$A$1"/>
        <table:named-expression table:name="Excel_BuiltIn_Print_Area_2_1_1_1_1" table:expression="of:=[.#REF!]" table:base-cell-address="Cronograma_Financeiro_Licitante.$A$1"/>
        <table:named-expression table:name="Excel_BuiltIn_Print_Area_2_1_1_1_1_1" table:expression="of:=[.#REF!]" table:base-cell-address="Cronograma_Financeiro_Licitante.$A$1"/>
        <table:named-expression table:name="Excel_BuiltIn_Print_Area_2_1_1_1_1_1_1" table:expression="of:=[.#REF!]" table:base-cell-address="Cronograma_Financeiro_Licitante.$A$1"/>
        <table:named-expression table:name="Excel_BuiltIn_Print_Area_2_1_1_1_1_1_1_1" table:expression="of:=[.#REF!]" table:base-cell-address="Cronograma_Financeiro_Licitante.$A$1"/>
        <table:named-expression table:name="Excel_BuiltIn_Print_Area_2_1_1_1_1_1_1_1_1" table:expression="of:=[.#REF!]" table:base-cell-address="Cronograma_Financeiro_Licitante.$A$1"/>
        <table:named-expression table:name="Excel_BuiltIn_Print_Area_2_1_1_1_1_1_1_1_1_1" table:expression="of:=[.#REF!]" table:base-cell-address="Cronograma_Financeiro_Licitante.$A$1"/>
        <table:named-expression table:name="Excel_BuiltIn_Print_Area_2_1_1_1_1_1_1_1_1_1_1" table:expression="of:=[.#REF!]" table:base-cell-address="Cronograma_Financeiro_Licitante.$A$1"/>
        <table:named-expression table:name="Excel_BuiltIn_Print_Area_2_10" table:expression="of:=[.#REF!]" table:base-cell-address="Cronograma_Financeiro_Licitante.$A$1"/>
        <table:named-expression table:name="Excel_BuiltIn_Print_Area_2_12" table:expression="of:=[.#REF!]" table:base-cell-address="Cronograma_Financeiro_Licitante.$A$1"/>
        <table:named-expression table:name="Excel_BuiltIn_Print_Area_2_9" table:expression="of:=[.#REF!]" table:base-cell-address="Cronograma_Financeiro_Licitante.$A$1"/>
        <table:named-expression table:name="Excel_BuiltIn_Print_Area_20_1" table:expression="of:=&quot;#REF!&quot;" table:base-cell-address="Cronograma_Financeiro_Licitante.$A$1"/>
        <table:named-expression table:name="Excel_BuiltIn_Print_Area_21" table:expression="of:=[.#REF!]" table:base-cell-address="Cronograma_Financeiro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22" table:expression="of:=[.#REF!]" table:base-cell-address="Cronograma_Financeiro_Licitante.$A$1"/>
        <table:named-expression table:name="Excel_BuiltIn_Print_Area_22_1" table:expression="of:=&quot;#REF!&quot;" table:base-cell-address="Cronograma_Financeiro_Licitante.$A$1"/>
        <table:named-expression table:name="Excel_BuiltIn_Print_Area_23" table:expression="of:=[.#REF!]" table:base-cell-address="Cronograma_Financeiro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24" table:expression="of:=[.#REF!]" table:base-cell-address="Cronograma_Financeiro_Licitante.$A$1"/>
        <table:named-expression table:name="Excel_BuiltIn_Print_Area_26" table:expression="of:=[.#REF!]" table:base-cell-address="Cronograma_Financeiro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27_1" table:expression="of:=[.#REF!]" table:base-cell-address="Cronograma_Financeiro_Licitante.$A$1"/>
        <table:named-expression table:name="Excel_BuiltIn_Print_Area_28" table:expression="of:=[.#REF!]" table:base-cell-address="Cronograma_Financeiro_Licitante.$A$1"/>
        <table:named-expression table:name="Excel_BuiltIn_Print_Area_29" table:expression="of:=[.#REF!]" table:base-cell-address="Cronograma_Financeiro_Licitante.$A$1"/>
        <table:named-expression table:name="Excel_BuiltIn_Print_Area_29_1" table:expression="of:=[.#REF!]" table:base-cell-address="Cronograma_Financeiro_Licitante.$A$1"/>
        <table:named-expression table:name="Excel_BuiltIn_Print_Area_3" table:expression="of:=[.#REF!]" table:base-cell-address="Cronograma_Financeiro_Licitante.$A$1"/>
        <table:named-expression table:name="Excel_BuiltIn_Print_Area_3_1" table:expression="of:=[.#REF!]" table:base-cell-address="Cronograma_Financeiro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30_1" table:expression="of:=[.#REF!]" table:base-cell-address="Cronograma_Financeiro_Licitante.$A$1"/>
        <table:named-expression table:name="Excel_BuiltIn_Print_Area_31_1" table:expression="of:=[.#REF!]" table:base-cell-address="Cronograma_Financeiro_Licitante.$A$1"/>
        <table:named-expression table:name="Excel_BuiltIn_Print_Area_35" table:expression="of:=[.#REF!]" table:base-cell-address="Cronograma_Financeiro_Licitante.$A$1"/>
        <table:named-expression table:name="Excel_BuiltIn_Print_Area_37" table:expression="of:=[.#REF!]" table:base-cell-address="Cronograma_Financeiro_Licitante.$A$1"/>
        <table:named-expression table:name="Excel_BuiltIn_Print_Area_4" table:expression="of:=[.#REF!]" table:base-cell-address="Cronograma_Financeiro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4_1_1" table:expression="of:=[.#REF!]" table:base-cell-address="Cronograma_Financeiro_Licitante.$A$1"/>
        <table:named-expression table:name="Excel_BuiltIn_Print_Area_4_1_1_1" table:expression="of:=[.#REF!]" table:base-cell-address="Cronograma_Financeiro_Licitante.$A$1"/>
        <table:named-expression table:name="Excel_BuiltIn_Print_Area_4_1_1_10" table:expression="of:=[.#REF!]" table:base-cell-address="Cronograma_Financeiro_Licitante.$A$1"/>
        <table:named-expression table:name="Excel_BuiltIn_Print_Area_4_1_1_12" table:expression="of:=[.#REF!]" table:base-cell-address="Cronograma_Financeiro_Licitante.$A$1"/>
        <table:named-expression table:name="Excel_BuiltIn_Print_Area_4_1_1_9" table:expression="of:=[.#REF!]" table:base-cell-address="Cronograma_Financeiro_Licitante.$A$1"/>
        <table:named-expression table:name="Excel_BuiltIn_Print_Area_4_1_10" table:expression="of:=[.#REF!]" table:base-cell-address="Cronograma_Financeiro_Licitante.$A$1"/>
        <table:named-expression table:name="Excel_BuiltIn_Print_Area_4_1_12" table:expression="of:=[.#REF!]" table:base-cell-address="Cronograma_Financeiro_Licitante.$A$1"/>
        <table:named-expression table:name="Excel_BuiltIn_Print_Area_4_1_9" table:expression="of:=[.#REF!]" table:base-cell-address="Cronograma_Financeiro_Licitante.$A$1"/>
        <table:named-expression table:name="Excel_BuiltIn_Print_Area_41" table:expression="of:=&quot;$DESMATAMENTO.$#REF!$#REF!:$#REF!$#REF!&quot;" table:base-cell-address="Cronograma_Financeiro_Licitante.$A$1"/>
        <table:named-expression table:name="Excel_BuiltIn_Print_Area_49" table:expression="of:=[.#REF!]" table:base-cell-address="Cronograma_Financeiro_Licitante.$A$1"/>
        <table:named-expression table:name="Excel_BuiltIn_Print_Area_5" table:expression="of:=NA()" table:base-cell-address="Cronograma_Financeiro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5_1_1" table:expression="of:=[.#REF!]" table:base-cell-address="Cronograma_Financeiro_Licitante.$A$1"/>
        <table:named-expression table:name="Excel_BuiltIn_Print_Area_5_1_1_1" table:expression="of:=[.#REF!]" table:base-cell-address="Cronograma_Financeiro_Licitante.$A$1"/>
        <table:named-expression table:name="Excel_BuiltIn_Print_Area_6" table:expression="of:=[.#REF!]" table:base-cell-address="Cronograma_Financeiro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6_1_1_1" table:expression="of:=[.#REF!]" table:base-cell-address="Cronograma_Financeiro_Licitante.$A$1"/>
        <table:named-expression table:name="Excel_BuiltIn_Print_Area_6_1_1_1_10" table:expression="of:=[.#REF!]" table:base-cell-address="Cronograma_Financeiro_Licitante.$A$1"/>
        <table:named-expression table:name="Excel_BuiltIn_Print_Area_6_1_1_1_12" table:expression="of:=[.#REF!]" table:base-cell-address="Cronograma_Financeiro_Licitante.$A$1"/>
        <table:named-expression table:name="Excel_BuiltIn_Print_Area_6_1_1_1_9" table:expression="of:=[.#REF!]" table:base-cell-address="Cronograma_Financeiro_Licitante.$A$1"/>
        <table:named-expression table:name="Excel_BuiltIn_Print_Area_6_1_1_10" table:expression="of:=[.#REF!]" table:base-cell-address="Cronograma_Financeiro_Licitante.$A$1"/>
        <table:named-expression table:name="Excel_BuiltIn_Print_Area_6_1_1_12" table:expression="of:=[.#REF!]" table:base-cell-address="Cronograma_Financeiro_Licitante.$A$1"/>
        <table:named-expression table:name="Excel_BuiltIn_Print_Area_6_1_1_9" table:expression="of:=[.#REF!]" table:base-cell-address="Cronograma_Financeiro_Licitante.$A$1"/>
        <table:named-expression table:name="Excel_BuiltIn_Print_Area_7" table:expression="of:=[.#REF!]" table:base-cell-address="Cronograma_Financeiro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8" table:expression="of:=[.#REF!]" table:base-cell-address="Cronograma_Financeiro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" table:expression="of:=NA()" table:base-cell-address="Cronograma_Financeiro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_10" table:expression="of:=[.#REF!]" table:base-cell-address="Cronograma_Financeiro_Licitante.$A$1"/>
        <table:named-expression table:name="Excel_BuiltIn_Print_Titles_1_12" table:expression="of:=[.#REF!]" table:base-cell-address="Cronograma_Financeiro_Licitante.$A$1"/>
        <table:named-expression table:name="Excel_BuiltIn_Print_Titles_1_3" table:expression="of:=[.#REF!]" table:base-cell-address="Cronograma_Financeiro_Licitante.$A$1"/>
        <table:named-expression table:name="Excel_BuiltIn_Print_Titles_1_9" table:expression="of:=[.#REF!]" table:base-cell-address="Cronograma_Financeiro_Licitante.$A$1"/>
        <table:named-expression table:name="Excel_BuiltIn_Print_Titles_10" table:expression="of:=[.#REF!]" table:base-cell-address="Cronograma_Financeiro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1" table:expression="of:=[.#REF!]" table:base-cell-address="Cronograma_Financeiro_Licitante.$A$1"/>
        <table:named-expression table:name="Excel_BuiltIn_Print_Titles_11_1_1" table:expression="of:=([.#REF!]~[.#REF!])" table:base-cell-address="Cronograma_Financeiro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3" table:expression="of:=[.#REF!]" table:base-cell-address="Cronograma_Financeiro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4" table:expression="of:=[.#REF!]" table:base-cell-address="Cronograma_Financeiro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Cronograma_Financeiro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5" table:expression="of:=[.#REF!]" table:base-cell-address="Cronograma_Financeiro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Cronograma_Financeiro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Cronograma_Financeiro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6" table:expression="of:=[.#REF!]" table:base-cell-address="Cronograma_Financeiro_Licitante.$A$1"/>
        <table:named-expression table:name="Excel_BuiltIn_Print_Titles_16_1" table:expression="of:=([.#REF!]~[.#REF!])" table:base-cell-address="Cronograma_Financeiro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Cronograma_Financeiro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7" table:expression="of:=[.#REF!]" table:base-cell-address="Cronograma_Financeiro_Licitante.$A$1"/>
        <table:named-expression table:name="Excel_BuiltIn_Print_Titles_17_1" table:expression="of:=([.#REF!]~[.#REF!])" table:base-cell-address="Cronograma_Financeiro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Cronograma_Financeiro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Cronograma_Financeiro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8_1" table:expression="of:=([.#REF!]~[.#REF!])" table:base-cell-address="Cronograma_Financeiro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Cronograma_Financeiro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9_1" table:expression="of:=([.#REF!]~[.#REF!])" table:base-cell-address="Cronograma_Financeiro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Cronograma_Financeiro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2" table:expression="of:=[.#REF!]" table:base-cell-address="Cronograma_Financeiro_Licitante.$A$1"/>
        <table:named-expression table:name="Excel_BuiltIn_Print_Titles_2_1" table:expression="of:=[.#REF!]" table:base-cell-address="Cronograma_Financeiro_Licitante.$A$1"/>
        <table:named-expression table:name="Excel_BuiltIn_Print_Titles_2_10" table:expression="of:=[.#REF!]" table:base-cell-address="Cronograma_Financeiro_Licitante.$A$1"/>
        <table:named-expression table:name="Excel_BuiltIn_Print_Titles_2_12" table:expression="of:=[.#REF!]" table:base-cell-address="Cronograma_Financeiro_Licitante.$A$1"/>
        <table:named-expression table:name="Excel_BuiltIn_Print_Titles_2_3" table:expression="of:=[.#REF!]" table:base-cell-address="Cronograma_Financeiro_Licitante.$A$1"/>
        <table:named-expression table:name="Excel_BuiltIn_Print_Titles_2_9" table:expression="of:=[.#REF!]" table:base-cell-address="Cronograma_Financeiro_Licitante.$A$1"/>
        <table:named-expression table:name="Excel_BuiltIn_Print_Titles_20" table:expression="of:=([.#REF!]~[.#REF!])" table:base-cell-address="Cronograma_Financeiro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Cronograma_Financeiro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Cronograma_Financeiro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Cronograma_Financeiro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Cronograma_Financeiro_Licitante.$A$1"/>
        <table:named-expression table:name="Excel_BuiltIn_Print_Titles_21_1_1_1" table:expression="of:=([.#REF!]~[.#REF!])" table:base-cell-address="Cronograma_Financeiro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22" table:expression="of:=([.#REF!]~[.#REF!])" table:base-cell-address="Cronograma_Financeiro_Licitante.$A$1"/>
        <table:named-expression table:name="Excel_BuiltIn_Print_Titles_27" table:expression="of:=([.#REF!]~[.#REF!])" table:base-cell-address="Cronograma_Financeiro_Licitante.$A$1"/>
        <table:named-expression table:name="Excel_BuiltIn_Print_Titles_28" table:expression="of:=([.#REF!]~[.#REF!])" table:base-cell-address="Cronograma_Financeiro_Licitante.$A$1"/>
        <table:named-expression table:name="Excel_BuiltIn_Print_Titles_3" table:expression="of:=[.#REF!]" table:base-cell-address="Cronograma_Financeiro_Licitante.$A$1"/>
        <table:named-expression table:name="Excel_BuiltIn_Print_Titles_3_1" table:expression="of:=[.#REF!]" table:base-cell-address="Cronograma_Financeiro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30" table:expression="of:=([.#REF!]~[.#REF!])" table:base-cell-address="Cronograma_Financeiro_Licitante.$A$1"/>
        <table:named-expression table:name="Excel_BuiltIn_Print_Titles_31" table:expression="of:=([.#REF!]~[.#REF!])" table:base-cell-address="Cronograma_Financeiro_Licitante.$A$1"/>
        <table:named-expression table:name="Excel_BuiltIn_Print_Titles_32" table:expression="of:=([.#REF!]~[.#REF!])" table:base-cell-address="Cronograma_Financeiro_Licitante.$A$1"/>
        <table:named-expression table:name="Excel_BuiltIn_Print_Titles_33" table:expression="of:=([.#REF!]~[.#REF!])" table:base-cell-address="Cronograma_Financeiro_Licitante.$A$1"/>
        <table:named-expression table:name="Excel_BuiltIn_Print_Titles_34" table:expression="of:=([.#REF!]~[.#REF!])" table:base-cell-address="Cronograma_Financeiro_Licitante.$A$1"/>
        <table:named-expression table:name="Excel_BuiltIn_Print_Titles_35" table:expression="of:=[.#REF!]" table:base-cell-address="Cronograma_Financeiro_Licitante.$A$1"/>
        <table:named-expression table:name="Excel_BuiltIn_Print_Titles_36" table:expression="of:=([.#REF!]~[.#REF!])" table:base-cell-address="Cronograma_Financeiro_Licitante.$A$1"/>
        <table:named-expression table:name="Excel_BuiltIn_Print_Titles_37" table:expression="of:=([.#REF!]~[.#REF!])" table:base-cell-address="Cronograma_Financeiro_Licitante.$A$1"/>
        <table:named-expression table:name="Excel_BuiltIn_Print_Titles_4" table:expression="of:=[.#REF!]" table:base-cell-address="Cronograma_Financeiro_Licitante.$A$1"/>
        <table:named-expression table:name="Excel_BuiltIn_Print_Titles_4_1" table:expression="of:=[.#REF!]" table:base-cell-address="Cronograma_Financeiro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4_10" table:expression="of:=[.#REF!]" table:base-cell-address="Cronograma_Financeiro_Licitante.$A$1"/>
        <table:named-expression table:name="Excel_BuiltIn_Print_Titles_4_12" table:expression="of:=[.#REF!]" table:base-cell-address="Cronograma_Financeiro_Licitante.$A$1"/>
        <table:named-expression table:name="Excel_BuiltIn_Print_Titles_4_9" table:expression="of:=[.#REF!]" table:base-cell-address="Cronograma_Financeiro_Licitante.$A$1"/>
        <table:named-expression table:name="Excel_BuiltIn_Print_Titles_5" table:expression="of:=NA()" table:base-cell-address="Cronograma_Financeiro_Licitante.$A$1"/>
        <table:named-expression table:name="Excel_BuiltIn_Print_Titles_5_1" table:expression="of:=([.#REF!]~[.#REF!])" table:base-cell-address="Cronograma_Financeiro_Licitante.$A$1"/>
        <table:named-expression table:name="Excel_BuiltIn_Print_Titles_5_1_15" table:expression="of:=([.#REF!]~[.#REF!])" table:base-cell-address="Cronograma_Financeiro_Licitante.$A$1"/>
        <table:named-expression table:name="Excel_BuiltIn_Print_Titles_6" table:expression="of:=[.#REF!]" table:base-cell-address="Cronograma_Financeiro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6_1_1_1_1" table:expression="of:=[.#REF!]" table:base-cell-address="Cronograma_Financeiro_Licitante.$A$1"/>
        <table:named-expression table:name="Excel_BuiltIn_Print_Titles_6_1_1_1_1_10" table:expression="of:=[.#REF!]" table:base-cell-address="Cronograma_Financeiro_Licitante.$A$1"/>
        <table:named-expression table:name="Excel_BuiltIn_Print_Titles_6_1_1_1_1_12" table:expression="of:=[.#REF!]" table:base-cell-address="Cronograma_Financeiro_Licitante.$A$1"/>
        <table:named-expression table:name="Excel_BuiltIn_Print_Titles_6_1_1_1_1_9" table:expression="of:=[.#REF!]" table:base-cell-address="Cronograma_Financeiro_Licitante.$A$1"/>
        <table:named-expression table:name="Excel_BuiltIn_Print_Titles_6_1_1_10" table:expression="of:=[.#REF!]" table:base-cell-address="Cronograma_Financeiro_Licitante.$A$1"/>
        <table:named-expression table:name="Excel_BuiltIn_Print_Titles_6_1_1_12" table:expression="of:=[.#REF!]" table:base-cell-address="Cronograma_Financeiro_Licitante.$A$1"/>
        <table:named-expression table:name="Excel_BuiltIn_Print_Titles_6_1_1_9" table:expression="of:=[.#REF!]" table:base-cell-address="Cronograma_Financeiro_Licitante.$A$1"/>
        <table:named-expression table:name="Excel_BuiltIn_Print_Titles_6_1_10" table:expression="of:=[.#REF!]" table:base-cell-address="Cronograma_Financeiro_Licitante.$A$1"/>
        <table:named-expression table:name="Excel_BuiltIn_Print_Titles_6_1_12" table:expression="of:=[.#REF!]" table:base-cell-address="Cronograma_Financeiro_Licitante.$A$1"/>
        <table:named-expression table:name="Excel_BuiltIn_Print_Titles_6_1_9" table:expression="of:=[.#REF!]" table:base-cell-address="Cronograma_Financeiro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Cronograma_Financeiro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8" table:expression="of:=[.#REF!]" table:base-cell-address="Cronograma_Financeiro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Excel_BuiltIn_Print_Titles_9" table:expression="of:=[.#REF!]" table:base-cell-address="Cronograma_Financeiro_Licitante.$A$1"/>
        <table:named-expression table:name="Excel_BuiltIn_Print_Titles_9_1" table:expression="of:=[.#REF!]" table:base-cell-address="Cronograma_Financeiro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execução" table:cell-range-address="'https://d.docs.live.net/Users/c120685/Desktop/PAULINIA_QUADRA%20ESCOLA_ORÇ_R00%20pr.xlsx'#INFO.$D$22:INFO.$D$23" table:base-cell-address="Cronograma_Financeiro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fdjfksdjkfljsdlkfsjd" table:expression="of:=&quot;['file://EBM/SYS/ARQUIVOS/DPL/AREA_EQU/AEQ_CONC.XLS'#$''.IV65536]&quot;" table:base-cell-address="Cronograma_Financeiro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ferro" table:cell-range-address="'file:///A:/COMPOSICAO%20GALPAO%20DO%20ARQUIVO%20GERAL%2005-10-2007.xls'#INSUMOS.$B$14" table:base-cell-address="Cronograma_Financeiro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fita.vedacao" table:cell-range-address="'file:///C:/DOTA%20ENG%202/OZIEL/ORÇAMENTOS%20PARTICULARES%202007/Orçamento%20Márcio.xls'#INSUMOS.$B$75" table:base-cell-address="Cronograma_Financeiro_Licitante.$A$1"/>
        <table:named-range table:name="fitavedacao" table:cell-range-address="'file:///A:/COMPOSICAO%20GALPAO%20DO%20ARQUIVO%20GERAL%2005-10-2007.xls'#INSUMOS.$B$26" table:base-cell-address="Cronograma_Financeiro_Licitante.$A$1"/>
        <table:named-expression table:name="FV" table:expression="of:=[.#REF!]" table:base-cell-address="Cronograma_Financeiro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gran" table:expression="of:=&quot;['file:///C:/Documents%20and%20Settings/HELVEC~1/CONFIG~1/Temp/SZ4003/Levto%2016%C2%BA%20TIPO.xls'#$''.$A$57]&quot;" table:base-cell-address="Cronograma_Financeiro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Cronograma_Financeiro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Cronograma_Financeiro_Licitante.$A$1"/>
        <table:named-expression table:name="INDICES" table:expression="of:=[.#REF!]:OFFSET([.#REF!];-1;0)" table:base-cell-address="Cronograma_Financeiro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joelho.esg100" table:cell-range-address="'file:///C:/DOTA%20ENG%202/OZIEL/ORÇAMENTOS%20PARTICULARES%202007/Orçamento%20Márcio.xls'#INSUMOS.$B$72" table:base-cell-address="Cronograma_Financeiro_Licitante.$A$1"/>
        <table:named-expression table:name="JR_PAGE_ANCHOR_0_1" table:expression="of:=[.#REF!]" table:base-cell-address="Cronograma_Financeiro_Licitante.$A$1"/>
        <table:named-expression table:name="JR_PAGE_ANCHOR_8_1" table:expression="of:=[.#REF!]" table:base-cell-address="Cronograma_Financeiro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juntaplastico" table:cell-range-address="'file:///A:/COMPOSICAO%20GALPAO%20DO%20ARQUIVO%20GERAL%2005-10-2007.xls'#INSUMOS.$B$53" table:base-cell-address="Cronograma_Financeiro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KKKKKK" table:expression="of:=&quot;NA()&quot;" table:base-cell-address="Cronograma_Financeiro_Licitante.$A$1"/>
        <table:named-range table:name="ligacao.flexivel" table:cell-range-address="'file:///C:/DOTA%20ENG%202/OZIEL/ORÇAMENTOS%20PARTICULARES%202007/Orçamento%20Márcio.xls'#INSUMOS.$B$71" table:base-cell-address="Cronograma_Financeiro_Licitante.$A$1"/>
        <table:named-expression table:name="LINKBANCO" table:expression="of:=HYPERLINK(&quot;#SINAPI!B&quot; &amp; MATCH([.#REF!]&amp;&quot; - &quot;&amp;[.#REF!];[.#REF!];0);&quot;LINK&quot;)" table:base-cell-address="Cronograma_Financeiro_Licitante.$A$1"/>
        <table:named-expression table:name="LIorçamento" table:expression="of:=OFFSET([.#REF!];1;0)" table:base-cell-address="Cronograma_Financeiro_Licitante.$A$1"/>
        <table:named-range table:name="liquidopreparador" table:cell-range-address="'file:///C:/DOTA%20ENG%202/OZIEL/ORÇAMENTOS%20PARTICULARES%202007/Orçamento%20Márcio.xls'#INSUMOS.$B$52" table:base-cell-address="Cronograma_Financeiro_Licitante.$A$1"/>
        <table:named-expression table:name="Lista1" table:expression="of:=&quot;NA()&quot;" table:base-cell-address="Cronograma_Financeiro_Licitante.$A$1"/>
        <table:named-expression table:name="lista2" table:expression="of:=&quot;NA()&quot;" table:base-cell-address="Cronograma_Financeiro_Licitante.$A$1"/>
        <table:named-range table:name="lixa" table:cell-range-address="'file:///A:/COMPOSICAO%20GALPAO%20DO%20ARQUIVO%20GERAL%2005-10-2007.xls'#INSUMOS.$B$38" table:base-cell-address="Cronograma_Financeiro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LOCALIDADE" table:expression="of:=[.#REF!]" table:base-cell-address="Cronograma_Financeiro_Licitante.$A$1"/>
        <table:named-expression table:name="LS" table:expression="of:=[.#REF!]" table:base-cell-address="Cronograma_Financeiro_Licitante.$A$1"/>
        <table:named-expression table:name="Macro1" table:expression="of:=&quot;['file:///B:/DM-MTZ1.XLS'#$''.$A$1]&quot;" table:base-cell-address="Cronograma_Financeiro_Licitante.$A$1"/>
        <table:named-expression table:name="Macro2" table:expression="of:=&quot;['file:///B:/DM-MTZ1.XLS'#$''.$B$1]&quot;" table:base-cell-address="Cronograma_Financeiro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massa.vidro" table:cell-range-address="'file:///C:/DOTA%20ENG%202/OZIEL/ORÇAMENTOS%20PARTICULARES%202007/Orçamento%20Márcio.xls'#INSUMOS.$B$74" table:base-cell-address="Cronograma_Financeiro_Licitante.$A$1"/>
        <table:named-range table:name="mediçao" table:cell-range-address="'file:///D:/Users/Documents%20and%20Settings/INF/Meus%20documentos/Terral/Vie%20en%20Rose/La%20Vie%20en%20Rose%20Residence_Levtos%20Final.xls'#PLE.$AX$28" table:base-cell-address="Cronograma_Financeiro_Licitante.$A$1"/>
        <table:named-range table:name="mestre.obras" table:cell-range-address="'file:///A:/COMPOSICAO%20GALPAO%20DO%20ARQUIVO%20GERAL%2005-10-2007.xls'#INSUMOS.$B$2" table:base-cell-address="Cronograma_Financeiro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mmz" table:expression="of:=&quot;Retângulo 297&quot;" table:base-cell-address="Cronograma_Financeiro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NCOMPOSICOES" table:expression="of:=0" table:base-cell-address="Cronograma_Financeiro_Licitante.$A$1"/>
        <table:named-expression table:name="NCOTACOES" table:expression="of:=0" table:base-cell-address="Cronograma_Financeiro_Licitante.$A$1"/>
        <table:named-expression table:name="NEMPRESAS" table:expression="of:=3" table:base-cell-address="Cronograma_Financeiro_Licitante.$A$1"/>
        <table:named-expression table:name="NINDICES" table:expression="of:=1" table:base-cell-address="Cronograma_Financeiro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Cronograma_Financeiro_Licitante.$A$1"/>
        <table:named-expression table:name="NumerEmpresa" table:expression="of:=3" table:base-cell-address="Cronograma_Financeiro_Licitante.$A$1"/>
        <table:named-expression table:name="NumerIndice" table:expression="of:=1" table:base-cell-address="Cronograma_Financeiro_Licitante.$A$1"/>
        <table:named-range table:name="oficial" table:cell-range-address="'file:///A:/COMPOSICAO%20GALPAO%20DO%20ARQUIVO%20GERAL%2005-10-2007.xls'#INSUMOS.$B$3" table:base-cell-address="Cronograma_Financeiro_Licitante.$A$1"/>
        <table:named-expression table:name="OLE_LINK3_1" table:expression="of:=[.#REF!]" table:base-cell-address="Cronograma_Financeiro_Licitante.$A$1"/>
        <table:named-expression table:name="OLE_LINK4_1" table:expression="of:=[.#REF!]" table:base-cell-address="Cronograma_Financeiro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parafuso.esquadria" table:cell-range-address="'file:///A:/COMPOSICAO%20GALPAO%20DO%20ARQUIVO%20GERAL%2005-10-2007.xls'#INSUMOS.$B$44" table:base-cell-address="Cronograma_Financeiro_Licitante.$A$1"/>
        <table:named-range table:name="pastalubrificante" table:cell-range-address="'file:///A:/COMPOSICAO%20GALPAO%20DO%20ARQUIVO%20GERAL%2005-10-2007.xls'#INSUMOS.$B$27" table:base-cell-address="Cronograma_Financeiro_Licitante.$A$1"/>
        <table:named-range table:name="pedra" table:cell-range-address="'file:///A:/COMPOSICAO%20GALPAO%20DO%20ARQUIVO%20GERAL%2005-10-2007.xls'#INSUMOS.$B$16" table:base-cell-address="Cronograma_Financeiro_Licitante.$A$1"/>
        <table:named-expression table:name="PP" table:expression="of:=&quot;NA()&quot;" table:base-cell-address="Cronograma_Financeiro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prego" table:cell-range-address="'file:///A:/COMPOSICAO%20GALPAO%20DO%20ARQUIVO%20GERAL%2005-10-2007.xls'#INSUMOS.$B$8" table:base-cell-address="Cronograma_Financeiro_Licitante.$A$1"/>
        <table:named-range table:name="previdenciário" table:cell-range-address="'https://d.docs.live.net/Users/c120685/Desktop/PAULINIA_QUADRA%20ESCOLA_ORÇ_R00%20pr.xlsx'#INFO.$E$22:INFO.$E$23" table:base-cell-address="Cronograma_Financeiro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Print_Area_MI_1" table:expression="of:=[.#REF!]" table:base-cell-address="Cronograma_Financeiro_Licitante.$A$1"/>
        <table:named-expression table:name="Print_Area_MI_1_1" table:expression="of:=[.#REF!]" table:base-cell-address="Cronograma_Financeiro_Licitante.$A$1"/>
        <table:named-expression table:name="Print_Area_MI_1_10" table:expression="of:=[.#REF!]" table:base-cell-address="Cronograma_Financeiro_Licitante.$A$1"/>
        <table:named-expression table:name="Print_Area_MI_1_12" table:expression="of:=[.#REF!]" table:base-cell-address="Cronograma_Financeiro_Licitante.$A$1"/>
        <table:named-expression table:name="Print_Area_MI_1_9" table:expression="of:=[.#REF!]" table:base-cell-address="Cronograma_Financeiro_Licitante.$A$1"/>
        <table:named-expression table:name="Print_Area_MI_10" table:expression="of:=[.#REF!]" table:base-cell-address="Cronograma_Financeiro_Licitante.$A$1"/>
        <table:named-expression table:name="Print_Area_MI_11" table:expression="of:=&quot;$#REF!.$A$8:$G$165&quot;" table:base-cell-address="Cronograma_Financeiro_Licitante.$A$1"/>
        <table:named-expression table:name="Print_Area_MI_12" table:expression="of:=[.#REF!]" table:base-cell-address="Cronograma_Financeiro_Licitante.$A$1"/>
        <table:named-expression table:name="Print_Area_MI_13" table:expression="of:=[.#REF!]" table:base-cell-address="Cronograma_Financeiro_Licitante.$A$1"/>
        <table:named-expression table:name="Print_Area_MI_14" table:expression="of:=[.#REF!]" table:base-cell-address="Cronograma_Financeiro_Licitante.$A$1"/>
        <table:named-expression table:name="Print_Area_MI_15" table:expression="of:=[.#REF!]" table:base-cell-address="Cronograma_Financeiro_Licitante.$A$1"/>
        <table:named-expression table:name="Print_Area_MI_18" table:expression="of:=&quot;$#REF!.$A$6:$G$170&quot;" table:base-cell-address="Cronograma_Financeiro_Licitante.$A$1"/>
        <table:named-expression table:name="Print_Area_MI_19" table:expression="of:=[.#REF!]" table:base-cell-address="Cronograma_Financeiro_Licitante.$A$1"/>
        <table:named-expression table:name="Print_Area_MI_2" table:expression="of:=[.#REF!]" table:base-cell-address="Cronograma_Financeiro_Licitante.$A$1"/>
        <table:named-expression table:name="Print_Area_MI_21" table:expression="of:=[.#REF!]" table:base-cell-address="Cronograma_Financeiro_Licitante.$A$1"/>
        <table:named-expression table:name="Print_Area_MI_21_10" table:expression="of:=&quot;$#REF!.$A$6:$G$177&quot;" table:base-cell-address="Cronograma_Financeiro_Licitante.$A$1"/>
        <table:named-expression table:name="Print_Area_MI_21_18" table:expression="of:=&quot;$#REF!.$A$6:$G$177&quot;" table:base-cell-address="Cronograma_Financeiro_Licitante.$A$1"/>
        <table:named-expression table:name="Print_Area_MI_21_19" table:expression="of:=[.#REF!]" table:base-cell-address="Cronograma_Financeiro_Licitante.$A$1"/>
        <table:named-expression table:name="Print_Area_MI_25" table:expression="of:=[.#REF!]" table:base-cell-address="Cronograma_Financeiro_Licitante.$A$1"/>
        <table:named-expression table:name="Print_Area_MI_3" table:expression="of:=[.#REF!]" table:base-cell-address="Cronograma_Financeiro_Licitante.$A$1"/>
        <table:named-expression table:name="Print_Area_MI_3_1" table:expression="of:=[.#REF!]" table:base-cell-address="Cronograma_Financeiro_Licitante.$A$1"/>
        <table:named-expression table:name="Print_Area_MI_3_10" table:expression="of:=[.#REF!]" table:base-cell-address="Cronograma_Financeiro_Licitante.$A$1"/>
        <table:named-expression table:name="Print_Area_MI_3_12" table:expression="of:=[.#REF!]" table:base-cell-address="Cronograma_Financeiro_Licitante.$A$1"/>
        <table:named-expression table:name="Print_Area_MI_3_9" table:expression="of:=[.#REF!]" table:base-cell-address="Cronograma_Financeiro_Licitante.$A$1"/>
        <table:named-expression table:name="Print_Area_MI_4" table:expression="of:=[.#REF!]" table:base-cell-address="Cronograma_Financeiro_Licitante.$A$1"/>
        <table:named-expression table:name="Print_Area_MI_5" table:expression="of:=[.#REF!]" table:base-cell-address="Cronograma_Financeiro_Licitante.$A$1"/>
        <table:named-expression table:name="Print_Area_MI_6" table:expression="of:=[.#REF!]" table:base-cell-address="Cronograma_Financeiro_Licitante.$A$1"/>
        <table:named-expression table:name="Print_Area_MI_7" table:expression="of:=[.#REF!]" table:base-cell-address="Cronograma_Financeiro_Licitante.$A$1"/>
        <table:named-expression table:name="Print_Area_MI_9" table:expression="of:=[.#REF!]" table:base-cell-address="Cronograma_Financeiro_Licitante.$A$1"/>
        <table:named-expression table:name="Print_Area_MII" table:expression="of:=[.#REF!]" table:base-cell-address="Cronograma_Financeiro_Licitante.$A$1"/>
        <table:named-expression table:name="QUAD1" table:expression="of:=&quot;NA()&quot;" table:base-cell-address="Cronograma_Financeiro_Licitante.$A$1"/>
        <table:named-expression table:name="QUAD11" table:expression="of:=&quot;NA()&quot;" table:base-cell-address="Cronograma_Financeiro_Licitante.$A$1"/>
        <table:named-expression table:name="QUAD21" table:expression="of:=&quot;NA()&quot;" table:base-cell-address="Cronograma_Financeiro_Licitante.$A$1"/>
        <table:named-expression table:name="QUAD211" table:expression="of:=&quot;NA()&quot;" table:base-cell-address="Cronograma_Financeiro_Licitante.$A$1"/>
        <table:named-expression table:name="QUAD22" table:expression="of:=&quot;NA()&quot;" table:base-cell-address="Cronograma_Financeiro_Licitante.$A$1"/>
        <table:named-expression table:name="QUAD221" table:expression="of:=&quot;NA()&quot;" table:base-cell-address="Cronograma_Financeiro_Licitante.$A$1"/>
        <table:named-expression table:name="QUAD23" table:expression="of:=&quot;NA()&quot;" table:base-cell-address="Cronograma_Financeiro_Licitante.$A$1"/>
        <table:named-expression table:name="REEEE" table:expression="of:=&quot;NA()&quot;" table:base-cell-address="Cronograma_Financeiro_Licitante.$A$1"/>
        <table:named-expression table:name="REFEITA" table:expression="of:=&quot;NA()&quot;" table:base-cell-address="Cronograma_Financeiro_Licitante.$A$1"/>
        <table:named-range table:name="rejunte" table:cell-range-address="'file:///A:/COMPOSICAO%20GALPAO%20DO%20ARQUIVO%20GERAL%2005-10-2007.xls'#INSUMOS.$B$21" table:base-cell-address="Cronograma_Financeiro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Cronograma_Financeiro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sarrafo" table:cell-range-address="'file://Oziel2/c/DOTA%20ENG/Tribunal%20Justiça/COMPOSICAO%20BATALHA%20TJ%2022-07-05.xls'#INSUMOS.$B$14" table:base-cell-address="Cronograma_Financeiro_Licitante.$A$1"/>
        <table:named-range table:name="seladoracrilico" table:cell-range-address="'file:///C:/DOTA%20ENG%202/OZIEL/ORÇAMENTOS%20PARTICULARES%202007/Orçamento%20Márcio.xls'#INSUMOS.$B$59" table:base-cell-address="Cronograma_Financeiro_Licitante.$A$1"/>
        <table:named-expression table:name="SENHAGT" table:expression="of:=&quot;PM2CAIXA&quot;" table:base-cell-address="Cronograma_Financeiro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range table:name="solucaolimpadora" table:cell-range-address="'file:///A:/COMPOSICAO%20GALPAO%20DO%20ARQUIVO%20GERAL%2005-10-2007.xls'#INSUMOS.$B$25" table:base-cell-address="Cronograma_Financeiro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Tabela" table:expression="of:=[.#REF!]" table:base-cell-address="Cronograma_Financeiro_Licitante.$A$1"/>
        <table:named-range table:name="tabuavirola" table:cell-range-address="'file:///A:/COMPOSICAO%20GALPAO%20DO%20ARQUIVO%20GERAL%2005-10-2007.xls'#INSUMOS.$B$10" table:base-cell-address="Cronograma_Financeiro_Licitante.$A$1"/>
        <table:named-range table:name="taco" table:cell-range-address="'file:///A:/COMPOSICAO%20GALPAO%20DO%20ARQUIVO%20GERAL%2005-10-2007.xls'#INSUMOS.$B$11" table:base-cell-address="Cronograma_Financeiro_Licitante.$A$1"/>
        <table:named-range table:name="telhafibro" table:cell-range-address="'file:///C:/DOTA%20ENG/Tribunal%20Justiça/COMPOSICAO%20BATALHA%20TJ%2022-07-05%20maior.xls'#INSUMOS.$B$5" table:base-cell-address="Cronograma_Financeiro_Licitante.$A$1"/>
        <table:named-expression table:name="Teste" table:expression="of:=[.#REF!]" table:base-cell-address="Cronograma_Financeiro_Licitante.$A$1"/>
        <table:named-range table:name="tijoloceramico" table:cell-range-address="'file:///A:/COMPOSICAO%20GALPAO%20DO%20ARQUIVO%20GERAL%2005-10-2007.xls'#INSUMOS.$B$34" table:base-cell-address="Cronograma_Financeiro_Licitante.$A$1"/>
        <table:named-range table:name="tijolocomum" table:cell-range-address="'file:///A:/COMPOSICAO%20GALPAO%20DO%20ARQUIVO%20GERAL%2005-10-2007.xls'#INSUMOS.$B$33" table:base-cell-address="Cronograma_Financeiro_Licitante.$A$1"/>
        <table:named-range table:name="tipoobra" table:cell-range-address="'https://d.docs.live.net/Users/c120685/Desktop/PAULINIA_QUADRA%20ESCOLA_ORÇ_R00%20pr.xlsx'#BDI_1.$N$39:BDI_1.$N$45" table:base-cell-address="Cronograma_Financeiro_Licitante.$A$1"/>
        <table:named-expression table:name="TipoOrçamento" table:expression="of:=&quot;BASE&quot;" table:base-cell-address="Cronograma_Financeiro_Licitante.$A$1"/>
        <table:named-expression table:name="Print_Titles" table:expression="of:=#N/A" table:base-cell-address="Cronograma_Financeiro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ograma_Financeiro_Licitant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5_32_2" style:display-name="Normal 15 2" style:family="table-cell" style:data-style-name="N0">
      <style:table-cell-properties style:vertical-align="automatic" fo:background-color="transparent"/>
    </style:style>
    <style:style style:name="Porcentagem_32_3" style:display-name="Porcentagem 3" style:family="table-cell" style:data-style-name="N13"/>
    <style:style style:name="Texto_32_Explicativo_32_2" style:display-name="Texto Explicativo 2" style:family="table-cell" style:data-style-name="N36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5B9BD5"/>
      <style:text-properties fo:color="#5B9BD5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5-28T14:22:28Z</meta:creation-date>
    <dc:date>2026-06-30T17:31:54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1S0">
      <style:chart-properties chart:symbol-type="none" chart:connect-bars="false" chart:solid-type="cuboid" chart:stacked="false" chart:percentage="false"/>
      <style:graphic-properties draw:fill="none" draw:stroke="solid" svg:stroke-width="0.03125in" svg:stroke-color="#ed7d31" svg:stroke-opacity="100%" draw:stroke-linejoin="round" svg:stroke-linecap="round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13">
      <style:chart-properties chart:gap-width="219" chart:overlap="-27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0" text:class-names="" text:cond-style-name="">;<text:s text:c="1"/></text:p>
        </chart:label-separator>
      </style:chart-properties>
      <style:graphic-properties draw:fill="solid" draw:fill-color="#5b9bd5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2" style:data-style-name="N13">
      <style:chart-properties chart:gap-width="150" chart:overlap="0"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406.3500787401575pt" svg:width="1025.9pt" chart:style-name="Crt0">
        <chart:plot-area svg:x="28.06937007874016pt" svg:y="16.16015748031496pt" svg:width="965.9405511811024pt" svg:height="365.7053543307086pt" chart:style-name="Plt0">
          <chart:axis chart:dimension="x" chart:name="primary-x" chart:style-name="Axs0">
            <chart:categories table:cell-range-address="Cronograma_Financeiro_Licitante.$D$9:.$AA$9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ronograma_Financeiro_Licitante.$D$9:.$O$9"/>
          </chart:axis>
          <chart:series chart:values-cell-range-address="Cronograma_Financeiro_Licitante.$D$64:.$AA$64" chart:class="chart:bar" chart:attached-axis="primary-y" chart:style-name="G0S0">
            <chart:data-label chart:style-name="DL00"/>
            <chart:data-point chart:repeated="24"/>
          </chart:series>
          <chart:series chart:values-cell-range-address="Cronograma_Financeiro_Licitante.$D$65:.$AA$65" chart:class="chart:line" chart:attached-axis="secondary-y" chart:style-name="G1S0">
            <chart:data-point chart:repeated="2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