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6100000066F58EDAB7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omic Sans MS" svg:font-family="'Comic Sans MS'" style:font-family-generic="script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8cm"/>
    </style:style>
    <style:style style:name="co2" style:family="table-column">
      <style:table-column-properties fo:break-before="auto" style:column-width="8.95cm"/>
    </style:style>
    <style:style style:name="co3" style:family="table-column">
      <style:table-column-properties fo:break-before="auto" style:column-width="4.447cm"/>
    </style:style>
    <style:style style:name="co4" style:family="table-column">
      <style:table-column-properties fo:break-before="auto" style:column-width="4.251cm"/>
    </style:style>
    <style:style style:name="co5" style:family="table-column">
      <style:table-column-properties fo:break-before="auto" style:column-width="4.055cm"/>
    </style:style>
    <style:style style:name="co6" style:family="table-column">
      <style:table-column-properties fo:break-before="page" style:column-width="2.489cm"/>
    </style:style>
    <style:style style:name="co7" style:family="table-column">
      <style:table-column-properties fo:break-before="auto" style:column-width="3.357cm"/>
    </style:style>
    <style:style style:name="co8" style:family="table-column">
      <style:table-column-properties fo:break-before="auto" style:column-width="1.79cm"/>
    </style:style>
    <style:style style:name="co9" style:family="table-column">
      <style:table-column-properties fo:break-before="auto" style:column-width="1.649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1.746cm" fo:break-before="auto" style:use-optimal-row-height="false"/>
    </style:style>
    <style:style style:name="ro4" style:family="table-row">
      <style:table-row-properties style:row-height="2.99cm" fo:break-before="auto" style:use-optimal-row-height="false"/>
    </style:style>
    <style:style style:name="ro5" style:family="table-row">
      <style:table-row-properties style:row-height="2.117cm" fo:break-before="auto" style:use-optimal-row-height="false"/>
    </style:style>
    <style:style style:name="ro6" style:family="table-row">
      <style:table-row-properties style:row-height="0.873cm" fo:break-before="auto" style:use-optimal-row-height="false"/>
    </style:style>
    <style:style style:name="ro7" style:family="table-row">
      <style:table-row-properties style:row-height="1.402cm" fo:break-before="auto" style:use-optimal-row-height="fals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 table:tab-color="#7030a0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number:currency-style style:name="N102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2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2P0"/>
    </number:currency-style>
    <style:style style:name="ce1" style:family="table-cell" style:parent-style-name="Default"/>
    <style:style style:name="ce2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4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Normal_20_11">
      <style:table-cell-properties fo:border-bottom="1.76pt double-thin #000000" style:border-line-width-bottom="0.018cm 0.026cm 0.018cm" fo:background-color="#f2dcdb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1.76pt double-thin #000000" style:border-line-width-top="0.018cm 0.026cm 0.018cm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6" style:family="table-cell" style:parent-style-name="Normal_20_11">
      <style:table-cell-properties fo:border-bottom="none" style:diagonal-bl-tr="none" style:diagonal-tl-br="none" style:text-align-source="fix" style:repeat-content="false" fo:wrap-option="wrap" fo:border-left="2.49pt solid #000000" style:direction="ltr" fo:border-right="2.49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Normal_20_11">
      <style:table-cell-properties fo:background-color="#8eb4e3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middle" loext:vertical-justify="auto">
        <loext:background-complex-color loext:theme-type="dark2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9" style:family="table-cell" style:parent-style-name="Normal_20_11" style:data-style-name="N2">
      <style:table-cell-properties fo:border-bottom="2.49pt solid #000000" fo:background-color="#c6d9f1" style:diagonal-bl-tr="none" style:diagonal-tl-br="none" style:text-align-source="fix" style:repeat-content="false" fo:wrap-option="no-wrap" fo:border-left="2.49pt solid #000000" style:direction="ltr" fo:border-right="1.76pt solid #000000" style:rotation-angle="0" style:rotation-align="none" style:shrink-to-fit="false" fo:border-top="2.49pt solid #000000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0" style:family="table-cell" style:parent-style-name="Normal_20_11" style:data-style-name="N2">
      <style:table-cell-properties fo:border-bottom="2.49pt solid #000000" fo:background-color="#c6d9f1" style:diagonal-bl-tr="none" style:diagonal-tl-br="none" style:text-align-source="fix" style:repeat-content="false" fo:wrap-option="no-wrap" fo:border-left="2.49pt solid #000000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11" style:family="table-cell" style:parent-style-name="_34_0_25__20_-_20_Ênfase6_20_8">
      <style:table-cell-properties fo:border-bottom="0.74pt solid #000000" fo:background-color="#b7dee8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_34_0_25__20_-_20_Ênfase6_20_8">
      <style:table-cell-properties fo:border-bottom="0.74pt solid #000000" fo:background-color="#dbeef4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Normal_20_11" style:data-style-name="N100">
      <style:table-cell-properties fo:border-bottom="0.74pt solid #000000" fo:background-color="#fac090" style:diagonal-bl-tr="none" style:diagonal-tl-br="none" style:text-align-source="fix" style:repeat-content="false" fo:wrap-option="wrap" fo:border-left="2.49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Normal_20_11" style:data-style-name="N100">
      <style:table-cell-properties fo:border-bottom="none" fo:background-color="#fac090" style:diagonal-bl-tr="none" style:diagonal-tl-br="none" style:text-align-source="fix" style:repeat-content="false" fo:wrap-option="wrap" fo:border-left="2.49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5" style:family="table-cell" style:parent-style-name="Normal_20_11">
      <style:table-cell-properties fo:border-bottom="1.76pt solid #000000" fo:background-color="#dbeef4" style:diagonal-bl-tr="none" style:diagonal-tl-br="none" style:text-align-source="value-type" style:repeat-content="false" fo:wrap-option="no-wrap" fo:border-left="2.49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_34_0_25__20_-_20_Ênfase6_20_8">
      <style:table-cell-properties fo:border-bottom="0.74pt solid #000000" fo:background-color="#dbeef4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7" style:family="table-cell" style:parent-style-name="Normal_20_11">
      <style:table-cell-properties fo:border-bottom="none" fo:background-color="#dbeef4" style:diagonal-bl-tr="none" style:diagonal-tl-br="none" style:text-align-source="value-type" style:repeat-content="false" fo:wrap-option="no-wrap" fo:border-left="2.49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Normal_20_11">
      <style:table-cell-properties fo:border-bottom="2.49pt solid #000000" fo:background-color="#b7dee8" style:diagonal-bl-tr="none" style:diagonal-tl-br="none" style:text-align-source="value-type" style:repeat-content="false" fo:wrap-option="no-wrap" fo:border-left="2.49pt solid #000000" style:direction="ltr" fo:border-right="0.74pt solid #000000" style:rotation-angle="0" style:rotation-align="none" style:shrink-to-fit="false" fo:border-top="2.49pt solid #000000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Normal_20_11">
      <style:table-cell-properties style:rotation-align="non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Normal_20_1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Normal_20_2_20_1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3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4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25" style:family="table-cell" style:parent-style-name="Normal_20_11">
      <style:table-cell-properties fo:border-bottom="1.76pt double-thin #000000" style:border-line-width-bottom="0.018cm 0.026cm 0.018cm" fo:background-color="#f2dcdb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6" style:family="table-cell" style:parent-style-name="Normal_20_11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Normal_20_1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Normal_20_11">
      <style:table-cell-properties fo:border-bottom="2.49pt solid #000000" fo:background-color="#8eb4e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solid #000000" style:vertical-align="middle" loext:vertical-justify="auto">
        <loext:background-complex-color loext:theme-type="dark2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29" style:family="table-cell" style:parent-style-name="Normal_20_11">
      <style:table-cell-properties fo:border-bottom="2.49pt solid #000000" fo:background-color="#c6d9f1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2.49pt solid #000000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30" style:family="table-cell" style:parent-style-name="Normal_20_11">
      <style:table-cell-properties fo:border-bottom="2.49pt solid #000000" fo:background-color="#c6d9f1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31" style:family="table-cell" style:parent-style-name="_34_0_25__20_-_20_Ênfase6_20_8">
      <style:table-cell-properties fo:border-bottom="0.74pt solid #000000" fo:background-color="#b7dee8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2" style:family="table-cell" style:parent-style-name="_34_0_25__20_-_20_Ênfase6_20_8">
      <style:table-cell-properties fo:background-color="#dbeef4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Normal_20_11">
      <style:table-cell-properties fo:background-color="#fcd5b5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4" style:family="table-cell" style:parent-style-name="Normal_20_11">
      <style:table-cell-properties fo:border-bottom="none" fo:background-color="#fcd5b5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5" style:family="table-cell" style:parent-style-name="Normal_20_11">
      <style:table-cell-properties fo:border-bottom="none" fo:background-color="#fcd5b5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6" style:family="table-cell" style:parent-style-name="Normal_20_11">
      <style:table-cell-properties fo:border-bottom="1.76pt solid #000000" fo:background-color="#dbeef4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end" css3t:text-justify="auto" fo:margin-left="0.265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_34_0_25__20_-_20_Ênfase6_20_8">
      <style:table-cell-properties fo:border-bottom="0.74pt solid #000000" fo:background-color="#dbeef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8" style:family="table-cell" style:parent-style-name="Normal_20_11">
      <style:table-cell-properties fo:border-bottom="none" fo:background-color="#dbeef4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end" css3t:text-justify="auto" fo:margin-left="0.265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9" style:family="table-cell" style:parent-style-name="Normal_20_11">
      <style:table-cell-properties fo:border-bottom="2.49pt solid #000000" fo:background-color="#b7dee8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end" css3t:text-justify="auto" fo:margin-left="0.265cm" style:writing-mode="page"/>
      <style:text-properties fo:color="#000000" style:text-outline="false" style:text-line-through-style="none" style:text-line-through-type="none" style:font-name="Comic Sans MS" fo:font-size="12pt" fo:font-style="italic" fo:text-shadow="none" style:text-underline-style="none" fo:font-weight="bold" style:font-size-asian="12pt" style:font-style-asian="italic" style:font-weight-asian="bold" style:font-size-complex="12pt" style:font-style-complex="italic" style:font-weight-complex="bold"/>
    </style:style>
    <style:style style:name="ce40" style:family="table-cell" style:parent-style-name="_34_0_25__20_-_20_Ênfase6_20_8">
      <style:table-cell-properties fo:border-bottom="0.74pt solid #000000" fo:background-color="#b7dee8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_34_0_25__20_-_20_Ênfase6_20_8">
      <style:table-cell-properties fo:background-color="#dbeef4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Moeda_20_2" style:data-style-name="N102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Moeda_20_2" style:data-style-name="N148">
      <style:table-cell-properties fo:background-color="#fdeada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4" style:family="table-cell" style:parent-style-name="Moeda_20_2" style:data-style-name="N148">
      <style:table-cell-properties fo:border-bottom="none" fo:background-color="#fdea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Moeda_20_2" style:data-style-name="N148">
      <style:table-cell-properties fo:border-bottom="none" fo:background-color="#fdeada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6" style:family="table-cell" style:parent-style-name="Moeda_20_2" style:data-style-name="N102">
      <style:table-cell-properties fo:border-bottom="1.76pt solid #000000" fo:background-color="#dbeef4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7" style:family="table-cell" style:parent-style-name="_34_0_25__20_-_20_Ênfase6_20_8">
      <style:table-cell-properties fo:border-bottom="0.74pt solid #000000" fo:background-color="#dbeef4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Moeda_20_2" style:data-style-name="N102">
      <style:table-cell-properties fo:border-bottom="none" fo:background-color="#dbeef4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9" style:family="table-cell" style:parent-style-name="Moeda_20_2" style:data-style-name="N102">
      <style:table-cell-properties fo:border-bottom="2.49pt solid #000000" fo:background-color="#b7dee8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0" style:family="table-cell" style:parent-style-name="Normal_20_11">
      <style:table-cell-properties fo:background-color="#c6d9f1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51" style:family="table-cell" style:parent-style-name="Normal_20_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Excel_20_Built-in_20_Explanatory_20_Text">
      <style:table-cell-properties fo:border-bottom="1.76pt double-thin #000000" style:border-line-width-bottom="0.018cm 0.026cm 0.018cm" fo:background-color="#c6d9f1" style:cell-protect="none" style:print-content="true" style:diagonal-bl-tr="none" style:diagonal-tl-br="none" style:text-align-source="fix" style:repeat-content="false" fo:wrap-option="wrap" fo:border-left="1.76pt solid #000000" style:direction="ltr" fo:border-right="2.49pt solid #000000" style:rotation-angle="0" style:rotation-align="none" style:shrink-to-fit="false" fo:border-top="2.49pt solid #000000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54" style:family="table-cell" style:parent-style-name="Normal_20_11">
      <style:table-cell-properties fo:border-bottom="2.49pt solid #000000" fo:background-color="#c6d9f1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55" style:family="table-cell" style:parent-style-name="_34_0_25__20_-_20_Ênfase6_20_8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_34_0_25__20_-_20_Ênfase6_20_8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Normal_20_11" style:data-style-name="N143">
      <style:table-cell-properties fo:border-bottom="0.74pt dotted #000000" fo:background-color="#c3d69b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Excel_20_Built-in_20_Percent" style:data-style-name="N164">
      <style:table-cell-properties fo:border-bottom="0.74pt solid #000000" fo:background-color="#ebf1d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Excel_20_Built-in_20_Comma" style:data-style-name="N143">
      <style:table-cell-properties fo:border-bottom="0.74pt dotted #000000" fo:background-color="#c3d69b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Excel_20_Built-in_20_Comma" style:data-style-name="N143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Excel_20_Built-in_20_Percent" style:data-style-name="N1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Excel_20_Built-in_20_Percent" style:data-style-name="N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Normal_20_11" style:data-style-name="N102">
      <style:table-cell-properties fo:border-bottom="1.76pt solid #000000" fo:background-color="#dbeef4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Normal_20_11" style:data-style-name="N143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Normal_20_11" style:data-style-name="N102">
      <style:table-cell-properties fo:border-bottom="none" fo:background-color="#dbeef4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Normal_20_11" style:data-style-name="N102">
      <style:table-cell-properties fo:border-bottom="2.49pt solid #000000" fo:background-color="#b7dee8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7" style:family="table-cell" style:parent-style-name="Normal_20_11" style:data-style-name="N148">
      <style:table-cell-properties style:rotation-align="none"/>
      <style:text-properties fo:color="#ffffff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light1" loext:color-type="theme"/>
      </style:text-properties>
    </style:style>
    <style:style style:name="ce68" style:family="table-cell" style:parent-style-name="Normal_20_1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mic Sans MS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6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omic Sans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Normal_20_11" style:data-style-name="N148">
      <style:table-cell-properties style:rotation-align="non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Excel_20_Built-in_20_Explanatory_20_Text">
      <style:table-cell-properties fo:border-bottom="1.76pt double-thin #000000" style:border-line-width-bottom="0.018cm 0.026cm 0.018cm" fo:background-color="#c6d9f1" style:cell-protect="none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2.49pt solid #000000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72" style:family="table-cell" style:parent-style-name="Excel_20_Built-in_20_Percent" style:data-style-name="N11">
      <style:table-cell-properties style:rotation-align="non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Normal_20_11" style:data-style-name="N4">
      <style:table-cell-properties style:rotation-align="non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75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76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77" style:family="table-cell" style:parent-style-name="Normal_20_11">
      <style:table-cell-properties fo:border-bottom="1.76pt double-thin #000000" style:border-line-width-bottom="0.018cm 0.026cm 0.018cm" fo:background-color="#f2dcdb" style:diagonal-bl-tr="none" style:diagonal-tl-br="none" style:text-align-source="fix" style:repeat-content="false" fo:wrap-option="no-wrap" fo:border-left="none" style:direction="ltr" fo:border-right="2.49pt solid #000000" style:rotation-angle="0" style:rotation-align="none" style:shrink-to-fit="false" fo:border-top="1.76pt double-thin #000000" style:border-line-width-top="0.018cm 0.026cm 0.018cm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78" style:family="table-cell" style:parent-style-name="Normal_20_11">
      <style:table-cell-properties fo:border-bottom="none" style:diagonal-bl-tr="none" style:diagonal-tl-br="none" style:text-align-source="fix" style:repeat-content="false" fo:wrap-option="wrap" fo:border-left="none" style:direction="ltr" fo:border-right="2.49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Normal_20_11">
      <style:table-cell-properties fo:border-bottom="none" style:diagonal-bl-tr="none" style:diagonal-tl-br="none" style:text-align-source="fix" style:repeat-content="false" fo:wrap-option="no-wrap" fo:border-left="none" style:direction="ltr" fo:border-right="2.49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Normal_20_11">
      <style:table-cell-properties fo:border-bottom="2.49pt solid #000000" fo:background-color="#8eb4e3" style:diagonal-bl-tr="none" style:diagonal-tl-br="none" style:text-align-source="fix" style:repeat-content="false" fo:wrap-option="no-wrap" fo:border-left="none" style:direction="ltr" fo:border-right="2.49pt solid #000000" style:rotation-angle="0" style:rotation-align="none" style:shrink-to-fit="false" fo:border-top="2.49pt solid #000000" style:vertical-align="middle" loext:vertical-justify="auto">
        <loext:background-complex-color loext:theme-type="dark2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26pt" fo:font-style="normal" fo:text-shadow="none" style:text-underline-style="none" fo:font-weight="normal" style:font-size-asian="26pt" style:font-style-asian="normal" style:font-weight-asian="normal" style:font-size-complex="26pt" style:font-style-complex="normal" style:font-weight-complex="normal"/>
    </style:style>
    <style:style style:name="ce81" style:family="table-cell" style:parent-style-name="Excel_20_Built-in_20_Explanatory_20_Text">
      <style:table-cell-properties fo:border-bottom="1.76pt double-thin #000000" style:border-line-width-bottom="0.018cm 0.026cm 0.018cm" fo:background-color="#c6d9f1" style:cell-protect="none" style:print-content="true" style:diagonal-bl-tr="none" style:diagonal-tl-br="none" style:text-align-source="fix" style:repeat-content="false" fo:wrap-option="wrap" fo:border-left="1.76pt solid #000000" style:direction="ltr" fo:border-right="2.49pt solid #000000" style:rotation-angle="0" style:rotation-align="none" style:shrink-to-fit="false" fo:border-top="2.49pt solid #000000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82" style:family="table-cell" style:parent-style-name="Normal_20_11">
      <style:table-cell-properties fo:border-bottom="2.49pt solid #000000" fo:background-color="#c6d9f1" style:diagonal-bl-tr="none" style:diagonal-tl-br="none" style:text-align-source="fix" style:repeat-content="false" fo:wrap-option="no-wrap" fo:border-left="1.76pt solid #000000" style:direction="ltr" fo:border-right="2.49pt solid #000000" style:rotation-angle="0" style:rotation-align="none" style:shrink-to-fit="false" fo:border-top="none" style:vertical-align="middle" loext:vertical-justify="auto">
        <loext:background-complex-color loext:theme-type="dark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omic Sans MS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83" style:family="table-cell" style:parent-style-name="_34_0_25__20_-_20_Ênfase6_20_8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_34_0_25__20_-_20_Ênfase6_20_8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Normal_20_11" style:data-style-name="N143">
      <style:table-cell-properties fo:border-bottom="0.74pt dotted #000000" fo:background-color="#c3d69b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Excel_20_Built-in_20_Percent" style:data-style-name="N164">
      <style:table-cell-properties fo:border-bottom="0.74pt solid #000000" fo:background-color="#ebf1de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dotted #000000" style:vertical-align="middle" loext:vertical-justify="auto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Excel_20_Built-in_20_Comma" style:data-style-name="N143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Excel_20_Built-in_20_Percent" style:data-style-name="N1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Excel_20_Built-in_20_Comma" style:data-style-name="N143">
      <style:table-cell-properties fo:border-bottom="0.74pt dotted #000000" fo:background-color="#c3d69b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0" style:family="table-cell" style:parent-style-name="Excel_20_Built-in_20_Percent" style:data-style-name="N164">
      <style:table-cell-properties fo:border-bottom="none" fo:background-color="#ebf1de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dotted #000000" style:vertical-align="middle" loext:vertical-justify="auto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Normal_20_11" style:data-style-name="N102">
      <style:table-cell-properties fo:border-bottom="1.76pt solid #000000" fo:background-color="#dbeef4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_20_11" style:data-style-name="N143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3" style:family="table-cell" style:parent-style-name="Normal_20_11" style:data-style-name="N102">
      <style:table-cell-properties fo:border-bottom="none" fo:background-color="#dbeef4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1.76pt solid #000000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Normal_20_11" style:data-style-name="N102">
      <style:table-cell-properties fo:border-bottom="2.49pt solid #000000" fo:background-color="#b7dee8" style:diagonal-bl-tr="none" style:diagonal-tl-br="none" style:text-align-source="fix" style:repeat-content="false" fo:wrap-option="no-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5" style:family="table-cell" style:parent-style-name="Normal_20_11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_34_0_25__20_-_20_Ênfase6_20_8">
      <style:table-cell-properties style:rotation-align="non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Normal_20_11" style:data-style-name="N13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8" style:family="table-cell" style:parent-style-name="Normal_20_11" style:data-style-name="N14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Normal_20_11" style:data-style-name="N148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Normal_20_11">
      <style:table-cell-properties style:rotation-align="none"/>
      <style:text-properties fo:color="#ffffff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light1" loext:color-type="theme"/>
      </style:text-properties>
    </style:style>
    <style:style style:name="ce101" style:family="table-cell" style:parent-style-name="Normal_20_11" style:data-style-name="N14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Normal_20_11" style:data-style-name="N15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3" style:family="table-cell" style:parent-style-name="Normal_20_1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4" style:family="table-cell" style:parent-style-name="Normal_20_11" style:data-style-name="N11">
      <style:table-cell-properties style:rotation-align="non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Normal_20_2_20_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start"/>
      <style:text-properties fo:font-size="18pt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Comic Sans MS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style:font-name="Comic Sans MS" fo:font-size="12pt" style:text-line-through-type="none" fo:font-style="normal" style:text-outline="false" fo:text-shadow="none" style:text-position="0% 100%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0" style:font-name="Comic Sans MS" fo:font-size="12pt" style:text-line-through-type="none" fo:font-style="normal" style:text-outline="false" fo:text-shadow="none" style:text-position="0% 100%" style:font-size-asian="12pt" style:font-size-complex="12pt" style:font-style-asian="normal" style:font-style-complex="normal" style:text-underline-style="none" style:text-underline-color="font-color" fo:font-weight="bold" style:font-weight-asian="bold" style:font-weight-complex="bold"/>
    </style:style>
    <style:style style:name="T4" style:family="text">
      <style:text-properties fo:color="#000000" style:font-name="Comic Sans MS" fo:font-size="26pt" fo:font-weight="bold" style:text-underline-style="none" style:text-underline-color="font-color" style:text-line-through-type="none" fo:font-style="normal" style:text-outline="false" fo:text-shadow="none" style:text-position="0% 100%" style:font-size-asian="26pt" style:font-size-complex="26pt" style:font-weight-asian="bold" style:font-weight-complex="bold" style:font-style-asian="normal" style:font-style-complex="normal"/>
    </style:style>
    <style:style style:name="T5" style:family="text">
      <style:text-properties fo:color="#000000" style:font-name="Comic Sans MS" fo:font-size="26pt" style:text-underline-style="none" style:text-underline-color="font-color" style:text-line-through-type="none" fo:font-style="normal" style:text-outline="false" fo:text-shadow="none" style:text-position="0% 100%" style:font-size-asian="26pt" style:font-size-complex="26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0" style:font-name="Comic Sans MS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/>
    </style:style>
    <style:style style:name="T7" style:family="text">
      <style:text-properties fo:color="#000000" style:font-name="Comic Sans MS" fo:font-size="11pt" fo:font-weight="bold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 style:text-underline-style="solid" style:text-underline-width="auto" style:text-und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Cronograma Financeiro LICITANTE" table:style-name="ta1" table:print-ranges="'Cronograma Financeiro LICITANTE'.A1:'Cronograma Financeiro LICITANTE'.O82">
        <table:table-column table:style-name="co1" table:default-cell-style-name="ce19"/>
        <table:table-column table:style-name="co2" table:default-cell-style-name="ce19"/>
        <table:table-column table:style-name="co3" table:default-cell-style-name="ce19"/>
        <table:table-column table:style-name="co4" table:number-columns-repeated="12" table:default-cell-style-name="ce19"/>
        <table:table-column table:style-name="co5" table:default-cell-style-name="ce19"/>
        <table:table-column table:style-name="co6" table:default-cell-style-name="ce20"/>
        <table:table-column table:style-name="co7" table:default-cell-style-name="ce20"/>
        <table:table-column table:style-name="co8" table:number-columns-repeated="51" table:default-cell-style-name="ce19"/>
        <table:table-column table:style-name="co9" table:number-columns-repeated="961" table:default-cell-style-name="ce52"/>
        <table:table-column table:style-name="co9" table:number-columns-repeated="15354"/>
        <table:table-row table:style-name="ro1">
          <table:table-cell table:style-name="ce2" office:value-type="string" calcext:value-type="string" table:number-columns-spanned="15" table:number-rows-spanned="1">
            <text:p>P R E F E I T U R A <text:s text:c="3"/>M U N I C I P A L <text:s text:c="3"/>D E <text:s text:c="3"/>C A M P I N A S</text:p>
            <draw:frame draw:z-index="0" draw:name="Imagem 1" draw:style-name="gr1" draw:text-style-name="P1" svg:width="3.276cm" svg:height="3.019cm" svg:x="0.344cm" svg:y="0.34cm">
              <draw:image xlink:href="Pictures/100000010000006100000066F58EDAB7.png" xlink:type="simple" xlink:show="embed" xlink:actuate="onLoad" draw:mime-type="image/png">
                <text:p/>
              </draw:image>
            </draw:frame>
          </table:table-cell>
          <table:covered-table-cell table:number-columns-repeated="13" table:style-name="ce22"/>
          <table:covered-table-cell table:style-name="ce74"/>
          <table:table-cell table:style-name="ce20"/>
          <table:table-cell table:number-columns-repeated="1014"/>
        </table:table-row>
        <table:table-row table:style-name="ro1">
          <table:table-cell table:style-name="ce3" office:value-type="string" calcext:value-type="string" table:number-columns-spanned="15" table:number-rows-spanned="1">
            <text:p>SECRETARIA MUNICIPAL DE INFRAESTRUTURA</text:p>
          </table:table-cell>
          <table:covered-table-cell table:number-columns-repeated="13" table:style-name="ce23"/>
          <table:covered-table-cell table:style-name="ce75"/>
          <table:table-cell table:style-name="ce20"/>
          <table:table-cell table:number-columns-repeated="1014"/>
        </table:table-row>
        <table:table-row table:style-name="ro1">
          <table:table-cell table:style-name="ce4" office:value-type="string" calcext:value-type="string" table:number-columns-spanned="15" table:number-rows-spanned="1">
            <text:p>CONCORRÊNCIA N.º 010/2026</text:p>
          </table:table-cell>
          <table:covered-table-cell table:number-columns-repeated="13" table:style-name="ce24"/>
          <table:covered-table-cell table:style-name="ce76"/>
          <table:table-cell table:style-name="ce20"/>
          <table:table-cell table:number-columns-repeated="1014"/>
        </table:table-row>
        <table:table-row table:style-name="ro1">
          <table:table-cell table:style-name="ce5" office:value-type="string" calcext:value-type="string" table:number-columns-spanned="15" table:number-rows-spanned="1">
            <text:p>C R O N O G R A M A <text:s text:c="3"/>F I N A N C E I R O</text:p>
          </table:table-cell>
          <table:covered-table-cell table:number-columns-repeated="13" table:style-name="ce25"/>
          <table:covered-table-cell table:style-name="ce77"/>
          <table:table-cell table:style-name="ce20"/>
          <table:table-cell table:number-columns-repeated="1014"/>
        </table:table-row>
        <table:table-row table:style-name="ro2">
          <table:table-cell table:style-name="ce6" office:value-type="string" calcext:value-type="string" table:number-columns-spanned="15" table:number-rows-spanned="1">
            <text:p><text:span text:style-name="T1">OBJETO:</text:span><text:span text:style-name="T2"> EXECUÇÃO DAS OBRAS DE CONSTRUÇÃO DO </text:span><text:span text:style-name="T3">CENTRO COMUNITÁRIO PELA VIDA - CONVIVE</text:span></text:p>
          </table:table-cell>
          <table:covered-table-cell table:number-columns-repeated="13" table:style-name="ce26"/>
          <table:covered-table-cell table:style-name="ce78"/>
          <table:table-cell table:style-name="ce95"/>
          <table:table-cell table:number-columns-repeated="2"/>
          <table:table-cell table:style-name="ce103" table:number-columns-repeated="51"/>
          <table:table-cell table:number-columns-repeated="961"/>
        </table:table-row>
        <table:table-row table:style-name="ro2">
          <table:table-cell table:style-name="ce7" office:value-type="string" calcext:value-type="string" table:number-columns-spanned="15" table:number-rows-spanned="1">
            <text:p><text:span text:style-name="T1">LOCAL:</text:span><text:span text:style-name="T2"> AVENIDA DO CAFÉ, S/N - PARQUE TAQUARAL - CAMPINAS/SP</text:span></text:p>
          </table:table-cell>
          <table:covered-table-cell table:number-columns-repeated="13" table:style-name="ce27"/>
          <table:covered-table-cell table:style-name="ce79"/>
          <table:table-cell table:number-columns-repeated="1015"/>
        </table:table-row>
        <table:table-header-rows>
          <table:table-row table:style-name="ro3">
            <table:table-cell table:style-name="ce8" office:value-type="string" calcext:value-type="string" table:number-columns-spanned="15" table:number-rows-spanned="1">
              <text:p><text:span text:style-name="T4">MACOR</text:span><text:span text:style-name="T5"> - Engenharia, Construções e Comércio S. A.</text:span></text:p>
            </table:table-cell>
            <table:covered-table-cell table:number-columns-repeated="13" table:style-name="ce28"/>
            <table:covered-table-cell table:style-name="ce80"/>
            <table:table-cell table:number-columns-repeated="1015"/>
          </table:table-row>
          <table:table-row table:style-name="ro2">
            <table:table-cell table:style-name="ce9" office:value-type="string" calcext:value-type="string" table:number-columns-spanned="1" table:number-rows-spanned="2">
              <text:p>EVENTO</text:p>
            </table:table-cell>
            <table:table-cell table:style-name="ce29" office:value-type="string" calcext:value-type="string" table:number-columns-spanned="1" table:number-rows-spanned="2">
              <text:p>DESCRIÇÃO DO SERVIÇO</text:p>
            </table:table-cell>
            <table:table-cell table:style-name="ce29" office:value-type="string" calcext:value-type="string" table:number-columns-spanned="1" table:number-rows-spanned="2">
              <text:p>VALOR</text:p>
            </table:table-cell>
            <table:table-cell table:style-name="ce53" office:value-type="string" calcext:value-type="string" table:number-columns-spanned="12" table:number-rows-spanned="1">
              <text:p>QUANTIDADE DE DIAS *</text:p>
            </table:table-cell>
            <table:covered-table-cell table:number-columns-repeated="10" table:style-name="ce71"/>
            <table:covered-table-cell table:style-name="ce81"/>
            <table:table-cell table:number-columns-repeated="1015"/>
          </table:table-row>
          <table:table-row table:style-name="ro2">
            <table:covered-table-cell table:style-name="ce10"/>
            <table:covered-table-cell table:number-columns-repeated="2" table:style-name="ce30"/>
            <table:table-cell table:style-name="ce54" office:value-type="float" office:value="50" calcext:value-type="float">
              <text:p>50</text:p>
            </table:table-cell>
            <table:table-cell table:style-name="ce54" office:value-type="float" office:value="80" calcext:value-type="float">
              <text:p>80</text:p>
            </table:table-cell>
            <table:table-cell table:style-name="ce54" office:value-type="float" office:value="110" calcext:value-type="float">
              <text:p>110</text:p>
            </table:table-cell>
            <table:table-cell table:style-name="ce54" office:value-type="float" office:value="140" calcext:value-type="float">
              <text:p>140</text:p>
            </table:table-cell>
            <table:table-cell table:style-name="ce54" office:value-type="float" office:value="170" calcext:value-type="float">
              <text:p>170</text:p>
            </table:table-cell>
            <table:table-cell table:style-name="ce54" office:value-type="float" office:value="200" calcext:value-type="float">
              <text:p>200</text:p>
            </table:table-cell>
            <table:table-cell table:style-name="ce54" office:value-type="float" office:value="230" calcext:value-type="float">
              <text:p>230</text:p>
            </table:table-cell>
            <table:table-cell table:style-name="ce54" office:value-type="float" office:value="260" calcext:value-type="float">
              <text:p>260</text:p>
            </table:table-cell>
            <table:table-cell table:style-name="ce54" office:value-type="float" office:value="290" calcext:value-type="float">
              <text:p>290</text:p>
            </table:table-cell>
            <table:table-cell table:style-name="ce54" office:value-type="float" office:value="320" calcext:value-type="float">
              <text:p>320</text:p>
            </table:table-cell>
            <table:table-cell table:style-name="ce54" office:value-type="float" office:value="350" calcext:value-type="float">
              <text:p>350</text:p>
            </table:table-cell>
            <table:table-cell table:style-name="ce82" office:value-type="float" office:value="380" calcext:value-type="float">
              <text:p>380</text:p>
            </table:table-cell>
            <table:table-cell table:style-name="ce20"/>
            <table:table-cell table:formula="of:=20+7*30" office:value-type="float" office:value="230" calcext:value-type="float">
              <text:p>230</text:p>
            </table:table-cell>
            <table:table-cell table:number-columns-repeated="1013"/>
          </table:table-row>
        </table:table-header-rows>
        <table:table-row table:style-name="ro4">
          <table:table-cell table:style-name="ce11" office:value-type="string" calcext:value-type="string">
            <text:p>A</text:p>
          </table:table-cell>
          <table:table-cell table:style-name="ce31" office:value-type="string" calcext:value-type="string">
            <text:p>OBRAS DE CONSTRUÇÃO DO CENTRO COMUNITÁRIO PELA VIDA - CONVIVE</text:p>
          </table:table-cell>
          <table:table-cell table:style-name="ce40"/>
          <table:table-cell table:style-name="ce55" table:number-columns-repeated="11"/>
          <table:table-cell table:style-name="ce83"/>
          <table:table-cell table:style-name="ce96" table:number-columns-repeated="1015"/>
        </table:table-row>
        <table:table-row table:style-name="ro5">
          <table:table-cell table:style-name="ce12" office:value-type="string" calcext:value-type="string">
            <text:p>A1</text:p>
          </table:table-cell>
          <table:table-cell table:style-name="ce32" office:value-type="string" calcext:value-type="string">
            <text:p>SERVIÇOS COM RECURSOS DO GOVERNO FEDERAL E DO</text:p>
            <text:p>GOVERNO MUNICIPAL</text:p>
          </table:table-cell>
          <table:table-cell table:style-name="ce41"/>
          <table:table-cell table:style-name="ce56" table:number-columns-repeated="11"/>
          <table:table-cell table:style-name="ce84"/>
          <table:table-cell table:style-name="ce96" table:number-columns-repeated="1015"/>
        </table:table-row>
        <table:table-row table:style-name="ro6">
          <table:table-cell table:style-name="ce13" office:value-type="string" calcext:value-type="string" table:number-columns-spanned="1" table:number-rows-spanned="2">
            <text:p>1</text:p>
          </table:table-cell>
          <table:table-cell table:style-name="ce33" office:value-type="string" calcext:value-type="string" table:number-columns-spanned="1" table:number-rows-spanned="2">
            <text:p>ADMINISTRAÇÃO LOCAL</text:p>
          </table:table-cell>
          <table:table-cell table:style-name="ce42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12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895023.4" calcext:value-type="currency" table:number-columns-spanned="1" table:number-rows-spanned="2">
            <text:p>R$ 895.023,40</text:p>
          </table:table-cell>
          <table:table-cell table:style-name="ce57" table:formula="of:=[.D13]*[.$C12]" office:value-type="float" office:value="7609.00555774263" calcext:value-type="float">
            <text:p>R$ 7.609,01</text:p>
          </table:table-cell>
          <table:table-cell table:style-name="ce57" table:formula="of:=[.E13]*[.$C12]" office:value-type="float" office:value="352.044373034734" calcext:value-type="float">
            <text:p>R$ 352,04</text:p>
          </table:table-cell>
          <table:table-cell table:style-name="ce57" table:formula="of:=[.F13]*[.$C12]" office:value-type="float" office:value="10312.6395165317" calcext:value-type="float">
            <text:p>R$ 10.312,64</text:p>
          </table:table-cell>
          <table:table-cell table:style-name="ce57" table:formula="of:=[.G13]*[.$C12]" office:value-type="float" office:value="152482.86227472" calcext:value-type="float">
            <text:p>R$ 152.482,86</text:p>
          </table:table-cell>
          <table:table-cell table:style-name="ce57" table:formula="of:=[.H13]*[.$C12]" office:value-type="float" office:value="143029.580666841" calcext:value-type="float">
            <text:p>R$ 143.029,58</text:p>
          </table:table-cell>
          <table:table-cell table:style-name="ce57" table:formula="of:=[.I13]*[.$C12]" office:value-type="float" office:value="112741.286773191" calcext:value-type="float">
            <text:p>R$ 112.741,29</text:p>
          </table:table-cell>
          <table:table-cell table:style-name="ce57" table:formula="of:=[.J13]*[.$C12]" office:value-type="float" office:value="115529.097679139" calcext:value-type="float">
            <text:p>R$ 115.529,10</text:p>
          </table:table-cell>
          <table:table-cell table:style-name="ce57" table:formula="of:=[.K13]*[.$C12]" office:value-type="float" office:value="98549.3983947979" calcext:value-type="float">
            <text:p>R$ 98.549,40</text:p>
          </table:table-cell>
          <table:table-cell table:style-name="ce57" table:formula="of:=[.L13]*[.$C12]" office:value-type="float" office:value="96139.4208847178" calcext:value-type="float">
            <text:p>R$ 96.139,42</text:p>
          </table:table-cell>
          <table:table-cell table:style-name="ce57" table:formula="of:=[.M13]*[.$C12]" office:value-type="float" office:value="85868.3317452125" calcext:value-type="float">
            <text:p>R$ 85.868,33</text:p>
          </table:table-cell>
          <table:table-cell table:style-name="ce57" table:formula="of:=[.N13]*[.$C12]" office:value-type="float" office:value="66804.1562173021" calcext:value-type="float">
            <text:p>R$ 66.804,16</text:p>
          </table:table-cell>
          <table:table-cell table:style-name="ce85" table:formula="of:=[.O13]*[.$C12]" office:value-type="float" office:value="5605.57591676951" calcext:value-type="float">
            <text:p>R$ 5.605,58</text:p>
          </table:table-cell>
          <table:table-cell table:style-name="ce97" table:formula="of:=SUM([.D12:.O12])" office:value-type="float" office:value="895023.4" calcext:value-type="float">
            <text:p>895.023,40 </text:p>
          </table:table-cell>
          <table:table-cell table:style-name="ce97" table:formula="of:=[.C12]-[.P12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2"/>
          <table:table-cell table:style-name="ce58" table:formula="of:=+SUM([.D14];[.D16];[.D18];[.D20];[.D22];[.D24];[.D26];[.D28];[.D30];[.D32];[.D34];[.D36];[.D38];[.D40];[.D42];[.D44];[.D46];[.D48];[.D50];[.D52];[.D54];[.D56];[.D58];[.D60];[.D62];[.D64])/SUM([.$C$14:.$C$65])" office:value-type="percentage" office:value="0.00850145991461522" calcext:value-type="percentage">
            <text:p>0,8501459915%</text:p>
          </table:table-cell>
          <table:table-cell table:style-name="ce58" table:formula="of:=+SUM([.E14];[.E16];[.E18];[.E20];[.E22];[.E24];[.E26];[.E28];[.E30];[.E32];[.E34];[.E36];[.E38];[.E40];[.E42];[.E44];[.E46];[.E48];[.E50];[.E52];[.E54];[.E56];[.E58];[.E60];[.E62];[.E64])/SUM([.$C$14:.$C$65])" office:value-type="percentage" office:value="0.000393335384342726" calcext:value-type="percentage">
            <text:p>0,0393335384%</text:p>
          </table:table-cell>
          <table:table-cell table:style-name="ce58" table:formula="of:=+SUM([.F14];[.F16];[.F18];[.F20];[.F22];[.F24];[.F26];[.F28];[.F30];[.F32];[.F34];[.F36];[.F38];[.F40];[.F42];[.F44];[.F46];[.F48];[.F50];[.F52];[.F54];[.F56];[.F58];[.F60];[.F62];[.F64])/SUM([.$C$14:.$C$65])" office:value-type="percentage" office:value="0.0115222010022661" calcext:value-type="percentage">
            <text:p>1,1522201002%</text:p>
          </table:table-cell>
          <table:table-cell table:style-name="ce58" table:formula="of:=+SUM([.G14];[.G16];[.G18];[.G20];[.G22];[.G24];[.G26];[.G28];[.G30];[.G32];[.G34];[.G36];[.G38];[.G40];[.G42];[.G44];[.G46];[.G48];[.G50];[.G52];[.G54];[.G56];[.G58];[.G60];[.G62];[.G64])/SUM([.$C$14:.$C$65])" office:value-type="percentage" office:value="0.170367458856071" calcext:value-type="percentage">
            <text:p>17,0367458856%</text:p>
          </table:table-cell>
          <table:table-cell table:style-name="ce58" table:formula="of:=+SUM([.H14];[.H16];[.H18];[.H20];[.H22];[.H24];[.H26];[.H28];[.H30];[.H32];[.H34];[.H36];[.H38];[.H40];[.H42];[.H44];[.H46];[.H48];[.H50];[.H52];[.H54];[.H56];[.H58];[.H60];[.H62];[.H64])/SUM([.$C$14:.$C$65])" office:value-type="percentage" office:value="0.159805409184655" calcext:value-type="percentage">
            <text:p>15,9805409185%</text:p>
          </table:table-cell>
          <table:table-cell table:style-name="ce58" table:formula="of:=+SUM([.I14];[.I16];[.I18];[.I20];[.I22];[.I24];[.I26];[.I28];[.I30];[.I32];[.I34];[.I36];[.I38];[.I40];[.I42];[.I44];[.I46];[.I48];[.I50];[.I52];[.I54];[.I56];[.I58];[.I60];[.I62];[.I64])/SUM([.$C$14:.$C$65])" office:value-type="percentage" office:value="0.125964624805554" calcext:value-type="percentage">
            <text:p>12,5964624806%</text:p>
          </table:table-cell>
          <table:table-cell table:style-name="ce58" table:formula="of:=+SUM([.J14];[.J16];[.J18];[.J20];[.J22];[.J24];[.J26];[.J28];[.J30];[.J32];[.J34];[.J36];[.J38];[.J40];[.J42];[.J44];[.J46];[.J48];[.J50];[.J52];[.J54];[.J56];[.J58];[.J60];[.J62];[.J64])/SUM([.$C$14:.$C$65])" office:value-type="percentage" office:value="0.12907941588917" calcext:value-type="percentage">
            <text:p>12,9079415889%</text:p>
          </table:table-cell>
          <table:table-cell table:style-name="ce58" table:formula="of:=+SUM([.K14];[.K16];[.K18];[.K20];[.K22];[.K24];[.K26];[.K28];[.K30];[.K32];[.K34];[.K36];[.K38];[.K40];[.K42];[.K44];[.K46];[.K48];[.K50];[.K52];[.K54];[.K56];[.K58];[.K60];[.K62];[.K64])/SUM([.$C$14:.$C$65])" office:value-type="percentage" office:value="0.110108180852923" calcext:value-type="percentage">
            <text:p>11,0108180853%</text:p>
          </table:table-cell>
          <table:table-cell table:style-name="ce58" table:formula="of:=+SUM([.L14];[.L16];[.L18];[.L20];[.L22];[.L24];[.L26];[.L28];[.L30];[.L32];[.L34];[.L36];[.L38];[.L40];[.L42];[.L44];[.L46];[.L48];[.L50];[.L52];[.L54];[.L56];[.L58];[.L60];[.L62];[.L64])/SUM([.$C$14:.$C$65])" office:value-type="percentage" office:value="0.107415538950957" calcext:value-type="percentage">
            <text:p>10,7415538951%</text:p>
          </table:table-cell>
          <table:table-cell table:style-name="ce58" table:formula="of:=+SUM([.M14];[.M16];[.M18];[.M20];[.M22];[.M24];[.M26];[.M28];[.M30];[.M32];[.M34];[.M36];[.M38];[.M40];[.M42];[.M44];[.M46];[.M48];[.M50];[.M52];[.M54];[.M56];[.M58];[.M60];[.M62];[.M64])/SUM([.$C$14:.$C$65])" office:value-type="percentage" office:value="0.0959397617371931" calcext:value-type="percentage">
            <text:p>9,5939761737%</text:p>
          </table:table-cell>
          <table:table-cell table:style-name="ce58" table:formula="of:=+SUM([.N14];[.N16];[.N18];[.N20];[.N22];[.N24];[.N26];[.N28];[.N30];[.N32];[.N34];[.N36];[.N38];[.N40];[.N42];[.N44];[.N46];[.N48];[.N50];[.N52];[.N54];[.N56];[.N58];[.N60];[.N62];[.N64])/SUM([.$C$14:.$C$65])" office:value-type="percentage" office:value="0.0746395638564333" calcext:value-type="percentage">
            <text:p>7,4639563856%</text:p>
          </table:table-cell>
          <table:table-cell table:style-name="ce86" table:formula="of:=+SUM([.O14];[.O16];[.O18];[.O20];[.O22];[.O24];[.O26];[.O28];[.O30];[.O32];[.O34];[.O36];[.O38];[.O40];[.O42];[.O44];[.O46];[.O48];[.O50];[.O52];[.O54];[.O56];[.O58];[.O60];[.O62];[.O64])/SUM([.$C$14:.$C$65])" office:value-type="percentage" office:value="0.00626304956582086" calcext:value-type="percentage">
            <text:p>0,6263049566%</text:p>
          </table:table-cell>
          <table:table-cell table:style-name="ce97"/>
          <table:table-cell table:style-name="ce97" table:formula="of:=SUM([.D13:.O13])" office:value-type="float" office:value="1" calcext:value-type="float">
            <text:p>1,00 </text:p>
          </table:table-cell>
          <table:table-cell table:style-name="ce102"/>
          <table:table-cell table:style-name="ce104"/>
          <table:table-cell table:number-columns-repeated="1011"/>
        </table:table-row>
        <table:table-row table:style-name="ro6">
          <table:table-cell table:style-name="ce13" office:value-type="string" calcext:value-type="string" table:number-columns-spanned="1" table:number-rows-spanned="2">
            <text:p>2</text:p>
          </table:table-cell>
          <table:table-cell table:style-name="ce33" office:value-type="string" calcext:value-type="string" table:number-columns-spanned="1" table:number-rows-spanned="2">
            <text:p>PLACA DE OBRA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14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6030.42" calcext:value-type="currency" table:number-columns-spanned="1" table:number-rows-spanned="2">
            <text:p><text:s/>R$ 6.030,42 </text:p>
          </table:table-cell>
          <table:table-cell table:style-name="ce59" table:formula="of:=[.D15]*[.$C14]" office:value-type="float" office:value="6030.42" calcext:value-type="float">
            <text:p>R$ 6.030,42</text:p>
          </table:table-cell>
          <table:table-cell table:style-name="ce60"/>
          <table:table-cell table:style-name="ce60" table:formula="of:=[.F15]*[.$C14]" office:value-type="float" office:value="0" calcext:value-type="float">
            <text:p>R$ 0,00</text:p>
          </table:table-cell>
          <table:table-cell table:style-name="ce60" table:formula="of:=[.G15]*[.$C14]" office:value-type="float" office:value="0" calcext:value-type="float">
            <text:p>R$ 0,00</text:p>
          </table:table-cell>
          <table:table-cell table:style-name="ce60" table:formula="of:=[.H15]*[.$C14]" office:value-type="float" office:value="0" calcext:value-type="float">
            <text:p>R$ 0,00</text:p>
          </table:table-cell>
          <table:table-cell table:style-name="ce60" table:formula="of:=[.I15]*[.$C14]" office:value-type="float" office:value="0" calcext:value-type="float">
            <text:p>R$ 0,00</text:p>
          </table:table-cell>
          <table:table-cell table:style-name="ce60" table:formula="of:=[.J15]*[.$C14]" office:value-type="float" office:value="0" calcext:value-type="float">
            <text:p>R$ 0,00</text:p>
          </table:table-cell>
          <table:table-cell table:style-name="ce60" table:formula="of:=[.K15]*[.$C14]" office:value-type="float" office:value="0" calcext:value-type="float">
            <text:p>R$ 0,00</text:p>
          </table:table-cell>
          <table:table-cell table:style-name="ce60" table:formula="of:=[.L15]*[.$C14]" office:value-type="float" office:value="0" calcext:value-type="float">
            <text:p>R$ 0,00</text:p>
          </table:table-cell>
          <table:table-cell table:style-name="ce60" table:formula="of:=[.M15]*[.$C14]" office:value-type="float" office:value="0" calcext:value-type="float">
            <text:p>R$ 0,00</text:p>
          </table:table-cell>
          <table:table-cell table:style-name="ce60" table:formula="of:=[.N15]*[.$C14]" office:value-type="float" office:value="0" calcext:value-type="float">
            <text:p>R$ 0,00</text:p>
          </table:table-cell>
          <table:table-cell table:style-name="ce87" table:formula="of:=[.O15]*[.$C14]" office:value-type="float" office:value="0" calcext:value-type="float">
            <text:p>R$ 0,00</text:p>
          </table:table-cell>
          <table:table-cell table:style-name="ce97" table:formula="of:=SUM([.D14:.O14])" office:value-type="float" office:value="6030.42" calcext:value-type="float">
            <text:p>6.030,42 </text:p>
          </table:table-cell>
          <table:table-cell table:style-name="ce97" table:formula="of:=[.C14]-[.P14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10"/>
          <table:table-cell table:style-name="ce88"/>
          <table:table-cell table:style-name="ce97"/>
          <table:table-cell table:style-name="ce97" table:formula="of:=SUM([.D15:.O15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3</text:p>
          </table:table-cell>
          <table:table-cell table:style-name="ce33" office:value-type="string" calcext:value-type="string" table:number-columns-spanned="1" table:number-rows-spanned="2">
            <text:p>SERVIÇOS PRELIMINARES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16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95918.27" calcext:value-type="currency" table:number-columns-spanned="1" table:number-rows-spanned="2">
            <text:p><text:s/>R$ 95.918,27 </text:p>
          </table:table-cell>
          <table:table-cell table:style-name="ce59" table:formula="of:=[.D17]*[.$C16]" office:value-type="float" office:value="95918.27" calcext:value-type="float">
            <text:p>R$ 95.918,27</text:p>
          </table:table-cell>
          <table:table-cell table:style-name="ce60" table:formula="of:=[.E17]*[.$C16]" office:value-type="float" office:value="0" calcext:value-type="float">
            <text:p>R$ 0,00</text:p>
          </table:table-cell>
          <table:table-cell table:style-name="ce60" table:formula="of:=[.F17]*[.$C16]" office:value-type="float" office:value="0" calcext:value-type="float">
            <text:p>R$ 0,00</text:p>
          </table:table-cell>
          <table:table-cell table:style-name="ce60" table:formula="of:=[.G17]*[.$C16]" office:value-type="float" office:value="0" calcext:value-type="float">
            <text:p>R$ 0,00</text:p>
          </table:table-cell>
          <table:table-cell table:style-name="ce60" table:formula="of:=[.H17]*[.$C16]" office:value-type="float" office:value="0" calcext:value-type="float">
            <text:p>R$ 0,00</text:p>
          </table:table-cell>
          <table:table-cell table:style-name="ce60" table:formula="of:=[.I17]*[.$C16]" office:value-type="float" office:value="0" calcext:value-type="float">
            <text:p>R$ 0,00</text:p>
          </table:table-cell>
          <table:table-cell table:style-name="ce60" table:formula="of:=[.J17]*[.$C16]" office:value-type="float" office:value="0" calcext:value-type="float">
            <text:p>R$ 0,00</text:p>
          </table:table-cell>
          <table:table-cell table:style-name="ce60" table:formula="of:=[.K17]*[.$C16]" office:value-type="float" office:value="0" calcext:value-type="float">
            <text:p>R$ 0,00</text:p>
          </table:table-cell>
          <table:table-cell table:style-name="ce60" table:formula="of:=[.L17]*[.$C16]" office:value-type="float" office:value="0" calcext:value-type="float">
            <text:p>R$ 0,00</text:p>
          </table:table-cell>
          <table:table-cell table:style-name="ce60" table:formula="of:=[.M17]*[.$C16]" office:value-type="float" office:value="0" calcext:value-type="float">
            <text:p>R$ 0,00</text:p>
          </table:table-cell>
          <table:table-cell table:style-name="ce60" table:formula="of:=[.N17]*[.$C16]" office:value-type="float" office:value="0" calcext:value-type="float">
            <text:p>R$ 0,00</text:p>
          </table:table-cell>
          <table:table-cell table:style-name="ce87" table:formula="of:=[.O17]*[.$C16]" office:value-type="float" office:value="0" calcext:value-type="float">
            <text:p>R$ 0,00</text:p>
          </table:table-cell>
          <table:table-cell table:style-name="ce97" table:formula="of:=SUM([.D16:.O16])" office:value-type="float" office:value="95918.27" calcext:value-type="float">
            <text:p>95.918,27 </text:p>
          </table:table-cell>
          <table:table-cell table:style-name="ce97" table:formula="of:=[.C16]-[.P16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10"/>
          <table:table-cell table:style-name="ce88"/>
          <table:table-cell table:style-name="ce97"/>
          <table:table-cell table:style-name="ce97" table:formula="of:=SUM([.D17:.O17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4</text:p>
          </table:table-cell>
          <table:table-cell table:style-name="ce33" office:value-type="string" calcext:value-type="string" table:number-columns-spanned="1" table:number-rows-spanned="2">
            <text:p>LOCAÇÃO DE "CONTAINERS"</text:p>
            <text:p>CANTEIRO DE OBRAS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18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59347.92" calcext:value-type="currency" table:number-columns-spanned="1" table:number-rows-spanned="2">
            <text:p><text:s/>R$ 59.347,92 </text:p>
          </table:table-cell>
          <table:table-cell table:style-name="ce59" table:formula="of:=[.D19]*[.$C18]" office:value-type="float" office:value="4945.66" calcext:value-type="float">
            <text:p>R$ 4.945,66</text:p>
          </table:table-cell>
          <table:table-cell table:style-name="ce59" table:formula="of:=[.E19]*[.$C18]" office:value-type="float" office:value="4945.66" calcext:value-type="float">
            <text:p>R$ 4.945,66</text:p>
          </table:table-cell>
          <table:table-cell table:style-name="ce59" table:formula="of:=[.F19]*[.$C18]" office:value-type="float" office:value="4945.66" calcext:value-type="float">
            <text:p>R$ 4.945,66</text:p>
          </table:table-cell>
          <table:table-cell table:style-name="ce59" table:formula="of:=[.G19]*[.$C18]" office:value-type="float" office:value="4945.66" calcext:value-type="float">
            <text:p>R$ 4.945,66</text:p>
          </table:table-cell>
          <table:table-cell table:style-name="ce59" table:formula="of:=[.H19]*[.$C18]" office:value-type="float" office:value="4945.66" calcext:value-type="float">
            <text:p>R$ 4.945,66</text:p>
          </table:table-cell>
          <table:table-cell table:style-name="ce59" table:formula="of:=[.I19]*[.$C18]" office:value-type="float" office:value="4945.66" calcext:value-type="float">
            <text:p>R$ 4.945,66</text:p>
          </table:table-cell>
          <table:table-cell table:style-name="ce59" table:formula="of:=[.J19]*[.$C18]" office:value-type="float" office:value="4945.66" calcext:value-type="float">
            <text:p>R$ 4.945,66</text:p>
          </table:table-cell>
          <table:table-cell table:style-name="ce59" table:formula="of:=[.K19]*[.$C18]" office:value-type="float" office:value="4945.66" calcext:value-type="float">
            <text:p>R$ 4.945,66</text:p>
          </table:table-cell>
          <table:table-cell table:style-name="ce59" table:formula="of:=[.L19]*[.$C18]" office:value-type="float" office:value="4945.66" calcext:value-type="float">
            <text:p>R$ 4.945,66</text:p>
          </table:table-cell>
          <table:table-cell table:style-name="ce59" table:formula="of:=[.M19]*[.$C18]" office:value-type="float" office:value="4945.66" calcext:value-type="float">
            <text:p>R$ 4.945,66</text:p>
          </table:table-cell>
          <table:table-cell table:style-name="ce59" table:formula="of:=[.N19]*[.$C18]" office:value-type="float" office:value="4945.66" calcext:value-type="float">
            <text:p>R$ 4.945,66</text:p>
          </table:table-cell>
          <table:table-cell table:style-name="ce89" table:formula="of:=[.O19]*[.$C18]" office:value-type="float" office:value="4945.66" calcext:value-type="float">
            <text:p>R$ 4.945,66</text:p>
          </table:table-cell>
          <table:table-cell table:style-name="ce97" table:formula="of:=SUM([.D18:.O18])" office:value-type="float" office:value="59347.92" calcext:value-type="float">
            <text:p>59.347,92 </text:p>
          </table:table-cell>
          <table:table-cell table:style-name="ce97" table:formula="of:=[.C18]-[.P18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number-columns-repeated="11" table:style-name="ce58" office:value-type="percentage" office:value="0.0833333333333333" calcext:value-type="percentage">
            <text:p>8,3333333333%</text:p>
          </table:table-cell>
          <table:table-cell table:style-name="ce86" office:value-type="percentage" office:value="0.0833333333333333" calcext:value-type="percentage">
            <text:p>8,3333333333%</text:p>
          </table:table-cell>
          <table:table-cell table:style-name="ce97"/>
          <table:table-cell table:style-name="ce97" table:formula="of:=SUM([.D19:.O19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5</text:p>
          </table:table-cell>
          <table:table-cell table:style-name="ce33" office:value-type="string" calcext:value-type="string" table:number-columns-spanned="1" table:number-rows-spanned="2">
            <text:p>MOVIMENTAÇÃO DE TERRA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20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139930.42" calcext:value-type="currency" table:number-columns-spanned="1" table:number-rows-spanned="2">
            <text:p><text:s/>R$ 139.930,42 </text:p>
          </table:table-cell>
          <table:table-cell table:style-name="ce60" table:formula="of:=[.D21]*[.$C20]" office:value-type="float" office:value="0" calcext:value-type="float">
            <text:p>R$ 0,00</text:p>
          </table:table-cell>
          <table:table-cell table:style-name="ce60" table:formula="of:=[.E21]*[.$C20]" office:value-type="float" office:value="0" calcext:value-type="float">
            <text:p>R$ 0,00</text:p>
          </table:table-cell>
          <table:table-cell table:style-name="ce59" table:formula="of:=[.F21]*[.$C20]" office:value-type="float" office:value="139930.42" calcext:value-type="float">
            <text:p>R$ 139.930,42</text:p>
          </table:table-cell>
          <table:table-cell table:style-name="ce60" table:formula="of:=[.G21]*[.$C20]" office:value-type="float" office:value="0" calcext:value-type="float">
            <text:p>R$ 0,00</text:p>
          </table:table-cell>
          <table:table-cell table:style-name="ce60" table:formula="of:=[.H21]*[.$C20]" office:value-type="float" office:value="0" calcext:value-type="float">
            <text:p>R$ 0,00</text:p>
          </table:table-cell>
          <table:table-cell table:style-name="ce60" table:formula="of:=[.I21]*[.$C20]" office:value-type="float" office:value="0" calcext:value-type="float">
            <text:p>R$ 0,00</text:p>
          </table:table-cell>
          <table:table-cell table:style-name="ce60" table:formula="of:=[.J21]*[.$C20]" office:value-type="float" office:value="0" calcext:value-type="float">
            <text:p>R$ 0,00</text:p>
          </table:table-cell>
          <table:table-cell table:style-name="ce60" table:formula="of:=[.K21]*[.$C20]" office:value-type="float" office:value="0" calcext:value-type="float">
            <text:p>R$ 0,00</text:p>
          </table:table-cell>
          <table:table-cell table:style-name="ce60" table:formula="of:=[.L21]*[.$C20]" office:value-type="float" office:value="0" calcext:value-type="float">
            <text:p>R$ 0,00</text:p>
          </table:table-cell>
          <table:table-cell table:style-name="ce60" table:formula="of:=[.M21]*[.$C20]" office:value-type="float" office:value="0" calcext:value-type="float">
            <text:p>R$ 0,00</text:p>
          </table:table-cell>
          <table:table-cell table:style-name="ce60" table:formula="of:=[.N21]*[.$C20]" office:value-type="float" office:value="0" calcext:value-type="float">
            <text:p>R$ 0,00</text:p>
          </table:table-cell>
          <table:table-cell table:style-name="ce87" table:formula="of:=[.O21]*[.$C20]" office:value-type="float" office:value="0" calcext:value-type="float">
            <text:p>R$ 0,00</text:p>
          </table:table-cell>
          <table:table-cell table:style-name="ce97" table:formula="of:=SUM([.D20:.O20])" office:value-type="float" office:value="139930.42" calcext:value-type="float">
            <text:p>139.930,42 </text:p>
          </table:table-cell>
          <table:table-cell table:style-name="ce97" table:formula="of:=[.C20]-[.P20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2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8"/>
          <table:table-cell table:style-name="ce88"/>
          <table:table-cell table:style-name="ce97"/>
          <table:table-cell table:style-name="ce97" table:formula="of:=SUM([.D21:.O21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6</text:p>
          </table:table-cell>
          <table:table-cell table:style-name="ce33" office:value-type="string" calcext:value-type="string" table:number-columns-spanned="1" table:number-rows-spanned="2">
            <text:p>ESTACAS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22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393033.14" calcext:value-type="currency" table:number-columns-spanned="1" table:number-rows-spanned="2">
            <text:p><text:s/>R$ 393.033,14 </text:p>
          </table:table-cell>
          <table:table-cell table:style-name="ce60" table:formula="of:=[.D23]*[.$C22]" office:value-type="float" office:value="0" calcext:value-type="float">
            <text:p>R$ 0,00</text:p>
          </table:table-cell>
          <table:table-cell table:style-name="ce60" table:formula="of:=[.E23]*[.$C22]" office:value-type="float" office:value="0" calcext:value-type="float">
            <text:p>R$ 0,00</text:p>
          </table:table-cell>
          <table:table-cell table:style-name="ce60" table:formula="of:=[.F23]*[.$C22]" office:value-type="float" office:value="0" calcext:value-type="float">
            <text:p>R$ 0,00</text:p>
          </table:table-cell>
          <table:table-cell table:style-name="ce59" table:formula="of:=[.G23]*[.$C22]" office:value-type="float" office:value="393033.14" calcext:value-type="float">
            <text:p>R$ 393.033,14</text:p>
          </table:table-cell>
          <table:table-cell table:style-name="ce60" table:formula="of:=[.H23]*[.$C22]" office:value-type="float" office:value="0" calcext:value-type="float">
            <text:p>R$ 0,00</text:p>
          </table:table-cell>
          <table:table-cell table:style-name="ce60" table:formula="of:=[.I23]*[.$C22]" office:value-type="float" office:value="0" calcext:value-type="float">
            <text:p>R$ 0,00</text:p>
          </table:table-cell>
          <table:table-cell table:style-name="ce60" table:formula="of:=[.J23]*[.$C22]" office:value-type="float" office:value="0" calcext:value-type="float">
            <text:p>R$ 0,00</text:p>
          </table:table-cell>
          <table:table-cell table:style-name="ce60" table:formula="of:=[.K23]*[.$C22]" office:value-type="float" office:value="0" calcext:value-type="float">
            <text:p>R$ 0,00</text:p>
          </table:table-cell>
          <table:table-cell table:style-name="ce60" table:formula="of:=[.L23]*[.$C22]" office:value-type="float" office:value="0" calcext:value-type="float">
            <text:p>R$ 0,00</text:p>
          </table:table-cell>
          <table:table-cell table:style-name="ce60" table:formula="of:=[.M23]*[.$C22]" office:value-type="float" office:value="0" calcext:value-type="float">
            <text:p>R$ 0,00</text:p>
          </table:table-cell>
          <table:table-cell table:style-name="ce60" table:formula="of:=[.N23]*[.$C22]" office:value-type="float" office:value="0" calcext:value-type="float">
            <text:p>R$ 0,00</text:p>
          </table:table-cell>
          <table:table-cell table:style-name="ce87" table:formula="of:=[.O23]*[.$C22]" office:value-type="float" office:value="0" calcext:value-type="float">
            <text:p>R$ 0,00</text:p>
          </table:table-cell>
          <table:table-cell table:style-name="ce97" table:formula="of:=SUM([.D22:.O22])" office:value-type="float" office:value="393033.14" calcext:value-type="float">
            <text:p>393.033,14 </text:p>
          </table:table-cell>
          <table:table-cell table:style-name="ce97" table:formula="of:=[.C22]-[.P22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3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7"/>
          <table:table-cell table:style-name="ce88"/>
          <table:table-cell table:style-name="ce97"/>
          <table:table-cell table:style-name="ce97" table:formula="of:=SUM([.D23:.O23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7</text:p>
          </table:table-cell>
          <table:table-cell table:style-name="ce33" office:value-type="string" calcext:value-type="string" table:number-columns-spanned="1" table:number-rows-spanned="2">
            <text:p>ESTRUTURAS EM CONCRETO ARMADO - INFRAESTRUTURA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24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566225.28" calcext:value-type="currency" table:number-columns-spanned="1" table:number-rows-spanned="2">
            <text:p><text:s/>R$ 566.225,28 </text:p>
          </table:table-cell>
          <table:table-cell table:style-name="ce60" table:formula="of:=[.D25]*[.$C24]" office:value-type="float" office:value="0" calcext:value-type="float">
            <text:p>R$ 0,00</text:p>
          </table:table-cell>
          <table:table-cell table:style-name="ce60" table:formula="of:=[.E25]*[.$C24]" office:value-type="float" office:value="0" calcext:value-type="float">
            <text:p>R$ 0,00</text:p>
          </table:table-cell>
          <table:table-cell table:style-name="ce60" table:formula="of:=[.F25]*[.$C24]" office:value-type="float" office:value="0" calcext:value-type="float">
            <text:p>R$ 0,00</text:p>
          </table:table-cell>
          <table:table-cell table:style-name="ce60" table:formula="of:=[.G25]*[.$C24]" office:value-type="float" office:value="0" calcext:value-type="float">
            <text:p>R$ 0,00</text:p>
          </table:table-cell>
          <table:table-cell table:style-name="ce59" table:formula="of:=[.H25]*[.$C24]" office:value-type="float" office:value="566225.28" calcext:value-type="float">
            <text:p>R$ 566.225,28</text:p>
          </table:table-cell>
          <table:table-cell table:style-name="ce60" table:formula="of:=[.I25]*[.$C24]" office:value-type="float" office:value="0" calcext:value-type="float">
            <text:p>R$ 0,00</text:p>
          </table:table-cell>
          <table:table-cell table:style-name="ce60" table:formula="of:=[.J25]*[.$C24]" office:value-type="float" office:value="0" calcext:value-type="float">
            <text:p>R$ 0,00</text:p>
          </table:table-cell>
          <table:table-cell table:style-name="ce60" table:formula="of:=[.K25]*[.$C24]" office:value-type="float" office:value="0" calcext:value-type="float">
            <text:p>R$ 0,00</text:p>
          </table:table-cell>
          <table:table-cell table:style-name="ce60" table:formula="of:=[.L25]*[.$C24]" office:value-type="float" office:value="0" calcext:value-type="float">
            <text:p>R$ 0,00</text:p>
          </table:table-cell>
          <table:table-cell table:style-name="ce60" table:formula="of:=[.M25]*[.$C24]" office:value-type="float" office:value="0" calcext:value-type="float">
            <text:p>R$ 0,00</text:p>
          </table:table-cell>
          <table:table-cell table:style-name="ce60" table:formula="of:=[.N25]*[.$C24]" office:value-type="float" office:value="0" calcext:value-type="float">
            <text:p>R$ 0,00</text:p>
          </table:table-cell>
          <table:table-cell table:style-name="ce87" table:formula="of:=[.O25]*[.$C24]" office:value-type="float" office:value="0" calcext:value-type="float">
            <text:p>R$ 0,00</text:p>
          </table:table-cell>
          <table:table-cell table:style-name="ce97" table:formula="of:=SUM([.D24:.O24])" office:value-type="float" office:value="566225.28" calcext:value-type="float">
            <text:p>566.225,28 </text:p>
          </table:table-cell>
          <table:table-cell table:style-name="ce97" table:formula="of:=[.C24]-[.P24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4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6"/>
          <table:table-cell table:style-name="ce88"/>
          <table:table-cell table:style-name="ce97"/>
          <table:table-cell table:style-name="ce97" table:formula="of:=SUM([.D25:.O25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8</text:p>
          </table:table-cell>
          <table:table-cell table:style-name="ce33" office:value-type="string" calcext:value-type="string" table:number-columns-spanned="1" table:number-rows-spanned="2">
            <text:p>ESTRUTURAS EM CONCRETO ARMADO - SUPERESTRUTURA</text:p>
          </table:table-cell>
          <table:table-cell table:style-name="ce42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26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1429246.89" calcext:value-type="currency" table:number-columns-spanned="1" table:number-rows-spanned="2">
            <text:p>R$ 1.429.246,89</text:p>
          </table:table-cell>
          <table:table-cell table:style-name="ce60" table:formula="of:=[.D27]*[.$C26]" office:value-type="float" office:value="0" calcext:value-type="float">
            <text:p>R$ 0,00</text:p>
          </table:table-cell>
          <table:table-cell table:style-name="ce60" table:formula="of:=[.E27]*[.$C26]" office:value-type="float" office:value="0" calcext:value-type="float">
            <text:p>R$ 0,00</text:p>
          </table:table-cell>
          <table:table-cell table:style-name="ce60" table:formula="of:=[.F27]*[.$C26]" office:value-type="float" office:value="0" calcext:value-type="float">
            <text:p>R$ 0,00</text:p>
          </table:table-cell>
          <table:table-cell table:style-name="ce60" table:formula="of:=[.G27]*[.$C26]" office:value-type="float" office:value="0" calcext:value-type="float">
            <text:p>R$ 0,00</text:p>
          </table:table-cell>
          <table:table-cell table:style-name="ce59" table:formula="of:=[.H27]*[.$C26]" office:value-type="float" office:value="1429246.89" calcext:value-type="float">
            <text:p>R$ 1.429.246,89</text:p>
          </table:table-cell>
          <table:table-cell table:style-name="ce60" table:formula="of:=[.I27]*[.$C26]" office:value-type="float" office:value="0" calcext:value-type="float">
            <text:p>R$ 0,00</text:p>
          </table:table-cell>
          <table:table-cell table:style-name="ce60" table:formula="of:=[.J27]*[.$C26]" office:value-type="float" office:value="0" calcext:value-type="float">
            <text:p>R$ 0,00</text:p>
          </table:table-cell>
          <table:table-cell table:style-name="ce60" table:formula="of:=[.K27]*[.$C26]" office:value-type="float" office:value="0" calcext:value-type="float">
            <text:p>R$ 0,00</text:p>
          </table:table-cell>
          <table:table-cell table:style-name="ce60" table:formula="of:=[.L27]*[.$C26]" office:value-type="float" office:value="0" calcext:value-type="float">
            <text:p>R$ 0,00</text:p>
          </table:table-cell>
          <table:table-cell table:style-name="ce60" table:formula="of:=[.M27]*[.$C26]" office:value-type="float" office:value="0" calcext:value-type="float">
            <text:p>R$ 0,00</text:p>
          </table:table-cell>
          <table:table-cell table:style-name="ce60" table:formula="of:=[.N27]*[.$C26]" office:value-type="float" office:value="0" calcext:value-type="float">
            <text:p>R$ 0,00</text:p>
          </table:table-cell>
          <table:table-cell table:style-name="ce87" table:formula="of:=[.O27]*[.$C26]" office:value-type="float" office:value="0" calcext:value-type="float">
            <text:p>R$ 0,00</text:p>
          </table:table-cell>
          <table:table-cell table:style-name="ce97" table:formula="of:=SUM([.D26:.O26])" office:value-type="float" office:value="1429246.89" calcext:value-type="float">
            <text:p>1.429.246,89 </text:p>
          </table:table-cell>
          <table:table-cell table:style-name="ce97" table:formula="of:=[.C26]-[.P26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2"/>
          <table:table-cell table:style-name="ce61" table:number-columns-repeated="4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6"/>
          <table:table-cell table:style-name="ce88"/>
          <table:table-cell table:style-name="ce97"/>
          <table:table-cell table:style-name="ce97" table:formula="of:=SUM([.D27:.O27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9</text:p>
          </table:table-cell>
          <table:table-cell table:style-name="ce33" office:value-type="string" calcext:value-type="string" table:number-columns-spanned="1" table:number-rows-spanned="2">
            <text:p>ESTRUTURAS METÁLICAS</text:p>
          </table:table-cell>
          <table:table-cell table:style-name="ce42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28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1339254.98" calcext:value-type="currency" table:number-columns-spanned="1" table:number-rows-spanned="2">
            <text:p>R$ 1.339.254,98</text:p>
          </table:table-cell>
          <table:table-cell table:style-name="ce60" table:formula="of:=[.D29]*[.$C28]" office:value-type="float" office:value="0" calcext:value-type="float">
            <text:p>R$ 0,00</text:p>
          </table:table-cell>
          <table:table-cell table:style-name="ce60" table:formula="of:=[.E29]*[.$C28]" office:value-type="float" office:value="0" calcext:value-type="float">
            <text:p>R$ 0,00</text:p>
          </table:table-cell>
          <table:table-cell table:style-name="ce60" table:formula="of:=[.F29]*[.$C28]" office:value-type="float" office:value="0" calcext:value-type="float">
            <text:p>R$ 0,00</text:p>
          </table:table-cell>
          <table:table-cell table:style-name="ce60" table:formula="of:=[.G29]*[.$C28]" office:value-type="float" office:value="0" calcext:value-type="float">
            <text:p>R$ 0,00</text:p>
          </table:table-cell>
          <table:table-cell table:style-name="ce60" table:formula="of:=[.H29]*[.$C28]" office:value-type="float" office:value="0" calcext:value-type="float">
            <text:p>R$ 0,00</text:p>
          </table:table-cell>
          <table:table-cell table:style-name="ce60" table:formula="of:=[.I29]*[.$C28]" office:value-type="float" office:value="0" calcext:value-type="float">
            <text:p>R$ 0,00</text:p>
          </table:table-cell>
          <table:table-cell table:style-name="ce60" table:formula="of:=[.J29]*[.$C28]" office:value-type="float" office:value="0" calcext:value-type="float">
            <text:p>R$ 0,00</text:p>
          </table:table-cell>
          <table:table-cell table:style-name="ce59" table:formula="of:=[.K29]*[.$C28]" office:value-type="float" office:value="1339254.98" calcext:value-type="float">
            <text:p>R$ 1.339.254,98</text:p>
          </table:table-cell>
          <table:table-cell table:style-name="ce60" table:formula="of:=[.L29]*[.$C28]" office:value-type="float" office:value="0" calcext:value-type="float">
            <text:p>R$ 0,00</text:p>
          </table:table-cell>
          <table:table-cell table:style-name="ce60" table:formula="of:=[.M29]*[.$C28]" office:value-type="float" office:value="0" calcext:value-type="float">
            <text:p>R$ 0,00</text:p>
          </table:table-cell>
          <table:table-cell table:style-name="ce60" table:formula="of:=[.N29]*[.$C28]" office:value-type="float" office:value="0" calcext:value-type="float">
            <text:p>R$ 0,00</text:p>
          </table:table-cell>
          <table:table-cell table:style-name="ce87" table:formula="of:=[.O29]*[.$C28]" office:value-type="float" office:value="0" calcext:value-type="float">
            <text:p>R$ 0,00</text:p>
          </table:table-cell>
          <table:table-cell table:style-name="ce97" table:formula="of:=SUM([.D28:.O28])" office:value-type="float" office:value="1339254.98" calcext:value-type="float">
            <text:p>1.339.254,98 </text:p>
          </table:table-cell>
          <table:table-cell table:style-name="ce97" table:formula="of:=[.C28]-[.P28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2"/>
          <table:table-cell table:style-name="ce61" table:number-columns-repeated="7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3"/>
          <table:table-cell table:style-name="ce88"/>
          <table:table-cell table:style-name="ce97"/>
          <table:table-cell table:style-name="ce97" table:formula="of:=SUM([.D29:.O29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0</text:p>
          </table:table-cell>
          <table:table-cell table:style-name="ce33" office:value-type="string" calcext:value-type="string" table:number-columns-spanned="1" table:number-rows-spanned="2">
            <text:p>PISO INTERTRAVADO E PAVIMENTAÇÃ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30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715768.19" calcext:value-type="currency" table:number-columns-spanned="1" table:number-rows-spanned="2">
            <text:p><text:s/>R$ 715.768,19 </text:p>
          </table:table-cell>
          <table:table-cell table:style-name="ce60" table:formula="of:=[.D31]*[.$C30]" office:value-type="float" office:value="0" calcext:value-type="float">
            <text:p>R$ 0,00</text:p>
          </table:table-cell>
          <table:table-cell table:style-name="ce60" table:formula="of:=[.E31]*[.$C30]" office:value-type="float" office:value="0" calcext:value-type="float">
            <text:p>R$ 0,00</text:p>
          </table:table-cell>
          <table:table-cell table:style-name="ce60" table:formula="of:=[.F31]*[.$C30]" office:value-type="float" office:value="0" calcext:value-type="float">
            <text:p>R$ 0,00</text:p>
          </table:table-cell>
          <table:table-cell table:style-name="ce60" table:formula="of:=[.G31]*[.$C30]" office:value-type="float" office:value="0" calcext:value-type="float">
            <text:p>R$ 0,00</text:p>
          </table:table-cell>
          <table:table-cell table:style-name="ce60" table:formula="of:=[.H31]*[.$C30]" office:value-type="float" office:value="0" calcext:value-type="float">
            <text:p>R$ 0,00</text:p>
          </table:table-cell>
          <table:table-cell table:style-name="ce60" table:formula="of:=[.I31]*[.$C30]" office:value-type="float" office:value="0" calcext:value-type="float">
            <text:p>R$ 0,00</text:p>
          </table:table-cell>
          <table:table-cell table:style-name="ce60" table:formula="of:=[.J31]*[.$C30]" office:value-type="float" office:value="0" calcext:value-type="float">
            <text:p>R$ 0,00</text:p>
          </table:table-cell>
          <table:table-cell table:style-name="ce60" table:formula="of:=[.K31]*[.$C30]" office:value-type="float" office:value="0" calcext:value-type="float">
            <text:p>R$ 0,00</text:p>
          </table:table-cell>
          <table:table-cell table:style-name="ce60" table:formula="of:=[.L31]*[.$C30]" office:value-type="float" office:value="0" calcext:value-type="float">
            <text:p>R$ 0,00</text:p>
          </table:table-cell>
          <table:table-cell table:style-name="ce59" table:formula="of:=[.M31]*[.$C30]" office:value-type="float" office:value="130747.085725776" calcext:value-type="float">
            <text:p>R$ 130.747,09</text:p>
          </table:table-cell>
          <table:table-cell table:style-name="ce59" table:formula="of:=[.N31]*[.$C30]" office:value-type="float" office:value="585021.104274224" calcext:value-type="float">
            <text:p>R$ 585.021,10</text:p>
          </table:table-cell>
          <table:table-cell table:style-name="ce87" table:formula="of:=[.O31]*[.$C30]" office:value-type="float" office:value="0" calcext:value-type="float">
            <text:p>R$ 0,00</text:p>
          </table:table-cell>
          <table:table-cell table:style-name="ce97" table:formula="of:=SUM([.D30:.O30])" office:value-type="float" office:value="715768.19" calcext:value-type="float">
            <text:p>715.768,19 </text:p>
          </table:table-cell>
          <table:table-cell table:style-name="ce97" table:formula="of:=[.C30]-[.P30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9"/>
          <table:table-cell table:style-name="ce58" office:value-type="percentage" office:value="0.182666801280699" calcext:value-type="percentage">
            <text:p>18,2666801281%</text:p>
          </table:table-cell>
          <table:table-cell table:style-name="ce58" office:value-type="percentage" office:value="0.817333198719301" calcext:value-type="percentage">
            <text:p>81,7333198719%</text:p>
          </table:table-cell>
          <table:table-cell table:style-name="ce88"/>
          <table:table-cell table:style-name="ce97"/>
          <table:table-cell table:style-name="ce97" table:formula="of:=SUM([.D31:.O31])" office:value-type="float" office:value="1" calcext:value-type="float">
            <text:p>1,00 </text:p>
          </table:table-cell>
          <table:table-cell table:style-name="ce102" office:value-type="string" calcext:value-type="string">
            <text:p>.</text:p>
          </table:table-cell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1</text:p>
          </table:table-cell>
          <table:table-cell table:style-name="ce33" office:value-type="string" calcext:value-type="string" table:number-columns-spanned="1" table:number-rows-spanned="2">
            <text:p>PISOS EM CONCRETO E CONTRAPIS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32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431660.52" calcext:value-type="currency" table:number-columns-spanned="1" table:number-rows-spanned="2">
            <text:p><text:s/>R$ 431.660,52 </text:p>
          </table:table-cell>
          <table:table-cell table:style-name="ce60" table:formula="of:=[.D33]*[.$C32]" office:value-type="float" office:value="0" calcext:value-type="float">
            <text:p>R$ 0,00</text:p>
          </table:table-cell>
          <table:table-cell table:style-name="ce60" table:formula="of:=[.E33]*[.$C32]" office:value-type="float" office:value="0" calcext:value-type="float">
            <text:p>R$ 0,00</text:p>
          </table:table-cell>
          <table:table-cell table:style-name="ce60" table:formula="of:=[.F33]*[.$C32]" office:value-type="float" office:value="0" calcext:value-type="float">
            <text:p>R$ 0,00</text:p>
          </table:table-cell>
          <table:table-cell table:style-name="ce60" table:formula="of:=[.G33]*[.$C32]" office:value-type="float" office:value="0" calcext:value-type="float">
            <text:p>R$ 0,00</text:p>
          </table:table-cell>
          <table:table-cell table:style-name="ce60" table:formula="of:=[.H33]*[.$C32]" office:value-type="float" office:value="0" calcext:value-type="float">
            <text:p>R$ 0,00</text:p>
          </table:table-cell>
          <table:table-cell table:style-name="ce60" table:formula="of:=[.I33]*[.$C32]" office:value-type="float" office:value="0" calcext:value-type="float">
            <text:p>R$ 0,00</text:p>
          </table:table-cell>
          <table:table-cell table:style-name="ce59" table:formula="of:=[.J33]*[.$C32]" office:value-type="float" office:value="391399.839218916" calcext:value-type="float">
            <text:p>R$ 391.399,84</text:p>
          </table:table-cell>
          <table:table-cell table:style-name="ce59" table:formula="of:=[.K33]*[.$C32]" office:value-type="float" office:value="40260.6807810842" calcext:value-type="float">
            <text:p>R$ 40.260,68</text:p>
          </table:table-cell>
          <table:table-cell table:style-name="ce60" table:formula="of:=[.L33]*[.$C32]" office:value-type="float" office:value="0" calcext:value-type="float">
            <text:p>R$ 0,00</text:p>
          </table:table-cell>
          <table:table-cell table:style-name="ce60" table:formula="of:=[.M33]*[.$C32]" office:value-type="float" office:value="0" calcext:value-type="float">
            <text:p>R$ 0,00</text:p>
          </table:table-cell>
          <table:table-cell table:style-name="ce60" table:formula="of:=[.N33]*[.$C32]" office:value-type="float" office:value="0" calcext:value-type="float">
            <text:p>R$ 0,00</text:p>
          </table:table-cell>
          <table:table-cell table:style-name="ce87" table:formula="of:=[.O33]*[.$C32]" office:value-type="float" office:value="0" calcext:value-type="float">
            <text:p>R$ 0,00</text:p>
          </table:table-cell>
          <table:table-cell table:style-name="ce97" table:formula="of:=SUM([.D32:.O32])" office:value-type="float" office:value="431660.52" calcext:value-type="float">
            <text:p>431.660,52 </text:p>
          </table:table-cell>
          <table:table-cell table:style-name="ce97" table:formula="of:=[.C32]-[.P32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6"/>
          <table:table-cell table:style-name="ce58" office:value-type="percentage" office:value="0.906730685537134" calcext:value-type="percentage">
            <text:p>90,6730685537%</text:p>
          </table:table-cell>
          <table:table-cell table:style-name="ce58" office:value-type="percentage" office:value="0.0932693144628658" calcext:value-type="percentage">
            <text:p>9,3269314463%</text:p>
          </table:table-cell>
          <table:table-cell table:style-name="ce61" table:number-columns-repeated="3"/>
          <table:table-cell table:style-name="ce88"/>
          <table:table-cell table:style-name="ce97"/>
          <table:table-cell table:style-name="ce97" table:formula="of:=SUM([.D33:.O33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2</text:p>
          </table:table-cell>
          <table:table-cell table:style-name="ce33" office:value-type="string" calcext:value-type="string" table:number-columns-spanned="1" table:number-rows-spanned="2">
            <text:p>ALVENARIA E REVESTIMENTOS (CINZA)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34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550170.15" calcext:value-type="currency" table:number-columns-spanned="1" table:number-rows-spanned="2">
            <text:p><text:s/>R$ 550.170,15 </text:p>
          </table:table-cell>
          <table:table-cell table:style-name="ce60" table:formula="of:=[.D35]*[.$C34]" office:value-type="float" office:value="0" calcext:value-type="float">
            <text:p>R$ 0,00</text:p>
          </table:table-cell>
          <table:table-cell table:style-name="ce60" table:formula="of:=[.E35]*[.$C34]" office:value-type="float" office:value="0" calcext:value-type="float">
            <text:p>R$ 0,00</text:p>
          </table:table-cell>
          <table:table-cell table:style-name="ce60" table:formula="of:=[.F35]*[.$C34]" office:value-type="float" office:value="0" calcext:value-type="float">
            <text:p>R$ 0,00</text:p>
          </table:table-cell>
          <table:table-cell table:style-name="ce60" table:formula="of:=[.G35]*[.$C34]" office:value-type="float" office:value="0" calcext:value-type="float">
            <text:p>R$ 0,00</text:p>
          </table:table-cell>
          <table:table-cell table:style-name="ce60" table:formula="of:=[.H35]*[.$C34]" office:value-type="float" office:value="0" calcext:value-type="float">
            <text:p>R$ 0,00</text:p>
          </table:table-cell>
          <table:table-cell table:style-name="ce59" table:formula="of:=[.I35]*[.$C34]" office:value-type="float" office:value="550170.15" calcext:value-type="float">
            <text:p>R$ 550.170,15</text:p>
          </table:table-cell>
          <table:table-cell table:style-name="ce60" table:formula="of:=[.J35]*[.$C34]" office:value-type="float" office:value="0" calcext:value-type="float">
            <text:p>R$ 0,00</text:p>
          </table:table-cell>
          <table:table-cell table:style-name="ce60" table:formula="of:=[.K35]*[.$C34]" office:value-type="float" office:value="0" calcext:value-type="float">
            <text:p>R$ 0,00</text:p>
          </table:table-cell>
          <table:table-cell table:style-name="ce60" table:formula="of:=[.L35]*[.$C34]" office:value-type="float" office:value="0" calcext:value-type="float">
            <text:p>R$ 0,00</text:p>
          </table:table-cell>
          <table:table-cell table:style-name="ce60" table:formula="of:=[.M35]*[.$C34]" office:value-type="float" office:value="0" calcext:value-type="float">
            <text:p>R$ 0,00</text:p>
          </table:table-cell>
          <table:table-cell table:style-name="ce60" table:formula="of:=[.N35]*[.$C34]" office:value-type="float" office:value="0" calcext:value-type="float">
            <text:p>R$ 0,00</text:p>
          </table:table-cell>
          <table:table-cell table:style-name="ce87" table:formula="of:=[.O35]*[.$C34]" office:value-type="float" office:value="0" calcext:value-type="float">
            <text:p>R$ 0,00</text:p>
          </table:table-cell>
          <table:table-cell table:style-name="ce97" table:formula="of:=SUM([.D34:.O34])" office:value-type="float" office:value="550170.15" calcext:value-type="float">
            <text:p>550.170,15 </text:p>
          </table:table-cell>
          <table:table-cell table:style-name="ce97" table:formula="of:=[.C34]-[.P34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5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5"/>
          <table:table-cell table:style-name="ce88"/>
          <table:table-cell table:style-name="ce97"/>
          <table:table-cell table:style-name="ce97" table:formula="of:=SUM([.D35:.O35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3</text:p>
          </table:table-cell>
          <table:table-cell table:style-name="ce33" office:value-type="string" calcext:value-type="string" table:number-columns-spanned="1" table:number-rows-spanned="2">
            <text:p>PAREDES EM "DRYWALL" E</text:p>
            <text:p>FORROS DE GESS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36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106150.1" calcext:value-type="currency" table:number-columns-spanned="1" table:number-rows-spanned="2">
            <text:p><text:s/>R$ 106.150,10 </text:p>
          </table:table-cell>
          <table:table-cell table:style-name="ce60" table:formula="of:=[.D37]*[.$C36]" office:value-type="float" office:value="0" calcext:value-type="float">
            <text:p>R$ 0,00</text:p>
          </table:table-cell>
          <table:table-cell table:style-name="ce60" table:formula="of:=[.E37]*[.$C36]" office:value-type="float" office:value="0" calcext:value-type="float">
            <text:p>R$ 0,00</text:p>
          </table:table-cell>
          <table:table-cell table:style-name="ce60" table:formula="of:=[.F37]*[.$C36]" office:value-type="float" office:value="0" calcext:value-type="float">
            <text:p>R$ 0,00</text:p>
          </table:table-cell>
          <table:table-cell table:style-name="ce60" table:formula="of:=[.G37]*[.$C36]" office:value-type="float" office:value="0" calcext:value-type="float">
            <text:p>R$ 0,00</text:p>
          </table:table-cell>
          <table:table-cell table:style-name="ce60" table:formula="of:=[.H37]*[.$C36]" office:value-type="float" office:value="0" calcext:value-type="float">
            <text:p>R$ 0,00</text:p>
          </table:table-cell>
          <table:table-cell table:style-name="ce60" table:formula="of:=[.I37]*[.$C36]" office:value-type="float" office:value="0" calcext:value-type="float">
            <text:p>R$ 0,00</text:p>
          </table:table-cell>
          <table:table-cell table:style-name="ce59" table:formula="of:=[.J37]*[.$C36]" office:value-type="float" office:value="106150.1" calcext:value-type="float">
            <text:p>R$ 106.150,10</text:p>
          </table:table-cell>
          <table:table-cell table:style-name="ce60" table:formula="of:=[.K37]*[.$C36]" office:value-type="float" office:value="0" calcext:value-type="float">
            <text:p>R$ 0,00</text:p>
          </table:table-cell>
          <table:table-cell table:style-name="ce60" table:formula="of:=[.L37]*[.$C36]" office:value-type="float" office:value="0" calcext:value-type="float">
            <text:p>R$ 0,00</text:p>
          </table:table-cell>
          <table:table-cell table:style-name="ce60" table:formula="of:=[.M37]*[.$C36]" office:value-type="float" office:value="0" calcext:value-type="float">
            <text:p>R$ 0,00</text:p>
          </table:table-cell>
          <table:table-cell table:style-name="ce60" table:formula="of:=[.N37]*[.$C36]" office:value-type="float" office:value="0" calcext:value-type="float">
            <text:p>R$ 0,00</text:p>
          </table:table-cell>
          <table:table-cell table:style-name="ce87" table:formula="of:=[.O37]*[.$C36]" office:value-type="float" office:value="0" calcext:value-type="float">
            <text:p>R$ 0,00</text:p>
          </table:table-cell>
          <table:table-cell table:style-name="ce97" table:formula="of:=SUM([.D36:.O36])" office:value-type="float" office:value="106150.1" calcext:value-type="float">
            <text:p>106.150,10 </text:p>
          </table:table-cell>
          <table:table-cell table:style-name="ce97" table:formula="of:=[.C36]-[.P36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6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4"/>
          <table:table-cell table:style-name="ce88"/>
          <table:table-cell table:style-name="ce97"/>
          <table:table-cell table:style-name="ce97" table:formula="of:=SUM([.D37:.O37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4</text:p>
          </table:table-cell>
          <table:table-cell table:style-name="ce33" office:value-type="string" calcext:value-type="string" table:number-columns-spanned="1" table:number-rows-spanned="2">
            <text:p>SERRALHERIA - GRADIL, PORTÃO, GUARDA-CORPO E CORRIMÃ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38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263962.97" calcext:value-type="currency" table:number-columns-spanned="1" table:number-rows-spanned="2">
            <text:p><text:s/>R$ 263.962,97 </text:p>
          </table:table-cell>
          <table:table-cell table:style-name="ce60" table:formula="of:=[.D39]*[.$C38]" office:value-type="float" office:value="0" calcext:value-type="float">
            <text:p>R$ 0,00</text:p>
          </table:table-cell>
          <table:table-cell table:style-name="ce60" table:formula="of:=[.E39]*[.$C38]" office:value-type="float" office:value="0" calcext:value-type="float">
            <text:p>R$ 0,00</text:p>
          </table:table-cell>
          <table:table-cell table:style-name="ce60" table:formula="of:=[.F39]*[.$C38]" office:value-type="float" office:value="0" calcext:value-type="float">
            <text:p>R$ 0,00</text:p>
          </table:table-cell>
          <table:table-cell table:style-name="ce60" table:formula="of:=[.G39]*[.$C38]" office:value-type="float" office:value="0" calcext:value-type="float">
            <text:p>R$ 0,00</text:p>
          </table:table-cell>
          <table:table-cell table:style-name="ce60" table:formula="of:=[.H39]*[.$C38]" office:value-type="float" office:value="0" calcext:value-type="float">
            <text:p>R$ 0,00</text:p>
          </table:table-cell>
          <table:table-cell table:style-name="ce60" table:formula="of:=[.I39]*[.$C38]" office:value-type="float" office:value="0" calcext:value-type="float">
            <text:p>R$ 0,00</text:p>
          </table:table-cell>
          <table:table-cell table:style-name="ce59" table:formula="of:=[.J39]*[.$C38]" office:value-type="float" office:value="263962.97" calcext:value-type="float">
            <text:p>R$ 263.962,97</text:p>
          </table:table-cell>
          <table:table-cell table:style-name="ce60" table:formula="of:=[.K39]*[.$C38]" office:value-type="float" office:value="0" calcext:value-type="float">
            <text:p>R$ 0,00</text:p>
          </table:table-cell>
          <table:table-cell table:style-name="ce60" table:formula="of:=[.L39]*[.$C38]" office:value-type="float" office:value="0" calcext:value-type="float">
            <text:p>R$ 0,00</text:p>
          </table:table-cell>
          <table:table-cell table:style-name="ce60" table:formula="of:=[.M39]*[.$C38]" office:value-type="float" office:value="0" calcext:value-type="float">
            <text:p>R$ 0,00</text:p>
          </table:table-cell>
          <table:table-cell table:style-name="ce60" table:formula="of:=[.N39]*[.$C38]" office:value-type="float" office:value="0" calcext:value-type="float">
            <text:p>R$ 0,00</text:p>
          </table:table-cell>
          <table:table-cell table:style-name="ce87" table:formula="of:=[.O39]*[.$C38]" office:value-type="float" office:value="0" calcext:value-type="float">
            <text:p>R$ 0,00</text:p>
          </table:table-cell>
          <table:table-cell table:style-name="ce97" table:formula="of:=SUM([.D38:.O38])" office:value-type="float" office:value="263962.97" calcext:value-type="float">
            <text:p>263.962,97 </text:p>
          </table:table-cell>
          <table:table-cell table:style-name="ce97" table:formula="of:=[.C38]-[.P38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6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4"/>
          <table:table-cell table:style-name="ce88"/>
          <table:table-cell table:style-name="ce97"/>
          <table:table-cell table:style-name="ce97" table:formula="of:=SUM([.D39:.O39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5</text:p>
          </table:table-cell>
          <table:table-cell table:style-name="ce33" office:value-type="string" calcext:value-type="string" table:number-columns-spanned="1" table:number-rows-spanned="2">
            <text:p>ESQUADRIAS METÁLICAS E</text:p>
            <text:p>PORTAS DE MADEIRA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40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226256.15" calcext:value-type="currency" table:number-columns-spanned="1" table:number-rows-spanned="2">
            <text:p><text:s/>R$ 226.256,15 </text:p>
          </table:table-cell>
          <table:table-cell table:style-name="ce60" table:formula="of:=[.D41]*[.$C40]" office:value-type="float" office:value="0" calcext:value-type="float">
            <text:p>R$ 0,00</text:p>
          </table:table-cell>
          <table:table-cell table:style-name="ce60" table:formula="of:=[.E41]*[.$C40]" office:value-type="float" office:value="0" calcext:value-type="float">
            <text:p>R$ 0,00</text:p>
          </table:table-cell>
          <table:table-cell table:style-name="ce60" table:formula="of:=[.F41]*[.$C40]" office:value-type="float" office:value="0" calcext:value-type="float">
            <text:p>R$ 0,00</text:p>
          </table:table-cell>
          <table:table-cell table:style-name="ce60" table:formula="of:=[.G41]*[.$C40]" office:value-type="float" office:value="0" calcext:value-type="float">
            <text:p>R$ 0,00</text:p>
          </table:table-cell>
          <table:table-cell table:style-name="ce60" table:formula="of:=[.H41]*[.$C40]" office:value-type="float" office:value="0" calcext:value-type="float">
            <text:p>R$ 0,00</text:p>
          </table:table-cell>
          <table:table-cell table:style-name="ce60" table:formula="of:=[.I41]*[.$C40]" office:value-type="float" office:value="0" calcext:value-type="float">
            <text:p>R$ 0,00</text:p>
          </table:table-cell>
          <table:table-cell table:style-name="ce59" table:formula="of:=[.J41]*[.$C40]" office:value-type="float" office:value="226256.15" calcext:value-type="float">
            <text:p>R$ 226.256,15</text:p>
          </table:table-cell>
          <table:table-cell table:style-name="ce60" table:formula="of:=[.K41]*[.$C40]" office:value-type="float" office:value="0" calcext:value-type="float">
            <text:p>R$ 0,00</text:p>
          </table:table-cell>
          <table:table-cell table:style-name="ce60" table:formula="of:=[.L41]*[.$C40]" office:value-type="float" office:value="0" calcext:value-type="float">
            <text:p>R$ 0,00</text:p>
          </table:table-cell>
          <table:table-cell table:style-name="ce60" table:formula="of:=[.M41]*[.$C40]" office:value-type="float" office:value="0" calcext:value-type="float">
            <text:p>R$ 0,00</text:p>
          </table:table-cell>
          <table:table-cell table:style-name="ce60" table:formula="of:=[.N41]*[.$C40]" office:value-type="float" office:value="0" calcext:value-type="float">
            <text:p>R$ 0,00</text:p>
          </table:table-cell>
          <table:table-cell table:style-name="ce87" table:formula="of:=[.O41]*[.$C40]" office:value-type="float" office:value="0" calcext:value-type="float">
            <text:p>R$ 0,00</text:p>
          </table:table-cell>
          <table:table-cell table:style-name="ce97" table:formula="of:=SUM([.D40:.O40])" office:value-type="float" office:value="226256.15" calcext:value-type="float">
            <text:p>226.256,15 </text:p>
          </table:table-cell>
          <table:table-cell table:style-name="ce97" table:formula="of:=[.C40]-[.P40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6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4"/>
          <table:table-cell table:style-name="ce88"/>
          <table:table-cell table:style-name="ce97"/>
          <table:table-cell table:style-name="ce97" table:formula="of:=SUM([.D41:.O41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6</text:p>
          </table:table-cell>
          <table:table-cell table:style-name="ce33" office:value-type="string" calcext:value-type="string" table:number-columns-spanned="1" table:number-rows-spanned="2">
            <text:p>IMPLANTAÇÃO</text:p>
            <text:p>INSTALAÇÕES ENTERRADAS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42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716318.34" calcext:value-type="currency" table:number-columns-spanned="1" table:number-rows-spanned="2">
            <text:p><text:s/>R$ 716.318,34 </text:p>
          </table:table-cell>
          <table:table-cell table:style-name="ce60" table:formula="of:=[.D43]*[.$C42]" office:value-type="float" office:value="0" calcext:value-type="float">
            <text:p>R$ 0,00</text:p>
          </table:table-cell>
          <table:table-cell table:style-name="ce60" table:formula="of:=[.E43]*[.$C42]" office:value-type="float" office:value="0" calcext:value-type="float">
            <text:p>R$ 0,00</text:p>
          </table:table-cell>
          <table:table-cell table:style-name="ce60" table:formula="of:=[.F43]*[.$C42]" office:value-type="float" office:value="0" calcext:value-type="float">
            <text:p>R$ 0,00</text:p>
          </table:table-cell>
          <table:table-cell table:style-name="ce59" table:formula="of:=[.G43]*[.$C42]" office:value-type="float" office:value="678442.974819971" calcext:value-type="float">
            <text:p>R$ 678.442,97</text:p>
          </table:table-cell>
          <table:table-cell table:style-name="ce59" table:formula="of:=[.H43]*[.$C42]" office:value-type="float" office:value="8918.86191461846" calcext:value-type="float">
            <text:p>R$ 8.918,86</text:p>
          </table:table-cell>
          <table:table-cell table:style-name="ce59" table:formula="of:=[.I43]*[.$C42]" office:value-type="float" office:value="28956.5032654106" calcext:value-type="float">
            <text:p>R$ 28.956,50</text:p>
          </table:table-cell>
          <table:table-cell table:style-name="ce60" table:formula="of:=[.J43]*[.$C42]" office:value-type="float" office:value="0" calcext:value-type="float">
            <text:p>R$ 0,00</text:p>
          </table:table-cell>
          <table:table-cell table:style-name="ce60" table:formula="of:=[.K43]*[.$C42]" office:value-type="float" office:value="0" calcext:value-type="float">
            <text:p>R$ 0,00</text:p>
          </table:table-cell>
          <table:table-cell table:style-name="ce60" table:formula="of:=[.L43]*[.$C42]" office:value-type="float" office:value="0" calcext:value-type="float">
            <text:p>R$ 0,00</text:p>
          </table:table-cell>
          <table:table-cell table:style-name="ce60" table:formula="of:=[.M43]*[.$C42]" office:value-type="float" office:value="0" calcext:value-type="float">
            <text:p>R$ 0,00</text:p>
          </table:table-cell>
          <table:table-cell table:style-name="ce60" table:formula="of:=[.N43]*[.$C42]" office:value-type="float" office:value="0" calcext:value-type="float">
            <text:p>R$ 0,00</text:p>
          </table:table-cell>
          <table:table-cell table:style-name="ce87" table:formula="of:=[.O43]*[.$C42]" office:value-type="float" office:value="0" calcext:value-type="float">
            <text:p>R$ 0,00</text:p>
          </table:table-cell>
          <table:table-cell table:style-name="ce97" table:formula="of:=SUM([.D42:.O42])" office:value-type="float" office:value="716318.34" calcext:value-type="float">
            <text:p>716.318,34 </text:p>
          </table:table-cell>
          <table:table-cell table:style-name="ce97" table:formula="of:=[.C42]-[.P42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3"/>
          <table:table-cell table:style-name="ce58" office:value-type="percentage" office:value="0.947124953997368" calcext:value-type="percentage">
            <text:p>94,7124953997%</text:p>
          </table:table-cell>
          <table:table-cell table:style-name="ce58" office:value-type="percentage" office:value="0.0124509752390515" calcext:value-type="percentage">
            <text:p>1,2450975239%</text:p>
          </table:table-cell>
          <table:table-cell table:style-name="ce58" office:value-type="percentage" office:value="0.0404240707635807" calcext:value-type="percentage">
            <text:p>4,0424070764%</text:p>
          </table:table-cell>
          <table:table-cell table:style-name="ce61" table:number-columns-repeated="5"/>
          <table:table-cell table:style-name="ce88"/>
          <table:table-cell table:style-name="ce97"/>
          <table:table-cell table:style-name="ce97" table:formula="of:=SUM([.D43:.O43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7</text:p>
          </table:table-cell>
          <table:table-cell table:style-name="ce33" office:value-type="string" calcext:value-type="string" table:number-columns-spanned="1" table:number-rows-spanned="2">
            <text:p>INSTALAÇÕES HIDROSSANITÁRIAS, DRENAGEM E INCÊNDI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44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475795.13" calcext:value-type="currency" table:number-columns-spanned="1" table:number-rows-spanned="2">
            <text:p><text:s/>R$ 475.795,13 </text:p>
          </table:table-cell>
          <table:table-cell table:style-name="ce60" table:formula="of:=[.D45]*[.$C44]" office:value-type="float" office:value="0" calcext:value-type="float">
            <text:p>R$ 0,00</text:p>
          </table:table-cell>
          <table:table-cell table:style-name="ce60" table:formula="of:=[.E45]*[.$C44]" office:value-type="float" office:value="0" calcext:value-type="float">
            <text:p>R$ 0,00</text:p>
          </table:table-cell>
          <table:table-cell table:style-name="ce60" table:formula="of:=[.F45]*[.$C44]" office:value-type="float" office:value="0" calcext:value-type="float">
            <text:p>R$ 0,00</text:p>
          </table:table-cell>
          <table:table-cell table:style-name="ce59" table:formula="of:=[.G45]*[.$C44]" office:value-type="float" office:value="222709.911722165" calcext:value-type="float">
            <text:p>R$ 222.709,91</text:p>
          </table:table-cell>
          <table:table-cell table:style-name="ce60" table:formula="of:=[.H45]*[.$C44]" office:value-type="float" office:value="0" calcext:value-type="float">
            <text:p>R$ 0,00</text:p>
          </table:table-cell>
          <table:table-cell table:style-name="ce59" table:formula="of:=[.I45]*[.$C44]" office:value-type="float" office:value="253085.218277835" calcext:value-type="float">
            <text:p>R$ 253.085,22</text:p>
          </table:table-cell>
          <table:table-cell table:style-name="ce60" table:formula="of:=[.J45]*[.$C44]" office:value-type="float" office:value="0" calcext:value-type="float">
            <text:p>R$ 0,00</text:p>
          </table:table-cell>
          <table:table-cell table:style-name="ce60" table:formula="of:=[.K45]*[.$C44]" office:value-type="float" office:value="0" calcext:value-type="float">
            <text:p>R$ 0,00</text:p>
          </table:table-cell>
          <table:table-cell table:style-name="ce60" table:formula="of:=[.L45]*[.$C44]" office:value-type="float" office:value="0" calcext:value-type="float">
            <text:p>R$ 0,00</text:p>
          </table:table-cell>
          <table:table-cell table:style-name="ce60" table:formula="of:=[.M45]*[.$C44]" office:value-type="float" office:value="0" calcext:value-type="float">
            <text:p>R$ 0,00</text:p>
          </table:table-cell>
          <table:table-cell table:style-name="ce60" table:formula="of:=[.N45]*[.$C44]" office:value-type="float" office:value="0" calcext:value-type="float">
            <text:p>R$ 0,00</text:p>
          </table:table-cell>
          <table:table-cell table:style-name="ce87" table:formula="of:=[.O45]*[.$C44]" office:value-type="float" office:value="0" calcext:value-type="float">
            <text:p>R$ 0,00</text:p>
          </table:table-cell>
          <table:table-cell table:style-name="ce97" table:formula="of:=SUM([.D44:.O44])" office:value-type="float" office:value="475795.13" calcext:value-type="float">
            <text:p>475.795,13 </text:p>
          </table:table-cell>
          <table:table-cell table:style-name="ce97" table:formula="of:=[.C44]-[.P44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3"/>
          <table:table-cell table:style-name="ce58" office:value-type="percentage" office:value="0.468079426794815" calcext:value-type="percentage">
            <text:p>46,8079426795%</text:p>
          </table:table-cell>
          <table:table-cell table:style-name="ce61"/>
          <table:table-cell table:style-name="ce58" office:value-type="percentage" office:value="0.531920573205185" calcext:value-type="percentage">
            <text:p>53,1920573205%</text:p>
          </table:table-cell>
          <table:table-cell table:style-name="ce61" table:number-columns-repeated="5"/>
          <table:table-cell table:style-name="ce88"/>
          <table:table-cell table:style-name="ce97"/>
          <table:table-cell table:style-name="ce97" table:formula="of:=SUM([.D45:.O45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8</text:p>
          </table:table-cell>
          <table:table-cell table:style-name="ce33" office:value-type="string" calcext:value-type="string" table:number-columns-spanned="1" table:number-rows-spanned="2">
            <text:p>INSTALAÇÕES ELÉTRICAS,</text:p>
            <text:p>LÓGICA E SPDA</text:p>
          </table:table-cell>
          <table:table-cell table:style-name="ce42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46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1829488.62" calcext:value-type="currency" table:number-columns-spanned="1" table:number-rows-spanned="2">
            <text:p>R$ 1.829.488,62</text:p>
          </table:table-cell>
          <table:table-cell table:style-name="ce60" table:formula="of:=[.D47]*[.$C46]" office:value-type="float" office:value="0" calcext:value-type="float">
            <text:p>R$ 0,00</text:p>
          </table:table-cell>
          <table:table-cell table:style-name="ce60" table:formula="of:=[.E47]*[.$C46]" office:value-type="float" office:value="0" calcext:value-type="float">
            <text:p>R$ 0,00</text:p>
          </table:table-cell>
          <table:table-cell table:style-name="ce60" table:formula="of:=[.F47]*[.$C46]" office:value-type="float" office:value="0" calcext:value-type="float">
            <text:p>R$ 0,00</text:p>
          </table:table-cell>
          <table:table-cell table:style-name="ce59" table:formula="of:=[.G47]*[.$C46]" office:value-type="float" office:value="843008.482143898" calcext:value-type="float">
            <text:p>R$ 843.008,48</text:p>
          </table:table-cell>
          <table:table-cell table:style-name="ce60" table:formula="of:=[.H47]*[.$C46]" office:value-type="float" office:value="0" calcext:value-type="float">
            <text:p>R$ 0,00</text:p>
          </table:table-cell>
          <table:table-cell table:style-name="ce59" table:formula="of:=[.I47]*[.$C46]" office:value-type="float" office:value="746677.107073995" calcext:value-type="float">
            <text:p>R$ 746.677,11</text:p>
          </table:table-cell>
          <table:table-cell table:style-name="ce59" table:formula="of:=[.J47]*[.$C46]" office:value-type="float" office:value="239803.030782107" calcext:value-type="float">
            <text:p>R$ 239.803,03</text:p>
          </table:table-cell>
          <table:table-cell table:style-name="ce60" table:formula="of:=[.K47]*[.$C46]" office:value-type="float" office:value="0" calcext:value-type="float">
            <text:p>R$ 0,00</text:p>
          </table:table-cell>
          <table:table-cell table:style-name="ce60" table:formula="of:=[.L47]*[.$C46]" office:value-type="float" office:value="0" calcext:value-type="float">
            <text:p>R$ 0,00</text:p>
          </table:table-cell>
          <table:table-cell table:style-name="ce60" table:formula="of:=[.M47]*[.$C46]" office:value-type="float" office:value="0" calcext:value-type="float">
            <text:p>R$ 0,00</text:p>
          </table:table-cell>
          <table:table-cell table:style-name="ce60" table:formula="of:=[.N47]*[.$C46]" office:value-type="float" office:value="0" calcext:value-type="float">
            <text:p>R$ 0,00</text:p>
          </table:table-cell>
          <table:table-cell table:style-name="ce87" table:formula="of:=[.O47]*[.$C46]" office:value-type="float" office:value="0" calcext:value-type="float">
            <text:p>R$ 0,00</text:p>
          </table:table-cell>
          <table:table-cell table:style-name="ce97" table:formula="of:=SUM([.D46:.O46])" office:value-type="float" office:value="1829488.62" calcext:value-type="float">
            <text:p>1.829.488,62 </text:p>
          </table:table-cell>
          <table:table-cell table:style-name="ce97" table:formula="of:=[.C46]-[.P46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2"/>
          <table:table-cell table:style-name="ce61" table:number-columns-repeated="3"/>
          <table:table-cell table:style-name="ce58" office:value-type="percentage" office:value="0.460789136881266" calcext:value-type="percentage">
            <text:p>46,0789136881%</text:p>
          </table:table-cell>
          <table:table-cell table:style-name="ce61"/>
          <table:table-cell table:style-name="ce58" office:value-type="percentage" office:value="0.408134327216528" calcext:value-type="percentage">
            <text:p>40,8134327217%</text:p>
          </table:table-cell>
          <table:table-cell table:style-name="ce58" office:value-type="percentage" office:value="0.131076535902206" calcext:value-type="percentage">
            <text:p>13,1076535902%</text:p>
          </table:table-cell>
          <table:table-cell table:style-name="ce61" table:number-columns-repeated="4"/>
          <table:table-cell table:style-name="ce88"/>
          <table:table-cell table:style-name="ce97"/>
          <table:table-cell table:style-name="ce97" table:formula="of:=SUM([.D47:.O47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19</text:p>
          </table:table-cell>
          <table:table-cell table:style-name="ce33" office:value-type="string" calcext:value-type="string" table:number-columns-spanned="1" table:number-rows-spanned="2">
            <text:p>CLIMATIZAÇÃ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48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319015.29" calcext:value-type="currency" table:number-columns-spanned="1" table:number-rows-spanned="2">
            <text:p><text:s/>R$ 319.015,29 </text:p>
          </table:table-cell>
          <table:table-cell table:style-name="ce60" table:formula="of:=[.D49]*[.$C48]" office:value-type="float" office:value="0" calcext:value-type="float">
            <text:p>R$ 0,00</text:p>
          </table:table-cell>
          <table:table-cell table:style-name="ce60" table:formula="of:=[.E49]*[.$C48]" office:value-type="float" office:value="0" calcext:value-type="float">
            <text:p>R$ 0,00</text:p>
          </table:table-cell>
          <table:table-cell table:style-name="ce60" table:formula="of:=[.F49]*[.$C48]" office:value-type="float" office:value="0" calcext:value-type="float">
            <text:p>R$ 0,00</text:p>
          </table:table-cell>
          <table:table-cell table:style-name="ce60" table:formula="of:=[.G49]*[.$C48]" office:value-type="float" office:value="0" calcext:value-type="float">
            <text:p>R$ 0,00</text:p>
          </table:table-cell>
          <table:table-cell table:style-name="ce60" table:formula="of:=[.H49]*[.$C48]" office:value-type="float" office:value="0" calcext:value-type="float">
            <text:p>R$ 0,00</text:p>
          </table:table-cell>
          <table:table-cell table:style-name="ce60" table:formula="of:=[.I49]*[.$C48]" office:value-type="float" office:value="0" calcext:value-type="float">
            <text:p>R$ 0,00</text:p>
          </table:table-cell>
          <table:table-cell table:style-name="ce60" table:formula="of:=[.J49]*[.$C48]" office:value-type="float" office:value="0" calcext:value-type="float">
            <text:p>R$ 0,00</text:p>
          </table:table-cell>
          <table:table-cell table:style-name="ce60" table:formula="of:=[.K49]*[.$C48]" office:value-type="float" office:value="0" calcext:value-type="float">
            <text:p>R$ 0,00</text:p>
          </table:table-cell>
          <table:table-cell table:style-name="ce60" table:formula="of:=[.L49]*[.$C48]" office:value-type="float" office:value="0" calcext:value-type="float">
            <text:p>R$ 0,00</text:p>
          </table:table-cell>
          <table:table-cell table:style-name="ce59" table:formula="of:=[.M49]*[.$C48]" office:value-type="float" office:value="236755.248357168" calcext:value-type="float">
            <text:p>R$ 236.755,25</text:p>
          </table:table-cell>
          <table:table-cell table:style-name="ce59" table:formula="of:=[.N49]*[.$C48]" office:value-type="float" office:value="82260.0416428319" calcext:value-type="float">
            <text:p>R$ 82.260,04</text:p>
          </table:table-cell>
          <table:table-cell table:style-name="ce87" table:formula="of:=[.O49]*[.$C48]" office:value-type="float" office:value="0" calcext:value-type="float">
            <text:p>R$ 0,00</text:p>
          </table:table-cell>
          <table:table-cell table:style-name="ce97" table:formula="of:=SUM([.D48:.O48])" office:value-type="float" office:value="319015.29" calcext:value-type="float">
            <text:p>319.015,29 </text:p>
          </table:table-cell>
          <table:table-cell table:style-name="ce97" table:formula="of:=[.C48]-[.P48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9"/>
          <table:table-cell table:style-name="ce58" office:value-type="percentage" office:value="0.742143890210304" calcext:value-type="percentage">
            <text:p>74,2143890210%</text:p>
          </table:table-cell>
          <table:table-cell table:style-name="ce58" office:value-type="percentage" office:value="0.257856109789697" calcext:value-type="percentage">
            <text:p>25,7856109790%</text:p>
          </table:table-cell>
          <table:table-cell table:style-name="ce88"/>
          <table:table-cell table:style-name="ce97"/>
          <table:table-cell table:style-name="ce97" table:formula="of:=SUM([.D49:.O49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20</text:p>
          </table:table-cell>
          <table:table-cell table:style-name="ce33" office:value-type="string" calcext:value-type="string" table:number-columns-spanned="1" table:number-rows-spanned="2">
            <text:p>REVESTIMENTOS - PAREDE E PIS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50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530803.4" calcext:value-type="currency" table:number-columns-spanned="1" table:number-rows-spanned="2">
            <text:p><text:s/>R$ 530.803,40 </text:p>
          </table:table-cell>
          <table:table-cell table:style-name="ce60" table:formula="of:=[.D51]*[.$C50]" office:value-type="float" office:value="0" calcext:value-type="float">
            <text:p>R$ 0,00</text:p>
          </table:table-cell>
          <table:table-cell table:style-name="ce60" table:formula="of:=[.E51]*[.$C50]" office:value-type="float" office:value="0" calcext:value-type="float">
            <text:p>R$ 0,00</text:p>
          </table:table-cell>
          <table:table-cell table:style-name="ce60" table:formula="of:=[.F51]*[.$C50]" office:value-type="float" office:value="0" calcext:value-type="float">
            <text:p>R$ 0,00</text:p>
          </table:table-cell>
          <table:table-cell table:style-name="ce60" table:formula="of:=[.G51]*[.$C50]" office:value-type="float" office:value="0" calcext:value-type="float">
            <text:p>R$ 0,00</text:p>
          </table:table-cell>
          <table:table-cell table:style-name="ce60" table:formula="of:=[.H51]*[.$C50]" office:value-type="float" office:value="0" calcext:value-type="float">
            <text:p>R$ 0,00</text:p>
          </table:table-cell>
          <table:table-cell table:style-name="ce60" table:formula="of:=[.I51]*[.$C50]" office:value-type="float" office:value="0" calcext:value-type="float">
            <text:p>R$ 0,00</text:p>
          </table:table-cell>
          <table:table-cell table:style-name="ce60" table:formula="of:=[.J51]*[.$C50]" office:value-type="float" office:value="0" calcext:value-type="float">
            <text:p>R$ 0,00</text:p>
          </table:table-cell>
          <table:table-cell table:style-name="ce60" table:formula="of:=[.K51]*[.$C50]" office:value-type="float" office:value="0" calcext:value-type="float">
            <text:p>R$ 0,00</text:p>
          </table:table-cell>
          <table:table-cell table:style-name="ce60" table:formula="of:=[.L51]*[.$C50]" office:value-type="float" office:value="0" calcext:value-type="float">
            <text:p>R$ 0,00</text:p>
          </table:table-cell>
          <table:table-cell table:style-name="ce59" table:formula="of:=[.M51]*[.$C50]" office:value-type="float" office:value="530803.4" calcext:value-type="float">
            <text:p>R$ 530.803,40</text:p>
          </table:table-cell>
          <table:table-cell table:style-name="ce60" table:formula="of:=[.N51]*[.$C50]" office:value-type="float" office:value="0" calcext:value-type="float">
            <text:p>R$ 0,00</text:p>
          </table:table-cell>
          <table:table-cell table:style-name="ce87" table:formula="of:=[.O51]*[.$C50]" office:value-type="float" office:value="0" calcext:value-type="float">
            <text:p>R$ 0,00</text:p>
          </table:table-cell>
          <table:table-cell table:style-name="ce97" table:formula="of:=SUM([.D50:.O50])" office:value-type="float" office:value="530803.4" calcext:value-type="float">
            <text:p>530.803,40 </text:p>
          </table:table-cell>
          <table:table-cell table:style-name="ce97" table:formula="of:=[.C50]-[.P50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9"/>
          <table:table-cell table:style-name="ce58" office:value-type="percentage" office:value="1" calcext:value-type="percentage">
            <text:p>100,0000000000%</text:p>
          </table:table-cell>
          <table:table-cell table:style-name="ce61"/>
          <table:table-cell table:style-name="ce88"/>
          <table:table-cell table:style-name="ce97"/>
          <table:table-cell table:style-name="ce97" table:formula="of:=SUM([.D51:.O51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21</text:p>
          </table:table-cell>
          <table:table-cell table:style-name="ce33" office:value-type="string" calcext:value-type="string" table:number-columns-spanned="1" table:number-rows-spanned="2">
            <text:p>PINTURA INTERNA E EXTERNA</text:p>
            <text:p>PAREDE, TETO E PORTA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52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152827.82" calcext:value-type="currency" table:number-columns-spanned="1" table:number-rows-spanned="2">
            <text:p><text:s/>R$ 152.827,82 </text:p>
          </table:table-cell>
          <table:table-cell table:style-name="ce60" table:formula="of:=[.D53]*[.$C52]" office:value-type="float" office:value="0" calcext:value-type="float">
            <text:p>R$ 0,00</text:p>
          </table:table-cell>
          <table:table-cell table:style-name="ce60" table:formula="of:=[.E53]*[.$C52]" office:value-type="float" office:value="0" calcext:value-type="float">
            <text:p>R$ 0,00</text:p>
          </table:table-cell>
          <table:table-cell table:style-name="ce60" table:formula="of:=[.F53]*[.$C52]" office:value-type="float" office:value="0" calcext:value-type="float">
            <text:p>R$ 0,00</text:p>
          </table:table-cell>
          <table:table-cell table:style-name="ce60" table:formula="of:=[.G53]*[.$C52]" office:value-type="float" office:value="0" calcext:value-type="float">
            <text:p>R$ 0,00</text:p>
          </table:table-cell>
          <table:table-cell table:style-name="ce60" table:formula="of:=[.H53]*[.$C52]" office:value-type="float" office:value="0" calcext:value-type="float">
            <text:p>R$ 0,00</text:p>
          </table:table-cell>
          <table:table-cell table:style-name="ce60" table:formula="of:=[.I53]*[.$C52]" office:value-type="float" office:value="0" calcext:value-type="float">
            <text:p>R$ 0,00</text:p>
          </table:table-cell>
          <table:table-cell table:style-name="ce60" table:formula="of:=[.J53]*[.$C52]" office:value-type="float" office:value="0" calcext:value-type="float">
            <text:p>R$ 0,00</text:p>
          </table:table-cell>
          <table:table-cell table:style-name="ce60" table:formula="of:=[.K53]*[.$C52]" office:value-type="float" office:value="0" calcext:value-type="float">
            <text:p>R$ 0,00</text:p>
          </table:table-cell>
          <table:table-cell table:style-name="ce59" table:formula="of:=[.L53]*[.$C52]" office:value-type="float" office:value="152827.82" calcext:value-type="float">
            <text:p>R$ 152.827,82</text:p>
          </table:table-cell>
          <table:table-cell table:style-name="ce60" table:formula="of:=[.M53]*[.$C52]" office:value-type="float" office:value="0" calcext:value-type="float">
            <text:p>R$ 0,00</text:p>
          </table:table-cell>
          <table:table-cell table:style-name="ce60" table:formula="of:=[.N53]*[.$C52]" office:value-type="float" office:value="0" calcext:value-type="float">
            <text:p>R$ 0,00</text:p>
          </table:table-cell>
          <table:table-cell table:style-name="ce87" table:formula="of:=[.O53]*[.$C52]" office:value-type="float" office:value="0" calcext:value-type="float">
            <text:p>R$ 0,00</text:p>
          </table:table-cell>
          <table:table-cell table:style-name="ce97" table:formula="of:=SUM([.D52:.O52])" office:value-type="float" office:value="152827.82" calcext:value-type="float">
            <text:p>152.827,82 </text:p>
          </table:table-cell>
          <table:table-cell table:style-name="ce97" table:formula="of:=[.C52]-[.P52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8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2"/>
          <table:table-cell table:style-name="ce88"/>
          <table:table-cell table:style-name="ce97"/>
          <table:table-cell table:style-name="ce97" table:formula="of:=SUM([.D53:.O53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22</text:p>
          </table:table-cell>
          <table:table-cell table:style-name="ce33" office:value-type="string" calcext:value-type="string" table:number-columns-spanned="1" table:number-rows-spanned="2">
            <text:p>REVESTIMENTOS METÁLICOS DE FACHADA</text:p>
          </table:table-cell>
          <table:table-cell table:style-name="ce42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54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1120297.65" calcext:value-type="currency" table:number-columns-spanned="1" table:number-rows-spanned="2">
            <text:p>R$ 1.120.297,65</text:p>
          </table:table-cell>
          <table:table-cell table:style-name="ce60" table:formula="of:=[.D55]*[.$C54]" office:value-type="float" office:value="0" calcext:value-type="float">
            <text:p>R$ 0,00</text:p>
          </table:table-cell>
          <table:table-cell table:style-name="ce60" table:formula="of:=[.E55]*[.$C54]" office:value-type="float" office:value="0" calcext:value-type="float">
            <text:p>R$ 0,00</text:p>
          </table:table-cell>
          <table:table-cell table:style-name="ce60" table:formula="of:=[.F55]*[.$C54]" office:value-type="float" office:value="0" calcext:value-type="float">
            <text:p>R$ 0,00</text:p>
          </table:table-cell>
          <table:table-cell table:style-name="ce60" table:formula="of:=[.G55]*[.$C54]" office:value-type="float" office:value="0" calcext:value-type="float">
            <text:p>R$ 0,00</text:p>
          </table:table-cell>
          <table:table-cell table:style-name="ce60" table:formula="of:=[.H55]*[.$C54]" office:value-type="float" office:value="0" calcext:value-type="float">
            <text:p>R$ 0,00</text:p>
          </table:table-cell>
          <table:table-cell table:style-name="ce60" table:formula="of:=[.I55]*[.$C54]" office:value-type="float" office:value="0" calcext:value-type="float">
            <text:p>R$ 0,00</text:p>
          </table:table-cell>
          <table:table-cell table:style-name="ce60" table:formula="of:=[.J55]*[.$C54]" office:value-type="float" office:value="0" calcext:value-type="float">
            <text:p>R$ 0,00</text:p>
          </table:table-cell>
          <table:table-cell table:style-name="ce60" table:formula="of:=[.K55]*[.$C54]" office:value-type="float" office:value="0" calcext:value-type="float">
            <text:p>R$ 0,00</text:p>
          </table:table-cell>
          <table:table-cell table:style-name="ce59" table:formula="of:=[.L55]*[.$C54]" office:value-type="float" office:value="817236.413893204" calcext:value-type="float">
            <text:p>R$ 817.236,41</text:p>
          </table:table-cell>
          <table:table-cell table:style-name="ce59" table:formula="of:=[.M55]*[.$C54]" office:value-type="float" office:value="303061.236106796" calcext:value-type="float">
            <text:p>R$ 303.061,24</text:p>
          </table:table-cell>
          <table:table-cell table:style-name="ce60" table:formula="of:=[.N55]*[.$C54]" office:value-type="float" office:value="0" calcext:value-type="float">
            <text:p>R$ 0,00</text:p>
          </table:table-cell>
          <table:table-cell table:style-name="ce87" table:formula="of:=[.O55]*[.$C54]" office:value-type="float" office:value="0" calcext:value-type="float">
            <text:p>R$ 0,00</text:p>
          </table:table-cell>
          <table:table-cell table:style-name="ce97" table:formula="of:=SUM([.D54:.O54])" office:value-type="float" office:value="1120297.65" calcext:value-type="float">
            <text:p>1.120.297,65 </text:p>
          </table:table-cell>
          <table:table-cell table:style-name="ce97" table:formula="of:=[.C54]-[.P54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2"/>
          <table:table-cell table:style-name="ce61" table:number-columns-repeated="8"/>
          <table:table-cell table:style-name="ce58" office:value-type="percentage" office:value="0.729481503324768" calcext:value-type="percentage">
            <text:p>72,9481503325%</text:p>
          </table:table-cell>
          <table:table-cell table:style-name="ce58" office:value-type="percentage" office:value="0.270518496675232" calcext:value-type="percentage">
            <text:p>27,0518496675%</text:p>
          </table:table-cell>
          <table:table-cell table:style-name="ce61"/>
          <table:table-cell table:style-name="ce88"/>
          <table:table-cell table:style-name="ce97"/>
          <table:table-cell table:style-name="ce97" table:formula="of:=SUM([.D55:.O55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23</text:p>
          </table:table-cell>
          <table:table-cell table:style-name="ce33" office:value-type="string" calcext:value-type="string" table:number-columns-spanned="1" table:number-rows-spanned="2">
            <text:p>PEDRAS NATURAIS, LOUÇAS E METAIS SANITÁRIOS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56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375595.1" calcext:value-type="currency" table:number-columns-spanned="1" table:number-rows-spanned="2">
            <text:p><text:s/>R$ 375.595,10 </text:p>
          </table:table-cell>
          <table:table-cell table:style-name="ce60" table:formula="of:=[.D57]*[.$C56]" office:value-type="float" office:value="0" calcext:value-type="float">
            <text:p>R$ 0,00</text:p>
          </table:table-cell>
          <table:table-cell table:style-name="ce60" table:formula="of:=[.E57]*[.$C56]" office:value-type="float" office:value="0" calcext:value-type="float">
            <text:p>R$ 0,00</text:p>
          </table:table-cell>
          <table:table-cell table:style-name="ce60" table:formula="of:=[.F57]*[.$C56]" office:value-type="float" office:value="0" calcext:value-type="float">
            <text:p>R$ 0,00</text:p>
          </table:table-cell>
          <table:table-cell table:style-name="ce60" table:formula="of:=[.G57]*[.$C56]" office:value-type="float" office:value="0" calcext:value-type="float">
            <text:p>R$ 0,00</text:p>
          </table:table-cell>
          <table:table-cell table:style-name="ce60" table:formula="of:=[.H57]*[.$C56]" office:value-type="float" office:value="0" calcext:value-type="float">
            <text:p>R$ 0,00</text:p>
          </table:table-cell>
          <table:table-cell table:style-name="ce60" table:formula="of:=[.I57]*[.$C56]" office:value-type="float" office:value="0" calcext:value-type="float">
            <text:p>R$ 0,00</text:p>
          </table:table-cell>
          <table:table-cell table:style-name="ce60" table:formula="of:=[.J57]*[.$C56]" office:value-type="float" office:value="0" calcext:value-type="float">
            <text:p>R$ 0,00</text:p>
          </table:table-cell>
          <table:table-cell table:style-name="ce60" table:formula="of:=[.K57]*[.$C56]" office:value-type="float" office:value="0" calcext:value-type="float">
            <text:p>R$ 0,00</text:p>
          </table:table-cell>
          <table:table-cell table:style-name="ce59" table:formula="of:=[.L57]*[.$C56]" office:value-type="float" office:value="375595.1" calcext:value-type="float">
            <text:p>R$ 375.595,10</text:p>
          </table:table-cell>
          <table:table-cell table:style-name="ce60" table:formula="of:=[.M57]*[.$C56]" office:value-type="float" office:value="0" calcext:value-type="float">
            <text:p>R$ 0,00</text:p>
          </table:table-cell>
          <table:table-cell table:style-name="ce60" table:formula="of:=[.N57]*[.$C56]" office:value-type="float" office:value="0" calcext:value-type="float">
            <text:p>R$ 0,00</text:p>
          </table:table-cell>
          <table:table-cell table:style-name="ce87" table:formula="of:=[.O57]*[.$C56]" office:value-type="float" office:value="0" calcext:value-type="float">
            <text:p>R$ 0,00</text:p>
          </table:table-cell>
          <table:table-cell table:style-name="ce97" table:formula="of:=SUM([.D56:.O56])" office:value-type="float" office:value="375595.1" calcext:value-type="float">
            <text:p>375.595,10 </text:p>
          </table:table-cell>
          <table:table-cell table:style-name="ce97" table:formula="of:=[.C56]-[.P56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8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2"/>
          <table:table-cell table:style-name="ce88"/>
          <table:table-cell table:style-name="ce97"/>
          <table:table-cell table:style-name="ce97" table:formula="of:=SUM([.D57:.O57])" office:value-type="float" office:value="1" calcext:value-type="float">
            <text:p>1,00 </text:p>
          </table:table-cell>
          <table:table-cell table:style-name="ce102" office:value-type="string" calcext:value-type="string">
            <text:p>.</text:p>
          </table:table-cell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24</text:p>
          </table:table-cell>
          <table:table-cell table:style-name="ce33" office:value-type="string" calcext:value-type="string" table:number-columns-spanned="1" table:number-rows-spanned="2">
            <text:p>IMPERMEABILIZAÇÃ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58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390481.17" calcext:value-type="currency" table:number-columns-spanned="1" table:number-rows-spanned="2">
            <text:p><text:s/>R$ 390.481,17 </text:p>
          </table:table-cell>
          <table:table-cell table:style-name="ce60" table:formula="of:=[.D59]*[.$C58]" office:value-type="float" office:value="0" calcext:value-type="float">
            <text:p>R$ 0,00</text:p>
          </table:table-cell>
          <table:table-cell table:style-name="ce60" table:formula="of:=[.E59]*[.$C58]" office:value-type="float" office:value="0" calcext:value-type="float">
            <text:p>R$ 0,00</text:p>
          </table:table-cell>
          <table:table-cell table:style-name="ce60" table:formula="of:=[.F59]*[.$C58]" office:value-type="float" office:value="0" calcext:value-type="float">
            <text:p>R$ 0,00</text:p>
          </table:table-cell>
          <table:table-cell table:style-name="ce60" table:formula="of:=[.G59]*[.$C58]" office:value-type="float" office:value="0" calcext:value-type="float">
            <text:p>R$ 0,00</text:p>
          </table:table-cell>
          <table:table-cell table:style-name="ce60" table:formula="of:=[.H59]*[.$C58]" office:value-type="float" office:value="0" calcext:value-type="float">
            <text:p>R$ 0,00</text:p>
          </table:table-cell>
          <table:table-cell table:style-name="ce60" table:formula="of:=[.I59]*[.$C58]" office:value-type="float" office:value="0" calcext:value-type="float">
            <text:p>R$ 0,00</text:p>
          </table:table-cell>
          <table:table-cell table:style-name="ce59" table:formula="of:=[.J59]*[.$C58]" office:value-type="float" office:value="390481.17" calcext:value-type="float">
            <text:p>R$ 390.481,17</text:p>
          </table:table-cell>
          <table:table-cell table:style-name="ce60" table:formula="of:=[.K59]*[.$C58]" office:value-type="float" office:value="0" calcext:value-type="float">
            <text:p>R$ 0,00</text:p>
          </table:table-cell>
          <table:table-cell table:style-name="ce60" table:formula="of:=[.L59]*[.$C58]" office:value-type="float" office:value="0" calcext:value-type="float">
            <text:p>R$ 0,00</text:p>
          </table:table-cell>
          <table:table-cell table:style-name="ce60" table:formula="of:=[.M59]*[.$C58]" office:value-type="float" office:value="0" calcext:value-type="float">
            <text:p>R$ 0,00</text:p>
          </table:table-cell>
          <table:table-cell table:style-name="ce60" table:formula="of:=[.N59]*[.$C58]" office:value-type="float" office:value="0" calcext:value-type="float">
            <text:p>R$ 0,00</text:p>
          </table:table-cell>
          <table:table-cell table:style-name="ce87" table:formula="of:=[.O59]*[.$C58]" office:value-type="float" office:value="0" calcext:value-type="float">
            <text:p>R$ 0,00</text:p>
          </table:table-cell>
          <table:table-cell table:style-name="ce97" table:formula="of:=SUM([.D58:.O58])" office:value-type="float" office:value="390481.17" calcext:value-type="float">
            <text:p>390.481,17 </text:p>
          </table:table-cell>
          <table:table-cell table:style-name="ce97" table:formula="of:=[.C58]-[.P58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6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4"/>
          <table:table-cell table:style-name="ce88"/>
          <table:table-cell table:style-name="ce97"/>
          <table:table-cell table:style-name="ce97" table:formula="of:=SUM([.D59:.O59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25</text:p>
          </table:table-cell>
          <table:table-cell table:style-name="ce33" office:value-type="string" calcext:value-type="string" table:number-columns-spanned="1" table:number-rows-spanned="2">
            <text:p>SINALIZAÇÃO, PAISAGISMO E EQUIPAMENTOS DESPORTIVOS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60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266264.67" calcext:value-type="currency" table:number-columns-spanned="1" table:number-rows-spanned="2">
            <text:p><text:s/>R$ 266.264,67 </text:p>
          </table:table-cell>
          <table:table-cell table:style-name="ce60" table:formula="of:=[.D61]*[.$C60]" office:value-type="float" office:value="0" calcext:value-type="float">
            <text:p>R$ 0,00</text:p>
          </table:table-cell>
          <table:table-cell table:style-name="ce60" table:formula="of:=[.E61]*[.$C60]" office:value-type="float" office:value="0" calcext:value-type="float">
            <text:p>R$ 0,00</text:p>
          </table:table-cell>
          <table:table-cell table:style-name="ce60" table:formula="of:=[.F61]*[.$C60]" office:value-type="float" office:value="0" calcext:value-type="float">
            <text:p>R$ 0,00</text:p>
          </table:table-cell>
          <table:table-cell table:style-name="ce60" table:formula="of:=[.G61]*[.$C60]" office:value-type="float" office:value="0" calcext:value-type="float">
            <text:p>R$ 0,00</text:p>
          </table:table-cell>
          <table:table-cell table:style-name="ce60" table:formula="of:=[.H61]*[.$C60]" office:value-type="float" office:value="0" calcext:value-type="float">
            <text:p>R$ 0,00</text:p>
          </table:table-cell>
          <table:table-cell table:style-name="ce60" table:formula="of:=[.I61]*[.$C60]" office:value-type="float" office:value="0" calcext:value-type="float">
            <text:p>R$ 0,00</text:p>
          </table:table-cell>
          <table:table-cell table:style-name="ce60" table:formula="of:=[.J61]*[.$C60]" office:value-type="float" office:value="0" calcext:value-type="float">
            <text:p>R$ 0,00</text:p>
          </table:table-cell>
          <table:table-cell table:style-name="ce60" table:formula="of:=[.K61]*[.$C60]" office:value-type="float" office:value="0" calcext:value-type="float">
            <text:p>R$ 0,00</text:p>
          </table:table-cell>
          <table:table-cell table:style-name="ce60" table:formula="of:=[.L61]*[.$C60]" office:value-type="float" office:value="0" calcext:value-type="float">
            <text:p>R$ 0,00</text:p>
          </table:table-cell>
          <table:table-cell table:style-name="ce60" table:formula="of:=[.M61]*[.$C60]" office:value-type="float" office:value="0" calcext:value-type="float">
            <text:p>R$ 0,00</text:p>
          </table:table-cell>
          <table:table-cell table:style-name="ce59" table:formula="of:=[.N61]*[.$C60]" office:value-type="float" office:value="266264.67" calcext:value-type="float">
            <text:p>R$ 266.264,67</text:p>
          </table:table-cell>
          <table:table-cell table:style-name="ce87" table:formula="of:=[.O61]*[.$C60]" office:value-type="float" office:value="0" calcext:value-type="float">
            <text:p>R$ 0,00</text:p>
          </table:table-cell>
          <table:table-cell table:style-name="ce97" table:formula="of:=SUM([.D60:.O60])" office:value-type="float" office:value="266264.67" calcext:value-type="float">
            <text:p>266.264,67 </text:p>
          </table:table-cell>
          <table:table-cell table:style-name="ce97" table:formula="of:=[.C60]-[.P60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10"/>
          <table:table-cell table:style-name="ce58" office:value-type="percentage" office:value="1" calcext:value-type="percentage">
            <text:p>100,0000000000%</text:p>
          </table:table-cell>
          <table:table-cell table:style-name="ce88"/>
          <table:table-cell table:style-name="ce97"/>
          <table:table-cell table:style-name="ce97" table:formula="of:=SUM([.D61:.O61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3" office:value-type="string" calcext:value-type="string" table:number-columns-spanned="1" table:number-rows-spanned="2">
            <text:p>26</text:p>
          </table:table-cell>
          <table:table-cell table:style-name="ce33" office:value-type="string" calcext:value-type="string" table:number-columns-spanned="1" table:number-rows-spanned="2">
            <text:p>LIMPEZA FINAL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62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71112.85" calcext:value-type="currency" table:number-columns-spanned="1" table:number-rows-spanned="2">
            <text:p><text:s/>R$ 71.112,85 </text:p>
          </table:table-cell>
          <table:table-cell table:style-name="ce60" table:formula="of:=[.D63]*[.$C62]" office:value-type="float" office:value="0" calcext:value-type="float">
            <text:p>R$ 0,00</text:p>
          </table:table-cell>
          <table:table-cell table:style-name="ce60" table:formula="of:=[.E63]*[.$C62]" office:value-type="float" office:value="0" calcext:value-type="float">
            <text:p>R$ 0,00</text:p>
          </table:table-cell>
          <table:table-cell table:style-name="ce60" table:formula="of:=[.F63]*[.$C62]" office:value-type="float" office:value="0" calcext:value-type="float">
            <text:p>R$ 0,00</text:p>
          </table:table-cell>
          <table:table-cell table:style-name="ce60" table:formula="of:=[.G63]*[.$C62]" office:value-type="float" office:value="0" calcext:value-type="float">
            <text:p>R$ 0,00</text:p>
          </table:table-cell>
          <table:table-cell table:style-name="ce60" table:formula="of:=[.H63]*[.$C62]" office:value-type="float" office:value="0" calcext:value-type="float">
            <text:p>R$ 0,00</text:p>
          </table:table-cell>
          <table:table-cell table:style-name="ce60" table:formula="of:=[.I63]*[.$C62]" office:value-type="float" office:value="0" calcext:value-type="float">
            <text:p>R$ 0,00</text:p>
          </table:table-cell>
          <table:table-cell table:style-name="ce60" table:formula="of:=[.J63]*[.$C62]" office:value-type="float" office:value="0" calcext:value-type="float">
            <text:p>R$ 0,00</text:p>
          </table:table-cell>
          <table:table-cell table:style-name="ce60" table:formula="of:=[.K63]*[.$C62]" office:value-type="float" office:value="0" calcext:value-type="float">
            <text:p>R$ 0,00</text:p>
          </table:table-cell>
          <table:table-cell table:style-name="ce60" table:formula="of:=[.L63]*[.$C62]" office:value-type="float" office:value="0" calcext:value-type="float">
            <text:p>R$ 0,00</text:p>
          </table:table-cell>
          <table:table-cell table:style-name="ce60" table:formula="of:=[.M63]*[.$C62]" office:value-type="float" office:value="0" calcext:value-type="float">
            <text:p>R$ 0,00</text:p>
          </table:table-cell>
          <table:table-cell table:style-name="ce60" table:formula="of:=[.N63]*[.$C62]" office:value-type="float" office:value="0" calcext:value-type="float">
            <text:p>R$ 0,00</text:p>
          </table:table-cell>
          <table:table-cell table:style-name="ce89" table:formula="of:=[.O63]*[.$C62]" office:value-type="float" office:value="71112.85" calcext:value-type="float">
            <text:p>R$ 71.112,85</text:p>
          </table:table-cell>
          <table:table-cell table:style-name="ce97" table:formula="of:=SUM([.D62:.O62])" office:value-type="float" office:value="71112.85" calcext:value-type="float">
            <text:p>71.112,85 </text:p>
          </table:table-cell>
          <table:table-cell table:style-name="ce97" table:formula="of:=[.C62]-[.P62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61" table:number-columns-repeated="11"/>
          <table:table-cell table:style-name="ce86" office:value-type="percentage" office:value="1" calcext:value-type="percentage">
            <text:p>100,0000000000%</text:p>
          </table:table-cell>
          <table:table-cell table:style-name="ce97"/>
          <table:table-cell table:style-name="ce97" table:formula="of:=SUM([.D63:.O63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6">
          <table:table-cell table:style-name="ce14" office:value-type="string" calcext:value-type="string" table:number-columns-spanned="1" table:number-rows-spanned="2">
            <text:p>27</text:p>
          </table:table-cell>
          <table:table-cell table:style-name="ce34" office:value-type="string" calcext:value-type="string" table:number-columns-spanned="1" table:number-rows-spanned="2">
            <text:p>"AS BUILT"</text:p>
          </table:table-cell>
          <table:table-cell table:style-name="ce44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64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2690.86" calcext:value-type="currency" table:number-columns-spanned="1" table:number-rows-spanned="2">
            <text:p><text:s/>R$ 2.690,86 </text:p>
          </table:table-cell>
          <table:table-cell table:style-name="ce60" table:formula="of:=[.D65]*[.$C64]" office:value-type="float" office:value="0" calcext:value-type="float">
            <text:p>R$ 0,00</text:p>
          </table:table-cell>
          <table:table-cell table:style-name="ce60" table:formula="of:=[.E65]*[.$C64]" office:value-type="float" office:value="0" calcext:value-type="float">
            <text:p>R$ 0,00</text:p>
          </table:table-cell>
          <table:table-cell table:style-name="ce60" table:formula="of:=[.F65]*[.$C64]" office:value-type="float" office:value="0" calcext:value-type="float">
            <text:p>R$ 0,00</text:p>
          </table:table-cell>
          <table:table-cell table:style-name="ce60" table:formula="of:=[.G65]*[.$C64]" office:value-type="float" office:value="0" calcext:value-type="float">
            <text:p>R$ 0,00</text:p>
          </table:table-cell>
          <table:table-cell table:style-name="ce60" table:formula="of:=[.H65]*[.$C64]" office:value-type="float" office:value="0" calcext:value-type="float">
            <text:p>R$ 0,00</text:p>
          </table:table-cell>
          <table:table-cell table:style-name="ce60" table:formula="of:=[.I65]*[.$C64]" office:value-type="float" office:value="0" calcext:value-type="float">
            <text:p>R$ 0,00</text:p>
          </table:table-cell>
          <table:table-cell table:style-name="ce60" table:formula="of:=[.J65]*[.$C64]" office:value-type="float" office:value="0" calcext:value-type="float">
            <text:p>R$ 0,00</text:p>
          </table:table-cell>
          <table:table-cell table:style-name="ce60" table:formula="of:=[.K65]*[.$C64]" office:value-type="float" office:value="0" calcext:value-type="float">
            <text:p>R$ 0,00</text:p>
          </table:table-cell>
          <table:table-cell table:style-name="ce60" table:formula="of:=[.L65]*[.$C64]" office:value-type="float" office:value="0" calcext:value-type="float">
            <text:p>R$ 0,00</text:p>
          </table:table-cell>
          <table:table-cell table:style-name="ce60" table:formula="of:=[.M65]*[.$C64]" office:value-type="float" office:value="0" calcext:value-type="float">
            <text:p>R$ 0,00</text:p>
          </table:table-cell>
          <table:table-cell table:style-name="ce60" table:formula="of:=[.N65]*[.$C64]" office:value-type="float" office:value="0" calcext:value-type="float">
            <text:p>R$ 0,00</text:p>
          </table:table-cell>
          <table:table-cell table:style-name="ce89" table:formula="of:=[.O65]*[.$C64]" office:value-type="float" office:value="2690.86" calcext:value-type="float">
            <text:p>R$ 2.690,86</text:p>
          </table:table-cell>
          <table:table-cell table:style-name="ce97" table:formula="of:=SUM([.D64:.O64])" office:value-type="float" office:value="2690.86" calcext:value-type="float">
            <text:p>2.690,86 </text:p>
          </table:table-cell>
          <table:table-cell table:style-name="ce97" table:formula="of:=[.C64]-[.P64]" office:value-type="float" office:value="0" calcext:value-type="float">
            <text:p>- </text:p>
          </table:table-cell>
          <table:table-cell table:style-name="ce102"/>
          <table:table-cell table:number-columns-repeated="1012"/>
        </table:table-row>
        <table:table-row table:style-name="ro6">
          <table:covered-table-cell table:style-name="ce14"/>
          <table:covered-table-cell table:style-name="ce35"/>
          <table:covered-table-cell table:style-name="ce45"/>
          <table:table-cell table:style-name="ce62" table:number-columns-repeated="11"/>
          <table:table-cell table:style-name="ce90" office:value-type="percentage" office:value="1" calcext:value-type="percentage">
            <text:p>100,0000000000%</text:p>
          </table:table-cell>
          <table:table-cell table:style-name="ce97"/>
          <table:table-cell table:style-name="ce97" table:formula="of:=SUM([.D65:.O65])" office:value-type="float" office:value="1" calcext:value-type="float">
            <text:p>1,00 </text:p>
          </table:table-cell>
          <table:table-cell table:style-name="ce102"/>
          <table:table-cell table:number-columns-repeated="1012"/>
        </table:table-row>
        <table:table-row table:style-name="ro7">
          <table:table-cell table:style-name="ce15"/>
          <table:table-cell table:style-name="ce36" office:value-type="string" calcext:value-type="string">
            <text:p>TOTAL GRUPO - A1</text:p>
          </table:table-cell>
          <table:table-cell table:style-name="ce46" table:formula="of:=SUM([.C12:.C65])" office:value-type="currency" office:currency="BRL" office:value="13468669.7" calcext:value-type="currency">
            <text:p>R$ 13.468.669,70</text:p>
          </table:table-cell>
          <table:table-cell table:style-name="ce63" table:formula="of:=SUM([.D12];[.D14];[.D16];[.D18];[.D20];[.D22];[.D24];[.D26];[.D28];[.D30];[.D32];[.D34];[.D36];[.D38];[.D40];[.D42];[.D44];[.D46];[.D48];[.D50];[.D52];[.D54];[.D56];[.D58];[.D60];[.D62];[.D64])" office:value-type="currency" office:currency="BRL" office:value="114503.355557743" calcext:value-type="currency">
            <text:p>R$ 114.503,36</text:p>
          </table:table-cell>
          <table:table-cell table:style-name="ce63" table:formula="of:=SUM([.E12];[.E14];[.E16];[.E18];[.E20];[.E22];[.E24];[.E26];[.E28];[.E30];[.E32];[.E34];[.E36];[.E38];[.E40];[.E42];[.E44];[.E46];[.E48];[.E50];[.E52];[.E54];[.E56];[.E58];[.E60];[.E62];[.E64])" office:value-type="currency" office:currency="BRL" office:value="5297.70437303473" calcext:value-type="currency">
            <text:p>R$ 5.297,70</text:p>
          </table:table-cell>
          <table:table-cell table:style-name="ce63" table:formula="of:=SUM([.F12];[.F14];[.F16];[.F18];[.F20];[.F22];[.F24];[.F26];[.F28];[.F30];[.F32];[.F34];[.F36];[.F38];[.F40];[.F42];[.F44];[.F46];[.F48];[.F50];[.F52];[.F54];[.F56];[.F58];[.F60];[.F62];[.F64])" office:value-type="currency" office:currency="BRL" office:value="155188.719516532" calcext:value-type="currency">
            <text:p>R$ 155.188,72</text:p>
          </table:table-cell>
          <table:table-cell table:style-name="ce63" table:formula="of:=SUM([.G12];[.G14];[.G16];[.G18];[.G20];[.G22];[.G24];[.G26];[.G28];[.G30];[.G32];[.G34];[.G36];[.G38];[.G40];[.G42];[.G44];[.G46];[.G48];[.G50];[.G52];[.G54];[.G56];[.G58];[.G60];[.G62];[.G64])" office:value-type="currency" office:currency="BRL" office:value="2294623.03096075" calcext:value-type="currency">
            <text:p>R$ 2.294.623,03</text:p>
          </table:table-cell>
          <table:table-cell table:style-name="ce63" table:formula="of:=SUM([.H12];[.H14];[.H16];[.H18];[.H20];[.H22];[.H24];[.H26];[.H28];[.H30];[.H32];[.H34];[.H36];[.H38];[.H40];[.H42];[.H44];[.H46];[.H48];[.H50];[.H52];[.H54];[.H56];[.H58];[.H60];[.H62];[.H64])" office:value-type="currency" office:currency="BRL" office:value="2152366.27258146" calcext:value-type="currency">
            <text:p>R$ 2.152.366,27</text:p>
          </table:table-cell>
          <table:table-cell table:style-name="ce63" table:formula="of:=SUM([.I12];[.I14];[.I16];[.I18];[.I20];[.I22];[.I24];[.I26];[.I28];[.I30];[.I32];[.I34];[.I36];[.I38];[.I40];[.I42];[.I44];[.I46];[.I48];[.I50];[.I52];[.I54];[.I56];[.I58];[.I60];[.I62];[.I64])" office:value-type="currency" office:currency="BRL" office:value="1696575.92539043" calcext:value-type="currency">
            <text:p>R$ 1.696.575,93</text:p>
          </table:table-cell>
          <table:table-cell table:style-name="ce63" table:formula="of:=SUM([.J12];[.J14];[.J16];[.J18];[.J20];[.J22];[.J24];[.J26];[.J28];[.J30];[.J32];[.J34];[.J36];[.J38];[.J40];[.J42];[.J44];[.J46];[.J48];[.J50];[.J52];[.J54];[.J56];[.J58];[.J60];[.J62];[.J64])" office:value-type="currency" office:currency="BRL" office:value="1738528.01768016" calcext:value-type="currency">
            <text:p>R$ 1.738.528,02</text:p>
          </table:table-cell>
          <table:table-cell table:style-name="ce63" table:formula="of:=SUM([.K12];[.K14];[.K16];[.K18];[.K20];[.K22];[.K24];[.K26];[.K28];[.K30];[.K32];[.K34];[.K36];[.K38];[.K40];[.K42];[.K44];[.K46];[.K48];[.K50];[.K52];[.K54];[.K56];[.K58];[.K60];[.K62];[.K64])" office:value-type="currency" office:currency="BRL" office:value="1483010.71917588" calcext:value-type="currency">
            <text:p>R$ 1.483.010,72</text:p>
          </table:table-cell>
          <table:table-cell table:style-name="ce63" table:formula="of:=SUM([.L12];[.L14];[.L16];[.L18];[.L20];[.L22];[.L24];[.L26];[.L28];[.L30];[.L32];[.L34];[.L36];[.L38];[.L40];[.L42];[.L44];[.L46];[.L48];[.L50];[.L52];[.L54];[.L56];[.L58];[.L60];[.L62];[.L64])" office:value-type="currency" office:currency="BRL" office:value="1446744.41477792" calcext:value-type="currency">
            <text:p>R$ 1.446.744,41</text:p>
          </table:table-cell>
          <table:table-cell table:style-name="ce63" table:formula="of:=SUM([.M12];[.M14];[.M16];[.M18];[.M20];[.M22];[.M24];[.M26];[.M28];[.M30];[.M32];[.M34];[.M36];[.M38];[.M40];[.M42];[.M44];[.M46];[.M48];[.M50];[.M52];[.M54];[.M56];[.M58];[.M60];[.M62];[.M64])" office:value-type="currency" office:currency="BRL" office:value="1292180.96193495" calcext:value-type="currency">
            <text:p>R$ 1.292.180,96</text:p>
          </table:table-cell>
          <table:table-cell table:style-name="ce63" table:formula="of:=SUM([.N12];[.N14];[.N16];[.N18];[.N20];[.N22];[.N24];[.N26];[.N28];[.N30];[.N32];[.N34];[.N36];[.N38];[.N40];[.N42];[.N44];[.N46];[.N48];[.N50];[.N52];[.N54];[.N56];[.N58];[.N60];[.N62];[.N64])" office:value-type="currency" office:currency="BRL" office:value="1005295.63213436" calcext:value-type="currency">
            <text:p>R$ 1.005.295,63</text:p>
          </table:table-cell>
          <table:table-cell table:style-name="ce91" table:formula="of:=SUM([.O12];[.O14];[.O16];[.O18];[.O20];[.O22];[.O24];[.O26];[.O28];[.O30];[.O32];[.O34];[.O36];[.O38];[.O40];[.O42];[.O44];[.O46];[.O48];[.O50];[.O52];[.O54];[.O56];[.O58];[.O60];[.O62];[.O64])" office:value-type="currency" office:currency="BRL" office:value="84354.9459167695" calcext:value-type="currency">
            <text:p>R$ 84.354,95</text:p>
          </table:table-cell>
          <table:table-cell table:style-name="ce98" table:formula="of:=SUM([.P12:.P65])" office:value-type="float" office:value="13468669.7" calcext:value-type="float">
            <text:p>13.468.669,70 </text:p>
          </table:table-cell>
          <table:table-cell table:style-name="ce97" table:formula="of:=[.C66]-[.P66]" office:value-type="float" office:value="0" calcext:value-type="float">
            <text:p>- </text:p>
          </table:table-cell>
          <table:table-cell table:number-columns-repeated="1013"/>
        </table:table-row>
        <table:table-row table:style-name="ro5">
          <table:table-cell table:style-name="ce16" office:value-type="string" calcext:value-type="string">
            <text:p>A2</text:p>
          </table:table-cell>
          <table:table-cell table:style-name="ce37" office:value-type="string" calcext:value-type="string">
            <text:p>SERVIÇOS COM RECURSOS DO GOVERNO MUNICIPAL</text:p>
          </table:table-cell>
          <table:table-cell table:style-name="ce47"/>
          <table:table-cell table:style-name="ce55" table:number-columns-repeated="11"/>
          <table:table-cell table:style-name="ce83"/>
          <table:table-cell table:style-name="ce96" table:number-columns-repeated="1015"/>
        </table:table-row>
        <table:table-row table:style-name="ro6">
          <table:table-cell table:style-name="ce13" office:value-type="string" calcext:value-type="string" table:number-columns-spanned="1" table:number-rows-spanned="2">
            <text:p>1A</text:p>
          </table:table-cell>
          <table:table-cell table:style-name="ce33" office:value-type="string" calcext:value-type="string" table:number-columns-spanned="1" table:number-rows-spanned="2">
            <text:p>ADMINISTRAÇÃO LOCAL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68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71055.08" calcext:value-type="currency" table:number-columns-spanned="1" table:number-rows-spanned="2">
            <text:p><text:s/>R$ 71.055,08 </text:p>
          </table:table-cell>
          <table:table-cell table:style-name="ce57" table:formula="of:=[.D69]*[.$C68]" office:value-type="float" office:value="18520.69618349" calcext:value-type="float">
            <text:p>R$ 18.520,70</text:p>
          </table:table-cell>
          <table:table-cell table:style-name="ce57" table:formula="of:=[.E69]*[.$C68]" office:value-type="float" office:value="26267.191908255" calcext:value-type="float">
            <text:p>R$ 26.267,19</text:p>
          </table:table-cell>
          <table:table-cell table:style-name="ce57" table:formula="of:=[.F69]*[.$C68]" office:value-type="float" office:value="26267.191908255" calcext:value-type="float">
            <text:p>R$ 26.267,19</text:p>
          </table:table-cell>
          <table:table-cell table:style-name="ce64" table:formula="of:=[.G69]*[.$C68]" office:value-type="float" office:value="0" calcext:value-type="float">
            <text:p>R$ 0,00</text:p>
          </table:table-cell>
          <table:table-cell table:style-name="ce64" table:formula="of:=[.H69]*[.$C68]" office:value-type="float" office:value="0" calcext:value-type="float">
            <text:p>R$ 0,00</text:p>
          </table:table-cell>
          <table:table-cell table:style-name="ce64" table:formula="of:=[.I69]*[.$C68]" office:value-type="float" office:value="0" calcext:value-type="float">
            <text:p>R$ 0,00</text:p>
          </table:table-cell>
          <table:table-cell table:style-name="ce64" table:formula="of:=[.J69]*[.$C68]" office:value-type="float" office:value="0" calcext:value-type="float">
            <text:p>R$ 0,00</text:p>
          </table:table-cell>
          <table:table-cell table:style-name="ce64" table:formula="of:=[.K69]*[.$C68]" office:value-type="float" office:value="0" calcext:value-type="float">
            <text:p>R$ 0,00</text:p>
          </table:table-cell>
          <table:table-cell table:style-name="ce64" table:formula="of:=[.L69]*[.$C68]" office:value-type="float" office:value="0" calcext:value-type="float">
            <text:p>R$ 0,00</text:p>
          </table:table-cell>
          <table:table-cell table:style-name="ce64" table:formula="of:=[.M69]*[.$C68]" office:value-type="float" office:value="0" calcext:value-type="float">
            <text:p>R$ 0,00</text:p>
          </table:table-cell>
          <table:table-cell table:style-name="ce64" table:formula="of:=[.N69]*[.$C68]" office:value-type="float" office:value="0" calcext:value-type="float">
            <text:p>R$ 0,00</text:p>
          </table:table-cell>
          <table:table-cell table:style-name="ce92" table:formula="of:=[.O69]*[.$C68]" office:value-type="float" office:value="0" calcext:value-type="float">
            <text:p>R$ 0,00</text:p>
          </table:table-cell>
          <table:table-cell table:style-name="ce70" table:formula="of:=SUM([.D68:.O68])" office:value-type="currency" office:currency="BRL" office:value="71055.08" calcext:value-type="currency">
            <text:p><text:s/>R$ 71.055,08 </text:p>
          </table:table-cell>
          <table:table-cell table:style-name="ce101" table:formula="of:=[.C68]-[.P68]" office:value-type="currency" office:currency="BRL" office:value="0" calcext:value-type="currency">
            <text:p><text:s/>R$ - <text:s text:c="2"/></text:p>
          </table:table-cell>
          <table:table-cell table:number-columns-repeated="1013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58" table:formula="of:=SUM([.D70];[.D72];[.D74];[.D76])/SUM([.$C$70:.$C$77])" office:value-type="percentage" office:value="0.260652668091992" calcext:value-type="percentage">
            <text:p>26,0652668092%</text:p>
          </table:table-cell>
          <table:table-cell table:style-name="ce58" table:formula="of:=SUM([.E70];[.E72];[.E74];[.E76])/SUM([.$C$70:.$C$77])" office:value-type="percentage" office:value="0.369673665954004" calcext:value-type="percentage">
            <text:p>36,9673665954%</text:p>
          </table:table-cell>
          <table:table-cell table:style-name="ce58" table:formula="of:=SUM([.F70];[.F72];[.F74];[.F76])/SUM([.$C$70:.$C$77])" office:value-type="percentage" office:value="0.369673665954004" calcext:value-type="percentage">
            <text:p>36,9673665954%</text:p>
          </table:table-cell>
          <table:table-cell table:style-name="ce61" table:number-columns-repeated="8"/>
          <table:table-cell table:style-name="ce88"/>
          <table:table-cell table:number-columns-repeated="1015"/>
        </table:table-row>
        <table:table-row table:style-name="ro6">
          <table:table-cell table:style-name="ce13" office:value-type="string" calcext:value-type="string" table:number-columns-spanned="1" table:number-rows-spanned="2">
            <text:p>2A</text:p>
          </table:table-cell>
          <table:table-cell table:style-name="ce33" office:value-type="string" calcext:value-type="string" table:number-columns-spanned="1" table:number-rows-spanned="2">
            <text:p>PLACA DE OBRA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70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7379.16" calcext:value-type="currency" table:number-columns-spanned="1" table:number-rows-spanned="2">
            <text:p><text:s/>R$ 7.379,16 </text:p>
          </table:table-cell>
          <table:table-cell table:style-name="ce57" table:formula="of:=[.D71]*[.$C70]" office:value-type="float" office:value="7379.16" calcext:value-type="float">
            <text:p>R$ 7.379,16</text:p>
          </table:table-cell>
          <table:table-cell table:style-name="ce64" table:formula="of:=[.E71]*[.$C70]" office:value-type="float" office:value="0" calcext:value-type="float">
            <text:p>R$ 0,00</text:p>
          </table:table-cell>
          <table:table-cell table:style-name="ce64" table:formula="of:=[.F71]*[.$C70]" office:value-type="float" office:value="0" calcext:value-type="float">
            <text:p>R$ 0,00</text:p>
          </table:table-cell>
          <table:table-cell table:style-name="ce64" table:formula="of:=[.G71]*[.$C70]" office:value-type="float" office:value="0" calcext:value-type="float">
            <text:p>R$ 0,00</text:p>
          </table:table-cell>
          <table:table-cell table:style-name="ce64" table:formula="of:=[.H71]*[.$C70]" office:value-type="float" office:value="0" calcext:value-type="float">
            <text:p>R$ 0,00</text:p>
          </table:table-cell>
          <table:table-cell table:style-name="ce64" table:formula="of:=[.I71]*[.$C70]" office:value-type="float" office:value="0" calcext:value-type="float">
            <text:p>R$ 0,00</text:p>
          </table:table-cell>
          <table:table-cell table:style-name="ce64" table:formula="of:=[.J71]*[.$C70]" office:value-type="float" office:value="0" calcext:value-type="float">
            <text:p>R$ 0,00</text:p>
          </table:table-cell>
          <table:table-cell table:style-name="ce64" table:formula="of:=[.K71]*[.$C70]" office:value-type="float" office:value="0" calcext:value-type="float">
            <text:p>R$ 0,00</text:p>
          </table:table-cell>
          <table:table-cell table:style-name="ce64" table:formula="of:=[.L71]*[.$C70]" office:value-type="float" office:value="0" calcext:value-type="float">
            <text:p>R$ 0,00</text:p>
          </table:table-cell>
          <table:table-cell table:style-name="ce64" table:formula="of:=[.M71]*[.$C70]" office:value-type="float" office:value="0" calcext:value-type="float">
            <text:p>R$ 0,00</text:p>
          </table:table-cell>
          <table:table-cell table:style-name="ce64" table:formula="of:=[.N71]*[.$C70]" office:value-type="float" office:value="0" calcext:value-type="float">
            <text:p>R$ 0,00</text:p>
          </table:table-cell>
          <table:table-cell table:style-name="ce92" table:formula="of:=[.O71]*[.$C70]" office:value-type="float" office:value="0" calcext:value-type="float">
            <text:p>R$ 0,00</text:p>
          </table:table-cell>
          <table:table-cell table:style-name="ce70" table:formula="of:=SUM([.D70:.O70])" office:value-type="currency" office:currency="BRL" office:value="7379.16" calcext:value-type="currency">
            <text:p><text:s/>R$ 7.379,16 </text:p>
          </table:table-cell>
          <table:table-cell table:style-name="ce101" table:formula="of:=[.C70]-[.P70]" office:value-type="currency" office:currency="BRL" office:value="0" calcext:value-type="currency">
            <text:p><text:s/>R$ - <text:s text:c="2"/></text:p>
          </table:table-cell>
          <table:table-cell table:number-columns-repeated="1013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10"/>
          <table:table-cell table:style-name="ce88"/>
          <table:table-cell table:number-columns-repeated="1015"/>
        </table:table-row>
        <table:table-row table:style-name="ro6">
          <table:table-cell table:style-name="ce13" office:value-type="string" calcext:value-type="string" table:number-columns-spanned="1" table:number-rows-spanned="2">
            <text:p>3A</text:p>
          </table:table-cell>
          <table:table-cell table:style-name="ce33" office:value-type="string" calcext:value-type="string" table:number-columns-spanned="1" table:number-rows-spanned="2">
            <text:p>LIMPEZA DO TERRENO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72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271524.8" calcext:value-type="currency" table:number-columns-spanned="1" table:number-rows-spanned="2">
            <text:p><text:s/>R$ 271.524,80 </text:p>
          </table:table-cell>
          <table:table-cell table:style-name="ce57" table:formula="of:=[.D73]*[.$C72]" office:value-type="float" office:value="271524.8" calcext:value-type="float">
            <text:p>R$ 271.524,80</text:p>
          </table:table-cell>
          <table:table-cell table:style-name="ce64" table:formula="of:=[.E73]*[.$C72]" office:value-type="float" office:value="0" calcext:value-type="float">
            <text:p>R$ 0,00</text:p>
          </table:table-cell>
          <table:table-cell table:style-name="ce64" table:formula="of:=[.F73]*[.$C72]" office:value-type="float" office:value="0" calcext:value-type="float">
            <text:p>R$ 0,00</text:p>
          </table:table-cell>
          <table:table-cell table:style-name="ce64" table:formula="of:=[.G73]*[.$C72]" office:value-type="float" office:value="0" calcext:value-type="float">
            <text:p>R$ 0,00</text:p>
          </table:table-cell>
          <table:table-cell table:style-name="ce64" table:formula="of:=[.H73]*[.$C72]" office:value-type="float" office:value="0" calcext:value-type="float">
            <text:p>R$ 0,00</text:p>
          </table:table-cell>
          <table:table-cell table:style-name="ce64" table:formula="of:=[.I73]*[.$C72]" office:value-type="float" office:value="0" calcext:value-type="float">
            <text:p>R$ 0,00</text:p>
          </table:table-cell>
          <table:table-cell table:style-name="ce64" table:formula="of:=[.J73]*[.$C72]" office:value-type="float" office:value="0" calcext:value-type="float">
            <text:p>R$ 0,00</text:p>
          </table:table-cell>
          <table:table-cell table:style-name="ce64" table:formula="of:=[.K73]*[.$C72]" office:value-type="float" office:value="0" calcext:value-type="float">
            <text:p>R$ 0,00</text:p>
          </table:table-cell>
          <table:table-cell table:style-name="ce64" table:formula="of:=[.L73]*[.$C72]" office:value-type="float" office:value="0" calcext:value-type="float">
            <text:p>R$ 0,00</text:p>
          </table:table-cell>
          <table:table-cell table:style-name="ce64" table:formula="of:=[.M73]*[.$C72]" office:value-type="float" office:value="0" calcext:value-type="float">
            <text:p>R$ 0,00</text:p>
          </table:table-cell>
          <table:table-cell table:style-name="ce64" table:formula="of:=[.N73]*[.$C72]" office:value-type="float" office:value="0" calcext:value-type="float">
            <text:p>R$ 0,00</text:p>
          </table:table-cell>
          <table:table-cell table:style-name="ce92" table:formula="of:=[.O73]*[.$C72]" office:value-type="float" office:value="0" calcext:value-type="float">
            <text:p>R$ 0,00</text:p>
          </table:table-cell>
          <table:table-cell table:style-name="ce70" table:formula="of:=SUM([.D72:.O72])" office:value-type="currency" office:currency="BRL" office:value="271524.8" calcext:value-type="currency">
            <text:p><text:s/>R$ 271.524,80 </text:p>
          </table:table-cell>
          <table:table-cell table:style-name="ce101" table:formula="of:=[.C72]-[.P72]" office:value-type="currency" office:currency="BRL" office:value="0" calcext:value-type="currency">
            <text:p><text:s/>R$ - <text:s text:c="2"/></text:p>
          </table:table-cell>
          <table:table-cell table:number-columns-repeated="1013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10"/>
          <table:table-cell table:style-name="ce88"/>
          <table:table-cell table:number-columns-repeated="1015"/>
        </table:table-row>
        <table:table-row table:style-name="ro6">
          <table:table-cell table:style-name="ce13" office:value-type="string" calcext:value-type="string" table:number-columns-spanned="1" table:number-rows-spanned="2">
            <text:p>5A</text:p>
          </table:table-cell>
          <table:table-cell table:style-name="ce33" office:value-type="string" calcext:value-type="string" table:number-columns-spanned="1" table:number-rows-spanned="2">
            <text:p>DEMOLIÇÕES</text:p>
          </table:table-cell>
          <table:table-cell table:style-name="ce43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74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3654.55" calcext:value-type="currency" table:number-columns-spanned="1" table:number-rows-spanned="2">
            <text:p><text:s/>R$ 3.654,55 </text:p>
          </table:table-cell>
          <table:table-cell table:style-name="ce57" table:formula="of:=[.D75]*[.$C74]" office:value-type="float" office:value="3654.55" calcext:value-type="float">
            <text:p>R$ 3.654,55</text:p>
          </table:table-cell>
          <table:table-cell table:style-name="ce64" table:formula="of:=[.E75]*[.$C74]" office:value-type="float" office:value="0" calcext:value-type="float">
            <text:p>R$ 0,00</text:p>
          </table:table-cell>
          <table:table-cell table:style-name="ce64" table:formula="of:=[.F75]*[.$C74]" office:value-type="float" office:value="0" calcext:value-type="float">
            <text:p>R$ 0,00</text:p>
          </table:table-cell>
          <table:table-cell table:style-name="ce64" table:formula="of:=[.G75]*[.$C74]" office:value-type="float" office:value="0" calcext:value-type="float">
            <text:p>R$ 0,00</text:p>
          </table:table-cell>
          <table:table-cell table:style-name="ce64" table:formula="of:=[.H75]*[.$C74]" office:value-type="float" office:value="0" calcext:value-type="float">
            <text:p>R$ 0,00</text:p>
          </table:table-cell>
          <table:table-cell table:style-name="ce64" table:formula="of:=[.I75]*[.$C74]" office:value-type="float" office:value="0" calcext:value-type="float">
            <text:p>R$ 0,00</text:p>
          </table:table-cell>
          <table:table-cell table:style-name="ce64" table:formula="of:=[.J75]*[.$C74]" office:value-type="float" office:value="0" calcext:value-type="float">
            <text:p>R$ 0,00</text:p>
          </table:table-cell>
          <table:table-cell table:style-name="ce64" table:formula="of:=[.K75]*[.$C74]" office:value-type="float" office:value="0" calcext:value-type="float">
            <text:p>R$ 0,00</text:p>
          </table:table-cell>
          <table:table-cell table:style-name="ce64" table:formula="of:=[.L75]*[.$C74]" office:value-type="float" office:value="0" calcext:value-type="float">
            <text:p>R$ 0,00</text:p>
          </table:table-cell>
          <table:table-cell table:style-name="ce64" table:formula="of:=[.M75]*[.$C74]" office:value-type="float" office:value="0" calcext:value-type="float">
            <text:p>R$ 0,00</text:p>
          </table:table-cell>
          <table:table-cell table:style-name="ce64" table:formula="of:=[.N75]*[.$C74]" office:value-type="float" office:value="0" calcext:value-type="float">
            <text:p>R$ 0,00</text:p>
          </table:table-cell>
          <table:table-cell table:style-name="ce92" table:formula="of:=[.O75]*[.$C74]" office:value-type="float" office:value="0" calcext:value-type="float">
            <text:p>R$ 0,00</text:p>
          </table:table-cell>
          <table:table-cell table:style-name="ce70" table:formula="of:=SUM([.D74:.O74])" office:value-type="currency" office:currency="BRL" office:value="3654.55" calcext:value-type="currency">
            <text:p><text:s/>R$ 3.654,55 </text:p>
          </table:table-cell>
          <table:table-cell table:style-name="ce101" table:formula="of:=[.C74]-[.P74]" office:value-type="currency" office:currency="BRL" office:value="0" calcext:value-type="currency">
            <text:p><text:s/>R$ - <text:s text:c="2"/></text:p>
          </table:table-cell>
          <table:table-cell table:number-columns-repeated="1013"/>
        </table:table-row>
        <table:table-row table:style-name="ro6">
          <table:covered-table-cell table:style-name="ce13"/>
          <table:covered-table-cell table:style-name="ce33"/>
          <table:covered-table-cell table:style-name="ce43"/>
          <table:table-cell table:style-name="ce58" office:value-type="percentage" office:value="1" calcext:value-type="percentage">
            <text:p>100,0000000000%</text:p>
          </table:table-cell>
          <table:table-cell table:style-name="ce61" table:number-columns-repeated="10"/>
          <table:table-cell table:style-name="ce88"/>
          <table:table-cell table:number-columns-repeated="1015"/>
        </table:table-row>
        <table:table-row table:style-name="ro6">
          <table:table-cell table:style-name="ce13" office:value-type="string" calcext:value-type="string" table:number-columns-spanned="1" table:number-rows-spanned="2">
            <text:p>6A</text:p>
          </table:table-cell>
          <table:table-cell table:style-name="ce33" office:value-type="string" calcext:value-type="string" table:number-columns-spanned="1" table:number-rows-spanned="2">
            <text:p>TERRAPLENAGEM</text:p>
          </table:table-cell>
          <table:table-cell table:style-name="ce42" table:formula="of:=SUMIF(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A$1:.A$1048576];[$'Cronograma Financeiro LICITANTE'.A76];['file:///C:/Users/18424993861/OneDrive%20-%20Prefeitura%20Municipal%20de%20Campinas/2%20-%20Controle%20das%20Obras%20-%20todos%20os%20anos/OBRAS%20-%20TUDO/Coord%20Infraestrutura/Convive%20-%20Macor/05_Conc._010_2026___Planilha_e_Cronograma___MACOR.xlsx'#$'Planilha Orçamentária LICITANTE'.K$1:.K$1048576])" office:value-type="currency" office:currency="BRL" office:value="801483.76" calcext:value-type="currency" table:number-columns-spanned="1" table:number-rows-spanned="2">
            <text:p>R$ 801.483,76</text:p>
          </table:table-cell>
          <table:table-cell table:style-name="ce64" table:formula="of:=[.D77]*[.$C76]" office:value-type="float" office:value="0" calcext:value-type="float">
            <text:p>R$ 0,00</text:p>
          </table:table-cell>
          <table:table-cell table:style-name="ce57" table:formula="of:=[.E77]*[.$C76]" office:value-type="float" office:value="400741.88" calcext:value-type="float">
            <text:p>R$ 400.741,88</text:p>
          </table:table-cell>
          <table:table-cell table:style-name="ce57" table:formula="of:=[.F77]*[.$C76]" office:value-type="float" office:value="400741.88" calcext:value-type="float">
            <text:p>R$ 400.741,88</text:p>
          </table:table-cell>
          <table:table-cell table:style-name="ce64" table:formula="of:=[.G77]*[.$C76]" office:value-type="float" office:value="0" calcext:value-type="float">
            <text:p>R$ 0,00</text:p>
          </table:table-cell>
          <table:table-cell table:style-name="ce64" table:formula="of:=[.H77]*[.$C76]" office:value-type="float" office:value="0" calcext:value-type="float">
            <text:p>R$ 0,00</text:p>
          </table:table-cell>
          <table:table-cell table:style-name="ce64" table:formula="of:=[.I77]*[.$C76]" office:value-type="float" office:value="0" calcext:value-type="float">
            <text:p>R$ 0,00</text:p>
          </table:table-cell>
          <table:table-cell table:style-name="ce64" table:formula="of:=[.J77]*[.$C76]" office:value-type="float" office:value="0" calcext:value-type="float">
            <text:p>R$ 0,00</text:p>
          </table:table-cell>
          <table:table-cell table:style-name="ce64" table:formula="of:=[.K77]*[.$C76]" office:value-type="float" office:value="0" calcext:value-type="float">
            <text:p>R$ 0,00</text:p>
          </table:table-cell>
          <table:table-cell table:style-name="ce64" table:formula="of:=[.L77]*[.$C76]" office:value-type="float" office:value="0" calcext:value-type="float">
            <text:p>R$ 0,00</text:p>
          </table:table-cell>
          <table:table-cell table:style-name="ce64" table:formula="of:=[.M77]*[.$C76]" office:value-type="float" office:value="0" calcext:value-type="float">
            <text:p>R$ 0,00</text:p>
          </table:table-cell>
          <table:table-cell table:style-name="ce64" table:formula="of:=[.N77]*[.$C76]" office:value-type="float" office:value="0" calcext:value-type="float">
            <text:p>R$ 0,00</text:p>
          </table:table-cell>
          <table:table-cell table:style-name="ce92" table:formula="of:=[.O77]*[.$C76]" office:value-type="float" office:value="0" calcext:value-type="float">
            <text:p>R$ 0,00</text:p>
          </table:table-cell>
          <table:table-cell table:style-name="ce70" table:formula="of:=SUM([.D76:.O76])" office:value-type="currency" office:currency="BRL" office:value="801483.76" calcext:value-type="currency">
            <text:p><text:s/>R$ 801.483,76 </text:p>
          </table:table-cell>
          <table:table-cell table:style-name="ce101" table:formula="of:=[.C76]-[.P76]" office:value-type="currency" office:currency="BRL" office:value="0" calcext:value-type="currency">
            <text:p><text:s/>R$ - <text:s text:c="2"/></text:p>
          </table:table-cell>
          <table:table-cell table:number-columns-repeated="1013"/>
        </table:table-row>
        <table:table-row table:style-name="ro6">
          <table:covered-table-cell table:style-name="ce13"/>
          <table:covered-table-cell table:style-name="ce33"/>
          <table:covered-table-cell table:style-name="ce42"/>
          <table:table-cell table:style-name="ce61"/>
          <table:table-cell table:number-columns-repeated="2" table:style-name="ce58" office:value-type="percentage" office:value="0.5" calcext:value-type="percentage">
            <text:p>50,0000000000%</text:p>
          </table:table-cell>
          <table:table-cell table:style-name="ce61" table:number-columns-repeated="8"/>
          <table:table-cell table:style-name="ce88"/>
          <table:table-cell table:number-columns-repeated="1015"/>
        </table:table-row>
        <table:table-row table:style-name="ro7">
          <table:table-cell table:style-name="ce17"/>
          <table:table-cell table:style-name="ce38" office:value-type="string" calcext:value-type="string">
            <text:p>TOTAL GRUPO - A2</text:p>
          </table:table-cell>
          <table:table-cell table:style-name="ce48" table:formula="of:=SUM([.C68:.C77])" office:value-type="currency" office:currency="BRL" office:value="1155097.35" calcext:value-type="currency">
            <text:p>R$ 1.155.097,35</text:p>
          </table:table-cell>
          <table:table-cell table:style-name="ce65" table:formula="of:=SUM([.D70];[.D68];[.D72];[.D74];[.D76])" office:value-type="currency" office:currency="BRL" office:value="301079.20618349" calcext:value-type="currency">
            <text:p>R$ 301.079,21</text:p>
          </table:table-cell>
          <table:table-cell table:style-name="ce65" table:formula="of:=SUM([.E70];[.E68];[.E72];[.E74];[.E76])" office:value-type="currency" office:currency="BRL" office:value="427009.071908255" calcext:value-type="currency">
            <text:p>R$ 427.009,07</text:p>
          </table:table-cell>
          <table:table-cell table:style-name="ce65" table:formula="of:=SUM([.F70];[.F68];[.F72];[.F74];[.F76])" office:value-type="currency" office:currency="BRL" office:value="427009.071908255" calcext:value-type="currency">
            <text:p>R$ 427.009,07</text:p>
          </table:table-cell>
          <table:table-cell table:style-name="ce65" table:formula="of:=SUM([.G70];[.G68];[.G72];[.G74];[.G76])" office:value-type="currency" office:currency="BRL" office:value="0" calcext:value-type="currency">
            <text:p>R$ 0,00</text:p>
          </table:table-cell>
          <table:table-cell table:style-name="ce65" table:formula="of:=SUM([.H70];[.H68];[.H72];[.H74];[.H76])" office:value-type="currency" office:currency="BRL" office:value="0" calcext:value-type="currency">
            <text:p>R$ 0,00</text:p>
          </table:table-cell>
          <table:table-cell table:style-name="ce65" table:formula="of:=SUM([.I70];[.I68];[.I72];[.I74];[.I76])" office:value-type="currency" office:currency="BRL" office:value="0" calcext:value-type="currency">
            <text:p>R$ 0,00</text:p>
          </table:table-cell>
          <table:table-cell table:style-name="ce65" table:formula="of:=SUM([.J70];[.J68];[.J72];[.J74];[.J76])" office:value-type="currency" office:currency="BRL" office:value="0" calcext:value-type="currency">
            <text:p>R$ 0,00</text:p>
          </table:table-cell>
          <table:table-cell table:style-name="ce65" table:formula="of:=SUM([.K70];[.K68];[.K72];[.K74];[.K76])" office:value-type="currency" office:currency="BRL" office:value="0" calcext:value-type="currency">
            <text:p>R$ 0,00</text:p>
          </table:table-cell>
          <table:table-cell table:style-name="ce65" table:formula="of:=SUM([.L70];[.L68];[.L72];[.L74];[.L76])" office:value-type="currency" office:currency="BRL" office:value="0" calcext:value-type="currency">
            <text:p>R$ 0,00</text:p>
          </table:table-cell>
          <table:table-cell table:style-name="ce65" table:formula="of:=SUM([.M70];[.M68];[.M72];[.M74];[.M76])" office:value-type="currency" office:currency="BRL" office:value="0" calcext:value-type="currency">
            <text:p>R$ 0,00</text:p>
          </table:table-cell>
          <table:table-cell table:style-name="ce65" table:formula="of:=SUM([.N70];[.N68];[.N72];[.N74];[.N76])" office:value-type="currency" office:currency="BRL" office:value="0" calcext:value-type="currency">
            <text:p>R$ 0,00</text:p>
          </table:table-cell>
          <table:table-cell table:style-name="ce93" table:formula="of:=SUM([.O70];[.O68];[.O72];[.O74];[.O76])" office:value-type="currency" office:currency="BRL" office:value="0" calcext:value-type="currency">
            <text:p>R$ 0,00</text:p>
          </table:table-cell>
          <table:table-cell table:style-name="ce98" table:formula="of:=SUM([.P68:.P77])" office:value-type="float" office:value="1155097.35" calcext:value-type="float">
            <text:p>1.155.097,35 </text:p>
          </table:table-cell>
          <table:table-cell table:style-name="ce101" table:formula="of:=[.C78]-[.P78]" office:value-type="currency" office:currency="BRL" office:value="0" calcext:value-type="currency">
            <text:p><text:s/>R$ - <text:s text:c="2"/></text:p>
          </table:table-cell>
          <table:table-cell table:number-columns-repeated="1013"/>
        </table:table-row>
        <table:table-row table:style-name="ro7">
          <table:table-cell table:style-name="ce18"/>
          <table:table-cell table:style-name="ce39" office:value-type="string" calcext:value-type="string">
            <text:p>TOTAL GERAL DA OBRA COM BDI</text:p>
          </table:table-cell>
          <table:table-cell table:style-name="ce49" table:formula="of:=SUM([.C66];[.C78])" office:value-type="currency" office:currency="BRL" office:value="14623767.05" calcext:value-type="currency">
            <text:p>R$ 14.623.767,05</text:p>
          </table:table-cell>
          <table:table-cell table:style-name="ce66" table:formula="of:=SUM([.D66];[.D78])" office:value-type="currency" office:currency="BRL" office:value="415582.561741233" calcext:value-type="currency">
            <text:p>R$ 415.582,56</text:p>
          </table:table-cell>
          <table:table-cell table:style-name="ce66" table:formula="of:=SUM([.E66];[.E78])" office:value-type="currency" office:currency="BRL" office:value="432306.77628129" calcext:value-type="currency">
            <text:p>R$ 432.306,78</text:p>
          </table:table-cell>
          <table:table-cell table:style-name="ce66" table:formula="of:=SUM([.F66];[.F78])" office:value-type="currency" office:currency="BRL" office:value="582197.791424787" calcext:value-type="currency">
            <text:p>R$ 582.197,79</text:p>
          </table:table-cell>
          <table:table-cell table:style-name="ce66" table:formula="of:=SUM([.G66];[.G78])" office:value-type="currency" office:currency="BRL" office:value="2294623.03096075" calcext:value-type="currency">
            <text:p>R$ 2.294.623,03</text:p>
          </table:table-cell>
          <table:table-cell table:style-name="ce66" table:formula="of:=SUM([.H66];[.H78])" office:value-type="currency" office:currency="BRL" office:value="2152366.27258146" calcext:value-type="currency">
            <text:p>R$ 2.152.366,27</text:p>
          </table:table-cell>
          <table:table-cell table:style-name="ce66" table:formula="of:=SUM([.I66];[.I78])" office:value-type="currency" office:currency="BRL" office:value="1696575.92539043" calcext:value-type="currency">
            <text:p>R$ 1.696.575,93</text:p>
          </table:table-cell>
          <table:table-cell table:style-name="ce66" table:formula="of:=SUM([.J66];[.J78])" office:value-type="currency" office:currency="BRL" office:value="1738528.01768016" calcext:value-type="currency">
            <text:p>R$ 1.738.528,02</text:p>
          </table:table-cell>
          <table:table-cell table:style-name="ce66" table:formula="of:=SUM([.K66];[.K78])" office:value-type="currency" office:currency="BRL" office:value="1483010.71917588" calcext:value-type="currency">
            <text:p>R$ 1.483.010,72</text:p>
          </table:table-cell>
          <table:table-cell table:style-name="ce66" table:formula="of:=SUM([.L66];[.L78])" office:value-type="currency" office:currency="BRL" office:value="1446744.41477792" calcext:value-type="currency">
            <text:p>R$ 1.446.744,41</text:p>
          </table:table-cell>
          <table:table-cell table:style-name="ce66" table:formula="of:=SUM([.M66];[.M78])" office:value-type="currency" office:currency="BRL" office:value="1292180.96193495" calcext:value-type="currency">
            <text:p>R$ 1.292.180,96</text:p>
          </table:table-cell>
          <table:table-cell table:style-name="ce66" table:formula="of:=SUM([.N66];[.N78])" office:value-type="currency" office:currency="BRL" office:value="1005295.63213436" calcext:value-type="currency">
            <text:p>R$ 1.005.295,63</text:p>
          </table:table-cell>
          <table:table-cell table:style-name="ce94" table:formula="of:=SUM([.O66];[.O78])" office:value-type="currency" office:currency="BRL" office:value="84354.9459167695" calcext:value-type="currency">
            <text:p>R$ 84.354,95</text:p>
          </table:table-cell>
          <table:table-cell table:style-name="ce99" table:formula="of:=SUM([.D79:.O79])" office:value-type="currency" office:currency="BRL" office:value="14623767.05" calcext:value-type="currency">
            <text:p><text:s/>R$ 14.623.767,05 </text:p>
          </table:table-cell>
          <table:table-cell table:style-name="ce101" table:formula="of:=[.C79]-[.P79]" office:value-type="currency" office:currency="BRL" office:value="0" calcext:value-type="currency">
            <text:p><text:s/>R$ - <text:s text:c="2"/></text:p>
          </table:table-cell>
          <table:table-cell table:number-columns-repeated="1013"/>
        </table:table-row>
        <table:table-row table:style-name="ro2">
          <table:table-cell table:number-columns-repeated="3"/>
          <table:table-cell table:style-name="ce67" table:formula="of:=[.D79]" office:value-type="currency" office:currency="BRL" office:value="415582.561741233" calcext:value-type="currency">
            <text:p><text:s/>R$ 415.582,56 </text:p>
          </table:table-cell>
          <table:table-cell table:style-name="ce67" table:formula="of:=[.D80]+[.E79]" office:value-type="currency" office:currency="BRL" office:value="847889.338022522" calcext:value-type="currency">
            <text:p><text:s/>R$ 847.889,34 </text:p>
          </table:table-cell>
          <table:table-cell table:style-name="ce67" table:formula="of:=[.E80]+[.F79]" office:value-type="currency" office:currency="BRL" office:value="1430087.12944731" calcext:value-type="currency">
            <text:p><text:s/>R$ 1.430.087,13 </text:p>
          </table:table-cell>
          <table:table-cell table:style-name="ce67" table:formula="of:=[.F80]+[.G79]" office:value-type="currency" office:currency="BRL" office:value="3724710.16040806" calcext:value-type="currency">
            <text:p><text:s/>R$ 3.724.710,16 </text:p>
          </table:table-cell>
          <table:table-cell table:style-name="ce67" table:formula="of:=[.G80]+[.H79]" office:value-type="currency" office:currency="BRL" office:value="5877076.43298952" calcext:value-type="currency">
            <text:p><text:s/>R$ 5.877.076,43 </text:p>
          </table:table-cell>
          <table:table-cell table:style-name="ce67" table:formula="of:=[.H80]+[.I79]" office:value-type="currency" office:currency="BRL" office:value="7573652.35837995" calcext:value-type="currency">
            <text:p><text:s/>R$ 7.573.652,36 </text:p>
          </table:table-cell>
          <table:table-cell table:style-name="ce67" table:formula="of:=[.I80]+[.J79]" office:value-type="currency" office:currency="BRL" office:value="9312180.37606012" calcext:value-type="currency">
            <text:p><text:s/>R$ 9.312.180,38 </text:p>
          </table:table-cell>
          <table:table-cell table:style-name="ce67" table:formula="of:=[.J80]+[.K79]" office:value-type="currency" office:currency="BRL" office:value="10795191.095236" calcext:value-type="currency">
            <text:p><text:s/>R$ 10.795.191,10 </text:p>
          </table:table-cell>
          <table:table-cell table:style-name="ce67" table:formula="of:=[.K80]+[.L79]" office:value-type="currency" office:currency="BRL" office:value="12241935.5100139" calcext:value-type="currency">
            <text:p><text:s/>R$ 12.241.935,51 </text:p>
          </table:table-cell>
          <table:table-cell table:style-name="ce67" table:formula="of:=[.L80]+[.M79]" office:value-type="currency" office:currency="BRL" office:value="13534116.4719489" calcext:value-type="currency">
            <text:p><text:s/>R$ 13.534.116,47 </text:p>
          </table:table-cell>
          <table:table-cell table:style-name="ce67" table:formula="of:=[.M80]+[.N79]" office:value-type="currency" office:currency="BRL" office:value="14539412.1040832" calcext:value-type="currency">
            <text:p><text:s/>R$ 14.539.412,10 </text:p>
          </table:table-cell>
          <table:table-cell table:style-name="ce67" table:formula="of:=[.N80]+[.O79]" office:value-type="currency" office:currency="BRL" office:value="14623767.05" calcext:value-type="currency">
            <text:p><text:s/>R$ 14.623.767,05 </text:p>
          </table:table-cell>
          <table:table-cell table:style-name="ce100"/>
          <table:table-cell table:number-columns-repeated="1014"/>
        </table:table-row>
        <table:table-row table:style-name="ro8">
          <table:table-cell table:style-name="ce20" table:number-columns-repeated="2"/>
          <table:table-cell table:style-name="ce50" office:value-type="string" calcext:value-type="string">
            <text:p>*</text:p>
          </table:table-cell>
          <table:table-cell table:style-name="ce68" office:value-type="string" calcext:value-type="string">
            <text:p><text:span text:style-name="T6">   </text:span><text:span text:style-name="T7">QUANTIDADE DE DIAS:</text:span></text:p>
          </table:table-cell>
          <table:table-cell table:style-name="ce20" table:number-columns-repeated="12"/>
          <table:table-cell table:number-columns-repeated="2"/>
          <table:table-cell table:style-name="ce20" table:number-columns-repeated="2"/>
          <table:table-cell table:style-name="ce98"/>
          <table:table-cell table:style-name="ce105" table:number-columns-repeated="1009"/>
        </table:table-row>
        <table:table-row table:style-name="ro8">
          <table:table-cell table:style-name="ce21" table:number-columns-repeated="2"/>
          <table:table-cell table:style-name="ce51"/>
          <table:table-cell table:style-name="ce69" office:value-type="string" calcext:value-type="string">
            <text:p><text:s text:c="5"/>Refere-se ao prazo de pagamento de 10 (dez) dias corridos fora a dezena, contado da data do aceite da Nota Fiscal, conforme indicado no subitem 7.10. da cláusula sétima do Anexo VI - Minuta de Termo de Contrato</text:p>
          </table:table-cell>
          <table:table-cell table:style-name="ce21" table:number-columns-repeated="1026"/>
        </table:table-row>
        <table:table-row table:style-name="ro9">
          <table:table-cell table:number-columns-repeated="16"/>
          <table:table-cell table:style-name="ce98"/>
          <table:table-cell table:number-columns-repeated="1013"/>
        </table:table-row>
        <table:table-row table:style-name="ro2">
          <table:table-cell table:number-columns-repeated="1030"/>
        </table:table-row>
        <table:table-row table:style-name="ro9">
          <table:table-cell table:number-columns-repeated="2"/>
          <table:table-cell table:style-name="ce52" table:number-columns-repeated="13"/>
          <table:table-cell table:number-columns-repeated="1015"/>
        </table:table-row>
        <table:table-row table:style-name="ro9">
          <table:table-cell table:number-columns-repeated="3"/>
          <table:table-cell table:style-name="ce70"/>
          <table:table-cell table:style-name="ce72"/>
          <table:table-cell table:number-columns-repeated="1025"/>
        </table:table-row>
        <table:table-row table:style-name="ro9">
          <table:table-cell table:style-name="ce20" office:value-type="string" calcext:value-type="string">
            <text:p>*</text:p>
          </table:table-cell>
          <table:table-cell office:value-type="string" calcext:value-type="string">
            <text:p>QUANTIDADE DE DIAS REFERE-SE À FORMA DE PAGAMENTO - 10 DIAS FORA A DEZENA, A CONTAR DA DATA DO ACEITE OU APROVAÇÃO DA FATURA</text:p>
          </table:table-cell>
          <table:table-cell table:number-columns-repeated="1028"/>
        </table:table-row>
        <table:table-row table:style-name="ro9" table:number-rows-repeated="2">
          <table:table-cell table:number-columns-repeated="1030"/>
        </table:table-row>
        <table:table-row table:style-name="ro9">
          <table:table-cell table:number-columns-repeated="5"/>
          <table:table-cell table:style-name="ce73" table:number-columns-repeated="8"/>
          <table:table-cell table:number-columns-repeated="1017"/>
        </table:table-row>
        <table:table-row table:style-name="ro9" table:number-rows-repeated="2">
          <table:table-cell table:number-columns-repeated="1030"/>
        </table:table-row>
        <table:table-row table:style-name="ro9">
          <table:table-cell table:number-columns-repeated="3"/>
          <table:table-cell table:style-name="ce70"/>
          <table:table-cell table:number-columns-repeated="1026"/>
        </table:table-row>
        <table:table-row table:style-name="ro9" table:number-rows-repeated="1048482">
          <table:table-cell table:number-columns-repeated="1030"/>
        </table:table-row>
        <table:table-row table:style-name="ro9">
          <table:table-cell table:number-columns-repeated="1030"/>
        </table:table-row>
        <table:named-expressions>
          <table:named-range table:name="solver_adj" table:base-cell-address="$'Cronograma Financeiro LICITANTE'.$A$1" table:cell-range-address="$'Cronograma Financeiro LICITANTE'.$K$45"/>
          <table:named-expression table:name="solver_cvg" table:base-cell-address="$'Cronograma Financeiro LICITANTE'.$A$1" table:expression="0.0001"/>
          <table:named-expression table:name="solver_drv" table:base-cell-address="$'Cronograma Financeiro LICITANTE'.$A$1" table:expression="1"/>
          <table:named-expression table:name="solver_eng" table:base-cell-address="$'Cronograma Financeiro LICITANTE'.$A$1" table:expression="1"/>
          <table:named-expression table:name="solver_est" table:base-cell-address="$'Cronograma Financeiro LICITANTE'.$A$1" table:expression="1"/>
          <table:named-expression table:name="solver_itr" table:base-cell-address="$'Cronograma Financeiro LICITANTE'.$A$1" table:expression="2147483647"/>
          <table:named-expression table:name="solver_mip" table:base-cell-address="$'Cronograma Financeiro LICITANTE'.$A$1" table:expression="2147483647"/>
          <table:named-expression table:name="solver_mni" table:base-cell-address="$'Cronograma Financeiro LICITANTE'.$A$1" table:expression="30"/>
          <table:named-expression table:name="solver_mrt" table:base-cell-address="$'Cronograma Financeiro LICITANTE'.$A$1" table:expression="0.075"/>
          <table:named-expression table:name="solver_msl" table:base-cell-address="$'Cronograma Financeiro LICITANTE'.$A$1" table:expression="2"/>
          <table:named-expression table:name="solver_neg" table:base-cell-address="$'Cronograma Financeiro LICITANTE'.$A$1" table:expression="1"/>
          <table:named-expression table:name="solver_nod" table:base-cell-address="$'Cronograma Financeiro LICITANTE'.$A$1" table:expression="2147483647"/>
          <table:named-expression table:name="solver_num" table:base-cell-address="$'Cronograma Financeiro LICITANTE'.$A$1" table:expression="0"/>
          <table:named-expression table:name="solver_nwt" table:base-cell-address="$'Cronograma Financeiro LICITANTE'.$A$1" table:expression="1"/>
          <table:named-expression table:name="solver_opt" table:base-cell-address="$'Cronograma Financeiro LICITANTE'.$A$1" table:expression="'cronograma financeiro licitante'!#ref!"/>
          <table:named-expression table:name="solver_pre" table:base-cell-address="$'Cronograma Financeiro LICITANTE'.$A$1" table:expression="0.000001"/>
          <table:named-expression table:name="solver_rbv" table:base-cell-address="$'Cronograma Financeiro LICITANTE'.$A$1" table:expression="1"/>
          <table:named-expression table:name="solver_rlx" table:base-cell-address="$'Cronograma Financeiro LICITANTE'.$A$1" table:expression="2"/>
          <table:named-expression table:name="solver_rsd" table:base-cell-address="$'Cronograma Financeiro LICITANTE'.$A$1" table:expression="0"/>
          <table:named-expression table:name="solver_scl" table:base-cell-address="$'Cronograma Financeiro LICITANTE'.$A$1" table:expression="1"/>
          <table:named-expression table:name="solver_sho" table:base-cell-address="$'Cronograma Financeiro LICITANTE'.$A$1" table:expression="2"/>
          <table:named-expression table:name="solver_ssz" table:base-cell-address="$'Cronograma Financeiro LICITANTE'.$A$1" table:expression="100"/>
          <table:named-expression table:name="solver_tim" table:base-cell-address="$'Cronograma Financeiro LICITANTE'.$A$1" table:expression="2147483647"/>
          <table:named-expression table:name="solver_tol" table:base-cell-address="$'Cronograma Financeiro LICITANTE'.$A$1" table:expression="0.01"/>
          <table:named-expression table:name="solver_typ" table:base-cell-address="$'Cronograma Financeiro LICITANTE'.$A$1" table:expression="3"/>
          <table:named-expression table:name="solver_val" table:base-cell-address="$'Cronograma Financeiro LICITANTE'.$A$1" table:expression="0"/>
          <table:named-expression table:name="solver_ver" table:base-cell-address="$'Cronograma Financeiro LICITANTE'.$A$1" table:expression="3"/>
          <table:named-range table:name="_xlnm.Print_Area" table:base-cell-address="$'Cronograma Financeiro LICITANTE'.$A$1" table:cell-range-address="$'Cronograma Financeiro LICITANTE'.$A$1:.$O$82" table:range-usable-as="print-range"/>
          <table:named-range table:name="_xlnm.Print_Titles" table:base-cell-address="$'Cronograma Financeiro LICITANTE'.$A$1" table:cell-range-address="$'Cronograma Financeiro LICITANTE'.$7:.$9" table:range-usable-as="repeat-column repeat-row"/>
        </table:named-expressions>
      </table:table>
      <table:table table:name="'file:///C:/Users/18424993861/OneDrive%20-%20Prefeitura%20Municipal%20de%20Campinas/2%20-%20Controle%20das%20Obras%20-%20todos%20os%20anos/OBRAS%20-%20TUDO/Coord%20Infraestrutura/Convive%20-%20Macor/05_Conc._010_2026___Planilha_e_Cronograma___MACOR.xlsx'#Planilha Orçamentária LICITANTE" table:print="false" table:style-name="ta_extref">
        <table:table-source xlink:type="simple" xlink:href="../05_Conc._010_2026___Planilha_e_Cronograma___MACOR.xlsx" table:table-name="Planilha Orçamentária LICITANTE" table:mode="copy-results-only"/>
        <table:table-column table:number-columns-repeated="11"/>
        <table:table-row table:number-rows-repeated="4">
          <table:table-cell table:number-columns-repeated="11"/>
        </table:table-row>
        <table:table-row>
          <table:table-cell table:style-name="ce1" office:value-type="string">
            <text:p>CONCORRÊNCIA N.º 010/2026</text:p>
          </table:table-cell>
          <table:table-cell table:number-columns-repeated="9"/>
          <table:table-cell table:style-name="ce1" office:value-type="float" office:value="0.2261">
            <text:p>0.2261</text:p>
          </table:table-cell>
        </table:table-row>
        <table:table-row>
          <table:table-cell table:style-name="ce1" office:value-type="string">
            <text:p>OBJETO: EXECUÇÃO DAS OBRAS DE CONSTRUÇÃO DO
CENTRO COMUNITÁRIO PELA VIDA - CONVIVE</text:p>
          </table:table-cell>
          <table:table-cell table:number-columns-repeated="9"/>
          <table:table-cell table:style-name="ce1" office:value-type="float" office:value="0.1111">
            <text:p>0.1111</text:p>
          </table:table-cell>
        </table:table-row>
        <table:table-row>
          <table:table-cell table:style-name="ce1" office:value-type="string">
            <text:p>LOCAL: AVENIDA DO CAFÉ, S/N - PARQUE TAQUARAL - CAMPINAS/SP</text:p>
          </table:table-cell>
          <table:table-cell table:number-columns-repeated="9"/>
          <table:table-cell table:style-name="ce1" office:value-type="float" office:value="1.1501">
            <text:p>1.1501</text:p>
          </table:table-cell>
        </table:table-row>
        <table:table-row>
          <table:table-cell table:style-name="ce1" office:value-type="string">
            <text:p>DATA-BASE: JANEIRO/2026</text:p>
          </table:table-cell>
          <table:table-cell table:number-columns-repeated="9"/>
          <table:table-cell table:style-name="ce1" office:value-type="float" office:value="0.7118">
            <text:p>0.7118</text:p>
          </table:table-cell>
        </table:table-row>
        <table:table-row>
          <table:table-cell table:style-name="ce1" office:value-type="string">
            <text:p>MACOR - Engenharia, Construções e Comércio S. A.</text:p>
          </table:table-cell>
        </table:table-row>
        <table:table-row>
          <table:table-cell table:style-name="ce1" office:value-type="string">
            <text:p>PLANILHA ORÇAMENTÁRIA</text:p>
          </table:table-cell>
        </table:table-row>
        <table:table-row>
          <table:table-cell table:style-name="ce1" office:value-type="string">
            <text:p>EVENTO</text:p>
          </table:table-cell>
        </table:table-row>
        <table:table-row>
          <table:table-cell table:number-columns-repeated="10"/>
          <table:table-cell table:style-name="ce1" office:value-type="string">
            <text:p>Total</text:p>
          </table:table-cell>
        </table:table-row>
        <table:table-row table:number-rows-repeated="4">
          <table:table-cell table:number-columns-repeated="11"/>
        </table:table-row>
        <table:table-row>
          <table:table-cell table:style-name="ce1" office:value-type="float" office:value="3">
            <text:p>3</text:p>
          </table:table-cell>
          <table:table-cell table:number-columns-repeated="9"/>
          <table:table-cell table:style-name="ce1" office:value-type="float" office:value="12632.76">
            <text:p>12632.76</text:p>
          </table:table-cell>
        </table:table-row>
        <table:table-row>
          <table:table-cell table:style-name="ce1" office:value-type="float" office:value="3">
            <text:p>3</text:p>
          </table:table-cell>
          <table:table-cell table:number-columns-repeated="9"/>
          <table:table-cell table:style-name="ce1" office:value-type="float" office:value="9817.74">
            <text:p>9817.74</text:p>
          </table:table-cell>
        </table:table-row>
        <table:table-row>
          <table:table-cell table:style-name="ce1" office:value-type="float" office:value="4">
            <text:p>4</text:p>
          </table:table-cell>
          <table:table-cell table:number-columns-repeated="9"/>
          <table:table-cell table:style-name="ce1" office:value-type="float" office:value="11679.96">
            <text:p>11679.96</text:p>
          </table:table-cell>
        </table:table-row>
        <table:table-row>
          <table:table-cell table:style-name="ce1" office:value-type="float" office:value="4">
            <text:p>4</text:p>
          </table:table-cell>
          <table:table-cell table:number-columns-repeated="9"/>
          <table:table-cell table:style-name="ce1" office:value-type="float" office:value="18412.68">
            <text:p>18412.68</text:p>
          </table:table-cell>
        </table:table-row>
        <table:table-row>
          <table:table-cell table:style-name="ce1" office:value-type="float" office:value="4">
            <text:p>4</text:p>
          </table:table-cell>
          <table:table-cell table:number-columns-repeated="9"/>
          <table:table-cell table:style-name="ce1" office:value-type="float" office:value="17705.28">
            <text:p>17705.28</text:p>
          </table:table-cell>
        </table:table-row>
        <table:table-row>
          <table:table-cell table:style-name="ce1" office:value-type="float" office:value="4">
            <text:p>4</text:p>
          </table:table-cell>
          <table:table-cell table:number-columns-repeated="9"/>
          <table:table-cell table:style-name="ce1" office:value-type="float" office:value="11550">
            <text:p>11550</text:p>
          </table:table-cell>
        </table:table-row>
        <table:table-row>
          <table:table-cell table:style-name="ce1" office:value-type="float" office:value="3">
            <text:p>3</text:p>
          </table:table-cell>
          <table:table-cell table:number-columns-repeated="9"/>
          <table:table-cell table:style-name="ce1" office:value-type="float" office:value="7560.8">
            <text:p>7560.8</text:p>
          </table:table-cell>
        </table:table-row>
        <table:table-row>
          <table:table-cell table:style-name="ce1" office:value-type="float" office:value="3">
            <text:p>3</text:p>
          </table:table-cell>
          <table:table-cell table:number-columns-repeated="9"/>
          <table:table-cell table:style-name="ce1" office:value-type="float" office:value="736.81">
            <text:p>736.81</text:p>
          </table:table-cell>
        </table:table-row>
        <table:table-row>
          <table:table-cell table:style-name="ce1" office:value-type="float" office:value="3">
            <text:p>3</text:p>
          </table:table-cell>
          <table:table-cell table:number-columns-repeated="9"/>
          <table:table-cell table:style-name="ce1" office:value-type="float" office:value="821.04">
            <text:p>821.0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">
            <text:p>2</text:p>
          </table:table-cell>
          <table:table-cell table:number-columns-repeated="9"/>
          <table:table-cell table:style-name="ce1" office:value-type="float" office:value="6030.42">
            <text:p>6030.4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3">
            <text:p>3</text:p>
          </table:table-cell>
          <table:table-cell table:number-columns-repeated="9"/>
          <table:table-cell table:style-name="ce1" office:value-type="float" office:value="16469.78">
            <text:p>16469.7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3">
            <text:p>3</text:p>
          </table:table-cell>
          <table:table-cell table:number-columns-repeated="9"/>
          <table:table-cell table:style-name="ce1" office:value-type="float" office:value="47879.34">
            <text:p>47879.34</text:p>
          </table:table-cell>
        </table:table-row>
        <table:table-row>
          <table:table-cell table:number-columns-repeated="10"/>
          <table:table-cell table:style-name="ce1" office:value-type="float" office:value="161296.61">
            <text:p>161296.61</text:p>
          </table:table-cell>
        </table:table-row>
        <table:table-row table:number-rows-repeated="4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42692.93">
            <text:p>42692.9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7338.88">
            <text:p>27338.8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956.88">
            <text:p>1956.8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6327.9">
            <text:p>6327.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0504.16">
            <text:p>20504.16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475.68">
            <text:p>1475.6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4752.6">
            <text:p>4752.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7338.88">
            <text:p>27338.8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956.88">
            <text:p>1956.8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6327.9">
            <text:p>6327.9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175.3">
            <text:p>2175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2.83">
            <text:p>102.8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43.28">
            <text:p>643.2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42.05">
            <text:p>342.0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82.63">
            <text:p>482.6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924.76">
            <text:p>6924.7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050.68">
            <text:p>6050.6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137.99">
            <text:p>5137.9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667.73">
            <text:p>1667.7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60.12">
            <text:p>260.1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9.57">
            <text:p>79.5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97.79">
            <text:p>497.7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276.01">
            <text:p>5276.0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700.2">
            <text:p>4700.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73.46">
            <text:p>373.4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976.79">
            <text:p>3976.7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175.3">
            <text:p>2175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42.05">
            <text:p>342.0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2.83">
            <text:p>102.8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43.28">
            <text:p>643.2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924.76">
            <text:p>6924.7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050.68">
            <text:p>6050.6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82.63">
            <text:p>482.6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137.99">
            <text:p>5137.99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682.87">
            <text:p>2682.8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44.28">
            <text:p>444.2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8.88">
            <text:p>118.8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43.68">
            <text:p>743.6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6674.34">
            <text:p>16674.3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75.25">
            <text:p>375.2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322.2">
            <text:p>5322.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968.8">
            <text:p>1968.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8.45">
            <text:p>48.4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937.09">
            <text:p>5937.0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624.97">
            <text:p>5624.9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273.19">
            <text:p>2273.1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55">
            <text:p>35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681.12">
            <text:p>11681.1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8.3">
            <text:p>108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77.55">
            <text:p>677.5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75.45">
            <text:p>675.4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657.72">
            <text:p>2657.7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642.94">
            <text:p>1642.9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122.88">
            <text:p>2122.8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868.24">
            <text:p>2868.2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816.56">
            <text:p>1816.5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067.48">
            <text:p>5067.4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412.68">
            <text:p>5412.6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713.48">
            <text:p>3713.4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754.17">
            <text:p>2754.1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55.83">
            <text:p>455.8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2.05">
            <text:p>122.0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63.52">
            <text:p>763.5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208.48">
            <text:p>2208.4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40.16">
            <text:p>240.1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81.04">
            <text:p>581.0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7117.1">
            <text:p>17117.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211.48">
            <text:p>4211.4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099.41">
            <text:p>6099.4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71.32">
            <text:p>271.3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773.95">
            <text:p>5773.9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426.95">
            <text:p>1426.9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715.03">
            <text:p>2715.0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994.21">
            <text:p>1994.2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643.65">
            <text:p>5643.6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453.22">
            <text:p>8453.2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47">
            <text:p>114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17.38">
            <text:p>1817.3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98.19">
            <text:p>1398.1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804.73">
            <text:p>2804.7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643.38">
            <text:p>4643.3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288.12">
            <text:p>4288.1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643.65">
            <text:p>5643.6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13.04">
            <text:p>213.0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178.28">
            <text:p>2178.2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84.89">
            <text:p>584.8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72.02">
            <text:p>1272.0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994.21">
            <text:p>1994.2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7733.72">
            <text:p>17733.7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454.13">
            <text:p>1454.1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55.08">
            <text:p>355.0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937.26">
            <text:p>3937.2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70.2">
            <text:p>1270.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650.63">
            <text:p>10650.6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5144.16">
            <text:p>105144.1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479.04">
            <text:p>3479.0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65.1">
            <text:p>265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134.56">
            <text:p>8134.5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237.51">
            <text:p>3237.5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710.4">
            <text:p>2710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22">
            <text:p>102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167.1">
            <text:p>5167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406.24">
            <text:p>1406.2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7251.04">
            <text:p>27251.0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9484.58">
            <text:p>19484.5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07.47">
            <text:p>1807.4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77.15">
            <text:p>277.1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685.35">
            <text:p>3685.3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46.5">
            <text:p>346.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61.4">
            <text:p>861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65.84">
            <text:p>365.8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319.84">
            <text:p>6319.84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251.43">
            <text:p>2251.4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7486.89">
            <text:p>37486.8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479.25">
            <text:p>3479.2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82.7">
            <text:p>282.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781.26">
            <text:p>4781.2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263.15">
            <text:p>4263.1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031.98">
            <text:p>2031.9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141.98">
            <text:p>3141.9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91.1">
            <text:p>591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792.59">
            <text:p>4792.5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8067.35">
            <text:p>68067.3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042.85">
            <text:p>8042.8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243.62">
            <text:p>2243.6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6562.34">
            <text:p>36562.3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82.7">
            <text:p>282.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939.88">
            <text:p>4939.8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263.15">
            <text:p>4263.1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467.42">
            <text:p>3467.42</text:p>
          </table:table-cell>
        </table:table-row>
        <table:table-row>
          <table:table-cell table:number-columns-repeated="10"/>
          <table:table-cell table:style-name="ce1" office:value-type="float" office:value="788391.2">
            <text:p>788391.2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36451.84">
            <text:p>36451.84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710.76">
            <text:p>2710.76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8615.2">
            <text:p>8615.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009.17">
            <text:p>3009.1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35.87">
            <text:p>435.8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55.49">
            <text:p>155.4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72.74">
            <text:p>972.7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29.69">
            <text:p>729.6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985.7">
            <text:p>8985.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261.76">
            <text:p>8261.7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14.35">
            <text:p>1114.3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772.54">
            <text:p>7772.5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048.41">
            <text:p>2048.4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34.35">
            <text:p>334.3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2.45">
            <text:p>92.4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78.35">
            <text:p>578.3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172.58">
            <text:p>12172.5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037.28">
            <text:p>2037.2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35.09">
            <text:p>135.0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91.6">
            <text:p>691.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841.24">
            <text:p>3841.2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19.77">
            <text:p>319.7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619.82">
            <text:p>4619.8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881.52">
            <text:p>3881.5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419.32">
            <text:p>6419.3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36.69">
            <text:p>1236.6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98.9">
            <text:p>698.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28.93">
            <text:p>1128.9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70.3">
            <text:p>1070.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718.85">
            <text:p>4718.8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927.91">
            <text:p>2927.9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751.28">
            <text:p>18751.2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75.65">
            <text:p>475.6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89.2">
            <text:p>289.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154.04">
            <text:p>5154.0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586.1">
            <text:p>1586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900.9">
            <text:p>900.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33.6">
            <text:p>233.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753.9">
            <text:p>5753.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9748.62">
            <text:p>9748.6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369.87">
            <text:p>2369.8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053.22">
            <text:p>3053.2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4.25">
            <text:p>64.2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294.07">
            <text:p>4294.0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0.39">
            <text:p>30.3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2785.32">
            <text:p>32785.3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072.7">
            <text:p>4072.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119.41">
            <text:p>7119.4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65.92">
            <text:p>165.92</text:p>
          </table:table-cell>
        </table:table-row>
        <table:table-row>
          <table:table-cell table:number-columns-repeated="10"/>
          <table:table-cell table:style-name="ce1" office:value-type="float" office:value="225016.91">
            <text:p>225016.91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9047.56">
            <text:p>29047.56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876.68">
            <text:p>1876.6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6069.8">
            <text:p>6069.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084.66">
            <text:p>2084.6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27.69">
            <text:p>327.6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8.6">
            <text:p>98.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16.83">
            <text:p>616.8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62.52">
            <text:p>462.5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636.23">
            <text:p>6636.2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799.12">
            <text:p>5799.1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925.73">
            <text:p>4925.7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809.19">
            <text:p>3809.1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75.21">
            <text:p>575.2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88.55">
            <text:p>188.5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79.55">
            <text:p>1179.5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3750.75">
            <text:p>23750.7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602.24">
            <text:p>2602.2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05.27">
            <text:p>405.2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3.3">
            <text:p>13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785">
            <text:p>578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90.7">
            <text:p>290.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39.85">
            <text:p>539.8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420.69">
            <text:p>9420.6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358.22">
            <text:p>7358.2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121.09">
            <text:p>5121.0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82.33">
            <text:p>1182.3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77.15">
            <text:p>277.1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257.86">
            <text:p>2257.8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16">
            <text:p>61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16.1">
            <text:p>416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67.41">
            <text:p>1867.4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298.47">
            <text:p>18298.4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590.03">
            <text:p>1590.0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73.55">
            <text:p>373.5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51.92">
            <text:p>451.9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892.3">
            <text:p>2892.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92.9">
            <text:p>592.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657.1">
            <text:p>1657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19.4">
            <text:p>619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169.5">
            <text:p>6169.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920.61">
            <text:p>10920.6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20.75">
            <text:p>1220.7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338.37">
            <text:p>12338.3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913.05">
            <text:p>4913.0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730.4">
            <text:p>4730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6887.4">
            <text:p>16887.4</text:p>
          </table:table-cell>
        </table:table-row>
        <table:table-row>
          <table:table-cell table:number-columns-repeated="10"/>
          <table:table-cell table:style-name="ce1" office:value-type="float" office:value="209257.63">
            <text:p>209257.63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0494">
            <text:p>10494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315.28">
            <text:p>1315.2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3835.9">
            <text:p>3835.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954.14">
            <text:p>1954.1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31.67">
            <text:p>431.6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7.95">
            <text:p>47.9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00">
            <text:p>300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93.98">
            <text:p>393.9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652.86">
            <text:p>5652.8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817.84">
            <text:p>8817.8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397.31">
            <text:p>2397.3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688.27">
            <text:p>1688.2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42.4">
            <text:p>342.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2.37">
            <text:p>52.3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27.65">
            <text:p>327.6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183.14">
            <text:p>6183.1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64.16">
            <text:p>1164.1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191.46">
            <text:p>2191.4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615.82">
            <text:p>2615.8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405.76">
            <text:p>3405.76</text:p>
          </table:table-cell>
        </table:table-row>
        <table:table-row>
          <table:table-cell table:number-columns-repeated="10"/>
          <table:table-cell table:style-name="ce1" office:value-type="float" office:value="53611.96">
            <text:p>53611.96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3669.44">
            <text:p>13669.44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026.56">
            <text:p>1026.56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3230.7">
            <text:p>3230.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87.65">
            <text:p>1087.6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70.85">
            <text:p>170.8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1.41">
            <text:p>51.4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21.64">
            <text:p>321.6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41.32">
            <text:p>241.3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462.38">
            <text:p>3462.3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018.72">
            <text:p>3018.7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572.12">
            <text:p>2572.1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09.39">
            <text:p>709.3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2.54">
            <text:p>122.5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9.6">
            <text:p>29.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85.17">
            <text:p>185.1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244.96">
            <text:p>4244.9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82.08">
            <text:p>582.0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423.11">
            <text:p>1423.1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479.59">
            <text:p>1479.5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00.13">
            <text:p>700.1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179.24">
            <text:p>2179.2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11.55">
            <text:p>611.5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12.9">
            <text:p>1212.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20.45">
            <text:p>720.4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823.66">
            <text:p>4823.6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62.06">
            <text:p>462.0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58.24">
            <text:p>258.2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21.04">
            <text:p>821.0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70.36">
            <text:p>1370.3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041.88">
            <text:p>8041.8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41.35">
            <text:p>141.3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47.29">
            <text:p>147.2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966.9">
            <text:p>966.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30.54">
            <text:p>430.5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49.11">
            <text:p>349.11</text:p>
          </table:table-cell>
        </table:table-row>
        <table:table-row>
          <table:table-cell table:number-columns-repeated="10"/>
          <table:table-cell table:style-name="ce1" office:value-type="float" office:value="60865.93">
            <text:p>60865.93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8816.8">
            <text:p>28816.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5341.32">
            <text:p>5341.32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9879">
            <text:p>987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638.79">
            <text:p>3638.7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98.19">
            <text:p>498.1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98.35">
            <text:p>198.3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40.88">
            <text:p>1240.8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34.21">
            <text:p>1034.2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460.74">
            <text:p>10460.7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22.84">
            <text:p>722.8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07.46">
            <text:p>707.4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65.96">
            <text:p>965.9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150.36">
            <text:p>5150.3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20.55">
            <text:p>920.5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913.88">
            <text:p>9913.8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287.3">
            <text:p>11287.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45.41">
            <text:p>1345.4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397.95">
            <text:p>2397.9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34.19">
            <text:p>1334.1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314">
            <text:p>631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288.09">
            <text:p>6288.0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855.16">
            <text:p>3855.1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75.65">
            <text:p>475.6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67.12">
            <text:p>667.1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21.73">
            <text:p>1121.7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987.5">
            <text:p>4987.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94.4">
            <text:p>1894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857.54">
            <text:p>13857.5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0726.4">
            <text:p>70726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5182.56">
            <text:p>35182.5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2784">
            <text:p>2278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1185430.08">
            <text:p>1185430.08</text:p>
          </table:table-cell>
        </table:table-row>
        <table:table-row>
          <table:table-cell table:number-columns-repeated="10"/>
          <table:table-cell table:style-name="ce1" office:value-type="float" office:value="1449438.41">
            <text:p>1449438.41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31895.36">
            <text:p>31895.36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7538.3">
            <text:p>7538.3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373.92">
            <text:p>2373.92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73.48">
            <text:p>273.4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2204">
            <text:p>220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87.42">
            <text:p>1187.4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81.4">
            <text:p>281.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20.92">
            <text:p>320.9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6.75">
            <text:p>106.7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60.32">
            <text:p>860.3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078.88">
            <text:p>8078.8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49.12">
            <text:p>1149.1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056.92">
            <text:p>7056.9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98.98">
            <text:p>298.9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13.15">
            <text:p>513.1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62.5">
            <text:p>962.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993.28">
            <text:p>5993.2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712.7">
            <text:p>2712.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64.3">
            <text:p>964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44.56">
            <text:p>844.5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95.9">
            <text:p>195.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578.75">
            <text:p>1578.7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937.79">
            <text:p>3937.7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1031.1">
            <text:p>21031.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643.52">
            <text:p>1643.5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320.88">
            <text:p>1320.8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10.3">
            <text:p>1210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692.44">
            <text:p>5692.4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55.04">
            <text:p>155.0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59.3">
            <text:p>159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9614.22">
            <text:p>9614.2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097.77">
            <text:p>5097.7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637.98">
            <text:p>6637.9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16.9">
            <text:p>216.9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50.28">
            <text:p>1250.2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44.96">
            <text:p>1044.9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978.96">
            <text:p>1978.9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616.67">
            <text:p>2616.6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7926.4">
            <text:p>17926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73.61">
            <text:p>1073.6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77.88">
            <text:p>677.8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08.6">
            <text:p>1108.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629.37">
            <text:p>3629.3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99.4">
            <text:p>1299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70.4">
            <text:p>1170.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461.45">
            <text:p>8461.4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6110.34">
            <text:p>46110.3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998.48">
            <text:p>2998.4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365.01">
            <text:p>3365.0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516.3">
            <text:p>1516.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141.97">
            <text:p>4141.9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662.78">
            <text:p>2662.7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733.4">
            <text:p>4733.4</text:p>
          </table:table-cell>
        </table:table-row>
        <table:table-row>
          <table:table-cell table:number-columns-repeated="10"/>
          <table:table-cell table:style-name="ce1" office:value-type="float" office:value="241874.41">
            <text:p>241874.41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6834.72">
            <text:p>6834.72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513.28">
            <text:p>513.2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619.8">
            <text:p>1619.8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58.49">
            <text:p>58.49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471.34">
            <text:p>471.3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54.45">
            <text:p>254.4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0.3">
            <text:p>60.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8.7">
            <text:p>68.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2.9">
            <text:p>22.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84.57">
            <text:p>184.5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46.24">
            <text:p>246.2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731.19">
            <text:p>1731.1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1.54">
            <text:p>81.5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522.6">
            <text:p>1522.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23.92">
            <text:p>223.9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86.06">
            <text:p>1286.0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15.81">
            <text:p>215.8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6.68">
            <text:p>76.6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74.58">
            <text:p>74.58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.46">
            <text:p>12.4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0.4">
            <text:p>100.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13.14">
            <text:p>313.1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549.66">
            <text:p>1549.6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22.56">
            <text:p>222.5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90.07">
            <text:p>590.0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13.69">
            <text:p>413.6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61.87">
            <text:p>561.8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88.77">
            <text:p>1088.7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31.03">
            <text:p>231.0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91.86">
            <text:p>391.8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03.45">
            <text:p>403.4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400.5">
            <text:p>1400.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958.55">
            <text:p>2958.5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9.95">
            <text:p>139.9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04.44">
            <text:p>204.4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49.49">
            <text:p>149.4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513.75">
            <text:p>2513.7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6.65">
            <text:p>56.6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02.86">
            <text:p>202.86</text:p>
          </table:table-cell>
        </table:table-row>
        <table:table-row>
          <table:table-cell table:number-columns-repeated="10"/>
          <table:table-cell table:style-name="ce1" office:value-type="float" office:value="29052.32">
            <text:p>29052.32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1391.2">
            <text:p>11391.2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561.4">
            <text:p>561.4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584.2">
            <text:p>1584.2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97.95">
            <text:p>97.95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789.38">
            <text:p>789.3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395">
            <text:p>339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63.41">
            <text:p>363.4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80.02">
            <text:p>480.0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92.73">
            <text:p>492.7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970.93">
            <text:p>3970.9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678.19">
            <text:p>1678.19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484.01">
            <text:p>1484.0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522.6">
            <text:p>1522.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4.36">
            <text:p>54.3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17.22">
            <text:p>317.2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311.03">
            <text:p>1311.0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61.4">
            <text:p>661.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383.3">
            <text:p>2383.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7.33">
            <text:p>117.3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41.71">
            <text:p>41.7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37.06">
            <text:p>37.0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8.21">
            <text:p>8.21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66.13">
            <text:p>66.1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70.32">
            <text:p>170.32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0626.24">
            <text:p>10626.2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47.75">
            <text:p>1147.7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124.97">
            <text:p>1124.97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124.13">
            <text:p>5124.13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2041.6">
            <text:p>12041.6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675.34">
            <text:p>1675.3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5930.85">
            <text:p>5930.85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1952.64">
            <text:p>1952.64</text:p>
          </table:table-cell>
        </table:table-row>
        <table:table-row>
          <table:table-cell table:style-name="ce1" office:value-type="float" office:value="7">
            <text:p>7</text:p>
          </table:table-cell>
          <table:table-cell table:number-columns-repeated="9"/>
          <table:table-cell table:style-name="ce1" office:value-type="float" office:value="221.26">
            <text:p>221.2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012.18">
            <text:p>2012.1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02.83">
            <text:p>502.8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02.38">
            <text:p>802.3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99.12">
            <text:p>899.1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081.1">
            <text:p>3081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39.75">
            <text:p>339.7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4.1">
            <text:p>24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6.08">
            <text:p>86.0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18.41">
            <text:p>718.4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24.25">
            <text:p>1124.2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073.32">
            <text:p>5073.3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5.96">
            <text:p>135.9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63.68">
            <text:p>463.68</text:p>
          </table:table-cell>
        </table:table-row>
        <table:table-row>
          <table:table-cell table:number-columns-repeated="10"/>
          <table:table-cell table:style-name="ce1" office:value-type="float" office:value="88087.03">
            <text:p>88087.0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5378.12">
            <text:p>15378.12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026.56">
            <text:p>1026.56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4176">
            <text:p>4176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31.59">
            <text:p>131.59</text:p>
          </table:table-cell>
        </table:table-row>
        <table:table-row>
          <table:table-cell table:style-name="ce1" office:value-type="float" office:value="6">
            <text:p>6</text:p>
          </table:table-cell>
          <table:table-cell table:number-columns-repeated="9"/>
          <table:table-cell table:style-name="ce1" office:value-type="float" office:value="1060.52">
            <text:p>1060.5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70.41">
            <text:p>770.4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33.46">
            <text:p>333.4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31.64">
            <text:p>1231.6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653.17">
            <text:p>8653.1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93.76">
            <text:p>393.7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8932.2">
            <text:p>8932.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6.28">
            <text:p>76.2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4.84">
            <text:p>24.84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00.2">
            <text:p>200.2</text:p>
          </table:table-cell>
        </table:table-row>
        <table:table-row>
          <table:table-cell table:number-columns-repeated="10"/>
          <table:table-cell table:style-name="ce1" office:value-type="float" office:value="42388.75">
            <text:p>42388.7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9909.38">
            <text:p>9909.38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6377.14">
            <text:p>6377.14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3143.05">
            <text:p>3143.05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3094.69">
            <text:p>3094.69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25641.75">
            <text:p>25641.75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1175.59">
            <text:p>1175.59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56513.4">
            <text:p>56513.4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7012.47">
            <text:p>7012.4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205.77">
            <text:p>11205.7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1677.27">
            <text:p>41677.2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2536.56">
            <text:p>42536.5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3601.97">
            <text:p>13601.9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1540.86">
            <text:p>31540.8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060.38">
            <text:p>2060.3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331.8">
            <text:p>12331.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684.53">
            <text:p>7684.53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360.36">
            <text:p>4360.3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809.75">
            <text:p>4809.7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6028.68">
            <text:p>6028.68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8446.32">
            <text:p>48446.3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861.8">
            <text:p>5861.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5644.02">
            <text:p>15644.0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9994.32">
            <text:p>19994.3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95">
            <text:p>79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451.51">
            <text:p>12451.5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5456.8">
            <text:p>5456.8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623.67">
            <text:p>2623.6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971.6">
            <text:p>1971.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1431.72">
            <text:p>11431.7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7231.95">
            <text:p>7231.9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681.3">
            <text:p>12681.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27068.52">
            <text:p>27068.52</text:p>
          </table:table-cell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12702.31">
            <text:p>12702.31</text:p>
          </table:table-cell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1063.38">
            <text:p>1063.38</text:p>
          </table:table-cell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5172.76">
            <text:p>5172.76</text:p>
          </table:table-cell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2383.12">
            <text:p>2383.12</text:p>
          </table:table-cell>
        </table:table-row>
        <table:table-row>
          <table:table-cell table:number-columns-repeated="10"/>
          <table:table-cell table:style-name="ce1" office:value-type="float" office:value="483685.5">
            <text:p>483685.5</text:p>
          </table:table-cell>
        </table:table-row>
        <table:table-row>
          <table:table-cell table:number-columns-repeated="10"/>
          <table:table-cell table:style-name="ce1" office:value-type="float" office:value="3671670.05">
            <text:p>3671670.0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28680.86">
            <text:p>28680.86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161146.43">
            <text:p>161146.43</text:p>
          </table:table-cell>
        </table:table-row>
        <table:table-row>
          <table:table-cell table:number-columns-repeated="10"/>
          <table:table-cell table:style-name="ce1" office:value-type="float" office:value="189827.29">
            <text:p>189827.29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55727.05">
            <text:p>55727.05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5121.11">
            <text:p>5121.11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39564.92">
            <text:p>39564.92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63767.75">
            <text:p>63767.75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15224.25">
            <text:p>15224.25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7892.54">
            <text:p>7892.54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14049.33">
            <text:p>14049.33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8126.59">
            <text:p>8126.59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7341.4">
            <text:p>7341.4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368205.47">
            <text:p>368205.47</text:p>
          </table:table-cell>
        </table:table-row>
        <table:table-row>
          <table:table-cell table:number-columns-repeated="10"/>
          <table:table-cell table:style-name="ce1" office:value-type="float" office:value="585020.41">
            <text:p>585020.4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16232.76">
            <text:p>16232.76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1372.38">
            <text:p>1372.38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10602.79">
            <text:p>10602.79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18575.87">
            <text:p>18575.87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68640.01">
            <text:p>68640.01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3093.39">
            <text:p>3093.39</text:p>
          </table:table-cell>
        </table:table-row>
        <table:table-row>
          <table:table-cell table:number-columns-repeated="10"/>
          <table:table-cell table:style-name="ce1" office:value-type="float" office:value="118517.2">
            <text:p>118517.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2341.95">
            <text:p>2341.95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4919">
            <text:p>14919</text:p>
          </table:table-cell>
        </table:table-row>
        <table:table-row>
          <table:table-cell table:number-columns-repeated="10"/>
          <table:table-cell table:style-name="ce1" office:value-type="float" office:value="17260.95">
            <text:p>17260.9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662.68">
            <text:p>662.68</text:p>
          </table:table-cell>
        </table:table-row>
        <table:table-row>
          <table:table-cell table:number-columns-repeated="10"/>
          <table:table-cell table:style-name="ce1" office:value-type="float" office:value="662.68">
            <text:p>662.6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661.48">
            <text:p>1661.48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4714.14">
            <text:p>4714.14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2622.41">
            <text:p>2622.41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4105.01">
            <text:p>4105.01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4029.6">
            <text:p>4029.6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3981.72">
            <text:p>3981.72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4465.68">
            <text:p>4465.68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24005.65">
            <text:p>24005.65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3507.83">
            <text:p>3507.83</text:p>
          </table:table-cell>
        </table:table-row>
        <table:table-row>
          <table:table-cell table:number-columns-repeated="10"/>
          <table:table-cell table:style-name="ce1" office:value-type="float" office:value="53093.52">
            <text:p>53093.5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103128.78">
            <text:p>103128.78</text:p>
          </table:table-cell>
        </table:table-row>
        <table:table-row>
          <table:table-cell table:number-columns-repeated="10"/>
          <table:table-cell table:style-name="ce1" office:value-type="float" office:value="103128.78">
            <text:p>103128.7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56543.74">
            <text:p>156543.74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2540.7">
            <text:p>2540.7</text:p>
          </table:table-cell>
        </table:table-row>
        <table:table-row>
          <table:table-cell table:number-columns-repeated="10"/>
          <table:table-cell table:style-name="ce1" office:value-type="float" office:value="159084.44">
            <text:p>159084.44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85.76">
            <text:p>1385.7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433.31">
            <text:p>2433.3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779.07">
            <text:p>2779.0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17.76">
            <text:p>417.7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366.72">
            <text:p>3366.7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499.83">
            <text:p>5499.8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168.63">
            <text:p>8168.6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0017.9">
            <text:p>40017.9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2273.8">
            <text:p>22273.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458.96">
            <text:p>2458.9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2013.64">
            <text:p>22013.64</text:p>
          </table:table-cell>
        </table:table-row>
        <table:table-row>
          <table:table-cell table:number-columns-repeated="10"/>
          <table:table-cell table:style-name="ce1" office:value-type="float" office:value="110815.38">
            <text:p>110815.3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95.24">
            <text:p>495.2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57.52">
            <text:p>357.5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03.14">
            <text:p>703.1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06.14">
            <text:p>206.1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442.17">
            <text:p>5442.1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43.37">
            <text:p>643.3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4.3">
            <text:p>64.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76.28">
            <text:p>176.2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.98">
            <text:p>7.9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9.9">
            <text:p>49.9</text:p>
          </table:table-cell>
        </table:table-row>
        <table:table-row>
          <table:table-cell table:number-columns-repeated="10"/>
          <table:table-cell table:style-name="ce1" office:value-type="float" office:value="8146.04">
            <text:p>8146.04</text:p>
          </table:table-cell>
        </table:table-row>
        <table:table-row>
          <table:table-cell table:number-columns-repeated="10"/>
          <table:table-cell table:style-name="ce1" office:value-type="float" office:value="1345556.69">
            <text:p>1345556.69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46349.88">
            <text:p>46349.88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50975.33">
            <text:p>50975.33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82997.11">
            <text:p>82997.1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4174.74">
            <text:p>4174.74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5673.16">
            <text:p>25673.1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6863.12">
            <text:p>6863.12</text:p>
          </table:table-cell>
        </table:table-row>
        <table:table-row>
          <table:table-cell table:style-name="ce1" office:value-type="float" office:value="22">
            <text:p>22</text:p>
          </table:table-cell>
          <table:table-cell table:number-columns-repeated="9"/>
          <table:table-cell table:style-name="ce1" office:value-type="float" office:value="157428.88">
            <text:p>157428.8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5347.99">
            <text:p>5347.99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2087.97">
            <text:p>32087.97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3927.39">
            <text:p>23927.39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8792.95">
            <text:p>8792.9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1709.72">
            <text:p>21709.72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24624.7">
            <text:p>24624.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16697.36">
            <text:p>116697.36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54530.46">
            <text:p>54530.46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17993.07">
            <text:p>17993.0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67191.23">
            <text:p>67191.23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17593.07">
            <text:p>17593.07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583.11">
            <text:p>583.11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477.07">
            <text:p>477.07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2973.14">
            <text:p>2973.14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7504.2">
            <text:p>7504.2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84883.68">
            <text:p>84883.6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31350.19">
            <text:p>31350.19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682.73">
            <text:p>4682.73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1552.69">
            <text:p>11552.6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1.44">
            <text:p>151.4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491.36">
            <text:p>3491.3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522.05">
            <text:p>4522.0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67.54">
            <text:p>1567.5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407.6">
            <text:p>1407.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049.95">
            <text:p>1049.9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1.8">
            <text:p>611.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908.98">
            <text:p>908.9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50.2">
            <text:p>1550.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563.15">
            <text:p>563.1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977.25">
            <text:p>1977.2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37.25">
            <text:p>137.2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794.75">
            <text:p>794.7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2.75">
            <text:p>612.7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71.49">
            <text:p>671.49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4.16">
            <text:p>614.1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133.16">
            <text:p>1133.1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602.72">
            <text:p>2602.7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700">
            <text:p>2700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40.4">
            <text:p>640.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327.7">
            <text:p>4327.7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0022.24">
            <text:p>10022.2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8759.42">
            <text:p>28759.4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0956.24">
            <text:p>10956.2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97.8">
            <text:p>1597.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096.62">
            <text:p>1096.6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349.33">
            <text:p>1349.33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0794.42">
            <text:p>10794.4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7383.58">
            <text:p>7383.5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1392.64">
            <text:p>11392.6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590.6">
            <text:p>3590.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5625.35">
            <text:p>5625.35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6330.91">
            <text:p>6330.91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4083.58">
            <text:p>4083.58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29952.1">
            <text:p>29952.1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3888.79">
            <text:p>3888.79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7864.87">
            <text:p>7864.8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942.18">
            <text:p>942.18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850.7">
            <text:p>1850.7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5324.62">
            <text:p>5324.62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43775.36">
            <text:p>43775.36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043.05">
            <text:p>1043.0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70.08">
            <text:p>170.0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076.84">
            <text:p>2076.84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413.47">
            <text:p>1413.47</text:p>
          </table:table-cell>
        </table:table-row>
        <table:table-row>
          <table:table-cell table:number-columns-repeated="10"/>
          <table:table-cell table:style-name="ce1" office:value-type="float" office:value="1142285.43">
            <text:p>1142285.4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94.06">
            <text:p>294.06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0504.53">
            <text:p>30504.5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633.26">
            <text:p>2633.26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6193.58">
            <text:p>16193.5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328.98">
            <text:p>4328.98</text:p>
          </table:table-cell>
        </table:table-row>
        <table:table-row>
          <table:table-cell table:style-name="ce1" office:value-type="float" office:value="22">
            <text:p>22</text:p>
          </table:table-cell>
          <table:table-cell table:number-columns-repeated="9"/>
          <table:table-cell table:style-name="ce1" office:value-type="float" office:value="135605.32">
            <text:p>135605.32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439.02">
            <text:p>1439.02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8634.12">
            <text:p>8634.12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062.91">
            <text:p>4062.91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452.85">
            <text:p>1452.8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3587.07">
            <text:p>3587.07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784.63">
            <text:p>784.6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4225.1">
            <text:p>4225.1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27402.68">
            <text:p>27402.68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2804.75">
            <text:p>12804.7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14463.57">
            <text:p>14463.57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6276.2">
            <text:p>6276.2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150.32">
            <text:p>150.32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6192.25">
            <text:p>36192.25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815.4">
            <text:p>815.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9575.36">
            <text:p>9575.3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273.51">
            <text:p>1273.51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3141.86">
            <text:p>3141.8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003.67">
            <text:p>3003.67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94.66">
            <text:p>494.6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221.81">
            <text:p>221.81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374.04">
            <text:p>374.0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793.6">
            <text:p>1793.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6159.34">
            <text:p>6159.3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2735.96">
            <text:p>2735.9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8.43">
            <text:p>8.43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02.98">
            <text:p>102.9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70.09">
            <text:p>70.0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3266.85">
            <text:p>3266.85</text:p>
          </table:table-cell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691.82">
            <text:p>691.82</text:p>
          </table:table-cell>
        </table:table-row>
        <table:table-row>
          <table:table-cell table:number-columns-repeated="10"/>
          <table:table-cell table:style-name="ce1" office:value-type="float" office:value="344764.58">
            <text:p>344764.58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109724.24">
            <text:p>109724.24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449.28">
            <text:p>3449.28</text:p>
          </table:table-cell>
        </table:table-row>
        <table:table-row>
          <table:table-cell table:style-name="ce1" office:value-type="float" office:value="10">
            <text:p>10</text:p>
          </table:table-cell>
          <table:table-cell table:number-columns-repeated="9"/>
          <table:table-cell table:style-name="ce1" office:value-type="float" office:value="12230.58">
            <text:p>12230.5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16067.89">
            <text:p>16067.8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89346.47">
            <text:p>89346.4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2315.26">
            <text:p>2315.26</text:p>
          </table:table-cell>
        </table:table-row>
        <table:table-row>
          <table:table-cell table:number-columns-repeated="10"/>
          <table:table-cell table:style-name="ce1" office:value-type="float" office:value="233133.72">
            <text:p>233133.7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884.1">
            <text:p>2884.1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1417.42">
            <text:p>11417.4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912.22">
            <text:p>912.22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5609.8">
            <text:p>5609.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499.65">
            <text:p>1499.6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569.32">
            <text:p>569.32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415.91">
            <text:p>3415.91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630.01">
            <text:p>1630.01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582.87">
            <text:p>582.87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439.11">
            <text:p>1439.1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574.01">
            <text:p>574.01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3722.82">
            <text:p>3722.82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739.6">
            <text:p>1739.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2447.73">
            <text:p>2447.73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895.53">
            <text:p>895.5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77.68">
            <text:p>177.6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38.36">
            <text:p>438.3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24.85">
            <text:p>324.8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388.91">
            <text:p>1388.9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4069.21">
            <text:p>4069.21</text:p>
          </table:table-cell>
        </table:table-row>
        <table:table-row>
          <table:table-cell table:number-columns-repeated="10"/>
          <table:table-cell table:style-name="ce1" office:value-type="float" office:value="45739.11">
            <text:p>45739.1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5110.03">
            <text:p>15110.0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163.58">
            <text:p>1163.5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912.87">
            <text:p>1912.87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7155.57">
            <text:p>7155.5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776.26">
            <text:p>776.26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4657.56">
            <text:p>4657.5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01.15">
            <text:p>401.1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43.45">
            <text:p>143.4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354.17">
            <text:p>354.17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8598.11">
            <text:p>8598.1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804.96">
            <text:p>804.96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5220.73">
            <text:p>5220.73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2439.55">
            <text:p>2439.5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2943.51">
            <text:p>2943.51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651.26">
            <text:p>651.26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206.16">
            <text:p>206.16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1241.74">
            <text:p>1241.74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306.73">
            <text:p>3306.7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55.15">
            <text:p>455.1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122.89">
            <text:p>1122.8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19.98">
            <text:p>419.9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25.26">
            <text:p>225.2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59.5">
            <text:p>359.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368.32">
            <text:p>1368.3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202.38">
            <text:p>3202.3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929.79">
            <text:p>2929.7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54.3">
            <text:p>154.3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877">
            <text:p>87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358.74">
            <text:p>1358.7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5660.5">
            <text:p>15660.5</text:p>
          </table:table-cell>
        </table:table-row>
        <table:table-row>
          <table:table-cell table:number-columns-repeated="10"/>
          <table:table-cell table:style-name="ce1" office:value-type="float" office:value="85221.2">
            <text:p>85221.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9982.09">
            <text:p>9982.09</text:p>
          </table:table-cell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10978.24">
            <text:p>10978.24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6486.14">
            <text:p>36486.14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528.51">
            <text:p>2528.51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5549.41">
            <text:p>15549.41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156.77">
            <text:p>4156.77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948.62">
            <text:p>1948.62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1691.69">
            <text:p>11691.69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7127.7">
            <text:p>7127.7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548.78">
            <text:p>2548.7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6292.92">
            <text:p>6292.92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7425.08">
            <text:p>7425.08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5996.69">
            <text:p>5996.69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38892.66">
            <text:p>38892.66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8173.8">
            <text:p>18173.8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41227.37">
            <text:p>41227.37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5659.02">
            <text:p>5659.02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2825.36">
            <text:p>2825.36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62.29">
            <text:p>362.29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27575.64">
            <text:p>27575.64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14820.21">
            <text:p>14820.21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693.89">
            <text:p>1693.89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178.97">
            <text:p>4178.97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072.88">
            <text:p>2072.8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50.68">
            <text:p>650.6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350">
            <text:p>1350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38.84">
            <text:p>638.8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12.8">
            <text:p>312.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1.8">
            <text:p>611.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908.98">
            <text:p>908.9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10.04">
            <text:p>310.0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59.5">
            <text:p>359.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89">
            <text:p>289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90.2">
            <text:p>490.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98.44">
            <text:p>298.4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47.52">
            <text:p>647.5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40.4">
            <text:p>640.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085.64">
            <text:p>2085.6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5011.12">
            <text:p>5011.12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454.88">
            <text:p>4454.8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669.09">
            <text:p>4669.09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059.41">
            <text:p>6059.41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846.58">
            <text:p>846.5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9125.16">
            <text:p>19125.16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2469.83">
            <text:p>2469.83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489.22">
            <text:p>1489.22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968.98">
            <text:p>968.98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3849.65">
            <text:p>13849.65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3042.64">
            <text:p>3042.6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0943.84">
            <text:p>10943.8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614.16">
            <text:p>614.1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9">
            <text:p>49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598.29">
            <text:p>598.29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407.19">
            <text:p>407.19</text:p>
          </table:table-cell>
        </table:table-row>
        <table:table-row>
          <table:table-cell table:number-columns-repeated="10"/>
          <table:table-cell table:style-name="ce1" office:value-type="float" office:value="364387.61">
            <text:p>364387.6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319.32">
            <text:p>319.32</text:p>
          </table:table-cell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351.19">
            <text:p>351.19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6407.21">
            <text:p>6407.2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598.84">
            <text:p>598.84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682.66">
            <text:p>3682.6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984.47">
            <text:p>984.4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09.15">
            <text:p>309.15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854.92">
            <text:p>1854.92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580.95">
            <text:p>580.9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07.74">
            <text:p>207.74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512.91">
            <text:p>512.91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1435.97">
            <text:p>1435.9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244.3">
            <text:p>244.3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584.43">
            <text:p>1584.43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740.37">
            <text:p>740.3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905.64">
            <text:p>905.64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298.59">
            <text:p>298.59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64.11">
            <text:p>64.11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445.26">
            <text:p>445.26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1058.01">
            <text:p>1058.0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75.22">
            <text:p>75.22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85.57">
            <text:p>185.5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1.44">
            <text:p>151.4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502.45">
            <text:p>502.4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09.99">
            <text:p>209.99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5.02">
            <text:p>155.0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12.63">
            <text:p>112.63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7.45">
            <text:p>27.4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66.85">
            <text:p>166.8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938.62">
            <text:p>938.6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205.27">
            <text:p>1205.27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089.28">
            <text:p>1089.2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11.65">
            <text:p>211.6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548.74">
            <text:p>548.7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374.04">
            <text:p>374.0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2903.31">
            <text:p>2903.3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2735.96">
            <text:p>2735.9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8.43">
            <text:p>8.43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02.98">
            <text:p>102.9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70.09">
            <text:p>70.09</text:p>
          </table:table-cell>
        </table:table-row>
        <table:table-row>
          <table:table-cell table:number-columns-repeated="10"/>
          <table:table-cell table:style-name="ce1" office:value-type="float" office:value="34361.03">
            <text:p>34361.0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42.57">
            <text:p>242.5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43735.33">
            <text:p>43735.33</text:p>
          </table:table-cell>
        </table:table-row>
        <table:table-row>
          <table:table-cell table:style-name="ce1" office:value-type="float" office:value="22">
            <text:p>22</text:p>
          </table:table-cell>
          <table:table-cell table:number-columns-repeated="9"/>
          <table:table-cell table:style-name="ce1" office:value-type="float" office:value="10027.04">
            <text:p>10027.0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6.04">
            <text:p>36.04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02.71">
            <text:p>202.71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149.86">
            <text:p>149.86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35.05">
            <text:p>35.0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914.17">
            <text:p>914.17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5142.33">
            <text:p>5142.33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6386.9">
            <text:p>6386.9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16565.52">
            <text:p>16565.5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7505.04">
            <text:p>7505.04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5792.67">
            <text:p>15792.6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725.12">
            <text:p>725.12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4702.91">
            <text:p>4702.91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2197.58">
            <text:p>2197.5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6491.26">
            <text:p>6491.26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8655.44">
            <text:p>18655.44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48386.11">
            <text:p>48386.1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7463.46">
            <text:p>7463.46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9380.41">
            <text:p>39380.41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861.54">
            <text:p>861.5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99.66">
            <text:p>199.66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181.8">
            <text:p>1181.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3459.26">
            <text:p>33459.2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26.06">
            <text:p>326.0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5738.53">
            <text:p>5738.53</text:p>
          </table:table-cell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306.37">
            <text:p>306.3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4">
            <text:p>14</text:p>
          </table:table-cell>
          <table:table-cell table:number-columns-repeated="9"/>
          <table:table-cell table:style-name="ce1" office:value-type="float" office:value="1680.93">
            <text:p>1680.9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6533.73">
            <text:p>16533.73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698.7">
            <text:p>698.7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3819">
            <text:p>3819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3819">
            <text:p>3819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986.72">
            <text:p>986.72</text:p>
          </table:table-cell>
        </table:table-row>
        <table:table-row>
          <table:table-cell table:number-columns-repeated="10"/>
          <table:table-cell table:style-name="ce1" office:value-type="float" office:value="304348.82">
            <text:p>304348.8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102217.36">
            <text:p>102217.36</text:p>
          </table:table-cell>
        </table:table-row>
        <table:table-row>
          <table:table-cell table:style-name="ce1" office:value-type="float" office:value="9">
            <text:p>9</text:p>
          </table:table-cell>
          <table:table-cell table:number-columns-repeated="9"/>
          <table:table-cell table:style-name="ce1" office:value-type="float" office:value="3217.45">
            <text:p>3217.4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2026.08">
            <text:p>2026.08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2693.76">
            <text:p>32693.76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4959.65">
            <text:p>4959.6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2">
            <text:p>22</text:p>
          </table:table-cell>
          <table:table-cell table:number-columns-repeated="9"/>
          <table:table-cell table:style-name="ce1" office:value-type="float" office:value="612927.31">
            <text:p>612927.31</text:p>
          </table:table-cell>
        </table:table-row>
        <table:table-row>
          <table:table-cell table:style-name="ce1" office:value-type="float" office:value="22">
            <text:p>22</text:p>
          </table:table-cell>
          <table:table-cell table:number-columns-repeated="9"/>
          <table:table-cell table:style-name="ce1" office:value-type="float" office:value="204309.1">
            <text:p>204309.1</text:p>
          </table:table-cell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19247.82">
            <text:p>19247.82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013.08">
            <text:p>1013.0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619.47">
            <text:p>2619.47</text:p>
          </table:table-cell>
        </table:table-row>
        <table:table-row>
          <table:table-cell table:number-columns-repeated="10"/>
          <table:table-cell table:style-name="ce1" office:value-type="float" office:value="985231.08">
            <text:p>985231.08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50621.47">
            <text:p>50621.4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406.32">
            <text:p>2406.32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14797.98">
            <text:p>14797.9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3955.9">
            <text:p>3955.9</text:p>
          </table:table-cell>
        </table:table-row>
        <table:table-row>
          <table:table-cell table:number-columns-repeated="10"/>
          <table:table-cell table:style-name="ce1" office:value-type="string">
            <text:p/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3376.25">
            <text:p>3376.25</text:p>
          </table:table-cell>
        </table:table-row>
        <table:table-row>
          <table:table-cell table:style-name="ce1" office:value-type="float" office:value="12">
            <text:p>12</text:p>
          </table:table-cell>
          <table:table-cell table:number-columns-repeated="9"/>
          <table:table-cell table:style-name="ce1" office:value-type="float" office:value="20257.47">
            <text:p>20257.47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948.63">
            <text:p>2948.63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054.39">
            <text:p>1054.39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2603.29">
            <text:p>2603.29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1713.27">
            <text:p>31713.2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5389.84">
            <text:p>5389.84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34956.78">
            <text:p>34956.78</text:p>
          </table:table-cell>
        </table:table-row>
        <table:table-row>
          <table:table-cell table:style-name="ce1" office:value-type="float" office:value="24">
            <text:p>24</text:p>
          </table:table-cell>
          <table:table-cell table:number-columns-repeated="9"/>
          <table:table-cell table:style-name="ce1" office:value-type="float" office:value="16334.64">
            <text:p>16334.6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19705.77">
            <text:p>19705.77</text:p>
          </table:table-cell>
        </table:table-row>
        <table:table-row>
          <table:table-cell table:style-name="ce1" office:value-type="float" office:value="11">
            <text:p>11</text:p>
          </table:table-cell>
          <table:table-cell table:number-columns-repeated="9"/>
          <table:table-cell table:style-name="ce1" office:value-type="float" office:value="8904.39">
            <text:p>8904.39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24580.01">
            <text:p>24580.01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573.86">
            <text:p>573.86</text:p>
          </table:table-cell>
        </table:table-row>
        <table:table-row>
          <table:table-cell table:style-name="ce1" office:value-type="float" office:value="20">
            <text:p>20</text:p>
          </table:table-cell>
          <table:table-cell table:number-columns-repeated="9"/>
          <table:table-cell table:style-name="ce1" office:value-type="float" office:value="3210.55">
            <text:p>3210.5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3">
            <text:p>13</text:p>
          </table:table-cell>
          <table:table-cell table:number-columns-repeated="9"/>
          <table:table-cell table:style-name="ce1" office:value-type="float" office:value="9525.68">
            <text:p>9525.68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584.47">
            <text:p>1584.47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3909.03">
            <text:p>3909.0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491.36">
            <text:p>3491.3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5526.95">
            <text:p>5526.9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771.65">
            <text:p>771.6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071.96">
            <text:p>2071.9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4.16">
            <text:p>614.1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75.56">
            <text:p>475.5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52.12">
            <text:p>652.1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67.54">
            <text:p>1567.5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64">
            <text:p>156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1.8">
            <text:p>611.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210.69">
            <text:p>1210.69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908.98">
            <text:p>908.9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550.2">
            <text:p>1550.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157">
            <text:p>2157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505.75">
            <text:p>505.7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2.75">
            <text:p>612.7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895.32">
            <text:p>895.3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14.16">
            <text:p>614.1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133.16">
            <text:p>1133.1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554.76">
            <text:p>4554.76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725">
            <text:p>4725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280.8">
            <text:p>1280.8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8655.41">
            <text:p>8655.41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0022.24">
            <text:p>10022.2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398.87">
            <text:p>2398.87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2227.44">
            <text:p>2227.44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4481.23">
            <text:p>4481.23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12799.1">
            <text:p>12799.1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3830.2">
            <text:p>3830.2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952.41">
            <text:p>952.41</text:p>
          </table:table-cell>
        </table:table-row>
        <table:table-row>
          <table:table-cell table:style-name="ce1" office:value-type="float" office:value="23">
            <text:p>23</text:p>
          </table:table-cell>
          <table:table-cell table:number-columns-repeated="9"/>
          <table:table-cell table:style-name="ce1" office:value-type="float" office:value="69647.69">
            <text:p>69647.6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998.24">
            <text:p>1998.24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0424.53">
            <text:p>10424.5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7495.18">
            <text:p>17495.18</text:p>
          </table:table-cell>
        </table:table-row>
        <table:table-row>
          <table:table-cell table:style-name="ce1" office:value-type="float" office:value="15">
            <text:p>15</text:p>
          </table:table-cell>
          <table:table-cell table:number-columns-repeated="9"/>
          <table:table-cell table:style-name="ce1" office:value-type="float" office:value="12311.82">
            <text:p>12311.82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25.7">
            <text:p>125.7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534.95">
            <text:p>1534.95</text:p>
          </table:table-cell>
        </table:table-row>
        <table:table-row>
          <table:table-cell table:style-name="ce1" office:value-type="float" office:value="21">
            <text:p>21</text:p>
          </table:table-cell>
          <table:table-cell table:number-columns-repeated="9"/>
          <table:table-cell table:style-name="ce1" office:value-type="float" office:value="1044.67">
            <text:p>1044.67</text:p>
          </table:table-cell>
        </table:table-row>
        <table:table-row>
          <table:table-cell table:number-columns-repeated="10"/>
          <table:table-cell table:style-name="ce1" office:value-type="float" office:value="459855.34">
            <text:p>459855.34</text:p>
          </table:table-cell>
        </table:table-row>
        <table:table-row>
          <table:table-cell table:number-columns-repeated="10"/>
          <table:table-cell table:style-name="ce1" office:value-type="float" office:value="3999327.92">
            <text:p>3999327.9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4021.05">
            <text:p>4021.05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10.07">
            <text:p>110.07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62.53">
            <text:p>62.53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239.46">
            <text:p>239.46</text:p>
          </table:table-cell>
        </table:table-row>
        <table:table-row>
          <table:table-cell table:number-columns-repeated="10"/>
          <table:table-cell table:style-name="ce1" office:value-type="float" office:value="4433.11">
            <text:p>4433.11</text:p>
          </table:table-cell>
        </table:table-row>
        <table:table-row table:number-rows-repeated="4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0257.94">
            <text:p>60257.9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6647.85">
            <text:p>56647.85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63.78">
            <text:p>1063.7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684.73">
            <text:p>10684.7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5077.61">
            <text:p>15077.6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830.75">
            <text:p>4830.75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0423.33">
            <text:p>50423.3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554.82">
            <text:p>10554.8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2929.28">
            <text:p>22929.2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247.87">
            <text:p>3247.8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22.96">
            <text:p>1322.9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538.08">
            <text:p>9538.0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199.82">
            <text:p>3199.8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5640.5">
            <text:p>15640.5</text:p>
          </table:table-cell>
        </table:table-row>
        <table:table-row>
          <table:table-cell table:number-columns-repeated="10"/>
          <table:table-cell table:style-name="ce1" office:value-type="float" office:value="265419.32">
            <text:p>265419.3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1434.2">
            <text:p>1434.2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2273.3">
            <text:p>2273.3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1355.42">
            <text:p>1355.42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4043.82">
            <text:p>4043.82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3299.52">
            <text:p>3299.52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2893.12">
            <text:p>2893.12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286.69">
            <text:p>286.69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2310.41">
            <text:p>2310.4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5.87">
            <text:p>105.8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62.13">
            <text:p>162.1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0.44">
            <text:p>70.4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16.16">
            <text:p>116.1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0.4">
            <text:p>90.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7.41">
            <text:p>57.4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94.82">
            <text:p>294.8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375.94">
            <text:p>2375.9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443.2">
            <text:p>4443.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592.92">
            <text:p>10592.9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012.37">
            <text:p>4012.3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111.39">
            <text:p>1111.39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956.68">
            <text:p>8956.68</text:p>
          </table:table-cell>
        </table:table-row>
        <table:table-row>
          <table:table-cell table:number-columns-repeated="10"/>
          <table:table-cell table:style-name="ce1" office:value-type="float" office:value="50286.21">
            <text:p>50286.2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1538.83">
            <text:p>1538.83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7406.78">
            <text:p>7406.78</text:p>
          </table:table-cell>
        </table:table-row>
        <table:table-row>
          <table:table-cell table:style-name="ce1" office:value-type="float" office:value="5">
            <text:p>5</text:p>
          </table:table-cell>
          <table:table-cell table:number-columns-repeated="9"/>
          <table:table-cell table:style-name="ce1" office:value-type="float" office:value="220.86">
            <text:p>220.8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2682.85">
            <text:p>22682.8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3349.15">
            <text:p>3349.15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2116.16">
            <text:p>2116.1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15.61">
            <text:p>1215.6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6648.1">
            <text:p>16648.1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69.97">
            <text:p>169.97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665.26">
            <text:p>1665.26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469.7">
            <text:p>469.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30.02">
            <text:p>1830.0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0290.12">
            <text:p>10290.12</text:p>
          </table:table-cell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251.49">
            <text:p>1251.4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8">
            <text:p>8</text:p>
          </table:table-cell>
          <table:table-cell table:number-columns-repeated="9"/>
          <table:table-cell table:style-name="ce1" office:value-type="float" office:value="1834.47">
            <text:p>1834.47</text:p>
          </table:table-cell>
        </table:table-row>
        <table:table-row>
          <table:table-cell table:number-columns-repeated="10"/>
          <table:table-cell table:style-name="ce1" office:value-type="float" office:value="72689.37">
            <text:p>72689.3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220.1">
            <text:p>1220.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29.4">
            <text:p>429.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37.1">
            <text:p>1337.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403.92">
            <text:p>2403.9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02.77">
            <text:p>602.7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857.7">
            <text:p>4857.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842.37">
            <text:p>4842.3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441.68">
            <text:p>1441.6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661.4">
            <text:p>3661.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74.9">
            <text:p>474.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693.3">
            <text:p>4693.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3190.23">
            <text:p>93190.2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1464.4">
            <text:p>21464.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826.69">
            <text:p>4826.69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2013.64">
            <text:p>22013.64</text:p>
          </table:table-cell>
        </table:table-row>
        <table:table-row>
          <table:table-cell table:number-columns-repeated="10"/>
          <table:table-cell table:style-name="ce1" office:value-type="float" office:value="167459.6">
            <text:p>167459.6</text:p>
          </table:table-cell>
        </table:table-row>
        <table:table-row>
          <table:table-cell table:number-columns-repeated="10"/>
          <table:table-cell table:style-name="ce1" office:value-type="float" office:value="555854.5">
            <text:p>555854.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734.23">
            <text:p>1734.2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630.33">
            <text:p>1630.3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472.68">
            <text:p>1472.6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370.98">
            <text:p>4370.9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11.26">
            <text:p>311.2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79.25">
            <text:p>779.25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977.19">
            <text:p>10977.1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0.86">
            <text:p>130.8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55.36">
            <text:p>655.3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92.8">
            <text:p>492.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51.16">
            <text:p>151.1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52.58">
            <text:p>152.5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6.29">
            <text:p>76.29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2.94">
            <text:p>92.9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08.68">
            <text:p>308.6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19.44">
            <text:p>219.4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62.35">
            <text:p>262.35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4.57">
            <text:p>34.5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25.62">
            <text:p>625.62</text:p>
          </table:table-cell>
        </table:table-row>
        <table:table-row>
          <table:table-cell table:number-columns-repeated="10"/>
          <table:table-cell table:style-name="ce1" office:value-type="float" office:value="24478.57">
            <text:p>24478.5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35.52">
            <text:p>635.5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57.71">
            <text:p>257.7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796.43">
            <text:p>1796.4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63.84">
            <text:p>163.8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23.2">
            <text:p>123.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9.96">
            <text:p>69.96</text:p>
          </table:table-cell>
        </table:table-row>
        <table:table-row>
          <table:table-cell table:number-columns-repeated="10"/>
          <table:table-cell table:style-name="ce1" office:value-type="float" office:value="3046.66">
            <text:p>3046.66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39.98">
            <text:p>1039.9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982.52">
            <text:p>2982.5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5.43">
            <text:p>45.4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66.13">
            <text:p>366.1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24.96">
            <text:p>124.9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07.01">
            <text:p>1007.0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823.81">
            <text:p>8823.8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295.17">
            <text:p>8295.1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275.06">
            <text:p>6275.0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10.21">
            <text:p>910.2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715.2">
            <text:p>6715.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441.28">
            <text:p>2441.2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48.87">
            <text:p>848.8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08.4">
            <text:p>708.4</text:p>
          </table:table-cell>
        </table:table-row>
        <table:table-row>
          <table:table-cell table:number-columns-repeated="10"/>
          <table:table-cell table:style-name="ce1" office:value-type="float" office:value="40584.03">
            <text:p>40584.0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48.47">
            <text:p>748.4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80.83">
            <text:p>980.8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712.28">
            <text:p>3712.2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45.76">
            <text:p>245.7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84.8">
            <text:p>184.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4.94">
            <text:p>104.94</text:p>
          </table:table-cell>
        </table:table-row>
        <table:table-row>
          <table:table-cell table:number-columns-repeated="10"/>
          <table:table-cell table:style-name="ce1" office:value-type="float" office:value="5977.08">
            <text:p>5977.08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913.66">
            <text:p>3913.6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614.67">
            <text:p>1614.6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203.96">
            <text:p>13203.9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753.32">
            <text:p>1753.3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07.3">
            <text:p>807.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73.22">
            <text:p>1373.2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07.42">
            <text:p>207.42</text:p>
          </table:table-cell>
        </table:table-row>
        <table:table-row>
          <table:table-cell table:number-columns-repeated="10"/>
          <table:table-cell table:style-name="ce1" office:value-type="float" office:value="22873.55">
            <text:p>22873.5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54.44">
            <text:p>754.4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17.37">
            <text:p>617.3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797.84">
            <text:p>2797.8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45.76">
            <text:p>245.7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84.8">
            <text:p>184.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04.94">
            <text:p>104.94</text:p>
          </table:table-cell>
        </table:table-row>
        <table:table-row>
          <table:table-cell table:number-columns-repeated="10"/>
          <table:table-cell table:style-name="ce1" office:value-type="float" office:value="4705.15">
            <text:p>4705.1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6.81">
            <text:p>136.8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22.84">
            <text:p>122.8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03.03">
            <text:p>403.0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0.96">
            <text:p>40.9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0.8">
            <text:p>30.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7.49">
            <text:p>17.49</text:p>
          </table:table-cell>
        </table:table-row>
        <table:table-row>
          <table:table-cell table:number-columns-repeated="10"/>
          <table:table-cell table:style-name="ce1" office:value-type="float" office:value="751.93">
            <text:p>751.9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10.16">
            <text:p>110.1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07.69">
            <text:p>207.69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744.51">
            <text:p>1744.5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1.92">
            <text:p>81.9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2.4">
            <text:p>92.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4.98">
            <text:p>34.9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1.04">
            <text:p>91.04</text:p>
          </table:table-cell>
        </table:table-row>
        <table:table-row>
          <table:table-cell table:number-columns-repeated="10"/>
          <table:table-cell table:style-name="ce1" office:value-type="float" office:value="2362.7">
            <text:p>2362.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22.09">
            <text:p>122.09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1.53">
            <text:p>21.5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45.92">
            <text:p>345.9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0.96">
            <text:p>40.96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0.8">
            <text:p>30.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7.49">
            <text:p>17.49</text:p>
          </table:table-cell>
        </table:table-row>
        <table:table-row>
          <table:table-cell table:number-columns-repeated="10"/>
          <table:table-cell table:style-name="ce1" office:value-type="float" office:value="578.79">
            <text:p>578.79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25.62">
            <text:p>625.62</text:p>
          </table:table-cell>
        </table:table-row>
        <table:table-row>
          <table:table-cell table:number-columns-repeated="10"/>
          <table:table-cell table:style-name="ce1" office:value-type="float" office:value="625.62">
            <text:p>625.62</text:p>
          </table:table-cell>
        </table:table-row>
        <table:table-row>
          <table:table-cell table:number-columns-repeated="10"/>
          <table:table-cell table:style-name="ce1" office:value-type="float" office:value="661838.58">
            <text:p>661838.58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096.57">
            <text:p>6096.5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.38">
            <text:p>6.3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3">
            <text:p>2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8.53">
            <text:p>28.5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6.27">
            <text:p>76.2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56.38">
            <text:p>456.3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357.13">
            <text:p>1357.1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15.3">
            <text:p>315.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163.21">
            <text:p>4163.2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1687.86">
            <text:p>11687.8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3411.14">
            <text:p>93411.1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4.95">
            <text:p>174.9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0.84">
            <text:p>140.8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33.04">
            <text:p>733.04</text:p>
          </table:table-cell>
        </table:table-row>
        <table:table-row>
          <table:table-cell table:number-columns-repeated="10"/>
          <table:table-cell table:style-name="ce1" office:value-type="float" office:value="118670.6">
            <text:p>118670.6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061.97">
            <text:p>1061.9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7.96">
            <text:p>77.9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153.66">
            <text:p>4153.6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16.53">
            <text:p>116.5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525.65">
            <text:p>2525.6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5.78">
            <text:p>175.7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69.95">
            <text:p>169.9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0.53">
            <text:p>20.5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05.14">
            <text:p>305.1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9.15">
            <text:p>29.1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62.6">
            <text:p>462.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08.4">
            <text:p>408.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5.27">
            <text:p>15.2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8.58">
            <text:p>18.5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3.01">
            <text:p>83.0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45.98">
            <text:p>245.9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7.74">
            <text:p>47.74</text:p>
          </table:table-cell>
        </table:table-row>
        <table:table-row>
          <table:table-cell table:number-columns-repeated="10"/>
          <table:table-cell table:style-name="ce1" office:value-type="float" office:value="9917.9">
            <text:p>9917.9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0.32">
            <text:p>60.3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6128.95">
            <text:p>16128.9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30.8">
            <text:p>930.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963.4">
            <text:p>1963.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65.2">
            <text:p>365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70.42">
            <text:p>1470.4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9.19">
            <text:p>99.1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416.76">
            <text:p>2416.7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82.55">
            <text:p>782.5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04.2">
            <text:p>704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396.08">
            <text:p>1396.0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318.14">
            <text:p>2318.1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99.95">
            <text:p>599.9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397.03">
            <text:p>3397.0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48.71">
            <text:p>748.7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919.48">
            <text:p>1919.4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8.8">
            <text:p>58.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564.13">
            <text:p>6564.1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65.57">
            <text:p>565.5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11.86">
            <text:p>111.8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8.9">
            <text:p>18.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0.53">
            <text:p>20.5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02.6">
            <text:p>102.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4.54">
            <text:p>144.5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9.15">
            <text:p>29.1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95.55">
            <text:p>295.5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71.76">
            <text:p>571.7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5.34">
            <text:p>55.3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86.54">
            <text:p>386.5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19.35">
            <text:p>119.3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96.72">
            <text:p>296.7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147.31">
            <text:p>2147.3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37.3">
            <text:p>137.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02.8">
            <text:p>802.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58.9">
            <text:p>858.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90.26">
            <text:p>190.2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5.2">
            <text:p>145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358.72">
            <text:p>2358.7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66.3">
            <text:p>366.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51.6">
            <text:p>151.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09.72">
            <text:p>209.72</text:p>
          </table:table-cell>
        </table:table-row>
        <table:table-row>
          <table:table-cell table:number-columns-repeated="10"/>
          <table:table-cell table:style-name="ce1" office:value-type="float" office:value="52010.63">
            <text:p>52010.6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76.75">
            <text:p>276.7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79.56">
            <text:p>379.5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68.4">
            <text:p>568.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66.26">
            <text:p>966.2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40.98">
            <text:p>240.9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177.12">
            <text:p>3177.1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27.93">
            <text:p>127.9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28.78">
            <text:p>128.7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79.73">
            <text:p>279.7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6.42">
            <text:p>26.4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4.96">
            <text:p>94.9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2.98">
            <text:p>82.9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25.16">
            <text:p>225.1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7.09">
            <text:p>37.0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1.08">
            <text:p>91.08</text:p>
          </table:table-cell>
        </table:table-row>
        <table:table-row>
          <table:table-cell table:number-columns-repeated="10"/>
          <table:table-cell table:style-name="ce1" office:value-type="float" office:value="6703.2">
            <text:p>6703.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9.19">
            <text:p>99.1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6.19">
            <text:p>56.1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.15">
            <text:p>17.1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.44">
            <text:p>17.4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6.51">
            <text:p>16.5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4.2">
            <text:p>34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2.85">
            <text:p>12.8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0.42">
            <text:p>20.4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7.67">
            <text:p>27.67</text:p>
          </table:table-cell>
        </table:table-row>
        <table:table-row>
          <table:table-cell table:number-columns-repeated="10"/>
          <table:table-cell table:style-name="ce1" office:value-type="float" office:value="301.62">
            <text:p>301.6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95.14">
            <text:p>595.1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98.4">
            <text:p>998.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04.64">
            <text:p>104.6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1.8">
            <text:p>61.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4.25">
            <text:p>64.2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04.2">
            <text:p>204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7.67">
            <text:p>27.6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4.42">
            <text:p>174.42</text:p>
          </table:table-cell>
        </table:table-row>
        <table:table-row>
          <table:table-cell table:number-columns-repeated="10"/>
          <table:table-cell table:style-name="ce1" office:value-type="float" office:value="2230.52">
            <text:p>2230.5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9.19">
            <text:p>99.1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97.33">
            <text:p>197.3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.44">
            <text:p>17.4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0.9">
            <text:p>30.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2.85">
            <text:p>12.8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0.84">
            <text:p>40.8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7.67">
            <text:p>27.6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9.38">
            <text:p>19.38</text:p>
          </table:table-cell>
        </table:table-row>
        <table:table-row>
          <table:table-cell table:number-columns-repeated="10"/>
          <table:table-cell table:style-name="ce1" office:value-type="float" office:value="445.6">
            <text:p>445.6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2370.11">
            <text:p>12370.1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95.24">
            <text:p>495.2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502.46">
            <text:p>1502.4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847.3">
            <text:p>2847.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23.64">
            <text:p>423.6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9745.44">
            <text:p>39745.4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264.83">
            <text:p>3264.8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862.4">
            <text:p>1862.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5">
            <text:p>14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388.15">
            <text:p>2388.1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046.08">
            <text:p>3046.0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109.42">
            <text:p>2109.4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09.13">
            <text:p>609.1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31.16">
            <text:p>731.1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55.51">
            <text:p>155.5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.38">
            <text:p>8.3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3810.82">
            <text:p>13810.8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83.04">
            <text:p>283.0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53.48">
            <text:p>653.4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7.8">
            <text:p>177.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34.05">
            <text:p>334.0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36.46">
            <text:p>136.4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035">
            <text:p>203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8.58">
            <text:p>98.5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094.16">
            <text:p>1094.1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31.51">
            <text:p>231.5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0.2">
            <text:p>170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097.46">
            <text:p>1097.46</text:p>
          </table:table-cell>
        </table:table-row>
        <table:table-row>
          <table:table-cell table:number-columns-repeated="10"/>
          <table:table-cell table:style-name="ce1" office:value-type="float" office:value="91826.81">
            <text:p>91826.81</text:p>
          </table:table-cell>
        </table:table-row>
        <table:table-row>
          <table:table-cell table:number-columns-repeated="10"/>
          <table:table-cell table:style-name="ce1" office:value-type="float" office:value="282106.88">
            <text:p>282106.88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742.14">
            <text:p>742.1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83.93">
            <text:p>1383.9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16.77">
            <text:p>816.7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089.97">
            <text:p>5089.9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090.71">
            <text:p>8090.7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660.69">
            <text:p>3660.69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5787.75">
            <text:p>25787.75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860.33">
            <text:p>3860.33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200.04">
            <text:p>3200.04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100.08">
            <text:p>9100.0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0.42">
            <text:p>50.4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904.78">
            <text:p>4904.7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649.7">
            <text:p>1649.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4142.87">
            <text:p>4142.8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14.07">
            <text:p>514.07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859.61">
            <text:p>3859.6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852.48">
            <text:p>9852.4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9208.47">
            <text:p>9208.47</text:p>
          </table:table-cell>
        </table:table-row>
        <table:table-row>
          <table:table-cell table:number-columns-repeated="10"/>
          <table:table-cell table:style-name="ce1" office:value-type="float" office:value="95914.81">
            <text:p>95914.8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948.89">
            <text:p>3948.8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21.58">
            <text:p>721.5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262.91">
            <text:p>5262.9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539.93">
            <text:p>1539.9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33.65">
            <text:p>133.6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52.24">
            <text:p>1452.2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57.2">
            <text:p>257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68.68">
            <text:p>168.68</text:p>
          </table:table-cell>
        </table:table-row>
        <table:table-row>
          <table:table-cell table:number-columns-repeated="10"/>
          <table:table-cell table:style-name="ce1" office:value-type="float" office:value="13485.08">
            <text:p>13485.0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59.27">
            <text:p>759.2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77.62">
            <text:p>977.6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.85">
            <text:p>14.8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84.08">
            <text:p>484.08</text:p>
          </table:table-cell>
        </table:table-row>
        <table:table-row>
          <table:table-cell table:number-columns-repeated="10"/>
          <table:table-cell table:style-name="ce1" office:value-type="float" office:value="2235.82">
            <text:p>2235.8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296.07">
            <text:p>1296.0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2.41">
            <text:p>92.4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206.25">
            <text:p>2206.2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53.29">
            <text:p>353.2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4.55">
            <text:p>44.5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26.12">
            <text:p>726.12</text:p>
          </table:table-cell>
        </table:table-row>
        <table:table-row>
          <table:table-cell table:number-columns-repeated="10"/>
          <table:table-cell table:style-name="ce1" office:value-type="float" office:value="4718.69">
            <text:p>4718.6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30.06">
            <text:p>230.0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45.66">
            <text:p>245.6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93.4">
            <text:p>393.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.85">
            <text:p>14.8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42.04">
            <text:p>242.04</text:p>
          </table:table-cell>
        </table:table-row>
        <table:table-row>
          <table:table-cell table:number-columns-repeated="10"/>
          <table:table-cell table:style-name="ce1" office:value-type="float" office:value="1126.01">
            <text:p>1126.0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7021.38">
            <text:p>7021.38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96.6">
            <text:p>396.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072.21">
            <text:p>6072.2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49.64">
            <text:p>849.6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8.2">
            <text:p>178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630.6">
            <text:p>3630.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68.68">
            <text:p>168.68</text:p>
          </table:table-cell>
        </table:table-row>
        <table:table-row>
          <table:table-cell table:number-columns-repeated="10"/>
          <table:table-cell table:style-name="ce1" office:value-type="float" office:value="18317.31">
            <text:p>18317.31</text:p>
          </table:table-cell>
        </table:table-row>
        <table:table-row>
          <table:table-cell table:number-columns-repeated="10"/>
          <table:table-cell table:style-name="ce1" office:value-type="float" office:value="135797.72">
            <text:p>135797.72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24575.18">
            <text:p>24575.1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399.2">
            <text:p>1399.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342.1">
            <text:p>342.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547.2">
            <text:p>547.2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1606.41">
            <text:p>1606.41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8.58">
            <text:p>8.58</text:p>
          </table:table-cell>
        </table:table-row>
        <table:table-row>
          <table:table-cell table:style-name="ce1" office:value-type="float" office:value="16">
            <text:p>16</text:p>
          </table:table-cell>
          <table:table-cell table:number-columns-repeated="9"/>
          <table:table-cell table:style-name="ce1" office:value-type="float" office:value="69.14">
            <text:p>69.14</text:p>
          </table:table-cell>
        </table:table-row>
        <table:table-row>
          <table:table-cell table:number-columns-repeated="10"/>
          <table:table-cell table:style-name="ce1" office:value-type="float" office:value="28547.81">
            <text:p>28547.8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53.33">
            <text:p>653.3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844.41">
            <text:p>6844.4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026.3">
            <text:p>1026.3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84.96">
            <text:p>984.9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78.34">
            <text:p>578.34</text:p>
          </table:table-cell>
        </table:table-row>
        <table:table-row>
          <table:table-cell table:number-columns-repeated="10"/>
          <table:table-cell table:style-name="ce1" office:value-type="float" office:value="10087.34">
            <text:p>10087.34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17.78">
            <text:p>217.7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281.47">
            <text:p>2281.4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42.1">
            <text:p>342.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28.32">
            <text:p>328.3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92.78">
            <text:p>192.78</text:p>
          </table:table-cell>
        </table:table-row>
        <table:table-row>
          <table:table-cell table:number-columns-repeated="10"/>
          <table:table-cell table:style-name="ce1" office:value-type="float" office:value="3362.45">
            <text:p>3362.4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29.97">
            <text:p>429.9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562.94">
            <text:p>4562.9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84.2">
            <text:p>684.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656.64">
            <text:p>656.6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85.56">
            <text:p>385.56</text:p>
          </table:table-cell>
        </table:table-row>
        <table:table-row>
          <table:table-cell table:number-columns-repeated="10"/>
          <table:table-cell table:style-name="ce1" office:value-type="float" office:value="6719.31">
            <text:p>6719.3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17.78">
            <text:p>217.7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281.47">
            <text:p>2281.47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42.1">
            <text:p>342.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28.32">
            <text:p>328.3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92.78">
            <text:p>192.78</text:p>
          </table:table-cell>
        </table:table-row>
        <table:table-row>
          <table:table-cell table:number-columns-repeated="10"/>
          <table:table-cell table:style-name="ce1" office:value-type="float" office:value="3362.45">
            <text:p>3362.4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36.26">
            <text:p>436.2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399.81">
            <text:p>399.8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52.51">
            <text:p>952.5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938.6">
            <text:p>938.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76.54">
            <text:p>276.5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55.25">
            <text:p>855.25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82.84">
            <text:p>882.8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97.26">
            <text:p>297.2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22.04">
            <text:p>222.04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98.6">
            <text:p>498.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732.28">
            <text:p>1732.2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2133.69">
            <text:p>12133.6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824.21">
            <text:p>5824.21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598.69">
            <text:p>598.69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86.16">
            <text:p>186.16</text:p>
          </table:table-cell>
        </table:table-row>
        <table:table-row>
          <table:table-cell table:number-columns-repeated="10"/>
          <table:table-cell table:style-name="ce1" office:value-type="float" office:value="26234.74">
            <text:p>26234.74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1415.16">
            <text:p>1415.16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2943.72">
            <text:p>2943.7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842.52">
            <text:p>842.52</text:p>
          </table:table-cell>
        </table:table-row>
        <table:table-row>
          <table:table-cell table:style-name="ce1" office:value-type="float" office:value="17">
            <text:p>17</text:p>
          </table:table-cell>
          <table:table-cell table:number-columns-repeated="9"/>
          <table:table-cell table:style-name="ce1" office:value-type="float" office:value="479.22">
            <text:p>479.2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56.73">
            <text:p>156.73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73.46">
            <text:p>173.46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156.73">
            <text:p>156.73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225.2">
            <text:p>225.2</text:p>
          </table:table-cell>
        </table:table-row>
        <table:table-row>
          <table:table-cell table:style-name="ce1" office:value-type="float" office:value="25">
            <text:p>25</text:p>
          </table:table-cell>
          <table:table-cell table:number-columns-repeated="9"/>
          <table:table-cell table:style-name="ce1" office:value-type="float" office:value="4604.28">
            <text:p>4604.28</text:p>
          </table:table-cell>
        </table:table-row>
        <table:table-row>
          <table:table-cell table:number-columns-repeated="10"/>
          <table:table-cell table:style-name="ce1" office:value-type="float" office:value="10997.02">
            <text:p>10997.02</text:p>
          </table:table-cell>
        </table:table-row>
        <table:table-row>
          <table:table-cell table:number-columns-repeated="10"/>
          <table:table-cell table:style-name="ce1" office:value-type="float" office:value="89311.12">
            <text:p>89311.1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308.4">
            <text:p>2308.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37.52">
            <text:p>1037.5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72.9">
            <text:p>472.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38.77">
            <text:p>938.7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9.78">
            <text:p>199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01.26">
            <text:p>501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16.08">
            <text:p>2616.0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36.35">
            <text:p>3436.3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0.86">
            <text:p>410.8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47.82">
            <text:p>647.8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59.38">
            <text:p>659.3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36.76">
            <text:p>436.7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03.16">
            <text:p>1203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17.2">
            <text:p>1617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84.56">
            <text:p>2884.5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14.76">
            <text:p>3014.7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69.02">
            <text:p>2869.0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49.7">
            <text:p>749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2.05">
            <text:p>402.0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43.76">
            <text:p>543.7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7.36">
            <text:p>907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0.05">
            <text:p>340.0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245.12">
            <text:p>4245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98.64">
            <text:p>1298.6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86.91">
            <text:p>9086.9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35.08">
            <text:p>1035.0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006.11">
            <text:p>2006.1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9.12">
            <text:p>99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343.03">
            <text:p>2343.0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50.89">
            <text:p>5550.8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76.46">
            <text:p>1276.4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747.58">
            <text:p>27747.5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52.29">
            <text:p>1252.2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90.44">
            <text:p>290.4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4.27">
            <text:p>254.2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42.63">
            <text:p>542.63</text:p>
          </table:table-cell>
        </table:table-row>
        <table:table-row>
          <table:table-cell table:number-columns-repeated="10"/>
          <table:table-cell table:style-name="ce1" office:value-type="float" office:value="85226.07">
            <text:p>85226.0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504.21">
            <text:p>3504.2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054.02">
            <text:p>40054.0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2.4">
            <text:p>132.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781.86">
            <text:p>4781.8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37.45">
            <text:p>4937.4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293.49">
            <text:p>5293.4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2.3">
            <text:p>312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31.41">
            <text:p>1731.4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608.64">
            <text:p>10608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03.15">
            <text:p>6303.1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83.87">
            <text:p>2883.8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05">
            <text:p>705</text:p>
          </table:table-cell>
        </table:table-row>
        <table:table-row>
          <table:table-cell table:number-columns-repeated="10"/>
          <table:table-cell table:style-name="ce1" office:value-type="float" office:value="81247.8">
            <text:p>81247.8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8.79">
            <text:p>38.7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1.3">
            <text:p>111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4.74">
            <text:p>124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1.56">
            <text:p>181.5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3.86">
            <text:p>343.8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68.12">
            <text:p>1668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26.72">
            <text:p>526.7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49.64">
            <text:p>1249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69.87">
            <text:p>4069.8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7.36">
            <text:p>637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74.01">
            <text:p>1474.0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365.8">
            <text:p>14365.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4601.12">
            <text:p>84601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375.48">
            <text:p>19375.4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85.78">
            <text:p>1685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92.64">
            <text:p>592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2.29">
            <text:p>92.2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872.3">
            <text:p>4872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169.42">
            <text:p>11169.4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36.34">
            <text:p>1036.3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03.16">
            <text:p>2103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.76">
            <text:p>44.7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60.72">
            <text:p>360.7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957.61">
            <text:p>3957.6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906.05">
            <text:p>10906.0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281.26">
            <text:p>10281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777.71">
            <text:p>7777.7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453.3">
            <text:p>32453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3971.49">
            <text:p>23971.4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02558.81">
            <text:p>202558.8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081.74">
            <text:p>21081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0643.31">
            <text:p>80643.3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2179.68">
            <text:p>132179.68</text:p>
          </table:table-cell>
        </table:table-row>
        <table:table-row>
          <table:table-cell table:number-columns-repeated="10"/>
          <table:table-cell table:style-name="ce1" office:value-type="float" office:value="676536.74">
            <text:p>676536.74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72.36">
            <text:p>672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81.65">
            <text:p>2281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4.76">
            <text:p>224.7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.78">
            <text:p>90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06.54">
            <text:p>206.5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8.3">
            <text:p>228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1.93">
            <text:p>171.9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59.74">
            <text:p>459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88.55">
            <text:p>1088.5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7.03">
            <text:p>417.0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13.68">
            <text:p>1213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49.64">
            <text:p>1249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04.88">
            <text:p>1004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614.18">
            <text:p>5614.1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96.64">
            <text:p>696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7.36">
            <text:p>407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28.98">
            <text:p>3028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6.5">
            <text:p>336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9.54">
            <text:p>269.5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36.48">
            <text:p>3036.4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89.44">
            <text:p>148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289.15">
            <text:p>16289.1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2.6">
            <text:p>412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3.54">
            <text:p>553.5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34.99">
            <text:p>2634.9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8.01">
            <text:p>908.0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34.63">
            <text:p>1134.6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74.01">
            <text:p>1474.0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.6">
            <text:p>25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9.69">
            <text:p>319.6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1.5">
            <text:p>121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1.68">
            <text:p>901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99.84">
            <text:p>399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09.93">
            <text:p>709.9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4.66">
            <text:p>174.6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43.5">
            <text:p>1043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71.04">
            <text:p>3071.0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41.23">
            <text:p>1441.2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379.5">
            <text:p>4379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.74">
            <text:p>41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2.99">
            <text:p>332.9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29.9">
            <text:p>529.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8.9">
            <text:p>498.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51.56">
            <text:p>751.5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53.65">
            <text:p>1753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9.9">
            <text:p>169.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44.95">
            <text:p>1444.9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54.34">
            <text:p>1554.3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23.04">
            <text:p>723.0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71.46">
            <text:p>671.4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.46">
            <text:p>33.4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32.28">
            <text:p>2632.2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98.8">
            <text:p>1198.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62.88">
            <text:p>362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6.86">
            <text:p>106.8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56.64">
            <text:p>656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9.26">
            <text:p>29.2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726.5">
            <text:p>16726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70.78">
            <text:p>670.7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538.19">
            <text:p>14538.1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409">
            <text:p>840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625.5">
            <text:p>3625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87">
            <text:p>68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.84">
            <text:p>44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936.3">
            <text:p>21936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234.42">
            <text:p>5234.4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680.12">
            <text:p>5680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262.93">
            <text:p>8262.9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01.88">
            <text:p>201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8.98">
            <text:p>118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.9">
            <text:p>22.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64.09">
            <text:p>664.0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152.68">
            <text:p>27152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3.17">
            <text:p>323.1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.32">
            <text:p>19.3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038.32">
            <text:p>5038.3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29.04">
            <text:p>5529.0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84.79">
            <text:p>2784.7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51.98">
            <text:p>5551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342.19">
            <text:p>21342.1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606.79">
            <text:p>6606.7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00.54">
            <text:p>3700.5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801.7">
            <text:p>57801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5285.26">
            <text:p>135285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248.6">
            <text:p>30248.6</text:p>
          </table:table-cell>
        </table:table-row>
        <table:table-row>
          <table:table-cell table:number-columns-repeated="10"/>
          <table:table-cell table:style-name="ce1" office:value-type="float" office:value="462333.92">
            <text:p>462333.9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8.25">
            <text:p>278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4.15">
            <text:p>114.1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1.93">
            <text:p>171.9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4.16">
            <text:p>174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1.84">
            <text:p>101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59.12">
            <text:p>759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2.36">
            <text:p>372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23.97">
            <text:p>723.9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1.34">
            <text:p>91.3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.98">
            <text:p>49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8.44">
            <text:p>218.4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936">
            <text:p>293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00.96">
            <text:p>500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934.41">
            <text:p>9934.4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66.49">
            <text:p>2566.4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2.06">
            <text:p>42.0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57.1">
            <text:p>3157.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7.74">
            <text:p>377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10.24">
            <text:p>3110.2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.41">
            <text:p>57.4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554">
            <text:p>955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361.2">
            <text:p>22361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04.83">
            <text:p>6304.83</text:p>
          </table:table-cell>
        </table:table-row>
        <table:table-row>
          <table:table-cell table:number-columns-repeated="10"/>
          <table:table-cell table:style-name="ce1" office:value-type="float" office:value="64407.42">
            <text:p>64407.4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4.65">
            <text:p>64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1.3">
            <text:p>111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49.48">
            <text:p>249.4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25.7">
            <text:p>725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4.96">
            <text:p>334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63.72">
            <text:p>863.7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0.62">
            <text:p>130.6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6.38">
            <text:p>76.3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9.42">
            <text:p>159.4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69.34">
            <text:p>569.3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9.27">
            <text:p>279.2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78.33">
            <text:p>878.3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7.01">
            <text:p>137.0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0.28">
            <text:p>150.2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.98">
            <text:p>49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4.61">
            <text:p>54.6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8.22">
            <text:p>58.2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7.73">
            <text:p>197.7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.07">
            <text:p>25.0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.38">
            <text:p>90.3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6.02">
            <text:p>106.0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.92">
            <text:p>27.9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41.48">
            <text:p>641.4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5.22">
            <text:p>125.2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9.8">
            <text:p>639.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91.5">
            <text:p>691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5.26">
            <text:p>125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9.8">
            <text:p>259.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9.96">
            <text:p>39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0.96">
            <text:p>120.9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10.75">
            <text:p>4110.7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697.89">
            <text:p>5697.8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7.61">
            <text:p>907.6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67.36">
            <text:p>867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1.96">
            <text:p>301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.25">
            <text:p>6.2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73.74">
            <text:p>3273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46.66">
            <text:p>1446.6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0.18">
            <text:p>140.1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.52">
            <text:p>17.5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3.1">
            <text:p>73.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614.45">
            <text:p>13614.4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864.71">
            <text:p>31864.7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944.68">
            <text:p>8944.68</text:p>
          </table:table-cell>
        </table:table-row>
        <table:table-row>
          <table:table-cell table:number-columns-repeated="10"/>
          <table:table-cell table:style-name="ce1" office:value-type="float" office:value="79700.67">
            <text:p>79700.67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1.02">
            <text:p>181.0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.65">
            <text:p>55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9.86">
            <text:p>349.8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88.55">
            <text:p>1088.5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26.72">
            <text:p>526.7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95.58">
            <text:p>1295.5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0.62">
            <text:p>130.6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6.38">
            <text:p>76.3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8.84">
            <text:p>318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8.25">
            <text:p>168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69.34">
            <text:p>569.3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9.27">
            <text:p>279.2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72.91">
            <text:p>672.9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78.33">
            <text:p>878.3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8.48">
            <text:p>68.4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5.5">
            <text:p>45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1.34">
            <text:p>91.3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2.99">
            <text:p>262.9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3.18">
            <text:p>83.1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.98">
            <text:p>49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2.3">
            <text:p>222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8.82">
            <text:p>638.8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1.12">
            <text:p>401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23.04">
            <text:p>723.0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.46">
            <text:p>33.4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6.92">
            <text:p>906.9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09.58">
            <text:p>709.5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8.49">
            <text:p>308.4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99.5">
            <text:p>1599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0.52">
            <text:p>250.5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28.13">
            <text:p>428.1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26.3">
            <text:p>626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9.88">
            <text:p>119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0.96">
            <text:p>120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2.02">
            <text:p>162.0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6.86">
            <text:p>106.8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56.64">
            <text:p>656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4.72">
            <text:p>414.7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811.75">
            <text:p>5811.7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68.96">
            <text:p>2868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89.09">
            <text:p>1089.0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17.06">
            <text:p>717.0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9.46">
            <text:p>169.4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.08">
            <text:p>7.0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346.61">
            <text:p>10346.6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46.51">
            <text:p>1646.5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00.45">
            <text:p>1000.4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83.13">
            <text:p>2583.1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.97">
            <text:p>21.9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800.95">
            <text:p>7800.9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98.55">
            <text:p>1998.5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5.88">
            <text:p>445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60.5">
            <text:p>1860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51.17">
            <text:p>1851.1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197.2">
            <text:p>17197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250.16">
            <text:p>40250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944.68">
            <text:p>8944.68</text:p>
          </table:table-cell>
        </table:table-row>
        <table:table-row>
          <table:table-cell table:number-columns-repeated="10"/>
          <table:table-cell table:style-name="ce1" office:value-type="float" office:value="122682.65">
            <text:p>122682.6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9.3">
            <text:p>129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78.25">
            <text:p>278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4.15">
            <text:p>114.1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7.03">
            <text:p>417.0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4.16">
            <text:p>174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1.84">
            <text:p>101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75.36">
            <text:p>1275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59.12">
            <text:p>759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2.36">
            <text:p>372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34.63">
            <text:p>1134.6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7.01">
            <text:p>137.0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7.85">
            <text:p>187.8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9.96">
            <text:p>99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9.22">
            <text:p>109.2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8.22">
            <text:p>58.2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25.88">
            <text:p>425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51.26">
            <text:p>451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61.52">
            <text:p>361.5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40.56">
            <text:p>840.5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3.65">
            <text:p>83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26.98">
            <text:p>1126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.98">
            <text:p>63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7.89">
            <text:p>187.8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4.75">
            <text:p>324.7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2.71">
            <text:p>142.7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8.5">
            <text:p>378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9.68">
            <text:p>319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0.96">
            <text:p>120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7.15">
            <text:p>267.1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41.6">
            <text:p>1641.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386.5">
            <text:p>5386.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093.39">
            <text:p>8093.3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62.73">
            <text:p>2162.7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3.85">
            <text:p>553.8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23.01">
            <text:p>2823.0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8.88">
            <text:p>48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.19">
            <text:p>25.1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104.97">
            <text:p>7104.9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44.31">
            <text:p>844.3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31.95">
            <text:p>1031.9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3.29">
            <text:p>93.2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031.7">
            <text:p>10031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3479.26">
            <text:p>23479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04.83">
            <text:p>6304.83</text:p>
          </table:table-cell>
        </table:table-row>
        <table:table-row>
          <table:table-cell table:number-columns-repeated="10"/>
          <table:table-cell table:style-name="ce1" office:value-type="float" office:value="80518.83">
            <text:p>80518.8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8.79">
            <text:p>38.7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1.3">
            <text:p>111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1">
            <text:p>8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9.42">
            <text:p>159.4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5.73">
            <text:p>575.7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.03">
            <text:p>32.0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.22">
            <text:p>19.2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.42">
            <text:p>30.4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0.28">
            <text:p>100.2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.38">
            <text:p>90.3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.67">
            <text:p>17.6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6.36">
            <text:p>66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.74">
            <text:p>41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.98">
            <text:p>63.9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5.25">
            <text:p>115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.89">
            <text:p>49.8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5.7">
            <text:p>75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2.63">
            <text:p>62.6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9.96">
            <text:p>39.9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8.02">
            <text:p>68.0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25.25">
            <text:p>425.2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18.38">
            <text:p>418.3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.94">
            <text:p>49.9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14.55">
            <text:p>614.55</text:p>
          </table:table-cell>
        </table:table-row>
        <table:table-row>
          <table:table-cell table:number-columns-repeated="10"/>
          <table:table-cell table:style-name="ce1" office:value-type="float" office:value="3797.33">
            <text:p>3797.3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8.79">
            <text:p>38.7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0.93">
            <text:p>70.9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1">
            <text:p>8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8.3">
            <text:p>228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98.88">
            <text:p>898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8.84">
            <text:p>318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8.97">
            <text:p>408.9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23.97">
            <text:p>723.9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55.45">
            <text:p>3355.4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57.83">
            <text:p>2557.8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8.36">
            <text:p>108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5.42">
            <text:p>225.4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4.6">
            <text:p>444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3.83">
            <text:p>163.8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0.84">
            <text:p>60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0.44">
            <text:p>250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9.92">
            <text:p>79.9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0.48">
            <text:p>60.4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61.52">
            <text:p>361.5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6.92">
            <text:p>66.9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8.16">
            <text:p>408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7.48">
            <text:p>377.48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89.21">
            <text:p>3289.2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34.16">
            <text:p>234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3.79">
            <text:p>83.7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13.7">
            <text:p>1413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00.64">
            <text:p>500.64</text:p>
          </table:table-cell>
        </table:table-row>
        <table:table-row>
          <table:table-cell table:number-columns-repeated="10"/>
          <table:table-cell table:style-name="ce1" office:value-type="float" office:value="16812.43">
            <text:p>16812.43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5.25">
            <text:p>35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.12">
            <text:p>57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.78">
            <text:p>90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8.84">
            <text:p>318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5.73">
            <text:p>575.7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6.89">
            <text:p>136.8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5.35">
            <text:p>125.3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0.6">
            <text:p>110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6.28">
            <text:p>176.2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5.92">
            <text:p>255.9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6.22">
            <text:p>86.2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9.84">
            <text:p>159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3.76">
            <text:p>103.7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3.55">
            <text:p>263.5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1.92">
            <text:p>571.9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43.53">
            <text:p>243.53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61.03">
            <text:p>661.0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6.3">
            <text:p>906.3</text:p>
          </table:table-cell>
        </table:table-row>
        <table:table-row>
          <table:table-cell table:number-columns-repeated="10"/>
          <table:table-cell table:style-name="ce1" office:value-type="float" office:value="5328.35">
            <text:p>5328.3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.93">
            <text:p>12.9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.65">
            <text:p>55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1">
            <text:p>8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.78">
            <text:p>90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9.44">
            <text:p>449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9.42">
            <text:p>159.4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23.97">
            <text:p>723.9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40.11">
            <text:p>1640.1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.57">
            <text:p>37.5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3.18">
            <text:p>83.1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8.92">
            <text:p>88.9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4.46">
            <text:p>44.4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68.75">
            <text:p>268.7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5.63">
            <text:p>45.6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.46">
            <text:p>33.4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5.14">
            <text:p>95.1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70">
            <text:p>1870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9.92">
            <text:p>79.9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9.96">
            <text:p>39.9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244.48">
            <text:p>16244.4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913.44">
            <text:p>2913.4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8.74">
            <text:p>188.74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33.15">
            <text:p>1333.1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66.15">
            <text:p>566.1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8.73">
            <text:p>68.7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36.28">
            <text:p>136.2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.25">
            <text:p>4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.27">
            <text:p>34.27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31.86">
            <text:p>1531.8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84.91">
            <text:p>384.91</text:p>
          </table:table-cell>
        </table:table-row>
        <table:table-row>
          <table:table-cell table:number-columns-repeated="10"/>
          <table:table-cell table:style-name="ce1" office:value-type="float" office:value="29306.55">
            <text:p>29306.55</text:p>
          </table:table-cell>
        </table:table-row>
        <table:table-row>
          <table:table-cell table:number-columns-repeated="10"/>
          <table:table-cell table:style-name="ce1" office:value-type="float" office:value="1622672.69">
            <text:p>1622672.69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59.35">
            <text:p>4059.3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75.99">
            <text:p>1175.9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699.37">
            <text:p>8699.3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09.2">
            <text:p>409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06.52">
            <text:p>706.5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15.48">
            <text:p>615.4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47.88">
            <text:p>647.8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8.8">
            <text:p>338.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31.36">
            <text:p>631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5.2">
            <text:p>115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141.78">
            <text:p>2141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071">
            <text:p>12071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28.19">
            <text:p>828.1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54.12">
            <text:p>2254.1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4.78">
            <text:p>334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27.23">
            <text:p>527.2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59.36">
            <text:p>459.3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701.16">
            <text:p>701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80.64">
            <text:p>180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623.15">
            <text:p>623.1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55.5">
            <text:p>555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2.55">
            <text:p>342.55</text:p>
          </table:table-cell>
        </table:table-row>
        <table:table-row>
          <table:table-cell table:number-columns-repeated="10"/>
          <table:table-cell table:style-name="ce1" office:value-type="float" office:value="38418.61">
            <text:p>38418.6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58.97">
            <text:p>1558.9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51.63">
            <text:p>451.6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10.44">
            <text:p>2510.4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2.3">
            <text:p>102.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6.63">
            <text:p>176.6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3.87">
            <text:p>153.8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1.97">
            <text:p>161.9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9.4">
            <text:p>169.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7.84">
            <text:p>157.8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.8">
            <text:p>28.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722.03">
            <text:p>1722.0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4925.78">
            <text:p>4925.7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1.16">
            <text:p>301.1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19.68">
            <text:p>819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5.72">
            <text:p>105.7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1.72">
            <text:p>191.7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91.4">
            <text:p>191.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2.89">
            <text:p>342.8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0.32">
            <text:p>90.3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6.6">
            <text:p>226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02">
            <text:p>202</text:p>
          </table:table-cell>
        </table:table-row>
        <table:table-row>
          <table:table-cell table:number-columns-repeated="10"/>
          <table:table-cell table:style-name="ce1" office:value-type="float" office:value="14591.15">
            <text:p>14591.1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946.32">
            <text:p>2946.3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53.54">
            <text:p>853.5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879.7">
            <text:p>3879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04.6">
            <text:p>204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53.26">
            <text:p>353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7.74">
            <text:p>307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3.94">
            <text:p>323.9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9.4">
            <text:p>169.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5.68">
            <text:p>315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.6">
            <text:p>57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48.83">
            <text:p>1448.8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752.23">
            <text:p>9752.23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6.45">
            <text:p>376.4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24.6">
            <text:p>1024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8.58">
            <text:p>158.5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39.65">
            <text:p>239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9.68">
            <text:p>229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9.7">
            <text:p>329.7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2.9">
            <text:p>112.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3.25">
            <text:p>283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2.5">
            <text:p>252.5</text:p>
          </table:table-cell>
        </table:table-row>
        <table:table-row>
          <table:table-cell table:number-columns-repeated="10"/>
          <table:table-cell table:style-name="ce1" office:value-type="float" office:value="23620.15">
            <text:p>23620.1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609.79">
            <text:p>3609.7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45.75">
            <text:p>1045.7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2132.54">
            <text:p>12132.5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46.72">
            <text:p>546.7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483.64">
            <text:p>3483.6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95.2">
            <text:p>295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46.56">
            <text:p>146.56</text:p>
          </table:table-cell>
        </table:table-row>
        <table:table-row>
          <table:table-cell table:number-columns-repeated="10"/>
          <table:table-cell table:style-name="ce1" office:value-type="float" office:value="21260.2">
            <text:p>21260.2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17.62">
            <text:p>3017.6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874.2">
            <text:p>874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545.2">
            <text:p>3545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04.6">
            <text:p>204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53.26">
            <text:p>353.2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07.74">
            <text:p>307.7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23.94">
            <text:p>323.9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57.6">
            <text:p>57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9.4">
            <text:p>169.4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15.68">
            <text:p>315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676.5">
            <text:p>1676.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9841.2">
            <text:p>9841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76.45">
            <text:p>376.4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024.6">
            <text:p>1024.6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58.58">
            <text:p>158.5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39.65">
            <text:p>239.6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29.68">
            <text:p>229.68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335.2">
            <text:p>335.2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112.9">
            <text:p>112.9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83.25">
            <text:p>283.25</text:p>
          </table:table-cell>
        </table:table-row>
        <table:table-row>
          <table:table-cell table:style-name="ce1" office:value-type="float" office:value="18">
            <text:p>18</text:p>
          </table:table-cell>
          <table:table-cell table:number-columns-repeated="9"/>
          <table:table-cell table:style-name="ce1" office:value-type="float" office:value="252.5">
            <text:p>252.5</text:p>
          </table:table-cell>
        </table:table-row>
        <table:table-row>
          <table:table-cell table:number-columns-repeated="10"/>
          <table:table-cell table:style-name="ce1" office:value-type="float" office:value="23699.75">
            <text:p>23699.75</text:p>
          </table:table-cell>
        </table:table-row>
        <table:table-row>
          <table:table-cell table:number-columns-repeated="10"/>
          <table:table-cell table:style-name="ce1" office:value-type="float" office:value="121589.86">
            <text:p>121589.86</text:p>
          </table:table-cell>
        </table:table-row>
        <table:table-row table:number-rows-repeated="3"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10836.25">
            <text:p>10836.25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22521.38">
            <text:p>22521.38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26680.08">
            <text:p>26680.08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95113.89">
            <text:p>95113.89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1189.35">
            <text:p>1189.35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1765.54">
            <text:p>1765.54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1563.48">
            <text:p>1563.48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3687.48">
            <text:p>3687.48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70491.36">
            <text:p>70491.3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2906.44">
            <text:p>2906.44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5059.26">
            <text:p>5059.26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42272.84">
            <text:p>42272.84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29050.46">
            <text:p>29050.4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380.26">
            <text:p>380.26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1638.88">
            <text:p>1638.88</text:p>
          </table:table-cell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1453.22">
            <text:p>1453.22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2167.25">
            <text:p>2167.2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19">
            <text:p>19</text:p>
          </table:table-cell>
          <table:table-cell table:number-columns-repeated="9"/>
          <table:table-cell table:style-name="ce1" office:value-type="float" office:value="237.87">
            <text:p>237.87</text:p>
          </table:table-cell>
        </table:table-row>
        <table:table-row>
          <table:table-cell table:number-columns-repeated="10"/>
          <table:table-cell table:style-name="ce1" office:value-type="float" office:value="319015.29">
            <text:p>319015.29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26">
            <text:p>26</text:p>
          </table:table-cell>
          <table:table-cell table:number-columns-repeated="9"/>
          <table:table-cell table:style-name="ce1" office:value-type="float" office:value="71112.85">
            <text:p>71112.85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float" office:value="27">
            <text:p>27</text:p>
          </table:table-cell>
          <table:table-cell table:number-columns-repeated="9"/>
          <table:table-cell table:style-name="ce1" office:value-type="float" office:value="2690.86">
            <text:p>2690.86</text:p>
          </table:table-cell>
        </table:table-row>
        <table:table-row>
          <table:table-cell table:number-columns-repeated="10"/>
          <table:table-cell table:style-name="ce1" office:value-type="float" office:value="73803.71">
            <text:p>73803.71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float" office:value="1">
            <text:p>1</text:p>
          </table:table-cell>
          <table:table-cell table:number-columns-repeated="9"/>
          <table:table-cell table:style-name="ce1" office:value-type="float" office:value="895023.4">
            <text:p>895023.4</text:p>
          </table:table-cell>
        </table:table-row>
        <table:table-row>
          <table:table-cell table:number-columns-repeated="10"/>
          <table:table-cell table:style-name="ce1" office:value-type="float" office:value="895023.4">
            <text:p>895023.4</text:p>
          </table:table-cell>
        </table:table-row>
        <table:table-row>
          <table:table-cell table:number-columns-repeated="10"/>
          <table:table-cell table:style-name="ce1" office:value-type="float" office:value="13468669.7">
            <text:p>13468669.7</text:p>
          </table:table-cell>
        </table:table-row>
        <table:table-row table:number-rows-repeated="4">
          <table:table-cell table:number-columns-repeated="11"/>
        </table:table-row>
        <table:table-row>
          <table:table-cell table:style-name="ce1" office:value-type="string">
            <text:p>3A</text:p>
          </table:table-cell>
          <table:table-cell table:number-columns-repeated="9"/>
          <table:table-cell table:style-name="ce1" office:value-type="float" office:value="12966.11">
            <text:p>12966.11</text:p>
          </table:table-cell>
        </table:table-row>
        <table:table-row>
          <table:table-cell table:style-name="ce1" office:value-type="string">
            <text:p>3A</text:p>
          </table:table-cell>
          <table:table-cell table:number-columns-repeated="9"/>
          <table:table-cell table:style-name="ce1" office:value-type="float" office:value="4940.64">
            <text:p>4940.64</text:p>
          </table:table-cell>
        </table:table-row>
        <table:table-row>
          <table:table-cell table:style-name="ce1" office:value-type="string">
            <text:p>3A</text:p>
          </table:table-cell>
          <table:table-cell table:number-columns-repeated="9"/>
          <table:table-cell table:style-name="ce1" office:value-type="float" office:value="3434.85">
            <text:p>3434.85</text:p>
          </table:table-cell>
        </table:table-row>
        <table:table-row>
          <table:table-cell table:style-name="ce1" office:value-type="string">
            <text:p>3A</text:p>
          </table:table-cell>
          <table:table-cell table:number-columns-repeated="9"/>
          <table:table-cell table:style-name="ce1" office:value-type="float" office:value="37233.84">
            <text:p>37233.84</text:p>
          </table:table-cell>
        </table:table-row>
        <table:table-row>
          <table:table-cell table:style-name="ce1" office:value-type="string">
            <text:p>3A</text:p>
          </table:table-cell>
          <table:table-cell table:number-columns-repeated="9"/>
          <table:table-cell table:style-name="ce1" office:value-type="float" office:value="212949.36">
            <text:p>212949.36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string">
            <text:p>5A</text:p>
          </table:table-cell>
          <table:table-cell table:number-columns-repeated="9"/>
          <table:table-cell table:style-name="ce1" office:value-type="float" office:value="2091.2">
            <text:p>2091.2</text:p>
          </table:table-cell>
        </table:table-row>
        <table:table-row>
          <table:table-cell table:style-name="ce1" office:value-type="string">
            <text:p>5A</text:p>
          </table:table-cell>
          <table:table-cell table:number-columns-repeated="9"/>
          <table:table-cell table:style-name="ce1" office:value-type="float" office:value="215.46">
            <text:p>215.46</text:p>
          </table:table-cell>
        </table:table-row>
        <table:table-row>
          <table:table-cell table:style-name="ce1" office:value-type="string">
            <text:p>5A</text:p>
          </table:table-cell>
          <table:table-cell table:number-columns-repeated="9"/>
          <table:table-cell table:style-name="ce1" office:value-type="float" office:value="1347.89">
            <text:p>1347.89</text:p>
          </table:table-cell>
        </table:table-row>
        <table:table-row>
          <table:table-cell table:number-columns-repeated="10"/>
          <table:table-cell table:style-name="ce1" office:value-type="float" office:value="275179.35">
            <text:p>275179.35</text:p>
          </table:table-cell>
        </table:table-row>
        <table:table-row table:number-rows-repeated="2">
          <table:table-cell table:number-columns-repeated="11"/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15802.15">
            <text:p>15802.15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18.05">
            <text:p>18.05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54509.03">
            <text:p>54509.03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421128.72">
            <text:p>421128.72</text:p>
          </table:table-cell>
        </table:table-row>
        <table:table-row>
          <table:table-cell table:style-name="ce1" office:value-type="string">
            <text:p>6A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38213.71">
            <text:p>38213.71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72856.21">
            <text:p>72856.21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10010.11">
            <text:p>10010.11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21653.56">
            <text:p>21653.56</text:p>
          </table:table-cell>
        </table:table-row>
        <table:table-row>
          <table:table-cell table:style-name="ce1" office:value-type="string">
            <text:p>6A</text:p>
          </table:table-cell>
          <table:table-cell table:number-columns-repeated="9"/>
          <table:table-cell table:style-name="ce1" office:value-type="float" office:value="167292.22">
            <text:p>167292.22</text:p>
          </table:table-cell>
        </table:table-row>
        <table:table-row>
          <table:table-cell table:number-columns-repeated="10"/>
          <table:table-cell table:style-name="ce1" office:value-type="float" office:value="801483.76">
            <text:p>801483.76</text:p>
          </table:table-cell>
        </table:table-row>
        <table:table-row>
          <table:table-cell table:number-columns-repeated="10"/>
          <table:table-cell table:style-name="ce1" office:value-type="float" office:value="1076663.11">
            <text:p>1076663.11</text:p>
          </table:table-cell>
        </table:table-row>
        <table:table-row>
          <table:table-cell table:number-columns-repeated="11"/>
        </table:table-row>
        <table:table-row>
          <table:table-cell table:style-name="ce1" office:value-type="string">
            <text:p>2A</text:p>
          </table:table-cell>
          <table:table-cell table:number-columns-repeated="9"/>
          <table:table-cell table:style-name="ce1" office:value-type="float" office:value="7379.16">
            <text:p>7379.16</text:p>
          </table:table-cell>
        </table:table-row>
        <table:table-row>
          <table:table-cell table:number-columns-repeated="10"/>
          <table:table-cell table:style-name="ce1" office:value-type="float" office:value="7379.16">
            <text:p>7379.16</text:p>
          </table:table-cell>
        </table:table-row>
        <table:table-row>
          <table:table-cell table:number-columns-repeated="11"/>
        </table:table-row>
        <table:table-row>
          <table:table-cell table:number-columns-repeated="10"/>
          <table:table-cell table:style-name="ce1" office:value-type="float" office:value="71055.08">
            <text:p>71055.08</text:p>
          </table:table-cell>
        </table:table-row>
        <table:table-row>
          <table:table-cell table:number-columns-repeated="10"/>
          <table:table-cell table:style-name="ce1" office:value-type="float" office:value="71055.08">
            <text:p>71055.08</text:p>
          </table:table-cell>
        </table:table-row>
      </table:table>
      <table:named-expressions>
        <table:named-expression table:name="activatedados.form2" table:base-cell-address="$'Cronograma Financeiro LICITANTE'.$A$1" table:expression="IF(ISNUMBER(#REF!);#REF!&amp;&quot;-&quot;&amp;INDEX(Eventos;#REF!;2);&quot;&quot;)"/>
        <table:named-expression table:name="Cronograma" table:base-cell-address="$'Cronograma Financeiro LICITANTE'.$A$1" table:expression="#REF!"/>
        <table:named-expression table:name="Cronograma.MesesQuadro" table:base-cell-address="$'Cronograma Financeiro LICITANTE'.$A$1" table:expression="COUNTA(OFFSET(Cronograma;0;0;;1))*4"/>
        <table:named-expression table:name="Cronograma.NumPeríodos" table:base-cell-address="$'Cronograma Financeiro LICITANTE'.$A$1" table:expression="MAX(Cronograma.Períodos)"/>
        <table:named-expression table:name="Cronograma.Períodos" table:base-cell-address="$'Cronograma Financeiro LICITANTE'.$A$1" table:expression="OFFSET(#REF!;1;0):OFFSET(#REF!;-1;0)"/>
        <table:named-expression table:name="Detalhamento.Imprimir" table:base-cell-address="$'Cronograma Financeiro LICITANTE'.$A$1" table:expression="#REF!:OFFSET(#REF!;0;MAX(TRUNC(numFrentes/6;0)+IF(MOD(numFrentes;6)&lt;&gt;0;1;0);1)*6)"/>
        <table:named-expression table:name="Eventograma_e_Quantitativos.Imprimir" table:base-cell-address="$'Cronograma Financeiro LICITANTE'.$A$1" table:expression="#REF!:OFFSET(#REF!;0;MAX(TRUNC(numFrentes/6;0)+IF(MOD(numFrentes;6)&lt;&gt;0;1;0);1)*6)"/>
        <table:named-expression table:name="Eventos" table:base-cell-address="$'Cronograma Financeiro LICITANTE'.$A$1" table:expression="OFFSET(#REF!;1;0):OFFSET(#REF!;-1;0)"/>
        <table:named-expression table:name="Import.PLE" table:base-cell-address="$'Cronograma Financeiro LICITANTE'.$A$1" table:expression="OFFSET(;1;0):OFFSET(;-1;0)"/>
        <table:named-expression table:name="mediçao" table:base-cell-address="$'Cronograma Financeiro LICITANTE'.$A$1" table:expression=""/>
        <table:named-expression table:name="numEventos" table:base-cell-address="$'Cronograma Financeiro LICITANTE'.$A$1" table:expression="COUNT(OFFSET(Eventos;0;0;;1))"/>
        <table:named-expression table:name="numFrentes" table:base-cell-address="$'Cronograma Financeiro LICITANTE'.$A$1" table:expression="COUNTIF(#REF!;&quot;&lt;&gt;&quot;&amp;&quot;&quot;)"/>
        <table:named-expression table:name="periodoMediçao" table:base-cell-address="$'Cronograma Financeiro LICITANTE'.$A$1" table:expression="INDEX(#REF!;mediçao)"/>
        <table:named-expression table:name="TotalEventos" table:base-cell-address="$'Cronograma Financeiro LICITANTE'.$A$1" table:expression="SUM(TotalPorEvento)"/>
        <table:named-expression table:name="TotalPorEvento" table:base-cell-address="$'Cronograma Financeiro LICITANTE'.$A$1" table:expression="#REF!:OFFSET(#REF!;-1;0)"/>
        <table:named-expression table:name="últimaMedição" table:base-cell-address="$'Cronograma Financeiro LICITANTE'.$A$1" table:expression="MAX(Import.PLE)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omic Sans MS" svg:font-family="'Comic Sans MS'" style:font-family-generic="script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40P2" style:volatile="true">
      <number:text>-</number:text>
      <number:number number:decimal-places="0" number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</number:number-style>
    <number:number-style style:name="N116">
      <number:text>-R$ 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R$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2" style:volatile="true">
      <number:text> R$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7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number:number-style style:name="N138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38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41P0" style:volatile="true">
      <number:number number:decimal-places="2" number:min-decimal-places="2" number:min-integer-digits="1" number:grouping="true"/>
      <number:text> </number:text>
    </number:number-style>
    <number:number-style style:name="N141P1" style:volatile="true"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-</number:text>
      <number:number number:decimal-places="0" number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2P0"/>
    </number:number-style>
    <number:number-style style:name="N143">
      <number:text>R$ </number:text>
      <number:number number:decimal-places="2" number:min-decimal-places="2" number:min-integer-digits="1" number:grouping="true"/>
    </number:number-style>
    <number:number-style style:name="N144P0" style:volatile="true"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-</number:text>
      <number:number number:decimal-places="0" number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currency-style style:name="N146P0" style:volatile="true">
      <number:currency-symbol number:language="pt" number:country="BR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6P1" style:volatile="true">
      <number:currency-symbol number:language="pt" number:country="BR">€</number:currency-symbol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6">
      <number:currency-symbol number:language="pt" number:country="BR">€</number:currency-symbol>
      <number:fill-character> </number:fill-character>
      <number:text>-</number:text>
      <number:number number:decimal-places="0" number:min-decimal-places="0" number:min-integer-digits="0"/>
      <number:text> </number:text>
      <style:map style:condition="value()&gt;0" style:apply-style-name="N146P0"/>
      <style:map style:condition="value()&lt;0" style:apply-style-name="N146P1"/>
    </number:currency-style>
    <number:number-style style:name="N14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7P2" style:volatile="true">
      <number:text> R$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currency-style style:name="N148P0" style:volatile="true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8P2" style:volatile="true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9P2" style:volatile="true">
      <number:text> R$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0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text>R$ </number:text>
      <number:number number:decimal-places="2" number:min-decimal-places="2" number:min-integer-digits="1" number:grouping="true"/>
    </number:number-style>
    <number:number-style style:name="N153P0" style:volatile="true">
      <number:text> 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53P1" style:volatile="true">
      <number:text>-</number:text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">
      <number:number number:decimal-places="0" number:min-decimal-places="0" number:min-integer-digits="2"/>
    </number:number-style>
    <number:date-style style:name="N155">
      <number:text>BOOL</number:text>
      <number:year/>
      <number:text>AN</number:text>
    </number:date-style>
    <number:number-style style:name="N156">
      <number:number number:decimal-places="3" number:min-decimal-places="3" number:min-integer-digits="1"/>
    </number:number-style>
    <number:percentage-style style:name="N157">
      <number:number number:decimal-places="3" number:min-decimal-places="3" number:min-integer-digits="1"/>
      <number:text>%</number:text>
    </number:percentage-style>
    <number:percentage-style style:name="N158">
      <number:number number:decimal-places="14" number:min-decimal-places="14" number:min-integer-digits="1"/>
      <number:text>%</number:text>
    </number:percentage-style>
    <number:number-style style:name="N159">
      <number:text>R$ </number:text>
      <number:number number:decimal-places="14" number:min-decimal-places="14" number:min-integer-digits="1" number:grouping="true"/>
    </number:number-style>
    <number:number-style style:name="N16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R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percentage-style style:name="N161">
      <number:number number:decimal-places="6" number:min-decimal-places="6" number:min-integer-digits="1"/>
      <number:text>%</number:text>
    </number:percentage-style>
    <number:number-style style:name="N162P0" style:volatile="true">
      <number:text>R$</number:text>
      <number:number number:decimal-places="2" number:min-decimal-places="2" number:min-integer-digits="1" number:grouping="true"/>
    </number:number-style>
    <number:number-style style:name="N162">
      <number:text>-R$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63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63P0"/>
    </number:number-style>
    <number:percentage-style style:name="N164">
      <number:number number:decimal-places="10" number:min-decimal-places="10" number:min-integer-digits="1"/>
      <number:text>%</number:text>
    </number:percentage-style>
    <number:percentage-style style:name="N165">
      <number:number number:decimal-places="18" number:min-decimal-places="18" number:min-integer-digits="1"/>
      <number:text>%</number:text>
    </number:percentag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11" style:display-name="Normal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_34_0_25__20_-_20_Ênfase6_20_8" style:display-name="40% - Ênfase6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_20_14" style:display-name="Normal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Moeda_20_2" style:display-name="Moeda 2" style:family="table-cell" style:parent-style-name="Default" style:data-style-name="N13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4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_20_5" style:display-name="Normal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5T16:39:27.607000000</meta:creation-date>
    <dc:date>2026-08-05T16:39:42.261000000</dc:date>
    <meta:editing-duration>PT15S</meta:editing-duration>
    <meta:editing-cycles>1</meta:editing-cycles>
    <meta:document-statistic meta:table-count="1" meta:cell-count="733" meta:object-count="1"/>
    <meta:generator>LibreOffice/7.6.7.2$Windows_X86_64 LibreOffice_project/dd47e4b30cb7dab30588d6c79c651f218165e3c5</meta:generator>
  </office:meta>
</office:document-meta>
</file>