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middle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none" style:vertical-align="middle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none" style:vertical-align="middle"/>
      <style:text-properties fo:color="#000000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/>
      <style:text-properties fo:color="#000000" fo:font-size="11pt" style:font-size-asian="11pt" style:font-size-complex="11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/>
      <style:text-properties fo:color="#000000"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/>
      <style:text-properties fo:color="#000000" fo:font-size="11pt" style:font-size-asian="11pt" style:font-size-complex="11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/>
      <style:text-properties fo:color="#000000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none" fo:border-bottom="thin solid #000000" fo:border-left="thin solid #000000" fo:border-right="thin solid #000000"/>
    </style:style>
    <style:style style:name="ce22" style:family="table-cell" style:parent-style-name="Default" style:data-style-name="N36">
      <style:table-cell-properties fo:border-top="none" fo:border-bottom="thin solid #000000" fo:border-left="thin solid #000000" fo:border-right="2pt solid #000000"/>
    </style:style>
    <style:style style:name="ce23" style:family="table-cell" style:parent-style-name="Default" style:data-style-name="N36"/>
    <style:style style:name="ce24" style:family="table-cell" style:parent-style-name="Default" style:data-style-name="N38">
      <style:table-cell-properties fo:border="thin solid #000000"/>
    </style:style>
    <style:style style:name="ce25" style:family="table-cell" style:parent-style-name="Default" style:data-style-name="N38">
      <style:table-cell-properties fo:border-top="thin solid #000000" fo:border-bottom="thin solid #000000" fo:border-left="thin solid #000000" fo:border-right="2pt solid #000000"/>
    </style:style>
    <style:style style:name="ce26" style:family="table-cell" style:parent-style-name="Porcentagem" style:data-style-name="N14">
      <style:table-cell-properties style:vertical-align="automatic" fo:background-color="transparent" style:cell-protect="protected"/>
    </style:style>
    <style:style style:name="ce27" style:family="table-cell" style:parent-style-name="Default" style:data-style-name="N36">
      <style:table-cell-properties fo:border="thin solid #000000"/>
    </style:style>
    <style:style style:name="ce28" style:family="table-cell" style:parent-style-name="Default" style:data-style-name="N37">
      <style:table-cell-properties fo:border="thin solid #000000"/>
    </style:style>
    <style:style style:name="ce29" style:family="table-cell" style:parent-style-name="Default" style:data-style-name="N37">
      <style:table-cell-properties fo:border-top="thin solid #000000" fo:border-bottom="thin solid #000000" fo:border-left="thin solid #000000" fo:border-right="2pt solid #000000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2pt solid #000000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37">
      <style:table-cell-properties fo:border-top="thin solid #000000" fo:border-bottom="none" fo:border-left="thin solid #000000" fo:border-right="thin solid #000000" fo:background-color="#2F75B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5" style:family="table-cell" style:parent-style-name="Default" style:data-style-name="N37">
      <style:table-cell-properties fo:border-top="thin solid #000000" fo:border-bottom="none" fo:border-left="thin solid #000000" fo:border-right="2pt solid #000000" fo:background-color="#2F75B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6" style:family="table-cell" style:parent-style-name="Default" style:data-style-name="N38">
      <style:table-cell-properties fo:border-top="2pt solid #000000" fo:border-bottom="2pt solid #000000" fo:border-left="thin solid #000000" fo:border-right="thin solid #000000" fo:background-color="#2F75B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7" style:family="table-cell" style:parent-style-name="Default" style:data-style-name="N38">
      <style:table-cell-properties fo:border-top="2pt solid #000000" fo:border-bottom="2pt solid #000000" fo:border-left="thin solid #000000" fo:border-right="2pt solid #000000" fo:background-color="#2F75B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background-color="#C8C8C8" style:repeat-content="false"/>
      <style:paragraph-properties fo:text-align="center"/>
      <style:text-properties fo:color="#000000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5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48" style:family="table-cell" style:parent-style-name="Default" style:data-style-name="N36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9" style:family="table-cell" style:parent-style-name="Default" style:data-style-name="N37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BDD7EE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DD7EE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6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7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8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9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67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69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71" style:family="table-cell" style:parent-style-name="Normal_32_21" style:data-style-name="N0">
      <style:table-cell-properties fo:border-top="2pt solid #000000" fo:border-bottom="2pt solid #000000" fo:border-left="2pt solid #000000" fo:border-right="none" style:vertical-align="automatic" fo:background-color="#2F75B5" style:cell-protect="protected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72" style:family="table-cell" style:parent-style-name="Normal_32_21" style:data-style-name="N0">
      <style:table-cell-properties fo:border-top="2pt solid #000000" fo:border-bottom="2pt solid #000000" fo:border-left="none" fo:border-right="none" style:vertical-align="automatic" fo:background-color="#2F75B5" style:cell-protect="protected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73" style:family="table-cell" style:parent-style-name="Normal_32_21" style:data-style-name="N0">
      <style:table-cell-properties fo:border-top="2pt solid #000000" fo:border-bottom="2pt solid #000000" fo:border-left="none" fo:border-right="2pt solid #000000" style:vertical-align="automatic" fo:background-color="#2F75B5" style:cell-protect="protected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0" style:family="table-cell" style:parent-style-name="Normal_32_21" style:data-style-name="N0">
      <style:table-cell-properties fo:border-top="2pt solid #000000" fo:border-bottom="none" fo:border-left="none" fo:border-right="2pt solid #000000" style:vertical-align="middle" fo:background-color="#9BC2E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1" style:family="table-cell" style:parent-style-name="Normal_32_21" style:data-style-name="N0">
      <style:table-cell-properties fo:border-top="2pt solid #000000" fo:border-bottom="none" fo:border-left="2pt solid #000000" fo:border-right="2pt solid #000000" style:vertical-align="middle" fo:background-color="#9BC2E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8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86" style:family="table-cell" style:parent-style-name="Normal_32_21" style:data-style-name="N0">
      <style:table-cell-properties fo:border="2pt solid #000000" style:vertical-align="automatic" fo:background-color="#2F75B5" style:cell-protect="protected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90" style:family="table-cell" style:parent-style-name="Normal_32_21" style:data-style-name="N0">
      <style:table-cell-properties fo:border="2pt solid #000000" style:vertical-align="middle" fo:background-color="#9BC2E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BDD7EE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94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9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BDD7EE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97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413cm"/>
    </style:style>
    <style:style style:name="co2" style:family="table-column">
      <style:table-column-properties fo:break-before="auto" style:column-width="14.9648333333333cm"/>
    </style:style>
    <style:style style:name="co3" style:family="table-column">
      <style:table-column-properties fo:break-before="auto" style:column-width="3.59833333333333cm"/>
    </style:style>
    <style:style style:name="co4" style:family="table-column">
      <style:table-column-properties fo:break-before="auto" style:column-width="2.87866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3.2pt" style:use-optimal-row-height="true" fo:break-before="auto"/>
    </style:style>
    <style:style style:name="ro9" style:family="table-row">
      <style:table-row-properties style:row-height="12.75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25.8pt" style:use-optimal-row-height="true" fo:break-before="auto"/>
    </style:style>
    <style:style style:name="ro14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name="ta2" style:family="table" style:master-page-name="">
      <style:table-properties table:display="false" style:writing-mode="lr-tb"/>
    </style:style>
    <style:style style:name="ce100" style:family="table-cell" style:parent-style-name="Default" style:data-style-name="N36">
      <style:table-cell-properties fo:border-top="none" fo:border-bottom="thin solid #000000" fo:border-left="thin solid #000000" fo:border-right="thin solid #000000"/>
      <style:map style:condition="of:cell-content()!=&quot;&quot;" style:apply-style-name="cf1"/>
    </style:style>
    <style:style style:name="ce101" style:family="table-cell" style:parent-style-name="Default" style:data-style-name="N36">
      <style:table-cell-properties fo:border-top="none" fo:border-bottom="thin solid #000000" fo:border-left="thin solid #000000" fo:border-right="2pt solid #000000"/>
      <style:map style:condition="of:cell-content()!=&quot;&quot;" style:apply-style-name="cf1"/>
    </style:style>
    <style:style style:name="ce102" style:family="table-cell" style:parent-style-name="Default" style:data-style-name="N38">
      <style:table-cell-properties fo:border="thin solid #000000"/>
      <style:map style:condition="of:cell-content()!=&quot;&quot;" style:apply-style-name="cf1"/>
    </style:style>
    <style:style style:name="ce103" style:family="table-cell" style:parent-style-name="Default" style:data-style-name="N38">
      <style:table-cell-properties fo:border-top="thin solid #000000" fo:border-bottom="thin solid #000000" fo:border-left="thin solid #000000" fo:border-right="2pt solid #000000"/>
      <style:map style:condition="of:cell-content()!=&quot;&quot;" style:apply-style-name="cf1"/>
    </style:style>
    <style:style style:name="ce104" style:family="table-cell" style:parent-style-name="Default" style:data-style-name="N36">
      <style:table-cell-properties fo:border="thin solid #000000"/>
      <style:map style:condition="of:cell-content()!=&quot;&quot;" style:apply-style-name="cf1"/>
    </style:style>
    <style:style style:name="ce105" style:family="table-cell" style:parent-style-name="Default" style:data-style-name="N37">
      <style:table-cell-properties fo:border="thin solid #000000"/>
      <style:map style:condition="of:cell-content()!=&quot;&quot;" style:apply-style-name="cf1"/>
    </style:style>
    <style:style style:name="ce106" style:family="table-cell" style:parent-style-name="Default" style:data-style-name="N37">
      <style:table-cell-properties fo:border-top="thin solid #000000" fo:border-bottom="thin solid #000000" fo:border-left="thin solid #000000" fo:border-right="2pt solid #000000"/>
      <style:map style:condition="of:cell-content()!=&quot;&quot;" style:apply-style-name="cf1"/>
    </style:style>
    <style:style style:name="ce107" style:family="table-cell" style:parent-style-name="Default" style:data-style-name="N36">
      <style:table-cell-properties fo:border-top="thin solid #000000" fo:border-bottom="thin solid #000000" fo:border-left="thin solid #000000" fo:border-right="2pt solid #000000"/>
      <style:map style:condition="of:cell-content()!=&quot;&quot;" style:apply-style-name="cf1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o_Finan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4" table:default-cell-style-name="ce8"/>
        <table:table-column table:style-name="co4" table:number-columns-repeated="9" table:default-cell-style-name="ce1"/>
        <table:table-column table:style-name="co5" table:default-cell-style-name="ce1"/>
        <table:table-column table:style-name="co4" table:default-cell-style-name="ce1"/>
        <table:table-column table:style-name="co5" table:number-columns-repeated="16366" table:default-cell-style-name="ce1"/>
        <table:table-row table:style-name="ro1">
          <table:table-cell table:style-name="ce2">
            <draw:frame draw:z-index="1" draw:id="id0" draw:style-name="a0" draw:name="Picture 1" svg:x="0.07523in" svg:y="0.11574in" svg:width="0.65394in" svg:height="0.699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15" table:number-rows-spanned="1" table:style-name="ce82">
            <text:p>P R E F E I T U R A <text:s text:c="3"/>M U N I C I P A L <text:s text:c="3"/>D E <text:s text:c="3"/>C A M P I N A S</text:p>
          </table:table-cell>
          <table:covered-table-cell table:number-columns-repeated="14"/>
          <table:table-cell table:number-columns-repeated="16368" table:style-name="ce1"/>
        </table:table-row>
        <table:table-row table:style-name="ro2">
          <table:table-cell table:style-name="ce3"/>
          <table:table-cell office:value-type="string" table:number-columns-spanned="15" table:number-rows-spanned="1" table:style-name="ce83">
            <text:p>SECRETARIA MUNICIPAL DE INFRAESTRUTURA</text:p>
          </table:table-cell>
          <table:covered-table-cell table:number-columns-repeated="14"/>
          <table:table-cell table:number-columns-repeated="16368" table:style-name="ce1"/>
        </table:table-row>
        <table:table-row table:style-name="ro3">
          <table:table-cell office:value-type="string" table:style-name="ce4">
            <text:p>Objeto</text:p>
          </table:table-cell>
          <table:table-cell office:value-type="string" office:string-value="EXECUÇÃO DE OBRAS DO CORREDOR CENTRAL DE TRANSPORTE COLETIVO E TERMINAL CENTRAL - TROCA DE PAVIMENTO" table:formula="of:=['file:///C:/Users/18424993861/Downloads/LI_CDOC_PLP_240014980021_PAVBRTCENT_00%20(3).xlsx'#PL_Cálculo_Des_Linear.B3]" table:number-columns-spanned="15" table:number-rows-spanned="1" table:style-name="ce84">
            <text:p>EXECUÇÃO DE OBRAS DO CORREDOR CENTRAL DE TRANSPORTE COLETIVO E TERMINAL CENTRAL - TROCA DE PAVIMENTO</text:p>
          </table:table-cell>
          <table:covered-table-cell table:number-columns-repeated="14"/>
          <table:table-cell table:number-columns-repeated="16368" table:style-name="ce1"/>
        </table:table-row>
        <table:table-row table:style-name="ro4">
          <table:table-cell office:value-type="string" table:style-name="ce5">
            <text:p>Endereço</text:p>
          </table:table-cell>
          <table:table-cell office:value-type="string" office:string-value="TRECHOS DA RUA IRMÃ SERAFINA, AV. ANCHIETA, AV. DR. MORAES SALES, AV. OROSIMBO MAIA E AV. SENADOR SARAIVA  MUNICÍPIO DE CAMPINAS / SP - CONFORME PROJETO" table:formula="of:=['file:///C:/Users/18424993861/Downloads/LI_CDOC_PLP_240014980021_PAVBRTCENT_00%20(3).xlsx'#PL_Cálculo_Des_Linear.B4]" table:number-columns-spanned="15" table:number-rows-spanned="1" table:style-name="ce85">
            <text:p>TRECHOS DA RUA IRMÃ SERAFINA, AV. ANCHIETA, AV. DR. MORAES SALES, AV. OROSIMBO MAIA E AV. SENADOR SARAIVA <text:s/>MUNICÍPIO DE CAMPINAS / SP - CONFORME PROJETO</text:p>
          </table:table-cell>
          <table:covered-table-cell table:number-columns-repeated="14"/>
          <table:table-cell table:number-columns-repeated="16368" table:style-name="ce1"/>
        </table:table-row>
        <table:table-row table:style-name="ro4">
          <table:table-cell table:style-name="ce6"/>
          <table:table-cell table:number-columns-repeated="3" table:style-name="ce7"/>
          <table:table-cell table:style-name="ce8"/>
          <table:table-cell table:style-name="ce7"/>
          <table:table-cell table:number-columns-repeated="16378" table:style-name="ce1"/>
        </table:table-row>
        <table:table-row table:style-name="ro4" table:visibility="collapse">
          <table:table-cell table:style-name="ce9"/>
          <table:table-cell table:number-columns-repeated="5" table:style-name="ce10"/>
          <table:table-cell table:style-name="ce11"/>
          <table:table-cell table:number-columns-repeated="16377" table:style-name="ce1"/>
        </table:table-row>
        <table:table-row table:number-rows-repeated="5" table:style-name="ro4" table:visibility="collapse">
          <table:table-cell table:style-name="ce12"/>
          <table:table-cell table:number-columns-repeated="5" table:style-name="ce13"/>
          <table:table-cell table:style-name="ce14"/>
          <table:table-cell table:number-columns-repeated="16377" table:style-name="ce1"/>
        </table:table-row>
        <table:table-row table:style-name="ro5">
          <table:table-cell office:value-type="string" table:number-columns-spanned="16" table:number-rows-spanned="1" table:style-name="ce86">
            <text:p>CRONOGRAMA FINANCEIRO</text:p>
          </table:table-cell>
          <table:covered-table-cell table:number-columns-repeated="1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2" table:style-name="ce87">
            <text:p>Evento</text:p>
          </table:table-cell>
          <table:table-cell office:value-type="string" table:number-columns-spanned="1" table:number-rows-spanned="2" table:style-name="ce88">
            <text:p>Descrição</text:p>
          </table:table-cell>
          <table:table-cell office:value-type="string" table:number-columns-spanned="1" table:number-rows-spanned="2" table:style-name="ce89">
            <text:p>Total</text:p>
          </table:table-cell>
          <table:table-cell office:value-type="string" table:number-columns-spanned="13" table:number-rows-spanned="1" table:style-name="ce90">
            <text:p>QUANTIDADE DE DIAS *</text:p>
          </table:table-cell>
          <table:covered-table-cell table:number-columns-repeated="12"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table-cell office:value-type="float" office:value="50" table:style-name="ce15">
            <text:p>50</text:p>
          </table:table-cell>
          <table:table-cell office:value-type="float" office:value="80" table:style-name="ce16">
            <text:p>80</text:p>
          </table:table-cell>
          <table:table-cell office:value-type="float" office:value="110" table:style-name="ce16">
            <text:p>110</text:p>
          </table:table-cell>
          <table:table-cell office:value-type="float" office:value="140" table:style-name="ce16">
            <text:p>140</text:p>
          </table:table-cell>
          <table:table-cell office:value-type="float" office:value="170" table:style-name="ce16">
            <text:p>170</text:p>
          </table:table-cell>
          <table:table-cell office:value-type="float" office:value="200" table:style-name="ce16">
            <text:p>200</text:p>
          </table:table-cell>
          <table:table-cell office:value-type="float" office:value="230" table:style-name="ce16">
            <text:p>230</text:p>
          </table:table-cell>
          <table:table-cell office:value-type="float" office:value="260" table:style-name="ce16">
            <text:p>260</text:p>
          </table:table-cell>
          <table:table-cell office:value-type="float" office:value="290" table:style-name="ce16">
            <text:p>290</text:p>
          </table:table-cell>
          <table:table-cell office:value-type="float" office:value="320" table:style-name="ce16">
            <text:p>320</text:p>
          </table:table-cell>
          <table:table-cell office:value-type="float" office:value="350" table:style-name="ce16">
            <text:p>350</text:p>
          </table:table-cell>
          <table:table-cell office:value-type="float" office:value="380" table:style-name="ce16">
            <text:p>380</text:p>
          </table:table-cell>
          <table:table-cell office:value-type="float" office:value="410" table:style-name="ce17">
            <text:p>410</text:p>
          </table:table-cell>
          <table:table-cell table:number-columns-repeated="16368" table:style-name="ce1"/>
        </table:table-row>
        <table:table-row table:style-name="ro7">
          <table:table-cell office:value-type="string" table:number-columns-spanned="3" table:number-rows-spanned="1" table:style-name="ce91">
            <text:p>GRUPO I: OBRA REALIZADA COM RECURSOS DO GOVERNO FEDERAL</text:p>
          </table:table-cell>
          <table:covered-table-cell table:number-columns-repeated="2"/>
          <table:table-cell table:style-name="ce18"/>
          <table:table-cell table:number-columns-repeated="11" table:style-name="ce19"/>
          <table:table-cell table:style-name="ce20"/>
          <table:table-cell table:number-columns-repeated="16368" table:style-name="ce1"/>
        </table:table-row>
        <table:table-row table:style-name="ro8">
          <table:table-cell office:value-type="float" office:value="1" table:number-columns-spanned="1" table:number-rows-spanned="2" table:style-name="ce92">
            <text:p>1</text:p>
          </table:table-cell>
          <table:table-cell office:value-type="string" table:number-columns-spanned="1" table:number-rows-spanned="2" table:style-name="ce93">
            <text:p>ADMINISTRAÇÃO LOCAL</text:p>
          </table:table-cell>
          <table:table-cell office:value-type="currency" office:value="596379.97" table:formula="of:=VLOOKUP([.A16];['file:///C:/Users/18424993861/Downloads/LI_CDOC_PLP_240014980021_PAVBRTCENT_00%20(3).xlsx'#PL_Licitante.A:.K];11;FALSE)" table:number-columns-spanned="1" table:number-rows-spanned="2" table:style-name="ce94">
            <text:p>R$ 596.379,97</text:p>
          </table:table-cell>
          <table:table-cell office:value-type="currency" office:value="2134.7800000000002" table:formula="of:=ROUND([.$C16]*[.D17];2)" table:style-name="ce100">
            <text:p>R$ 2.134,78</text:p>
          </table:table-cell>
          <table:table-cell office:value-type="currency" office:value="8642.23" table:formula="of:=ROUND([.$C16]*[.E17];2)" table:style-name="ce100">
            <text:p>R$ 8.642,23</text:p>
          </table:table-cell>
          <table:table-cell office:value-type="currency" office:value="21326.42" table:formula="of:=ROUND([.$C16]*[.F17];2)" table:style-name="ce100">
            <text:p>R$ 21.326,42</text:p>
          </table:table-cell>
          <table:table-cell office:value-type="currency" office:value="36914.49" table:formula="of:=ROUND([.$C16]*[.G17];2)" table:style-name="ce100">
            <text:p>R$ 36.914,49</text:p>
          </table:table-cell>
          <table:table-cell office:value-type="currency" office:value="32874.97" table:formula="of:=ROUND([.$C16]*[.H17];2)" table:style-name="ce100">
            <text:p>R$ 32.874,97</text:p>
          </table:table-cell>
          <table:table-cell office:value-type="currency" office:value="56395.199999999997" table:formula="of:=ROUND([.$C16]*[.I17];2)" table:style-name="ce100">
            <text:p>R$ 56.395,20</text:p>
          </table:table-cell>
          <table:table-cell office:value-type="currency" office:value="53069.09" table:formula="of:=ROUND([.$C16]*[.J17];2)" table:style-name="ce100">
            <text:p>R$ 53.069,09</text:p>
          </table:table-cell>
          <table:table-cell office:value-type="currency" office:value="60564.5" table:formula="of:=ROUND([.$C16]*[.K17];2)" table:style-name="ce100">
            <text:p>R$ 60.564,50</text:p>
          </table:table-cell>
          <table:table-cell office:value-type="currency" office:value="70257.34" table:formula="of:=ROUND([.$C16]*[.L17];2)" table:style-name="ce100">
            <text:p>R$ 70.257,34</text:p>
          </table:table-cell>
          <table:table-cell office:value-type="currency" office:value="103007.35" table:formula="of:=ROUND([.$C16]*[.M17];2)" table:style-name="ce100">
            <text:p>R$ 103.007,35</text:p>
          </table:table-cell>
          <table:table-cell office:value-type="currency" office:value="100149.95" table:formula="of:=ROUND([.$C16]*[.N17];2)" table:style-name="ce100">
            <text:p>R$ 100.149,95</text:p>
          </table:table-cell>
          <table:table-cell office:value-type="currency" office:value="41899.440000000002" table:formula="of:=ROUND([.$C16]*[.O17];2)" table:style-name="ce100">
            <text:p>R$ 41.899,44</text:p>
          </table:table-cell>
          <table:table-cell office:value-type="currency" office:value="9144.2099999999991" table:formula="of:=ROUND([.$C16]*[.P17];2)-0.01" table:style-name="ce101">
            <text:p>R$ 9.144,21</text:p>
          </table:table-cell>
          <table:table-cell table:style-name="ce1"/>
          <table:table-cell office:value-type="currency" office:value="596379.97" table:formula="of:=SUM([.D16:.P16])" table:style-name="ce23">
            <text:p>R$ 596.379,97</text:p>
          </table:table-cell>
          <table:table-cell office:value-type="currency" office:value="0" table:formula="of:=[.C16]-[.R1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percentage" office:value="3.5795652643708315E-3" table:style-name="ce102">
            <text:p>0,35796%</text:p>
          </table:table-cell>
          <table:table-cell office:value-type="percentage" office:value="1.4491142722955251E-2" table:style-name="ce102">
            <text:p>1,44911%</text:p>
          </table:table-cell>
          <table:table-cell office:value-type="percentage" office:value="3.5759779735552881E-2" table:style-name="ce102">
            <text:p>3,57598%</text:p>
          </table:table-cell>
          <table:table-cell office:value-type="percentage" office:value="6.1897610066309332E-2" table:style-name="ce102">
            <text:p>6,18976%</text:p>
          </table:table-cell>
          <table:table-cell office:value-type="percentage" office:value="5.5124203132228898E-2" table:style-name="ce102">
            <text:p>5,51242%</text:p>
          </table:table-cell>
          <table:table-cell office:value-type="percentage" office:value="9.4562528013544742E-2" table:style-name="ce102">
            <text:p>9,45625%</text:p>
          </table:table-cell>
          <table:table-cell office:value-type="percentage" office:value="8.8985368779260055E-2" table:style-name="ce102">
            <text:p>8,89854%</text:p>
          </table:table-cell>
          <table:table-cell office:value-type="percentage" office:value="0.10155353797230422" table:style-name="ce102">
            <text:p>10,15535%</text:p>
          </table:table-cell>
          <table:table-cell office:value-type="percentage" office:value="0.1178063309424599" table:style-name="ce102">
            <text:p>11,78063%</text:p>
          </table:table-cell>
          <table:table-cell office:value-type="percentage" office:value="0.17272100095714488" table:style-name="ce102">
            <text:p>17,27210%</text:p>
          </table:table-cell>
          <table:table-cell office:value-type="percentage" office:value="0.16792976683463101" table:style-name="ce102">
            <text:p>16,79298%</text:p>
          </table:table-cell>
          <table:table-cell office:value-type="percentage" office:value="7.0256282134493739E-2" table:style-name="ce102">
            <text:p>7,02563%</text:p>
          </table:table-cell>
          <table:table-cell office:value-type="percentage" office:value="1.5332883444744216E-2" table:style-name="ce103">
            <text:p>1,53329%</text:p>
          </table:table-cell>
          <table:table-cell table:style-name="ce1"/>
          <table:table-cell office:value-type="percentage" office:value="1" table:formula="of:=SUM([.D17:.P1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" table:number-columns-spanned="1" table:number-rows-spanned="2" table:style-name="ce46">
            <text:p>2</text:p>
          </table:table-cell>
          <table:table-cell office:value-type="string" table:number-columns-spanned="1" table:number-rows-spanned="2" table:style-name="ce47">
            <text:p>MOBILIZAÇÃO DE EQUIPAMENTOS</text:p>
          </table:table-cell>
          <table:table-cell office:value-type="currency" office:value="6360.86" table:formula="of:=VLOOKUP([.A18];['file:///C:/Users/18424993861/Downloads/LI_CDOC_PLP_240014980021_PAVBRTCENT_00%20(3).xlsx'#PL_Licitante.A:.K];11;FALSE)" table:number-columns-spanned="1" table:number-rows-spanned="2" table:style-name="ce48">
            <text:p>R$ 6.360,86</text:p>
          </table:table-cell>
          <table:table-cell office:value-type="currency" office:value="6360.86" table:formula="of:=ROUND([.$C18]*[.D19];2)" table:style-name="ce104">
            <text:p>R$ 6.360,86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6360.86" table:formula="of:=SUM([.D18:.P18])" table:style-name="ce23">
            <text:p>R$ 6.360,86</text:p>
          </table:table-cell>
          <table:table-cell office:value-type="currency" office:value="0" table:formula="of:=[.C18]-[.R1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102">
            <text:p>100,00000%</text:p>
          </table:table-cell>
          <table:table-cell office:value-type="string" office:string-value="" table:formula="of:=IF([.E18]/[.$C18]&lt;&gt;0;[.E18]/[.$C18];&quot;&quot;)" table:style-name="ce102"/>
          <table:table-cell office:value-type="string" office:string-value="" table:formula="of:=IF([.F18]/[.$C18]&lt;&gt;0;[.F18]/[.$C18];&quot;&quot;)" table:style-name="ce102"/>
          <table:table-cell office:value-type="string" office:string-value="" table:formula="of:=IF([.G18]/[.$C18]&lt;&gt;0;[.G18]/[.$C18];&quot;&quot;)" table:style-name="ce102"/>
          <table:table-cell office:value-type="string" office:string-value="" table:formula="of:=IF([.H18]/[.$C18]&lt;&gt;0;[.H18]/[.$C18];&quot;&quot;)" table:style-name="ce102"/>
          <table:table-cell office:value-type="string" office:string-value="" table:formula="of:=IF([.I18]/[.$C18]&lt;&gt;0;[.I18]/[.$C18];&quot;&quot;)" table:style-name="ce102"/>
          <table:table-cell office:value-type="string" office:string-value="" table:formula="of:=IF([.J18]/[.$C18]&lt;&gt;0;[.J18]/[.$C18];&quot;&quot;)" table:style-name="ce102"/>
          <table:table-cell office:value-type="string" office:string-value="" table:formula="of:=IF([.K18]/[.$C18]&lt;&gt;0;[.K18]/[.$C18];&quot;&quot;)" table:style-name="ce102"/>
          <table:table-cell office:value-type="string" office:string-value="" table:formula="of:=IF([.L18]/[.$C18]&lt;&gt;0;[.L18]/[.$C18];&quot;&quot;)" table:style-name="ce102"/>
          <table:table-cell office:value-type="string" office:string-value="" table:formula="of:=IF([.M18]/[.$C18]&lt;&gt;0;[.M18]/[.$C18];&quot;&quot;)" table:style-name="ce102"/>
          <table:table-cell office:value-type="string" office:string-value="" table:formula="of:=IF([.N18]/[.$C18]&lt;&gt;0;[.N18]/[.$C18];&quot;&quot;)" table:style-name="ce102"/>
          <table:table-cell office:value-type="string" office:string-value="" table:formula="of:=IF([.O18]/[.$C18]&lt;&gt;0;[.O18]/[.$C18];&quot;&quot;)" table:style-name="ce102"/>
          <table:table-cell office:value-type="string" office:string-value="" table:formula="of:=IF([.P18]/[.$C18]&lt;&gt;0;[.P18]/[.$C18];&quot;&quot;)" table:style-name="ce103"/>
          <table:table-cell table:style-name="ce1"/>
          <table:table-cell office:value-type="percentage" office:value="1" table:formula="of:=SUM([.D19:.P1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" table:number-columns-spanned="1" table:number-rows-spanned="2" table:style-name="ce46">
            <text:p>3</text:p>
          </table:table-cell>
          <table:table-cell office:value-type="string" table:number-columns-spanned="1" table:number-rows-spanned="2" table:style-name="ce47">
            <text:p>CANTEIRO DE OBRAS - MOBILIZAÇÃO</text:p>
          </table:table-cell>
          <table:table-cell office:value-type="currency" office:value="2087.2199999999998" table:formula="of:=VLOOKUP([.A20];['file:///C:/Users/18424993861/Downloads/LI_CDOC_PLP_240014980021_PAVBRTCENT_00%20(3).xlsx'#PL_Licitante.A:.K];11;FALSE)" table:number-columns-spanned="1" table:number-rows-spanned="2" table:style-name="ce48">
            <text:p>R$ 2.087,22</text:p>
          </table:table-cell>
          <table:table-cell office:value-type="currency" office:value="2087.2199999999998" table:formula="of:=ROUND([.$C20]*[.D21];2)" table:style-name="ce104">
            <text:p>R$ 2.087,22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2087.2199999999998" table:formula="of:=SUM([.D20:.P20])" table:style-name="ce23">
            <text:p>R$ 2.087,22</text:p>
          </table:table-cell>
          <table:table-cell office:value-type="currency" office:value="0" table:formula="of:=[.C20]-[.R2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102">
            <text:p>100,00000%</text:p>
          </table:table-cell>
          <table:table-cell office:value-type="string" office:string-value="" table:formula="of:=IF([.E20]/[.$C20]&lt;&gt;0;[.E20]/[.$C20];&quot;&quot;)" table:style-name="ce102"/>
          <table:table-cell office:value-type="string" office:string-value="" table:formula="of:=IF([.F20]/[.$C20]&lt;&gt;0;[.F20]/[.$C20];&quot;&quot;)" table:style-name="ce102"/>
          <table:table-cell office:value-type="string" office:string-value="" table:formula="of:=IF([.G20]/[.$C20]&lt;&gt;0;[.G20]/[.$C20];&quot;&quot;)" table:style-name="ce102"/>
          <table:table-cell office:value-type="string" office:string-value="" table:formula="of:=IF([.H20]/[.$C20]&lt;&gt;0;[.H20]/[.$C20];&quot;&quot;)" table:style-name="ce102"/>
          <table:table-cell office:value-type="string" office:string-value="" table:formula="of:=IF([.I20]/[.$C20]&lt;&gt;0;[.I20]/[.$C20];&quot;&quot;)" table:style-name="ce102"/>
          <table:table-cell office:value-type="string" office:string-value="" table:formula="of:=IF([.J20]/[.$C20]&lt;&gt;0;[.J20]/[.$C20];&quot;&quot;)" table:style-name="ce102"/>
          <table:table-cell office:value-type="string" office:string-value="" table:formula="of:=IF([.K20]/[.$C20]&lt;&gt;0;[.K20]/[.$C20];&quot;&quot;)" table:style-name="ce102"/>
          <table:table-cell office:value-type="string" office:string-value="" table:formula="of:=IF([.L20]/[.$C20]&lt;&gt;0;[.L20]/[.$C20];&quot;&quot;)" table:style-name="ce102"/>
          <table:table-cell office:value-type="string" office:string-value="" table:formula="of:=IF([.M20]/[.$C20]&lt;&gt;0;[.M20]/[.$C20];&quot;&quot;)" table:style-name="ce102"/>
          <table:table-cell office:value-type="string" office:string-value="" table:formula="of:=IF([.N20]/[.$C20]&lt;&gt;0;[.N20]/[.$C20];&quot;&quot;)" table:style-name="ce102"/>
          <table:table-cell office:value-type="string" office:string-value="" table:formula="of:=IF([.O20]/[.$C20]&lt;&gt;0;[.O20]/[.$C20];&quot;&quot;)" table:style-name="ce102"/>
          <table:table-cell office:value-type="string" office:string-value="" table:formula="of:=IF([.P20]/[.$C20]&lt;&gt;0;[.P20]/[.$C20];&quot;&quot;)" table:style-name="ce103"/>
          <table:table-cell table:style-name="ce1"/>
          <table:table-cell office:value-type="percentage" office:value="1" table:formula="of:=SUM([.D21:.P21])" table:style-name="ce26">
            <text:p>100,00%</text:p>
          </table:table-cell>
          <table:table-cell table:number-columns-repeated="16366" table:style-name="ce1"/>
        </table:table-row>
        <table:table-row table:style-name="ro10">
          <table:table-cell office:value-type="float" office:value="4" table:number-columns-spanned="1" table:number-rows-spanned="2" table:style-name="ce46">
            <text:p>4</text:p>
          </table:table-cell>
          <table:table-cell office:value-type="string" table:number-columns-spanned="1" table:number-rows-spanned="2" table:style-name="ce47">
            <text:p>CANTEIRO DE OBRAS - INSTALAÇÕES</text:p>
          </table:table-cell>
          <table:table-cell office:value-type="currency" office:value="34698.65" table:formula="of:=VLOOKUP([.A22];['file:///C:/Users/18424993861/Downloads/LI_CDOC_PLP_240014980021_PAVBRTCENT_00%20(3).xlsx'#PL_Licitante.A:.K];11;FALSE)" table:number-columns-spanned="1" table:number-rows-spanned="2" table:style-name="ce48">
            <text:p>R$ 34.698,65</text:p>
          </table:table-cell>
          <table:table-cell office:value-type="currency" office:value="34698.65" table:formula="of:=ROUND([.$C22]*[.D23];2)" table:style-name="ce104">
            <text:p>R$ 34.698,65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34698.65" table:formula="of:=SUM([.D22:.P22])" table:style-name="ce23">
            <text:p>R$ 34.698,65</text:p>
          </table:table-cell>
          <table:table-cell office:value-type="currency" office:value="0" table:formula="of:=[.C22]-[.R2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102">
            <text:p>100,00000%</text:p>
          </table:table-cell>
          <table:table-cell office:value-type="string" office:string-value="" table:formula="of:=IF([.E22]/[.$C22]&lt;&gt;0;[.E22]/[.$C22];&quot;&quot;)" table:style-name="ce102"/>
          <table:table-cell office:value-type="string" office:string-value="" table:formula="of:=IF([.F22]/[.$C22]&lt;&gt;0;[.F22]/[.$C22];&quot;&quot;)" table:style-name="ce102"/>
          <table:table-cell office:value-type="string" office:string-value="" table:formula="of:=IF([.G22]/[.$C22]&lt;&gt;0;[.G22]/[.$C22];&quot;&quot;)" table:style-name="ce102"/>
          <table:table-cell office:value-type="string" office:string-value="" table:formula="of:=IF([.H22]/[.$C22]&lt;&gt;0;[.H22]/[.$C22];&quot;&quot;)" table:style-name="ce102"/>
          <table:table-cell office:value-type="string" office:string-value="" table:formula="of:=IF([.I22]/[.$C22]&lt;&gt;0;[.I22]/[.$C22];&quot;&quot;)" table:style-name="ce102"/>
          <table:table-cell office:value-type="string" office:string-value="" table:formula="of:=IF([.J22]/[.$C22]&lt;&gt;0;[.J22]/[.$C22];&quot;&quot;)" table:style-name="ce102"/>
          <table:table-cell office:value-type="string" office:string-value="" table:formula="of:=IF([.K22]/[.$C22]&lt;&gt;0;[.K22]/[.$C22];&quot;&quot;)" table:style-name="ce102"/>
          <table:table-cell office:value-type="string" office:string-value="" table:formula="of:=IF([.L22]/[.$C22]&lt;&gt;0;[.L22]/[.$C22];&quot;&quot;)" table:style-name="ce102"/>
          <table:table-cell office:value-type="string" office:string-value="" table:formula="of:=IF([.M22]/[.$C22]&lt;&gt;0;[.M22]/[.$C22];&quot;&quot;)" table:style-name="ce102"/>
          <table:table-cell office:value-type="string" office:string-value="" table:formula="of:=IF([.N22]/[.$C22]&lt;&gt;0;[.N22]/[.$C22];&quot;&quot;)" table:style-name="ce102"/>
          <table:table-cell office:value-type="string" office:string-value="" table:formula="of:=IF([.O22]/[.$C22]&lt;&gt;0;[.O22]/[.$C22];&quot;&quot;)" table:style-name="ce102"/>
          <table:table-cell office:value-type="string" office:string-value="" table:formula="of:=IF([.P22]/[.$C22]&lt;&gt;0;[.P22]/[.$C22];&quot;&quot;)" table:style-name="ce103"/>
          <table:table-cell table:style-name="ce1"/>
          <table:table-cell office:value-type="percentage" office:value="1" table:formula="of:=SUM([.D23:.P2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5" table:number-columns-spanned="1" table:number-rows-spanned="2" table:style-name="ce46">
            <text:p>5</text:p>
          </table:table-cell>
          <table:table-cell office:value-type="string" table:number-columns-spanned="1" table:number-rows-spanned="2" table:style-name="ce47">
            <text:p>CANTEIRO DE OBRAS - EQUIPAMENTOS</text:p>
          </table:table-cell>
          <table:table-cell office:value-type="currency" office:value="70503.839999999997" table:formula="of:=VLOOKUP([.A24];['file:///C:/Users/18424993861/Downloads/LI_CDOC_PLP_240014980021_PAVBRTCENT_00%20(3).xlsx'#PL_Licitante.A:.K];11;FALSE)" table:number-columns-spanned="1" table:number-rows-spanned="2" table:style-name="ce48">
            <text:p>R$ 70.503,84</text:p>
          </table:table-cell>
          <table:table-cell office:value-type="currency" office:value="6409.44" table:formula="of:=ROUND([.$C24]*[.D25];2)" table:style-name="ce104">
            <text:p>R$ 6.409,44</text:p>
          </table:table-cell>
          <table:table-cell office:value-type="currency" office:value="6409.44" table:formula="of:=ROUND([.$C24]*[.E25];2)" table:style-name="ce104">
            <text:p>R$ 6.409,44</text:p>
          </table:table-cell>
          <table:table-cell office:value-type="currency" office:value="6409.44" table:formula="of:=ROUND([.$C24]*[.F25];2)" table:style-name="ce104">
            <text:p>R$ 6.409,44</text:p>
          </table:table-cell>
          <table:table-cell office:value-type="currency" office:value="6409.44" table:formula="of:=ROUND([.$C24]*[.G25];2)" table:style-name="ce104">
            <text:p>R$ 6.409,44</text:p>
          </table:table-cell>
          <table:table-cell office:value-type="currency" office:value="6409.44" table:formula="of:=ROUND([.$C24]*[.H25];2)" table:style-name="ce104">
            <text:p>R$ 6.409,44</text:p>
          </table:table-cell>
          <table:table-cell office:value-type="currency" office:value="6409.44" table:formula="of:=ROUND([.$C24]*[.I25];2)" table:style-name="ce104">
            <text:p>R$ 6.409,44</text:p>
          </table:table-cell>
          <table:table-cell office:value-type="currency" office:value="6409.44" table:formula="of:=ROUND([.$C24]*[.J25];2)" table:style-name="ce104">
            <text:p>R$ 6.409,44</text:p>
          </table:table-cell>
          <table:table-cell office:value-type="currency" office:value="6409.44" table:formula="of:=ROUND([.$C24]*[.K25];2)" table:style-name="ce104">
            <text:p>R$ 6.409,44</text:p>
          </table:table-cell>
          <table:table-cell office:value-type="currency" office:value="6409.44" table:formula="of:=ROUND([.$C24]*[.L25];2)" table:style-name="ce104">
            <text:p>R$ 6.409,44</text:p>
          </table:table-cell>
          <table:table-cell office:value-type="currency" office:value="6409.44" table:formula="of:=ROUND([.$C24]*[.M25];2)" table:style-name="ce104">
            <text:p>R$ 6.409,44</text:p>
          </table:table-cell>
          <table:table-cell office:value-type="currency" office:value="6409.44" table:formula="of:=ROUND([.$C24]*[.N25];2)" table:style-name="ce104">
            <text:p>R$ 6.409,44</text:p>
          </table:table-cell>
          <table:table-cell table:style-name="ce105"/>
          <table:table-cell table:style-name="ce106"/>
          <table:table-cell table:style-name="ce1"/>
          <table:table-cell office:value-type="currency" office:value="70503.840000000011" table:formula="of:=SUM([.D24:.P24])" table:style-name="ce23">
            <text:p>R$ 70.503,84</text:p>
          </table:table-cell>
          <table:table-cell office:value-type="currency" office:value="0" table:formula="of:=[.C24]-[.R24]" table:style-name="ce23">
            <text:p>R$ 0,00</text:p>
          </table:table-cell>
          <table:table-cell table:number-columns-repeated="16365"/>
        </table:table-row>
        <table:table-row table:style-name="ro11">
          <table:covered-table-cell/>
          <table:covered-table-cell/>
          <table:covered-table-cell/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percentage" office:value="9.0909090909090912E-2" table:style-name="ce102">
            <text:p>9,09091%</text:p>
          </table:table-cell>
          <table:table-cell office:value-type="string" office:string-value="" table:formula="of:=IF([.O24]/[.$C24]&lt;&gt;0;[.O24]/[.$C24];&quot;&quot;)" table:style-name="ce102"/>
          <table:table-cell office:value-type="string" office:string-value="" table:formula="of:=IF([.P24]/[.$C24]&lt;&gt;0;[.P24]/[.$C24];&quot;&quot;)" table:style-name="ce103"/>
          <table:table-cell table:style-name="ce1"/>
          <table:table-cell office:value-type="percentage" office:value="1.0000000000000002" table:formula="of:=SUM([.D25:.P2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6" table:number-columns-spanned="1" table:number-rows-spanned="2" table:style-name="ce46">
            <text:p>6</text:p>
          </table:table-cell>
          <table:table-cell office:value-type="string" table:number-columns-spanned="1" table:number-rows-spanned="2" table:style-name="ce47">
            <text:p>PLACA DE OBRA - CEF</text:p>
          </table:table-cell>
          <table:table-cell office:value-type="currency" office:value="3772.27" table:formula="of:=VLOOKUP([.A26];['file:///C:/Users/18424993861/Downloads/LI_CDOC_PLP_240014980021_PAVBRTCENT_00%20(3).xlsx'#PL_Licitante.A:.K];11;FALSE)" table:number-columns-spanned="1" table:number-rows-spanned="2" table:style-name="ce48">
            <text:p>R$ 3.772,27</text:p>
          </table:table-cell>
          <table:table-cell office:value-type="currency" office:value="3772.27" table:formula="of:=ROUND([.$C26]*[.D27];2)" table:style-name="ce104">
            <text:p>R$ 3.772,27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3772.27" table:formula="of:=SUM([.D26:.P26])" table:style-name="ce23">
            <text:p>R$ 3.772,27</text:p>
          </table:table-cell>
          <table:table-cell office:value-type="currency" office:value="0" table:formula="of:=[.C26]-[.R26]" table:style-name="ce23">
            <text:p>R$ 0,00</text:p>
          </table:table-cell>
          <table:table-cell table:number-columns-repeated="16365"/>
        </table:table-row>
        <table:table-row table:style-name="ro11">
          <table:covered-table-cell/>
          <table:covered-table-cell/>
          <table:covered-table-cell/>
          <table:table-cell office:value-type="percentage" office:value="1" table:style-name="ce102">
            <text:p>100,00000%</text:p>
          </table:table-cell>
          <table:table-cell office:value-type="string" office:string-value="" table:formula="of:=IF([.E26]/[.$C26]&lt;&gt;0;[.E26]/[.$C26];&quot;&quot;)" table:style-name="ce102"/>
          <table:table-cell office:value-type="string" office:string-value="" table:formula="of:=IF([.F26]/[.$C26]&lt;&gt;0;[.F26]/[.$C26];&quot;&quot;)" table:style-name="ce102"/>
          <table:table-cell office:value-type="string" office:string-value="" table:formula="of:=IF([.G26]/[.$C26]&lt;&gt;0;[.G26]/[.$C26];&quot;&quot;)" table:style-name="ce102"/>
          <table:table-cell office:value-type="string" office:string-value="" table:formula="of:=IF([.H26]/[.$C26]&lt;&gt;0;[.H26]/[.$C26];&quot;&quot;)" table:style-name="ce102"/>
          <table:table-cell office:value-type="string" office:string-value="" table:formula="of:=IF([.I26]/[.$C26]&lt;&gt;0;[.I26]/[.$C26];&quot;&quot;)" table:style-name="ce102"/>
          <table:table-cell office:value-type="string" office:string-value="" table:formula="of:=IF([.J26]/[.$C26]&lt;&gt;0;[.J26]/[.$C26];&quot;&quot;)" table:style-name="ce102"/>
          <table:table-cell office:value-type="string" office:string-value="" table:formula="of:=IF([.K26]/[.$C26]&lt;&gt;0;[.K26]/[.$C26];&quot;&quot;)" table:style-name="ce102"/>
          <table:table-cell office:value-type="string" office:string-value="" table:formula="of:=IF([.L26]/[.$C26]&lt;&gt;0;[.L26]/[.$C26];&quot;&quot;)" table:style-name="ce102"/>
          <table:table-cell office:value-type="string" office:string-value="" table:formula="of:=IF([.M26]/[.$C26]&lt;&gt;0;[.M26]/[.$C26];&quot;&quot;)" table:style-name="ce102"/>
          <table:table-cell office:value-type="string" office:string-value="" table:formula="of:=IF([.N26]/[.$C26]&lt;&gt;0;[.N26]/[.$C26];&quot;&quot;)" table:style-name="ce102"/>
          <table:table-cell office:value-type="string" office:string-value="" table:formula="of:=IF([.O26]/[.$C26]&lt;&gt;0;[.O26]/[.$C26];&quot;&quot;)" table:style-name="ce102"/>
          <table:table-cell office:value-type="string" office:string-value="" table:formula="of:=IF([.P26]/[.$C26]&lt;&gt;0;[.P26]/[.$C26];&quot;&quot;)" table:style-name="ce103"/>
          <table:table-cell table:style-name="ce1"/>
          <table:table-cell office:value-type="percentage" office:value="1" table:formula="of:=SUM([.D27:.P2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7" table:number-columns-spanned="1" table:number-rows-spanned="2" table:style-name="ce46">
            <text:p>7</text:p>
          </table:table-cell>
          <table:table-cell office:value-type="string" table:number-columns-spanned="1" table:number-rows-spanned="2" table:style-name="ce47">
            <text:p>DEMOLIÇÕES: RAMPAS E RESÍDUO DE CONCRETO</text:p>
          </table:table-cell>
          <table:table-cell office:value-type="currency" office:value="268.8" table:formula="of:=VLOOKUP([.A28];['file:///C:/Users/18424993861/Downloads/LI_CDOC_PLP_240014980021_PAVBRTCENT_00%20(3).xlsx'#PL_Licitante.A:.K];11;FALSE)" table:number-columns-spanned="1" table:number-rows-spanned="2" table:style-name="ce48">
            <text:p>R$ 268,80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179.2" table:formula="of:=ROUND([.$C28]*[.I29];2)" table:style-name="ce104">
            <text:p>R$ 179,20</text:p>
          </table:table-cell>
          <table:table-cell office:value-type="currency" office:value="35.840000000000003" table:formula="of:=ROUND([.$C28]*[.J29];2)" table:style-name="ce104">
            <text:p>R$ 35,84</text:p>
          </table:table-cell>
          <table:table-cell table:style-name="ce105"/>
          <table:table-cell table:style-name="ce105"/>
          <table:table-cell office:value-type="currency" office:value="53.76" table:formula="of:=ROUND([.$C28]*[.M29];2)" table:style-name="ce104">
            <text:p>R$ 53,76</text:p>
          </table:table-cell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268.8" table:formula="of:=SUM([.D28:.P28])" table:style-name="ce23">
            <text:p>R$ 268,80</text:p>
          </table:table-cell>
          <table:table-cell office:value-type="currency" office:value="0" table:formula="of:=[.C28]-[.R28]" table:style-name="ce23">
            <text:p>R$ 0,00</text:p>
          </table:table-cell>
          <table:table-cell table:number-columns-repeated="16365"/>
        </table:table-row>
        <table:table-row table:style-name="ro11">
          <table:covered-table-cell/>
          <table:covered-table-cell/>
          <table:covered-table-cell/>
          <table:table-cell office:value-type="string" office:string-value="" table:formula="of:=IF([.D28]/[.$C28]&lt;&gt;0;[.D28]/[.$C28];&quot;&quot;)" table:style-name="ce102"/>
          <table:table-cell office:value-type="string" office:string-value="" table:formula="of:=IF([.E28]/[.$C28]&lt;&gt;0;[.E28]/[.$C28];&quot;&quot;)" table:style-name="ce102"/>
          <table:table-cell office:value-type="string" office:string-value="" table:formula="of:=IF([.F28]/[.$C28]&lt;&gt;0;[.F28]/[.$C28];&quot;&quot;)" table:style-name="ce102"/>
          <table:table-cell office:value-type="string" office:string-value="" table:formula="of:=IF([.G28]/[.$C28]&lt;&gt;0;[.G28]/[.$C28];&quot;&quot;)" table:style-name="ce102"/>
          <table:table-cell office:value-type="string" office:string-value="" table:formula="of:=IF([.H28]/[.$C28]&lt;&gt;0;[.H28]/[.$C28];&quot;&quot;)" table:style-name="ce102"/>
          <table:table-cell office:value-type="percentage" office:value="0.66666666666666663" table:style-name="ce102">
            <text:p>66,66667%</text:p>
          </table:table-cell>
          <table:table-cell office:value-type="percentage" office:value="0.13333333333333333" table:style-name="ce102">
            <text:p>13,33333%</text:p>
          </table:table-cell>
          <table:table-cell office:value-type="string" office:string-value="" table:formula="of:=IF([.K28]/[.$C28]&lt;&gt;0;[.K28]/[.$C28];&quot;&quot;)" table:style-name="ce102"/>
          <table:table-cell office:value-type="string" office:string-value="" table:formula="of:=IF([.L28]/[.$C28]&lt;&gt;0;[.L28]/[.$C28];&quot;&quot;)" table:style-name="ce102"/>
          <table:table-cell office:value-type="percentage" office:value="0.19999999999999998" table:style-name="ce102">
            <text:p>20,00000%</text:p>
          </table:table-cell>
          <table:table-cell office:value-type="string" office:string-value="" table:formula="of:=IF([.N28]/[.$C28]&lt;&gt;0;[.N28]/[.$C28];&quot;&quot;)" table:style-name="ce102"/>
          <table:table-cell office:value-type="string" office:string-value="" table:formula="of:=IF([.O28]/[.$C28]&lt;&gt;0;[.O28]/[.$C28];&quot;&quot;)" table:style-name="ce102"/>
          <table:table-cell office:value-type="string" office:string-value="" table:formula="of:=IF([.P28]/[.$C28]&lt;&gt;0;[.P28]/[.$C28];&quot;&quot;)" table:style-name="ce103"/>
          <table:table-cell table:style-name="ce1"/>
          <table:table-cell office:value-type="percentage" office:value="0.99999999999999989" table:formula="of:=SUM([.D29:.P2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8" table:number-columns-spanned="1" table:number-rows-spanned="2" table:style-name="ce46">
            <text:p>8</text:p>
          </table:table-cell>
          <table:table-cell office:value-type="string" table:number-columns-spanned="1" table:number-rows-spanned="2" table:style-name="ce47">
            <text:p>DEMOLIÇÕES: GUIAS E SARJETAS</text:p>
          </table:table-cell>
          <table:table-cell office:value-type="currency" office:value="2963.24" table:formula="of:=VLOOKUP([.A30];['file:///C:/Users/18424993861/Downloads/LI_CDOC_PLP_240014980021_PAVBRTCENT_00%20(3).xlsx'#PL_Licitante.A:.K];11;FALSE)" table:number-columns-spanned="1" table:number-rows-spanned="2" table:style-name="ce48">
            <text:p>R$ 2.963,24</text:p>
          </table:table-cell>
          <table:table-cell table:style-name="ce105"/>
          <table:table-cell table:style-name="ce105"/>
          <table:table-cell table:style-name="ce105"/>
          <table:table-cell office:value-type="currency" office:value="912.64" table:formula="of:=ROUND([.$C30]*[.G31];2)" table:style-name="ce104">
            <text:p>R$ 912,64</text:p>
          </table:table-cell>
          <table:table-cell table:style-name="ce105"/>
          <table:table-cell table:style-name="ce105"/>
          <table:table-cell office:value-type="currency" office:value="358.87" table:formula="of:=ROUND([.$C30]*[.J31];2)" table:style-name="ce104">
            <text:p>R$ 358,87</text:p>
          </table:table-cell>
          <table:table-cell office:value-type="currency" office:value="1116.9100000000001" table:formula="of:=ROUND([.$C30]*[.K31];2)" table:style-name="ce104">
            <text:p>R$ 1.116,91</text:p>
          </table:table-cell>
          <table:table-cell office:value-type="currency" office:value="574.82000000000005" table:formula="of:=ROUND([.$C30]*[.L31];2)-0.01" table:style-name="ce104">
            <text:p>R$ 574,82</text:p>
          </table:table-cell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2963.2400000000002" table:formula="of:=SUM([.D30:.P30])" table:style-name="ce23">
            <text:p>R$ 2.963,24</text:p>
          </table:table-cell>
          <table:table-cell office:value-type="currency" office:value="0" table:formula="of:=[.C30]-[.R3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30]/[.$C30]&lt;&gt;0;[.D30]/[.$C30];&quot;&quot;)" table:style-name="ce102"/>
          <table:table-cell office:value-type="string" office:string-value="" table:formula="of:=IF([.E30]/[.$C30]&lt;&gt;0;[.E30]/[.$C30];&quot;&quot;)" table:style-name="ce102"/>
          <table:table-cell office:value-type="string" office:string-value="" table:formula="of:=IF([.F30]/[.$C30]&lt;&gt;0;[.F30]/[.$C30];&quot;&quot;)" table:style-name="ce102"/>
          <table:table-cell office:value-type="percentage" office:value="0.30798607448043042" table:style-name="ce102">
            <text:p>30,79861%</text:p>
          </table:table-cell>
          <table:table-cell office:value-type="string" office:string-value="" table:formula="of:=IF([.H30]/[.$C30]&lt;&gt;0;[.H30]/[.$C30];&quot;&quot;)" table:style-name="ce102"/>
          <table:table-cell office:value-type="string" office:string-value="" table:formula="of:=IF([.I30]/[.$C30]&lt;&gt;0;[.I30]/[.$C30];&quot;&quot;)" table:style-name="ce102"/>
          <table:table-cell office:value-type="percentage" office:value="0.12110680752942596" table:style-name="ce102">
            <text:p>12,11068%</text:p>
          </table:table-cell>
          <table:table-cell office:value-type="percentage" office:value="0.37692041053155095" table:style-name="ce102">
            <text:p>37,69204%</text:p>
          </table:table-cell>
          <table:table-cell office:value-type="percentage" office:value="0.19398670745859267" table:style-name="ce102">
            <text:p>19,39867%</text:p>
          </table:table-cell>
          <table:table-cell office:value-type="string" office:string-value="" table:formula="of:=IF([.M30]/[.$C30]&lt;&gt;0;[.M30]/[.$C30];&quot;&quot;)" table:style-name="ce102"/>
          <table:table-cell office:value-type="string" office:string-value="" table:formula="of:=IF([.N30]/[.$C30]&lt;&gt;0;[.N30]/[.$C30];&quot;&quot;)" table:style-name="ce102"/>
          <table:table-cell office:value-type="string" office:string-value="" table:formula="of:=IF([.O30]/[.$C30]&lt;&gt;0;[.O30]/[.$C30];&quot;&quot;)" table:style-name="ce102"/>
          <table:table-cell office:value-type="string" office:string-value="" table:formula="of:=IF([.P30]/[.$C30]&lt;&gt;0;[.P30]/[.$C30];&quot;&quot;)" table:style-name="ce103"/>
          <table:table-cell table:style-name="ce1"/>
          <table:table-cell office:value-type="percentage" office:value="1" table:formula="of:=SUM([.D31:.P3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9" table:number-columns-spanned="1" table:number-rows-spanned="2" table:style-name="ce46">
            <text:p>9</text:p>
          </table:table-cell>
          <table:table-cell office:value-type="string" table:number-columns-spanned="1" table:number-rows-spanned="2" table:style-name="ce47">
            <text:p>DEMOLIÇÕES: REMOÇÃO DE ÁRVORES</text:p>
          </table:table-cell>
          <table:table-cell office:value-type="currency" office:value="605.11" table:formula="of:=VLOOKUP([.A32];['file:///C:/Users/18424993861/Downloads/LI_CDOC_PLP_240014980021_PAVBRTCENT_00%20(3).xlsx'#PL_Licitante.A:.K];11;FALSE)" table:number-columns-spanned="1" table:number-rows-spanned="2" table:style-name="ce48">
            <text:p>R$ 605,11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605.11" table:formula="of:=ROUND([.$C32]*[.I33];2)" table:style-name="ce104">
            <text:p>R$ 605,11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605.11" table:formula="of:=SUM([.D32:.P32])" table:style-name="ce23">
            <text:p>R$ 605,11</text:p>
          </table:table-cell>
          <table:table-cell office:value-type="currency" office:value="0" table:formula="of:=[.C32]-[.R3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32]/[.$C32]&lt;&gt;0;[.D32]/[.$C32];&quot;&quot;)" table:style-name="ce102"/>
          <table:table-cell office:value-type="string" office:string-value="" table:formula="of:=IF([.E32]/[.$C32]&lt;&gt;0;[.E32]/[.$C32];&quot;&quot;)" table:style-name="ce102"/>
          <table:table-cell table:style-name="ce102"/>
          <table:table-cell office:value-type="string" office:string-value="" table:formula="of:=IF([.G32]/[.$C32]&lt;&gt;0;[.G32]/[.$C32];&quot;&quot;)" table:style-name="ce102"/>
          <table:table-cell office:value-type="string" office:string-value="" table:formula="of:=IF([.H32]/[.$C32]&lt;&gt;0;[.H32]/[.$C32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J32]/[.$C32]&lt;&gt;0;[.J32]/[.$C32];&quot;&quot;)" table:style-name="ce102"/>
          <table:table-cell office:value-type="string" office:string-value="" table:formula="of:=IF([.K32]/[.$C32]&lt;&gt;0;[.K32]/[.$C32];&quot;&quot;)" table:style-name="ce102"/>
          <table:table-cell office:value-type="string" office:string-value="" table:formula="of:=IF([.L32]/[.$C32]&lt;&gt;0;[.L32]/[.$C32];&quot;&quot;)" table:style-name="ce102"/>
          <table:table-cell office:value-type="string" office:string-value="" table:formula="of:=IF([.M32]/[.$C32]&lt;&gt;0;[.M32]/[.$C32];&quot;&quot;)" table:style-name="ce102"/>
          <table:table-cell office:value-type="string" office:string-value="" table:formula="of:=IF([.N32]/[.$C32]&lt;&gt;0;[.N32]/[.$C32];&quot;&quot;)" table:style-name="ce102"/>
          <table:table-cell office:value-type="string" office:string-value="" table:formula="of:=IF([.O32]/[.$C32]&lt;&gt;0;[.O32]/[.$C32];&quot;&quot;)" table:style-name="ce102"/>
          <table:table-cell office:value-type="string" office:string-value="" table:formula="of:=IF([.P32]/[.$C32]&lt;&gt;0;[.P32]/[.$C32];&quot;&quot;)" table:style-name="ce103"/>
          <table:table-cell table:style-name="ce1"/>
          <table:table-cell office:value-type="percentage" office:value="1" table:formula="of:=SUM([.D33:.P3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0" table:number-columns-spanned="1" table:number-rows-spanned="2" table:style-name="ce46">
            <text:p>10</text:p>
          </table:table-cell>
          <table:table-cell office:value-type="string" table:number-columns-spanned="1" table:number-rows-spanned="2" table:style-name="ce47">
            <text:p>DEMOLIÇÕES: SUBTITUIÇÃO DE GRADE METÁLICA DE BOCA DE LOBO</text:p>
          </table:table-cell>
          <table:table-cell office:value-type="currency" office:value="1024.1500000000001" table:formula="of:=VLOOKUP([.A34];['file:///C:/Users/18424993861/Downloads/LI_CDOC_PLP_240014980021_PAVBRTCENT_00%20(3).xlsx'#PL_Licitante.A:.K];11;FALSE)" table:number-columns-spanned="1" table:number-rows-spanned="2" table:style-name="ce48">
            <text:p>R$ 1.024,15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1024.1500000000001" table:formula="of:=ROUND([.$C34]*[.L35];2)" table:style-name="ce104">
            <text:p>R$ 1.024,15</text:p>
          </table:table-cell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1024.1500000000001" table:formula="of:=SUM([.D34:.P34])" table:style-name="ce23">
            <text:p>R$ 1.024,15</text:p>
          </table:table-cell>
          <table:table-cell office:value-type="currency" office:value="0" table:formula="of:=[.C34]-[.R34]" table:style-name="ce23">
            <text:p>R$ 0,00</text:p>
          </table:table-cell>
          <table:table-cell table:number-columns-repeated="16365"/>
        </table:table-row>
        <table:table-row table:style-name="ro11">
          <table:covered-table-cell/>
          <table:covered-table-cell/>
          <table:covered-table-cell/>
          <table:table-cell office:value-type="string" office:string-value="" table:formula="of:=IF([.D34]/[.$C34]&lt;&gt;0;[.D34]/[.$C34];&quot;&quot;)" table:style-name="ce102"/>
          <table:table-cell office:value-type="string" office:string-value="" table:formula="of:=IF([.E34]/[.$C34]&lt;&gt;0;[.E34]/[.$C34];&quot;&quot;)" table:style-name="ce102"/>
          <table:table-cell office:value-type="string" office:string-value="" table:formula="of:=IF([.F34]/[.$C34]&lt;&gt;0;[.F34]/[.$C34];&quot;&quot;)" table:style-name="ce102"/>
          <table:table-cell office:value-type="string" office:string-value="" table:formula="of:=IF([.G34]/[.$C34]&lt;&gt;0;[.G34]/[.$C34];&quot;&quot;)" table:style-name="ce102"/>
          <table:table-cell office:value-type="string" office:string-value="" table:formula="of:=IF([.H34]/[.$C34]&lt;&gt;0;[.H34]/[.$C34];&quot;&quot;)" table:style-name="ce102"/>
          <table:table-cell office:value-type="string" office:string-value="" table:formula="of:=IF([.I34]/[.$C34]&lt;&gt;0;[.I34]/[.$C34];&quot;&quot;)" table:style-name="ce102"/>
          <table:table-cell office:value-type="string" office:string-value="" table:formula="of:=IF([.J34]/[.$C34]&lt;&gt;0;[.J34]/[.$C34];&quot;&quot;)" table:style-name="ce102"/>
          <table:table-cell office:value-type="string" office:string-value="" table:formula="of:=IF([.K34]/[.$C34]&lt;&gt;0;[.K34]/[.$C34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M34]/[.$C34]&lt;&gt;0;[.M34]/[.$C34];&quot;&quot;)" table:style-name="ce102"/>
          <table:table-cell office:value-type="string" office:string-value="" table:formula="of:=IF([.N34]/[.$C34]&lt;&gt;0;[.N34]/[.$C34];&quot;&quot;)" table:style-name="ce102"/>
          <table:table-cell office:value-type="string" office:string-value="" table:formula="of:=IF([.O34]/[.$C34]&lt;&gt;0;[.O34]/[.$C34];&quot;&quot;)" table:style-name="ce102"/>
          <table:table-cell office:value-type="string" office:string-value="" table:formula="of:=IF([.P34]/[.$C34]&lt;&gt;0;[.P34]/[.$C34];&quot;&quot;)" table:style-name="ce103"/>
          <table:table-cell table:style-name="ce1"/>
          <table:table-cell office:value-type="percentage" office:value="1" table:formula="of:=SUM([.D35:.P3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1" table:number-columns-spanned="1" table:number-rows-spanned="2" table:style-name="ce46">
            <text:p>11</text:p>
          </table:table-cell>
          <table:table-cell office:value-type="string" table:number-columns-spanned="1" table:number-rows-spanned="2" table:style-name="ce47">
            <text:p>DEMOLIÇÃO DE FLOREIRA</text:p>
          </table:table-cell>
          <table:table-cell office:value-type="currency" office:value="305.62" table:formula="of:=VLOOKUP([.A36];['file:///C:/Users/18424993861/Downloads/LI_CDOC_PLP_240014980021_PAVBRTCENT_00%20(3).xlsx'#PL_Licitante.A:.K];11;FALSE)" table:number-columns-spanned="1" table:number-rows-spanned="2" table:style-name="ce48">
            <text:p>R$ 305,62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305.62" table:formula="of:=ROUND([.$C36]*[.P37];2)" table:style-name="ce107">
            <text:p>R$ 305,62</text:p>
          </table:table-cell>
          <table:table-cell table:style-name="ce1"/>
          <table:table-cell office:value-type="currency" office:value="305.62" table:formula="of:=SUM([.D36:.P36])" table:style-name="ce23">
            <text:p>R$ 305,62</text:p>
          </table:table-cell>
          <table:table-cell office:value-type="currency" office:value="0" table:formula="of:=[.C36]-[.R3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36]/[.$C36]&lt;&gt;0;[.D36]/[.$C36];&quot;&quot;)" table:style-name="ce102"/>
          <table:table-cell office:value-type="string" office:string-value="" table:formula="of:=IF([.E36]/[.$C36]&lt;&gt;0;[.E36]/[.$C36];&quot;&quot;)" table:style-name="ce102"/>
          <table:table-cell office:value-type="string" office:string-value="" table:formula="of:=IF([.F36]/[.$C36]&lt;&gt;0;[.F36]/[.$C36];&quot;&quot;)" table:style-name="ce102"/>
          <table:table-cell office:value-type="string" office:string-value="" table:formula="of:=IF([.G36]/[.$C36]&lt;&gt;0;[.G36]/[.$C36];&quot;&quot;)" table:style-name="ce102"/>
          <table:table-cell office:value-type="string" office:string-value="" table:formula="of:=IF([.H36]/[.$C36]&lt;&gt;0;[.H36]/[.$C36];&quot;&quot;)" table:style-name="ce102"/>
          <table:table-cell office:value-type="string" office:string-value="" table:formula="of:=IF([.I36]/[.$C36]&lt;&gt;0;[.I36]/[.$C36];&quot;&quot;)" table:style-name="ce102"/>
          <table:table-cell office:value-type="string" office:string-value="" table:formula="of:=IF([.J36]/[.$C36]&lt;&gt;0;[.J36]/[.$C36];&quot;&quot;)" table:style-name="ce102"/>
          <table:table-cell office:value-type="string" office:string-value="" table:formula="of:=IF([.K36]/[.$C36]&lt;&gt;0;[.K36]/[.$C36];&quot;&quot;)" table:style-name="ce102"/>
          <table:table-cell office:value-type="string" office:string-value="" table:formula="of:=IF([.L36]/[.$C36]&lt;&gt;0;[.L36]/[.$C36];&quot;&quot;)" table:style-name="ce102"/>
          <table:table-cell office:value-type="string" office:string-value="" table:formula="of:=IF([.M36]/[.$C36]&lt;&gt;0;[.M36]/[.$C36];&quot;&quot;)" table:style-name="ce102"/>
          <table:table-cell office:value-type="string" office:string-value="" table:formula="of:=IF([.N36]/[.$C36]&lt;&gt;0;[.N36]/[.$C36];&quot;&quot;)" table:style-name="ce102"/>
          <table:table-cell office:value-type="string" office:string-value="" table:formula="of:=IF([.O36]/[.$C36]&lt;&gt;0;[.O36]/[.$C36];&quot;&quot;)" table:style-name="ce102"/>
          <table:table-cell office:value-type="percentage" office:value="1" table:style-name="ce103">
            <text:p>100,00000%</text:p>
          </table:table-cell>
          <table:table-cell table:style-name="ce1"/>
          <table:table-cell office:value-type="percentage" office:value="1" table:formula="of:=SUM([.D37:.P3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2" table:number-columns-spanned="1" table:number-rows-spanned="2" table:style-name="ce46">
            <text:p>12</text:p>
          </table:table-cell>
          <table:table-cell office:value-type="string" table:number-columns-spanned="1" table:number-rows-spanned="2" table:style-name="ce47">
            <text:p>DEMOLIÇAO DE BOCA DE LOBO</text:p>
          </table:table-cell>
          <table:table-cell office:value-type="currency" office:value="351.64" table:formula="of:=VLOOKUP([.A38];['file:///C:/Users/18424993861/Downloads/LI_CDOC_PLP_240014980021_PAVBRTCENT_00%20(3).xlsx'#PL_Licitante.A:.K];11;FALSE)" table:number-columns-spanned="1" table:number-rows-spanned="2" table:style-name="ce48">
            <text:p>R$ 351,64</text:p>
          </table:table-cell>
          <table:table-cell table:style-name="ce105"/>
          <table:table-cell table:style-name="ce105"/>
          <table:table-cell table:style-name="ce105"/>
          <table:table-cell office:value-type="currency" office:value="351.64" table:formula="of:=ROUND([.$C38]*[.G39];2)" table:style-name="ce104">
            <text:p>R$ 351,64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351.64" table:formula="of:=SUM([.D38:.P38])" table:style-name="ce23">
            <text:p>R$ 351,64</text:p>
          </table:table-cell>
          <table:table-cell office:value-type="currency" office:value="0" table:formula="of:=[.C38]-[.R38]" table:style-name="ce23">
            <text:p>R$ 0,00</text:p>
          </table:table-cell>
          <table:table-cell table:number-columns-repeated="16365"/>
        </table:table-row>
        <table:table-row table:style-name="ro11">
          <table:covered-table-cell/>
          <table:covered-table-cell/>
          <table:covered-table-cell/>
          <table:table-cell office:value-type="string" office:string-value="" table:formula="of:=IF([.D38]/[.$C38]&lt;&gt;0;[.D38]/[.$C38];&quot;&quot;)" table:style-name="ce102"/>
          <table:table-cell office:value-type="string" office:string-value="" table:formula="of:=IF([.E38]/[.$C38]&lt;&gt;0;[.E38]/[.$C38];&quot;&quot;)" table:style-name="ce102"/>
          <table:table-cell office:value-type="string" office:string-value="" table:formula="of:=IF([.F38]/[.$C38]&lt;&gt;0;[.F38]/[.$C38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H38]/[.$C38]&lt;&gt;0;[.H38]/[.$C38];&quot;&quot;)" table:style-name="ce102"/>
          <table:table-cell office:value-type="string" office:string-value="" table:formula="of:=IF([.I38]/[.$C38]&lt;&gt;0;[.I38]/[.$C38];&quot;&quot;)" table:style-name="ce102"/>
          <table:table-cell office:value-type="string" office:string-value="" table:formula="of:=IF([.J38]/[.$C38]&lt;&gt;0;[.J38]/[.$C38];&quot;&quot;)" table:style-name="ce102"/>
          <table:table-cell office:value-type="string" office:string-value="" table:formula="of:=IF([.K38]/[.$C38]&lt;&gt;0;[.K38]/[.$C38];&quot;&quot;)" table:style-name="ce102"/>
          <table:table-cell office:value-type="string" office:string-value="" table:formula="of:=IF([.L38]/[.$C38]&lt;&gt;0;[.L38]/[.$C38];&quot;&quot;)" table:style-name="ce102"/>
          <table:table-cell office:value-type="string" office:string-value="" table:formula="of:=IF([.M38]/[.$C38]&lt;&gt;0;[.M38]/[.$C38];&quot;&quot;)" table:style-name="ce102"/>
          <table:table-cell office:value-type="string" office:string-value="" table:formula="of:=IF([.N38]/[.$C38]&lt;&gt;0;[.N38]/[.$C38];&quot;&quot;)" table:style-name="ce102"/>
          <table:table-cell office:value-type="string" office:string-value="" table:formula="of:=IF([.O38]/[.$C38]&lt;&gt;0;[.O38]/[.$C38];&quot;&quot;)" table:style-name="ce102"/>
          <table:table-cell office:value-type="string" office:string-value="" table:formula="of:=IF([.P38]/[.$C38]&lt;&gt;0;[.P38]/[.$C38];&quot;&quot;)" table:style-name="ce103"/>
          <table:table-cell table:style-name="ce1"/>
          <table:table-cell office:value-type="percentage" office:value="1" table:formula="of:=SUM([.D39:.P3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3" table:number-columns-spanned="1" table:number-rows-spanned="2" table:style-name="ce46">
            <text:p>13</text:p>
          </table:table-cell>
          <table:table-cell office:value-type="string" table:number-columns-spanned="1" table:number-rows-spanned="2" table:style-name="ce47">
            <text:p>DEMOLIÇÃO DE CALÇADA</text:p>
          </table:table-cell>
          <table:table-cell office:value-type="currency" office:value="1834.85" table:formula="of:=VLOOKUP([.A40];['file:///C:/Users/18424993861/Downloads/LI_CDOC_PLP_240014980021_PAVBRTCENT_00%20(3).xlsx'#PL_Licitante.A:.K];11;FALSE)" table:number-columns-spanned="1" table:number-rows-spanned="2" table:style-name="ce48">
            <text:p>R$ 1.834,85</text:p>
          </table:table-cell>
          <table:table-cell table:style-name="ce105"/>
          <table:table-cell table:style-name="ce105"/>
          <table:table-cell table:style-name="ce105"/>
          <table:table-cell office:value-type="currency" office:value="224.39" table:formula="of:=ROUND([.$C40]*[.G41];2)" table:style-name="ce104">
            <text:p>R$ 224,39</text:p>
          </table:table-cell>
          <table:table-cell table:style-name="ce105"/>
          <table:table-cell table:style-name="ce105"/>
          <table:table-cell office:value-type="currency" office:value="348.95" table:formula="of:=ROUND([.$C40]*[.J41];2)" table:style-name="ce104">
            <text:p>R$ 348,95</text:p>
          </table:table-cell>
          <table:table-cell table:style-name="ce105"/>
          <table:table-cell office:value-type="currency" office:value="1261.51" table:formula="of:=ROUND([.$C40]*[.L41];2)" table:style-name="ce104">
            <text:p>R$ 1.261,51</text:p>
          </table:table-cell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1834.85" table:formula="of:=SUM([.D40:.P40])" table:style-name="ce23">
            <text:p>R$ 1.834,85</text:p>
          </table:table-cell>
          <table:table-cell office:value-type="currency" office:value="0" table:formula="of:=[.C40]-[.R40]" table:style-name="ce23">
            <text:p>R$ 0,00</text:p>
          </table:table-cell>
          <table:table-cell table:number-columns-repeated="16365"/>
        </table:table-row>
        <table:table-row table:style-name="ro11">
          <table:covered-table-cell/>
          <table:covered-table-cell/>
          <table:covered-table-cell/>
          <table:table-cell office:value-type="string" office:string-value="" table:formula="of:=IF([.D40]/[.$C40]&lt;&gt;0;[.D40]/[.$C40];&quot;&quot;)" table:style-name="ce102"/>
          <table:table-cell office:value-type="string" office:string-value="" table:formula="of:=IF([.E40]/[.$C40]&lt;&gt;0;[.E40]/[.$C40];&quot;&quot;)" table:style-name="ce102"/>
          <table:table-cell office:value-type="string" office:string-value="" table:formula="of:=IF([.F40]/[.$C40]&lt;&gt;0;[.F40]/[.$C40];&quot;&quot;)" table:style-name="ce102"/>
          <table:table-cell office:value-type="percentage" office:value="0.12229071289219288" table:style-name="ce102">
            <text:p>12,22907%</text:p>
          </table:table-cell>
          <table:table-cell office:value-type="string" office:string-value="" table:formula="of:=IF([.H40]/[.$C40]&lt;&gt;0;[.H40]/[.$C40];&quot;&quot;)" table:style-name="ce102"/>
          <table:table-cell office:value-type="string" office:string-value="" table:formula="of:=IF([.I40]/[.$C40]&lt;&gt;0;[.I40]/[.$C40];&quot;&quot;)" table:style-name="ce102"/>
          <table:table-cell office:value-type="percentage" office:value="0.19017918391772037" table:style-name="ce102">
            <text:p>19,01792%</text:p>
          </table:table-cell>
          <table:table-cell office:value-type="string" office:string-value="" table:formula="of:=IF([.K40]/[.$C40]&lt;&gt;0;[.K40]/[.$C40];&quot;&quot;)" table:style-name="ce102"/>
          <table:table-cell office:value-type="percentage" office:value="0.68753010319008678" table:style-name="ce102">
            <text:p>68,75301%</text:p>
          </table:table-cell>
          <table:table-cell office:value-type="string" office:string-value="" table:formula="of:=IF([.M40]/[.$C40]&lt;&gt;0;[.M40]/[.$C40];&quot;&quot;)" table:style-name="ce102"/>
          <table:table-cell office:value-type="string" office:string-value="" table:formula="of:=IF([.N40]/[.$C40]&lt;&gt;0;[.N40]/[.$C40];&quot;&quot;)" table:style-name="ce102"/>
          <table:table-cell office:value-type="string" office:string-value="" table:formula="of:=IF([.O40]/[.$C40]&lt;&gt;0;[.O40]/[.$C40];&quot;&quot;)" table:style-name="ce102"/>
          <table:table-cell office:value-type="string" office:string-value="" table:formula="of:=IF([.P40]/[.$C40]&lt;&gt;0;[.P40]/[.$C40];&quot;&quot;)" table:style-name="ce103"/>
          <table:table-cell table:style-name="ce1"/>
          <table:table-cell office:value-type="percentage" office:value="1" table:formula="of:=SUM([.D41:.P4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4" table:number-columns-spanned="1" table:number-rows-spanned="2" table:style-name="ce46">
            <text:p>14</text:p>
          </table:table-cell>
          <table:table-cell office:value-type="string" table:number-columns-spanned="1" table:number-rows-spanned="2" table:style-name="ce47">
            <text:p>DEMOLIÇÕES: PAVIMENTO FLEXÍVEL (base BGS)</text:p>
          </table:table-cell>
          <table:table-cell office:value-type="currency" office:value="357579.65" table:formula="of:=VLOOKUP([.A42];['file:///C:/Users/18424993861/Downloads/LI_CDOC_PLP_240014980021_PAVBRTCENT_00%20(3).xlsx'#PL_Licitante.A:.K];11;FALSE)" table:number-columns-spanned="1" table:number-rows-spanned="2" table:style-name="ce48">
            <text:p>R$ 357.579,65</text:p>
          </table:table-cell>
          <table:table-cell table:style-name="ce105"/>
          <table:table-cell office:value-type="currency" office:value="8488.1299999999992" table:formula="of:=ROUND([.$C42]*[.E43];2)" table:style-name="ce104">
            <text:p>R$ 8.488,13</text:p>
          </table:table-cell>
          <table:table-cell office:value-type="currency" office:value="20212.990000000002" table:formula="of:=ROUND([.$C42]*[.F43];2)" table:style-name="ce104">
            <text:p>R$ 20.212,99</text:p>
          </table:table-cell>
          <table:table-cell office:value-type="currency" office:value="26944.13" table:formula="of:=ROUND([.$C42]*[.G43];2)" table:style-name="ce104">
            <text:p>R$ 26.944,13</text:p>
          </table:table-cell>
          <table:table-cell table:style-name="ce105"/>
          <table:table-cell office:value-type="currency" office:value="10308.290000000001" table:formula="of:=ROUND([.$C42]*[.I43];2)" table:style-name="ce104">
            <text:p>R$ 10.308,29</text:p>
          </table:table-cell>
          <table:table-cell office:value-type="currency" office:value="26886.14" table:formula="of:=ROUND([.$C42]*[.J43];2)" table:style-name="ce104">
            <text:p>R$ 26.886,14</text:p>
          </table:table-cell>
          <table:table-cell office:value-type="currency" office:value="13264.71" table:formula="of:=ROUND([.$C42]*[.K43];2)" table:style-name="ce104">
            <text:p>R$ 13.264,71</text:p>
          </table:table-cell>
          <table:table-cell office:value-type="currency" office:value="29702.21" table:formula="of:=ROUND([.$C42]*[.L43];2)" table:style-name="ce104">
            <text:p>R$ 29.702,21</text:p>
          </table:table-cell>
          <table:table-cell office:value-type="currency" office:value="99657.79" table:formula="of:=ROUND([.$C42]*[.M43];2)" table:style-name="ce104">
            <text:p>R$ 99.657,79</text:p>
          </table:table-cell>
          <table:table-cell office:value-type="currency" office:value="96216.38" table:formula="of:=ROUND([.$C42]*[.N43];2)" table:style-name="ce104">
            <text:p>R$ 96.216,38</text:p>
          </table:table-cell>
          <table:table-cell office:value-type="currency" office:value="25898.879999999997" table:formula="of:=ROUND([.$C42]*[.O43];2)+0.01" table:style-name="ce104">
            <text:p>R$ 25.898,88</text:p>
          </table:table-cell>
          <table:table-cell table:style-name="ce106"/>
          <table:table-cell table:style-name="ce1"/>
          <table:table-cell office:value-type="currency" office:value="357579.65" table:formula="of:=SUM([.D42:.P42])" table:style-name="ce23">
            <text:p>R$ 357.579,65</text:p>
          </table:table-cell>
          <table:table-cell office:value-type="currency" office:value="0" table:formula="of:=[.C42]-[.R4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2]/[.$C42]&lt;&gt;0;[.D42]/[.$C42];&quot;&quot;)" table:style-name="ce102"/>
          <table:table-cell office:value-type="percentage" office:value="2.3737739305331716E-2" table:style-name="ce102">
            <text:p>2,37377%</text:p>
          </table:table-cell>
          <table:table-cell office:value-type="percentage" office:value="5.6527243966636491E-2" table:style-name="ce102">
            <text:p>5,65272%</text:p>
          </table:table-cell>
          <table:table-cell office:value-type="percentage" office:value="7.535140254962161E-2" table:style-name="ce102">
            <text:p>7,53514%</text:p>
          </table:table-cell>
          <table:table-cell office:value-type="string" office:string-value="" table:formula="of:=IF([.H42]/[.$C42]&lt;&gt;0;[.H42]/[.$C42];&quot;&quot;)" table:style-name="ce102"/>
          <table:table-cell office:value-type="percentage" office:value="2.8827961889811689E-2" table:style-name="ce102">
            <text:p>2,88280%</text:p>
          </table:table-cell>
          <table:table-cell office:value-type="percentage" office:value="7.5189245669820673E-2" table:style-name="ce102">
            <text:p>7,51892%</text:p>
          </table:table-cell>
          <table:table-cell office:value-type="percentage" office:value="3.7095814986417452E-2" table:style-name="ce102">
            <text:p>3,70958%</text:p>
          </table:table-cell>
          <table:table-cell office:value-type="percentage" office:value="8.3064605693432186E-2" table:style-name="ce102">
            <text:p>8,30646%</text:p>
          </table:table-cell>
          <table:table-cell office:value-type="percentage" office:value="0.27870094982274751" table:style-name="ce102">
            <text:p>27,87009%</text:p>
          </table:table-cell>
          <table:table-cell office:value-type="percentage" office:value="0.26907677792356827" table:style-name="ce102">
            <text:p>26,90768%</text:p>
          </table:table-cell>
          <table:table-cell office:value-type="percentage" office:value="7.2428258192612352E-2" table:style-name="ce102">
            <text:p>7,24283%</text:p>
          </table:table-cell>
          <table:table-cell office:value-type="string" office:string-value="" table:formula="of:=IF([.P42]/[.$C42]&lt;&gt;0;[.P42]/[.$C42];&quot;&quot;)" table:style-name="ce103"/>
          <table:table-cell table:style-name="ce1"/>
          <table:table-cell office:value-type="percentage" office:value="1" table:formula="of:=SUM([.D43:.P4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5" table:number-columns-spanned="1" table:number-rows-spanned="2" table:style-name="ce46">
            <text:p>15</text:p>
          </table:table-cell>
          <table:table-cell office:value-type="string" table:number-columns-spanned="1" table:number-rows-spanned="2" table:style-name="ce47">
            <text:p>DEMOLIÇÕES: PAVIMENTO FLEXÍVEL (base Paralelepípedo)</text:p>
          </table:table-cell>
          <table:table-cell office:value-type="currency" office:value="36975.120000000003" table:formula="of:=VLOOKUP([.A44];['file:///C:/Users/18424993861/Downloads/LI_CDOC_PLP_240014980021_PAVBRTCENT_00%20(3).xlsx'#PL_Licitante.A:.K];11;FALSE)" table:number-columns-spanned="1" table:number-rows-spanned="2" table:style-name="ce48">
            <text:p>R$ 36.975,12</text:p>
          </table:table-cell>
          <table:table-cell table:style-name="ce105"/>
          <table:table-cell table:style-name="ce105"/>
          <table:table-cell table:style-name="ce105"/>
          <table:table-cell office:value-type="currency" office:value="2471.54" table:formula="of:=ROUND([.$C44]*[.G45];2)" table:style-name="ce104">
            <text:p>R$ 2.471,54</text:p>
          </table:table-cell>
          <table:table-cell office:value-type="currency" office:value="34503.58" table:formula="of:=ROUND([.$C44]*[.H45];2)" table:style-name="ce104">
            <text:p>R$ 34.503,58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36975.120000000003" table:formula="of:=SUM([.D44:.P44])" table:style-name="ce23">
            <text:p>R$ 36.975,12</text:p>
          </table:table-cell>
          <table:table-cell office:value-type="currency" office:value="0" table:formula="of:=[.C44]-[.R44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4]/[.$C44]&lt;&gt;0;[.D44]/[.$C44];&quot;&quot;)" table:style-name="ce102"/>
          <table:table-cell office:value-type="string" office:string-value="" table:formula="of:=IF([.E44]/[.$C44]&lt;&gt;0;[.E44]/[.$C44];&quot;&quot;)" table:style-name="ce102"/>
          <table:table-cell office:value-type="string" office:string-value="" table:formula="of:=IF([.F44]/[.$C44]&lt;&gt;0;[.F44]/[.$C44];&quot;&quot;)" table:style-name="ce102"/>
          <table:table-cell office:value-type="percentage" office:value="6.684341381390782E-2" table:style-name="ce102">
            <text:p>6,68434%</text:p>
          </table:table-cell>
          <table:table-cell office:value-type="percentage" office:value="0.93315658618609221" table:style-name="ce102">
            <text:p>93,31566%</text:p>
          </table:table-cell>
          <table:table-cell office:value-type="string" office:string-value="" table:formula="of:=IF([.I44]/[.$C44]&lt;&gt;0;[.I44]/[.$C44];&quot;&quot;)" table:style-name="ce102"/>
          <table:table-cell office:value-type="string" office:string-value="" table:formula="of:=IF([.J44]/[.$C44]&lt;&gt;0;[.J44]/[.$C44];&quot;&quot;)" table:style-name="ce102"/>
          <table:table-cell office:value-type="string" office:string-value="" table:formula="of:=IF([.K44]/[.$C44]&lt;&gt;0;[.K44]/[.$C44];&quot;&quot;)" table:style-name="ce102"/>
          <table:table-cell office:value-type="string" office:string-value="" table:formula="of:=IF([.L44]/[.$C44]&lt;&gt;0;[.L44]/[.$C44];&quot;&quot;)" table:style-name="ce102"/>
          <table:table-cell office:value-type="string" office:string-value="" table:formula="of:=IF([.M44]/[.$C44]&lt;&gt;0;[.M44]/[.$C44];&quot;&quot;)" table:style-name="ce102"/>
          <table:table-cell office:value-type="string" office:string-value="" table:formula="of:=IF([.N44]/[.$C44]&lt;&gt;0;[.N44]/[.$C44];&quot;&quot;)" table:style-name="ce102"/>
          <table:table-cell office:value-type="string" office:string-value="" table:formula="of:=IF([.O44]/[.$C44]&lt;&gt;0;[.O44]/[.$C44];&quot;&quot;)" table:style-name="ce102"/>
          <table:table-cell office:value-type="string" office:string-value="" table:formula="of:=IF([.P44]/[.$C44]&lt;&gt;0;[.P44]/[.$C44];&quot;&quot;)" table:style-name="ce103"/>
          <table:table-cell table:style-name="ce1"/>
          <table:table-cell office:value-type="percentage" office:value="1" table:formula="of:=SUM([.D45:.P4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6" table:number-columns-spanned="1" table:number-rows-spanned="2" table:style-name="ce46">
            <text:p>16</text:p>
          </table:table-cell>
          <table:table-cell office:value-type="string" table:number-columns-spanned="1" table:number-rows-spanned="2" table:style-name="ce47">
            <text:p>DEMOLIÇÕES: PAVIMENTO RÍGIDO</text:p>
          </table:table-cell>
          <table:table-cell office:value-type="currency" office:value="291499.34000000003" table:formula="of:=VLOOKUP([.A46];['file:///C:/Users/18424993861/Downloads/LI_CDOC_PLP_240014980021_PAVBRTCENT_00%20(3).xlsx'#PL_Licitante.A:.K];11;FALSE)" table:number-columns-spanned="1" table:number-rows-spanned="2" table:style-name="ce48">
            <text:p>R$ 291.499,34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291499.34000000003" table:formula="of:=ROUND([.$C46]*[.K47];2)" table:style-name="ce104">
            <text:p>R$ 291.499,34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291499.34000000003" table:formula="of:=SUM([.D46:.P46])" table:style-name="ce23">
            <text:p>R$ 291.499,34</text:p>
          </table:table-cell>
          <table:table-cell office:value-type="currency" office:value="0" table:formula="of:=[.C46]-[.R4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6]/[.$C46]&lt;&gt;0;[.D46]/[.$C46];&quot;&quot;)" table:style-name="ce102"/>
          <table:table-cell office:value-type="string" office:string-value="" table:formula="of:=IF([.E46]/[.$C46]&lt;&gt;0;[.E46]/[.$C46];&quot;&quot;)" table:style-name="ce102"/>
          <table:table-cell office:value-type="string" office:string-value="" table:formula="of:=IF([.F46]/[.$C46]&lt;&gt;0;[.F46]/[.$C46];&quot;&quot;)" table:style-name="ce102"/>
          <table:table-cell office:value-type="string" office:string-value="" table:formula="of:=IF([.G46]/[.$C46]&lt;&gt;0;[.G46]/[.$C46];&quot;&quot;)" table:style-name="ce102"/>
          <table:table-cell office:value-type="string" office:string-value="" table:formula="of:=IF([.H46]/[.$C46]&lt;&gt;0;[.H46]/[.$C46];&quot;&quot;)" table:style-name="ce102"/>
          <table:table-cell office:value-type="string" office:string-value="" table:formula="of:=IF([.I46]/[.$C46]&lt;&gt;0;[.I46]/[.$C46];&quot;&quot;)" table:style-name="ce102"/>
          <table:table-cell office:value-type="string" office:string-value="" table:formula="of:=IF([.J46]/[.$C46]&lt;&gt;0;[.J46]/[.$C46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L46]/[.$C46]&lt;&gt;0;[.L46]/[.$C46];&quot;&quot;)" table:style-name="ce102"/>
          <table:table-cell office:value-type="string" office:string-value="" table:formula="of:=IF([.M46]/[.$C46]&lt;&gt;0;[.M46]/[.$C46];&quot;&quot;)" table:style-name="ce102"/>
          <table:table-cell office:value-type="string" office:string-value="" table:formula="of:=IF([.N46]/[.$C46]&lt;&gt;0;[.N46]/[.$C46];&quot;&quot;)" table:style-name="ce102"/>
          <table:table-cell office:value-type="string" office:string-value="" table:formula="of:=IF([.O46]/[.$C46]&lt;&gt;0;[.O46]/[.$C46];&quot;&quot;)" table:style-name="ce102"/>
          <table:table-cell office:value-type="string" office:string-value="" table:formula="of:=IF([.P46]/[.$C46]&lt;&gt;0;[.P46]/[.$C46];&quot;&quot;)" table:style-name="ce103"/>
          <table:table-cell table:style-name="ce1"/>
          <table:table-cell office:value-type="percentage" office:value="1" table:formula="of:=SUM([.D47:.P4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7" table:number-columns-spanned="1" table:number-rows-spanned="2" table:style-name="ce46">
            <text:p>17</text:p>
          </table:table-cell>
          <table:table-cell office:value-type="string" table:number-columns-spanned="1" table:number-rows-spanned="2" table:style-name="ce47">
            <text:p>CONSTRUÇÃO DE BOCA DE LOBO</text:p>
          </table:table-cell>
          <table:table-cell office:value-type="currency" office:value="5215.8900000000003" table:formula="of:=VLOOKUP([.A48];['file:///C:/Users/18424993861/Downloads/LI_CDOC_PLP_240014980021_PAVBRTCENT_00%20(3).xlsx'#PL_Licitante.A:.K];11;FALSE)" table:number-columns-spanned="1" table:number-rows-spanned="2" table:style-name="ce48">
            <text:p>R$ 5.215,89</text:p>
          </table:table-cell>
          <table:table-cell table:style-name="ce105"/>
          <table:table-cell table:style-name="ce105"/>
          <table:table-cell table:style-name="ce105"/>
          <table:table-cell office:value-type="currency" office:value="5215.8900000000003" table:formula="of:=ROUND([.$C48]*[.G49];2)" table:style-name="ce104">
            <text:p>R$ 5.215,89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5215.8900000000003" table:formula="of:=SUM([.D48:.P48])" table:style-name="ce23">
            <text:p>R$ 5.215,89</text:p>
          </table:table-cell>
          <table:table-cell office:value-type="currency" office:value="0" table:formula="of:=[.C48]-[.R4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8]/[.$C48]&lt;&gt;0;[.D48]/[.$C48];&quot;&quot;)" table:style-name="ce102"/>
          <table:table-cell office:value-type="string" office:string-value="" table:formula="of:=IF([.E48]/[.$C48]&lt;&gt;0;[.E48]/[.$C48];&quot;&quot;)" table:style-name="ce102"/>
          <table:table-cell office:value-type="string" office:string-value="" table:formula="of:=IF([.F48]/[.$C48]&lt;&gt;0;[.F48]/[.$C48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H48]/[.$C48]&lt;&gt;0;[.H48]/[.$C48];&quot;&quot;)" table:style-name="ce102"/>
          <table:table-cell office:value-type="string" office:string-value="" table:formula="of:=IF([.I48]/[.$C48]&lt;&gt;0;[.I48]/[.$C48];&quot;&quot;)" table:style-name="ce102"/>
          <table:table-cell office:value-type="string" office:string-value="" table:formula="of:=IF([.J48]/[.$C48]&lt;&gt;0;[.J48]/[.$C48];&quot;&quot;)" table:style-name="ce102"/>
          <table:table-cell office:value-type="string" office:string-value="" table:formula="of:=IF([.K48]/[.$C48]&lt;&gt;0;[.K48]/[.$C48];&quot;&quot;)" table:style-name="ce102"/>
          <table:table-cell office:value-type="string" office:string-value="" table:formula="of:=IF([.L48]/[.$C48]&lt;&gt;0;[.L48]/[.$C48];&quot;&quot;)" table:style-name="ce102"/>
          <table:table-cell office:value-type="string" office:string-value="" table:formula="of:=IF([.M48]/[.$C48]&lt;&gt;0;[.M48]/[.$C48];&quot;&quot;)" table:style-name="ce102"/>
          <table:table-cell office:value-type="string" office:string-value="" table:formula="of:=IF([.N48]/[.$C48]&lt;&gt;0;[.N48]/[.$C48];&quot;&quot;)" table:style-name="ce102"/>
          <table:table-cell office:value-type="string" office:string-value="" table:formula="of:=IF([.O48]/[.$C48]&lt;&gt;0;[.O48]/[.$C48];&quot;&quot;)" table:style-name="ce102"/>
          <table:table-cell office:value-type="string" office:string-value="" table:formula="of:=IF([.P48]/[.$C48]&lt;&gt;0;[.P48]/[.$C48];&quot;&quot;)" table:style-name="ce103"/>
          <table:table-cell table:style-name="ce1"/>
          <table:table-cell office:value-type="percentage" office:value="1" table:formula="of:=SUM([.D49:.P4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8" table:number-columns-spanned="1" table:number-rows-spanned="2" table:style-name="ce46">
            <text:p>18</text:p>
          </table:table-cell>
          <table:table-cell office:value-type="string" table:number-columns-spanned="1" table:number-rows-spanned="2" table:style-name="ce47">
            <text:p>EXECUÇÃO DE GUIAS E SARJETAS E CONTROLE TECNOLÓGICO</text:p>
          </table:table-cell>
          <table:table-cell office:value-type="currency" office:value="15991.039999999999" table:formula="of:=VLOOKUP([.A50];['file:///C:/Users/18424993861/Downloads/LI_CDOC_PLP_240014980021_PAVBRTCENT_00%20(3).xlsx'#PL_Licitante.A:.K];11;FALSE)" table:number-columns-spanned="1" table:number-rows-spanned="2" table:style-name="ce48">
            <text:p>R$ 15.991,04</text:p>
          </table:table-cell>
          <table:table-cell table:style-name="ce105"/>
          <table:table-cell table:style-name="ce105"/>
          <table:table-cell table:style-name="ce105"/>
          <table:table-cell office:value-type="currency" office:value="1047.1600000000001" table:formula="of:=ROUND([.$C50]*[.G51];2)" table:style-name="ce104">
            <text:p>R$ 1.047,16</text:p>
          </table:table-cell>
          <table:table-cell table:style-name="ce105"/>
          <table:table-cell office:value-type="currency" office:value="719.13" table:formula="of:=ROUND([.$C50]*[.I51];2)" table:style-name="ce104">
            <text:p>R$ 719,13</text:p>
          </table:table-cell>
          <table:table-cell office:value-type="currency" office:value="2566.96" table:formula="of:=ROUND([.$C50]*[.J51];2)" table:style-name="ce104">
            <text:p>R$ 2.566,96</text:p>
          </table:table-cell>
          <table:table-cell office:value-type="currency" office:value="1871.68" table:formula="of:=ROUND([.$C50]*[.K51];2)" table:style-name="ce104">
            <text:p>R$ 1.871,68</text:p>
          </table:table-cell>
          <table:table-cell office:value-type="currency" office:value="7573.6" table:formula="of:=ROUND([.$C50]*[.L51];2)" table:style-name="ce104">
            <text:p>R$ 7.573,60</text:p>
          </table:table-cell>
          <table:table-cell office:value-type="currency" office:value="468.38" table:formula="of:=ROUND([.$C50]*[.M51];2)" table:style-name="ce104">
            <text:p>R$ 468,38</text:p>
          </table:table-cell>
          <table:table-cell office:value-type="currency" office:value="1744.13" table:formula="of:=ROUND([.$C50]*[.N51];2)" table:style-name="ce104">
            <text:p>R$ 1.744,13</text:p>
          </table:table-cell>
          <table:table-cell table:style-name="ce105"/>
          <table:table-cell table:style-name="ce106"/>
          <table:table-cell table:style-name="ce1"/>
          <table:table-cell office:value-type="currency" office:value="15991.04" table:formula="of:=SUM([.D50:.P50])" table:style-name="ce23">
            <text:p>R$ 15.991,04</text:p>
          </table:table-cell>
          <table:table-cell office:value-type="currency" office:value="0" table:formula="of:=[.C50]-[.R5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0]/[.$C50]&lt;&gt;0;[.D50]/[.$C50];&quot;&quot;)" table:style-name="ce102"/>
          <table:table-cell office:value-type="string" office:string-value="" table:formula="of:=IF([.E50]/[.$C50]&lt;&gt;0;[.E50]/[.$C50];&quot;&quot;)" table:style-name="ce102"/>
          <table:table-cell office:value-type="string" office:string-value="" table:formula="of:=IF([.F50]/[.$C50]&lt;&gt;0;[.F50]/[.$C50];&quot;&quot;)" table:style-name="ce102"/>
          <table:table-cell office:value-type="percentage" office:value="6.5484306480088711E-2" table:style-name="ce102">
            <text:p>6,54843%</text:p>
          </table:table-cell>
          <table:table-cell office:value-type="string" office:string-value="" table:formula="of:=IF([.H50]/[.$C50]&lt;&gt;0;[.H50]/[.$C50];&quot;&quot;)" table:style-name="ce102"/>
          <table:table-cell office:value-type="percentage" office:value="4.4971116597822214E-2" table:style-name="ce102">
            <text:p>4,49711%</text:p>
          </table:table-cell>
          <table:table-cell office:value-type="percentage" office:value="0.16052482587881367" table:style-name="ce102">
            <text:p>16,05248%</text:p>
          </table:table-cell>
          <table:table-cell office:value-type="percentage" office:value="0.11704561824327722" table:style-name="ce102">
            <text:p>11,70456%</text:p>
          </table:table-cell>
          <table:table-cell office:value-type="percentage" office:value="0.47361521032454607" table:style-name="ce102">
            <text:p>47,36152%</text:p>
          </table:table-cell>
          <table:table-cell office:value-type="percentage" office:value="2.928988036810844E-2" table:style-name="ce102">
            <text:p>2,92899%</text:p>
          </table:table-cell>
          <table:table-cell office:value-type="percentage" office:value="0.10906904210734375" table:style-name="ce102">
            <text:p>10,90690%</text:p>
          </table:table-cell>
          <table:table-cell office:value-type="string" office:string-value="" table:formula="of:=IF([.O50]/[.$C50]&lt;&gt;0;[.O50]/[.$C50];&quot;&quot;)" table:style-name="ce102"/>
          <table:table-cell office:value-type="string" office:string-value="" table:formula="of:=IF([.P50]/[.$C50]&lt;&gt;0;[.P50]/[.$C50];&quot;&quot;)" table:style-name="ce103"/>
          <table:table-cell table:style-name="ce1"/>
          <table:table-cell office:value-type="percentage" office:value="1" table:formula="of:=SUM([.D51:.P5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19" table:number-columns-spanned="1" table:number-rows-spanned="2" table:style-name="ce46">
            <text:p>19</text:p>
          </table:table-cell>
          <table:table-cell office:value-type="string" table:number-columns-spanned="1" table:number-rows-spanned="2" table:style-name="ce47">
            <text:p>FRESAGEM DE MATERIAL BETUMINOSO</text:p>
          </table:table-cell>
          <table:table-cell office:value-type="currency" office:value="152313.91" table:formula="of:=VLOOKUP([.A52];['file:///C:/Users/18424993861/Downloads/LI_CDOC_PLP_240014980021_PAVBRTCENT_00%20(3).xlsx'#PL_Licitante.A:.K];11;FALSE)" table:number-columns-spanned="1" table:number-rows-spanned="2" table:style-name="ce48">
            <text:p>R$ 152.313,91</text:p>
          </table:table-cell>
          <table:table-cell table:style-name="ce105"/>
          <table:table-cell table:style-name="ce105"/>
          <table:table-cell office:value-type="currency" office:value="2602.0700000000002" table:formula="of:=ROUND([.$C52]*[.F53];2)" table:style-name="ce104">
            <text:p>R$ 2.602,07</text:p>
          </table:table-cell>
          <table:table-cell office:value-type="currency" office:value="17849.22" table:formula="of:=ROUND([.$C52]*[.G53];2)" table:style-name="ce104">
            <text:p>R$ 17.849,22</text:p>
          </table:table-cell>
          <table:table-cell office:value-type="currency" office:value="15308.51" table:formula="of:=ROUND([.$C52]*[.H53];2)" table:style-name="ce104">
            <text:p>R$ 15.308,51</text:p>
          </table:table-cell>
          <table:table-cell office:value-type="currency" office:value="10092.299999999999" table:formula="of:=ROUND([.$C52]*[.I53];2)" table:style-name="ce104">
            <text:p>R$ 10.092,30</text:p>
          </table:table-cell>
          <table:table-cell office:value-type="currency" office:value="6694.09" table:formula="of:=ROUND([.$C52]*[.J53];2)" table:style-name="ce104">
            <text:p>R$ 6.694,09</text:p>
          </table:table-cell>
          <table:table-cell office:value-type="currency" office:value="14639.06" table:formula="of:=ROUND([.$C52]*[.K53];2)" table:style-name="ce104">
            <text:p>R$ 14.639,06</text:p>
          </table:table-cell>
          <table:table-cell office:value-type="currency" office:value="7907.82" table:formula="of:=ROUND([.$C52]*[.L53];2)" table:style-name="ce104">
            <text:p>R$ 7.907,82</text:p>
          </table:table-cell>
          <table:table-cell office:value-type="currency" office:value="8743.08" table:formula="of:=ROUND([.$C52]*[.M53];2)" table:style-name="ce104">
            <text:p>R$ 8.743,08</text:p>
          </table:table-cell>
          <table:table-cell office:value-type="currency" office:value="22966.98" table:formula="of:=ROUND([.$C52]*[.N53];2)" table:style-name="ce104">
            <text:p>R$ 22.966,98</text:p>
          </table:table-cell>
          <table:table-cell office:value-type="currency" office:value="35923.79" table:formula="of:=ROUND([.$C52]*[.O53];2)" table:style-name="ce104">
            <text:p>R$ 35.923,79</text:p>
          </table:table-cell>
          <table:table-cell office:value-type="currency" office:value="9586.99" table:formula="of:=ROUND([.$C52]*[.P53];2)-0.01" table:style-name="ce107">
            <text:p>R$ 9.586,99</text:p>
          </table:table-cell>
          <table:table-cell table:style-name="ce1"/>
          <table:table-cell office:value-type="currency" office:value="152313.91" table:formula="of:=SUM([.D52:.P52])" table:style-name="ce23">
            <text:p>R$ 152.313,91</text:p>
          </table:table-cell>
          <table:table-cell office:value-type="currency" office:value="0" table:formula="of:=[.C52]-[.R5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2]/[.$C52]&lt;&gt;0;[.D52]/[.$C52];&quot;&quot;)" table:style-name="ce102"/>
          <table:table-cell office:value-type="string" office:string-value="" table:formula="of:=IF([.E52]/[.$C52]&lt;&gt;0;[.E52]/[.$C52];&quot;&quot;)" table:style-name="ce102"/>
          <table:table-cell office:value-type="percentage" office:value="1.7083614664148161E-2" table:style-name="ce102">
            <text:p>1,70836%</text:p>
          </table:table-cell>
          <table:table-cell office:value-type="percentage" office:value="0.11718706858781758" table:style-name="ce102">
            <text:p>11,71871%</text:p>
          </table:table-cell>
          <table:table-cell office:value-type="percentage" office:value="0.100506295811394" table:style-name="ce102">
            <text:p>10,05063%</text:p>
          </table:table-cell>
          <table:table-cell office:value-type="percentage" office:value="6.6259869831421916E-2" table:style-name="ce102">
            <text:p>6,62599%</text:p>
          </table:table-cell>
          <table:table-cell office:value-type="percentage" office:value="4.3949276156672663E-2" table:style-name="ce102">
            <text:p>4,39493%</text:p>
          </table:table-cell>
          <table:table-cell office:value-type="percentage" office:value="9.6111145436824919E-2" table:style-name="ce102">
            <text:p>9,61111%</text:p>
          </table:table-cell>
          <table:table-cell office:value-type="percentage" office:value="5.1917889661888324E-2" table:style-name="ce102">
            <text:p>5,19179%</text:p>
          </table:table-cell>
          <table:table-cell office:value-type="percentage" office:value="5.7401686237990218E-2" table:style-name="ce102">
            <text:p>5,74017%</text:p>
          </table:table-cell>
          <table:table-cell office:value-type="percentage" office:value="0.15078714202791027" table:style-name="ce102">
            <text:p>15,07871%</text:p>
          </table:table-cell>
          <table:table-cell office:value-type="percentage" office:value="0.23585360800834665" table:style-name="ce102">
            <text:p>23,58536%</text:p>
          </table:table-cell>
          <table:table-cell office:value-type="percentage" office:value="6.2942403575585198E-2" table:style-name="ce103">
            <text:p>6,29424%</text:p>
          </table:table-cell>
          <table:table-cell table:style-name="ce1"/>
          <table:table-cell office:value-type="percentage" office:value="1" table:formula="of:=SUM([.D53:.P5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0" table:number-columns-spanned="1" table:number-rows-spanned="2" table:style-name="ce46">
            <text:p>20</text:p>
          </table:table-cell>
          <table:table-cell office:value-type="string" table:number-columns-spanned="1" table:number-rows-spanned="2" table:style-name="ce47">
            <text:p>RECAPEAMENTO COM APLICAÇÃO DE CBUQ NA ESPESSURA DE 3 CM (COMPACTADO)</text:p>
          </table:table-cell>
          <table:table-cell office:value-type="currency" office:value="624811.53000000014" table:formula="of:=VLOOKUP([.A54];['file:///C:/Users/18424993861/Downloads/LI_CDOC_PLP_240014980021_PAVBRTCENT_00%20(3).xlsx'#PL_Licitante.A:.K];11;FALSE)" table:number-columns-spanned="1" table:number-rows-spanned="2" table:style-name="ce48">
            <text:p>R$ 624.811,53</text:p>
          </table:table-cell>
          <table:table-cell table:style-name="ce105"/>
          <table:table-cell office:value-type="currency" office:value="10699.27" table:formula="of:=ROUND([.$C54]*[.E55];2)" table:style-name="ce104">
            <text:p>R$ 10.699,27</text:p>
          </table:table-cell>
          <table:table-cell office:value-type="currency" office:value="73280.14" table:formula="of:=ROUND([.$C54]*[.F55];2)" table:style-name="ce104">
            <text:p>R$ 73.280,14</text:p>
          </table:table-cell>
          <table:table-cell office:value-type="currency" office:value="62741.03" table:formula="of:=ROUND([.$C54]*[.G55];2)" table:style-name="ce104">
            <text:p>R$ 62.741,03</text:p>
          </table:table-cell>
          <table:table-cell office:value-type="currency" office:value="41512.120000000003" table:formula="of:=ROUND([.$C54]*[.H55];2)" table:style-name="ce104">
            <text:p>R$ 41.512,12</text:p>
          </table:table-cell>
          <table:table-cell office:value-type="currency" office:value="27356.720000000001" table:formula="of:=ROUND([.$C54]*[.I55];2)" table:style-name="ce104">
            <text:p>R$ 27.356,72</text:p>
          </table:table-cell>
          <table:table-cell office:value-type="currency" office:value="60053.23" table:formula="of:=ROUND([.$C54]*[.J55];2)" table:style-name="ce104">
            <text:p>R$ 60.053,23</text:p>
          </table:table-cell>
          <table:table-cell office:value-type="currency" office:value="32499.759999999998" table:formula="of:=ROUND([.$C54]*[.K55];2)" table:style-name="ce104">
            <text:p>R$ 32.499,76</text:p>
          </table:table-cell>
          <table:table-cell office:value-type="currency" office:value="35873.96" table:formula="of:=ROUND([.$C54]*[.L55];2)" table:style-name="ce104">
            <text:p>R$ 35.873,96</text:p>
          </table:table-cell>
          <table:table-cell office:value-type="currency" office:value="94220.44" table:formula="of:=ROUND([.$C54]*[.M55];2)" table:style-name="ce104">
            <text:p>R$ 94.220,44</text:p>
          </table:table-cell>
          <table:table-cell office:value-type="currency" office:value="147235.64000000001" table:formula="of:=ROUND([.$C54]*[.N55];2)" table:style-name="ce104">
            <text:p>R$ 147.235,64</text:p>
          </table:table-cell>
          <table:table-cell office:value-type="currency" office:value="39339.22" table:formula="of:=ROUND([.$C54]*[.O55];2)-0.01" table:style-name="ce104">
            <text:p>R$ 39.339,22</text:p>
          </table:table-cell>
          <table:table-cell table:style-name="ce106"/>
          <table:table-cell table:style-name="ce1"/>
          <table:table-cell office:value-type="currency" office:value="624811.53" table:formula="of:=SUM([.D54:.P54])" table:style-name="ce23">
            <text:p>R$ 624.811,53</text:p>
          </table:table-cell>
          <table:table-cell office:value-type="currency" office:value="0" table:formula="of:=[.C54]-[.R54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4]/[.$C54]&lt;&gt;0;[.D54]/[.$C54];&quot;&quot;)" table:style-name="ce102"/>
          <table:table-cell office:value-type="percentage" office:value="1.7123990221437881E-2" table:style-name="ce102">
            <text:p>1,71240%</text:p>
          </table:table-cell>
          <table:table-cell office:value-type="percentage" office:value="0.1172835976838779" table:style-name="ce102">
            <text:p>11,72836%</text:p>
          </table:table-cell>
          <table:table-cell office:value-type="percentage" office:value="0.10041592393684265" table:style-name="ce102">
            <text:p>10,04159%</text:p>
          </table:table-cell>
          <table:table-cell office:value-type="percentage" office:value="6.6439425693293752E-2" table:style-name="ce102">
            <text:p>6,64394%</text:p>
          </table:table-cell>
          <table:table-cell office:value-type="percentage" office:value="4.3783948139338502E-2" table:style-name="ce102">
            <text:p>4,37839%</text:p>
          </table:table-cell>
          <table:table-cell office:value-type="percentage" office:value="9.6114146765452477E-2" table:style-name="ce102">
            <text:p>9,61141%</text:p>
          </table:table-cell>
          <table:table-cell office:value-type="percentage" office:value="5.2015306147244353E-2" table:style-name="ce102">
            <text:p>5,20153%</text:p>
          </table:table-cell>
          <table:table-cell office:value-type="percentage" office:value="5.7415647837744978E-2" table:style-name="ce102">
            <text:p>5,74156%</text:p>
          </table:table-cell>
          <table:table-cell office:value-type="percentage" office:value="0.15079817739146903" table:style-name="ce102">
            <text:p>15,07982%</text:p>
          </table:table-cell>
          <table:table-cell office:value-type="percentage" office:value="0.23564807845262378" table:style-name="ce102">
            <text:p>23,56481%</text:p>
          </table:table-cell>
          <table:table-cell office:value-type="percentage" office:value="6.2961757730674681E-2" table:style-name="ce102">
            <text:p>6,29618%</text:p>
          </table:table-cell>
          <table:table-cell office:value-type="string" office:string-value="" table:formula="of:=IF([.P54]/[.$C54]&lt;&gt;0;[.P54]/[.$C54];&quot;&quot;)" table:style-name="ce103"/>
          <table:table-cell table:style-name="ce1"/>
          <table:table-cell office:value-type="percentage" office:value="1" table:formula="of:=SUM([.D55:.P5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1" table:number-columns-spanned="1" table:number-rows-spanned="2" table:style-name="ce46">
            <text:p>21</text:p>
          </table:table-cell>
          <table:table-cell office:value-type="string" table:number-columns-spanned="1" table:number-rows-spanned="2" table:style-name="ce47">
            <text:p>RACHÃO</text:p>
          </table:table-cell>
          <table:table-cell office:value-type="currency" office:value="2085882.51" table:formula="of:=VLOOKUP([.A56];['file:///C:/Users/18424993861/Downloads/LI_CDOC_PLP_240014980021_PAVBRTCENT_00%20(3).xlsx'#PL_Licitante.A:.K];11;FALSE)" table:number-columns-spanned="1" table:number-rows-spanned="2" table:style-name="ce48">
            <text:p>R$ 2.085.882,51</text:p>
          </table:table-cell>
          <table:table-cell table:style-name="ce105"/>
          <table:table-cell office:value-type="currency" office:value="38784.43" table:formula="of:=ROUND([.$C56]*[.E57];2)" table:style-name="ce104">
            <text:p>R$ 38.784,43</text:p>
          </table:table-cell>
          <table:table-cell office:value-type="currency" office:value="92358.32" table:formula="of:=ROUND([.$C56]*[.F57];2)" table:style-name="ce104">
            <text:p>R$ 92.358,32</text:p>
          </table:table-cell>
          <table:table-cell office:value-type="currency" office:value="135441.51999999999" table:formula="of:=ROUND([.$C56]*[.G57];2)" table:style-name="ce104">
            <text:p>R$ 135.441,52</text:p>
          </table:table-cell>
          <table:table-cell office:value-type="currency" office:value="148651.96" table:formula="of:=ROUND([.$C56]*[.H57];2)" table:style-name="ce104">
            <text:p>R$ 148.651,96</text:p>
          </table:table-cell>
          <table:table-cell office:value-type="currency" office:value="278301.43" table:formula="of:=ROUND([.$C56]*[.I57];2)" table:style-name="ce104">
            <text:p>R$ 278.301,43</text:p>
          </table:table-cell>
          <table:table-cell office:value-type="currency" office:value="223489.36" table:formula="of:=ROUND([.$C56]*[.J57];2)" table:style-name="ce104">
            <text:p>R$ 223.489,36</text:p>
          </table:table-cell>
          <table:table-cell office:value-type="currency" office:value="60609.81" table:formula="of:=ROUND([.$C56]*[.K57];2)" table:style-name="ce104">
            <text:p>R$ 60.609,81</text:p>
          </table:table-cell>
          <table:table-cell office:value-type="currency" office:value="95481.5" table:formula="of:=ROUND([.$C56]*[.L57];2)" table:style-name="ce104">
            <text:p>R$ 95.481,50</text:p>
          </table:table-cell>
          <table:table-cell office:value-type="currency" office:value="455361.9" table:formula="of:=ROUND([.$C56]*[.M57];2)" table:style-name="ce104">
            <text:p>R$ 455.361,90</text:p>
          </table:table-cell>
          <table:table-cell office:value-type="currency" office:value="439637.24" table:formula="of:=ROUND([.$C56]*[.N57];2)" table:style-name="ce104">
            <text:p>R$ 439.637,24</text:p>
          </table:table-cell>
          <table:table-cell office:value-type="currency" office:value="117765.04000000001" table:formula="of:=ROUND([.$C56]*[.O57];2)-0.01" table:style-name="ce104">
            <text:p>R$ 117.765,04</text:p>
          </table:table-cell>
          <table:table-cell table:style-name="ce106"/>
          <table:table-cell table:style-name="ce1"/>
          <table:table-cell office:value-type="currency" office:value="2085882.51" table:formula="of:=SUM([.D56:.P56])" table:style-name="ce23">
            <text:p>R$ 2.085.882,51</text:p>
          </table:table-cell>
          <table:table-cell office:value-type="currency" office:value="0" table:formula="of:=[.C56]-[.R5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6]/[.$C56]&lt;&gt;0;[.D56]/[.$C56];&quot;&quot;)" table:style-name="ce102"/>
          <table:table-cell office:value-type="percentage" office:value="1.8593775452349862E-2" table:style-name="ce102">
            <text:p>1,85938%</text:p>
          </table:table-cell>
          <table:table-cell office:value-type="percentage" office:value="4.4277815077063624E-2" table:style-name="ce102">
            <text:p>4,42778%</text:p>
          </table:table-cell>
          <table:table-cell office:value-type="percentage" office:value="6.4932476254205007E-2" table:style-name="ce102">
            <text:p>6,49325%</text:p>
          </table:table-cell>
          <table:table-cell office:value-type="percentage" office:value="7.1265738460171979E-2" table:style-name="ce102">
            <text:p>7,12657%</text:p>
          </table:table-cell>
          <table:table-cell office:value-type="percentage" office:value="0.13342143069874279" table:style-name="ce102">
            <text:p>13,34214%</text:p>
          </table:table-cell>
          <table:table-cell office:value-type="percentage" office:value="0.10714378927422058" table:style-name="ce102">
            <text:p>10,71438%</text:p>
          </table:table-cell>
          <table:table-cell office:value-type="percentage" office:value="2.9057156552945766E-2" table:style-name="ce102">
            <text:p>2,90572%</text:p>
          </table:table-cell>
          <table:table-cell office:value-type="percentage" office:value="4.5775106996801464E-2" table:style-name="ce102">
            <text:p>4,57751%</text:p>
          </table:table-cell>
          <table:table-cell office:value-type="percentage" office:value="0.2183065908091385" table:style-name="ce102">
            <text:p>21,83066%</text:p>
          </table:table-cell>
          <table:table-cell office:value-type="percentage" office:value="0.21076797894224708" table:style-name="ce102">
            <text:p>21,07680%</text:p>
          </table:table-cell>
          <table:table-cell office:value-type="percentage" office:value="5.6458141482113186E-2" table:style-name="ce102">
            <text:p>5,64581%</text:p>
          </table:table-cell>
          <table:table-cell office:value-type="string" office:string-value="" table:formula="of:=IF([.P56]/[.$C56]&lt;&gt;0;[.P56]/[.$C56];&quot;&quot;)" table:style-name="ce103"/>
          <table:table-cell table:style-name="ce1"/>
          <table:table-cell office:value-type="percentage" office:value="0.99999999999999978" table:formula="of:=SUM([.D57:.P5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2" table:number-columns-spanned="1" table:number-rows-spanned="2" table:style-name="ce46">
            <text:p>22</text:p>
          </table:table-cell>
          <table:table-cell office:value-type="string" table:number-columns-spanned="1" table:number-rows-spanned="2" table:style-name="ce47">
            <text:p>DRENO LONGITUDINAL</text:p>
          </table:table-cell>
          <table:table-cell office:value-type="currency" office:value="407972.69" table:formula="of:=VLOOKUP([.A58];['file:///C:/Users/18424993861/Downloads/LI_CDOC_PLP_240014980021_PAVBRTCENT_00%20(3).xlsx'#PL_Licitante.A:.K];11;FALSE)" table:number-columns-spanned="1" table:number-rows-spanned="2" table:style-name="ce48">
            <text:p>R$ 407.972,69</text:p>
          </table:table-cell>
          <table:table-cell table:style-name="ce105"/>
          <table:table-cell office:value-type="currency" office:value="4955.46" table:formula="of:=ROUND([.$C58]*[.E59];2)" table:style-name="ce104">
            <text:p>R$ 4.955,46</text:p>
          </table:table-cell>
          <table:table-cell office:value-type="currency" office:value="17749.54" table:formula="of:=ROUND([.$C58]*[.F59];2)" table:style-name="ce104">
            <text:p>R$ 17.749,54</text:p>
          </table:table-cell>
          <table:table-cell office:value-type="currency" office:value="19210.18" table:formula="of:=ROUND([.$C58]*[.G59];2)" table:style-name="ce104">
            <text:p>R$ 19.210,18</text:p>
          </table:table-cell>
          <table:table-cell office:value-type="currency" office:value="25568.53" table:formula="of:=ROUND([.$C58]*[.H59];2)" table:style-name="ce104">
            <text:p>R$ 25.568,53</text:p>
          </table:table-cell>
          <table:table-cell office:value-type="currency" office:value="54138.05" table:formula="of:=ROUND([.$C58]*[.I59];2)" table:style-name="ce104">
            <text:p>R$ 54.138,05</text:p>
          </table:table-cell>
          <table:table-cell office:value-type="currency" office:value="33373.69" table:formula="of:=ROUND([.$C58]*[.J59];2)" table:style-name="ce104">
            <text:p>R$ 33.373,69</text:p>
          </table:table-cell>
          <table:table-cell office:value-type="currency" office:value="45021.61" table:formula="of:=ROUND([.$C58]*[.K59];2)" table:style-name="ce104">
            <text:p>R$ 45.021,61</text:p>
          </table:table-cell>
          <table:table-cell office:value-type="currency" office:value="67874.48" table:formula="of:=ROUND([.$C58]*[.L59];2)" table:style-name="ce104">
            <text:p>R$ 67.874,48</text:p>
          </table:table-cell>
          <table:table-cell office:value-type="currency" office:value="69125.05" table:formula="of:=ROUND([.$C58]*[.M59];2)" table:style-name="ce104">
            <text:p>R$ 69.125,05</text:p>
          </table:table-cell>
          <table:table-cell office:value-type="currency" office:value="55517.72" table:formula="of:=ROUND([.$C58]*[.N59];2)+0.01" table:style-name="ce104">
            <text:p>R$ 55.517,72</text:p>
          </table:table-cell>
          <table:table-cell office:value-type="currency" office:value="15438.380000000001" table:formula="of:=ROUND([.$C58]*[.O59];2)+0.01" table:style-name="ce104">
            <text:p>R$ 15.438,38</text:p>
          </table:table-cell>
          <table:table-cell table:style-name="ce106"/>
          <table:table-cell table:style-name="ce1"/>
          <table:table-cell office:value-type="currency" office:value="407972.68999999994" table:formula="of:=SUM([.D58:.P58])" table:style-name="ce23">
            <text:p>R$ 407.972,69</text:p>
          </table:table-cell>
          <table:table-cell office:value-type="currency" office:value="0" table:formula="of:=[.C58]-[.R5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8]/[.$C58]&lt;&gt;0;[.D58]/[.$C58];&quot;&quot;)" table:style-name="ce102"/>
          <table:table-cell office:value-type="percentage" office:value="1.2146552956410555E-2" table:style-name="ce102">
            <text:p>1,21466%</text:p>
          </table:table-cell>
          <table:table-cell office:value-type="percentage" office:value="4.3506690105247957E-2" table:style-name="ce102">
            <text:p>4,35067%</text:p>
          </table:table-cell>
          <table:table-cell office:value-type="percentage" office:value="4.708693434645949E-2" table:style-name="ce102">
            <text:p>4,70869%</text:p>
          </table:table-cell>
          <table:table-cell office:value-type="percentage" office:value="6.2672166797065415E-2" table:style-name="ce102">
            <text:p>6,26722%</text:p>
          </table:table-cell>
          <table:table-cell office:value-type="percentage" office:value="0.13270018492934707" table:style-name="ce102">
            <text:p>13,27002%</text:p>
          </table:table-cell>
          <table:table-cell office:value-type="percentage" office:value="8.1803740614249595E-2" table:style-name="ce102">
            <text:p>8,18037%</text:p>
          </table:table-cell>
          <table:table-cell office:value-type="percentage" office:value="0.11035446976571625" table:style-name="ce102">
            <text:p>11,03545%</text:p>
          </table:table-cell>
          <table:table-cell office:value-type="percentage" office:value="0.16637016060266657" table:style-name="ce102">
            <text:p>16,63702%</text:p>
          </table:table-cell>
          <table:table-cell office:value-type="percentage" office:value="0.16943549262397986" table:style-name="ce102">
            <text:p>16,94355%</text:p>
          </table:table-cell>
          <table:table-cell office:value-type="percentage" office:value="0.13608193648492325" table:style-name="ce102">
            <text:p>13,60819%</text:p>
          </table:table-cell>
          <table:table-cell office:value-type="percentage" office:value="3.7841670773933904E-2" table:style-name="ce102">
            <text:p>3,78417%</text:p>
          </table:table-cell>
          <table:table-cell office:value-type="string" office:string-value="" table:formula="of:=IF([.P58]/[.$C58]&lt;&gt;0;[.P58]/[.$C58];&quot;&quot;)" table:style-name="ce103"/>
          <table:table-cell table:style-name="ce1"/>
          <table:table-cell office:value-type="percentage" office:value="0.99999999999999989" table:formula="of:=SUM([.D59:.P5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3" table:number-columns-spanned="1" table:number-rows-spanned="2" table:style-name="ce46">
            <text:p>23</text:p>
          </table:table-cell>
          <table:table-cell office:value-type="string" table:number-columns-spanned="1" table:number-rows-spanned="2" table:style-name="ce47">
            <text:p>MOVIMENTAÇÃO DE TERRA, SERVIÇO TOPOGRÁFICO, PAVIMENTO RÍGIDO - BASE E SUB BASE E CONTROLE TECNOLÓGICO</text:p>
          </table:table-cell>
          <table:table-cell office:value-type="currency" office:value="3177238.58" table:formula="of:=VLOOKUP([.A60];['file:///C:/Users/18424993861/Downloads/LI_CDOC_PLP_240014980021_PAVBRTCENT_00%20(3).xlsx'#PL_Licitante.A:.K];11;FALSE)" table:number-columns-spanned="1" table:number-rows-spanned="2" table:style-name="ce48">
            <text:p>R$ 3.177.238,58</text:p>
          </table:table-cell>
          <table:table-cell table:style-name="ce105"/>
          <table:table-cell office:value-type="currency" office:value="53772.04" table:formula="of:=ROUND([.$C60]*[.E61];2)" table:style-name="ce104">
            <text:p>R$ 53.772,04</text:p>
          </table:table-cell>
          <table:table-cell office:value-type="currency" office:value="126196.74" table:formula="of:=ROUND([.$C60]*[.F61];2)" table:style-name="ce104">
            <text:p>R$ 126.196,74</text:p>
          </table:table-cell>
          <table:table-cell office:value-type="currency" office:value="185606.75" table:formula="of:=ROUND([.$C60]*[.G61];2)" table:style-name="ce104">
            <text:p>R$ 185.606,75</text:p>
          </table:table-cell>
          <table:table-cell office:value-type="currency" office:value="181364.37" table:formula="of:=ROUND([.$C60]*[.H61];2)" table:style-name="ce104">
            <text:p>R$ 181.364,37</text:p>
          </table:table-cell>
          <table:table-cell office:value-type="currency" office:value="331242.08" table:formula="of:=ROUND([.$C60]*[.I61];2)" table:style-name="ce104">
            <text:p>R$ 331.242,08</text:p>
          </table:table-cell>
          <table:table-cell office:value-type="currency" office:value="275245.87" table:formula="of:=ROUND([.$C60]*[.J61];2)" table:style-name="ce104">
            <text:p>R$ 275.245,87</text:p>
          </table:table-cell>
          <table:table-cell office:value-type="currency" office:value="222849.21" table:formula="of:=ROUND([.$C60]*[.K61];2)" table:style-name="ce104">
            <text:p>R$ 222.849,21</text:p>
          </table:table-cell>
          <table:table-cell office:value-type="currency" office:value="364869.7" table:formula="of:=ROUND([.$C60]*[.L61];2)" table:style-name="ce104">
            <text:p>R$ 364.869,70</text:p>
          </table:table-cell>
          <table:table-cell office:value-type="currency" office:value="649304.94999999995" table:formula="of:=ROUND([.$C60]*[.M61];2)" table:style-name="ce104">
            <text:p>R$ 649.304,95</text:p>
          </table:table-cell>
          <table:table-cell office:value-type="currency" office:value="619557.36" table:formula="of:=ROUND([.$C60]*[.N61];2)" table:style-name="ce104">
            <text:p>R$ 619.557,36</text:p>
          </table:table-cell>
          <table:table-cell office:value-type="currency" office:value="167229.51" table:formula="of:=ROUND([.$C60]*[.O61];2)" table:style-name="ce104">
            <text:p>R$ 167.229,51</text:p>
          </table:table-cell>
          <table:table-cell table:style-name="ce106"/>
          <table:table-cell table:style-name="ce1"/>
          <table:table-cell office:value-type="currency" office:value="3177238.58" table:formula="of:=SUM([.D60:.P60])" table:style-name="ce23">
            <text:p>R$ 3.177.238,58</text:p>
          </table:table-cell>
          <table:table-cell office:value-type="currency" office:value="0" table:formula="of:=[.C60]-[.R6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60]/[.$C60]&lt;&gt;0;[.D60]/[.$C60];&quot;&quot;)" table:style-name="ce102"/>
          <table:table-cell office:value-type="percentage" office:value="1.6924143089387517E-2" table:style-name="ce102">
            <text:p>1,69241%</text:p>
          </table:table-cell>
          <table:table-cell office:value-type="percentage" office:value="3.971900049098602E-2" table:style-name="ce102">
            <text:p>3,97190%</text:p>
          </table:table-cell>
          <table:table-cell office:value-type="percentage" office:value="5.8417631154068894E-2" table:style-name="ce102">
            <text:p>5,84176%</text:p>
          </table:table-cell>
          <table:table-cell office:value-type="percentage" office:value="5.7082388871923496E-2" table:style-name="ce102">
            <text:p>5,70824%</text:p>
          </table:table-cell>
          <table:table-cell office:value-type="percentage" office:value="0.10425470652064833" table:style-name="ce102">
            <text:p>10,42547%</text:p>
          </table:table-cell>
          <table:table-cell office:value-type="percentage" office:value="8.6630531968910518E-2" table:style-name="ce102">
            <text:p>8,66305%</text:p>
          </table:table-cell>
          <table:table-cell office:value-type="percentage" office:value="7.0139274081144828E-2" table:style-name="ce102">
            <text:p>7,01393%</text:p>
          </table:table-cell>
          <table:table-cell office:value-type="percentage" office:value="0.11483862126189755" table:style-name="ce102">
            <text:p>11,48386%</text:p>
          </table:table-cell>
          <table:table-cell office:value-type="percentage" office:value="0.20436140904394501" table:style-name="ce102">
            <text:p>20,43614%</text:p>
          </table:table-cell>
          <table:table-cell office:value-type="percentage" office:value="0.19499869058873268" table:style-name="ce102">
            <text:p>19,49987%</text:p>
          </table:table-cell>
          <table:table-cell office:value-type="percentage" office:value="5.2633602928355151E-2" table:style-name="ce102">
            <text:p>5,26336%</text:p>
          </table:table-cell>
          <table:table-cell office:value-type="string" office:string-value="" table:formula="of:=IF([.P60]/[.$C60]&lt;&gt;0;[.P60]/[.$C60];&quot;&quot;)" table:style-name="ce103"/>
          <table:table-cell table:style-name="ce1"/>
          <table:table-cell office:value-type="percentage" office:value="1" table:formula="of:=SUM([.D61:.P6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4" table:number-columns-spanned="1" table:number-rows-spanned="2" table:style-name="ce46">
            <text:p>24</text:p>
          </table:table-cell>
          <table:table-cell office:value-type="string" table:number-columns-spanned="1" table:number-rows-spanned="2" table:style-name="ce47">
            <text:p>PAVIMENTO RÍGIDO - CAMADA DE CONCRETO, JUNTAS, AÇO E CONTROLE TECNOLÓGICO</text:p>
          </table:table-cell>
          <table:table-cell office:value-type="currency" office:value="5253888.28" table:formula="of:=VLOOKUP([.A62];['file:///C:/Users/18424993861/Downloads/LI_CDOC_PLP_240014980021_PAVBRTCENT_00%20(3).xlsx'#PL_Licitante.A:.K];11;FALSE)" table:number-columns-spanned="1" table:number-rows-spanned="2" table:style-name="ce48">
            <text:p>R$ 5.253.888,28</text:p>
          </table:table-cell>
          <table:table-cell table:style-name="ce105"/>
          <table:table-cell office:value-type="currency" office:value="80305.13" table:formula="of:=ROUND([.$C62]*[.E63];2)" table:style-name="ce104">
            <text:p>R$ 80.305,13</text:p>
          </table:table-cell>
          <table:table-cell office:value-type="currency" office:value="157224.73000000001" table:formula="of:=ROUND([.$C62]*[.F63];2)" table:style-name="ce104">
            <text:p>R$ 157.224,73</text:p>
          </table:table-cell>
          <table:table-cell office:value-type="currency" office:value="271075.89" table:formula="of:=ROUND([.$C62]*[.G63];2)" table:style-name="ce104">
            <text:p>R$ 271.075,89</text:p>
          </table:table-cell>
          <table:table-cell office:value-type="currency" office:value="199456.37" table:formula="of:=ROUND([.$C62]*[.H63];2)" table:style-name="ce104">
            <text:p>R$ 199.456,37</text:p>
          </table:table-cell>
          <table:table-cell office:value-type="currency" office:value="502301.27" table:formula="of:=ROUND([.$C62]*[.I63];2)" table:style-name="ce104">
            <text:p>R$ 502.301,27</text:p>
          </table:table-cell>
          <table:table-cell office:value-type="currency" office:value="353675.06" table:formula="of:=ROUND([.$C62]*[.J63];2)" table:style-name="ce104">
            <text:p>R$ 353.675,06</text:p>
          </table:table-cell>
          <table:table-cell office:value-type="currency" office:value="610656.66" table:formula="of:=ROUND([.$C62]*[.K63];2)" table:style-name="ce104">
            <text:p>R$ 610.656,66</text:p>
          </table:table-cell>
          <table:table-cell office:value-type="currency" office:value="1009949.62" table:formula="of:=ROUND([.$C62]*[.L63];2)" table:style-name="ce104">
            <text:p>R$ 1.009.949,62</text:p>
          </table:table-cell>
          <table:table-cell office:value-type="currency" office:value="987917.28" table:formula="of:=ROUND([.$C62]*[.M63];2)" table:style-name="ce104">
            <text:p>R$ 987.917,28</text:p>
          </table:table-cell>
          <table:table-cell office:value-type="currency" office:value="821553.21" table:formula="of:=ROUND([.$C62]*[.N63];2)" table:style-name="ce104">
            <text:p>R$ 821.553,21</text:p>
          </table:table-cell>
          <table:table-cell office:value-type="currency" office:value="259773.06" table:formula="of:=ROUND([.$C62]*[.O63];2)-0.01" table:style-name="ce104">
            <text:p>R$ 259.773,06</text:p>
          </table:table-cell>
          <table:table-cell table:style-name="ce106"/>
          <table:table-cell table:style-name="ce1"/>
          <table:table-cell office:value-type="currency" office:value="5253888.28" table:formula="of:=SUM([.D62:.P62])" table:style-name="ce23">
            <text:p>R$ 5.253.888,28</text:p>
          </table:table-cell>
          <table:table-cell office:value-type="currency" office:value="0" table:formula="of:=[.C62]-[.R6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62]/[.$C62]&lt;&gt;0;[.D62]/[.$C62];&quot;&quot;)" table:style-name="ce102"/>
          <table:table-cell office:value-type="percentage" office:value="1.5284893917954715E-2" table:style-name="ce102">
            <text:p>1,52849%</text:p>
          </table:table-cell>
          <table:table-cell office:value-type="percentage" office:value="2.9925403732591477E-2" table:style-name="ce102">
            <text:p>2,99254%</text:p>
          </table:table-cell>
          <table:table-cell office:value-type="percentage" office:value="5.1595289796077207E-2" table:style-name="ce102">
            <text:p>5,15953%</text:p>
          </table:table-cell>
          <table:table-cell office:value-type="percentage" office:value="3.796357241278555E-2" table:style-name="ce102">
            <text:p>3,79636%</text:p>
          </table:table-cell>
          <table:table-cell office:value-type="percentage" office:value="9.5605624502320685E-2" table:style-name="ce102">
            <text:p>9,56056%</text:p>
          </table:table-cell>
          <table:table-cell office:value-type="percentage" office:value="6.7316820775279312E-2" table:style-name="ce102">
            <text:p>6,73168%</text:p>
          </table:table-cell>
          <table:table-cell office:value-type="percentage" office:value="0.11622947107801586" table:style-name="ce102">
            <text:p>11,62295%</text:p>
          </table:table-cell>
          <table:table-cell office:value-type="percentage" office:value="0.19222898739141508" table:style-name="ce102">
            <text:p>19,22290%</text:p>
          </table:table-cell>
          <table:table-cell office:value-type="percentage" office:value="0.18803545692046014" table:style-name="ce102">
            <text:p>18,80355%</text:p>
          </table:table-cell>
          <table:table-cell office:value-type="percentage" office:value="0.15637051351434336" table:style-name="ce102">
            <text:p>15,63705%</text:p>
          </table:table-cell>
          <table:table-cell office:value-type="percentage" office:value="4.9443965958756594E-2" table:style-name="ce102">
            <text:p>4,94440%</text:p>
          </table:table-cell>
          <table:table-cell office:value-type="string" office:string-value="" table:formula="of:=IF([.P62]/[.$C62]&lt;&gt;0;[.P62]/[.$C62];&quot;&quot;)" table:style-name="ce103"/>
          <table:table-cell table:style-name="ce1"/>
          <table:table-cell office:value-type="percentage" office:value="0.99999999999999989" table:formula="of:=SUM([.D63:.P6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5" table:number-columns-spanned="1" table:number-rows-spanned="2" table:style-name="ce46">
            <text:p>25</text:p>
          </table:table-cell>
          <table:table-cell office:value-type="string" table:number-columns-spanned="1" table:number-rows-spanned="2" table:style-name="ce47">
            <text:p>SERRAGEM DE JUNTAS EM PAVIMENTO DE CONCRETO</text:p>
          </table:table-cell>
          <table:table-cell office:value-type="currency" office:value="237333.02000000002" table:formula="of:=VLOOKUP([.A64];['file:///C:/Users/18424993861/Downloads/LI_CDOC_PLP_240014980021_PAVBRTCENT_00%20(3).xlsx'#PL_Licitante.A:.K];11;FALSE)" table:number-columns-spanned="1" table:number-rows-spanned="2" table:style-name="ce48">
            <text:p>R$ 237.333,02</text:p>
          </table:table-cell>
          <table:table-cell table:style-name="ce105"/>
          <table:table-cell office:value-type="currency" office:value="2902.86" table:formula="of:=ROUND([.$C64]*[.E65];2)" table:style-name="ce104">
            <text:p>R$ 2.902,86</text:p>
          </table:table-cell>
          <table:table-cell office:value-type="currency" office:value="4993.45" table:formula="of:=ROUND([.$C64]*[.F65];2)" table:style-name="ce104">
            <text:p>R$ 4.993,45</text:p>
          </table:table-cell>
          <table:table-cell office:value-type="currency" office:value="11949.03" table:formula="of:=ROUND([.$C64]*[.G65];2)" table:style-name="ce104">
            <text:p>R$ 11.949,03</text:p>
          </table:table-cell>
          <table:table-cell office:value-type="currency" office:value="6754.78" table:formula="of:=ROUND([.$C64]*[.H65];2)" table:style-name="ce104">
            <text:p>R$ 6.754,78</text:p>
          </table:table-cell>
          <table:table-cell office:value-type="currency" office:value="15089.18" table:formula="of:=ROUND([.$C64]*[.I65];2)" table:style-name="ce104">
            <text:p>R$ 15.089,18</text:p>
          </table:table-cell>
          <table:table-cell office:value-type="currency" office:value="13461.27" table:formula="of:=ROUND([.$C64]*[.J65];2)" table:style-name="ce104">
            <text:p>R$ 13.461,27</text:p>
          </table:table-cell>
          <table:table-cell office:value-type="currency" office:value="30110.93" table:formula="of:=ROUND([.$C64]*[.K65];2)" table:style-name="ce104">
            <text:p>R$ 30.110,93</text:p>
          </table:table-cell>
          <table:table-cell office:value-type="currency" office:value="48946.12" table:formula="of:=ROUND([.$C64]*[.L65];2)" table:style-name="ce104">
            <text:p>R$ 48.946,12</text:p>
          </table:table-cell>
          <table:table-cell office:value-type="currency" office:value="47120.34" table:formula="of:=ROUND([.$C64]*[.M65];2)" table:style-name="ce104">
            <text:p>R$ 47.120,34</text:p>
          </table:table-cell>
          <table:table-cell office:value-type="currency" office:value="44137.36" table:formula="of:=ROUND([.$C64]*[.N65];2)" table:style-name="ce104">
            <text:p>R$ 44.137,36</text:p>
          </table:table-cell>
          <table:table-cell office:value-type="currency" office:value="11867.699999999999" table:formula="of:=ROUND([.$C64]*[.O65];2)-0.01" table:style-name="ce104">
            <text:p>R$ 11.867,70</text:p>
          </table:table-cell>
          <table:table-cell table:style-name="ce106"/>
          <table:table-cell table:style-name="ce1"/>
          <table:table-cell office:value-type="currency" office:value="237333.02000000002" table:formula="of:=SUM([.D64:.P64])" table:style-name="ce23">
            <text:p>R$ 237.333,02</text:p>
          </table:table-cell>
          <table:table-cell office:value-type="currency" office:value="0" table:formula="of:=[.C64]-[.R64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64]/[.$C64]&lt;&gt;0;[.D64]/[.$C64];&quot;&quot;)" table:style-name="ce102"/>
          <table:table-cell office:value-type="percentage" office:value="1.2231163972113619E-2" table:style-name="ce102">
            <text:p>1,22312%</text:p>
          </table:table-cell>
          <table:table-cell office:value-type="percentage" office:value="2.1039856638344363E-2" table:style-name="ce102">
            <text:p>2,10399%</text:p>
          </table:table-cell>
          <table:table-cell office:value-type="percentage" office:value="5.0347104768680477E-2" table:style-name="ce102">
            <text:p>5,03471%</text:p>
          </table:table-cell>
          <table:table-cell office:value-type="percentage" office:value="2.8461168733426741E-2" table:style-name="ce102">
            <text:p>2,84612%</text:p>
          </table:table-cell>
          <table:table-cell office:value-type="percentage" office:value="6.3578091818917173E-2" table:style-name="ce102">
            <text:p>6,35781%</text:p>
          </table:table-cell>
          <table:table-cell office:value-type="percentage" office:value="5.6718888596485745E-2" table:style-name="ce102">
            <text:p>5,67189%</text:p>
          </table:table-cell>
          <table:table-cell office:value-type="percentage" office:value="0.12687206260581166" table:style-name="ce102">
            <text:p>12,68721%</text:p>
          </table:table-cell>
          <table:table-cell office:value-type="percentage" office:value="0.20623394129188791" table:style-name="ce102">
            <text:p>20,62339%</text:p>
          </table:table-cell>
          <table:table-cell office:value-type="percentage" office:value="0.1985410003092182" table:style-name="ce102">
            <text:p>19,85410%</text:p>
          </table:table-cell>
          <table:table-cell office:value-type="percentage" office:value="0.18597224742182081" table:style-name="ce102">
            <text:p>18,59722%</text:p>
          </table:table-cell>
          <table:table-cell office:value-type="percentage" office:value="5.0004473843293269E-2" table:style-name="ce102">
            <text:p>5,00045%</text:p>
          </table:table-cell>
          <table:table-cell office:value-type="string" office:string-value="" table:formula="of:=IF([.P64]/[.$C64]&lt;&gt;0;[.P64]/[.$C64];&quot;&quot;)" table:style-name="ce103"/>
          <table:table-cell table:style-name="ce1"/>
          <table:table-cell office:value-type="percentage" office:value="1" table:formula="of:=SUM([.D65:.P6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6" table:number-columns-spanned="1" table:number-rows-spanned="2" table:style-name="ce46">
            <text:p>26</text:p>
          </table:table-cell>
          <table:table-cell office:value-type="string" table:number-columns-spanned="1" table:number-rows-spanned="2" table:style-name="ce47">
            <text:p>TRANSIÇÃO ENTRE PAVIMENTO RÍGIDO E FLEXÍVEL</text:p>
          </table:table-cell>
          <table:table-cell office:value-type="currency" office:value="486252.17" table:formula="of:=VLOOKUP([.A66];['file:///C:/Users/18424993861/Downloads/LI_CDOC_PLP_240014980021_PAVBRTCENT_00%20(3).xlsx'#PL_Licitante.A:.K];11;FALSE)" table:number-columns-spanned="1" table:number-rows-spanned="2" table:style-name="ce48">
            <text:p>R$ 486.252,17</text:p>
          </table:table-cell>
          <table:table-cell table:style-name="ce105"/>
          <table:table-cell office:value-type="currency" office:value="10797.44" table:formula="of:=ROUND([.$C66]*[.E67];2)" table:style-name="ce104">
            <text:p>R$ 10.797,44</text:p>
          </table:table-cell>
          <table:table-cell office:value-type="currency" office:value="31526.06" table:formula="of:=ROUND([.$C66]*[.F67];2)" table:style-name="ce104">
            <text:p>R$ 31.526,06</text:p>
          </table:table-cell>
          <table:table-cell office:value-type="currency" office:value="41708.18" table:formula="of:=ROUND([.$C66]*[.G67];2)" table:style-name="ce104">
            <text:p>R$ 41.708,18</text:p>
          </table:table-cell>
          <table:table-cell office:value-type="currency" office:value="35055.31" table:formula="of:=ROUND([.$C66]*[.H67];2)" table:style-name="ce104">
            <text:p>R$ 35.055,31</text:p>
          </table:table-cell>
          <table:table-cell office:value-type="currency" office:value="85679.49" table:formula="of:=ROUND([.$C66]*[.I67];2)" table:style-name="ce104">
            <text:p>R$ 85.679,49</text:p>
          </table:table-cell>
          <table:table-cell office:value-type="currency" office:value="56057.279999999999" table:formula="of:=ROUND([.$C66]*[.J67];2)" table:style-name="ce104">
            <text:p>R$ 56.057,28</text:p>
          </table:table-cell>
          <table:table-cell office:value-type="currency" office:value="18674.62" table:formula="of:=ROUND([.$C66]*[.K67];2)" table:style-name="ce104">
            <text:p>R$ 18.674,62</text:p>
          </table:table-cell>
          <table:table-cell office:value-type="currency" office:value="24671.06" table:formula="of:=ROUND([.$C66]*[.L67];2)" table:style-name="ce104">
            <text:p>R$ 24.671,06</text:p>
          </table:table-cell>
          <table:table-cell office:value-type="currency" office:value="70574.539999999994" table:formula="of:=ROUND([.$C66]*[.M67];2)" table:style-name="ce104">
            <text:p>R$ 70.574,54</text:p>
          </table:table-cell>
          <table:table-cell office:value-type="currency" office:value="91025.279999999999" table:formula="of:=ROUND([.$C66]*[.N67];2)" table:style-name="ce104">
            <text:p>R$ 91.025,28</text:p>
          </table:table-cell>
          <table:table-cell office:value-type="currency" office:value="20482.91" table:formula="of:=ROUND([.$C66]*[.O67];2)" table:style-name="ce104">
            <text:p>R$ 20.482,91</text:p>
          </table:table-cell>
          <table:table-cell table:style-name="ce106"/>
          <table:table-cell table:style-name="ce1"/>
          <table:table-cell office:value-type="currency" office:value="486252.17" table:formula="of:=SUM([.D66:.P66])" table:style-name="ce23">
            <text:p>R$ 486.252,17</text:p>
          </table:table-cell>
          <table:table-cell office:value-type="currency" office:value="0" table:formula="of:=[.C66]-[.R6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66]/[.$C66]&lt;&gt;0;[.D66]/[.$C66];&quot;&quot;)" table:style-name="ce102"/>
          <table:table-cell office:value-type="percentage" office:value="2.2205423534342281E-2" table:style-name="ce102">
            <text:p>2,22054%</text:p>
          </table:table-cell>
          <table:table-cell office:value-type="percentage" office:value="6.4834786218660373E-2" table:style-name="ce102">
            <text:p>6,48348%</text:p>
          </table:table-cell>
          <table:table-cell office:value-type="percentage" office:value="8.5774793204232744E-2" table:style-name="ce102">
            <text:p>8,57748%</text:p>
          </table:table-cell>
          <table:table-cell office:value-type="percentage" office:value="7.2092862389237261E-2" table:style-name="ce102">
            <text:p>7,20929%</text:p>
          </table:table-cell>
          <table:table-cell office:value-type="percentage" office:value="0.17620381903052293" table:style-name="ce102">
            <text:p>17,62038%</text:p>
          </table:table-cell>
          <table:table-cell office:value-type="percentage" office:value="0.11528438351075122" table:style-name="ce102">
            <text:p>11,52844%</text:p>
          </table:table-cell>
          <table:table-cell office:value-type="percentage" office:value="3.8405223317503442E-2" table:style-name="ce102">
            <text:p>3,84052%</text:p>
          </table:table-cell>
          <table:table-cell office:value-type="percentage" office:value="5.0737176938165339E-2" table:style-name="ce102">
            <text:p>5,07372%</text:p>
          </table:table-cell>
          <table:table-cell office:value-type="percentage" office:value="0.14513980023158046" table:style-name="ce102">
            <text:p>14,51398%</text:p>
          </table:table-cell>
          <table:table-cell office:value-type="percentage" office:value="0.18719767618164593" table:style-name="ce102">
            <text:p>18,71977%</text:p>
          </table:table-cell>
          <table:table-cell office:value-type="percentage" office:value="4.2124055443357893E-2" table:style-name="ce102">
            <text:p>4,21241%</text:p>
          </table:table-cell>
          <table:table-cell office:value-type="string" office:string-value="" table:formula="of:=IF([.P66]/[.$C66]&lt;&gt;0;[.P66]/[.$C66];&quot;&quot;)" table:style-name="ce103"/>
          <table:table-cell table:style-name="ce1"/>
          <table:table-cell office:value-type="percentage" office:value="0.99999999999999989" table:formula="of:=SUM([.D67:.P6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7" table:number-columns-spanned="1" table:number-rows-spanned="2" table:style-name="ce46">
            <text:p>27</text:p>
          </table:table-cell>
          <table:table-cell office:value-type="string" table:number-columns-spanned="1" table:number-rows-spanned="2" table:style-name="ce47">
            <text:p>SERVIÇOS COMPLEMENTARES: SUBSTITUIÇÃO DE TAMPA DE CONCRETO DE BOCA DE LOBO</text:p>
          </table:table-cell>
          <table:table-cell office:value-type="currency" office:value="1022.35" table:formula="of:=VLOOKUP([.A68];['file:///C:/Users/18424993861/Downloads/LI_CDOC_PLP_240014980021_PAVBRTCENT_00%20(3).xlsx'#PL_Licitante.A:.K];11;FALSE)" table:number-columns-spanned="1" table:number-rows-spanned="2" table:style-name="ce48">
            <text:p>R$ 1.022,35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204.47" table:formula="of:=ROUND([.$C68]*[.L69];2)" table:style-name="ce104">
            <text:p>R$ 204,47</text:p>
          </table:table-cell>
          <table:table-cell table:style-name="ce105"/>
          <table:table-cell office:value-type="currency" office:value="817.88" table:formula="of:=ROUND([.$C68]*[.N69];2)" table:style-name="ce104">
            <text:p>R$ 817,88</text:p>
          </table:table-cell>
          <table:table-cell table:style-name="ce105"/>
          <table:table-cell table:style-name="ce106"/>
          <table:table-cell table:style-name="ce1"/>
          <table:table-cell office:value-type="currency" office:value="1022.35" table:formula="of:=SUM([.D68:.P68])" table:style-name="ce23">
            <text:p>R$ 1.022,35</text:p>
          </table:table-cell>
          <table:table-cell office:value-type="currency" office:value="0" table:formula="of:=[.C68]-[.R6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68]/[.$C68]&lt;&gt;0;[.D68]/[.$C68];&quot;&quot;)" table:style-name="ce102"/>
          <table:table-cell office:value-type="string" office:string-value="" table:formula="of:=IF([.E68]/[.$C68]&lt;&gt;0;[.E68]/[.$C68];&quot;&quot;)" table:style-name="ce102"/>
          <table:table-cell office:value-type="string" office:string-value="" table:formula="of:=IF([.F68]/[.$C68]&lt;&gt;0;[.F68]/[.$C68];&quot;&quot;)" table:style-name="ce102"/>
          <table:table-cell office:value-type="string" office:string-value="" table:formula="of:=IF([.G68]/[.$C68]&lt;&gt;0;[.G68]/[.$C68];&quot;&quot;)" table:style-name="ce102"/>
          <table:table-cell office:value-type="string" office:string-value="" table:formula="of:=IF([.H68]/[.$C68]&lt;&gt;0;[.H68]/[.$C68];&quot;&quot;)" table:style-name="ce102"/>
          <table:table-cell office:value-type="string" office:string-value="" table:formula="of:=IF([.I68]/[.$C68]&lt;&gt;0;[.I68]/[.$C68];&quot;&quot;)" table:style-name="ce102"/>
          <table:table-cell office:value-type="string" office:string-value="" table:formula="of:=IF([.J68]/[.$C68]&lt;&gt;0;[.J68]/[.$C68];&quot;&quot;)" table:style-name="ce102"/>
          <table:table-cell office:value-type="string" office:string-value="" table:formula="of:=IF([.K68]/[.$C68]&lt;&gt;0;[.K68]/[.$C68];&quot;&quot;)" table:style-name="ce102"/>
          <table:table-cell office:value-type="percentage" office:value="0.2" table:style-name="ce102">
            <text:p>20,00000%</text:p>
          </table:table-cell>
          <table:table-cell office:value-type="string" office:string-value="" table:formula="of:=IF([.M68]/[.$C68]&lt;&gt;0;[.M68]/[.$C68];&quot;&quot;)" table:style-name="ce102"/>
          <table:table-cell office:value-type="percentage" office:value="0.8" table:style-name="ce102">
            <text:p>80,00000%</text:p>
          </table:table-cell>
          <table:table-cell office:value-type="string" office:string-value="" table:formula="of:=IF([.O68]/[.$C68]&lt;&gt;0;[.O68]/[.$C68];&quot;&quot;)" table:style-name="ce102"/>
          <table:table-cell office:value-type="string" office:string-value="" table:formula="of:=IF([.P68]/[.$C68]&lt;&gt;0;[.P68]/[.$C68];&quot;&quot;)" table:style-name="ce103"/>
          <table:table-cell table:style-name="ce1"/>
          <table:table-cell office:value-type="percentage" office:value="1" table:formula="of:=SUM([.D69:.P6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8" table:number-columns-spanned="1" table:number-rows-spanned="2" table:style-name="ce46">
            <text:p>28</text:p>
          </table:table-cell>
          <table:table-cell office:value-type="string" table:number-columns-spanned="1" table:number-rows-spanned="2" table:style-name="ce47">
            <text:p>SERVIÇOS COMPLEMENTARES: ALTEAMENTO DE TAMPÕES</text:p>
          </table:table-cell>
          <table:table-cell office:value-type="currency" office:value="6097.39" table:formula="of:=VLOOKUP([.A70];['file:///C:/Users/18424993861/Downloads/LI_CDOC_PLP_240014980021_PAVBRTCENT_00%20(3).xlsx'#PL_Licitante.A:.K];11;FALSE)" table:number-columns-spanned="1" table:number-rows-spanned="2" table:style-name="ce48">
            <text:p>R$ 6.097,39</text:p>
          </table:table-cell>
          <table:table-cell table:style-name="ce105"/>
          <table:table-cell table:style-name="ce105"/>
          <table:table-cell office:value-type="currency" office:value="435.87" table:formula="of:=ROUND([.$C70]*[.F71];2)" table:style-name="ce104">
            <text:p>R$ 435,87</text:p>
          </table:table-cell>
          <table:table-cell office:value-type="currency" office:value="247.7" table:formula="of:=ROUND([.$C70]*[.G71];2)" table:style-name="ce104">
            <text:p>R$ 247,70</text:p>
          </table:table-cell>
          <table:table-cell office:value-type="currency" office:value="500.19" table:formula="of:=ROUND([.$C70]*[.H71];2)" table:style-name="ce104">
            <text:p>R$ 500,19</text:p>
          </table:table-cell>
          <table:table-cell office:value-type="currency" office:value="1005.18" table:formula="of:=ROUND([.$C70]*[.I71];2)" table:style-name="ce104">
            <text:p>R$ 1.005,18</text:p>
          </table:table-cell>
          <table:table-cell office:value-type="currency" office:value="371.55" table:formula="of:=ROUND([.$C70]*[.J71];2)" table:style-name="ce104">
            <text:p>R$ 371,55</text:p>
          </table:table-cell>
          <table:table-cell office:value-type="currency" office:value="123.85" table:formula="of:=ROUND([.$C70]*[.K71];2)" table:style-name="ce104">
            <text:p>R$ 123,85</text:p>
          </table:table-cell>
          <table:table-cell office:value-type="currency" office:value="435.87" table:formula="of:=ROUND([.$C70]*[.L71];2)" table:style-name="ce104">
            <text:p>R$ 435,87</text:p>
          </table:table-cell>
          <table:table-cell office:value-type="currency" office:value="995.59" table:formula="of:=ROUND([.$C70]*[.M71];2)" table:style-name="ce104">
            <text:p>R$ 995,59</text:p>
          </table:table-cell>
          <table:table-cell office:value-type="currency" office:value="1981.59" table:formula="of:=ROUND([.$C70]*[.N71];2)" table:style-name="ce104">
            <text:p>R$ 1.981,59</text:p>
          </table:table-cell>
          <table:table-cell table:style-name="ce105"/>
          <table:table-cell table:style-name="ce106"/>
          <table:table-cell table:style-name="ce1"/>
          <table:table-cell office:value-type="currency" office:value="6097.39" table:formula="of:=SUM([.D70:.P70])" table:style-name="ce23">
            <text:p>R$ 6.097,39</text:p>
          </table:table-cell>
          <table:table-cell office:value-type="currency" office:value="0" table:formula="of:=[.C70]-[.R7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70]/[.$C70]&lt;&gt;0;[.D70]/[.$C70];&quot;&quot;)" table:style-name="ce102"/>
          <table:table-cell office:value-type="string" office:string-value="" table:formula="of:=IF([.E70]/[.$C70]&lt;&gt;0;[.E70]/[.$C70];&quot;&quot;)" table:style-name="ce102"/>
          <table:table-cell office:value-type="percentage" office:value="7.148473936924972E-2" table:style-name="ce102">
            <text:p>7,14847%</text:p>
          </table:table-cell>
          <table:table-cell office:value-type="percentage" office:value="4.0623750734000978E-2" table:style-name="ce102">
            <text:p>4,06238%</text:p>
          </table:table-cell>
          <table:table-cell office:value-type="percentage" office:value="8.2033852637497975E-2" table:style-name="ce102">
            <text:p>8,20339%</text:p>
          </table:table-cell>
          <table:table-cell office:value-type="percentage" office:value="0.16485405644449194" table:style-name="ce102">
            <text:p>16,48541%</text:p>
          </table:table-cell>
          <table:table-cell office:value-type="percentage" office:value="6.0935626101001457E-2" table:style-name="ce102">
            <text:p>6,09356%</text:p>
          </table:table-cell>
          <table:table-cell office:value-type="percentage" office:value="2.0311875367000489E-2" table:style-name="ce102">
            <text:p>2,03119%</text:p>
          </table:table-cell>
          <table:table-cell office:value-type="percentage" office:value="7.148473936924972E-2" table:style-name="ce102">
            <text:p>7,14847%</text:p>
          </table:table-cell>
          <table:table-cell office:value-type="percentage" office:value="0.1632813541054999" table:style-name="ce102">
            <text:p>16,32814%</text:p>
          </table:table-cell>
          <table:table-cell office:value-type="percentage" office:value="0.32499000587200783" table:style-name="ce102">
            <text:p>32,49900%</text:p>
          </table:table-cell>
          <table:table-cell office:value-type="string" office:string-value="" table:formula="of:=IF([.O70]/[.$C70]&lt;&gt;0;[.O70]/[.$C70];&quot;&quot;)" table:style-name="ce102"/>
          <table:table-cell office:value-type="string" office:string-value="" table:formula="of:=IF([.P70]/[.$C70]&lt;&gt;0;[.P70]/[.$C70];&quot;&quot;)" table:style-name="ce103"/>
          <table:table-cell table:style-name="ce1"/>
          <table:table-cell office:value-type="percentage" office:value="1" table:formula="of:=SUM([.D71:.P7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29" table:number-columns-spanned="1" table:number-rows-spanned="2" table:style-name="ce46">
            <text:p>29</text:p>
          </table:table-cell>
          <table:table-cell office:value-type="string" table:number-columns-spanned="1" table:number-rows-spanned="2" table:style-name="ce47">
            <text:p>SERVIÇOS COMPLEMENTARES: EXECUÇÃO DE PROJETO "AS BUILT" - DRENAGEM E PAVIMENTAÇÃO</text:p>
          </table:table-cell>
          <table:table-cell office:value-type="currency" office:value="11994.36" table:formula="of:=VLOOKUP([.A72];['file:///C:/Users/18424993861/Downloads/LI_CDOC_PLP_240014980021_PAVBRTCENT_00%20(3).xlsx'#PL_Licitante.A:.K];11;FALSE)" table:number-columns-spanned="1" table:number-rows-spanned="2" table:style-name="ce48">
            <text:p>R$ 11.994,36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11994.36" table:formula="of:=ROUND([.$C72]*[.P73];2)" table:style-name="ce107">
            <text:p>R$ 11.994,36</text:p>
          </table:table-cell>
          <table:table-cell table:style-name="ce1"/>
          <table:table-cell office:value-type="currency" office:value="11994.36" table:formula="of:=SUM([.D72:.P72])" table:style-name="ce23">
            <text:p>R$ 11.994,36</text:p>
          </table:table-cell>
          <table:table-cell office:value-type="currency" office:value="0" table:formula="of:=[.C72]-[.R7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72]/[.$C72]&lt;&gt;0;[.D72]/[.$C72];&quot;&quot;)" table:style-name="ce102"/>
          <table:table-cell office:value-type="string" office:string-value="" table:formula="of:=IF([.E72]/[.$C72]&lt;&gt;0;[.E72]/[.$C72];&quot;&quot;)" table:style-name="ce102"/>
          <table:table-cell office:value-type="string" office:string-value="" table:formula="of:=IF([.F72]/[.$C72]&lt;&gt;0;[.F72]/[.$C72];&quot;&quot;)" table:style-name="ce102"/>
          <table:table-cell office:value-type="string" office:string-value="" table:formula="of:=IF([.G72]/[.$C72]&lt;&gt;0;[.G72]/[.$C72];&quot;&quot;)" table:style-name="ce102"/>
          <table:table-cell office:value-type="string" office:string-value="" table:formula="of:=IF([.H72]/[.$C72]&lt;&gt;0;[.H72]/[.$C72];&quot;&quot;)" table:style-name="ce102"/>
          <table:table-cell office:value-type="string" office:string-value="" table:formula="of:=IF([.I72]/[.$C72]&lt;&gt;0;[.I72]/[.$C72];&quot;&quot;)" table:style-name="ce102"/>
          <table:table-cell office:value-type="string" office:string-value="" table:formula="of:=IF([.J72]/[.$C72]&lt;&gt;0;[.J72]/[.$C72];&quot;&quot;)" table:style-name="ce102"/>
          <table:table-cell office:value-type="string" office:string-value="" table:formula="of:=IF([.K72]/[.$C72]&lt;&gt;0;[.K72]/[.$C72];&quot;&quot;)" table:style-name="ce102"/>
          <table:table-cell office:value-type="string" office:string-value="" table:formula="of:=IF([.L72]/[.$C72]&lt;&gt;0;[.L72]/[.$C72];&quot;&quot;)" table:style-name="ce102"/>
          <table:table-cell office:value-type="string" office:string-value="" table:formula="of:=IF([.M72]/[.$C72]&lt;&gt;0;[.M72]/[.$C72];&quot;&quot;)" table:style-name="ce102"/>
          <table:table-cell office:value-type="string" office:string-value="" table:formula="of:=IF([.N72]/[.$C72]&lt;&gt;0;[.N72]/[.$C72];&quot;&quot;)" table:style-name="ce102"/>
          <table:table-cell office:value-type="string" office:string-value="" table:formula="of:=IF([.O72]/[.$C72]&lt;&gt;0;[.O72]/[.$C72];&quot;&quot;)" table:style-name="ce102"/>
          <table:table-cell office:value-type="percentage" office:value="1" table:style-name="ce103">
            <text:p>100,00000%</text:p>
          </table:table-cell>
          <table:table-cell table:style-name="ce1"/>
          <table:table-cell office:value-type="percentage" office:value="1" table:formula="of:=SUM([.D73:.P7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0" table:number-columns-spanned="1" table:number-rows-spanned="2" table:style-name="ce46">
            <text:p>30</text:p>
          </table:table-cell>
          <table:table-cell office:value-type="string" table:number-columns-spanned="1" table:number-rows-spanned="2" table:style-name="ce47">
            <text:p>SERVIÇOS COMPLEMENTARES: RECONSTRUÇÃO DE BOCA DE LOBO</text:p>
          </table:table-cell>
          <table:table-cell office:value-type="currency" office:value="5537.13" table:formula="of:=VLOOKUP([.A74];['file:///C:/Users/18424993861/Downloads/LI_CDOC_PLP_240014980021_PAVBRTCENT_00%20(3).xlsx'#PL_Licitante.A:.K];11;FALSE)" table:number-columns-spanned="1" table:number-rows-spanned="2" table:style-name="ce48">
            <text:p>R$ 5.537,13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5537.13" table:formula="of:=ROUND([.$C74]*[.M75];2)" table:style-name="ce104">
            <text:p>R$ 5.537,13</text:p>
          </table:table-cell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5537.13" table:formula="of:=SUM([.D74:.P74])" table:style-name="ce23">
            <text:p>R$ 5.537,13</text:p>
          </table:table-cell>
          <table:table-cell office:value-type="currency" office:value="0" table:formula="of:=[.C74]-[.R74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74]/[.$C74]&lt;&gt;0;[.D74]/[.$C74];&quot;&quot;)" table:style-name="ce102"/>
          <table:table-cell office:value-type="string" office:string-value="" table:formula="of:=IF([.E74]/[.$C74]&lt;&gt;0;[.E74]/[.$C74];&quot;&quot;)" table:style-name="ce102"/>
          <table:table-cell office:value-type="string" office:string-value="" table:formula="of:=IF([.F74]/[.$C74]&lt;&gt;0;[.F74]/[.$C74];&quot;&quot;)" table:style-name="ce102"/>
          <table:table-cell office:value-type="string" office:string-value="" table:formula="of:=IF([.G74]/[.$C74]&lt;&gt;0;[.G74]/[.$C74];&quot;&quot;)" table:style-name="ce102"/>
          <table:table-cell office:value-type="string" office:string-value="" table:formula="of:=IF([.H74]/[.$C74]&lt;&gt;0;[.H74]/[.$C74];&quot;&quot;)" table:style-name="ce102"/>
          <table:table-cell office:value-type="string" office:string-value="" table:formula="of:=IF([.I74]/[.$C74]&lt;&gt;0;[.I74]/[.$C74];&quot;&quot;)" table:style-name="ce102"/>
          <table:table-cell office:value-type="string" office:string-value="" table:formula="of:=IF([.J74]/[.$C74]&lt;&gt;0;[.J74]/[.$C74];&quot;&quot;)" table:style-name="ce102"/>
          <table:table-cell office:value-type="string" office:string-value="" table:formula="of:=IF([.K74]/[.$C74]&lt;&gt;0;[.K74]/[.$C74];&quot;&quot;)" table:style-name="ce102"/>
          <table:table-cell office:value-type="string" office:string-value="" table:formula="of:=IF([.L74]/[.$C74]&lt;&gt;0;[.L74]/[.$C74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N74]/[.$C74]&lt;&gt;0;[.N74]/[.$C74];&quot;&quot;)" table:style-name="ce102"/>
          <table:table-cell office:value-type="string" office:string-value="" table:formula="of:=IF([.O74]/[.$C74]&lt;&gt;0;[.O74]/[.$C74];&quot;&quot;)" table:style-name="ce102"/>
          <table:table-cell office:value-type="string" office:string-value="" table:formula="of:=IF([.P74]/[.$C74]&lt;&gt;0;[.P74]/[.$C74];&quot;&quot;)" table:style-name="ce103"/>
          <table:table-cell table:style-name="ce1"/>
          <table:table-cell office:value-type="percentage" office:value="1" table:formula="of:=SUM([.D75:.P7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1" table:number-columns-spanned="1" table:number-rows-spanned="2" table:style-name="ce46">
            <text:p>31</text:p>
          </table:table-cell>
          <table:table-cell office:value-type="string" table:number-columns-spanned="1" table:number-rows-spanned="2" table:style-name="ce47">
            <text:p>SERVIÇOS COMPLEMENTARES: REMANEJAMENTO DE PRISMAS</text:p>
          </table:table-cell>
          <table:table-cell office:value-type="currency" office:value="148.6" table:formula="of:=VLOOKUP([.A76];['file:///C:/Users/18424993861/Downloads/LI_CDOC_PLP_240014980021_PAVBRTCENT_00%20(3).xlsx'#PL_Licitante.A:.K];11;FALSE)" table:number-columns-spanned="1" table:number-rows-spanned="2" table:style-name="ce48">
            <text:p>R$ 148,60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148.6" table:formula="of:=ROUND([.$C76]*[.I77];2)" table:style-name="ce104">
            <text:p>R$ 148,60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148.6" table:formula="of:=SUM([.D76:.P76])" table:style-name="ce23">
            <text:p>R$ 148,60</text:p>
          </table:table-cell>
          <table:table-cell office:value-type="currency" office:value="0" table:formula="of:=[.C76]-[.R7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76]/[.$C76]&lt;&gt;0;[.D76]/[.$C76];&quot;&quot;)" table:style-name="ce102"/>
          <table:table-cell office:value-type="string" office:string-value="" table:formula="of:=IF([.E76]/[.$C76]&lt;&gt;0;[.E76]/[.$C76];&quot;&quot;)" table:style-name="ce102"/>
          <table:table-cell office:value-type="string" office:string-value="" table:formula="of:=IF([.F76]/[.$C76]&lt;&gt;0;[.F76]/[.$C76];&quot;&quot;)" table:style-name="ce102"/>
          <table:table-cell office:value-type="string" office:string-value="" table:formula="of:=IF([.G76]/[.$C76]&lt;&gt;0;[.G76]/[.$C76];&quot;&quot;)" table:style-name="ce102"/>
          <table:table-cell office:value-type="string" office:string-value="" table:formula="of:=IF([.H76]/[.$C76]&lt;&gt;0;[.H76]/[.$C76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J76]/[.$C76]&lt;&gt;0;[.J76]/[.$C76];&quot;&quot;)" table:style-name="ce102"/>
          <table:table-cell office:value-type="string" office:string-value="" table:formula="of:=IF([.K76]/[.$C76]&lt;&gt;0;[.K76]/[.$C76];&quot;&quot;)" table:style-name="ce102"/>
          <table:table-cell office:value-type="string" office:string-value="" table:formula="of:=IF([.L76]/[.$C76]&lt;&gt;0;[.L76]/[.$C76];&quot;&quot;)" table:style-name="ce102"/>
          <table:table-cell office:value-type="string" office:string-value="" table:formula="of:=IF([.M76]/[.$C76]&lt;&gt;0;[.M76]/[.$C76];&quot;&quot;)" table:style-name="ce102"/>
          <table:table-cell office:value-type="string" office:string-value="" table:formula="of:=IF([.N76]/[.$C76]&lt;&gt;0;[.N76]/[.$C76];&quot;&quot;)" table:style-name="ce102"/>
          <table:table-cell office:value-type="string" office:string-value="" table:formula="of:=IF([.O76]/[.$C76]&lt;&gt;0;[.O76]/[.$C76];&quot;&quot;)" table:style-name="ce102"/>
          <table:table-cell office:value-type="string" office:string-value="" table:formula="of:=IF([.P76]/[.$C76]&lt;&gt;0;[.P76]/[.$C76];&quot;&quot;)" table:style-name="ce103"/>
          <table:table-cell table:style-name="ce1"/>
          <table:table-cell office:value-type="percentage" office:value="1" table:formula="of:=SUM([.D77:.P7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2" table:number-columns-spanned="1" table:number-rows-spanned="2" table:style-name="ce46">
            <text:p>32</text:p>
          </table:table-cell>
          <table:table-cell office:value-type="string" table:number-columns-spanned="1" table:number-rows-spanned="2" table:style-name="ce47">
            <text:p>SERVIÇOS COMPLEMENTARES: REMANEJAMENTO DE SEMÁFORO</text:p>
          </table:table-cell>
          <table:table-cell office:value-type="currency" office:value="6746.67" table:formula="of:=VLOOKUP([.A78];['file:///C:/Users/18424993861/Downloads/LI_CDOC_PLP_240014980021_PAVBRTCENT_00%20(3).xlsx'#PL_Licitante.A:.K];11;FALSE)" table:number-columns-spanned="1" table:number-rows-spanned="2" table:style-name="ce48">
            <text:p>R$ 6.746,67</text:p>
          </table:table-cell>
          <table:table-cell table:style-name="ce105"/>
          <table:table-cell table:style-name="ce105"/>
          <table:table-cell table:style-name="ce105"/>
          <table:table-cell office:value-type="currency" office:value="749.63" table:formula="of:=ROUND([.$C78]*[.G79];2)" table:style-name="ce104">
            <text:p>R$ 749,63</text:p>
          </table:table-cell>
          <table:table-cell table:style-name="ce105"/>
          <table:table-cell office:value-type="currency" office:value="1499.26" table:formula="of:=ROUND([.$C78]*[.I79];2)" table:style-name="ce104">
            <text:p>R$ 1.499,26</text:p>
          </table:table-cell>
          <table:table-cell office:value-type="currency" office:value="749.63" table:formula="of:=ROUND([.$C78]*[.J79];2)" table:style-name="ce104">
            <text:p>R$ 749,63</text:p>
          </table:table-cell>
          <table:table-cell table:style-name="ce105"/>
          <table:table-cell office:value-type="currency" office:value="749.63" table:formula="of:=ROUND([.$C78]*[.L79];2)" table:style-name="ce104">
            <text:p>R$ 749,63</text:p>
          </table:table-cell>
          <table:table-cell table:style-name="ce105"/>
          <table:table-cell table:style-name="ce105"/>
          <table:table-cell office:value-type="currency" office:value="2998.52" table:formula="of:=ROUND([.$C78]*[.O79];2)" table:style-name="ce104">
            <text:p>R$ 2.998,52</text:p>
          </table:table-cell>
          <table:table-cell table:style-name="ce106"/>
          <table:table-cell table:style-name="ce1"/>
          <table:table-cell office:value-type="currency" office:value="6746.67" table:formula="of:=SUM([.D78:.P78])" table:style-name="ce23">
            <text:p>R$ 6.746,67</text:p>
          </table:table-cell>
          <table:table-cell office:value-type="currency" office:value="0" table:formula="of:=[.C78]-[.R7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78]/[.$C78]&lt;&gt;0;[.D78]/[.$C78];&quot;&quot;)" table:style-name="ce102"/>
          <table:table-cell office:value-type="string" office:string-value="" table:formula="of:=IF([.E78]/[.$C78]&lt;&gt;0;[.E78]/[.$C78];&quot;&quot;)" table:style-name="ce102"/>
          <table:table-cell office:value-type="string" office:string-value="" table:formula="of:=IF([.F78]/[.$C78]&lt;&gt;0;[.F78]/[.$C78];&quot;&quot;)" table:style-name="ce102"/>
          <table:table-cell office:value-type="percentage" office:value="0.1111111111111111" table:style-name="ce102">
            <text:p>11,11111%</text:p>
          </table:table-cell>
          <table:table-cell office:value-type="string" office:string-value="" table:formula="of:=IF([.H78]/[.$C78]&lt;&gt;0;[.H78]/[.$C78];&quot;&quot;)" table:style-name="ce102"/>
          <table:table-cell office:value-type="percentage" office:value="0.22222222222222221" table:style-name="ce102">
            <text:p>22,22222%</text:p>
          </table:table-cell>
          <table:table-cell office:value-type="percentage" office:value="0.1111111111111111" table:style-name="ce102">
            <text:p>11,11111%</text:p>
          </table:table-cell>
          <table:table-cell office:value-type="string" office:string-value="" table:formula="of:=IF([.K78]/[.$C78]&lt;&gt;0;[.K78]/[.$C78];&quot;&quot;)" table:style-name="ce102"/>
          <table:table-cell office:value-type="percentage" office:value="0.1111111111111111" table:style-name="ce102">
            <text:p>11,11111%</text:p>
          </table:table-cell>
          <table:table-cell office:value-type="string" office:string-value="" table:formula="of:=IF([.M78]/[.$C78]&lt;&gt;0;[.M78]/[.$C78];&quot;&quot;)" table:style-name="ce102"/>
          <table:table-cell office:value-type="string" office:string-value="" table:formula="of:=IF([.N78]/[.$C78]&lt;&gt;0;[.N78]/[.$C78];&quot;&quot;)" table:style-name="ce102"/>
          <table:table-cell office:value-type="percentage" office:value="0.44444444444444442" table:style-name="ce102">
            <text:p>44,44444%</text:p>
          </table:table-cell>
          <table:table-cell office:value-type="string" office:string-value="" table:formula="of:=IF([.P78]/[.$C78]&lt;&gt;0;[.P78]/[.$C78];&quot;&quot;)" table:style-name="ce103"/>
          <table:table-cell table:style-name="ce1"/>
          <table:table-cell office:value-type="percentage" office:value="1" table:formula="of:=SUM([.D79:.P7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3" table:number-columns-spanned="1" table:number-rows-spanned="2" table:style-name="ce46">
            <text:p>33</text:p>
          </table:table-cell>
          <table:table-cell office:value-type="string" table:number-columns-spanned="1" table:number-rows-spanned="2" table:style-name="ce47">
            <text:p>SERVIÇOS COMPLEMENTARES: REMANEJAMENTO DE POSTE METÁLICO</text:p>
          </table:table-cell>
          <table:table-cell office:value-type="currency" office:value="2248.89" table:formula="of:=VLOOKUP([.A80];['file:///C:/Users/18424993861/Downloads/LI_CDOC_PLP_240014980021_PAVBRTCENT_00%20(3).xlsx'#PL_Licitante.A:.K];11;FALSE)" table:number-columns-spanned="1" table:number-rows-spanned="2" table:style-name="ce48">
            <text:p>R$ 2.248,89</text:p>
          </table:table-cell>
          <table:table-cell table:style-name="ce105"/>
          <table:table-cell table:style-name="ce105"/>
          <table:table-cell table:style-name="ce105"/>
          <table:table-cell office:value-type="currency" office:value="749.63" table:formula="of:=ROUND([.$C80]*[.G81];2)" table:style-name="ce104">
            <text:p>R$ 749,63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749.63" table:formula="of:=ROUND([.$C80]*[.L81];2)" table:style-name="ce104">
            <text:p>R$ 749,63</text:p>
          </table:table-cell>
          <table:table-cell table:style-name="ce105"/>
          <table:table-cell table:style-name="ce105"/>
          <table:table-cell office:value-type="currency" office:value="749.63" table:formula="of:=ROUND([.$C80]*[.O81];2)" table:style-name="ce104">
            <text:p>R$ 749,63</text:p>
          </table:table-cell>
          <table:table-cell table:style-name="ce106"/>
          <table:table-cell table:style-name="ce1"/>
          <table:table-cell office:value-type="currency" office:value="2248.89" table:formula="of:=SUM([.D80:.P80])" table:style-name="ce23">
            <text:p>R$ 2.248,89</text:p>
          </table:table-cell>
          <table:table-cell office:value-type="currency" office:value="0" table:formula="of:=[.C80]-[.R8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80]/[.$C80]&lt;&gt;0;[.D80]/[.$C80];&quot;&quot;)" table:style-name="ce102"/>
          <table:table-cell office:value-type="string" office:string-value="" table:formula="of:=IF([.E80]/[.$C80]&lt;&gt;0;[.E80]/[.$C80];&quot;&quot;)" table:style-name="ce102"/>
          <table:table-cell office:value-type="string" office:string-value="" table:formula="of:=IF([.F80]/[.$C80]&lt;&gt;0;[.F80]/[.$C80];&quot;&quot;)" table:style-name="ce102"/>
          <table:table-cell office:value-type="percentage" office:value="0.33333333333333331" table:style-name="ce102">
            <text:p>33,33333%</text:p>
          </table:table-cell>
          <table:table-cell office:value-type="string" office:string-value="" table:formula="of:=IF([.H80]/[.$C80]&lt;&gt;0;[.H80]/[.$C80];&quot;&quot;)" table:style-name="ce102"/>
          <table:table-cell office:value-type="string" office:string-value="" table:formula="of:=IF([.I80]/[.$C80]&lt;&gt;0;[.I80]/[.$C80];&quot;&quot;)" table:style-name="ce102"/>
          <table:table-cell office:value-type="string" office:string-value="" table:formula="of:=IF([.J80]/[.$C80]&lt;&gt;0;[.J80]/[.$C80];&quot;&quot;)" table:style-name="ce102"/>
          <table:table-cell office:value-type="string" office:string-value="" table:formula="of:=IF([.K80]/[.$C80]&lt;&gt;0;[.K80]/[.$C80];&quot;&quot;)" table:style-name="ce102"/>
          <table:table-cell office:value-type="percentage" office:value="0.33333333333333331" table:style-name="ce102">
            <text:p>33,33333%</text:p>
          </table:table-cell>
          <table:table-cell office:value-type="string" office:string-value="" table:formula="of:=IF([.M80]/[.$C80]&lt;&gt;0;[.M80]/[.$C80];&quot;&quot;)" table:style-name="ce102"/>
          <table:table-cell office:value-type="string" office:string-value="" table:formula="of:=IF([.N80]/[.$C80]&lt;&gt;0;[.N80]/[.$C80];&quot;&quot;)" table:style-name="ce102"/>
          <table:table-cell office:value-type="percentage" office:value="0.33333333333333331" table:style-name="ce102">
            <text:p>33,33333%</text:p>
          </table:table-cell>
          <table:table-cell office:value-type="string" office:string-value="" table:formula="of:=IF([.P80]/[.$C80]&lt;&gt;0;[.P80]/[.$C80];&quot;&quot;)" table:style-name="ce103"/>
          <table:table-cell table:style-name="ce1"/>
          <table:table-cell office:value-type="percentage" office:value="1" table:formula="of:=SUM([.D81:.P8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4" table:number-columns-spanned="1" table:number-rows-spanned="2" table:style-name="ce46">
            <text:p>34</text:p>
          </table:table-cell>
          <table:table-cell office:value-type="string" table:number-columns-spanned="1" table:number-rows-spanned="2" table:style-name="ce47">
            <text:p>SERVIÇOS COMPLEMENTARES: REMANEJAMENTO DE ESFERA DE CONCRETO</text:p>
          </table:table-cell>
          <table:table-cell office:value-type="currency" office:value="9.58" table:formula="of:=VLOOKUP([.A82];['file:///C:/Users/18424993861/Downloads/LI_CDOC_PLP_240014980021_PAVBRTCENT_00%20(3).xlsx'#PL_Licitante.A:.K];11;FALSE)" table:number-columns-spanned="1" table:number-rows-spanned="2" table:style-name="ce48">
            <text:p>R$ 9,58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9.58" table:formula="of:=ROUND([.$C82]*[.O83];2)" table:style-name="ce104">
            <text:p>R$ 9,58</text:p>
          </table:table-cell>
          <table:table-cell table:style-name="ce106"/>
          <table:table-cell table:style-name="ce1"/>
          <table:table-cell office:value-type="currency" office:value="9.58" table:formula="of:=SUM([.D82:.P82])" table:style-name="ce23">
            <text:p>R$ 9,58</text:p>
          </table:table-cell>
          <table:table-cell office:value-type="currency" office:value="0" table:formula="of:=[.C82]-[.R8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82]/[.$C82]&lt;&gt;0;[.D82]/[.$C82];&quot;&quot;)" table:style-name="ce102"/>
          <table:table-cell office:value-type="string" office:string-value="" table:formula="of:=IF([.E82]/[.$C82]&lt;&gt;0;[.E82]/[.$C82];&quot;&quot;)" table:style-name="ce102"/>
          <table:table-cell office:value-type="string" office:string-value="" table:formula="of:=IF([.F82]/[.$C82]&lt;&gt;0;[.F82]/[.$C82];&quot;&quot;)" table:style-name="ce102"/>
          <table:table-cell office:value-type="string" office:string-value="" table:formula="of:=IF([.G82]/[.$C82]&lt;&gt;0;[.G82]/[.$C82];&quot;&quot;)" table:style-name="ce102"/>
          <table:table-cell office:value-type="string" office:string-value="" table:formula="of:=IF([.H82]/[.$C82]&lt;&gt;0;[.H82]/[.$C82];&quot;&quot;)" table:style-name="ce102"/>
          <table:table-cell office:value-type="string" office:string-value="" table:formula="of:=IF([.I82]/[.$C82]&lt;&gt;0;[.I82]/[.$C82];&quot;&quot;)" table:style-name="ce102"/>
          <table:table-cell office:value-type="string" office:string-value="" table:formula="of:=IF([.J82]/[.$C82]&lt;&gt;0;[.J82]/[.$C82];&quot;&quot;)" table:style-name="ce102"/>
          <table:table-cell office:value-type="string" office:string-value="" table:formula="of:=IF([.K82]/[.$C82]&lt;&gt;0;[.K82]/[.$C82];&quot;&quot;)" table:style-name="ce102"/>
          <table:table-cell office:value-type="string" office:string-value="" table:formula="of:=IF([.L82]/[.$C82]&lt;&gt;0;[.L82]/[.$C82];&quot;&quot;)" table:style-name="ce102"/>
          <table:table-cell office:value-type="string" office:string-value="" table:formula="of:=IF([.M82]/[.$C82]&lt;&gt;0;[.M82]/[.$C82];&quot;&quot;)" table:style-name="ce102"/>
          <table:table-cell office:value-type="string" office:string-value="" table:formula="of:=IF([.N82]/[.$C82]&lt;&gt;0;[.N82]/[.$C82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P82]/[.$C82]&lt;&gt;0;[.P82]/[.$C82];&quot;&quot;)" table:style-name="ce103"/>
          <table:table-cell table:style-name="ce1"/>
          <table:table-cell office:value-type="percentage" office:value="1" table:formula="of:=SUM([.D83:.P8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5" table:number-columns-spanned="1" table:number-rows-spanned="2" table:style-name="ce46">
            <text:p>35</text:p>
          </table:table-cell>
          <table:table-cell office:value-type="string" table:number-columns-spanned="1" table:number-rows-spanned="2" table:style-name="ce47">
            <text:p>SERVIÇOS COMPLEMENTARES: REMOÇÃO E RECOLOCAÇÃO DE CAIXA METÁLICA</text:p>
          </table:table-cell>
          <table:table-cell office:value-type="currency" office:value="59.17" table:formula="of:=VLOOKUP([.A84];['file:///C:/Users/18424993861/Downloads/LI_CDOC_PLP_240014980021_PAVBRTCENT_00%20(3).xlsx'#PL_Licitante.A:.K];11;FALSE)" table:number-columns-spanned="1" table:number-rows-spanned="2" table:style-name="ce48">
            <text:p>R$ 59,17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59.17" table:formula="of:=ROUND([.$C84]*[.O85];2)" table:style-name="ce104">
            <text:p>R$ 59,17</text:p>
          </table:table-cell>
          <table:table-cell table:style-name="ce106"/>
          <table:table-cell table:style-name="ce1"/>
          <table:table-cell office:value-type="currency" office:value="59.17" table:formula="of:=SUM([.D84:.P84])" table:style-name="ce23">
            <text:p>R$ 59,17</text:p>
          </table:table-cell>
          <table:table-cell office:value-type="currency" office:value="0" table:formula="of:=[.C84]-[.R84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84]/[.$C84]&lt;&gt;0;[.D84]/[.$C84];&quot;&quot;)" table:style-name="ce102"/>
          <table:table-cell office:value-type="string" office:string-value="" table:formula="of:=IF([.E84]/[.$C84]&lt;&gt;0;[.E84]/[.$C84];&quot;&quot;)" table:style-name="ce102"/>
          <table:table-cell office:value-type="string" office:string-value="" table:formula="of:=IF([.F84]/[.$C84]&lt;&gt;0;[.F84]/[.$C84];&quot;&quot;)" table:style-name="ce102"/>
          <table:table-cell office:value-type="string" office:string-value="" table:formula="of:=IF([.G84]/[.$C84]&lt;&gt;0;[.G84]/[.$C84];&quot;&quot;)" table:style-name="ce102"/>
          <table:table-cell office:value-type="string" office:string-value="" table:formula="of:=IF([.H84]/[.$C84]&lt;&gt;0;[.H84]/[.$C84];&quot;&quot;)" table:style-name="ce102"/>
          <table:table-cell office:value-type="string" office:string-value="" table:formula="of:=IF([.I84]/[.$C84]&lt;&gt;0;[.I84]/[.$C84];&quot;&quot;)" table:style-name="ce102"/>
          <table:table-cell office:value-type="string" office:string-value="" table:formula="of:=IF([.J84]/[.$C84]&lt;&gt;0;[.J84]/[.$C84];&quot;&quot;)" table:style-name="ce102"/>
          <table:table-cell office:value-type="string" office:string-value="" table:formula="of:=IF([.K84]/[.$C84]&lt;&gt;0;[.K84]/[.$C84];&quot;&quot;)" table:style-name="ce102"/>
          <table:table-cell office:value-type="string" office:string-value="" table:formula="of:=IF([.L84]/[.$C84]&lt;&gt;0;[.L84]/[.$C84];&quot;&quot;)" table:style-name="ce102"/>
          <table:table-cell office:value-type="string" office:string-value="" table:formula="of:=IF([.M84]/[.$C84]&lt;&gt;0;[.M84]/[.$C84];&quot;&quot;)" table:style-name="ce102"/>
          <table:table-cell office:value-type="string" office:string-value="" table:formula="of:=IF([.N84]/[.$C84]&lt;&gt;0;[.N84]/[.$C84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P84]/[.$C84]&lt;&gt;0;[.P84]/[.$C84];&quot;&quot;)" table:style-name="ce103"/>
          <table:table-cell table:style-name="ce1"/>
          <table:table-cell office:value-type="percentage" office:value="1" table:formula="of:=SUM([.D85:.P8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6" table:number-columns-spanned="1" table:number-rows-spanned="2" table:style-name="ce46">
            <text:p>36</text:p>
          </table:table-cell>
          <table:table-cell office:value-type="string" table:number-columns-spanned="1" table:number-rows-spanned="2" table:style-name="ce47">
            <text:p>SERVIÇOS COMPLEMENTARES: REMOÇÃO DE GRELHA METÁLICA</text:p>
          </table:table-cell>
          <table:table-cell office:value-type="currency" office:value="20.88" table:formula="of:=VLOOKUP([.A86];['file:///C:/Users/18424993861/Downloads/LI_CDOC_PLP_240014980021_PAVBRTCENT_00%20(3).xlsx'#PL_Licitante.A:.K];11;FALSE)" table:number-columns-spanned="1" table:number-rows-spanned="2" table:style-name="ce48">
            <text:p>R$ 20,88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20.88" table:formula="of:=ROUND([.$C86]*[.O87];2)" table:style-name="ce104">
            <text:p>R$ 20,88</text:p>
          </table:table-cell>
          <table:table-cell table:style-name="ce106"/>
          <table:table-cell table:style-name="ce1"/>
          <table:table-cell office:value-type="currency" office:value="20.88" table:formula="of:=SUM([.D86:.P86])" table:style-name="ce23">
            <text:p>R$ 20,88</text:p>
          </table:table-cell>
          <table:table-cell office:value-type="currency" office:value="0" table:formula="of:=[.C86]-[.R8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86]/[.$C86]&lt;&gt;0;[.D86]/[.$C86];&quot;&quot;)" table:style-name="ce102"/>
          <table:table-cell office:value-type="string" office:string-value="" table:formula="of:=IF([.E86]/[.$C86]&lt;&gt;0;[.E86]/[.$C86];&quot;&quot;)" table:style-name="ce102"/>
          <table:table-cell office:value-type="string" office:string-value="" table:formula="of:=IF([.F86]/[.$C86]&lt;&gt;0;[.F86]/[.$C86];&quot;&quot;)" table:style-name="ce102"/>
          <table:table-cell office:value-type="string" office:string-value="" table:formula="of:=IF([.G86]/[.$C86]&lt;&gt;0;[.G86]/[.$C86];&quot;&quot;)" table:style-name="ce102"/>
          <table:table-cell office:value-type="string" office:string-value="" table:formula="of:=IF([.H86]/[.$C86]&lt;&gt;0;[.H86]/[.$C86];&quot;&quot;)" table:style-name="ce102"/>
          <table:table-cell office:value-type="string" office:string-value="" table:formula="of:=IF([.I86]/[.$C86]&lt;&gt;0;[.I86]/[.$C86];&quot;&quot;)" table:style-name="ce102"/>
          <table:table-cell office:value-type="string" office:string-value="" table:formula="of:=IF([.J86]/[.$C86]&lt;&gt;0;[.J86]/[.$C86];&quot;&quot;)" table:style-name="ce102"/>
          <table:table-cell office:value-type="string" office:string-value="" table:formula="of:=IF([.K86]/[.$C86]&lt;&gt;0;[.K86]/[.$C86];&quot;&quot;)" table:style-name="ce102"/>
          <table:table-cell office:value-type="string" office:string-value="" table:formula="of:=IF([.L86]/[.$C86]&lt;&gt;0;[.L86]/[.$C86];&quot;&quot;)" table:style-name="ce102"/>
          <table:table-cell office:value-type="string" office:string-value="" table:formula="of:=IF([.M86]/[.$C86]&lt;&gt;0;[.M86]/[.$C86];&quot;&quot;)" table:style-name="ce102"/>
          <table:table-cell office:value-type="string" office:string-value="" table:formula="of:=IF([.N86]/[.$C86]&lt;&gt;0;[.N86]/[.$C86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P86]/[.$C86]&lt;&gt;0;[.P86]/[.$C86];&quot;&quot;)" table:style-name="ce103"/>
          <table:table-cell table:style-name="ce1"/>
          <table:table-cell office:value-type="percentage" office:value="1" table:formula="of:=SUM([.D87:.P8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7" table:number-columns-spanned="1" table:number-rows-spanned="2" table:style-name="ce46">
            <text:p>37</text:p>
          </table:table-cell>
          <table:table-cell office:value-type="string" table:number-columns-spanned="1" table:number-rows-spanned="2" table:style-name="ce47">
            <text:p>SERVIÇOS COMPLEMENTARES: REMOÇÃO DE TUBO METÁLICO</text:p>
          </table:table-cell>
          <table:table-cell office:value-type="currency" office:value="4.2" table:formula="of:=VLOOKUP([.A88];['file:///C:/Users/18424993861/Downloads/LI_CDOC_PLP_240014980021_PAVBRTCENT_00%20(3).xlsx'#PL_Licitante.A:.K];11;FALSE)" table:number-columns-spanned="1" table:number-rows-spanned="2" table:style-name="ce48">
            <text:p>R$ 4,20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4.2" table:formula="of:=ROUND([.$C88]*[.P89];2)" table:style-name="ce107">
            <text:p>R$ 4,20</text:p>
          </table:table-cell>
          <table:table-cell table:style-name="ce1"/>
          <table:table-cell office:value-type="currency" office:value="4.2" table:formula="of:=SUM([.D88:.P88])" table:style-name="ce23">
            <text:p>R$ 4,20</text:p>
          </table:table-cell>
          <table:table-cell office:value-type="currency" office:value="0" table:formula="of:=[.C88]-[.R8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88]/[.$C88]&lt;&gt;0;[.D88]/[.$C88];&quot;&quot;)" table:style-name="ce102"/>
          <table:table-cell office:value-type="string" office:string-value="" table:formula="of:=IF([.E88]/[.$C88]&lt;&gt;0;[.E88]/[.$C88];&quot;&quot;)" table:style-name="ce102"/>
          <table:table-cell office:value-type="string" office:string-value="" table:formula="of:=IF([.F88]/[.$C88]&lt;&gt;0;[.F88]/[.$C88];&quot;&quot;)" table:style-name="ce102"/>
          <table:table-cell office:value-type="string" office:string-value="" table:formula="of:=IF([.G88]/[.$C88]&lt;&gt;0;[.G88]/[.$C88];&quot;&quot;)" table:style-name="ce102"/>
          <table:table-cell office:value-type="string" office:string-value="" table:formula="of:=IF([.H88]/[.$C88]&lt;&gt;0;[.H88]/[.$C88];&quot;&quot;)" table:style-name="ce102"/>
          <table:table-cell office:value-type="string" office:string-value="" table:formula="of:=IF([.I88]/[.$C88]&lt;&gt;0;[.I88]/[.$C88];&quot;&quot;)" table:style-name="ce102"/>
          <table:table-cell office:value-type="string" office:string-value="" table:formula="of:=IF([.J88]/[.$C88]&lt;&gt;0;[.J88]/[.$C88];&quot;&quot;)" table:style-name="ce102"/>
          <table:table-cell office:value-type="string" office:string-value="" table:formula="of:=IF([.K88]/[.$C88]&lt;&gt;0;[.K88]/[.$C88];&quot;&quot;)" table:style-name="ce102"/>
          <table:table-cell office:value-type="string" office:string-value="" table:formula="of:=IF([.L88]/[.$C88]&lt;&gt;0;[.L88]/[.$C88];&quot;&quot;)" table:style-name="ce102"/>
          <table:table-cell office:value-type="string" office:string-value="" table:formula="of:=IF([.M88]/[.$C88]&lt;&gt;0;[.M88]/[.$C88];&quot;&quot;)" table:style-name="ce102"/>
          <table:table-cell office:value-type="string" office:string-value="" table:formula="of:=IF([.N88]/[.$C88]&lt;&gt;0;[.N88]/[.$C88];&quot;&quot;)" table:style-name="ce102"/>
          <table:table-cell office:value-type="string" office:string-value="" table:formula="of:=IF([.O88]/[.$C88]&lt;&gt;0;[.O88]/[.$C88];&quot;&quot;)" table:style-name="ce102"/>
          <table:table-cell office:value-type="percentage" office:value="1" table:style-name="ce103">
            <text:p>100,00000%</text:p>
          </table:table-cell>
          <table:table-cell table:style-name="ce1"/>
          <table:table-cell office:value-type="percentage" office:value="1" table:formula="of:=SUM([.D89:.P8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8" table:number-columns-spanned="1" table:number-rows-spanned="2" table:style-name="ce46">
            <text:p>38</text:p>
          </table:table-cell>
          <table:table-cell office:value-type="string" table:number-columns-spanned="1" table:number-rows-spanned="2" table:style-name="ce47">
            <text:p>SINALIZAÇÃO: HORIZONTAL</text:p>
          </table:table-cell>
          <table:table-cell office:value-type="currency" office:value="1319701.6099999999" table:formula="of:=VLOOKUP([.A90];['file:///C:/Users/18424993861/Downloads/LI_CDOC_PLP_240014980021_PAVBRTCENT_00%20(3).xlsx'#PL_Licitante.A:.K];11;FALSE)" table:number-columns-spanned="1" table:number-rows-spanned="2" table:style-name="ce48">
            <text:p>R$ 1.319.701,61</text:p>
          </table:table-cell>
          <table:table-cell table:style-name="ce105"/>
          <table:table-cell table:style-name="ce105"/>
          <table:table-cell office:value-type="currency" office:value="1759.12" table:formula="of:=ROUND([.$C90]*[.F91];2)" table:style-name="ce104">
            <text:p>R$ 1.759,12</text:p>
          </table:table-cell>
          <table:table-cell office:value-type="currency" office:value="109481.87" table:formula="of:=ROUND([.$C90]*[.G91];2)" table:style-name="ce104">
            <text:p>R$ 109.481,87</text:p>
          </table:table-cell>
          <table:table-cell office:value-type="currency" office:value="101636.18" table:formula="of:=ROUND([.$C90]*[.H91];2)" table:style-name="ce104">
            <text:p>R$ 101.636,18</text:p>
          </table:table-cell>
          <table:table-cell office:value-type="currency" office:value="80586.5" table:formula="of:=ROUND([.$C90]*[.I91];2)" table:style-name="ce104">
            <text:p>R$ 80.586,50</text:p>
          </table:table-cell>
          <table:table-cell office:value-type="currency" office:value="211174.35" table:formula="of:=ROUND([.$C90]*[.J91];2)" table:style-name="ce104">
            <text:p>R$ 211.174,35</text:p>
          </table:table-cell>
          <table:table-cell office:value-type="currency" office:value="121967.33" table:formula="of:=ROUND([.$C90]*[.K91];2)" table:style-name="ce104">
            <text:p>R$ 121.967,33</text:p>
          </table:table-cell>
          <table:table-cell office:value-type="currency" office:value="46599.57" table:formula="of:=ROUND([.$C90]*[.L91];2)" table:style-name="ce104">
            <text:p>R$ 46.599,57</text:p>
          </table:table-cell>
          <table:table-cell office:value-type="currency" office:value="69275.67" table:formula="of:=ROUND([.$C90]*[.M91];2)" table:style-name="ce104">
            <text:p>R$ 69.275,67</text:p>
          </table:table-cell>
          <table:table-cell office:value-type="currency" office:value="115977.63" table:formula="of:=ROUND([.$C90]*[.N91];2)" table:style-name="ce104">
            <text:p>R$ 115.977,63</text:p>
          </table:table-cell>
          <table:table-cell office:value-type="currency" office:value="275529.01" table:formula="of:=ROUND([.$C90]*[.O91];2)+0.01" table:style-name="ce104">
            <text:p>R$ 275.529,01</text:p>
          </table:table-cell>
          <table:table-cell office:value-type="currency" office:value="185714.38" table:formula="of:=ROUND([.$C90]*[.P91];2)+0.01" table:style-name="ce107">
            <text:p>R$ 185.714,38</text:p>
          </table:table-cell>
          <table:table-cell table:style-name="ce1"/>
          <table:table-cell office:value-type="currency" office:value="1319701.6099999999" table:formula="of:=SUM([.D90:.P90])" table:style-name="ce23">
            <text:p>R$ 1.319.701,61</text:p>
          </table:table-cell>
          <table:table-cell office:value-type="currency" office:value="0" table:formula="of:=[.C90]-[.R9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90]/[.$C90]&lt;&gt;0;[.D90]/[.$C90];&quot;&quot;)" table:style-name="ce102"/>
          <table:table-cell office:value-type="string" office:string-value="" table:formula="of:=IF([.E90]/[.$C90]&lt;&gt;0;[.E90]/[.$C90];&quot;&quot;)" table:style-name="ce102"/>
          <table:table-cell office:value-type="percentage" office:value="1.3329713625643877E-3" table:style-name="ce102">
            <text:p>0,13330%</text:p>
          </table:table-cell>
          <table:table-cell office:value-type="percentage" office:value="8.2959567480340612E-2" table:style-name="ce102">
            <text:p>8,29596%</text:p>
          </table:table-cell>
          <table:table-cell office:value-type="percentage" office:value="7.7014513579428387E-2" table:style-name="ce102">
            <text:p>7,70145%</text:p>
          </table:table-cell>
          <table:table-cell office:value-type="percentage" office:value="6.1064183640835164E-2" table:style-name="ce102">
            <text:p>6,10642%</text:p>
          </table:table-cell>
          <table:table-cell office:value-type="percentage" office:value="0.16001674161041707" table:style-name="ce102">
            <text:p>16,00167%</text:p>
          </table:table-cell>
          <table:table-cell office:value-type="percentage" office:value="9.2420385280187076E-2" table:style-name="ce102">
            <text:p>9,24204%</text:p>
          </table:table-cell>
          <table:table-cell office:value-type="percentage" office:value="3.531068921228616E-2" table:style-name="ce102">
            <text:p>3,53107%</text:p>
          </table:table-cell>
          <table:table-cell office:value-type="percentage" office:value="5.2493432051313529E-2" table:style-name="ce102">
            <text:p>5,24934%</text:p>
          </table:table-cell>
          <table:table-cell office:value-type="percentage" office:value="8.788170865999638E-2" table:style-name="ce102">
            <text:p>8,78817%</text:p>
          </table:table-cell>
          <table:table-cell office:value-type="percentage" office:value="0.20878128969549861" table:style-name="ce102">
            <text:p>20,87813%</text:p>
          </table:table-cell>
          <table:table-cell office:value-type="percentage" office:value="0.14072451742713266" table:style-name="ce103">
            <text:p>14,07245%</text:p>
          </table:table-cell>
          <table:table-cell table:style-name="ce1"/>
          <table:table-cell office:value-type="percentage" office:value="1" table:formula="of:=SUM([.D91:.P91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39" table:number-columns-spanned="1" table:number-rows-spanned="2" table:style-name="ce46">
            <text:p>39</text:p>
          </table:table-cell>
          <table:table-cell office:value-type="string" table:number-columns-spanned="1" table:number-rows-spanned="2" table:style-name="ce47">
            <text:p>SINALIZAÇÃO: VERTICAL</text:p>
          </table:table-cell>
          <table:table-cell office:value-type="currency" office:value="346453.17" table:formula="of:=VLOOKUP([.A92];['file:///C:/Users/18424993861/Downloads/LI_CDOC_PLP_240014980021_PAVBRTCENT_00%20(3).xlsx'#PL_Licitante.A:.K];11;FALSE)" table:number-columns-spanned="1" table:number-rows-spanned="2" table:style-name="ce48">
            <text:p>R$ 346.453,17</text:p>
          </table:table-cell>
          <table:table-cell table:style-name="ce105"/>
          <table:table-cell table:style-name="ce105"/>
          <table:table-cell table:style-name="ce105"/>
          <table:table-cell office:value-type="currency" office:value="26355.119999999999" table:formula="of:=ROUND([.$C92]*[.G93];2)" table:style-name="ce104">
            <text:p>R$ 26.355,12</text:p>
          </table:table-cell>
          <table:table-cell office:value-type="currency" office:value="26500.25" table:formula="of:=ROUND([.$C92]*[.H93];2)" table:style-name="ce104">
            <text:p>R$ 26.500,25</text:p>
          </table:table-cell>
          <table:table-cell office:value-type="currency" office:value="12886.54" table:formula="of:=ROUND([.$C92]*[.I93];2)" table:style-name="ce104">
            <text:p>R$ 12.886,54</text:p>
          </table:table-cell>
          <table:table-cell office:value-type="currency" office:value="63103.11" table:formula="of:=ROUND([.$C92]*[.J93];2)" table:style-name="ce104">
            <text:p>R$ 63.103,11</text:p>
          </table:table-cell>
          <table:table-cell office:value-type="currency" office:value="37314.400000000001" table:formula="of:=ROUND([.$C92]*[.K93];2)" table:style-name="ce104">
            <text:p>R$ 37.314,40</text:p>
          </table:table-cell>
          <table:table-cell office:value-type="currency" office:value="20697.04" table:formula="of:=ROUND([.$C92]*[.L93];2)" table:style-name="ce104">
            <text:p>R$ 20.697,04</text:p>
          </table:table-cell>
          <table:table-cell office:value-type="currency" office:value="23599.83" table:formula="of:=ROUND([.$C92]*[.M93];2)" table:style-name="ce104">
            <text:p>R$ 23.599,83</text:p>
          </table:table-cell>
          <table:table-cell office:value-type="currency" office:value="47140.82" table:formula="of:=ROUND([.$C92]*[.N93];2)" table:style-name="ce104">
            <text:p>R$ 47.140,82</text:p>
          </table:table-cell>
          <table:table-cell office:value-type="currency" office:value="82470.84" table:formula="of:=ROUND([.$C92]*[.O93];2)" table:style-name="ce104">
            <text:p>R$ 82.470,84</text:p>
          </table:table-cell>
          <table:table-cell office:value-type="currency" office:value="6385.22" table:formula="of:=ROUND([.$C92]*[.P93];2)" table:style-name="ce107">
            <text:p>R$ 6.385,22</text:p>
          </table:table-cell>
          <table:table-cell table:style-name="ce1"/>
          <table:table-cell office:value-type="currency" office:value="346453.17000000004" table:formula="of:=SUM([.D92:.P92])" table:style-name="ce23">
            <text:p>R$ 346.453,17</text:p>
          </table:table-cell>
          <table:table-cell office:value-type="currency" office:value="0" table:formula="of:=[.C92]-[.R92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92]/[.$C92]&lt;&gt;0;[.D92]/[.$C92];&quot;&quot;)" table:style-name="ce102"/>
          <table:table-cell office:value-type="string" office:string-value="" table:formula="of:=IF([.E92]/[.$C92]&lt;&gt;0;[.E92]/[.$C92];&quot;&quot;)" table:style-name="ce102"/>
          <table:table-cell office:value-type="string" office:string-value="" table:formula="of:=IF([.F92]/[.$C92]&lt;&gt;0;[.F92]/[.$C92];&quot;&quot;)" table:style-name="ce102"/>
          <table:table-cell office:value-type="percentage" office:value="7.6071230177435764E-2" table:style-name="ce102">
            <text:p>7,60712%</text:p>
          </table:table-cell>
          <table:table-cell office:value-type="percentage" office:value="7.6490138439722133E-2" table:style-name="ce102">
            <text:p>7,64901%</text:p>
          </table:table-cell>
          <table:table-cell office:value-type="percentage" office:value="3.719562077725188E-2" table:style-name="ce102">
            <text:p>3,71956%</text:p>
          </table:table-cell>
          <table:table-cell office:value-type="percentage" office:value="0.18214037947305184" table:style-name="ce102">
            <text:p>18,21404%</text:p>
          </table:table-cell>
          <table:table-cell office:value-type="percentage" office:value="0.1077040100504994" table:style-name="ce102">
            <text:p>10,77040%</text:p>
          </table:table-cell>
          <table:table-cell office:value-type="percentage" office:value="5.9739787197489291E-2" table:style-name="ce102">
            <text:p>5,97398%</text:p>
          </table:table-cell>
          <table:table-cell office:value-type="percentage" office:value="6.8118390577857832E-2" table:style-name="ce102">
            <text:p>6,81184%</text:p>
          </table:table-cell>
          <table:table-cell office:value-type="percentage" office:value="0.13606693955066662" table:style-name="ce102">
            <text:p>13,60669%</text:p>
          </table:table-cell>
          <table:table-cell office:value-type="percentage" office:value="0.23804324120873824" table:style-name="ce102">
            <text:p>23,80432%</text:p>
          </table:table-cell>
          <table:table-cell office:value-type="percentage" office:value="1.8430262547286969E-2" table:style-name="ce103">
            <text:p>1,84303%</text:p>
          </table:table-cell>
          <table:table-cell table:style-name="ce1"/>
          <table:table-cell office:value-type="percentage" office:value="1" table:formula="of:=SUM([.D93:.P93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0" table:number-columns-spanned="1" table:number-rows-spanned="2" table:style-name="ce46">
            <text:p>40</text:p>
          </table:table-cell>
          <table:table-cell office:value-type="string" table:number-columns-spanned="1" table:number-rows-spanned="2" table:style-name="ce47">
            <text:p>SINALIZAÇÃO: DISPOSITIVOS AUXILIARES</text:p>
          </table:table-cell>
          <table:table-cell office:value-type="currency" office:value="33589.96" table:formula="of:=VLOOKUP([.A94];['file:///C:/Users/18424993861/Downloads/LI_CDOC_PLP_240014980021_PAVBRTCENT_00%20(3).xlsx'#PL_Licitante.A:.K];11;FALSE)" table:number-columns-spanned="1" table:number-rows-spanned="2" table:style-name="ce48">
            <text:p>R$ 33.589,96</text:p>
          </table:table-cell>
          <table:table-cell table:style-name="ce105"/>
          <table:table-cell table:style-name="ce105"/>
          <table:table-cell office:value-type="currency" office:value="378.36" table:formula="of:=ROUND([.$C94]*[.F95];2)" table:style-name="ce104">
            <text:p>R$ 378,36</text:p>
          </table:table-cell>
          <table:table-cell office:value-type="currency" office:value="3110.96" table:formula="of:=ROUND([.$C94]*[.G95];2)" table:style-name="ce104">
            <text:p>R$ 3.110,96</text:p>
          </table:table-cell>
          <table:table-cell office:value-type="currency" office:value="4035.84" table:formula="of:=ROUND([.$C94]*[.H95];2)" table:style-name="ce104">
            <text:p>R$ 4.035,84</text:p>
          </table:table-cell>
          <table:table-cell table:style-name="ce105"/>
          <table:table-cell office:value-type="currency" office:value="1639.56" table:formula="of:=ROUND([.$C94]*[.J95];2)" table:style-name="ce104">
            <text:p>R$ 1.639,56</text:p>
          </table:table-cell>
          <table:table-cell office:value-type="currency" office:value="8281.8799999999992" table:formula="of:=ROUND([.$C94]*[.K95];2)" table:style-name="ce104">
            <text:p>R$ 8.281,88</text:p>
          </table:table-cell>
          <table:table-cell office:value-type="currency" office:value="1723.64" table:formula="of:=ROUND([.$C94]*[.L95];2)" table:style-name="ce104">
            <text:p>R$ 1.723,64</text:p>
          </table:table-cell>
          <table:table-cell office:value-type="currency" office:value="1008.96" table:formula="of:=ROUND([.$C94]*[.M95];2)" table:style-name="ce104">
            <text:p>R$ 1.008,96</text:p>
          </table:table-cell>
          <table:table-cell office:value-type="currency" office:value="1387.32" table:formula="of:=ROUND([.$C94]*[.N95];2)" table:style-name="ce104">
            <text:p>R$ 1.387,32</text:p>
          </table:table-cell>
          <table:table-cell office:value-type="currency" office:value="2480.36" table:formula="of:=ROUND([.$C94]*[.O95];2)" table:style-name="ce104">
            <text:p>R$ 2.480,36</text:p>
          </table:table-cell>
          <table:table-cell office:value-type="currency" office:value="9543.08" table:formula="of:=ROUND([.$C94]*[.P95];2)" table:style-name="ce107">
            <text:p>R$ 9.543,08</text:p>
          </table:table-cell>
          <table:table-cell table:style-name="ce1"/>
          <table:table-cell office:value-type="currency" office:value="33589.96" table:formula="of:=SUM([.D94:.P94])" table:style-name="ce23">
            <text:p>R$ 33.589,96</text:p>
          </table:table-cell>
          <table:table-cell office:value-type="currency" office:value="0" table:formula="of:=[.C94]-[.R94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94]/[.$C94]&lt;&gt;0;[.D94]/[.$C94];&quot;&quot;)" table:style-name="ce102"/>
          <table:table-cell office:value-type="string" office:string-value="" table:formula="of:=IF([.E94]/[.$C94]&lt;&gt;0;[.E94]/[.$C94];&quot;&quot;)" table:style-name="ce102"/>
          <table:table-cell office:value-type="percentage" office:value="1.1264080100125157E-2" table:style-name="ce102">
            <text:p>1,12641%</text:p>
          </table:table-cell>
          <table:table-cell office:value-type="percentage" office:value="9.2615769712140181E-2" table:style-name="ce102">
            <text:p>9,26158%</text:p>
          </table:table-cell>
          <table:table-cell office:value-type="percentage" office:value="0.12015018773466835" table:style-name="ce102">
            <text:p>12,01502%</text:p>
          </table:table-cell>
          <table:table-cell office:value-type="string" office:string-value="" table:formula="of:=IF([.I94]/[.$C94]&lt;&gt;0;[.I94]/[.$C94];&quot;&quot;)" table:style-name="ce102"/>
          <table:table-cell office:value-type="percentage" office:value="4.8811013767209012E-2" table:style-name="ce102">
            <text:p>4,88110%</text:p>
          </table:table-cell>
          <table:table-cell office:value-type="percentage" office:value="0.24655819774718399" table:style-name="ce102">
            <text:p>24,65582%</text:p>
          </table:table-cell>
          <table:table-cell office:value-type="percentage" office:value="5.1314142678347933E-2" table:style-name="ce102">
            <text:p>5,13141%</text:p>
          </table:table-cell>
          <table:table-cell office:value-type="percentage" office:value="3.0037546933667086E-2" table:style-name="ce102">
            <text:p>3,00375%</text:p>
          </table:table-cell>
          <table:table-cell office:value-type="percentage" office:value="4.1301627033792247E-2" table:style-name="ce102">
            <text:p>4,13016%</text:p>
          </table:table-cell>
          <table:table-cell office:value-type="percentage" office:value="7.3842302878598248E-2" table:style-name="ce102">
            <text:p>7,38423%</text:p>
          </table:table-cell>
          <table:table-cell office:value-type="percentage" office:value="0.28410513141426785" table:style-name="ce103">
            <text:p>28,41051%</text:p>
          </table:table-cell>
          <table:table-cell table:style-name="ce1"/>
          <table:table-cell office:value-type="percentage" office:value="1" table:formula="of:=SUM([.D95:.P95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1" table:number-columns-spanned="1" table:number-rows-spanned="2" table:style-name="ce46">
            <text:p>41</text:p>
          </table:table-cell>
          <table:table-cell office:value-type="string" table:number-columns-spanned="1" table:number-rows-spanned="2" table:style-name="ce47">
            <text:p>DESMOBILIZAÇÃO DE EQUIPAMENTOS</text:p>
          </table:table-cell>
          <table:table-cell office:value-type="currency" office:value="6360.86" table:formula="of:=VLOOKUP([.A96];['file:///C:/Users/18424993861/Downloads/LI_CDOC_PLP_240014980021_PAVBRTCENT_00%20(3).xlsx'#PL_Licitante.A:.K];11;FALSE)" table:number-columns-spanned="1" table:number-rows-spanned="2" table:style-name="ce48">
            <text:p>R$ 6.360,86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6360.86" table:formula="of:=ROUND([.$C96]*[.P97];2)" table:style-name="ce107">
            <text:p>R$ 6.360,86</text:p>
          </table:table-cell>
          <table:table-cell table:style-name="ce1"/>
          <table:table-cell office:value-type="currency" office:value="6360.86" table:formula="of:=SUM([.D96:.P96])" table:style-name="ce23">
            <text:p>R$ 6.360,86</text:p>
          </table:table-cell>
          <table:table-cell office:value-type="currency" office:value="0" table:formula="of:=[.C96]-[.R96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96]/[.$C96]&lt;&gt;0;[.D96]/[.$C96];&quot;&quot;)" table:style-name="ce102"/>
          <table:table-cell office:value-type="string" office:string-value="" table:formula="of:=IF([.E96]/[.$C96]&lt;&gt;0;[.E96]/[.$C96];&quot;&quot;)" table:style-name="ce102"/>
          <table:table-cell office:value-type="string" office:string-value="" table:formula="of:=IF([.F96]/[.$C96]&lt;&gt;0;[.F96]/[.$C96];&quot;&quot;)" table:style-name="ce102"/>
          <table:table-cell office:value-type="string" office:string-value="" table:formula="of:=IF([.G96]/[.$C96]&lt;&gt;0;[.G96]/[.$C96];&quot;&quot;)" table:style-name="ce102"/>
          <table:table-cell office:value-type="string" office:string-value="" table:formula="of:=IF([.H96]/[.$C96]&lt;&gt;0;[.H96]/[.$C96];&quot;&quot;)" table:style-name="ce102"/>
          <table:table-cell office:value-type="string" office:string-value="" table:formula="of:=IF([.I96]/[.$C96]&lt;&gt;0;[.I96]/[.$C96];&quot;&quot;)" table:style-name="ce102"/>
          <table:table-cell office:value-type="string" office:string-value="" table:formula="of:=IF([.J96]/[.$C96]&lt;&gt;0;[.J96]/[.$C96];&quot;&quot;)" table:style-name="ce102"/>
          <table:table-cell office:value-type="string" office:string-value="" table:formula="of:=IF([.K96]/[.$C96]&lt;&gt;0;[.K96]/[.$C96];&quot;&quot;)" table:style-name="ce102"/>
          <table:table-cell office:value-type="string" office:string-value="" table:formula="of:=IF([.L96]/[.$C96]&lt;&gt;0;[.L96]/[.$C96];&quot;&quot;)" table:style-name="ce102"/>
          <table:table-cell office:value-type="string" office:string-value="" table:formula="of:=IF([.M96]/[.$C96]&lt;&gt;0;[.M96]/[.$C96];&quot;&quot;)" table:style-name="ce102"/>
          <table:table-cell office:value-type="string" office:string-value="" table:formula="of:=IF([.N96]/[.$C96]&lt;&gt;0;[.N96]/[.$C96];&quot;&quot;)" table:style-name="ce102"/>
          <table:table-cell office:value-type="string" office:string-value="" table:formula="of:=IF([.O96]/[.$C96]&lt;&gt;0;[.O96]/[.$C96];&quot;&quot;)" table:style-name="ce102"/>
          <table:table-cell office:value-type="percentage" office:value="1" table:style-name="ce103">
            <text:p>100,00000%</text:p>
          </table:table-cell>
          <table:table-cell table:style-name="ce1"/>
          <table:table-cell office:value-type="percentage" office:value="1" table:formula="of:=SUM([.D97:.P97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2" table:number-columns-spanned="1" table:number-rows-spanned="2" table:style-name="ce46">
            <text:p>42</text:p>
          </table:table-cell>
          <table:table-cell office:value-type="string" table:number-columns-spanned="1" table:number-rows-spanned="2" table:style-name="ce47">
            <text:p>CANTEIRO DE OBRAS - DESMOBILIZAÇÃO</text:p>
          </table:table-cell>
          <table:table-cell office:value-type="currency" office:value="2087.2199999999998" table:formula="of:=VLOOKUP([.A98];['file:///C:/Users/18424993861/Downloads/LI_CDOC_PLP_240014980021_PAVBRTCENT_00%20(3).xlsx'#PL_Licitante.A:.K];11;FALSE)" table:number-columns-spanned="1" table:number-rows-spanned="2" table:style-name="ce48">
            <text:p>R$ 2.087,22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2087.2199999999998" table:formula="of:=ROUND([.$C98]*[.P99];2)" table:style-name="ce107">
            <text:p>R$ 2.087,22</text:p>
          </table:table-cell>
          <table:table-cell table:style-name="ce1"/>
          <table:table-cell office:value-type="currency" office:value="2087.2199999999998" table:formula="of:=SUM([.D98:.P98])" table:style-name="ce23">
            <text:p>R$ 2.087,22</text:p>
          </table:table-cell>
          <table:table-cell office:value-type="currency" office:value="0" table:formula="of:=[.C98]-[.R98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98]/[.$C98]&lt;&gt;0;[.D98]/[.$C98];&quot;&quot;)" table:style-name="ce102"/>
          <table:table-cell office:value-type="string" office:string-value="" table:formula="of:=IF([.E98]/[.$C98]&lt;&gt;0;[.E98]/[.$C98];&quot;&quot;)" table:style-name="ce102"/>
          <table:table-cell office:value-type="string" office:string-value="" table:formula="of:=IF([.F98]/[.$C98]&lt;&gt;0;[.F98]/[.$C98];&quot;&quot;)" table:style-name="ce102"/>
          <table:table-cell office:value-type="string" office:string-value="" table:formula="of:=IF([.G98]/[.$C98]&lt;&gt;0;[.G98]/[.$C98];&quot;&quot;)" table:style-name="ce102"/>
          <table:table-cell office:value-type="string" office:string-value="" table:formula="of:=IF([.H98]/[.$C98]&lt;&gt;0;[.H98]/[.$C98];&quot;&quot;)" table:style-name="ce102"/>
          <table:table-cell office:value-type="string" office:string-value="" table:formula="of:=IF([.I98]/[.$C98]&lt;&gt;0;[.I98]/[.$C98];&quot;&quot;)" table:style-name="ce102"/>
          <table:table-cell office:value-type="string" office:string-value="" table:formula="of:=IF([.J98]/[.$C98]&lt;&gt;0;[.J98]/[.$C98];&quot;&quot;)" table:style-name="ce102"/>
          <table:table-cell office:value-type="string" office:string-value="" table:formula="of:=IF([.K98]/[.$C98]&lt;&gt;0;[.K98]/[.$C98];&quot;&quot;)" table:style-name="ce102"/>
          <table:table-cell office:value-type="string" office:string-value="" table:formula="of:=IF([.L98]/[.$C98]&lt;&gt;0;[.L98]/[.$C98];&quot;&quot;)" table:style-name="ce102"/>
          <table:table-cell office:value-type="string" office:string-value="" table:formula="of:=IF([.M98]/[.$C98]&lt;&gt;0;[.M98]/[.$C98];&quot;&quot;)" table:style-name="ce102"/>
          <table:table-cell office:value-type="string" office:string-value="" table:formula="of:=IF([.N98]/[.$C98]&lt;&gt;0;[.N98]/[.$C98];&quot;&quot;)" table:style-name="ce102"/>
          <table:table-cell office:value-type="string" office:string-value="" table:formula="of:=IF([.O98]/[.$C98]&lt;&gt;0;[.O98]/[.$C98];&quot;&quot;)" table:style-name="ce102"/>
          <table:table-cell office:value-type="percentage" office:value="1" table:style-name="ce103">
            <text:p>100,00000%</text:p>
          </table:table-cell>
          <table:table-cell table:style-name="ce1"/>
          <table:table-cell office:value-type="percentage" office:value="1" table:formula="of:=SUM([.D99:.P99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3" table:number-columns-spanned="1" table:number-rows-spanned="2" table:style-name="ce46">
            <text:p>43</text:p>
          </table:table-cell>
          <table:table-cell office:value-type="string" table:number-columns-spanned="1" table:number-rows-spanned="2" table:style-name="ce47">
            <text:p>DEMOLIÇÕES: LOMBOFAIXA</text:p>
          </table:table-cell>
          <table:table-cell office:value-type="currency" office:value="11686.51" table:formula="of:=VLOOKUP([.A100];['file:///C:/Users/18424993861/Downloads/LI_CDOC_PLP_240014980021_PAVBRTCENT_00%20(3).xlsx'#PL_Licitante.A:.K];11;FALSE)" table:number-columns-spanned="1" table:number-rows-spanned="2" table:style-name="ce48">
            <text:p>R$ 11.686,51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8128.15" table:formula="of:=ROUND([.$C100]*[.K101];2)" table:style-name="ce104">
            <text:p>R$ 8.128,15</text:p>
          </table:table-cell>
          <table:table-cell table:style-name="ce105"/>
          <table:table-cell table:style-name="ce105"/>
          <table:table-cell office:value-type="currency" office:value="3558.36" table:formula="of:=ROUND([.$C100]*[.N101];2)" table:style-name="ce104">
            <text:p>R$ 3.558,36</text:p>
          </table:table-cell>
          <table:table-cell table:style-name="ce105"/>
          <table:table-cell table:style-name="ce106"/>
          <table:table-cell table:style-name="ce1"/>
          <table:table-cell office:value-type="currency" office:value="11686.51" table:formula="of:=SUM([.D100:.P100])" table:style-name="ce23">
            <text:p>R$ 11.686,51</text:p>
          </table:table-cell>
          <table:table-cell office:value-type="currency" office:value="0" table:formula="of:=[.C100]-[.R100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100]/[.$C100]&lt;&gt;0;[.D100]/[.$C100];&quot;&quot;)" table:style-name="ce102"/>
          <table:table-cell office:value-type="string" office:string-value="" table:formula="of:=IF([.E100]/[.$C100]&lt;&gt;0;[.E100]/[.$C100];&quot;&quot;)" table:style-name="ce102"/>
          <table:table-cell office:value-type="string" office:string-value="" table:formula="of:=IF([.F100]/[.$C100]&lt;&gt;0;[.F100]/[.$C100];&quot;&quot;)" table:style-name="ce102"/>
          <table:table-cell office:value-type="string" office:string-value="" table:formula="of:=IF([.G100]/[.$C100]&lt;&gt;0;[.G100]/[.$C100];&quot;&quot;)" table:style-name="ce102"/>
          <table:table-cell office:value-type="string" office:string-value="" table:formula="of:=IF([.H100]/[.$C100]&lt;&gt;0;[.H100]/[.$C100];&quot;&quot;)" table:style-name="ce102"/>
          <table:table-cell office:value-type="string" office:string-value="" table:formula="of:=IF([.I100]/[.$C100]&lt;&gt;0;[.I100]/[.$C100];&quot;&quot;)" table:style-name="ce102"/>
          <table:table-cell office:value-type="string" office:string-value="" table:formula="of:=IF([.J100]/[.$C100]&lt;&gt;0;[.J100]/[.$C100];&quot;&quot;)" table:style-name="ce102"/>
          <table:table-cell office:value-type="percentage" office:value="0.69551520097315578" table:style-name="ce102">
            <text:p>69,55152%</text:p>
          </table:table-cell>
          <table:table-cell office:value-type="string" office:string-value="" table:formula="of:=IF([.L100]/[.$C100]&lt;&gt;0;[.L100]/[.$C100];&quot;&quot;)" table:style-name="ce102"/>
          <table:table-cell office:value-type="string" office:string-value="" table:formula="of:=IF([.M100]/[.$C100]&lt;&gt;0;[.M100]/[.$C100];&quot;&quot;)" table:style-name="ce102"/>
          <table:table-cell office:value-type="percentage" office:value="0.30448479902684428" table:style-name="ce102">
            <text:p>30,44848%</text:p>
          </table:table-cell>
          <table:table-cell office:value-type="string" office:string-value="" table:formula="of:=IF([.O100]/[.$C100]&lt;&gt;0;[.O100]/[.$C100];&quot;&quot;)" table:style-name="ce102"/>
          <table:table-cell office:value-type="string" office:string-value="" table:formula="of:=IF([.P100]/[.$C100]&lt;&gt;0;[.P100]/[.$C100];&quot;&quot;)" table:style-name="ce103"/>
          <table:table-cell table:style-name="ce1"/>
          <table:table-cell office:value-type="percentage" office:value="1" table:formula="of:=SUM([.D101:.P101])" table:style-name="ce26">
            <text:p>100,00%</text:p>
          </table:table-cell>
          <table:table-cell table:number-columns-repeated="16366" table:style-name="ce1"/>
        </table:table-row>
        <table:table-row table:style-name="ro4">
          <table:table-cell office:value-type="string" table:number-columns-spanned="3" table:number-rows-spanned="1" table:style-name="ce95">
            <text:p>GRUPO II: OBRA REALIZADA COM RECURSOS DO GOVERNO MUNICIPAL</text:p>
          </table:table-cell>
          <table:covered-table-cell table:number-columns-repeated="2"/>
          <table:table-cell table:style-name="ce31"/>
          <table:table-cell table:number-columns-repeated="11" table:style-name="ce32"/>
          <table:table-cell table:style-name="ce33"/>
          <table:table-cell table:style-name="ce1"/>
          <table:table-cell table:number-columns-repeated="2" table:style-name="ce23"/>
          <table:table-cell table:number-columns-repeated="16365"/>
        </table:table-row>
        <table:table-row table:style-name="ro9">
          <table:table-cell office:value-type="float" office:value="44" table:number-columns-spanned="1" table:number-rows-spanned="2" table:style-name="ce92">
            <text:p>44</text:p>
          </table:table-cell>
          <table:table-cell office:value-type="string" table:number-columns-spanned="1" table:number-rows-spanned="2" table:style-name="ce93">
            <text:p>DEMOLIÇÕES: PAVIMENTO FLEXÍVEL (base BGS) Recurso Municipal</text:p>
          </table:table-cell>
          <table:table-cell office:value-type="currency" office:value="898.94" table:formula="of:=VLOOKUP([.A103];['file:///C:/Users/18424993861/Downloads/LI_CDOC_PLP_240014980021_PAVBRTCENT_00%20(3).xlsx'#PL_Licitante.A:.K];11;FALSE)" table:number-columns-spanned="1" table:number-rows-spanned="2" table:style-name="ce94">
            <text:p>R$ 898,94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898.94" table:formula="of:=ROUND([.$C103]*[.J104];2)" table:style-name="ce104">
            <text:p>R$ 898,94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898.94" table:formula="of:=SUM([.D103:.P103])" table:style-name="ce23">
            <text:p>R$ 898,94</text:p>
          </table:table-cell>
          <table:table-cell office:value-type="currency" office:value="0" table:formula="of:=[.C103]-[.R103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103]/[.$C103]&lt;&gt;0;[.D103]/[.$C103];&quot;&quot;)" table:style-name="ce102"/>
          <table:table-cell office:value-type="string" office:string-value="" table:formula="of:=IF([.E103]/[.$C103]&lt;&gt;0;[.E103]/[.$C103];&quot;&quot;)" table:style-name="ce102"/>
          <table:table-cell office:value-type="string" office:string-value="" table:formula="of:=IF([.F103]/[.$C103]&lt;&gt;0;[.F103]/[.$C103];&quot;&quot;)" table:style-name="ce102"/>
          <table:table-cell office:value-type="string" office:string-value="" table:formula="of:=IF([.G103]/[.$C103]&lt;&gt;0;[.G103]/[.$C103];&quot;&quot;)" table:style-name="ce102"/>
          <table:table-cell office:value-type="string" office:string-value="" table:formula="of:=IF([.H103]/[.$C103]&lt;&gt;0;[.H103]/[.$C103];&quot;&quot;)" table:style-name="ce102"/>
          <table:table-cell office:value-type="string" office:string-value="" table:formula="of:=IF([.I103]/[.$C103]&lt;&gt;0;[.I103]/[.$C103];&quot;&quot;)" table:style-name="ce102"/>
          <table:table-cell office:value-type="percentage" office:value="1" table:style-name="ce102">
            <text:p>100,00000%</text:p>
          </table:table-cell>
          <table:table-cell office:value-type="string" office:string-value="" table:formula="of:=IF([.K103]/[.$C103]&lt;&gt;0;[.K103]/[.$C103];&quot;&quot;)" table:style-name="ce102"/>
          <table:table-cell office:value-type="string" office:string-value="" table:formula="of:=IF([.L103]/[.$C103]&lt;&gt;0;[.L103]/[.$C103];&quot;&quot;)" table:style-name="ce102"/>
          <table:table-cell office:value-type="string" office:string-value="" table:formula="of:=IF([.M103]/[.$C103]&lt;&gt;0;[.M103]/[.$C103];&quot;&quot;)" table:style-name="ce102"/>
          <table:table-cell office:value-type="string" office:string-value="" table:formula="of:=IF([.N103]/[.$C103]&lt;&gt;0;[.N103]/[.$C103];&quot;&quot;)" table:style-name="ce102"/>
          <table:table-cell office:value-type="string" office:string-value="" table:formula="of:=IF([.O103]/[.$C103]&lt;&gt;0;[.O103]/[.$C103];&quot;&quot;)" table:style-name="ce102"/>
          <table:table-cell office:value-type="string" office:string-value="" table:formula="of:=IF([.P103]/[.$C103]&lt;&gt;0;[.P103]/[.$C103];&quot;&quot;)" table:style-name="ce103"/>
          <table:table-cell table:style-name="ce1"/>
          <table:table-cell office:value-type="percentage" office:value="1" table:formula="of:=SUM([.D104:.P104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5" table:number-columns-spanned="1" table:number-rows-spanned="2" table:style-name="ce46">
            <text:p>45</text:p>
          </table:table-cell>
          <table:table-cell office:value-type="string" table:number-columns-spanned="1" table:number-rows-spanned="2" table:style-name="ce47">
            <text:p>DEMOLIÇÕES: PAVIMENTO FLEXÍVEL (base Paralelepípedo) Recurso Municipal</text:p>
          </table:table-cell>
          <table:table-cell office:value-type="currency" office:value="92333.47" table:formula="of:=VLOOKUP([.A105];['file:///C:/Users/18424993861/Downloads/LI_CDOC_PLP_240014980021_PAVBRTCENT_00%20(3).xlsx'#PL_Licitante.A:.K];11;FALSE)" table:number-columns-spanned="1" table:number-rows-spanned="2" table:style-name="ce48">
            <text:p>R$ 92.333,47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1004.39" table:formula="of:=ROUND([.$C105]*[.H106];2)" table:style-name="ce104">
            <text:p>R$ 1.004,39</text:p>
          </table:table-cell>
          <table:table-cell office:value-type="currency" office:value="69969.070000000007" table:formula="of:=ROUND([.$C105]*[.I106];2)" table:style-name="ce104">
            <text:p>R$ 69.969,07</text:p>
          </table:table-cell>
          <table:table-cell office:value-type="currency" office:value="21360.01" table:formula="of:=ROUND([.$C105]*[.J106];2)" table:style-name="ce104">
            <text:p>R$ 21.360,01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92333.47" table:formula="of:=SUM([.D105:.P105])" table:style-name="ce23">
            <text:p>R$ 92.333,47</text:p>
          </table:table-cell>
          <table:table-cell office:value-type="currency" office:value="0" table:formula="of:=[.C105]-[.R105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105]/[.$C105]&lt;&gt;0;[.D105]/[.$C105];&quot;&quot;)" table:style-name="ce102"/>
          <table:table-cell office:value-type="string" office:string-value="" table:formula="of:=IF([.E105]/[.$C105]&lt;&gt;0;[.E105]/[.$C105];&quot;&quot;)" table:style-name="ce102"/>
          <table:table-cell office:value-type="string" office:string-value="" table:formula="of:=IF([.F105]/[.$C105]&lt;&gt;0;[.F105]/[.$C105];&quot;&quot;)" table:style-name="ce102"/>
          <table:table-cell office:value-type="string" office:string-value="" table:formula="of:=IF([.G105]/[.$C105]&lt;&gt;0;[.G105]/[.$C105];&quot;&quot;)" table:style-name="ce102"/>
          <table:table-cell office:value-type="percentage" office:value="1.0877855692214784E-2" table:style-name="ce102">
            <text:p>1,08779%</text:p>
          </table:table-cell>
          <table:table-cell office:value-type="percentage" office:value="0.75778667761780294" table:style-name="ce102">
            <text:p>75,77867%</text:p>
          </table:table-cell>
          <table:table-cell office:value-type="percentage" office:value="0.23133546668998234" table:style-name="ce102">
            <text:p>23,13355%</text:p>
          </table:table-cell>
          <table:table-cell office:value-type="string" office:string-value="" table:formula="of:=IF([.K105]/[.$C105]&lt;&gt;0;[.K105]/[.$C105];&quot;&quot;)" table:style-name="ce102"/>
          <table:table-cell office:value-type="string" office:string-value="" table:formula="of:=IF([.L105]/[.$C105]&lt;&gt;0;[.L105]/[.$C105];&quot;&quot;)" table:style-name="ce102"/>
          <table:table-cell office:value-type="string" office:string-value="" table:formula="of:=IF([.M105]/[.$C105]&lt;&gt;0;[.M105]/[.$C105];&quot;&quot;)" table:style-name="ce102"/>
          <table:table-cell office:value-type="string" office:string-value="" table:formula="of:=IF([.N105]/[.$C105]&lt;&gt;0;[.N105]/[.$C105];&quot;&quot;)" table:style-name="ce102"/>
          <table:table-cell office:value-type="string" office:string-value="" table:formula="of:=IF([.O105]/[.$C105]&lt;&gt;0;[.O105]/[.$C105];&quot;&quot;)" table:style-name="ce102"/>
          <table:table-cell office:value-type="string" office:string-value="" table:formula="of:=IF([.P105]/[.$C105]&lt;&gt;0;[.P105]/[.$C105];&quot;&quot;)" table:style-name="ce103"/>
          <table:table-cell table:style-name="ce1"/>
          <table:table-cell office:value-type="percentage" office:value="1" table:formula="of:=SUM([.D106:.P106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6" table:number-columns-spanned="1" table:number-rows-spanned="2" table:style-name="ce46">
            <text:p>46</text:p>
          </table:table-cell>
          <table:table-cell office:value-type="string" table:number-columns-spanned="1" table:number-rows-spanned="2" table:style-name="ce47">
            <text:p>SERVIÇOS COMPLEMENTARES: RECONSTRUÇÃO DE LOMBOFAIXA</text:p>
          </table:table-cell>
          <table:table-cell office:value-type="currency" office:value="418270.89999999997" table:formula="of:=VLOOKUP([.A107];['file:///C:/Users/18424993861/Downloads/LI_CDOC_PLP_240014980021_PAVBRTCENT_00%20(3).xlsx'#PL_Licitante.A:.K];11;FALSE)" table:number-columns-spanned="1" table:number-rows-spanned="2" table:style-name="ce48">
            <text:p>R$ 418.270,90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office:value-type="currency" office:value="154700.68" table:formula="of:=ROUND([.$C107]*[.L108];2)" table:style-name="ce104">
            <text:p>R$ 154.700,68</text:p>
          </table:table-cell>
          <table:table-cell table:style-name="ce105"/>
          <table:table-cell table:style-name="ce105"/>
          <table:table-cell office:value-type="currency" office:value="121094.6" table:formula="of:=ROUND([.$C107]*[.O108];2)" table:style-name="ce104">
            <text:p>R$ 121.094,60</text:p>
          </table:table-cell>
          <table:table-cell office:value-type="currency" office:value="142475.62" table:formula="of:=ROUND([.$C107]*[.P108];2)" table:style-name="ce107">
            <text:p>R$ 142.475,62</text:p>
          </table:table-cell>
          <table:table-cell table:style-name="ce1"/>
          <table:table-cell office:value-type="currency" office:value="418270.9" table:formula="of:=SUM([.D107:.P107])" table:style-name="ce23">
            <text:p>R$ 418.270,90</text:p>
          </table:table-cell>
          <table:table-cell office:value-type="currency" office:value="0" table:formula="of:=[.C107]-[.R107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107]/[.$C107]&lt;&gt;0;[.D107]/[.$C107];&quot;&quot;)" table:style-name="ce102"/>
          <table:table-cell office:value-type="string" office:string-value="" table:formula="of:=IF([.E107]/[.$C107]&lt;&gt;0;[.E107]/[.$C107];&quot;&quot;)" table:style-name="ce102"/>
          <table:table-cell office:value-type="string" office:string-value="" table:formula="of:=IF([.F107]/[.$C107]&lt;&gt;0;[.F107]/[.$C107];&quot;&quot;)" table:style-name="ce102"/>
          <table:table-cell office:value-type="string" office:string-value="" table:formula="of:=IF([.G107]/[.$C107]&lt;&gt;0;[.G107]/[.$C107];&quot;&quot;)" table:style-name="ce102"/>
          <table:table-cell office:value-type="string" office:string-value="" table:formula="of:=IF([.H107]/[.$C107]&lt;&gt;0;[.H107]/[.$C107];&quot;&quot;)" table:style-name="ce102"/>
          <table:table-cell office:value-type="string" office:string-value="" table:formula="of:=IF([.I107]/[.$C107]&lt;&gt;0;[.I107]/[.$C107];&quot;&quot;)" table:style-name="ce102"/>
          <table:table-cell office:value-type="string" office:string-value="" table:formula="of:=IF([.J107]/[.$C107]&lt;&gt;0;[.J107]/[.$C107];&quot;&quot;)" table:style-name="ce102"/>
          <table:table-cell office:value-type="string" office:string-value="" table:formula="of:=IF([.K107]/[.$C107]&lt;&gt;0;[.K107]/[.$C107];&quot;&quot;)" table:style-name="ce102"/>
          <table:table-cell office:value-type="percentage" office:value="0.36985761869060135" table:style-name="ce102">
            <text:p>36,98576%</text:p>
          </table:table-cell>
          <table:table-cell office:value-type="string" office:string-value="" table:formula="of:=IF([.M107]/[.$C107]&lt;&gt;0;[.M107]/[.$C107];&quot;&quot;)" table:style-name="ce102"/>
          <table:table-cell office:value-type="string" office:string-value="" table:formula="of:=IF([.N107]/[.$C107]&lt;&gt;0;[.N107]/[.$C107];&quot;&quot;)" table:style-name="ce102"/>
          <table:table-cell office:value-type="percentage" office:value="0.28951236263545665" table:style-name="ce102">
            <text:p>28,95124%</text:p>
          </table:table-cell>
          <table:table-cell office:value-type="percentage" office:value="0.34063001867394199" table:style-name="ce103">
            <text:p>34,06300%</text:p>
          </table:table-cell>
          <table:table-cell table:style-name="ce1"/>
          <table:table-cell office:value-type="percentage" office:value="1" table:formula="of:=SUM([.D108:.P108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7" table:number-columns-spanned="1" table:number-rows-spanned="2" table:style-name="ce46">
            <text:p>47</text:p>
          </table:table-cell>
          <table:table-cell office:value-type="string" table:number-columns-spanned="1" table:number-rows-spanned="2" table:style-name="ce47">
            <text:p>PLACA DE OBRA - PREFEITURA</text:p>
          </table:table-cell>
          <table:table-cell office:value-type="currency" office:value="3772.27" table:formula="of:=VLOOKUP([.A109];['file:///C:/Users/18424993861/Downloads/LI_CDOC_PLP_240014980021_PAVBRTCENT_00%20(3).xlsx'#PL_Licitante.A:.K];11;FALSE)" table:number-columns-spanned="1" table:number-rows-spanned="2" table:style-name="ce48">
            <text:p>R$ 3.772,27</text:p>
          </table:table-cell>
          <table:table-cell office:value-type="currency" office:value="3772.27" table:formula="of:=ROUND([.$C109]*[.D110];2)" table:style-name="ce104">
            <text:p>R$ 3.772,27</text:p>
          </table:table-cell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5"/>
          <table:table-cell table:style-name="ce106"/>
          <table:table-cell table:style-name="ce1"/>
          <table:table-cell office:value-type="currency" office:value="3772.27" table:formula="of:=SUM([.D109:.P109])" table:style-name="ce23">
            <text:p>R$ 3.772,27</text:p>
          </table:table-cell>
          <table:table-cell office:value-type="currency" office:value="0" table:formula="of:=[.C109]-[.R109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102">
            <text:p>100,00000%</text:p>
          </table:table-cell>
          <table:table-cell office:value-type="string" office:string-value="" table:formula="of:=IF([.E109]/[.$C109]&lt;&gt;0;[.E109]/[.$C109];&quot;&quot;)" table:style-name="ce102"/>
          <table:table-cell office:value-type="string" office:string-value="" table:formula="of:=IF([.F109]/[.$C109]&lt;&gt;0;[.F109]/[.$C109];&quot;&quot;)" table:style-name="ce102"/>
          <table:table-cell office:value-type="string" office:string-value="" table:formula="of:=IF([.G109]/[.$C109]&lt;&gt;0;[.G109]/[.$C109];&quot;&quot;)" table:style-name="ce102"/>
          <table:table-cell office:value-type="string" office:string-value="" table:formula="of:=IF([.H109]/[.$C109]&lt;&gt;0;[.H109]/[.$C109];&quot;&quot;)" table:style-name="ce102"/>
          <table:table-cell office:value-type="string" office:string-value="" table:formula="of:=IF([.I109]/[.$C109]&lt;&gt;0;[.I109]/[.$C109];&quot;&quot;)" table:style-name="ce102"/>
          <table:table-cell office:value-type="string" office:string-value="" table:formula="of:=IF([.J109]/[.$C109]&lt;&gt;0;[.J109]/[.$C109];&quot;&quot;)" table:style-name="ce102"/>
          <table:table-cell office:value-type="string" office:string-value="" table:formula="of:=IF([.K109]/[.$C109]&lt;&gt;0;[.K109]/[.$C109];&quot;&quot;)" table:style-name="ce102"/>
          <table:table-cell office:value-type="string" office:string-value="" table:formula="of:=IF([.L109]/[.$C109]&lt;&gt;0;[.L109]/[.$C109];&quot;&quot;)" table:style-name="ce102"/>
          <table:table-cell office:value-type="string" office:string-value="" table:formula="of:=IF([.M109]/[.$C109]&lt;&gt;0;[.M109]/[.$C109];&quot;&quot;)" table:style-name="ce102"/>
          <table:table-cell office:value-type="string" office:string-value="" table:formula="of:=IF([.N109]/[.$C109]&lt;&gt;0;[.N109]/[.$C109];&quot;&quot;)" table:style-name="ce102"/>
          <table:table-cell office:value-type="string" office:string-value="" table:formula="of:=IF([.O109]/[.$C109]&lt;&gt;0;[.O109]/[.$C109];&quot;&quot;)" table:style-name="ce102"/>
          <table:table-cell office:value-type="string" office:string-value="" table:formula="of:=IF([.P109]/[.$C109]&lt;&gt;0;[.P109]/[.$C109];&quot;&quot;)" table:style-name="ce103"/>
          <table:table-cell table:style-name="ce1"/>
          <table:table-cell office:value-type="percentage" office:value="1" table:formula="of:=SUM([.D110:.P110])" table:style-name="ce26">
            <text:p>100,00%</text:p>
          </table:table-cell>
          <table:table-cell table:number-columns-repeated="16366" table:style-name="ce1"/>
        </table:table-row>
        <table:table-row table:style-name="ro9">
          <table:table-cell office:value-type="float" office:value="48" table:number-columns-spanned="1" table:number-rows-spanned="2" table:style-name="ce98">
            <text:p>48</text:p>
          </table:table-cell>
          <table:table-cell office:value-type="string" table:number-columns-spanned="1" table:number-rows-spanned="2" table:style-name="ce99">
            <text:p>ADMINISTRAÇÃO LOCAL - MUNICIPAL</text:p>
          </table:table-cell>
          <table:table-cell office:value-type="currency" office:value="3240.26" table:formula="of:=VLOOKUP([.A111];['file:///C:/Users/18424993861/Downloads/LI_CDOC_PLP_240014980021_PAVBRTCENT_00%20(3).xlsx'#PL_Licitante.A:.K];11;FALSE)" table:number-columns-spanned="1" table:number-rows-spanned="2" table:style-name="ce48">
            <text:p>R$ 3.240,26</text:p>
          </table:table-cell>
          <table:table-cell office:value-type="currency" office:value="23.72" table:formula="of:=ROUND([.$C111]*[.D112];2)" table:style-name="ce104">
            <text:p>R$ 23,72</text:p>
          </table:table-cell>
          <table:table-cell table:style-name="ce105"/>
          <table:table-cell table:style-name="ce105"/>
          <table:table-cell table:style-name="ce105"/>
          <table:table-cell office:value-type="currency" office:value="6.31" table:formula="of:=ROUND([.$C111]*[.H112];2)" table:style-name="ce104">
            <text:p>R$ 6,31</text:p>
          </table:table-cell>
          <table:table-cell office:value-type="currency" office:value="439.93" table:formula="of:=ROUND([.$C111]*[.I112];2)" table:style-name="ce104">
            <text:p>R$ 439,93</text:p>
          </table:table-cell>
          <table:table-cell office:value-type="currency" office:value="139.94999999999999" table:formula="of:=ROUND([.$C111]*[.J112];2)" table:style-name="ce104">
            <text:p>R$ 139,95</text:p>
          </table:table-cell>
          <table:table-cell table:style-name="ce105"/>
          <table:table-cell office:value-type="currency" office:value="972.85" table:formula="of:=ROUND([.$C111]*[.L112];2)" table:style-name="ce104">
            <text:p>R$ 972,85</text:p>
          </table:table-cell>
          <table:table-cell table:style-name="ce105"/>
          <table:table-cell table:style-name="ce105"/>
          <table:table-cell office:value-type="currency" office:value="761.53" table:formula="of:=ROUND([.$C111]*[.O112];2)+0.01" table:style-name="ce104">
            <text:p>R$ 761,53</text:p>
          </table:table-cell>
          <table:table-cell office:value-type="currency" office:value="895.97" table:formula="of:=ROUND([.$C111]*[.P112];2+0.01)" table:style-name="ce107">
            <text:p>R$ 895,97</text:p>
          </table:table-cell>
          <table:table-cell table:style-name="ce1"/>
          <table:table-cell office:value-type="currency" office:value="3240.26" table:formula="of:=SUM([.D111:.P111])" table:style-name="ce23">
            <text:p>R$ 3.240,26</text:p>
          </table:table-cell>
          <table:table-cell office:value-type="currency" office:value="0" table:formula="of:=[.C111]-[.R111]" table:style-name="ce23">
            <text:p>R$ 0,00</text:p>
          </table:table-cell>
          <table:table-cell table:number-columns-repeated="16365"/>
        </table:table-row>
        <table:table-row table:style-name="ro9">
          <table:covered-table-cell/>
          <table:covered-table-cell/>
          <table:covered-table-cell/>
          <table:table-cell office:value-type="percentage" office:value="7.3217375968607735E-3" table:style-name="ce102">
            <text:p>0,73217%</text:p>
          </table:table-cell>
          <table:table-cell office:value-type="string" office:string-value="" table:formula="of:=IF([.E111]/[.$C111]&lt;&gt;0;[.E111]/[.$C111];&quot;&quot;)" table:style-name="ce102"/>
          <table:table-cell office:value-type="string" office:string-value="" table:formula="of:=IF([.F111]/[.$C111]&lt;&gt;0;[.F111]/[.$C111];&quot;&quot;)" table:style-name="ce102"/>
          <table:table-cell office:value-type="string" office:string-value="" table:formula="of:=IF([.G111]/[.$C111]&lt;&gt;0;[.G111]/[.$C111];&quot;&quot;)" table:style-name="ce102"/>
          <table:table-cell office:value-type="percentage" office:value="1.9482380432745831E-3" table:style-name="ce102">
            <text:p>0,19482%</text:p>
          </table:table-cell>
          <table:table-cell office:value-type="percentage" office:value="0.13577042205394441" table:style-name="ce102">
            <text:p>13,57704%</text:p>
          </table:table-cell>
          <table:table-cell office:value-type="percentage" office:value="4.3191913847646132E-2" table:style-name="ce102">
            <text:p>4,31919%</text:p>
          </table:table-cell>
          <table:table-cell office:value-type="string" office:string-value="" table:formula="of:=IF([.K111]/[.$C111]&lt;&gt;0;[.K111]/[.$C111];&quot;&quot;)" table:style-name="ce102"/>
          <table:table-cell office:value-type="percentage" office:value="0.30023808736483582" table:style-name="ce102">
            <text:p>30,02381%</text:p>
          </table:table-cell>
          <table:table-cell office:value-type="string" office:string-value="" table:formula="of:=IF([.M111]/[.$C111]&lt;&gt;0;[.M111]/[.$C111];&quot;&quot;)" table:style-name="ce102"/>
          <table:table-cell office:value-type="string" office:string-value="" table:formula="of:=IF([.N111]/[.$C111]&lt;&gt;0;[.N111]/[.$C111];&quot;&quot;)" table:style-name="ce102"/>
          <table:table-cell office:value-type="percentage" office:value="0.23501758098828301" table:style-name="ce102">
            <text:p>23,50176%</text:p>
          </table:table-cell>
          <table:table-cell office:value-type="percentage" office:value="0.27651202010515524" table:style-name="ce103">
            <text:p>27,65120%</text:p>
          </table:table-cell>
          <table:table-cell table:style-name="ce1"/>
          <table:table-cell office:value-type="percentage" office:value="1" table:formula="of:=SUM([.D112:.P112])" table:style-name="ce26">
            <text:p>100,00%</text:p>
          </table:table-cell>
          <table:table-cell table:number-columns-repeated="16366" table:style-name="ce1"/>
        </table:table-row>
        <table:table-row table:style-name="ro12">
          <table:table-cell office:value-type="string" table:number-columns-spanned="2" table:number-rows-spanned="2" table:style-name="ce96">
            <text:p>Total</text:p>
          </table:table-cell>
          <table:covered-table-cell/>
          <table:table-cell office:value-type="currency" office:value="16126394.340000002" table:formula="of:=SUBTOTAL(109;[.C16:.C112])" table:number-columns-spanned="1" table:number-rows-spanned="2" table:style-name="ce97">
            <text:p>R$16.126.394,34</text:p>
          </table:table-cell>
          <table:table-cell office:value-type="currency" office:value="59259.21" table:formula="of:=SUM([.D16];[.D18];[.D20];[.D22];[.D24];[.D26];[.D28];[.D30];[.D32];[.D34];[.D36];[.D38];[.D40];[.D42];[.D44];[.D46];[.D48];[.D50];[.D52];[.D54];[.D56];[.D58];[.D60];[.D62];[.D64];[.D66];[.D68];[.D70];[.D72];[.D74];[.D76];[.D78];[.D80];[.D82];[.D84];[.D86];[.D88];[.D90];[.D92];[.D94];[.D96];[.D98];[.D100];[.D103];[.D105];[.D107];[.D109];[.D111])" table:style-name="ce34">
            <text:p>R$59.259,21</text:p>
          </table:table-cell>
          <table:table-cell office:value-type="currency" office:value="225756.43" table:formula="of:=SUM([.E16];[.E18];[.E20];[.E22];[.E24];[.E26];[.E28];[.E30];[.E32];[.E34];[.E36];[.E38];[.E40];[.E42];[.E44];[.E46];[.E48];[.E50];[.E52];[.E54];[.E56];[.E58];[.E60];[.E62];[.E64];[.E66];[.E68];[.E70];[.E72];[.E74];[.E76];[.E78];[.E80];[.E82];[.E84];[.E86];[.E88];[.E90];[.E92];[.E94];[.E96];[.E98];[.E100];[.E103];[.E105];[.E107];[.E109];[.E111])" table:style-name="ce34">
            <text:p>R$225.756,43</text:p>
          </table:table-cell>
          <table:table-cell office:value-type="currency" office:value="556453.25" table:formula="of:=SUM([.F16];[.F18];[.F20];[.F22];[.F24];[.F26];[.F28];[.F30];[.F32];[.F34];[.F36];[.F38];[.F40];[.F42];[.F44];[.F46];[.F48];[.F50];[.F52];[.F54];[.F56];[.F58];[.F60];[.F62];[.F64];[.F66];[.F68];[.F70];[.F72];[.F74];[.F76];[.F78];[.F80];[.F82];[.F84];[.F86];[.F88];[.F90];[.F92];[.F94];[.F96];[.F98];[.F100];[.F103];[.F105];[.F107];[.F109];[.F111])" table:style-name="ce34">
            <text:p>R$556.453,25</text:p>
          </table:table-cell>
          <table:table-cell office:value-type="currency" office:value="966768.02999999991" table:formula="of:=SUM([.G16];[.G18];[.G20];[.G22];[.G24];[.G26];[.G28];[.G30];[.G32];[.G34];[.G36];[.G38];[.G40];[.G42];[.G44];[.G46];[.G48];[.G50];[.G52];[.G54];[.G56];[.G58];[.G60];[.G62];[.G64];[.G66];[.G68];[.G70];[.G72];[.G74];[.G76];[.G78];[.G80];[.G82];[.G84];[.G86];[.G88];[.G90];[.G92];[.G94];[.G96];[.G98];[.G100];[.G103];[.G105];[.G107];[.G109];[.G111])" table:style-name="ce34">
            <text:p>R$966.768,03</text:p>
          </table:table-cell>
          <table:table-cell office:value-type="currency" office:value="861143.09999999986" table:formula="of:=SUM([.H16];[.H18];[.H20];[.H22];[.H24];[.H26];[.H28];[.H30];[.H32];[.H34];[.H36];[.H38];[.H40];[.H42];[.H44];[.H46];[.H48];[.H50];[.H52];[.H54];[.H56];[.H58];[.H60];[.H62];[.H64];[.H66];[.H68];[.H70];[.H72];[.H74];[.H76];[.H78];[.H80];[.H82];[.H84];[.H86];[.H88];[.H90];[.H92];[.H94];[.H96];[.H98];[.H100];[.H103];[.H105];[.H107];[.H109];[.H111])" table:style-name="ce34">
            <text:p>R$861.143,10</text:p>
          </table:table-cell>
          <table:table-cell office:value-type="currency" office:value="1545351.97" table:formula="of:=SUM([.I16];[.I18];[.I20];[.I22];[.I24];[.I26];[.I28];[.I30];[.I32];[.I34];[.I36];[.I38];[.I40];[.I42];[.I44];[.I46];[.I48];[.I50];[.I52];[.I54];[.I56];[.I58];[.I60];[.I62];[.I64];[.I66];[.I68];[.I70];[.I72];[.I74];[.I76];[.I78];[.I80];[.I82];[.I84];[.I86];[.I88];[.I90];[.I92];[.I94];[.I96];[.I98];[.I100];[.I103];[.I105];[.I107];[.I109];[.I111])" table:style-name="ce34">
            <text:p>R$1.545.351,97</text:p>
          </table:table-cell>
          <table:table-cell office:value-type="currency" office:value="1411162.2400000002" table:formula="of:=SUM([.J16];[.J18];[.J20];[.J22];[.J24];[.J26];[.J28];[.J30];[.J32];[.J34];[.J36];[.J38];[.J40];[.J42];[.J44];[.J46];[.J48];[.J50];[.J52];[.J54];[.J56];[.J58];[.J60];[.J62];[.J64];[.J66];[.J68];[.J70];[.J72];[.J74];[.J76];[.J78];[.J80];[.J82];[.J84];[.J86];[.J88];[.J90];[.J92];[.J94];[.J96];[.J98];[.J100];[.J103];[.J105];[.J107];[.J109];[.J111])" table:style-name="ce34">
            <text:p>R$1.411.162,24</text:p>
          </table:table-cell>
          <table:table-cell office:value-type="currency" office:value="1585603.8499999999" table:formula="of:=SUM([.K16];[.K18];[.K20];[.K22];[.K24];[.K26];[.K28];[.K30];[.K32];[.K34];[.K36];[.K38];[.K40];[.K42];[.K44];[.K46];[.K48];[.K50];[.K52];[.K54];[.K56];[.K58];[.K60];[.K62];[.K64];[.K66];[.K68];[.K70];[.K72];[.K74];[.K76];[.K78];[.K80];[.K82];[.K84];[.K86];[.K88];[.K90];[.K92];[.K94];[.K96];[.K98];[.K100];[.K103];[.K105];[.K107];[.K109];[.K111])" table:style-name="ce34">
            <text:p>R$1.585.603,85</text:p>
          </table:table-cell>
          <table:table-cell office:value-type="currency" office:value="1999210.71" table:formula="of:=SUM([.L16];[.L18];[.L20];[.L22];[.L24];[.L26];[.L28];[.L30];[.L32];[.L34];[.L36];[.L38];[.L40];[.L42];[.L44];[.L46];[.L48];[.L50];[.L52];[.L54];[.L56];[.L58];[.L60];[.L62];[.L64];[.L66];[.L68];[.L70];[.L72];[.L74];[.L76];[.L78];[.L80];[.L82];[.L84];[.L86];[.L88];[.L90];[.L92];[.L94];[.L96];[.L98];[.L100];[.L103];[.L105];[.L107];[.L109];[.L111])" table:style-name="ce34">
            <text:p>R$1.999.210,71</text:p>
          </table:table-cell>
          <table:table-cell office:value-type="currency" office:value="2692381.4799999995" table:formula="of:=SUM([.M16];[.M18];[.M20];[.M22];[.M24];[.M26];[.M28];[.M30];[.M32];[.M34];[.M36];[.M38];[.M40];[.M42];[.M44];[.M46];[.M48];[.M50];[.M52];[.M54];[.M56];[.M58];[.M60];[.M62];[.M64];[.M66];[.M68];[.M70];[.M72];[.M74];[.M76];[.M78];[.M80];[.M82];[.M84];[.M86];[.M88];[.M90];[.M92];[.M94];[.M96];[.M98];[.M100];[.M103];[.M105];[.M107];[.M109];[.M111])" table:style-name="ce34">
            <text:p>R$2.692.381,48</text:p>
          </table:table-cell>
          <table:table-cell office:value-type="currency" office:value="2617014.2899999986" table:formula="of:=SUM([.N16];[.N18];[.N20];[.N22];[.N24];[.N26];[.N28];[.N30];[.N32];[.N34];[.N36];[.N38];[.N40];[.N42];[.N44];[.N46];[.N48];[.N50];[.N52];[.N54];[.N56];[.N58];[.N60];[.N62];[.N64];[.N66];[.N68];[.N70];[.N72];[.N74];[.N76];[.N78];[.N80];[.N82];[.N84];[.N86];[.N88];[.N90];[.N92];[.N94];[.N96];[.N98];[.N100];[.N103];[.N105];[.N107];[.N109];[.N111])" table:style-name="ce34">
            <text:p>R$2.617.014,29</text:p>
          </table:table-cell>
          <table:table-cell office:value-type="currency" office:value="1221792.0500000003" table:formula="of:=SUM([.O16];[.O18];[.O20];[.O22];[.O24];[.O26];[.O28];[.O30];[.O32];[.O34];[.O36];[.O38];[.O40];[.O42];[.O44];[.O46];[.O48];[.O50];[.O52];[.O54];[.O56];[.O58];[.O60];[.O62];[.O64];[.O66];[.O68];[.O70];[.O72];[.O74];[.O76];[.O78];[.O80];[.O82];[.O84];[.O86];[.O88];[.O90];[.O92];[.O94];[.O96];[.O98];[.O100];[.O103];[.O105];[.O107];[.O109];[.O111])" table:style-name="ce34">
            <text:p>R$1.221.792,05</text:p>
          </table:table-cell>
          <table:table-cell office:value-type="currency" office:value="384497.73" table:formula="of:=SUM([.P16];[.P18];[.P20];[.P22];[.P24];[.P26];[.P28];[.P30];[.P32];[.P34];[.P36];[.P38];[.P40];[.P42];[.P44];[.P46];[.P48];[.P50];[.P52];[.P54];[.P56];[.P58];[.P60];[.P62];[.P64];[.P66];[.P68];[.P70];[.P72];[.P74];[.P76];[.P78];[.P80];[.P82];[.P84];[.P86];[.P88];[.P90];[.P92];[.P94];[.P96];[.P98];[.P100];[.P103];[.P105];[.P107];[.P109];[.P111])" table:style-name="ce35">
            <text:p>R$384.497,73</text:p>
          </table:table-cell>
          <table:table-cell table:style-name="ce1"/>
          <table:table-cell office:value-type="currency" office:value="16126394.34" table:formula="of:=SUM([.D113:.P113])" table:style-name="ce23">
            <text:p>R$ 16.126.394,34</text:p>
          </table:table-cell>
          <table:table-cell office:value-type="currency" office:value="0" table:formula="of:=[.C113]-[.R113]" table:style-name="ce23">
            <text:p>R$ 0,00</text:p>
          </table:table-cell>
          <table:table-cell table:number-columns-repeated="16365"/>
        </table:table-row>
        <table:table-row table:style-name="ro12">
          <table:covered-table-cell/>
          <table:covered-table-cell/>
          <table:covered-table-cell/>
          <table:table-cell office:value-type="percentage" office:value="3.6746720159889128E-3" table:formula="of:=IF([.D113]/[.$C113]&lt;&gt;0;[.D113]/[.$C113];&quot;&quot;)" table:style-name="ce36">
            <text:p>0,36747%</text:p>
          </table:table-cell>
          <table:table-cell office:value-type="percentage" office:value="1.3999188240115923E-2" table:formula="of:=IF([.E113]/[.$C113]&lt;&gt;0;[.E113]/[.$C113];&quot;&quot;)" table:style-name="ce36">
            <text:p>1,39992%</text:p>
          </table:table-cell>
          <table:table-cell office:value-type="percentage" office:value="3.4505744946331254E-2" table:formula="of:=IF([.F113]/[.$C113]&lt;&gt;0;[.F113]/[.$C113];&quot;&quot;)" table:style-name="ce36">
            <text:p>3,45057%</text:p>
          </table:table-cell>
          <table:table-cell office:value-type="percentage" office:value="5.9949422643226759E-2" table:formula="of:=IF([.G113]/[.$C113]&lt;&gt;0;[.G113]/[.$C113];&quot;&quot;)" table:style-name="ce36">
            <text:p>5,99494%</text:p>
          </table:table-cell>
          <table:table-cell office:value-type="percentage" office:value="5.3399605754648798E-2" table:formula="of:=IF([.H113]/[.$C113]&lt;&gt;0;[.H113]/[.$C113];&quot;&quot;)" table:style-name="ce36">
            <text:p>5,33996%</text:p>
          </table:table-cell>
          <table:table-cell office:value-type="percentage" office:value="9.5827494814938269E-2" table:formula="of:=IF([.I113]/[.$C113]&lt;&gt;0;[.I113]/[.$C113];&quot;&quot;)" table:style-name="ce36">
            <text:p>9,58275%</text:p>
          </table:table-cell>
          <table:table-cell office:value-type="percentage" office:value="8.7506370627421975E-2" table:formula="of:=IF([.J113]/[.$C113]&lt;&gt;0;[.J113]/[.$C113];&quot;&quot;)" table:style-name="ce36">
            <text:p>8,75064%</text:p>
          </table:table-cell>
          <table:table-cell office:value-type="percentage" office:value="9.8323519602088544E-2" table:formula="of:=IF([.K113]/[.$C113]&lt;&gt;0;[.K113]/[.$C113];&quot;&quot;)" table:style-name="ce36">
            <text:p>9,83235%</text:p>
          </table:table-cell>
          <table:table-cell office:value-type="percentage" office:value="0.12397133964665283" table:formula="of:=IF([.L113]/[.$C113]&lt;&gt;0;[.L113]/[.$C113];&quot;&quot;)" table:style-name="ce36">
            <text:p>12,39713%</text:p>
          </table:table-cell>
          <table:table-cell office:value-type="percentage" office:value="0.16695495739688077" table:formula="of:=IF([.M113]/[.$C113]&lt;&gt;0;[.M113]/[.$C113];&quot;&quot;)" table:style-name="ce36">
            <text:p>16,69550%</text:p>
          </table:table-cell>
          <table:table-cell office:value-type="percentage" office:value="0.16228142725672665" table:formula="of:=IF([.N113]/[.$C113]&lt;&gt;0;[.N113]/[.$C113];&quot;&quot;)" table:style-name="ce36">
            <text:p>16,22814%</text:p>
          </table:table-cell>
          <table:table-cell office:value-type="percentage" office:value="7.5763498289847728E-2" table:formula="of:=IF([.O113]/[.$C113]&lt;&gt;0;[.O113]/[.$C113];&quot;&quot;)" table:style-name="ce36">
            <text:p>7,57635%</text:p>
          </table:table-cell>
          <table:table-cell office:value-type="percentage" office:value="2.384275876513137E-2" table:formula="of:=IF([.P113]/[.$C113]&lt;&gt;0;[.P113]/[.$C113];&quot;&quot;)" table:style-name="ce37">
            <text:p>2,38428%</text:p>
          </table:table-cell>
          <table:table-cell table:style-name="ce1"/>
          <table:table-cell office:value-type="percentage" office:value="0.99999999999999989" table:formula="of:=SUM([.D114:.P114])" table:style-name="ce26">
            <text:p>100,00%</text:p>
          </table:table-cell>
          <table:table-cell table:number-columns-repeated="16366" table:style-name="ce1"/>
        </table:table-row>
        <table:table-row table:style-name="ro8">
          <table:table-cell table:number-columns-repeated="16384" table:style-name="ce1"/>
        </table:table-row>
        <table:table-row table:style-name="ro13">
          <table:table-cell office:value-type="string" table:style-name="ce38">
            <text:p>*</text:p>
          </table:table-cell>
          <table:table-cell office:value-type="string" table:style-name="ce39">
            <text:p>Quantidade de dias refere-se à forma de pagamento - 10 dias fora a dezena, a contar da data do aceite ou aprovação da fatura</text:p>
          </table:table-cell>
          <table:table-cell table:number-columns-repeated="16382" table:style-name="ce1"/>
        </table:table-row>
        <table:table-row table:number-rows-repeated="1048460" table:style-name="ro14">
          <table:table-cell table:number-columns-repeated="16384"/>
        </table:table-row>
        <table:named-expressions>
          <table:named-range table:name="Print_Area" table:cell-range-address="Cro_Finan.$A$1:Cro_Finan.$P$116" table:base-cell-address="Cro_Finan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2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2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2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Tutorial" table:style-name="ta2">
        <table:table-source xlink:href="file:///D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Banco" table:style-name="ta2">
        <table:table-source xlink:href="file:///D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Composições" table:style-name="ta2">
        <table:table-source xlink:href="file:///D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Cotações" table:style-name="ta2">
        <table:table-source xlink:href="file:///D:/Users/1247956/AppData/Roaming/Microsoft/Excel/SINAPI%2002-2017.xls" table:table-name="Cotações" table:mode="copy-results-only"/>
        <table:table-column/>
        <table:table-row table:number-rows-repeated="21">
          <table:table-cell table:number-columns-repeated="16384"/>
        </table:table-row>
        <table:table-row>
          <table:table-cell/>
          <table:table-cell office:value-type="string" office:string-value="ÍNDICE"/>
          <table:table-cell table:number-columns-repeated="16382"/>
        </table:table-row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EMPRESAS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/D:/Users/1247956/AppData/Roaming/Microsoft/Excel/SINAPI%2002-2017.xls'#Relatórios" table:style-name="ta2">
        <table:table-source xlink:href="file:///D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Busca" table:style-name="ta2">
        <table:table-source xlink:href="file:///D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2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2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2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2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2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2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2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2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2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2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2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2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2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2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2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2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2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2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2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2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Downloads/LI_CDOC_PLP_240014980021_PAVBRTCENT_00%20(3).xlsx'#PL_Cálculo_Des_Linear" table:style-name="ta2">
        <table:table-source xlink:href="file:///C:/Users/18424993861/Downloads/LI_CDOC_PLP_240014980021_PAVBRTCENT_00%20(3).xlsx" table:table-name="PL_Cálculo_Des_Linear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EXECUÇÃO DE OBRAS DO CORREDOR CENTRAL DE TRANSPORTE COLETIVO E TERMINAL CENTRAL - TROCA DE PAVIMENTO"/>
          <table:table-cell table:number-columns-repeated="16382"/>
        </table:table-row>
        <table:table-row>
          <table:table-cell/>
          <table:table-cell office:value-type="string" office:string-value="TRECHOS DA RUA IRMÃ SERAFINA, AV. ANCHIETA, AV. DR. MORAES SALES, AV. OROSIMBO MAIA E AV. SENADOR SARAIVA  MUNICÍPIO DE CAMPINAS / SP - CONFORME PROJETO"/>
          <table:table-cell table:number-columns-repeated="16382"/>
        </table:table-row>
        <table:table-row table:number-rows-repeated="1048572">
          <table:table-cell table:number-columns-repeated="16382"/>
        </table:table-row>
      </table:table>
      <table:table table:name="'file:///C:/Users/18424993861/Downloads/LI_CDOC_PLP_240014980021_PAVBRTCENT_00%20(3).xlsx'#PL_Licitante" table:style-name="ta2">
        <table:table-source xlink:href="file:///C:/Users/18424993861/Downloads/LI_CDOC_PLP_240014980021_PAVBRTCENT_00%20(3).xlsx" table:table-name="PL_Licitante" table:mode="copy-results-only"/>
        <table:table-column/>
        <table:table-row>
          <table:table-cell/>
          <table:table-cell office:value-type="string" office:string-value="P R E F E I T U R A    M U N I C I P A L    D E    C A M P I N A S"/>
          <table:table-cell table:number-columns-repeated="16382"/>
        </table:table-row>
        <table:table-row>
          <table:table-cell/>
          <table:table-cell office:value-type="string" office:string-value="SECRETARIA MUNICIPAL DE INFRAESTRUTURA"/>
          <table:table-cell table:number-columns-repeated="16382"/>
        </table:table-row>
        <table:table-row>
          <table:table-cell office:value-type="string" office:string-value="Objeto"/>
          <table:table-cell office:value-type="string" office:string-value="EXECUÇÃO DE OBRAS DO CORREDOR CENTRAL DE TRANSPORTE COLETIVO E TERMINAL CENTRAL - TROCA DE PAVIMENTO"/>
          <table:table-cell table:number-columns-repeated="16382"/>
        </table:table-row>
        <table:table-row>
          <table:table-cell office:value-type="string" office:string-value="Endereço"/>
          <table:table-cell office:value-type="string" office:string-value="TRECHOS DA RUA IRMÃ SERAFINA, AV. ANCHIETA, AV. DR. MORAES SALES, AV. OROSIMBO MAIA E AV. SENADOR SARAIVA  MUNICÍPIO DE CAMPINAS / SP - CONFORME PROJETO"/>
          <table:table-cell table:number-columns-repeated="16382"/>
        </table:table-row>
        <table:table-row>
          <table:table-cell office:value-type="string" office:string-value="BDI Pav.:"/>
          <table:table-cell office:value-type="float" office:value="0.27439999999999998"/>
          <table:table-cell table:number-columns-repeated="3"/>
          <table:table-cell office:value-type="string" office:string-value="Leis sociais (horista)"/>
          <table:table-cell/>
          <table:table-cell office:value-type="string" office:string-value="conforme fonte oficial SICRO"/>
          <table:table-cell table:number-columns-repeated="16376"/>
        </table:table-row>
        <table:table-row>
          <table:table-cell office:value-type="string" office:string-value="BDI dif.:"/>
          <table:table-cell office:value-type="float" office:value="0.15"/>
          <table:table-cell table:number-columns-repeated="3"/>
          <table:table-cell office:value-type="string" office:string-value="Leis sociais (mensalista)"/>
          <table:table-cell/>
          <table:table-cell office:value-type="string" office:string-value="conforme fonte oficial SICRO"/>
          <table:table-cell table:number-columns-repeated="16376"/>
        </table:table-row>
        <table:table-row>
          <table:table-cell office:value-type="string" office:string-value="COMPEC GALASSO ENGENHARIA E CONSTRUCOES LTDA."/>
          <table:table-cell table:number-columns-repeated="16383"/>
        </table:table-row>
        <table:table-row>
          <table:table-cell office:value-type="string" office:string-value="EVENTO"/>
          <table:table-cell office:value-type="string" office:string-value="ITEM"/>
          <table:table-cell office:value-type="string" office:string-value="FONTE"/>
          <table:table-cell office:value-type="string" office:string-value="CÓDIGO"/>
          <table:table-cell office:value-type="string" office:string-value="DESCRIÇÃO DOS SERVIÇOS"/>
          <table:table-cell office:value-type="string" office:string-value="UN"/>
          <table:table-cell office:value-type="string" office:string-value="QUANT"/>
          <table:table-cell office:value-type="string" office:string-value="PREÇOS"/>
          <table:table-cell table:number-columns-repeated="16376"/>
        </table:table-row>
        <table:table-row>
          <table:table-cell table:number-columns-repeated="7"/>
          <table:table-cell office:value-type="string" office:string-value="Unitário"/>
          <table:table-cell office:value-type="string" office:string-value="BDI"/>
          <table:table-cell office:value-type="string" office:string-value="Unit. c/ BDI"/>
          <table:table-cell office:value-type="string" office:string-value="Total"/>
          <table:table-cell table:number-columns-repeated="16373"/>
        </table:table-row>
        <table:table-row>
          <table:table-cell table:number-columns-repeated="4"/>
          <table:table-cell office:value-type="string" office:string-value="GRUPO I: OBRA REALIZADA COM RECURSOS DO GOVERNO FEDERAL"/>
          <table:table-cell table:number-columns-repeated="5"/>
          <table:table-cell office:value-type="float" office:value="15607878.499999994"/>
          <table:table-cell table:number-columns-repeated="16373"/>
        </table:table-row>
        <table:table-row>
          <table:table-cell office:value-type="float" office:value="1"/>
          <table:table-cell office:value-type="string" office:string-value="1."/>
          <table:table-cell office:value-type="string" office:string-value=""/>
          <table:table-cell office:value-type="string" office:string-value=""/>
          <table:table-cell office:value-type="string" office:string-value="ADMINISTRAÇÃO LOC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596379.97"/>
          <table:table-cell table:number-columns-repeated="16373"/>
        </table:table-row>
        <table:table-row>
          <table:table-cell office:value-type="float" office:value="1"/>
          <table:table-cell office:value-type="string" office:string-value="1.1"/>
          <table:table-cell office:value-type="string" office:string-value="CPU"/>
          <table:table-cell office:value-type="string" office:string-value="D-P-ADM-004"/>
          <table:table-cell office:value-type="string" office:string-value="ADMINISTRAÇÃO LOCAL - SICRO"/>
          <table:table-cell office:value-type="string" office:string-value="UN"/>
          <table:table-cell office:value-type="float" office:value="1"/>
          <table:table-cell office:value-type="float" office:value="467969.21688637789"/>
          <table:table-cell office:value-type="float" office:value="0.27439999999999998"/>
          <table:table-cell office:value-type="float" office:value="596379.97"/>
          <table:table-cell office:value-type="float" office:value="596379.97"/>
          <table:table-cell table:number-columns-repeated="16373"/>
        </table:table-row>
        <table:table-row>
          <table:table-cell office:value-type="float" office:value="2"/>
          <table:table-cell office:value-type="string" office:string-value="2."/>
          <table:table-cell office:value-type="string" office:string-value=""/>
          <table:table-cell office:value-type="string" office:string-value=""/>
          <table:table-cell office:value-type="string" office:string-value="MOBILIZAÇÃO DE EQUIPAMENTO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6360.86"/>
          <table:table-cell table:number-columns-repeated="16373"/>
        </table:table-row>
        <table:table-row>
          <table:table-cell office:value-type="float" office:value="2"/>
          <table:table-cell office:value-type="string" office:string-value="2.1"/>
          <table:table-cell office:value-type="string" office:string-value="CPU"/>
          <table:table-cell office:value-type="string" office:string-value="D-P-TRA-019"/>
          <table:table-cell office:value-type="string" office:string-value="MOBILIZAÇÃO DE EQUIPAMENTOS DE OBRA DE PAVIMENTAÇÃO COM CBUQ E CONCRETO"/>
          <table:table-cell office:value-type="string" office:string-value="UN"/>
          <table:table-cell office:value-type="float" office:value="1"/>
          <table:table-cell office:value-type="float" office:value="4991.2586315128683"/>
          <table:table-cell office:value-type="float" office:value="0.27439999999999998"/>
          <table:table-cell office:value-type="float" office:value="6360.86"/>
          <table:table-cell office:value-type="float" office:value="6360.86"/>
          <table:table-cell table:number-columns-repeated="16373"/>
        </table:table-row>
        <table:table-row>
          <table:table-cell office:value-type="float" office:value="3"/>
          <table:table-cell office:value-type="string" office:string-value="3."/>
          <table:table-cell office:value-type="string" office:string-value=""/>
          <table:table-cell office:value-type="string" office:string-value=""/>
          <table:table-cell office:value-type="string" office:string-value="CANTEIRO DE OBRAS - MOBILIZAÇÃ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087.2199999999998"/>
          <table:table-cell table:number-columns-repeated="16373"/>
        </table:table-row>
        <table:table-row>
          <table:table-cell office:value-type="float" office:value="3"/>
          <table:table-cell office:value-type="string" office:string-value="3.1"/>
          <table:table-cell office:value-type="string" office:string-value="CPU"/>
          <table:table-cell office:value-type="string" office:string-value="D-P-TRA-014"/>
          <table:table-cell office:value-type="string" office:string-value="MOBILIZAÇÃO DO CANTEIRO"/>
          <table:table-cell office:value-type="string" office:string-value="UN"/>
          <table:table-cell office:value-type="float" office:value="1"/>
          <table:table-cell office:value-type="float" office:value="1637.8060263653483"/>
          <table:table-cell office:value-type="float" office:value="0.27439999999999998"/>
          <table:table-cell office:value-type="float" office:value="2087.2199999999998"/>
          <table:table-cell office:value-type="float" office:value="2087.2199999999998"/>
          <table:table-cell table:number-columns-repeated="16373"/>
        </table:table-row>
        <table:table-row>
          <table:table-cell office:value-type="float" office:value="4"/>
          <table:table-cell office:value-type="string" office:string-value="4."/>
          <table:table-cell office:value-type="string" office:string-value=""/>
          <table:table-cell office:value-type="string" office:string-value=""/>
          <table:table-cell office:value-type="string" office:string-value="CANTEIRO DE OBRAS - INSTALAÇÕE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4698.65"/>
          <table:table-cell table:number-columns-repeated="16373"/>
        </table:table-row>
        <table:table-row>
          <table:table-cell office:value-type="float" office:value="4"/>
          <table:table-cell office:value-type="string" office:string-value="4.1"/>
          <table:table-cell office:value-type="string" office:string-value="CPU"/>
          <table:table-cell office:value-type="string" office:string-value="P-CAN-001"/>
          <table:table-cell office:value-type="string" office:string-value="INSTALAÇÕES PROVISÓRIAS DE ÁGUA E ESGOTO PARA CANTEIRO OBRA"/>
          <table:table-cell office:value-type="string" office:string-value="UN"/>
          <table:table-cell office:value-type="float" office:value="1"/>
          <table:table-cell office:value-type="float" office:value="2456.5364092906466"/>
          <table:table-cell office:value-type="float" office:value="0.27439999999999998"/>
          <table:table-cell office:value-type="float" office:value="3130.61"/>
          <table:table-cell office:value-type="float" office:value="3130.61"/>
          <table:table-cell table:number-columns-repeated="16373"/>
        </table:table-row>
        <table:table-row>
          <table:table-cell office:value-type="float" office:value="4"/>
          <table:table-cell office:value-type="string" office:string-value="4.2"/>
          <table:table-cell office:value-type="string" office:string-value="CPU"/>
          <table:table-cell office:value-type="string" office:string-value="P-CAN-002-A"/>
          <table:table-cell office:value-type="string" office:string-value="INSTALAÇÃO PROVISÓRIA DE ENERGIA ELÉTRICA PARA CANTEIRO DE OBRA (PADRÃO DE IMPLANTAÇÃO PRÓXIMO AO ALINHAMENTO DO LOTE)"/>
          <table:table-cell office:value-type="string" office:string-value="UN"/>
          <table:table-cell office:value-type="float" office:value="1"/>
          <table:table-cell office:value-type="float" office:value="5408.5765850596354"/>
          <table:table-cell office:value-type="float" office:value="0.27439999999999998"/>
          <table:table-cell office:value-type="float" office:value="6892.69"/>
          <table:table-cell office:value-type="float" office:value="6892.69"/>
          <table:table-cell table:number-columns-repeated="16373"/>
        </table:table-row>
        <table:table-row>
          <table:table-cell office:value-type="float" office:value="4"/>
          <table:table-cell office:value-type="string" office:string-value="4.3"/>
          <table:table-cell office:value-type="string" office:string-value="CPU"/>
          <table:table-cell office:value-type="string" office:string-value="D-P-CAN-009"/>
          <table:table-cell office:value-type="string" office:string-value="TAPUME DE VEDACAO OU PROTECAO EXECUTADO COM TELHAS TRAPEZOIDAIS DE ACO, ESTAS COM 4 VEZES DE UTILIZACAO, INCLUSIVE ENGRADAMENTO DE MADEIRA, UTILIZADO 2 VEZES, EXCLUSIVE PINTURA"/>
          <table:table-cell office:value-type="string" office:string-value="M2"/>
          <table:table-cell office:value-type="float" office:value="142.56"/>
          <table:table-cell office:value-type="float" office:value="30.123979912115505"/>
          <table:table-cell office:value-type="float" office:value="0.27439999999999998"/>
          <table:table-cell office:value-type="float" office:value="38.39"/>
          <table:table-cell office:value-type="float" office:value="5472.88"/>
          <table:table-cell table:number-columns-repeated="16373"/>
        </table:table-row>
        <table:table-row>
          <table:table-cell office:value-type="float" office:value="4"/>
          <table:table-cell office:value-type="string" office:string-value="4.4"/>
          <table:table-cell office:value-type="string" office:string-value="CPU"/>
          <table:table-cell office:value-type="string" office:string-value="D-P-CAN-010"/>
          <table:table-cell office:value-type="string" office:string-value="EXECUÇÃO DE REFEITÓRIO EM CANTEIRO DE OBRA EM CHAPA DE MADEIRA COMPENSADA, NÃO INCLUSO MOBILIÁRIO E EQUIPAMENTOS"/>
          <table:table-cell office:value-type="string" office:string-value="M2"/>
          <table:table-cell office:value-type="float" office:value="26.33"/>
          <table:table-cell office:value-type="float" office:value="572.26930320150655"/>
          <table:table-cell office:value-type="float" office:value="0.27439999999999998"/>
          <table:table-cell office:value-type="float" office:value="729.3"/>
          <table:table-cell office:value-type="float" office:value="19202.47"/>
          <table:table-cell table:number-columns-repeated="16373"/>
        </table:table-row>
        <table:table-row>
          <table:table-cell office:value-type="float" office:value="5"/>
          <table:table-cell office:value-type="string" office:string-value="5."/>
          <table:table-cell office:value-type="string" office:string-value=""/>
          <table:table-cell office:value-type="string" office:string-value=""/>
          <table:table-cell office:value-type="string" office:string-value="CANTEIRO DE OBRAS - EQUIPAMENTO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70503.839999999997"/>
          <table:table-cell table:number-columns-repeated="16373"/>
        </table:table-row>
        <table:table-row>
          <table:table-cell office:value-type="float" office:value="5"/>
          <table:table-cell office:value-type="string" office:string-value="5.1"/>
          <table:table-cell office:value-type="string" office:string-value="CPU"/>
          <table:table-cell office:value-type="string" office:string-value="P-CAN-004"/>
          <table:table-cell office:value-type="string" office:string-value="LOCAÇÃO DE CONTAINER 2,30  X  4,30 M, ALT. 2,50 M, PARA SANITÁRIO, COM 3 BACIAS, 4 CHUVEIROS, 1 LAVATÓRIO E 1 MICTÓRIO"/>
          <table:table-cell office:value-type="string" office:string-value="MÊS"/>
          <table:table-cell office:value-type="float" office:value="11"/>
          <table:table-cell office:value-type="float" office:value="859.19648462021348"/>
          <table:table-cell office:value-type="float" office:value="0.27439999999999998"/>
          <table:table-cell office:value-type="float" office:value="1094.96"/>
          <table:table-cell office:value-type="float" office:value="12044.56"/>
          <table:table-cell table:number-columns-repeated="16373"/>
        </table:table-row>
        <table:table-row>
          <table:table-cell office:value-type="float" office:value="5"/>
          <table:table-cell office:value-type="string" office:string-value="5.2"/>
          <table:table-cell office:value-type="string" office:string-value="CPU"/>
          <table:table-cell office:value-type="string" office:string-value="P-CAN-005"/>
          <table:table-cell office:value-type="string" office:string-value="LOCAÇÃO DE CONTAINER 2,30  X  6,00 M, ALT. 2,50 M, PARA ESCRITÓRIO, SEM DIVISÓRIAS INTERNAS "/>
          <table:table-cell office:value-type="string" office:string-value="MÊS"/>
          <table:table-cell office:value-type="float" office:value="11"/>
          <table:table-cell office:value-type="float" office:value="756.73258003766477"/>
          <table:table-cell office:value-type="float" office:value="0.27439999999999998"/>
          <table:table-cell office:value-type="float" office:value="964.38"/>
          <table:table-cell office:value-type="float" office:value="10608.18"/>
          <table:table-cell table:number-columns-repeated="16373"/>
        </table:table-row>
        <table:table-row>
          <table:table-cell office:value-type="float" office:value="5"/>
          <table:table-cell office:value-type="string" office:string-value="5.3"/>
          <table:table-cell office:value-type="string" office:string-value="CPU"/>
          <table:table-cell office:value-type="string" office:string-value="P-CAN-007"/>
          <table:table-cell office:value-type="string" office:string-value="LOCAÇÃO DE CONTAINER 2,30  X  6,00 M, ALT. 2,50 M, PARA ALMOXARIFADO SEM DIVISÓRIAS INTERNAS E SEM SANITÁRIO"/>
          <table:table-cell office:value-type="string" office:string-value="MÊS"/>
          <table:table-cell office:value-type="float" office:value="11"/>
          <table:table-cell office:value-type="float" office:value="591.1880100439422"/>
          <table:table-cell office:value-type="float" office:value="0.27439999999999998"/>
          <table:table-cell office:value-type="float" office:value="753.41"/>
          <table:table-cell office:value-type="float" office:value="8287.51"/>
          <table:table-cell table:number-columns-repeated="16373"/>
        </table:table-row>
        <table:table-row>
          <table:table-cell office:value-type="float" office:value="5"/>
          <table:table-cell office:value-type="string" office:string-value="5.4"/>
          <table:table-cell office:value-type="string" office:string-value="CPU"/>
          <table:table-cell office:value-type="string" office:string-value="P-CAN-008"/>
          <table:table-cell office:value-type="string" office:string-value="LOCAÇÃO DE CONTAINER 2,30  X  6,00 M, ALT. 2,50 M, PARA VESTIÁRIO SEM DIVISÓRIAS INTERNAS E SEM SANITÁRIO"/>
          <table:table-cell office:value-type="string" office:string-value="MÊS"/>
          <table:table-cell office:value-type="float" office:value="11"/>
          <table:table-cell office:value-type="float" office:value="591.1880100439422"/>
          <table:table-cell office:value-type="float" office:value="0.27439999999999998"/>
          <table:table-cell office:value-type="float" office:value="753.41"/>
          <table:table-cell office:value-type="float" office:value="8287.51"/>
          <table:table-cell table:number-columns-repeated="16373"/>
        </table:table-row>
        <table:table-row>
          <table:table-cell office:value-type="float" office:value="5"/>
          <table:table-cell office:value-type="string" office:string-value="5.5"/>
          <table:table-cell office:value-type="string" office:string-value="CDHU"/>
          <table:table-cell office:value-type="string" office:string-value="02.01.180"/>
          <table:table-cell office:value-type="string" office:string-value="BANHEIRO QUÍMICO MODELO STANDARD, COM MANUTENÇÃO CONFORME EXIGÊNCIAS DA CETESB"/>
          <table:table-cell office:value-type="string" office:string-value="UNMES"/>
          <table:table-cell office:value-type="float" office:value="22"/>
          <table:table-cell office:value-type="float" office:value="1115.536723163842"/>
          <table:table-cell office:value-type="float" office:value="0.27439999999999998"/>
          <table:table-cell office:value-type="float" office:value="1421.64"/>
          <table:table-cell office:value-type="float" office:value="31276.080000000002"/>
          <table:table-cell table:number-columns-repeated="16373"/>
        </table:table-row>
        <table:table-row>
          <table:table-cell office:value-type="float" office:value="6"/>
          <table:table-cell office:value-type="string" office:string-value="6."/>
          <table:table-cell office:value-type="string" office:string-value=""/>
          <table:table-cell office:value-type="string" office:string-value=""/>
          <table:table-cell office:value-type="string" office:string-value="PLACA DE OBRA - CEF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772.27"/>
          <table:table-cell table:number-columns-repeated="16373"/>
        </table:table-row>
        <table:table-row>
          <table:table-cell office:value-type="float" office:value="6"/>
          <table:table-cell office:value-type="string" office:string-value="6.1"/>
          <table:table-cell office:value-type="string" office:string-value="SINAPI"/>
          <table:table-cell office:value-type="float" office:value="103689"/>
          <table:table-cell office:value-type="string" office:string-value="FORNECIMENTO E INSTALAÇÃO DE PLACA DE OBRA COM CHAPA GALVANIZADA E ESTRUTURA DE MADEIRA. AF_03/2022_PS"/>
          <table:table-cell office:value-type="string" office:string-value="M2"/>
          <table:table-cell office:value-type="float" office:value="6.48"/>
          <table:table-cell office:value-type="float" office:value="423.38355304456996"/>
          <table:table-cell office:value-type="float" office:value="0.27439999999999998"/>
          <table:table-cell office:value-type="float" office:value="539.55999999999995"/>
          <table:table-cell office:value-type="float" office:value="3496.35"/>
          <table:table-cell table:number-columns-repeated="16373"/>
        </table:table-row>
        <table:table-row>
          <table:table-cell office:value-type="float" office:value="6"/>
          <table:table-cell office:value-type="string" office:string-value="6.2"/>
          <table:table-cell office:value-type="string" office:string-value="SINAPI"/>
          <table:table-cell office:value-type="float" office:value="103694"/>
          <table:table-cell office:value-type="string" office:string-value="FORNECIMENTO E INSTALAÇÃO DE SUPORTE DE MADEIRA PARA PLACAS DE SINALIZAÇÃO, EM SOLO, COM H= DE 2,5 M E SEÇÃO DE 7,5 X 7,5 CM. AF_03/2022"/>
          <table:table-cell office:value-type="string" office:string-value="UN"/>
          <table:table-cell office:value-type="float" office:value="2"/>
          <table:table-cell office:value-type="float" office:value="108.25486503452606"/>
          <table:table-cell office:value-type="float" office:value="0.27439999999999998"/>
          <table:table-cell office:value-type="float" office:value="137.96"/>
          <table:table-cell office:value-type="float" office:value="275.92"/>
          <table:table-cell table:number-columns-repeated="16373"/>
        </table:table-row>
        <table:table-row>
          <table:table-cell office:value-type="float" office:value="7"/>
          <table:table-cell office:value-type="string" office:string-value="7."/>
          <table:table-cell office:value-type="string" office:string-value=""/>
          <table:table-cell office:value-type="string" office:string-value=""/>
          <table:table-cell office:value-type="string" office:string-value="DEMOLIÇÕES: RAMPAS E RESÍDUO DE CONCRET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68.8"/>
          <table:table-cell table:number-columns-repeated="16373"/>
        </table:table-row>
        <table:table-row>
          <table:table-cell office:value-type="float" office:value="7"/>
          <table:table-cell office:value-type="string" office:string-value="7.1"/>
          <table:table-cell office:value-type="string" office:string-value="CPU"/>
          <table:table-cell office:value-type="string" office:string-value="D-P-DEM-055"/>
          <table:table-cell office:value-type="string" office:string-value="DEMOLIÇÃO DE RAMPAS E RESÍDUO DE CONCRETO EM SARJETA,  INCLUSIVE CARGA, DESCARGA E BOTA-FORA"/>
          <table:table-cell office:value-type="string" office:string-value="M2"/>
          <table:table-cell office:value-type="float" office:value="15"/>
          <table:table-cell office:value-type="float" office:value="14.06151914626491"/>
          <table:table-cell office:value-type="float" office:value="0.27439999999999998"/>
          <table:table-cell office:value-type="float" office:value="17.920000000000002"/>
          <table:table-cell office:value-type="float" office:value="268.8"/>
          <table:table-cell table:number-columns-repeated="16373"/>
        </table:table-row>
        <table:table-row>
          <table:table-cell office:value-type="float" office:value="8"/>
          <table:table-cell office:value-type="string" office:string-value="8."/>
          <table:table-cell office:value-type="string" office:string-value=""/>
          <table:table-cell office:value-type="string" office:string-value=""/>
          <table:table-cell office:value-type="string" office:string-value="DEMOLIÇÕES: GUIAS E SARJETA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963.24"/>
          <table:table-cell table:number-columns-repeated="16373"/>
        </table:table-row>
        <table:table-row>
          <table:table-cell office:value-type="float" office:value="8"/>
          <table:table-cell office:value-type="string" office:string-value="8.1"/>
          <table:table-cell office:value-type="string" office:string-value="CPU"/>
          <table:table-cell office:value-type="string" office:string-value="D-P-DEM-020"/>
          <table:table-cell office:value-type="string" office:string-value="DEMOLIÇÃO DE GUIA, INCLUSIVE BOTA-FORA"/>
          <table:table-cell office:value-type="string" office:string-value="M"/>
          <table:table-cell office:value-type="float" office:value="3.07"/>
          <table:table-cell office:value-type="float" office:value="7.8782172002510977"/>
          <table:table-cell office:value-type="float" office:value="0.27439999999999998"/>
          <table:table-cell office:value-type="float" office:value="10.039999999999999"/>
          <table:table-cell office:value-type="float" office:value="30.82"/>
          <table:table-cell table:number-columns-repeated="16373"/>
        </table:table-row>
        <table:table-row>
          <table:table-cell office:value-type="float" office:value="8"/>
          <table:table-cell office:value-type="string" office:string-value="8.2"/>
          <table:table-cell office:value-type="string" office:string-value="CPU"/>
          <table:table-cell office:value-type="string" office:string-value="D-P-DEM-056"/>
          <table:table-cell office:value-type="string" office:string-value="DEMOLIÇÃO DE SARJETA, INCLUSIVE BOTA-FORA"/>
          <table:table-cell office:value-type="string" office:string-value="M"/>
          <table:table-cell office:value-type="float" office:value="6.48"/>
          <table:table-cell office:value-type="float" office:value="6.5050219711236652"/>
          <table:table-cell office:value-type="float" office:value="0.27439999999999998"/>
          <table:table-cell office:value-type="float" office:value="8.2899999999999991"/>
          <table:table-cell office:value-type="float" office:value="53.72"/>
          <table:table-cell table:number-columns-repeated="16373"/>
        </table:table-row>
        <table:table-row>
          <table:table-cell office:value-type="float" office:value="8"/>
          <table:table-cell office:value-type="string" office:string-value="8.3"/>
          <table:table-cell office:value-type="string" office:string-value="CPU"/>
          <table:table-cell office:value-type="string" office:string-value="D-P-DEM-021"/>
          <table:table-cell office:value-type="string" office:string-value="DEMOLIÇÃO DE GUIA E SARJETA, INCLUSIVE BOTA-FORA"/>
          <table:table-cell office:value-type="string" office:string-value="M"/>
          <table:table-cell office:value-type="float" office:value="188.15"/>
          <table:table-cell office:value-type="float" office:value="12.005649717514125"/>
          <table:table-cell office:value-type="float" office:value="0.27439999999999998"/>
          <table:table-cell office:value-type="float" office:value="15.3"/>
          <table:table-cell office:value-type="float" office:value="2878.7"/>
          <table:table-cell table:number-columns-repeated="16373"/>
        </table:table-row>
        <table:table-row>
          <table:table-cell office:value-type="float" office:value="9"/>
          <table:table-cell office:value-type="string" office:string-value="9."/>
          <table:table-cell office:value-type="string" office:string-value=""/>
          <table:table-cell office:value-type="string" office:string-value=""/>
          <table:table-cell office:value-type="string" office:string-value="DEMOLIÇÕES: REMOÇÃO DE ÁRVORE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605.11"/>
          <table:table-cell table:number-columns-repeated="16373"/>
        </table:table-row>
        <table:table-row>
          <table:table-cell office:value-type="float" office:value="9"/>
          <table:table-cell office:value-type="string" office:string-value="9.1"/>
          <table:table-cell office:value-type="string" office:string-value="CPU"/>
          <table:table-cell office:value-type="string" office:string-value="D-P-DEM-040"/>
          <table:table-cell office:value-type="string" office:string-value="CORTE, REMOÇÃO E DESTOCAMENTO DE ÁRVORES 30CM &gt; Ø, INCLUSIVE BOTA-FORA"/>
          <table:table-cell office:value-type="string" office:string-value="UN"/>
          <table:table-cell office:value-type="float" office:value="1"/>
          <table:table-cell office:value-type="float" office:value="474.81952291274325"/>
          <table:table-cell office:value-type="float" office:value="0.27439999999999998"/>
          <table:table-cell office:value-type="float" office:value="605.11"/>
          <table:table-cell office:value-type="float" office:value="605.11"/>
          <table:table-cell table:number-columns-repeated="16373"/>
        </table:table-row>
        <table:table-row>
          <table:table-cell office:value-type="float" office:value="10"/>
          <table:table-cell office:value-type="string" office:string-value="10."/>
          <table:table-cell office:value-type="string" office:string-value=""/>
          <table:table-cell office:value-type="string" office:string-value=""/>
          <table:table-cell office:value-type="string" office:string-value="DEMOLIÇÕES: SUBTITUIÇÃO DE GRADE METÁLICA DE BOCA DE LOB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024.1500000000001"/>
          <table:table-cell table:number-columns-repeated="16373"/>
        </table:table-row>
        <table:table-row>
          <table:table-cell office:value-type="float" office:value="10"/>
          <table:table-cell office:value-type="string" office:string-value="10.1"/>
          <table:table-cell office:value-type="string" office:string-value="CPU"/>
          <table:table-cell office:value-type="string" office:string-value="D-P-DRE-053"/>
          <table:table-cell office:value-type="string" office:string-value="TROCA DE GRELHA DE BOCA DE LOBO SIMPLES – DEMOLIÇÃO, RECONSTRUÇÃO DO COROAMENTO, ASSENTAMENTO DA GRELHA SEM APROVEITAMENTO E BOTA-FORA"/>
          <table:table-cell office:value-type="string" office:string-value="UN"/>
          <table:table-cell office:value-type="float" office:value="1"/>
          <table:table-cell office:value-type="float" office:value="803.63308223477725"/>
          <table:table-cell office:value-type="float" office:value="0.27439999999999998"/>
          <table:table-cell office:value-type="float" office:value="1024.1500000000001"/>
          <table:table-cell office:value-type="float" office:value="1024.1500000000001"/>
          <table:table-cell table:number-columns-repeated="16373"/>
        </table:table-row>
        <table:table-row>
          <table:table-cell office:value-type="float" office:value="11"/>
          <table:table-cell office:value-type="string" office:string-value="11."/>
          <table:table-cell office:value-type="string" office:string-value=""/>
          <table:table-cell office:value-type="string" office:string-value=""/>
          <table:table-cell office:value-type="string" office:string-value="DEMOLIÇÃO DE FLOREIR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05.62"/>
          <table:table-cell table:number-columns-repeated="16373"/>
        </table:table-row>
        <table:table-row>
          <table:table-cell office:value-type="float" office:value="11"/>
          <table:table-cell office:value-type="string" office:string-value="11.1"/>
          <table:table-cell office:value-type="string" office:string-value="CPU"/>
          <table:table-cell office:value-type="string" office:string-value="D-P-DEM-045"/>
          <table:table-cell office:value-type="string" office:string-value="DEMOLIÇÃO DE FLOREIRA EM CONCRETO COM ÁREA UNITÁRIA DE 1,40M2, INCLUSIVE BOTA-FORA"/>
          <table:table-cell office:value-type="string" office:string-value="UN"/>
          <table:table-cell office:value-type="float" office:value="2"/>
          <table:table-cell office:value-type="float" office:value="119.9074074074074"/>
          <table:table-cell office:value-type="float" office:value="0.27439999999999998"/>
          <table:table-cell office:value-type="float" office:value="152.81"/>
          <table:table-cell office:value-type="float" office:value="305.62"/>
          <table:table-cell table:number-columns-repeated="16373"/>
        </table:table-row>
        <table:table-row>
          <table:table-cell office:value-type="float" office:value="12"/>
          <table:table-cell office:value-type="string" office:string-value="12."/>
          <table:table-cell office:value-type="string" office:string-value=""/>
          <table:table-cell office:value-type="string" office:string-value=""/>
          <table:table-cell office:value-type="string" office:string-value="DEMOLIÇAO DE BOCA DE LOB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51.64"/>
          <table:table-cell table:number-columns-repeated="16373"/>
        </table:table-row>
        <table:table-row>
          <table:table-cell office:value-type="float" office:value="12"/>
          <table:table-cell office:value-type="string" office:string-value="12.1"/>
          <table:table-cell office:value-type="string" office:string-value="CPU"/>
          <table:table-cell office:value-type="string" office:string-value="D-P-DEM-037"/>
          <table:table-cell office:value-type="string" office:string-value="DEMOLIÇÃO DE BOCA DE LOBO SIMPLES, INCLUSIVE ATERRO E BOTA-FORA"/>
          <table:table-cell office:value-type="string" office:string-value="UN"/>
          <table:table-cell office:value-type="float" office:value="1"/>
          <table:table-cell office:value-type="float" office:value="275.92592592592592"/>
          <table:table-cell office:value-type="float" office:value="0.27439999999999998"/>
          <table:table-cell office:value-type="float" office:value="351.64"/>
          <table:table-cell office:value-type="float" office:value="351.64"/>
          <table:table-cell table:number-columns-repeated="16373"/>
        </table:table-row>
        <table:table-row>
          <table:table-cell office:value-type="float" office:value="13"/>
          <table:table-cell office:value-type="string" office:string-value="13."/>
          <table:table-cell office:value-type="string" office:string-value=""/>
          <table:table-cell office:value-type="string" office:string-value=""/>
          <table:table-cell office:value-type="string" office:string-value="DEMOLIÇÃO DE CALÇAD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834.85"/>
          <table:table-cell table:number-columns-repeated="16373"/>
        </table:table-row>
        <table:table-row>
          <table:table-cell office:value-type="float" office:value="13"/>
          <table:table-cell office:value-type="string" office:string-value="13.1"/>
          <table:table-cell office:value-type="string" office:string-value="CPU"/>
          <table:table-cell office:value-type="string" office:string-value="D-P-DEM-031"/>
          <table:table-cell office:value-type="string" office:string-value="DEMOLIÇÃO DE CALÇADA, INCLUSIVE BOTA-FORA"/>
          <table:table-cell office:value-type="string" office:string-value="M2"/>
          <table:table-cell office:value-type="float" office:value="109.74"/>
          <table:table-cell office:value-type="float" office:value="13.119899560577526"/>
          <table:table-cell office:value-type="float" office:value="0.27439999999999998"/>
          <table:table-cell office:value-type="float" office:value="16.72"/>
          <table:table-cell office:value-type="float" office:value="1834.85"/>
          <table:table-cell table:number-columns-repeated="16373"/>
        </table:table-row>
        <table:table-row>
          <table:table-cell office:value-type="float" office:value="14"/>
          <table:table-cell office:value-type="string" office:string-value="14."/>
          <table:table-cell office:value-type="string" office:string-value=""/>
          <table:table-cell office:value-type="string" office:string-value=""/>
          <table:table-cell office:value-type="string" office:string-value="DEMOLIÇÕES: PAVIMENTO FLEXÍVEL (base BGS)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57579.65"/>
          <table:table-cell table:number-columns-repeated="16373"/>
        </table:table-row>
        <table:table-row>
          <table:table-cell office:value-type="float" office:value="14"/>
          <table:table-cell office:value-type="string" office:string-value="14.1"/>
          <table:table-cell office:value-type="string" office:string-value="CPU"/>
          <table:table-cell office:value-type="string" office:string-value="D-P-DEM-019"/>
          <table:table-cell office:value-type="string" office:string-value="DEMOLIÇÃO DE PAVIMENTO ASFÁLTICO, INCLUSIVE CARGA, DESCARGA E BOTA-FORA"/>
          <table:table-cell office:value-type="string" office:string-value="M2"/>
          <table:table-cell office:value-type="float" office:value="18623.939999999999"/>
          <table:table-cell office:value-type="float" office:value="15.065913370998116"/>
          <table:table-cell office:value-type="float" office:value="0.27439999999999998"/>
          <table:table-cell office:value-type="float" office:value="19.2"/>
          <table:table-cell office:value-type="float" office:value="357579.65"/>
          <table:table-cell table:number-columns-repeated="16373"/>
        </table:table-row>
        <table:table-row>
          <table:table-cell office:value-type="float" office:value="15"/>
          <table:table-cell office:value-type="string" office:string-value="15."/>
          <table:table-cell office:value-type="string" office:string-value=""/>
          <table:table-cell office:value-type="string" office:string-value=""/>
          <table:table-cell office:value-type="string" office:string-value="DEMOLIÇÕES: PAVIMENTO FLEXÍVEL (base Paralelepípedo)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6975.120000000003"/>
          <table:table-cell table:number-columns-repeated="16373"/>
        </table:table-row>
        <table:table-row>
          <table:table-cell office:value-type="float" office:value="15"/>
          <table:table-cell office:value-type="string" office:string-value="15.1"/>
          <table:table-cell office:value-type="string" office:string-value="CPU"/>
          <table:table-cell office:value-type="string" office:string-value="D-P-DEM-069"/>
          <table:table-cell office:value-type="string" office:string-value="DEMOLIÇÃO DE PAVIMENTO ASFÁLTICO, COM BASE DE PARALELEPÍPEDO, INCLUSIVE CARGA, DESCARGA E BOTA-FORA"/>
          <table:table-cell office:value-type="string" office:string-value="M2"/>
          <table:table-cell office:value-type="float" office:value="1392.66"/>
          <table:table-cell office:value-type="float" office:value="20.833333333333336"/>
          <table:table-cell office:value-type="float" office:value="0.27439999999999998"/>
          <table:table-cell office:value-type="float" office:value="26.55"/>
          <table:table-cell office:value-type="float" office:value="36975.120000000003"/>
          <table:table-cell table:number-columns-repeated="16373"/>
        </table:table-row>
        <table:table-row>
          <table:table-cell office:value-type="float" office:value="16"/>
          <table:table-cell office:value-type="string" office:string-value="16."/>
          <table:table-cell office:value-type="string" office:string-value=""/>
          <table:table-cell office:value-type="string" office:string-value=""/>
          <table:table-cell office:value-type="string" office:string-value="DEMOLIÇÕES: PAVIMENTO RÍGID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91499.34000000003"/>
          <table:table-cell table:number-columns-repeated="16373"/>
        </table:table-row>
        <table:table-row>
          <table:table-cell office:value-type="float" office:value="16"/>
          <table:table-cell office:value-type="string" office:string-value="16.1"/>
          <table:table-cell office:value-type="string" office:string-value="CPU"/>
          <table:table-cell office:value-type="string" office:string-value="D-P-DEM-068"/>
          <table:table-cell office:value-type="string" office:string-value="DEMOLIÇÃO DE PAVIMENTO DE CONCRETO, INCLUSIVE CARGA E BOTA-FORA"/>
          <table:table-cell office:value-type="string" office:string-value="M2"/>
          <table:table-cell office:value-type="float" office:value="5370.29"/>
          <table:table-cell office:value-type="float" office:value="42.592592592592595"/>
          <table:table-cell office:value-type="float" office:value="0.27439999999999998"/>
          <table:table-cell office:value-type="float" office:value="54.28"/>
          <table:table-cell office:value-type="float" office:value="291499.34000000003"/>
          <table:table-cell table:number-columns-repeated="16373"/>
        </table:table-row>
        <table:table-row>
          <table:table-cell office:value-type="float" office:value="17"/>
          <table:table-cell office:value-type="string" office:string-value="17."/>
          <table:table-cell office:value-type="string" office:string-value=""/>
          <table:table-cell office:value-type="string" office:string-value=""/>
          <table:table-cell office:value-type="string" office:string-value="CONSTRUÇÃO DE BOCA DE LOB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5215.8900000000003"/>
          <table:table-cell table:number-columns-repeated="16373"/>
        </table:table-row>
        <table:table-row>
          <table:table-cell office:value-type="float" office:value="17"/>
          <table:table-cell office:value-type="string" office:string-value="17.1"/>
          <table:table-cell office:value-type="string" office:string-value="CPU"/>
          <table:table-cell office:value-type="string" office:string-value="D-P-DRE-001"/>
          <table:table-cell office:value-type="string" office:string-value="BOCA DE LOBO DUPLA COM GRADE , EXECUTADA EM BLOCOS DE CONCRETO ESTRUTURAL 4,5 MPA 19X19X39 CM"/>
          <table:table-cell office:value-type="string" office:string-value="UN"/>
          <table:table-cell office:value-type="float" office:value="1"/>
          <table:table-cell office:value-type="float" office:value="4092.820150659134"/>
          <table:table-cell office:value-type="float" office:value="0.27439999999999998"/>
          <table:table-cell office:value-type="float" office:value="5215.8900000000003"/>
          <table:table-cell office:value-type="float" office:value="5215.8900000000003"/>
          <table:table-cell table:number-columns-repeated="16373"/>
        </table:table-row>
        <table:table-row>
          <table:table-cell office:value-type="float" office:value="18"/>
          <table:table-cell office:value-type="string" office:string-value="18."/>
          <table:table-cell office:value-type="string" office:string-value=""/>
          <table:table-cell office:value-type="string" office:string-value=""/>
          <table:table-cell office:value-type="string" office:string-value="EXECUÇÃO DE GUIAS E SARJETAS E CONTROLE TECNOLÓGIC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5991.039999999999"/>
          <table:table-cell table:number-columns-repeated="16373"/>
        </table:table-row>
        <table:table-row>
          <table:table-cell office:value-type="float" office:value="18"/>
          <table:table-cell office:value-type="string" office:string-value="18.1"/>
          <table:table-cell office:value-type="string" office:string-value="SINAPI"/>
          <table:table-cell office:value-type="float" office:value="94273"/>
          <table:table-cell office:value-type="string" office:string-value="ASSENTAMENTO DE GUIA (MEIO-FIO) EM TRECHO RETO, CONFECCIONADA EM CONCRETO PRÉ-FABRICADO, DIMENSÕES 100X15X13X30 CM (COMPRIMENTO X BASE INFERIOR X BASE SUPERIOR X ALTURA). AF_01/2024"/>
          <table:table-cell office:value-type="string" office:string-value="M"/>
          <table:table-cell office:value-type="float" office:value="148.4"/>
          <table:table-cell office:value-type="float" office:value="40.858443188951668"/>
          <table:table-cell office:value-type="float" office:value="0.27439999999999998"/>
          <table:table-cell office:value-type="float" office:value="52.07"/>
          <table:table-cell office:value-type="float" office:value="7727.19"/>
          <table:table-cell table:number-columns-repeated="16373"/>
        </table:table-row>
        <table:table-row>
          <table:table-cell office:value-type="float" office:value="18"/>
          <table:table-cell office:value-type="string" office:string-value="18.2"/>
          <table:table-cell office:value-type="string" office:string-value="SINAPI"/>
          <table:table-cell office:value-type="float" office:value="94274"/>
          <table:table-cell office:value-type="string" office:string-value="ASSENTAMENTO DE GUIA (MEIO-FIO) EM TRECHO CURVO, CONFECCIONADA EM CONCRETO PRÉ-FABRICADO, DIMENSÕES 100X15X13X30 CM (COMPRIMENTO X BASE INFERIOR X BASE SUPERIOR X ALTURA). AF_01/2024"/>
          <table:table-cell office:value-type="string" office:string-value="M"/>
          <table:table-cell office:value-type="float" office:value="42.2"/>
          <table:table-cell office:value-type="float" office:value="44.209039548022602"/>
          <table:table-cell office:value-type="float" office:value="0.27439999999999998"/>
          <table:table-cell office:value-type="float" office:value="56.34"/>
          <table:table-cell office:value-type="float" office:value="2377.5500000000002"/>
          <table:table-cell table:number-columns-repeated="16373"/>
        </table:table-row>
        <table:table-row>
          <table:table-cell office:value-type="float" office:value="18"/>
          <table:table-cell office:value-type="string" office:string-value="18.3"/>
          <table:table-cell office:value-type="string" office:string-value="SINAPI"/>
          <table:table-cell office:value-type="float" office:value="94281"/>
          <table:table-cell office:value-type="string" office:string-value="EXECUÇÃO DE SARJETA DE CONCRETO USINADO, MOLDADA IN LOCO EM TRECHO RETO, 30 CM BASE X 15 CM ALTURA. AF_01/2024"/>
          <table:table-cell office:value-type="string" office:string-value="M"/>
          <table:table-cell office:value-type="float" office:value="112.88"/>
          <table:table-cell office:value-type="float" office:value="39.312617702448215"/>
          <table:table-cell office:value-type="float" office:value="0.27439999999999998"/>
          <table:table-cell office:value-type="float" office:value="50.1"/>
          <table:table-cell office:value-type="float" office:value="5655.29"/>
          <table:table-cell table:number-columns-repeated="16373"/>
        </table:table-row>
        <table:table-row>
          <table:table-cell office:value-type="float" office:value="18"/>
          <table:table-cell office:value-type="string" office:string-value="18.4"/>
          <table:table-cell office:value-type="string" office:string-value="CPU"/>
          <table:table-cell office:value-type="string" office:string-value="D-A-PAV-003"/>
          <table:table-cell office:value-type="string" office:string-value="FORNECIMENTO E ASSENTAMENTO DE GUIA CHAPÉU DE 1,2M"/>
          <table:table-cell office:value-type="string" office:string-value="UN"/>
          <table:table-cell office:value-type="float" office:value="2"/>
          <table:table-cell office:value-type="float" office:value="81.481481481481481"/>
          <table:table-cell office:value-type="float" office:value="0.27439999999999998"/>
          <table:table-cell office:value-type="float" office:value="103.84"/>
          <table:table-cell office:value-type="float" office:value="207.68"/>
          <table:table-cell table:number-columns-repeated="16373"/>
        </table:table-row>
        <table:table-row>
          <table:table-cell office:value-type="float" office:value="18"/>
          <table:table-cell office:value-type="string" office:string-value="18.5"/>
          <table:table-cell office:value-type="string" office:string-value="SIURB"/>
          <table:table-cell office:value-type="float" office:value="20006002"/>
          <table:table-cell office:value-type="string" office:string-value="CONCRETO - ENSAIOS DE RUPTURA A COMPRESSÃO (CORPOS DE PROVA)"/>
          <table:table-cell office:value-type="string" office:string-value="UN"/>
          <table:table-cell office:value-type="float" office:value="1"/>
          <table:table-cell office:value-type="float" office:value="18.306654111738858"/>
          <table:table-cell office:value-type="float" office:value="0.27439999999999998"/>
          <table:table-cell office:value-type="float" office:value="23.33"/>
          <table:table-cell office:value-type="float" office:value="23.33"/>
          <table:table-cell table:number-columns-repeated="16373"/>
        </table:table-row>
        <table:table-row>
          <table:table-cell office:value-type="float" office:value="19"/>
          <table:table-cell office:value-type="string" office:string-value="19."/>
          <table:table-cell office:value-type="string" office:string-value=""/>
          <table:table-cell office:value-type="string" office:string-value=""/>
          <table:table-cell office:value-type="string" office:string-value="FRESAGEM DE MATERIAL BETUMINOS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52313.91"/>
          <table:table-cell table:number-columns-repeated="16373"/>
        </table:table-row>
        <table:table-row>
          <table:table-cell office:value-type="float" office:value="19"/>
          <table:table-cell office:value-type="string" office:string-value="19.1"/>
          <table:table-cell office:value-type="string" office:string-value="CPU"/>
          <table:table-cell office:value-type="string" office:string-value="D-A-PAV-009"/>
          <table:table-cell office:value-type="string" office:string-value="FRESAGEM DESCONTÍNUA DE REVESTIMENTO ASFÁLTICO - ESPESSURA DE 3 CM E LARGURA ÚTIL DE 1 METRO"/>
          <table:table-cell office:value-type="string" office:string-value="M³"/>
          <table:table-cell office:value-type="float" office:value="499.02"/>
          <table:table-cell office:value-type="float" office:value="213.62994350282486"/>
          <table:table-cell office:value-type="float" office:value="0.27439999999999998"/>
          <table:table-cell office:value-type="float" office:value="272.25"/>
          <table:table-cell office:value-type="float" office:value="135858.20000000001"/>
          <table:table-cell table:number-columns-repeated="16373"/>
        </table:table-row>
        <table:table-row>
          <table:table-cell office:value-type="float" office:value="19"/>
          <table:table-cell office:value-type="string" office:string-value="19.2"/>
          <table:table-cell office:value-type="string" office:string-value="CPU"/>
          <table:table-cell office:value-type="string" office:string-value="D-P-TRA-004"/>
          <table:table-cell office:value-type="string" office:string-value="TRANSPORTE DE MATERIAL FRESADO COM CAMINHÃO BASCULANTE DE 10 M3"/>
          <table:table-cell office:value-type="string" office:string-value="T"/>
          <table:table-cell office:value-type="float" office:value="1197.6500000000001"/>
          <table:table-cell office:value-type="float" office:value="10.781544256120528"/>
          <table:table-cell office:value-type="float" office:value="0.27439999999999998"/>
          <table:table-cell office:value-type="float" office:value="13.74"/>
          <table:table-cell office:value-type="float" office:value="16455.71"/>
          <table:table-cell table:number-columns-repeated="16373"/>
        </table:table-row>
        <table:table-row>
          <table:table-cell office:value-type="float" office:value="20"/>
          <table:table-cell office:value-type="string" office:string-value="20."/>
          <table:table-cell office:value-type="string" office:string-value=""/>
          <table:table-cell office:value-type="string" office:string-value=""/>
          <table:table-cell office:value-type="string" office:string-value="RECAPEAMENTO COM APLICAÇÃO DE CBUQ NA ESPESSURA DE 3 CM (COMPACTADO)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624811.53000000014"/>
          <table:table-cell table:number-columns-repeated="16373"/>
        </table:table-row>
        <table:table-row>
          <table:table-cell office:value-type="float" office:value="20"/>
          <table:table-cell office:value-type="string" office:string-value="20.1"/>
          <table:table-cell office:value-type="string" office:string-value="SICRO"/>
          <table:table-cell office:value-type="float" office:value="4011212"/>
          <table:table-cell office:value-type="string" office:string-value="VARREDURA DA SUPERFÍCIE PARA EXECUÇÃO DE REVESTIMENTO ASFÁLTICO"/>
          <table:table-cell office:value-type="string" office:string-value="M²"/>
          <table:table-cell office:value-type="float" office:value="16621.43"/>
          <table:table-cell office:value-type="float" office:value="7.8468298807281858E-2"/>
          <table:table-cell office:value-type="float" office:value="0.27439999999999998"/>
          <table:table-cell office:value-type="float" office:value="0.1"/>
          <table:table-cell office:value-type="float" office:value="1662.14"/>
          <table:table-cell table:number-columns-repeated="16373"/>
        </table:table-row>
        <table:table-row>
          <table:table-cell office:value-type="float" office:value="20"/>
          <table:table-cell office:value-type="string" office:string-value="20.2"/>
          <table:table-cell office:value-type="string" office:string-value="SICRO"/>
          <table:table-cell office:value-type="float" office:value="4011353"/>
          <table:table-cell office:value-type="string" office:string-value="PINTURA DE LIGAÇÃO"/>
          <table:table-cell office:value-type="string" office:string-value="M²"/>
          <table:table-cell office:value-type="float" office:value="16621.43"/>
          <table:table-cell office:value-type="float" office:value="0.42372881355932207"/>
          <table:table-cell office:value-type="float" office:value="0.27439999999999998"/>
          <table:table-cell office:value-type="float" office:value="0.54"/>
          <table:table-cell office:value-type="float" office:value="8975.57"/>
          <table:table-cell table:number-columns-repeated="16373"/>
        </table:table-row>
        <table:table-row>
          <table:table-cell office:value-type="float" office:value="20"/>
          <table:table-cell office:value-type="string" office:string-value="20.3"/>
          <table:table-cell office:value-type="string" office:string-value="ANP"/>
          <table:table-cell office:value-type="float" office:value="5"/>
          <table:table-cell office:value-type="string" office:string-value="AQUISIÇÃO DE RR-1C"/>
          <table:table-cell office:value-type="string" office:string-value="T"/>
          <table:table-cell office:value-type="float" office:value="7.48"/>
          <table:table-cell office:value-type="float" office:value="2770.4869565217391"/>
          <table:table-cell office:value-type="float" office:value="0.15"/>
          <table:table-cell office:value-type="float" office:value="3186.06"/>
          <table:table-cell office:value-type="float" office:value="23831.73"/>
          <table:table-cell table:number-columns-repeated="16373"/>
        </table:table-row>
        <table:table-row>
          <table:table-cell office:value-type="float" office:value="20"/>
          <table:table-cell office:value-type="string" office:string-value="20.4"/>
          <table:table-cell office:value-type="string" office:string-value="ANP"/>
          <table:table-cell office:value-type="float" office:value="6"/>
          <table:table-cell office:value-type="string" office:string-value="TRANSPORTE DE RR-1C"/>
          <table:table-cell office:value-type="string" office:string-value="T"/>
          <table:table-cell office:value-type="float" office:value="7.48"/>
          <table:table-cell office:value-type="float" office:value="357.74782608695659"/>
          <table:table-cell office:value-type="float" office:value="0.15"/>
          <table:table-cell office:value-type="float" office:value="411.41"/>
          <table:table-cell office:value-type="float" office:value="3077.35"/>
          <table:table-cell table:number-columns-repeated="16373"/>
        </table:table-row>
        <table:table-row>
          <table:table-cell office:value-type="float" office:value="20"/>
          <table:table-cell office:value-type="string" office:string-value="20.5"/>
          <table:table-cell office:value-type="string" office:string-value="SICRO"/>
          <table:table-cell office:value-type="float" office:value="4011495"/>
          <table:table-cell office:value-type="string" office:string-value="CONCRETO ASFÁLTICO - FAIXA D-9,5 - AREIA E BRITA COMERCIAIS"/>
          <table:table-cell office:value-type="string" office:string-value="T"/>
          <table:table-cell office:value-type="float" office:value="1196.74"/>
          <table:table-cell office:value-type="float" office:value="180.65756434400501"/>
          <table:table-cell office:value-type="float" office:value="0.27439999999999998"/>
          <table:table-cell office:value-type="float" office:value="230.23"/>
          <table:table-cell office:value-type="float" office:value="275525.45"/>
          <table:table-cell table:number-columns-repeated="16373"/>
        </table:table-row>
        <table:table-row>
          <table:table-cell office:value-type="float" office:value="20"/>
          <table:table-cell office:value-type="string" office:string-value="20.6"/>
          <table:table-cell office:value-type="string" office:string-value="ANP"/>
          <table:table-cell office:value-type="float" office:value="1"/>
          <table:table-cell office:value-type="string" office:string-value="AQUISIÇÃO DE CAP50/70"/>
          <table:table-cell office:value-type="string" office:string-value="T"/>
          <table:table-cell office:value-type="float" office:value="65.59"/>
          <table:table-cell office:value-type="float" office:value="3954.9652173913046"/>
          <table:table-cell office:value-type="float" office:value="0.15"/>
          <table:table-cell office:value-type="float" office:value="4548.21"/>
          <table:table-cell office:value-type="float" office:value="298317.09000000003"/>
          <table:table-cell table:number-columns-repeated="16373"/>
        </table:table-row>
        <table:table-row>
          <table:table-cell office:value-type="float" office:value="20"/>
          <table:table-cell office:value-type="string" office:string-value="20.7"/>
          <table:table-cell office:value-type="string" office:string-value="ANP"/>
          <table:table-cell office:value-type="float" office:value="2"/>
          <table:table-cell office:value-type="string" office:string-value="TRANSPORTE  DE CAP50/70"/>
          <table:table-cell office:value-type="string" office:string-value="T"/>
          <table:table-cell office:value-type="float" office:value="65.59"/>
          <table:table-cell office:value-type="float" office:value="77.617391304347834"/>
          <table:table-cell office:value-type="float" office:value="0.15"/>
          <table:table-cell office:value-type="float" office:value="89.26"/>
          <table:table-cell office:value-type="float" office:value="5854.56"/>
          <table:table-cell table:number-columns-repeated="16373"/>
        </table:table-row>
        <table:table-row>
          <table:table-cell office:value-type="float" office:value="20"/>
          <table:table-cell office:value-type="string" office:string-value="20.8"/>
          <table:table-cell office:value-type="string" office:string-value="CPU"/>
          <table:table-cell office:value-type="string" office:string-value="D-P-ENS-001"/>
          <table:table-cell office:value-type="string" office:string-value="ENSAIO DE CONTROLE DO GRAU DE COMPACTAÇÃO DA MISTURA ASFÁLTICA"/>
          <table:table-cell office:value-type="string" office:string-value="UN"/>
          <table:table-cell office:value-type="float" office:value="50"/>
          <table:table-cell office:value-type="float" office:value="92.678907721280609"/>
          <table:table-cell office:value-type="float" office:value="0.27439999999999998"/>
          <table:table-cell office:value-type="float" office:value="118.11"/>
          <table:table-cell office:value-type="float" office:value="5905.5"/>
          <table:table-cell table:number-columns-repeated="16373"/>
        </table:table-row>
        <table:table-row>
          <table:table-cell office:value-type="float" office:value="20"/>
          <table:table-cell office:value-type="string" office:string-value="20.9"/>
          <table:table-cell office:value-type="string" office:string-value="CPU"/>
          <table:table-cell office:value-type="string" office:string-value="D-P-ENS-002"/>
          <table:table-cell office:value-type="string" office:string-value="ENSAIOS DE IMPRIMAÇÃO - ASFALTO DILUÍDO"/>
          <table:table-cell office:value-type="string" office:string-value="M2"/>
          <table:table-cell office:value-type="float" office:value="16621.43"/>
          <table:table-cell office:value-type="float" office:value="7.8468298807281858E-2"/>
          <table:table-cell office:value-type="float" office:value="0.27439999999999998"/>
          <table:table-cell office:value-type="float" office:value="0.1"/>
          <table:table-cell office:value-type="float" office:value="1662.14"/>
          <table:table-cell table:number-columns-repeated="16373"/>
        </table:table-row>
        <table:table-row>
          <table:table-cell office:value-type="float" office:value="21"/>
          <table:table-cell office:value-type="string" office:string-value="21."/>
          <table:table-cell office:value-type="string" office:string-value=""/>
          <table:table-cell office:value-type="string" office:string-value=""/>
          <table:table-cell office:value-type="string" office:string-value="RACHÃ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085882.51"/>
          <table:table-cell table:number-columns-repeated="16373"/>
        </table:table-row>
        <table:table-row>
          <table:table-cell office:value-type="float" office:value="21"/>
          <table:table-cell office:value-type="string" office:string-value="21.1"/>
          <table:table-cell office:value-type="string" office:string-value="SINAPI"/>
          <table:table-cell office:value-type="float" office:value="105747"/>
          <table:table-cell office:value-type="string" office:string-value="CONSTRUÇÃO DE BASE E SUB-BASE PARA PAVIMENTAÇÃO DE RACHÃO, COM ESPESSURA DE 60 CM - EXCLUSIVE CARGA E TRANSPORTE. AF_09/2024"/>
          <table:table-cell office:value-type="string" office:string-value="M3"/>
          <table:table-cell office:value-type="float" office:value="13053.23"/>
          <table:table-cell office:value-type="float" office:value="85.506905210295045"/>
          <table:table-cell office:value-type="float" office:value="0.27439999999999998"/>
          <table:table-cell office:value-type="float" office:value="108.97"/>
          <table:table-cell office:value-type="float" office:value="1422410.47"/>
          <table:table-cell table:number-columns-repeated="16373"/>
        </table:table-row>
        <table:table-row>
          <table:table-cell office:value-type="float" office:value="21"/>
          <table:table-cell office:value-type="string" office:string-value="21.2"/>
          <table:table-cell office:value-type="string" office:string-value="CPU"/>
          <table:table-cell office:value-type="string" office:string-value="D-A-TRA-006"/>
          <table:table-cell office:value-type="string" office:string-value="TRANSPORTE COMERCIAL DE BRITA COM CAMINHÃO BASCULANTE DE 10 M3"/>
          <table:table-cell office:value-type="string" office:string-value="T"/>
          <table:table-cell office:value-type="float" office:value="28717.1"/>
          <table:table-cell office:value-type="float" office:value="13.284682988072818"/>
          <table:table-cell office:value-type="float" office:value="0.27439999999999998"/>
          <table:table-cell office:value-type="float" office:value="16.93"/>
          <table:table-cell office:value-type="float" office:value="486180.5"/>
          <table:table-cell table:number-columns-repeated="16373"/>
        </table:table-row>
        <table:table-row>
          <table:table-cell office:value-type="float" office:value="21"/>
          <table:table-cell office:value-type="string" office:string-value="21.3"/>
          <table:table-cell office:value-type="string" office:string-value="CPU"/>
          <table:table-cell office:value-type="string" office:string-value="D-P-PAV-033"/>
          <table:table-cell office:value-type="string" office:string-value="CONSTRUÇÃO DE BASE E SUB-BASE PARA PAVIMENTAÇÃO DE RACHÃO, COM ESPESSURA DE 100 CM - EXCLUSIVE CARGA E TRANSPORTE"/>
          <table:table-cell office:value-type="string" office:string-value="M³"/>
          <table:table-cell office:value-type="float" office:value="1285.69"/>
          <table:table-cell office:value-type="float" office:value="78.97834274952919"/>
          <table:table-cell office:value-type="float" office:value="0.27439999999999998"/>
          <table:table-cell office:value-type="float" office:value="100.65"/>
          <table:table-cell office:value-type="float" office:value="129404.7"/>
          <table:table-cell table:number-columns-repeated="16373"/>
        </table:table-row>
        <table:table-row>
          <table:table-cell office:value-type="float" office:value="21"/>
          <table:table-cell office:value-type="string" office:string-value="21.4"/>
          <table:table-cell office:value-type="string" office:string-value="CPU"/>
          <table:table-cell office:value-type="string" office:string-value="D-A-TRA-006"/>
          <table:table-cell office:value-type="string" office:string-value="TRANSPORTE COMERCIAL DE BRITA COM CAMINHÃO BASCULANTE DE 10 M3"/>
          <table:table-cell office:value-type="string" office:string-value="T"/>
          <table:table-cell office:value-type="float" office:value="2828.52"/>
          <table:table-cell office:value-type="float" office:value="13.284682988072818"/>
          <table:table-cell office:value-type="float" office:value="0.27439999999999998"/>
          <table:table-cell office:value-type="float" office:value="16.93"/>
          <table:table-cell office:value-type="float" office:value="47886.84"/>
          <table:table-cell table:number-columns-repeated="16373"/>
        </table:table-row>
        <table:table-row>
          <table:table-cell office:value-type="float" office:value="22"/>
          <table:table-cell office:value-type="string" office:string-value="22."/>
          <table:table-cell office:value-type="string" office:string-value=""/>
          <table:table-cell office:value-type="string" office:string-value=""/>
          <table:table-cell office:value-type="string" office:string-value="DRENO LONGITUDIN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407972.69"/>
          <table:table-cell table:number-columns-repeated="16373"/>
        </table:table-row>
        <table:table-row>
          <table:table-cell office:value-type="float" office:value="22"/>
          <table:table-cell office:value-type="string" office:string-value="22.1"/>
          <table:table-cell office:value-type="string" office:string-value="CPU"/>
          <table:table-cell office:value-type="string" office:string-value="D-P-DRE-110"/>
          <table:table-cell office:value-type="string" office:string-value="EXECUÇÃO DE DRENO SUBSUPERFICIAL, INCLUSO TUBO PEAD 100MM, ESCAVAÇÃO, MANTA GEOTÊXTIL, BOTA FORA"/>
          <table:table-cell office:value-type="string" office:string-value="M"/>
          <table:table-cell office:value-type="float" office:value="6326.13"/>
          <table:table-cell office:value-type="float" office:value="48.948524795982429"/>
          <table:table-cell office:value-type="float" office:value="0.27439999999999998"/>
          <table:table-cell office:value-type="float" office:value="62.38"/>
          <table:table-cell office:value-type="float" office:value="394623.99"/>
          <table:table-cell table:number-columns-repeated="16373"/>
        </table:table-row>
        <table:table-row>
          <table:table-cell office:value-type="float" office:value="22"/>
          <table:table-cell office:value-type="string" office:string-value="22.2"/>
          <table:table-cell office:value-type="string" office:string-value="CPU"/>
          <table:table-cell office:value-type="string" office:string-value="D-P-DRE-111"/>
          <table:table-cell office:value-type="string" office:string-value="EXECUÇÃO DE DRENO SUBSUPERFICIAL, INCLUSO TUBO PEAD 160MM, ESCAVAÇÃO, MANTA GEOTÊXTIL, BOTA FORA"/>
          <table:table-cell office:value-type="string" office:string-value="M"/>
          <table:table-cell office:value-type="float" office:value="108.02"/>
          <table:table-cell office:value-type="float" office:value="48.689579409918395"/>
          <table:table-cell office:value-type="float" office:value="0.27439999999999998"/>
          <table:table-cell office:value-type="float" office:value="62.05"/>
          <table:table-cell office:value-type="float" office:value="6702.64"/>
          <table:table-cell table:number-columns-repeated="16373"/>
        </table:table-row>
        <table:table-row>
          <table:table-cell office:value-type="float" office:value="22"/>
          <table:table-cell office:value-type="string" office:string-value="22.3"/>
          <table:table-cell office:value-type="string" office:string-value="CPU"/>
          <table:table-cell office:value-type="string" office:string-value="D-P-DRE-112"/>
          <table:table-cell office:value-type="string" office:string-value="CAIXA DE PASSAGEM PARA DRENO - PADRÃO DER"/>
          <table:table-cell office:value-type="string" office:string-value="UN"/>
          <table:table-cell office:value-type="float" office:value="82"/>
          <table:table-cell office:value-type="float" office:value="60.805084745762706"/>
          <table:table-cell office:value-type="float" office:value="0.27439999999999998"/>
          <table:table-cell office:value-type="float" office:value="77.489999999999995"/>
          <table:table-cell office:value-type="float" office:value="6354.18"/>
          <table:table-cell table:number-columns-repeated="16373"/>
        </table:table-row>
        <table:table-row>
          <table:table-cell office:value-type="float" office:value="22"/>
          <table:table-cell office:value-type="string" office:string-value="22.4"/>
          <table:table-cell office:value-type="string" office:string-value="CPU"/>
          <table:table-cell office:value-type="string" office:string-value="D-P-DRE-113"/>
          <table:table-cell office:value-type="string" office:string-value="BOCA DE SAÍDA PARA DRENO - PADRÃO DER"/>
          <table:table-cell office:value-type="string" office:string-value="UN"/>
          <table:table-cell office:value-type="float" office:value="2"/>
          <table:table-cell office:value-type="float" office:value="114.51663527934714"/>
          <table:table-cell office:value-type="float" office:value="0.27439999999999998"/>
          <table:table-cell office:value-type="float" office:value="145.94"/>
          <table:table-cell office:value-type="float" office:value="291.88"/>
          <table:table-cell table:number-columns-repeated="16373"/>
        </table:table-row>
        <table:table-row>
          <table:table-cell office:value-type="float" office:value="23"/>
          <table:table-cell office:value-type="string" office:string-value="23."/>
          <table:table-cell office:value-type="string" office:string-value=""/>
          <table:table-cell office:value-type="string" office:string-value=""/>
          <table:table-cell office:value-type="string" office:string-value="MOVIMENTAÇÃO DE TERRA, SERVIÇO TOPOGRÁFICO, PAVIMENTO RÍGIDO - BASE E SUB BASE E CONTROLE TECNOLÓGIC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177238.58"/>
          <table:table-cell table:number-columns-repeated="16373"/>
        </table:table-row>
        <table:table-row>
          <table:table-cell office:value-type="float" office:value="23"/>
          <table:table-cell office:value-type="string" office:string-value="23.1."/>
          <table:table-cell office:value-type="string" office:string-value=""/>
          <table:table-cell office:value-type="string" office:string-value=""/>
          <table:table-cell office:value-type="string" office:string-value="SERVIÇOS TOPOGRÁFICO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8039.599999999999"/>
          <table:table-cell table:number-columns-repeated="16373"/>
        </table:table-row>
        <table:table-row>
          <table:table-cell office:value-type="float" office:value="23"/>
          <table:table-cell office:value-type="string" office:string-value="23.1.1"/>
          <table:table-cell office:value-type="string" office:string-value="CPU"/>
          <table:table-cell office:value-type="string" office:string-value="D-P-TOP-002"/>
          <table:table-cell office:value-type="string" office:string-value="SERVIÇOS TOPOGRÁFICOS PARA PAVIMENTAÇÃO, INCLUSIVE NOTA DE SERVIÇOS, ACOMPANHAMENTO E GREIDE"/>
          <table:table-cell office:value-type="string" office:string-value="M2"/>
          <table:table-cell office:value-type="float" office:value="26528.83"/>
          <table:table-cell office:value-type="float" office:value="0.53358443188951665"/>
          <table:table-cell office:value-type="float" office:value="0.27439999999999998"/>
          <table:table-cell office:value-type="float" office:value="0.68"/>
          <table:table-cell office:value-type="float" office:value="18039.599999999999"/>
          <table:table-cell table:number-columns-repeated="16373"/>
        </table:table-row>
        <table:table-row>
          <table:table-cell office:value-type="float" office:value="23"/>
          <table:table-cell office:value-type="string" office:string-value="23.2."/>
          <table:table-cell office:value-type="string" office:string-value=""/>
          <table:table-cell office:value-type="string" office:string-value=""/>
          <table:table-cell office:value-type="string" office:string-value="CORTE / GREIDE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85816.55"/>
          <table:table-cell table:number-columns-repeated="16373"/>
        </table:table-row>
        <table:table-row>
          <table:table-cell office:value-type="float" office:value="23"/>
          <table:table-cell office:value-type="string" office:string-value="23.2.1"/>
          <table:table-cell office:value-type="string" office:string-value="SICRO"/>
          <table:table-cell office:value-type="float" office:value="5501710"/>
          <table:table-cell office:value-type="string" office:string-value="ESCAVAÇÃO, CARGA E TRANSPORTE EM MATERIAL DE 1ª CATEGORIA - DMT DE 50 M"/>
          <table:table-cell office:value-type="string" office:string-value="M³"/>
          <table:table-cell office:value-type="float" office:value="19241.38"/>
          <table:table-cell office:value-type="float" office:value="3.4996861268047708"/>
          <table:table-cell office:value-type="float" office:value="0.27439999999999998"/>
          <table:table-cell office:value-type="float" office:value="4.46"/>
          <table:table-cell office:value-type="float" office:value="85816.55"/>
          <table:table-cell table:number-columns-repeated="16373"/>
        </table:table-row>
        <table:table-row>
          <table:table-cell office:value-type="float" office:value="23"/>
          <table:table-cell office:value-type="string" office:string-value="23.3."/>
          <table:table-cell office:value-type="string" office:string-value=""/>
          <table:table-cell office:value-type="string" office:string-value=""/>
          <table:table-cell office:value-type="string" office:string-value="BOTA FOR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464744.3900000001"/>
          <table:table-cell table:number-columns-repeated="16373"/>
        </table:table-row>
        <table:table-row>
          <table:table-cell office:value-type="float" office:value="23"/>
          <table:table-cell office:value-type="string" office:string-value="23.3.1"/>
          <table:table-cell office:value-type="string" office:string-value="CPU"/>
          <table:table-cell office:value-type="string" office:string-value="D-A-TRA-001"/>
          <table:table-cell office:value-type="string" office:string-value="CARGA E DESCARGA MECANIZADAS DE MATERIAL PARA BOTA-FORA, UTILIZANDO CAMINHÃO BASCULANTE DE 10M3 - INCLUSIVE CUSTO DE DESCARTE DOS RESIDUOS EM U.R.M."/>
          <table:table-cell office:value-type="string" office:string-value="T"/>
          <table:table-cell office:value-type="float" office:value="39694.97"/>
          <table:table-cell office:value-type="float" office:value="14.351851851851851"/>
          <table:table-cell office:value-type="float" office:value="0.27439999999999998"/>
          <table:table-cell office:value-type="float" office:value="18.29"/>
          <table:table-cell office:value-type="float" office:value="726021"/>
          <table:table-cell table:number-columns-repeated="16373"/>
        </table:table-row>
        <table:table-row>
          <table:table-cell office:value-type="float" office:value="23"/>
          <table:table-cell office:value-type="string" office:string-value="23.3.2"/>
          <table:table-cell office:value-type="string" office:string-value="CPU"/>
          <table:table-cell office:value-type="string" office:string-value="D-A-TRA-002"/>
          <table:table-cell office:value-type="string" office:string-value="TRANSPORTE DE MATERIAL COM CAMINHÃO BASCULANTE DE 10 M3 PARA UNIDADE RECICLADORA DE MATERIAIS- URM"/>
          <table:table-cell office:value-type="string" office:string-value="T"/>
          <table:table-cell office:value-type="float" office:value="39694.97"/>
          <table:table-cell office:value-type="float" office:value="14.602950408035154"/>
          <table:table-cell office:value-type="float" office:value="0.27439999999999998"/>
          <table:table-cell office:value-type="float" office:value="18.61"/>
          <table:table-cell office:value-type="float" office:value="738723.39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"/>
          <table:table-cell office:value-type="string" office:string-value=""/>
          <table:table-cell office:value-type="string" office:string-value=""/>
          <table:table-cell office:value-type="string" office:string-value=" PAVIMENTO RÍGIDO - BASE E SUB BASE E CONTROLE TECNOLÓGIC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608638.04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1"/>
          <table:table-cell office:value-type="string" office:string-value="CPU"/>
          <table:table-cell office:value-type="string" office:string-value="D-P-PAV-026"/>
          <table:table-cell office:value-type="string" office:string-value="PAVIMENTO DE CONCRETO - CAMADA DE SUB-BASE EM BGS (10 CM), SUB-BASE EM BGTC (12,5CM) - INCLUSO REGULARIZAÇÃO DO SUBLEITO"/>
          <table:table-cell office:value-type="string" office:string-value="M2"/>
          <table:table-cell office:value-type="float" office:value="26528.83"/>
          <table:table-cell office:value-type="float" office:value="43.88731952291274"/>
          <table:table-cell office:value-type="float" office:value="0.27439999999999998"/>
          <table:table-cell office:value-type="float" office:value="55.93"/>
          <table:table-cell office:value-type="float" office:value="1483757.46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2"/>
          <table:table-cell office:value-type="string" office:string-value="SICRO"/>
          <table:table-cell office:value-type="float" office:value="4011353"/>
          <table:table-cell office:value-type="string" office:string-value="PINTURA DE LIGAÇÃO"/>
          <table:table-cell office:value-type="string" office:string-value="M²"/>
          <table:table-cell office:value-type="float" office:value="26528.83"/>
          <table:table-cell office:value-type="float" office:value="0.42372881355932207"/>
          <table:table-cell office:value-type="float" office:value="0.27439999999999998"/>
          <table:table-cell office:value-type="float" office:value="0.54"/>
          <table:table-cell office:value-type="float" office:value="14325.57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3"/>
          <table:table-cell office:value-type="string" office:string-value="ANP"/>
          <table:table-cell office:value-type="float" office:value="7"/>
          <table:table-cell office:value-type="string" office:string-value="AQUISIÇÃO DE RR-2C"/>
          <table:table-cell office:value-type="string" office:string-value="T"/>
          <table:table-cell office:value-type="float" office:value="11.94"/>
          <table:table-cell office:value-type="float" office:value="3172.8434782608697"/>
          <table:table-cell office:value-type="float" office:value="0.15"/>
          <table:table-cell office:value-type="float" office:value="3648.77"/>
          <table:table-cell office:value-type="float" office:value="43566.31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4"/>
          <table:table-cell office:value-type="string" office:string-value="ANP"/>
          <table:table-cell office:value-type="float" office:value="8"/>
          <table:table-cell office:value-type="string" office:string-value="TRANSPORTE DE RR-2C"/>
          <table:table-cell office:value-type="string" office:string-value="T"/>
          <table:table-cell office:value-type="float" office:value="11.94"/>
          <table:table-cell office:value-type="float" office:value="67.869565217391312"/>
          <table:table-cell office:value-type="float" office:value="0.15"/>
          <table:table-cell office:value-type="float" office:value="78.05"/>
          <table:table-cell office:value-type="float" office:value="931.92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5"/>
          <table:table-cell office:value-type="string" office:string-value="CPU"/>
          <table:table-cell office:value-type="string" office:string-value="D-P-ENS-006"/>
          <table:table-cell office:value-type="string" office:string-value="ENSAIO DE BASE ESTABILIZADA GRANULOMETRICAMENTE - CAMADA DE BGS"/>
          <table:table-cell office:value-type="string" office:string-value="M3"/>
          <table:table-cell office:value-type="float" office:value="2652.88"/>
          <table:table-cell office:value-type="float" office:value="2.0401757689893283"/>
          <table:table-cell office:value-type="float" office:value="0.27439999999999998"/>
          <table:table-cell office:value-type="float" office:value="2.6"/>
          <table:table-cell office:value-type="float" office:value="6897.49"/>
          <table:table-cell table:number-columns-repeated="16373"/>
        </table:table-row>
        <table:table-row>
          <table:table-cell office:value-type="float" office:value="23"/>
          <table:table-cell office:value-type="string" office:string-value="23.4.6"/>
          <table:table-cell office:value-type="string" office:string-value="CPU"/>
          <table:table-cell office:value-type="string" office:string-value="D-P-ENS-008"/>
          <table:table-cell office:value-type="string" office:string-value="ENSAIOS DA BASE DE BRITA GRADUADA TRATADA COM CIMENTO - BGTC"/>
          <table:table-cell office:value-type="string" office:string-value="M2"/>
          <table:table-cell office:value-type="float" office:value="26528.83"/>
          <table:table-cell office:value-type="float" office:value="1.7498430634023854"/>
          <table:table-cell office:value-type="float" office:value="0.27439999999999998"/>
          <table:table-cell office:value-type="float" office:value="2.23"/>
          <table:table-cell office:value-type="float" office:value="59159.29"/>
          <table:table-cell table:number-columns-repeated="16373"/>
        </table:table-row>
        <table:table-row>
          <table:table-cell office:value-type="float" office:value="24"/>
          <table:table-cell office:value-type="string" office:string-value="24."/>
          <table:table-cell office:value-type="string" office:string-value=""/>
          <table:table-cell office:value-type="string" office:string-value=""/>
          <table:table-cell office:value-type="string" office:string-value="PAVIMENTO RÍGIDO - CAMADA DE CONCRETO, JUNTAS, AÇO E CONTROLE TECNOLÓGIC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5253888.28"/>
          <table:table-cell table:number-columns-repeated="16373"/>
        </table:table-row>
        <table:table-row>
          <table:table-cell office:value-type="float" office:value="24"/>
          <table:table-cell office:value-type="string" office:string-value="24.1"/>
          <table:table-cell office:value-type="string" office:string-value="CPU"/>
          <table:table-cell office:value-type="string" office:string-value="D-P-PAV-022"/>
          <table:table-cell office:value-type="string" office:string-value="PAVIMENTO DE CONCRETO - CAMADA DE ROLAMENTO EM CONCRETO FCTM,K=4,5MPA, 24CM DE ESPESSURA - INCLUSIVE TRANSPORTE DO CONCRETO"/>
          <table:table-cell office:value-type="string" office:string-value="M2"/>
          <table:table-cell office:value-type="float" office:value="26528.83"/>
          <table:table-cell office:value-type="float" office:value="102.42467043314501"/>
          <table:table-cell office:value-type="float" office:value="0.27439999999999998"/>
          <table:table-cell office:value-type="float" office:value="130.53"/>
          <table:table-cell office:value-type="float" office:value="3462808.18"/>
          <table:table-cell table:number-columns-repeated="16373"/>
        </table:table-row>
        <table:table-row>
          <table:table-cell office:value-type="float" office:value="24"/>
          <table:table-cell office:value-type="string" office:string-value="24.2"/>
          <table:table-cell office:value-type="string" office:string-value="CPU"/>
          <table:table-cell office:value-type="string" office:string-value="D-P-PAV-023"/>
          <table:table-cell office:value-type="string" office:string-value="EXECUÇÃO DE JUNTA TRANSVERSAL COM BARRA DE TRANSFERÊNCIA CA-25 32MM EM PAVIMENTO DE CONCRETO (JUNTA TIPO 1)"/>
          <table:table-cell office:value-type="string" office:string-value="M"/>
          <table:table-cell office:value-type="float" office:value="6403.59"/>
          <table:table-cell office:value-type="float" office:value="115.39548022598871"/>
          <table:table-cell office:value-type="float" office:value="0.27439999999999998"/>
          <table:table-cell office:value-type="float" office:value="147.06"/>
          <table:table-cell office:value-type="float" office:value="941711.95"/>
          <table:table-cell table:number-columns-repeated="16373"/>
        </table:table-row>
        <table:table-row>
          <table:table-cell office:value-type="float" office:value="24"/>
          <table:table-cell office:value-type="string" office:string-value="24.3"/>
          <table:table-cell office:value-type="string" office:string-value="CPU"/>
          <table:table-cell office:value-type="string" office:string-value="D-P-PAV-024"/>
          <table:table-cell office:value-type="string" office:string-value="EXECUÇÃO DE JUNTA LONGITUDINAL COM BARRAS DE LIGAÇÃO CA-50 12,5MM EM PAVIMENTO DE CONCRETO (JUNTA TIPO 2)"/>
          <table:table-cell office:value-type="string" office:string-value="M"/>
          <table:table-cell office:value-type="float" office:value="3170.15"/>
          <table:table-cell office:value-type="float" office:value="10.232266164469554"/>
          <table:table-cell office:value-type="float" office:value="0.27439999999999998"/>
          <table:table-cell office:value-type="float" office:value="13.04"/>
          <table:table-cell office:value-type="float" office:value="41338.76"/>
          <table:table-cell table:number-columns-repeated="16373"/>
        </table:table-row>
        <table:table-row>
          <table:table-cell office:value-type="float" office:value="24"/>
          <table:table-cell office:value-type="string" office:string-value="24.4"/>
          <table:table-cell office:value-type="string" office:string-value="CPU"/>
          <table:table-cell office:value-type="string" office:string-value="D-P-PAV-025"/>
          <table:table-cell office:value-type="string" office:string-value="EXECUÇÃO DE JUNTA DE EXPANSÃO EM PAVIMENTO DE CONCRETO (JUNTA TIPO 3)"/>
          <table:table-cell office:value-type="string" office:string-value="M"/>
          <table:table-cell office:value-type="float" office:value="5298.33"/>
          <table:table-cell office:value-type="float" office:value="4.8414940364092907"/>
          <table:table-cell office:value-type="float" office:value="0.27439999999999998"/>
          <table:table-cell office:value-type="float" office:value="6.17"/>
          <table:table-cell office:value-type="float" office:value="32690.7"/>
          <table:table-cell table:number-columns-repeated="16373"/>
        </table:table-row>
        <table:table-row>
          <table:table-cell office:value-type="float" office:value="24"/>
          <table:table-cell office:value-type="string" office:string-value="24.5"/>
          <table:table-cell office:value-type="string" office:string-value="CPU"/>
          <table:table-cell office:value-type="string" office:string-value="D-P-PAV-027"/>
          <table:table-cell office:value-type="string" office:string-value="ARMADURA DISTRIBUIDA EM TELA DE AÇO PARA PAVIMENTO DE CONCRETO"/>
          <table:table-cell office:value-type="string" office:string-value="M2"/>
          <table:table-cell office:value-type="float" office:value="16401.490000000002"/>
          <table:table-cell office:value-type="float" office:value="27.801318267419962"/>
          <table:table-cell office:value-type="float" office:value="0.27439999999999998"/>
          <table:table-cell office:value-type="float" office:value="35.43"/>
          <table:table-cell office:value-type="float" office:value="581104.79"/>
          <table:table-cell table:number-columns-repeated="16373"/>
        </table:table-row>
        <table:table-row>
          <table:table-cell office:value-type="float" office:value="24"/>
          <table:table-cell office:value-type="string" office:string-value="24.6"/>
          <table:table-cell office:value-type="string" office:string-value="SICRO"/>
          <table:table-cell office:value-type="float" office:value="407743"/>
          <table:table-cell office:value-type="string" office:string-value="TRELIÇA NERVURADA TRÊS BARRAS LONGITUDINAIS INTERLIGADAS POR DUAS DIAGONAIS SINUSOIDAL - FORNECIMENTO E INSTALAÇÃO"/>
          <table:table-cell office:value-type="string" office:string-value="KG"/>
          <table:table-cell office:value-type="float" office:value="14895.8"/>
          <table:table-cell office:value-type="float" office:value="9.9811676082862526"/>
          <table:table-cell office:value-type="float" office:value="0.27439999999999998"/>
          <table:table-cell office:value-type="float" office:value="12.72"/>
          <table:table-cell office:value-type="float" office:value="189474.58"/>
          <table:table-cell table:number-columns-repeated="16373"/>
        </table:table-row>
        <table:table-row>
          <table:table-cell office:value-type="float" office:value="24"/>
          <table:table-cell office:value-type="string" office:string-value="24.7"/>
          <table:table-cell office:value-type="string" office:string-value="SIURB"/>
          <table:table-cell office:value-type="float" office:value="20006002"/>
          <table:table-cell office:value-type="string" office:string-value="CONCRETO - ENSAIOS DE RUPTURA A COMPRESSÃO (CORPOS DE PROVA)"/>
          <table:table-cell office:value-type="string" office:string-value="UN"/>
          <table:table-cell office:value-type="float" office:value="204"/>
          <table:table-cell office:value-type="float" office:value="18.306654111738858"/>
          <table:table-cell office:value-type="float" office:value="0.27439999999999998"/>
          <table:table-cell office:value-type="float" office:value="23.33"/>
          <table:table-cell office:value-type="float" office:value="4759.32"/>
          <table:table-cell table:number-columns-repeated="16373"/>
        </table:table-row>
        <table:table-row>
          <table:table-cell office:value-type="float" office:value="25"/>
          <table:table-cell office:value-type="string" office:string-value="25."/>
          <table:table-cell office:value-type="string" office:string-value=""/>
          <table:table-cell office:value-type="string" office:string-value=""/>
          <table:table-cell office:value-type="string" office:string-value="SERRAGEM DE JUNTAS EM PAVIMENTO DE CONCRET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37333.02000000002"/>
          <table:table-cell table:number-columns-repeated="16373"/>
        </table:table-row>
        <table:table-row>
          <table:table-cell office:value-type="float" office:value="25"/>
          <table:table-cell office:value-type="string" office:string-value="25.1."/>
          <table:table-cell office:value-type="string" office:string-value=""/>
          <table:table-cell office:value-type="string" office:string-value=""/>
          <table:table-cell office:value-type="string" office:string-value="TRANSVERS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58745"/>
          <table:table-cell table:number-columns-repeated="16373"/>
        </table:table-row>
        <table:table-row>
          <table:table-cell office:value-type="float" office:value="25"/>
          <table:table-cell office:value-type="string" office:string-value="25.1.1"/>
          <table:table-cell office:value-type="string" office:string-value="CPU"/>
          <table:table-cell office:value-type="string" office:string-value="D-P-PAV-031"/>
          <table:table-cell office:value-type="string" office:string-value="SERRAGEM DE JUNTAS EM PAVIMENTO DE CONCRETO, LIMPEZA E ENCHIMENTO COM SELANTE A BASE DE SILICONE"/>
          <table:table-cell office:value-type="string" office:string-value="M"/>
          <table:table-cell office:value-type="float" office:value="6403.59"/>
          <table:table-cell office:value-type="float" office:value="19.452291274325173"/>
          <table:table-cell office:value-type="float" office:value="0.27439999999999998"/>
          <table:table-cell office:value-type="float" office:value="24.79"/>
          <table:table-cell office:value-type="float" office:value="158745"/>
          <table:table-cell table:number-columns-repeated="16373"/>
        </table:table-row>
        <table:table-row>
          <table:table-cell office:value-type="float" office:value="25"/>
          <table:table-cell office:value-type="string" office:string-value="25.2."/>
          <table:table-cell office:value-type="string" office:string-value=""/>
          <table:table-cell office:value-type="string" office:string-value=""/>
          <table:table-cell office:value-type="string" office:string-value="LONGITUDIN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78588.02"/>
          <table:table-cell table:number-columns-repeated="16373"/>
        </table:table-row>
        <table:table-row>
          <table:table-cell office:value-type="float" office:value="25"/>
          <table:table-cell office:value-type="string" office:string-value="25.2.1"/>
          <table:table-cell office:value-type="string" office:string-value="CPU"/>
          <table:table-cell office:value-type="string" office:string-value="D-P-PAV-031"/>
          <table:table-cell office:value-type="string" office:string-value="SERRAGEM DE JUNTAS EM PAVIMENTO DE CONCRETO, LIMPEZA E ENCHIMENTO COM SELANTE A BASE DE SILICONE"/>
          <table:table-cell office:value-type="string" office:string-value="M"/>
          <table:table-cell office:value-type="float" office:value="3170.15"/>
          <table:table-cell office:value-type="float" office:value="19.452291274325173"/>
          <table:table-cell office:value-type="float" office:value="0.27439999999999998"/>
          <table:table-cell office:value-type="float" office:value="24.79"/>
          <table:table-cell office:value-type="float" office:value="78588.02"/>
          <table:table-cell table:number-columns-repeated="16373"/>
        </table:table-row>
        <table:table-row>
          <table:table-cell office:value-type="float" office:value="26"/>
          <table:table-cell office:value-type="string" office:string-value="26."/>
          <table:table-cell office:value-type="string" office:string-value=""/>
          <table:table-cell office:value-type="string" office:string-value=""/>
          <table:table-cell office:value-type="string" office:string-value="TRANSIÇÃO ENTRE PAVIMENTO RÍGIDO E FLEXÍVE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486252.17"/>
          <table:table-cell table:number-columns-repeated="16373"/>
        </table:table-row>
        <table:table-row>
          <table:table-cell office:value-type="float" office:value="26"/>
          <table:table-cell office:value-type="string" office:string-value="26.1"/>
          <table:table-cell office:value-type="string" office:string-value="CPU"/>
          <table:table-cell office:value-type="string" office:string-value="D-P-PAV-028"/>
          <table:table-cell office:value-type="string" office:string-value="TRANSIÇÃO ENTRE PAVIMENTO RÍGIDO E FLEXÍVEL, SUB BASE EM BGS (10 CM), BASE EM BGTC (29,5), BINDER (4,0 CM), CAPA ASFÁLTICA (3,0 CM), COM USINAGEM DA MASSA ASFÁLTICA - EXCETO CUSTO DOS MATERIAIS BETUMINOSOS"/>
          <table:table-cell office:value-type="string" office:string-value="M2"/>
          <table:table-cell office:value-type="float" office:value="2521.0500000000002"/>
          <table:table-cell office:value-type="float" office:value="112.71186440677965"/>
          <table:table-cell office:value-type="float" office:value="0.27439999999999998"/>
          <table:table-cell office:value-type="float" office:value="143.63999999999999"/>
          <table:table-cell office:value-type="float" office:value="362123.62"/>
          <table:table-cell table:number-columns-repeated="16373"/>
        </table:table-row>
        <table:table-row>
          <table:table-cell office:value-type="float" office:value="26"/>
          <table:table-cell office:value-type="string" office:string-value="26.2"/>
          <table:table-cell office:value-type="string" office:string-value="ANP"/>
          <table:table-cell office:value-type="float" office:value="1"/>
          <table:table-cell office:value-type="string" office:string-value="AQUISIÇÃO DE CAP50/70"/>
          <table:table-cell office:value-type="string" office:string-value="T"/>
          <table:table-cell office:value-type="float" office:value="23.37"/>
          <table:table-cell office:value-type="float" office:value="3954.9652173913046"/>
          <table:table-cell office:value-type="float" office:value="0.15"/>
          <table:table-cell office:value-type="float" office:value="4548.21"/>
          <table:table-cell office:value-type="float" office:value="106291.67"/>
          <table:table-cell table:number-columns-repeated="16373"/>
        </table:table-row>
        <table:table-row>
          <table:table-cell office:value-type="float" office:value="26"/>
          <table:table-cell office:value-type="string" office:string-value="26.3"/>
          <table:table-cell office:value-type="string" office:string-value="ANP"/>
          <table:table-cell office:value-type="float" office:value="2"/>
          <table:table-cell office:value-type="string" office:string-value="TRANSPORTE  DE CAP50/70"/>
          <table:table-cell office:value-type="string" office:string-value="T"/>
          <table:table-cell office:value-type="float" office:value="23.37"/>
          <table:table-cell office:value-type="float" office:value="77.617391304347834"/>
          <table:table-cell office:value-type="float" office:value="0.15"/>
          <table:table-cell office:value-type="float" office:value="89.26"/>
          <table:table-cell office:value-type="float" office:value="2086.0100000000002"/>
          <table:table-cell table:number-columns-repeated="16373"/>
        </table:table-row>
        <table:table-row>
          <table:table-cell office:value-type="float" office:value="26"/>
          <table:table-cell office:value-type="string" office:string-value="26.4"/>
          <table:table-cell office:value-type="string" office:string-value="ANP"/>
          <table:table-cell office:value-type="float" office:value="6"/>
          <table:table-cell office:value-type="string" office:string-value="TRANSPORTE DE RR-1C"/>
          <table:table-cell office:value-type="string" office:string-value="T"/>
          <table:table-cell office:value-type="float" office:value="1.1299999999999999"/>
          <table:table-cell office:value-type="float" office:value="357.74782608695659"/>
          <table:table-cell office:value-type="float" office:value="0.15"/>
          <table:table-cell office:value-type="float" office:value="411.41"/>
          <table:table-cell office:value-type="float" office:value="464.89"/>
          <table:table-cell table:number-columns-repeated="16373"/>
        </table:table-row>
        <table:table-row>
          <table:table-cell office:value-type="float" office:value="26"/>
          <table:table-cell office:value-type="string" office:string-value="26.5"/>
          <table:table-cell office:value-type="string" office:string-value="ANP"/>
          <table:table-cell office:value-type="float" office:value="5"/>
          <table:table-cell office:value-type="string" office:string-value="AQUISIÇÃO DE RR-1C"/>
          <table:table-cell office:value-type="string" office:string-value="T"/>
          <table:table-cell office:value-type="float" office:value="1.1299999999999999"/>
          <table:table-cell office:value-type="float" office:value="2770.4869565217391"/>
          <table:table-cell office:value-type="float" office:value="0.15"/>
          <table:table-cell office:value-type="float" office:value="3186.06"/>
          <table:table-cell office:value-type="float" office:value="3600.25"/>
          <table:table-cell table:number-columns-repeated="16373"/>
        </table:table-row>
        <table:table-row>
          <table:table-cell office:value-type="float" office:value="26"/>
          <table:table-cell office:value-type="string" office:string-value="26.6"/>
          <table:table-cell office:value-type="string" office:string-value="ANP"/>
          <table:table-cell office:value-type="float" office:value="7"/>
          <table:table-cell office:value-type="string" office:string-value="AQUISIÇÃO DE RR-2C"/>
          <table:table-cell office:value-type="string" office:string-value="T"/>
          <table:table-cell office:value-type="float" office:value="1.1299999999999999"/>
          <table:table-cell office:value-type="float" office:value="3172.8434782608697"/>
          <table:table-cell office:value-type="float" office:value="0.15"/>
          <table:table-cell office:value-type="float" office:value="3648.77"/>
          <table:table-cell office:value-type="float" office:value="4123.1099999999997"/>
          <table:table-cell table:number-columns-repeated="16373"/>
        </table:table-row>
        <table:table-row>
          <table:table-cell office:value-type="float" office:value="26"/>
          <table:table-cell office:value-type="string" office:string-value="26.7"/>
          <table:table-cell office:value-type="string" office:string-value="ANP"/>
          <table:table-cell office:value-type="float" office:value="8"/>
          <table:table-cell office:value-type="string" office:string-value="TRANSPORTE DE RR-2C"/>
          <table:table-cell office:value-type="string" office:string-value="T"/>
          <table:table-cell office:value-type="float" office:value="1.1299999999999999"/>
          <table:table-cell office:value-type="float" office:value="67.869565217391312"/>
          <table:table-cell office:value-type="float" office:value="0.15"/>
          <table:table-cell office:value-type="float" office:value="78.05"/>
          <table:table-cell office:value-type="float" office:value="88.2"/>
          <table:table-cell table:number-columns-repeated="16373"/>
        </table:table-row>
        <table:table-row>
          <table:table-cell office:value-type="float" office:value="26"/>
          <table:table-cell office:value-type="string" office:string-value="26.8"/>
          <table:table-cell office:value-type="string" office:string-value="CPU"/>
          <table:table-cell office:value-type="string" office:string-value="D-P-ENS-001"/>
          <table:table-cell office:value-type="string" office:string-value="ENSAIO DE CONTROLE DO GRAU DE COMPACTAÇÃO DA MISTURA ASFÁLTICA"/>
          <table:table-cell office:value-type="string" office:string-value="UN"/>
          <table:table-cell office:value-type="float" office:value="8"/>
          <table:table-cell office:value-type="float" office:value="92.678907721280609"/>
          <table:table-cell office:value-type="float" office:value="0.27439999999999998"/>
          <table:table-cell office:value-type="float" office:value="118.11"/>
          <table:table-cell office:value-type="float" office:value="944.88"/>
          <table:table-cell table:number-columns-repeated="16373"/>
        </table:table-row>
        <table:table-row>
          <table:table-cell office:value-type="float" office:value="26"/>
          <table:table-cell office:value-type="string" office:string-value="26.9"/>
          <table:table-cell office:value-type="string" office:string-value="CPU"/>
          <table:table-cell office:value-type="string" office:string-value="D-P-ENS-002"/>
          <table:table-cell office:value-type="string" office:string-value="ENSAIOS DE IMPRIMAÇÃO - ASFALTO DILUÍDO"/>
          <table:table-cell office:value-type="string" office:string-value="M2"/>
          <table:table-cell office:value-type="float" office:value="2521.0500000000002"/>
          <table:table-cell office:value-type="float" office:value="7.8468298807281858E-2"/>
          <table:table-cell office:value-type="float" office:value="0.27439999999999998"/>
          <table:table-cell office:value-type="float" office:value="0.1"/>
          <table:table-cell office:value-type="float" office:value="252.11"/>
          <table:table-cell table:number-columns-repeated="16373"/>
        </table:table-row>
        <table:table-row>
          <table:table-cell office:value-type="float" office:value="26"/>
          <table:table-cell office:value-type="string" office:string-value="26.10"/>
          <table:table-cell office:value-type="string" office:string-value="CPU"/>
          <table:table-cell office:value-type="string" office:string-value="D-P-ENS-006"/>
          <table:table-cell office:value-type="string" office:string-value="ENSAIO DE BASE ESTABILIZADA GRANULOMETRICAMENTE - CAMADA DE BGS"/>
          <table:table-cell office:value-type="string" office:string-value="M3"/>
          <table:table-cell office:value-type="float" office:value="252.11"/>
          <table:table-cell office:value-type="float" office:value="2.0401757689893283"/>
          <table:table-cell office:value-type="float" office:value="0.27439999999999998"/>
          <table:table-cell office:value-type="float" office:value="2.6"/>
          <table:table-cell office:value-type="float" office:value="655.49"/>
          <table:table-cell table:number-columns-repeated="16373"/>
        </table:table-row>
        <table:table-row>
          <table:table-cell office:value-type="float" office:value="26"/>
          <table:table-cell office:value-type="string" office:string-value="26.11"/>
          <table:table-cell office:value-type="string" office:string-value="CPU"/>
          <table:table-cell office:value-type="string" office:string-value="D-P-ENS-008"/>
          <table:table-cell office:value-type="string" office:string-value="ENSAIOS DA BASE DE BRITA GRADUADA TRATADA COM CIMENTO - BGTC"/>
          <table:table-cell office:value-type="string" office:string-value="M2"/>
          <table:table-cell office:value-type="float" office:value="2521.0500000000002"/>
          <table:table-cell office:value-type="float" office:value="1.7498430634023854"/>
          <table:table-cell office:value-type="float" office:value="0.27439999999999998"/>
          <table:table-cell office:value-type="float" office:value="2.23"/>
          <table:table-cell office:value-type="float" office:value="5621.94"/>
          <table:table-cell table:number-columns-repeated="16373"/>
        </table:table-row>
        <table:table-row>
          <table:table-cell office:value-type="float" office:value="27"/>
          <table:table-cell office:value-type="string" office:string-value="27."/>
          <table:table-cell office:value-type="string" office:string-value=""/>
          <table:table-cell office:value-type="string" office:string-value=""/>
          <table:table-cell office:value-type="string" office:string-value="SERVIÇOS COMPLEMENTARES: SUBSTITUIÇÃO DE TAMPA DE CONCRETO DE BOCA DE LOB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022.35"/>
          <table:table-cell table:number-columns-repeated="16373"/>
        </table:table-row>
        <table:table-row>
          <table:table-cell office:value-type="float" office:value="27"/>
          <table:table-cell office:value-type="string" office:string-value="27.1"/>
          <table:table-cell office:value-type="string" office:string-value="CPU"/>
          <table:table-cell office:value-type="string" office:string-value="D-P-DRE-057"/>
          <table:table-cell office:value-type="string" office:string-value="DEMOLIÇÃO E SUBSTITUIÇÃO DE TAMPA DE CONCRETO DE BOCA DE LOBO"/>
          <table:table-cell office:value-type="string" office:string-value="UN"/>
          <table:table-cell office:value-type="float" office:value="5"/>
          <table:table-cell office:value-type="float" office:value="160.44413057124922"/>
          <table:table-cell office:value-type="float" office:value="0.27439999999999998"/>
          <table:table-cell office:value-type="float" office:value="204.47"/>
          <table:table-cell office:value-type="float" office:value="1022.35"/>
          <table:table-cell table:number-columns-repeated="16373"/>
        </table:table-row>
        <table:table-row>
          <table:table-cell office:value-type="float" office:value="28"/>
          <table:table-cell office:value-type="string" office:string-value="28."/>
          <table:table-cell office:value-type="string" office:string-value=""/>
          <table:table-cell office:value-type="string" office:string-value=""/>
          <table:table-cell office:value-type="string" office:string-value="SERVIÇOS COMPLEMENTARES: ALTEAMENTO DE TAMPÕE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6097.39"/>
          <table:table-cell table:number-columns-repeated="16373"/>
        </table:table-row>
        <table:table-row>
          <table:table-cell office:value-type="float" office:value="28"/>
          <table:table-cell office:value-type="string" office:string-value="28.1"/>
          <table:table-cell office:value-type="string" office:string-value="CPU"/>
          <table:table-cell office:value-type="string" office:string-value="D-P-DRE-056"/>
          <table:table-cell office:value-type="string" office:string-value="ALTEAMENTO DE TAMPÃO DE POÇO DE VISITA DE 600MM COM REAPROVEITAMENTO DE TAMPÃO – REMOÇÃO, REASSENTAMENTO DE TAMPÃO E ALTEAMENTO DE 5 CM EM CONCRETO"/>
          <table:table-cell office:value-type="string" office:string-value=" UN"/>
          <table:table-cell office:value-type="float" office:value="43"/>
          <table:table-cell office:value-type="float" office:value="97.182988072818574"/>
          <table:table-cell office:value-type="float" office:value="0.27439999999999998"/>
          <table:table-cell office:value-type="float" office:value="123.85"/>
          <table:table-cell office:value-type="float" office:value="5325.55"/>
          <table:table-cell table:number-columns-repeated="16373"/>
        </table:table-row>
        <table:table-row>
          <table:table-cell office:value-type="float" office:value="28"/>
          <table:table-cell office:value-type="string" office:string-value="28.2"/>
          <table:table-cell office:value-type="string" office:string-value="CPU"/>
          <table:table-cell office:value-type="string" office:string-value="D-P-DRE-046"/>
          <table:table-cell office:value-type="string" office:string-value="ALTEAMENTO DE TAMPÃO DE REGISTRO DA SANASA DE 300MM COM REAPROVEITAMENTO DE TAMPÃO – REMOÇÃO, REASSENTAMENTO DE TAMPÃO E ALTEAMENTO DE 5 CM EM CONCRETO"/>
          <table:table-cell office:value-type="string" office:string-value="UN"/>
          <table:table-cell office:value-type="float" office:value="12"/>
          <table:table-cell office:value-type="float" office:value="50.470809792843689"/>
          <table:table-cell office:value-type="float" office:value="0.27439999999999998"/>
          <table:table-cell office:value-type="float" office:value="64.319999999999993"/>
          <table:table-cell office:value-type="float" office:value="771.84"/>
          <table:table-cell table:number-columns-repeated="16373"/>
        </table:table-row>
        <table:table-row>
          <table:table-cell office:value-type="float" office:value="29"/>
          <table:table-cell office:value-type="string" office:string-value="29."/>
          <table:table-cell office:value-type="string" office:string-value=""/>
          <table:table-cell office:value-type="string" office:string-value=""/>
          <table:table-cell office:value-type="string" office:string-value="SERVIÇOS COMPLEMENTARES: EXECUÇÃO DE PROJETO &quot;AS BUILT&quot; - DRENAGEM E PAVIMENTAÇÃ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1994.36"/>
          <table:table-cell table:number-columns-repeated="16373"/>
        </table:table-row>
        <table:table-row>
          <table:table-cell office:value-type="float" office:value="29"/>
          <table:table-cell office:value-type="string" office:string-value="29.1"/>
          <table:table-cell office:value-type="string" office:string-value="CPU"/>
          <table:table-cell office:value-type="string" office:string-value="D-P-PRO-001"/>
          <table:table-cell office:value-type="string" office:string-value="EXECUÇÃO DE PROJETO &quot;AS BUILT&quot; - DRENAGEM E PAVIMENTAÇÃO   "/>
          <table:table-cell office:value-type="string" office:string-value=" UN"/>
          <table:table-cell office:value-type="float" office:value="4"/>
          <table:table-cell office:value-type="float" office:value="2352.9425612052733"/>
          <table:table-cell office:value-type="float" office:value="0.27439999999999998"/>
          <table:table-cell office:value-type="float" office:value="2998.59"/>
          <table:table-cell office:value-type="float" office:value="11994.36"/>
          <table:table-cell table:number-columns-repeated="16373"/>
        </table:table-row>
        <table:table-row>
          <table:table-cell office:value-type="float" office:value="30"/>
          <table:table-cell office:value-type="string" office:string-value="30."/>
          <table:table-cell office:value-type="string" office:string-value=""/>
          <table:table-cell office:value-type="string" office:string-value=""/>
          <table:table-cell office:value-type="string" office:string-value="SERVIÇOS COMPLEMENTARES: RECONSTRUÇÃO DE BOCA DE LOB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5537.13"/>
          <table:table-cell table:number-columns-repeated="16373"/>
        </table:table-row>
        <table:table-row>
          <table:table-cell office:value-type="float" office:value="30"/>
          <table:table-cell office:value-type="string" office:string-value="30.1"/>
          <table:table-cell office:value-type="string" office:string-value="CPU"/>
          <table:table-cell office:value-type="string" office:string-value="D-P-DEM-028"/>
          <table:table-cell office:value-type="string" office:string-value="DEMOLIÇÃO E RECONSTRUÇÃO DE BOCA DE LOBO DUPLA COM GRADE , EXECUTADA EM BLOCOS DE CONCRETO ESTRUTURAL 4,5 MPA 19X19X39 CM"/>
          <table:table-cell office:value-type="string" office:string-value="UN"/>
          <table:table-cell office:value-type="float" office:value="1"/>
          <table:table-cell office:value-type="float" office:value="4344.8917137476465"/>
          <table:table-cell office:value-type="float" office:value="0.27439999999999998"/>
          <table:table-cell office:value-type="float" office:value="5537.13"/>
          <table:table-cell office:value-type="float" office:value="5537.13"/>
          <table:table-cell table:number-columns-repeated="16373"/>
        </table:table-row>
        <table:table-row>
          <table:table-cell office:value-type="float" office:value="31"/>
          <table:table-cell office:value-type="string" office:string-value="31."/>
          <table:table-cell office:value-type="string" office:string-value=""/>
          <table:table-cell office:value-type="string" office:string-value=""/>
          <table:table-cell office:value-type="string" office:string-value="SERVIÇOS COMPLEMENTARES: REMANEJAMENTO DE PRISMA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48.6"/>
          <table:table-cell table:number-columns-repeated="16373"/>
        </table:table-row>
        <table:table-row>
          <table:table-cell office:value-type="float" office:value="31"/>
          <table:table-cell office:value-type="string" office:string-value="31.1"/>
          <table:table-cell office:value-type="string" office:string-value="CPU"/>
          <table:table-cell office:value-type="string" office:string-value="D-P-SCP-001"/>
          <table:table-cell office:value-type="string" office:string-value="REMANEJAMENTO DE PRISMA DE CONCRETO"/>
          <table:table-cell office:value-type="string" office:string-value=" UN"/>
          <table:table-cell office:value-type="float" office:value="5"/>
          <table:table-cell office:value-type="float" office:value="23.320778405524166"/>
          <table:table-cell office:value-type="float" office:value="0.27439999999999998"/>
          <table:table-cell office:value-type="float" office:value="29.72"/>
          <table:table-cell office:value-type="float" office:value="148.6"/>
          <table:table-cell table:number-columns-repeated="16373"/>
        </table:table-row>
        <table:table-row>
          <table:table-cell office:value-type="float" office:value="32"/>
          <table:table-cell office:value-type="string" office:string-value="32."/>
          <table:table-cell office:value-type="string" office:string-value=""/>
          <table:table-cell office:value-type="string" office:string-value=""/>
          <table:table-cell office:value-type="string" office:string-value="SERVIÇOS COMPLEMENTARES: REMANEJAMENTO DE SEMÁFOR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6746.67"/>
          <table:table-cell table:number-columns-repeated="16373"/>
        </table:table-row>
        <table:table-row>
          <table:table-cell office:value-type="float" office:value="32"/>
          <table:table-cell office:value-type="string" office:string-value="32.1"/>
          <table:table-cell office:value-type="string" office:string-value="CPU"/>
          <table:table-cell office:value-type="string" office:string-value="P-SCP-002"/>
          <table:table-cell office:value-type="string" office:string-value="REMANEJAMENTO DE POSTE DE FERRO"/>
          <table:table-cell office:value-type="string" office:string-value=" UN"/>
          <table:table-cell office:value-type="float" office:value="9"/>
          <table:table-cell office:value-type="float" office:value="588.22190834902699"/>
          <table:table-cell office:value-type="float" office:value="0.27439999999999998"/>
          <table:table-cell office:value-type="float" office:value="749.63"/>
          <table:table-cell office:value-type="float" office:value="6746.67"/>
          <table:table-cell table:number-columns-repeated="16373"/>
        </table:table-row>
        <table:table-row>
          <table:table-cell office:value-type="float" office:value="33"/>
          <table:table-cell office:value-type="string" office:string-value="33."/>
          <table:table-cell office:value-type="string" office:string-value=""/>
          <table:table-cell office:value-type="string" office:string-value=""/>
          <table:table-cell office:value-type="string" office:string-value="SERVIÇOS COMPLEMENTARES: REMANEJAMENTO DE POSTE METÁLIC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248.89"/>
          <table:table-cell table:number-columns-repeated="16373"/>
        </table:table-row>
        <table:table-row>
          <table:table-cell office:value-type="float" office:value="33"/>
          <table:table-cell office:value-type="string" office:string-value="33.1"/>
          <table:table-cell office:value-type="string" office:string-value="CPU"/>
          <table:table-cell office:value-type="string" office:string-value="P-SCP-002"/>
          <table:table-cell office:value-type="string" office:string-value="REMANEJAMENTO DE POSTE DE FERRO"/>
          <table:table-cell office:value-type="string" office:string-value=" UN"/>
          <table:table-cell office:value-type="float" office:value="3"/>
          <table:table-cell office:value-type="float" office:value="588.22190834902699"/>
          <table:table-cell office:value-type="float" office:value="0.27439999999999998"/>
          <table:table-cell office:value-type="float" office:value="749.63"/>
          <table:table-cell office:value-type="float" office:value="2248.89"/>
          <table:table-cell table:number-columns-repeated="16373"/>
        </table:table-row>
        <table:table-row>
          <table:table-cell office:value-type="float" office:value="34"/>
          <table:table-cell office:value-type="string" office:string-value="34."/>
          <table:table-cell office:value-type="string" office:string-value=""/>
          <table:table-cell office:value-type="string" office:string-value=""/>
          <table:table-cell office:value-type="string" office:string-value="SERVIÇOS COMPLEMENTARES: REMANEJAMENTO DE ESFERA DE CONCRET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9.58"/>
          <table:table-cell table:number-columns-repeated="16373"/>
        </table:table-row>
        <table:table-row>
          <table:table-cell office:value-type="float" office:value="34"/>
          <table:table-cell office:value-type="string" office:string-value="34.1"/>
          <table:table-cell office:value-type="string" office:string-value="CPU"/>
          <table:table-cell office:value-type="string" office:string-value="D-P-SCP-007"/>
          <table:table-cell office:value-type="string" office:string-value="REMANEJAMENTO DE ESFERA DE CONCRETO"/>
          <table:table-cell office:value-type="string" office:string-value=" UN"/>
          <table:table-cell office:value-type="float" office:value="2"/>
          <table:table-cell office:value-type="float" office:value="3.758631512868801"/>
          <table:table-cell office:value-type="float" office:value="0.27439999999999998"/>
          <table:table-cell office:value-type="float" office:value="4.79"/>
          <table:table-cell office:value-type="float" office:value="9.58"/>
          <table:table-cell table:number-columns-repeated="16373"/>
        </table:table-row>
        <table:table-row>
          <table:table-cell office:value-type="float" office:value="35"/>
          <table:table-cell office:value-type="string" office:string-value="35."/>
          <table:table-cell office:value-type="string" office:string-value=""/>
          <table:table-cell office:value-type="string" office:string-value=""/>
          <table:table-cell office:value-type="string" office:string-value="SERVIÇOS COMPLEMENTARES: REMOÇÃO E RECOLOCAÇÃO DE CAIXA METÁLIC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59.17"/>
          <table:table-cell table:number-columns-repeated="16373"/>
        </table:table-row>
        <table:table-row>
          <table:table-cell office:value-type="float" office:value="35"/>
          <table:table-cell office:value-type="string" office:string-value="35.1"/>
          <table:table-cell office:value-type="string" office:string-value="CPU"/>
          <table:table-cell office:value-type="string" office:string-value="D-P-SCP-008"/>
          <table:table-cell office:value-type="string" office:string-value="REMOÇÃO E RECOLOCAÇÃO DE TAMPA METÁLICA"/>
          <table:table-cell office:value-type="string" office:string-value="UN"/>
          <table:table-cell office:value-type="float" office:value="1"/>
          <table:table-cell office:value-type="float" office:value="46.429692404268678"/>
          <table:table-cell office:value-type="float" office:value="0.27439999999999998"/>
          <table:table-cell office:value-type="float" office:value="59.17"/>
          <table:table-cell office:value-type="float" office:value="59.17"/>
          <table:table-cell table:number-columns-repeated="16373"/>
        </table:table-row>
        <table:table-row>
          <table:table-cell office:value-type="float" office:value="36"/>
          <table:table-cell office:value-type="string" office:string-value="36."/>
          <table:table-cell office:value-type="string" office:string-value=""/>
          <table:table-cell office:value-type="string" office:string-value=""/>
          <table:table-cell office:value-type="string" office:string-value="SERVIÇOS COMPLEMENTARES: REMOÇÃO DE GRELHA METÁLIC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0.88"/>
          <table:table-cell table:number-columns-repeated="16373"/>
        </table:table-row>
        <table:table-row>
          <table:table-cell office:value-type="float" office:value="36"/>
          <table:table-cell office:value-type="string" office:string-value="36.1"/>
          <table:table-cell office:value-type="string" office:string-value="CPU"/>
          <table:table-cell office:value-type="string" office:string-value="D-P-SCP-009"/>
          <table:table-cell office:value-type="string" office:string-value="REMOÇÃO DE GRELHA METÁLICA"/>
          <table:table-cell office:value-type="string" office:string-value="M"/>
          <table:table-cell office:value-type="float" office:value="8"/>
          <table:table-cell office:value-type="float" office:value="2.0480225988700562"/>
          <table:table-cell office:value-type="float" office:value="0.27439999999999998"/>
          <table:table-cell office:value-type="float" office:value="2.61"/>
          <table:table-cell office:value-type="float" office:value="20.88"/>
          <table:table-cell table:number-columns-repeated="16373"/>
        </table:table-row>
        <table:table-row>
          <table:table-cell office:value-type="float" office:value="37"/>
          <table:table-cell office:value-type="string" office:string-value="37."/>
          <table:table-cell office:value-type="string" office:string-value=""/>
          <table:table-cell office:value-type="string" office:string-value=""/>
          <table:table-cell office:value-type="string" office:string-value="SERVIÇOS COMPLEMENTARES: REMOÇÃO DE TUBO METÁLIC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4.2"/>
          <table:table-cell table:number-columns-repeated="16373"/>
        </table:table-row>
        <table:table-row>
          <table:table-cell office:value-type="float" office:value="37"/>
          <table:table-cell office:value-type="string" office:string-value="37.1"/>
          <table:table-cell office:value-type="string" office:string-value="SINAPI"/>
          <table:table-cell office:value-type="float" office:value="97662"/>
          <table:table-cell office:value-type="string" office:string-value="REMOÇÃO DE TUBULAÇÕES (TUBOS E CONEXÕES) DE ÁGUA FRIA, DE FORMA MANUAL, SEM REAPROVEITAMENTO. AF_09/2023"/>
          <table:table-cell office:value-type="string" office:string-value="M"/>
          <table:table-cell office:value-type="float" office:value="5"/>
          <table:table-cell office:value-type="float" office:value="0.6591337099811676"/>
          <table:table-cell office:value-type="float" office:value="0.27439999999999998"/>
          <table:table-cell office:value-type="float" office:value="0.84"/>
          <table:table-cell office:value-type="float" office:value="4.2"/>
          <table:table-cell table:number-columns-repeated="16373"/>
        </table:table-row>
        <table:table-row>
          <table:table-cell office:value-type="float" office:value="38"/>
          <table:table-cell office:value-type="string" office:string-value="38."/>
          <table:table-cell office:value-type="string" office:string-value=""/>
          <table:table-cell office:value-type="string" office:string-value=""/>
          <table:table-cell office:value-type="string" office:string-value="SINALIZAÇÃO: HORIZONT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319701.6099999999"/>
          <table:table-cell table:number-columns-repeated="16373"/>
        </table:table-row>
        <table:table-row>
          <table:table-cell office:value-type="float" office:value="38"/>
          <table:table-cell office:value-type="string" office:string-value="38.1"/>
          <table:table-cell office:value-type="string" office:string-value="SICRO"/>
          <table:table-cell office:value-type="float" office:value="5213409"/>
          <table:table-cell office:value-type="string" office:string-value="PINTURA DE SETAS E ZEBRADOS COM TERMOPLÁSTICO POR EXTRUSÃO - ESPESSURA DE 3,0 MM"/>
          <table:table-cell office:value-type="string" office:string-value="M²"/>
          <table:table-cell office:value-type="float" office:value="3669.86"/>
          <table:table-cell office:value-type="float" office:value="84.934086629001882"/>
          <table:table-cell office:value-type="float" office:value="0.27439999999999998"/>
          <table:table-cell office:value-type="float" office:value="108.24"/>
          <table:table-cell office:value-type="float" office:value="397225.65"/>
          <table:table-cell table:number-columns-repeated="16373"/>
        </table:table-row>
        <table:table-row>
          <table:table-cell office:value-type="float" office:value="38"/>
          <table:table-cell office:value-type="string" office:string-value="38.2"/>
          <table:table-cell office:value-type="string" office:string-value="SICRO"/>
          <table:table-cell office:value-type="float" office:value="5213408"/>
          <table:table-cell office:value-type="string" office:string-value="PINTURA DE FAIXA COM TERMOPLÁSTICO POR ASPERSÃO - ESPESSURA DE 1,5 MM"/>
          <table:table-cell office:value-type="string" office:string-value="M²"/>
          <table:table-cell office:value-type="float" office:value="3291.23"/>
          <table:table-cell office:value-type="float" office:value="42.21594475831764"/>
          <table:table-cell office:value-type="float" office:value="0.27439999999999998"/>
          <table:table-cell office:value-type="float" office:value="53.8"/>
          <table:table-cell office:value-type="float" office:value="177068.17"/>
          <table:table-cell table:number-columns-repeated="16373"/>
        </table:table-row>
        <table:table-row>
          <table:table-cell office:value-type="float" office:value="38"/>
          <table:table-cell office:value-type="string" office:string-value="38.3"/>
          <table:table-cell office:value-type="string" office:string-value="SICRO"/>
          <table:table-cell office:value-type="float" office:value="5213408"/>
          <table:table-cell office:value-type="string" office:string-value="PINTURA DE FAIXA COM TERMOPLÁSTICO POR ASPERSÃO - ESPESSURA DE 1,5 MM"/>
          <table:table-cell office:value-type="string" office:string-value="M²"/>
          <table:table-cell office:value-type="float" office:value="981.19"/>
          <table:table-cell office:value-type="float" office:value="42.21594475831764"/>
          <table:table-cell office:value-type="float" office:value="0.27439999999999998"/>
          <table:table-cell office:value-type="float" office:value="53.8"/>
          <table:table-cell office:value-type="float" office:value="52788.02"/>
          <table:table-cell table:number-columns-repeated="16373"/>
        </table:table-row>
        <table:table-row>
          <table:table-cell office:value-type="float" office:value="38"/>
          <table:table-cell office:value-type="string" office:string-value="38.4"/>
          <table:table-cell office:value-type="string" office:string-value="SICRO"/>
          <table:table-cell office:value-type="float" office:value="5213400"/>
          <table:table-cell office:value-type="string" office:string-value="PINTURA DE FAIXA COM TINTA ACRÍLICA - ESPESSURA DE 0,4 MM"/>
          <table:table-cell office:value-type="string" office:string-value="M²"/>
          <table:table-cell office:value-type="float" office:value="7005.82"/>
          <table:table-cell office:value-type="float" office:value="17.890772128060263"/>
          <table:table-cell office:value-type="float" office:value="0.27439999999999998"/>
          <table:table-cell office:value-type="float" office:value="22.8"/>
          <table:table-cell office:value-type="float" office:value="159732.70000000001"/>
          <table:table-cell table:number-columns-repeated="16373"/>
        </table:table-row>
        <table:table-row>
          <table:table-cell office:value-type="float" office:value="38"/>
          <table:table-cell office:value-type="string" office:string-value="38.5"/>
          <table:table-cell office:value-type="string" office:string-value="MERCADO"/>
          <table:table-cell office:value-type="float" office:value="61"/>
          <table:table-cell office:value-type="string" office:string-value="Pintura de faixa com Primer - Promotor de aderência"/>
          <table:table-cell office:value-type="string" office:string-value="m²"/>
          <table:table-cell office:value-type="float" office:value="7005.82"/>
          <table:table-cell office:value-type="float" office:value="38.39453860640301"/>
          <table:table-cell office:value-type="float" office:value="0.27439999999999998"/>
          <table:table-cell office:value-type="float" office:value="48.93"/>
          <table:table-cell office:value-type="float" office:value="342794.77"/>
          <table:table-cell table:number-columns-repeated="16373"/>
        </table:table-row>
        <table:table-row>
          <table:table-cell office:value-type="float" office:value="38"/>
          <table:table-cell office:value-type="string" office:string-value="38.6"/>
          <table:table-cell office:value-type="string" office:string-value="MERCADO"/>
          <table:table-cell office:value-type="float" office:value="62"/>
          <table:table-cell office:value-type="string" office:string-value="Pintura de faixa com termoplástico em alto relevo por extrusão - relevo simples com base (Vibraline)"/>
          <table:table-cell office:value-type="string" office:string-value="m²"/>
          <table:table-cell office:value-type="float" office:value="724.66"/>
          <table:table-cell office:value-type="float" office:value="196.4375392341494"/>
          <table:table-cell office:value-type="float" office:value="0.27439999999999998"/>
          <table:table-cell office:value-type="float" office:value="250.34"/>
          <table:table-cell office:value-type="float" office:value="181411.38"/>
          <table:table-cell table:number-columns-repeated="16373"/>
        </table:table-row>
        <table:table-row>
          <table:table-cell office:value-type="float" office:value="38"/>
          <table:table-cell office:value-type="string" office:string-value="38.7"/>
          <table:table-cell office:value-type="string" office:string-value="SICRO"/>
          <table:table-cell office:value-type="float" office:value="5214010"/>
          <table:table-cell office:value-type="string" office:string-value="PINTURA DE FAIXA COM PLÁSTICO A FRIO BICOMPONENTE À BASE DE RESINAS METACRÍLICAS POR EXTRUSÃO (PLANO) - ESPESSURA DE 3,0 MM"/>
          <table:table-cell office:value-type="string" office:string-value="M²"/>
          <table:table-cell office:value-type="float" office:value="33.770000000000003"/>
          <table:table-cell office:value-type="float" office:value="201.71060891399875"/>
          <table:table-cell office:value-type="float" office:value="0.27439999999999998"/>
          <table:table-cell office:value-type="float" office:value="257.06"/>
          <table:table-cell office:value-type="float" office:value="8680.92"/>
          <table:table-cell table:number-columns-repeated="16373"/>
        </table:table-row>
        <table:table-row>
          <table:table-cell office:value-type="float" office:value="39"/>
          <table:table-cell office:value-type="string" office:string-value="39."/>
          <table:table-cell office:value-type="string" office:string-value=""/>
          <table:table-cell office:value-type="string" office:string-value=""/>
          <table:table-cell office:value-type="string" office:string-value="SINALIZAÇÃO: VERTIC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46453.17"/>
          <table:table-cell table:number-columns-repeated="16373"/>
        </table:table-row>
        <table:table-row>
          <table:table-cell office:value-type="float" office:value="39"/>
          <table:table-cell office:value-type="string" office:string-value="39.1"/>
          <table:table-cell office:value-type="string" office:string-value="SICRO"/>
          <table:table-cell office:value-type="float" office:value="5213568"/>
          <table:table-cell office:value-type="string" office:string-value="PLACA EM ALUMÍNIO COMPOSTO, ESPESSURA DE 3,0 MM, MODULADA, AÉREA - PELÍCULA RETRORREFLETIVA TIPO X + SI - FORNECIMENTO E IMPLANTAÇÃO"/>
          <table:table-cell office:value-type="string" office:string-value="M²"/>
          <table:table-cell office:value-type="float" office:value="121"/>
          <table:table-cell office:value-type="float" office:value="1208.050847457627"/>
          <table:table-cell office:value-type="float" office:value="0.27439999999999998"/>
          <table:table-cell office:value-type="float" office:value="1539.54"/>
          <table:table-cell office:value-type="float" office:value="186284.34"/>
          <table:table-cell table:number-columns-repeated="16373"/>
        </table:table-row>
        <table:table-row>
          <table:table-cell office:value-type="float" office:value="39"/>
          <table:table-cell office:value-type="string" office:string-value="39.2"/>
          <table:table-cell office:value-type="string" office:string-value="SICRO"/>
          <table:table-cell office:value-type="float" office:value="5213364"/>
          <table:table-cell office:value-type="string" office:string-value="REMOÇÃO DE PLACA DE SINALIZAÇÃO"/>
          <table:table-cell office:value-type="string" office:string-value="M²"/>
          <table:table-cell office:value-type="float" office:value="90"/>
          <table:table-cell office:value-type="float" office:value="22.771500313873194"/>
          <table:table-cell office:value-type="float" office:value="0.27439999999999998"/>
          <table:table-cell office:value-type="float" office:value="29.02"/>
          <table:table-cell office:value-type="float" office:value="2611.8000000000002"/>
          <table:table-cell table:number-columns-repeated="16373"/>
        </table:table-row>
        <table:table-row>
          <table:table-cell office:value-type="float" office:value="39"/>
          <table:table-cell office:value-type="string" office:string-value="39.3"/>
          <table:table-cell office:value-type="string" office:string-value="CDHU"/>
          <table:table-cell office:value-type="string" office:string-value="70.04.004"/>
          <table:table-cell office:value-type="string" office:string-value="COLUNA (P-57) PARA FIXAÇÃO DE PLACA DE ORIENTAÇÃO, COM BRAÇO PROJETADO"/>
          <table:table-cell office:value-type="string" office:string-value="UN"/>
          <table:table-cell office:value-type="float" office:value="21"/>
          <table:table-cell office:value-type="float" office:value="5512.625549278092"/>
          <table:table-cell office:value-type="float" office:value="0.27439999999999998"/>
          <table:table-cell office:value-type="float" office:value="7025.29"/>
          <table:table-cell office:value-type="float" office:value="147531.09"/>
          <table:table-cell table:number-columns-repeated="16373"/>
        </table:table-row>
        <table:table-row>
          <table:table-cell office:value-type="float" office:value="39"/>
          <table:table-cell office:value-type="string" office:string-value="39.4"/>
          <table:table-cell office:value-type="string" office:string-value="CDHU"/>
          <table:table-cell office:value-type="string" office:string-value="70.04.005"/>
          <table:table-cell office:value-type="string" office:string-value="BRAÇO (P-55) PARA FIXAÇÃO EM POSTE DE CONCRETO"/>
          <table:table-cell office:value-type="string" office:string-value="UN"/>
          <table:table-cell office:value-type="float" office:value="1"/>
          <table:table-cell office:value-type="float" office:value="2722.5360954174512"/>
          <table:table-cell office:value-type="float" office:value="0.27439999999999998"/>
          <table:table-cell office:value-type="float" office:value="3469.6"/>
          <table:table-cell office:value-type="float" office:value="3469.6"/>
          <table:table-cell table:number-columns-repeated="16373"/>
        </table:table-row>
        <table:table-row>
          <table:table-cell office:value-type="float" office:value="39"/>
          <table:table-cell office:value-type="string" office:string-value="39.5"/>
          <table:table-cell office:value-type="string" office:string-value="SICRO"/>
          <table:table-cell office:value-type="string" office:string-value="M0789"/>
          <table:table-cell office:value-type="string" office:string-value="CONJUNTO PARA FIXAÇÃO DE PLACAS EM AÇO GALVANIZADO COMPOSTO POR BARRA CHATA, ABRAÇADEIRA, PARAFUSOS, PORCAS E ARRUELAS"/>
          <table:table-cell office:value-type="string" office:string-value="KG"/>
          <table:table-cell office:value-type="float" office:value="123.37"/>
          <table:table-cell office:value-type="float" office:value="31.732580037664782"/>
          <table:table-cell office:value-type="float" office:value="0.27439999999999998"/>
          <table:table-cell office:value-type="float" office:value="40.44"/>
          <table:table-cell office:value-type="float" office:value="4989.08"/>
          <table:table-cell table:number-columns-repeated="16373"/>
        </table:table-row>
        <table:table-row>
          <table:table-cell office:value-type="float" office:value="39"/>
          <table:table-cell office:value-type="string" office:string-value="39.6"/>
          <table:table-cell office:value-type="string" office:string-value="SICRO"/>
          <table:table-cell office:value-type="float" office:value="5213660"/>
          <table:table-cell office:value-type="string" office:string-value="REMOÇÃO DA ESTRUTURA DE SEMIPÓRTICO METÁLICO"/>
          <table:table-cell office:value-type="string" office:string-value="UN"/>
          <table:table-cell office:value-type="float" office:value="6"/>
          <table:table-cell office:value-type="float" office:value="204.96704331450093"/>
          <table:table-cell office:value-type="float" office:value="0.27439999999999998"/>
          <table:table-cell office:value-type="float" office:value="261.20999999999998"/>
          <table:table-cell office:value-type="float" office:value="1567.26"/>
          <table:table-cell table:number-columns-repeated="16373"/>
        </table:table-row>
        <table:table-row>
          <table:table-cell office:value-type="float" office:value="40"/>
          <table:table-cell office:value-type="string" office:string-value="40."/>
          <table:table-cell office:value-type="string" office:string-value=""/>
          <table:table-cell office:value-type="string" office:string-value=""/>
          <table:table-cell office:value-type="string" office:string-value="SINALIZAÇÃO: DISPOSITIVOS AUXILIARE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3589.96"/>
          <table:table-cell table:number-columns-repeated="16373"/>
        </table:table-row>
        <table:table-row>
          <table:table-cell office:value-type="float" office:value="40"/>
          <table:table-cell office:value-type="string" office:string-value="40.1"/>
          <table:table-cell office:value-type="string" office:string-value="SICRO"/>
          <table:table-cell office:value-type="float" office:value="5219613"/>
          <table:table-cell office:value-type="string" office:string-value="TACHA REFLETIVA EM PLÁSTICO INJETADO - MONODIRECIONAL TIPO II - COM UM PINO - FORNECIMENTO E COLOCAÇÃO"/>
          <table:table-cell office:value-type="string" office:string-value="UN"/>
          <table:table-cell office:value-type="float" office:value="799"/>
          <table:table-cell office:value-type="float" office:value="32.988072818581294"/>
          <table:table-cell office:value-type="float" office:value="0.27439999999999998"/>
          <table:table-cell office:value-type="float" office:value="42.04"/>
          <table:table-cell office:value-type="float" office:value="33589.96"/>
          <table:table-cell table:number-columns-repeated="16373"/>
        </table:table-row>
        <table:table-row>
          <table:table-cell office:value-type="float" office:value="41"/>
          <table:table-cell office:value-type="string" office:string-value="41."/>
          <table:table-cell office:value-type="string" office:string-value=""/>
          <table:table-cell office:value-type="string" office:string-value=""/>
          <table:table-cell office:value-type="string" office:string-value="DESMOBILIZAÇÃO DE EQUIPAMENTOS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6360.86"/>
          <table:table-cell table:number-columns-repeated="16373"/>
        </table:table-row>
        <table:table-row>
          <table:table-cell office:value-type="float" office:value="41"/>
          <table:table-cell office:value-type="string" office:string-value="41.1"/>
          <table:table-cell office:value-type="string" office:string-value="CPU"/>
          <table:table-cell office:value-type="string" office:string-value="D-P-TRA-020"/>
          <table:table-cell office:value-type="string" office:string-value="DESMOBILIZAÇÃO DE EQUIPAMENTOS DE OBRA DE PAVIMENTAÇÃO COM CBUQ E CONCRETO"/>
          <table:table-cell office:value-type="string" office:string-value="UN"/>
          <table:table-cell office:value-type="float" office:value="1"/>
          <table:table-cell office:value-type="float" office:value="4991.2586315128683"/>
          <table:table-cell office:value-type="float" office:value="0.27439999999999998"/>
          <table:table-cell office:value-type="float" office:value="6360.86"/>
          <table:table-cell office:value-type="float" office:value="6360.86"/>
          <table:table-cell table:number-columns-repeated="16373"/>
        </table:table-row>
        <table:table-row>
          <table:table-cell office:value-type="float" office:value="42"/>
          <table:table-cell office:value-type="string" office:string-value="42."/>
          <table:table-cell office:value-type="string" office:string-value=""/>
          <table:table-cell office:value-type="string" office:string-value=""/>
          <table:table-cell office:value-type="string" office:string-value="CANTEIRO DE OBRAS - DESMOBILIZAÇÃO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2087.2199999999998"/>
          <table:table-cell table:number-columns-repeated="16373"/>
        </table:table-row>
        <table:table-row>
          <table:table-cell office:value-type="float" office:value="42"/>
          <table:table-cell office:value-type="string" office:string-value="42.1"/>
          <table:table-cell office:value-type="string" office:string-value="CPU"/>
          <table:table-cell office:value-type="string" office:string-value="D-P-TRA-015"/>
          <table:table-cell office:value-type="string" office:string-value="DESMOBILIZAÇÃO DO CANTEIRO"/>
          <table:table-cell office:value-type="string" office:string-value="UN"/>
          <table:table-cell office:value-type="float" office:value="1"/>
          <table:table-cell office:value-type="float" office:value="1637.8060263653483"/>
          <table:table-cell office:value-type="float" office:value="0.27439999999999998"/>
          <table:table-cell office:value-type="float" office:value="2087.2199999999998"/>
          <table:table-cell office:value-type="float" office:value="2087.2199999999998"/>
          <table:table-cell table:number-columns-repeated="16373"/>
        </table:table-row>
        <table:table-row>
          <table:table-cell office:value-type="float" office:value="43"/>
          <table:table-cell office:value-type="string" office:string-value="43."/>
          <table:table-cell office:value-type="string" office:string-value=""/>
          <table:table-cell office:value-type="string" office:string-value=""/>
          <table:table-cell office:value-type="string" office:string-value="DEMOLIÇÕES: LOMBOFAIX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1686.51"/>
          <table:table-cell table:number-columns-repeated="16373"/>
        </table:table-row>
        <table:table-row>
          <table:table-cell office:value-type="float" office:value="43"/>
          <table:table-cell office:value-type="string" office:string-value="43.1"/>
          <table:table-cell office:value-type="string" office:string-value="CPU"/>
          <table:table-cell office:value-type="string" office:string-value="D-P-DEM-070"/>
          <table:table-cell office:value-type="string" office:string-value="DEMOLIÇÃO DE FAIXA ELEVADA DE PEDESTRE (LOMBOFAIXA), INCLUSIVE CARGA E DESCARGA PARA BOTA-FORA"/>
          <table:table-cell office:value-type="string" office:string-value="M2"/>
          <table:table-cell office:value-type="float" office:value="979.59"/>
          <table:table-cell office:value-type="float" office:value="9.3612680477087249"/>
          <table:table-cell office:value-type="float" office:value="0.27439999999999998"/>
          <table:table-cell office:value-type="float" office:value="11.93"/>
          <table:table-cell office:value-type="float" office:value="11686.51"/>
          <table:table-cell table:number-columns-repeated="16373"/>
        </table:table-row>
        <table:table-row>
          <table:table-cell table:number-columns-repeated="4"/>
          <table:table-cell office:value-type="string" office:string-value="GRUPO II: OBRA REALIZADA COM RECURSOS DO GOVERNO MUNICIPAL"/>
          <table:table-cell table:number-columns-repeated="5"/>
          <table:table-cell office:value-type="float" office:value="518515.83999999997"/>
          <table:table-cell table:number-columns-repeated="16373"/>
        </table:table-row>
        <table:table-row>
          <table:table-cell office:value-type="float" office:value="44"/>
          <table:table-cell office:value-type="string" office:string-value="44."/>
          <table:table-cell office:value-type="string" office:string-value=""/>
          <table:table-cell office:value-type="string" office:string-value=""/>
          <table:table-cell office:value-type="string" office:string-value="DEMOLIÇÕES: PAVIMENTO FLEXÍVEL (base BGS) Recurso Municip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898.94"/>
          <table:table-cell table:number-columns-repeated="16373"/>
        </table:table-row>
        <table:table-row>
          <table:table-cell office:value-type="float" office:value="44"/>
          <table:table-cell office:value-type="string" office:string-value="44.1"/>
          <table:table-cell office:value-type="string" office:string-value="CPU"/>
          <table:table-cell office:value-type="string" office:string-value="D-P-DEM-019"/>
          <table:table-cell office:value-type="string" office:string-value="DEMOLIÇÃO DE PAVIMENTO ASFÁLTICO, INCLUSIVE CARGA, DESCARGA E BOTA-FORA"/>
          <table:table-cell office:value-type="string" office:string-value="M2"/>
          <table:table-cell office:value-type="float" office:value="46.82"/>
          <table:table-cell office:value-type="float" office:value="15.065913370998116"/>
          <table:table-cell office:value-type="float" office:value="0.27439999999999998"/>
          <table:table-cell office:value-type="float" office:value="19.2"/>
          <table:table-cell office:value-type="float" office:value="898.94"/>
          <table:table-cell table:number-columns-repeated="16373"/>
        </table:table-row>
        <table:table-row>
          <table:table-cell office:value-type="float" office:value="45"/>
          <table:table-cell office:value-type="string" office:string-value="45."/>
          <table:table-cell office:value-type="string" office:string-value=""/>
          <table:table-cell office:value-type="string" office:string-value=""/>
          <table:table-cell office:value-type="string" office:string-value="DEMOLIÇÕES: PAVIMENTO FLEXÍVEL (base Paralelepípedo) Recurso Municip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92333.47"/>
          <table:table-cell table:number-columns-repeated="16373"/>
        </table:table-row>
        <table:table-row>
          <table:table-cell office:value-type="float" office:value="45"/>
          <table:table-cell office:value-type="string" office:string-value="45.1"/>
          <table:table-cell office:value-type="string" office:string-value="CPU"/>
          <table:table-cell office:value-type="string" office:string-value="D-P-DEM-069"/>
          <table:table-cell office:value-type="string" office:string-value="DEMOLIÇÃO DE PAVIMENTO ASFÁLTICO, COM BASE DE PARALELEPÍPEDO, INCLUSIVE CARGA, DESCARGA E BOTA-FORA"/>
          <table:table-cell office:value-type="string" office:string-value="M2"/>
          <table:table-cell office:value-type="float" office:value="3477.72"/>
          <table:table-cell office:value-type="float" office:value="20.833333333333336"/>
          <table:table-cell office:value-type="float" office:value="0.27439999999999998"/>
          <table:table-cell office:value-type="float" office:value="26.55"/>
          <table:table-cell office:value-type="float" office:value="92333.47"/>
          <table:table-cell table:number-columns-repeated="16373"/>
        </table:table-row>
        <table:table-row>
          <table:table-cell office:value-type="float" office:value="46"/>
          <table:table-cell office:value-type="string" office:string-value="46."/>
          <table:table-cell office:value-type="string" office:string-value=""/>
          <table:table-cell office:value-type="string" office:string-value=""/>
          <table:table-cell office:value-type="string" office:string-value="SERVIÇOS COMPLEMENTARES: RECONSTRUÇÃO DE LOMBOFAIX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418270.89999999997"/>
          <table:table-cell table:number-columns-repeated="16373"/>
        </table:table-row>
        <table:table-row>
          <table:table-cell office:value-type="float" office:value="46"/>
          <table:table-cell office:value-type="string" office:string-value="46.1"/>
          <table:table-cell office:value-type="string" office:string-value="CDHU"/>
          <table:table-cell office:value-type="string" office:string-value="70.20.001"/>
          <table:table-cell office:value-type="string" office:string-value="FAIXA ELEVADA PARA TRAVESSIA DE PEDESTRES EM MASSA ASFÁLTICA - LOMBAFAIXA - CONSERVAÇÃO DE VIAS SEM EXECUÇÃO DE RECAPEAMENTO"/>
          <table:table-cell office:value-type="string" office:string-value="M2"/>
          <table:table-cell office:value-type="float" office:value="979.59"/>
          <table:table-cell office:value-type="float" office:value="318.57344632768365"/>
          <table:table-cell office:value-type="float" office:value="0.27439999999999998"/>
          <table:table-cell office:value-type="float" office:value="405.99"/>
          <table:table-cell office:value-type="float" office:value="397703.74"/>
          <table:table-cell table:number-columns-repeated="16373"/>
        </table:table-row>
        <table:table-row>
          <table:table-cell office:value-type="float" office:value="46"/>
          <table:table-cell office:value-type="string" office:string-value="46.2"/>
          <table:table-cell office:value-type="string" office:string-value="SINAPI"/>
          <table:table-cell office:value-type="float" office:value="89512"/>
          <table:table-cell office:value-type="string" office:string-value="TUBO PVC, SÉRIE R, ÁGUA PLUVIAL, DN 100 MM, FORNECIDO E INSTALADO EM RAMAL DE ENCAMINHAMENTO. AF_06/2022"/>
          <table:table-cell office:value-type="string" office:string-value="M"/>
          <table:table-cell office:value-type="float" office:value="100.52"/>
          <table:table-cell office:value-type="float" office:value="57.038606403013183"/>
          <table:table-cell office:value-type="float" office:value="0.27439999999999998"/>
          <table:table-cell office:value-type="float" office:value="72.69"/>
          <table:table-cell office:value-type="float" office:value="7306.8"/>
          <table:table-cell table:number-columns-repeated="16373"/>
        </table:table-row>
        <table:table-row>
          <table:table-cell office:value-type="float" office:value="46"/>
          <table:table-cell office:value-type="string" office:string-value="46.3"/>
          <table:table-cell office:value-type="string" office:string-value="CPU"/>
          <table:table-cell office:value-type="string" office:string-value="D-A-ACE-001"/>
          <table:table-cell office:value-type="string" office:string-value="PISO PODOTÁTIL COLORIDO, ALERTA OU DIRECIONAL VIBRO-PRENSADO - 3CM - SELADO"/>
          <table:table-cell office:value-type="string" office:string-value="M2"/>
          <table:table-cell office:value-type="float" office:value="63.25"/>
          <table:table-cell office:value-type="float" office:value="164.50878844946644"/>
          <table:table-cell office:value-type="float" office:value="0.27439999999999998"/>
          <table:table-cell office:value-type="float" office:value="209.65"/>
          <table:table-cell office:value-type="float" office:value="13260.36"/>
          <table:table-cell table:number-columns-repeated="16373"/>
        </table:table-row>
        <table:table-row>
          <table:table-cell office:value-type="float" office:value="47"/>
          <table:table-cell office:value-type="string" office:string-value="47."/>
          <table:table-cell office:value-type="string" office:string-value=""/>
          <table:table-cell office:value-type="string" office:string-value=""/>
          <table:table-cell office:value-type="string" office:string-value="PLACA DE OBRA - PREFEITURA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772.27"/>
          <table:table-cell table:number-columns-repeated="16373"/>
        </table:table-row>
        <table:table-row>
          <table:table-cell office:value-type="float" office:value="47"/>
          <table:table-cell office:value-type="string" office:string-value="47.1"/>
          <table:table-cell office:value-type="string" office:string-value="SINAPI"/>
          <table:table-cell office:value-type="float" office:value="103689"/>
          <table:table-cell office:value-type="string" office:string-value="FORNECIMENTO E INSTALAÇÃO DE PLACA DE OBRA COM CHAPA GALVANIZADA E ESTRUTURA DE MADEIRA. AF_03/2022_PS"/>
          <table:table-cell office:value-type="string" office:string-value="M2"/>
          <table:table-cell office:value-type="float" office:value="6.48"/>
          <table:table-cell office:value-type="float" office:value="423.38355304456996"/>
          <table:table-cell office:value-type="float" office:value="0.27439999999999998"/>
          <table:table-cell office:value-type="float" office:value="539.55999999999995"/>
          <table:table-cell office:value-type="float" office:value="3496.35"/>
          <table:table-cell table:number-columns-repeated="16373"/>
        </table:table-row>
        <table:table-row>
          <table:table-cell office:value-type="float" office:value="47"/>
          <table:table-cell office:value-type="string" office:string-value="47.2"/>
          <table:table-cell office:value-type="string" office:string-value="SINAPI"/>
          <table:table-cell office:value-type="float" office:value="103694"/>
          <table:table-cell office:value-type="string" office:string-value="FORNECIMENTO E INSTALAÇÃO DE SUPORTE DE MADEIRA PARA PLACAS DE SINALIZAÇÃO, EM SOLO, COM H= DE 2,5 M E SEÇÃO DE 7,5 X 7,5 CM. AF_03/2022"/>
          <table:table-cell office:value-type="string" office:string-value="UN"/>
          <table:table-cell office:value-type="float" office:value="2"/>
          <table:table-cell office:value-type="float" office:value="108.25486503452606"/>
          <table:table-cell office:value-type="float" office:value="0.27439999999999998"/>
          <table:table-cell office:value-type="float" office:value="137.96"/>
          <table:table-cell office:value-type="float" office:value="275.92"/>
          <table:table-cell table:number-columns-repeated="16373"/>
        </table:table-row>
        <table:table-row>
          <table:table-cell office:value-type="float" office:value="48"/>
          <table:table-cell office:value-type="string" office:string-value="48."/>
          <table:table-cell office:value-type="string" office:string-value=""/>
          <table:table-cell office:value-type="string" office:string-value=""/>
          <table:table-cell office:value-type="string" office:string-value="ADMINISTRAÇÃO LOCAL - MUNICIPAL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3240.26"/>
          <table:table-cell table:number-columns-repeated="16373"/>
        </table:table-row>
        <table:table-row>
          <table:table-cell office:value-type="float" office:value="48"/>
          <table:table-cell office:value-type="string" office:string-value="48.1"/>
          <table:table-cell office:value-type="string" office:string-value="CPU"/>
          <table:table-cell office:value-type="string" office:string-value="D-P-ADM-005"/>
          <table:table-cell office:value-type="string" office:string-value="ADMINISTRAÇÃO LOCAL - PAVIMENTAÇÃO E DRENAGEM - COMPLEMENTAR"/>
          <table:table-cell office:value-type="string" office:string-value=" UN"/>
          <table:table-cell office:value-type="float" office:value="1"/>
          <table:table-cell office:value-type="float" office:value="2542.5768989328312"/>
          <table:table-cell office:value-type="float" office:value="0.27439999999999998"/>
          <table:table-cell office:value-type="float" office:value="3240.26"/>
          <table:table-cell office:value-type="float" office:value="3240.26"/>
          <table:table-cell table:number-columns-repeated="16373"/>
        </table:table-row>
        <table:table-row>
          <table:table-cell table:number-columns-repeated="9"/>
          <table:table-cell office:value-type="string" office:string-value="TOTAL GERAL DO OBJETO"/>
          <table:table-cell office:value-type="float" office:value="16126394.339999994"/>
          <table:table-cell table:number-columns-repeated="16373"/>
        </table:table-row>
        <table:table-row table:number-rows-repeated="1048392">
          <table:table-cell table:number-columns-repeated="16373"/>
        </table:table-row>
      </table:table>
      <table:table table:name="'file:///C:/Users/18424993861/Downloads/LI_CDOC_PLP_240014980021_PAVBRTCENT_00%20(3).xlsx'#Cro_Finan" table:style-name="ta2">
        <table:table-source xlink:href="file:///C:/Users/18424993861/Downloads/LI_CDOC_PLP_240014980021_PAVBRTCENT_00%20(3).xlsx" table:table-name="Cro_Fin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Downloads/LI_CDOC_PLP_240014980021_PAVBRTCENT_00%20(3).xlsx'#CRO_FIS" table:style-name="ta2">
        <table:table-source xlink:href="file:///C:/Users/18424993861/Downloads/LI_CDOC_PLP_240014980021_PAVBRTCENT_00%20(3).xlsx" table:table-name="CRO_FI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Cro_Finan.$A$1"/>
        <table:named-expression table:name="\a" table:expression="of:=[.#REF!]" table:base-cell-address="Cro_Finan.$A$1"/>
        <table:named-range table:name="____1__123Graph_ACHART_1" table:cell-range-address="'file:///C:/Users/1239511/AppData/Local/Temp/PLA/Works/MATRIZ/EAP/Curva%25201%2520folha.xls'#A.$F$59:A.$AG$59" table:base-cell-address="Cro_Finan.$A$1"/>
        <table:named-range table:name="____2__123Graph_BCHART_1" table:cell-range-address="'file:///C:/Users/1239511/AppData/Local/Temp/PLA/Works/MATRIZ/EAP/Curva%25201%2520folha.xls'#A.$F$63:A.$AG$63" table:base-cell-address="Cro_Finan.$A$1"/>
        <table:named-range table:name="____3__123Graph_XCHART_1" table:cell-range-address="'file:///C:/Users/1239511/AppData/Local/Temp/PLA/Works/MATRIZ/EAP/Curva%25201%2520folha.xls'#A.$F$11:A.$AG$11" table:base-cell-address="Cro_Finan.$A$1"/>
        <table:named-expression table:name="___1__123Graph_ACHART_1" table:expression="of:=[.#REF!]" table:base-cell-address="Cro_Finan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Cro_Finan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Cro_Finan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Cro_Finan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_2__123Graph_BCHART_1" table:expression="of:=[.#REF!]" table:base-cell-address="Cro_Finan.$A$1"/>
        <table:named-expression table:name="___2Excel_BuiltIn_Print_Titles_16_1" table:expression="of:=([.#REF!]~[.#REF!])" table:base-cell-address="Cro_Finan.$A$1"/>
        <table:named-expression table:name="___3__123Graph_XCHART_1" table:expression="of:=[.#REF!]" table:base-cell-address="Cro_Finan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_xlnm.Print_Area_2" table:expression="of:=[.#REF!]" table:base-cell-address="Cro_Finan.$A$1"/>
        <table:named-expression table:name="___xlnm.Print_Area_4" table:expression="of:=NA()" table:base-cell-address="Cro_Finan.$A$1"/>
        <table:named-expression table:name="__1__123Graph_ACHART_1" table:expression="of:=[.#REF!]" table:base-cell-address="Cro_Finan.$A$1"/>
        <table:named-expression table:name="__123Graph_A" table:expression="of:=[.#REF!]" table:base-cell-address="Cro_Finan.$A$1"/>
        <table:named-expression table:name="__123Graph_ACHART_1" table:expression="of:=[.#REF!]" table:base-cell-address="Cro_Finan.$A$1"/>
        <table:named-expression table:name="__123Graph_B" table:expression="of:=[.#REF!]" table:base-cell-address="Cro_Finan.$A$1"/>
        <table:named-expression table:name="__123Graph_BCHART_1" table:expression="of:=[.#REF!]" table:base-cell-address="Cro_Finan.$A$1"/>
        <table:named-expression table:name="__123Graph_X" table:expression="of:=[.#REF!]" table:base-cell-address="Cro_Finan.$A$1"/>
        <table:named-expression table:name="__123Graph_XCHART_1" table:expression="of:=[.#REF!]" table:base-cell-address="Cro_Finan.$A$1"/>
        <table:named-expression table:name="__1Excel_BuiltIn_Print_Area_7_1" table:expression="of:=[.#REF!]" table:base-cell-address="Cro_Finan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1Excel_BuiltIn_Print_Titles_16_1" table:expression="of:=([.#REF!]~[.#REF!])" table:base-cell-address="Cro_Finan.$A$1"/>
        <table:named-expression table:name="__2__123Graph_BCHART_1" table:expression="of:=[.#REF!]" table:base-cell-address="Cro_Finan.$A$1"/>
        <table:named-expression table:name="__2Excel_BuiltIn_Print_Area_8_1" table:expression="of:=[.#REF!]" table:base-cell-address="Cro_Finan.$A$1"/>
        <table:named-expression table:name="__2Excel_BuiltIn_Print_Titles_16_1" table:expression="of:=([.#REF!]~[.#REF!])" table:base-cell-address="Cro_Finan.$A$1"/>
        <table:named-expression table:name="__2Excel_BuiltIn_Print_Titles_17_1" table:expression="of:=([.#REF!]~[.#REF!])" table:base-cell-address="Cro_Finan.$A$1"/>
        <table:named-expression table:name="__3__123Graph_XCHART_1" table:expression="of:=[.#REF!]" table:base-cell-address="Cro_Finan.$A$1"/>
        <table:named-expression table:name="__3Excel_BuiltIn_Print_Titles_1_1" table:expression="of:=[.#REF!]" table:base-cell-address="Cro_Finan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3Excel_BuiltIn_Print_Titles_18_1" table:expression="of:=([.#REF!]~[.#REF!])" table:base-cell-address="Cro_Finan.$A$1"/>
        <table:named-expression table:name="__4Excel_BuiltIn_Print_Titles_17_1" table:expression="of:=([.#REF!]~[.#REF!])" table:base-cell-address="Cro_Finan.$A$1"/>
        <table:named-expression table:name="__4Excel_BuiltIn_Print_Titles_19_1" table:expression="of:=([.#REF!]~[.#REF!])" table:base-cell-address="Cro_Finan.$A$1"/>
        <table:named-expression table:name="__5Excel_BuiltIn_Print_Titles_18_1" table:expression="of:=([.#REF!]~[.#REF!])" table:base-cell-address="Cro_Finan.$A$1"/>
        <table:named-expression table:name="__5Excel_BuiltIn_Print_Titles_21_1_1_1" table:expression="of:=([.#REF!]~[.#REF!])" table:base-cell-address="Cro_Finan.$A$1"/>
        <table:named-expression table:name="__6Excel_BuiltIn_Print_Titles_19_1" table:expression="of:=([.#REF!]~[.#REF!])" table:base-cell-address="Cro_Finan.$A$1"/>
        <table:named-expression table:name="__7Excel_BuiltIn_Print_Titles_21_1_1_1" table:expression="of:=([.#REF!]~[.#REF!])" table:base-cell-address="Cro_Finan.$A$1"/>
        <table:named-expression table:name="__xlfn_AGGREGATE" table:expression="of:=NA()" table:base-cell-address="Cro_Finan.$A$1"/>
        <table:named-expression table:name="__xlfn_IFERROR" table:expression="of:=#N/A" table:base-cell-address="Cro_Finan.$A$1"/>
        <table:named-expression table:name="__xlnm.Print_Area" table:expression="of:={#NAME?}" table:base-cell-address="Cro_Finan.$A$1"/>
        <table:named-expression table:name="__xlnm.Print_Area_1" table:expression="of:={#NAME?}" table:base-cell-address="Cro_Finan.$A$1"/>
        <table:named-expression table:name="__xlnm.Print_Area_10_1" table:expression="of:=[.#REF!]" table:base-cell-address="Cro_Finan.$A$1"/>
        <table:named-expression table:name="__xlnm.Print_Area_2" table:expression="of:=[.#REF!]" table:base-cell-address="Cro_Finan.$A$1"/>
        <table:named-expression table:name="__xlnm.Print_Area_3" table:expression="of:={#NAME?}" table:base-cell-address="Cro_Finan.$A$1"/>
        <table:named-expression table:name="__xlnm.Print_Area_3_1" table:expression="of:=[.#REF!]" table:base-cell-address="Cro_Finan.$A$1"/>
        <table:named-expression table:name="__xlnm.Print_Area_4" table:expression="of:=NA()" table:base-cell-address="Cro_Finan.$A$1"/>
        <table:named-expression table:name="__xlnm.Print_Area_4_1" table:expression="of:=#N/A" table:base-cell-address="Cro_Finan.$A$1"/>
        <table:named-expression table:name="__xlnm.Print_Area_5" table:expression="of:={#NAME?}" table:base-cell-address="Cro_Finan.$A$1"/>
        <table:named-expression table:name="__xlnm.Print_Area_6" table:expression="of:={#NAME?}" table:base-cell-address="Cro_Finan.$A$1"/>
        <table:named-expression table:name="__xlnm.Print_Area_7" table:expression="of:={#NAME?}" table:base-cell-address="Cro_Finan.$A$1"/>
        <table:named-expression table:name="__xlnm.Print_Area_7_1" table:expression="of:=[.#REF!]" table:base-cell-address="Cro_Finan.$A$1"/>
        <table:named-expression table:name="__xlnm.Print_Area_8" table:expression="of:=[.#REF!]" table:base-cell-address="Cro_Finan.$A$1"/>
        <table:named-expression table:name="__xlnm.Print_Area_9" table:expression="of:=[.#REF!]" table:base-cell-address="Cro_Finan.$A$1"/>
        <table:named-expression table:name="__xlnm.Print_Titles" table:expression="of:={#NAME?}" table:base-cell-address="Cro_Finan.$A$1"/>
        <table:named-expression table:name="__xlnm.Print_Titles_1" table:expression="of:={#NAME?}" table:base-cell-address="Cro_Finan.$A$1"/>
        <table:named-expression table:name="__xlnm.Print_Titles_10" table:expression="of:={#NAME?}" table:base-cell-address="Cro_Finan.$A$1"/>
        <table:named-expression table:name="__xlnm.Print_Titles_10_1" table:expression="of:=[.#REF!]" table:base-cell-address="Cro_Finan.$A$1"/>
        <table:named-expression table:name="__xlnm.Print_Titles_11" table:expression="of:=([.#REF!]~[.#REF!])" table:base-cell-address="Cro_Finan.$A$1"/>
        <table:named-expression table:name="__xlnm.Print_Titles_2" table:expression="of:={#NAME?}" table:base-cell-address="Cro_Finan.$A$1"/>
        <table:named-expression table:name="__xlnm.Print_Titles_3" table:expression="of:={#NAME?}" table:base-cell-address="Cro_Finan.$A$1"/>
        <table:named-expression table:name="__xlnm.Print_Titles_4" table:expression="of:={#NAME?}" table:base-cell-address="Cro_Finan.$A$1"/>
        <table:named-expression table:name="__xlnm.Print_Titles_5" table:expression="of:={#NAME?}" table:base-cell-address="Cro_Finan.$A$1"/>
        <table:named-expression table:name="__xlnm.Print_Titles_6" table:expression="of:={#NAME?}" table:base-cell-address="Cro_Finan.$A$1"/>
        <table:named-expression table:name="__xlnm.Print_Titles_7" table:expression="of:={#NAME?}" table:base-cell-address="Cro_Finan.$A$1"/>
        <table:named-expression table:name="__xlnm.Print_Titles_8" table:expression="of:={#NAME?}" table:base-cell-address="Cro_Finan.$A$1"/>
        <table:named-expression table:name="__xlnm.Print_Titles_9" table:expression="of:={#NAME?}" table:base-cell-address="Cro_Finan.$A$1"/>
        <table:named-expression table:name="__xlnm_Database" table:expression="of:=NA()" table:base-cell-address="Cro_Finan.$A$1"/>
        <table:named-expression table:name="_1___123Graph_ACHART_1" table:expression="of:=[.#REF!]" table:base-cell-address="Cro_Finan.$A$1"/>
        <table:named-expression table:name="_1__123Graph_ACHART_1" table:expression="of:=[.#REF!]" table:base-cell-address="Cro_Finan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Cro_Finan.$A$1"/>
        <table:named-expression table:name="_10Excel_BuiltIn_Print_Titles_5_1" table:expression="of:=([.#REF!]~[.#REF!])" table:base-cell-address="Cro_Finan.$A$1"/>
        <table:named-expression table:name="_11Excel_BuiltIn_Print_Titles_18_1" table:expression="of:=([.#REF!]~[.#REF!])" table:base-cell-address="Cro_Finan.$A$1"/>
        <table:named-expression table:name="_11Excel_BuiltIn_Print_Titles_7_1" table:expression="of:=([.#REF!]~[.#REF!])" table:base-cell-address="Cro_Finan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12Excel_BuiltIn_Print_Titles_19_1" table:expression="of:=([.#REF!]~[.#REF!])" table:base-cell-address="Cro_Finan.$A$1"/>
        <table:named-expression table:name="_12Excel_BuiltIn_Print_Titles_9_1" table:expression="of:=([.#REF!]~[.#REF!])" table:base-cell-address="Cro_Finan.$A$1"/>
        <table:named-expression table:name="_12Print_Area_MI_4_1" table:expression="of:=[.#REF!]" table:base-cell-address="Cro_Finan.$A$1"/>
        <table:named-expression table:name="_13Excel_BuiltIn_Print_Titles_21_1_1_1" table:expression="of:=([.#REF!]~[.#REF!])" table:base-cell-address="Cro_Finan.$A$1"/>
        <table:named-expression table:name="_14Excel_BuiltIn_Print_Area_12_1" table:expression="of:=&quot;$#REF!.$A$1:$C$24&quot;" table:base-cell-address="Cro_Finan.$A$1"/>
        <table:named-expression table:name="_14Excel_BuiltIn_Print_Titles_21_1_1_1" table:expression="of:=([.#REF!]~[.#REF!])" table:base-cell-address="Cro_Finan.$A$1"/>
        <table:named-expression table:name="_15Excel_BuiltIn_Print_Area_5_1" table:expression="of:=&quot;$#REF!.$A$1:$I$70&quot;" table:base-cell-address="Cro_Finan.$A$1"/>
        <table:named-expression table:name="_15Excel_BuiltIn_Print_Titles_17_1" table:expression="of:=([.#REF!]~[.#REF!])" table:base-cell-address="Cro_Finan.$A$1"/>
        <table:named-expression table:name="_16Excel_BuiltIn_Print_Area_8_1" table:expression="of:=&quot;$#REF!.$A$1:$I$17&quot;" table:base-cell-address="Cro_Finan.$A$1"/>
        <table:named-expression table:name="_16Excel_BuiltIn_Print_Titles_18_1" table:expression="of:=([.#REF!]~[.#REF!])" table:base-cell-address="Cro_Finan.$A$1"/>
        <table:named-expression table:name="_17Excel_BuiltIn_Print_Titles_11_1" table:expression="of:=&quot;$'Cubação aterros'.$#REF!$#REF!:$#REF!$#REF!&quot;" table:base-cell-address="Cro_Finan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17Excel_BuiltIn_Print_Titles_19_1" table:expression="of:=([.#REF!]~[.#REF!])" table:base-cell-address="Cro_Finan.$A$1"/>
        <table:named-expression table:name="_18Excel_BuiltIn_Print_Area_1_1" table:expression="of:=[.#REF!]" table:base-cell-address="Cro_Finan.$A$1"/>
        <table:named-expression table:name="_18Excel_BuiltIn_Print_Titles_21_1_1_1" table:expression="of:=([.#REF!]~[.#REF!])" table:base-cell-address="Cro_Finan.$A$1"/>
        <table:named-expression table:name="_1Excel_BuiltIn_Print_Area_1_1" table:expression="of:=[.#REF!]" table:base-cell-address="Cro_Finan.$A$1"/>
        <table:named-expression table:name="_1Excel_BuiltIn_Print_Area_12_1" table:expression="of:=&quot;$#REF!.$A$1:$C$24&quot;" table:base-cell-address="Cro_Finan.$A$1"/>
        <table:named-expression table:name="_1Excel_BuiltIn_Print_Area_2_1" table:expression="of:=[.#REF!]" table:base-cell-address="Cro_Finan.$A$1"/>
        <table:named-expression table:name="_1Excel_BuiltIn_Print_Area_2_1_1_1_1_1_1_1_1_1_1_1" table:expression="of:=[.#REF!]" table:base-cell-address="Cro_Finan.$A$1"/>
        <table:named-expression table:name="_1Excel_BuiltIn_Print_Area_5_1" table:expression="of:=[.#REF!]" table:base-cell-address="Cro_Finan.$A$1"/>
        <table:named-expression table:name="_1Excel_BuiltIn_Print_Area_7_1" table:expression="of:=[.#REF!]" table:base-cell-address="Cro_Finan.$A$1"/>
        <table:named-expression table:name="_1Excel_BuiltIn_Print_Area_9_1" table:expression="of:=&quot;$#REF!.$A$1:$P$515&quot;" table:base-cell-address="Cro_Finan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___123Graph_BCHART_1" table:expression="of:=[.#REF!]" table:base-cell-address="Cro_Finan.$A$1"/>
        <table:named-expression table:name="_2__123Graph_BCHART_1" table:expression="of:=[.#REF!]" table:base-cell-address="Cro_Finan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24PEARQMDER03_nãoemitido_ALAluminio" table:expression="of:=[.#REF!]:$$_L12C7" table:base-cell-address="Cro_Finan.$A$1"/>
        <table:named-expression table:name="_224PEARQMDER04_nãoemitido_ALAluminio" table:expression="of:=[.#REF!]:$$_L18C8" table:base-cell-address="Cro_Finan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3Excel_BuiltIn_Print_Titles_17_1" table:expression="of:=([.#REF!]~[.#REF!])" table:base-cell-address="Cro_Finan.$A$1"/>
        <table:named-expression table:name="_24Excel_BuiltIn_Print_Titles_18_1" table:expression="of:=([.#REF!]~[.#REF!])" table:base-cell-address="Cro_Finan.$A$1"/>
        <table:named-expression table:name="_25Excel_BuiltIn_Print_Titles_19_1" table:expression="of:=([.#REF!]~[.#REF!])" table:base-cell-address="Cro_Finan.$A$1"/>
        <table:named-expression table:name="_26Excel_BuiltIn_Print_Titles_21_1_1_1" table:expression="of:=([.#REF!]~[.#REF!])" table:base-cell-address="Cro_Finan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27Print_Area_MI_4_1" table:expression="of:=[.#REF!]" table:base-cell-address="Cro_Finan.$A$1"/>
        <table:named-expression table:name="_2Excel_BuiltIn_Print_Area_5_1" table:expression="of:=&quot;$#REF!.$A$1:$I$70&quot;" table:base-cell-address="Cro_Finan.$A$1"/>
        <table:named-expression table:name="_2Excel_BuiltIn_Print_Area_7_1" table:expression="of:=[.#REF!]" table:base-cell-address="Cro_Finan.$A$1"/>
        <table:named-expression table:name="_2Excel_BuiltIn_Print_Area_8_1" table:expression="of:=[.#REF!]" table:base-cell-address="Cro_Finan.$A$1"/>
        <table:named-expression table:name="_2Excel_BuiltIn_Print_Titles_13_1" table:expression="of:=([.#REF!]~[.#REF!])" table:base-cell-address="Cro_Finan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3___123Graph_XCHART_1" table:expression="of:=[.#REF!]" table:base-cell-address="Cro_Finan.$A$1"/>
        <table:named-expression table:name="_3__123Graph_XCHART_1" table:expression="of:=[.#REF!]" table:base-cell-address="Cro_Finan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3Excel_BuiltIn_Print_Area_7_1_1" table:expression="of:=[.#REF!]" table:base-cell-address="Cro_Finan.$A$1"/>
        <table:named-expression table:name="_3Excel_BuiltIn_Print_Area_8_1" table:expression="of:=[.#REF!]" table:base-cell-address="Cro_Finan.$A$1"/>
        <table:named-expression table:name="_3Excel_BuiltIn_Print_Titles_1_1" table:expression="of:=[.#REF!]" table:base-cell-address="Cro_Finan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3Excel_BuiltIn_Print_Titles_21_1" table:expression="of:=([.#REF!]~[.#REF!])" table:base-cell-address="Cro_Finan.$A$1"/>
        <table:named-expression table:name="_4__123Graph_ACHART_1" table:expression="of:=[.#REF!]" table:base-cell-address="Cro_Finan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4Excel_BuiltIn_Print_Titles_1_1" table:expression="of:=[.#REF!]" table:base-cell-address="Cro_Finan.$A$1"/>
        <table:named-expression table:name="_4Excel_BuiltIn_Print_Titles_1_1_1" table:expression="of:=[.#REF!]" table:base-cell-address="Cro_Finan.$A$1"/>
        <table:named-expression table:name="_4Excel_BuiltIn_Print_Titles_11_1" table:expression="of:=&quot;$'Cubação aterros'.$#REF!$#REF!:$#REF!$#REF!&quot;" table:base-cell-address="Cro_Finan.$A$1"/>
        <table:named-expression table:name="_4Excel_BuiltIn_Print_Titles_16_1" table:expression="of:=([.#REF!]~[.#REF!])" table:base-cell-address="Cro_Finan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4Excel_BuiltIn_Print_Titles_29_1" table:expression="of:=([.#REF!]~[.#REF!])" table:base-cell-address="Cro_Finan.$A$1"/>
        <table:named-expression table:name="_5__123Graph_BCHART_1" table:expression="of:=[.#REF!]" table:base-cell-address="Cro_Finan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5Excel_BuiltIn_Print_Titles_17_1" table:expression="of:=([.#REF!]~[.#REF!])" table:base-cell-address="Cro_Finan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5Excel_BuiltIn_Print_Titles_3_1" table:expression="of:=([.#REF!]~[.#REF!])" table:base-cell-address="Cro_Finan.$A$1"/>
        <table:named-expression table:name="_6__123Graph_XCHART_1" table:expression="of:=[.#REF!]" table:base-cell-address="Cro_Finan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6Excel_BuiltIn_Print_Titles_18_1" table:expression="of:=([.#REF!]~[.#REF!])" table:base-cell-address="Cro_Finan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6Excel_BuiltIn_Print_Titles_30_1" table:expression="of:=([.#REF!]~[.#REF!])" table:base-cell-address="Cro_Finan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7Excel_BuiltIn_Print_Titles_19_1" table:expression="of:=([.#REF!]~[.#REF!])" table:base-cell-address="Cro_Finan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7Excel_BuiltIn_Print_Titles_32_1" table:expression="of:=([.#REF!]~[.#REF!])" table:base-cell-address="Cro_Finan.$A$1"/>
        <table:named-expression table:name="_8Excel_BuiltIn_Print_Titles_17_1" table:expression="of:=([.#REF!]~[.#REF!])" table:base-cell-address="Cro_Finan.$A$1"/>
        <table:named-expression table:name="_8Excel_BuiltIn_Print_Titles_21_1_1_1" table:expression="of:=([.#REF!]~[.#REF!])" table:base-cell-address="Cro_Finan.$A$1"/>
        <table:named-expression table:name="_8Excel_BuiltIn_Print_Titles_33_1" table:expression="of:=([.#REF!]~[.#REF!])" table:base-cell-address="Cro_Finan.$A$1"/>
        <table:named-expression table:name="_9Excel_BuiltIn_Print_Titles_34_1" table:expression="of:=([.#REF!]~[.#REF!])" table:base-cell-address="Cro_Finan.$A$1"/>
        <table:named-expression table:name="_a" table:expression="of:=&quot;NA()&quot;" table:base-cell-address="Cro_Finan.$A$1"/>
        <table:named-expression table:name="_AA100000" table:expression="of:=[.#REF!]" table:base-cell-address="Cro_Finan.$A$1"/>
        <table:named-expression table:name="_Fill" table:expression="of:=[.#REF!]" table:base-cell-address="Cro_Finan.$A$1"/>
        <table:named-expression table:name="_LOC10" table:expression="of:=[.#REF!]" table:base-cell-address="Cro_Finan.$A$1"/>
        <table:named-expression table:name="_LOC11" table:expression="of:=[.#REF!]" table:base-cell-address="Cro_Finan.$A$1"/>
        <table:named-expression table:name="_LOC12" table:expression="of:=[.#REF!]" table:base-cell-address="Cro_Finan.$A$1"/>
        <table:named-expression table:name="_LOC13" table:expression="of:=[.#REF!]" table:base-cell-address="Cro_Finan.$A$1"/>
        <table:named-expression table:name="_LOC14" table:expression="of:=[.#REF!]" table:base-cell-address="Cro_Finan.$A$1"/>
        <table:named-expression table:name="_LOC15" table:expression="of:=[.#REF!]" table:base-cell-address="Cro_Finan.$A$1"/>
        <table:named-expression table:name="_LOC16" table:expression="of:=[.#REF!]" table:base-cell-address="Cro_Finan.$A$1"/>
        <table:named-expression table:name="_LOC17" table:expression="of:=[.#REF!]" table:base-cell-address="Cro_Finan.$A$1"/>
        <table:named-expression table:name="_LOC18" table:expression="of:=[.#REF!]" table:base-cell-address="Cro_Finan.$A$1"/>
        <table:named-expression table:name="_LOC19" table:expression="of:=[.#REF!]" table:base-cell-address="Cro_Finan.$A$1"/>
        <table:named-expression table:name="_LOC2" table:expression="of:=[.#REF!]" table:base-cell-address="Cro_Finan.$A$1"/>
        <table:named-expression table:name="_LOC20" table:expression="of:=[.#REF!]" table:base-cell-address="Cro_Finan.$A$1"/>
        <table:named-expression table:name="_LOC21" table:expression="of:=[.#REF!]" table:base-cell-address="Cro_Finan.$A$1"/>
        <table:named-expression table:name="_LOC22" table:expression="of:=[.#REF!]" table:base-cell-address="Cro_Finan.$A$1"/>
        <table:named-expression table:name="_LOC23" table:expression="of:=[.#REF!]" table:base-cell-address="Cro_Finan.$A$1"/>
        <table:named-expression table:name="_LOC24" table:expression="of:=[.#REF!]" table:base-cell-address="Cro_Finan.$A$1"/>
        <table:named-expression table:name="_LOC25" table:expression="of:=[.#REF!]" table:base-cell-address="Cro_Finan.$A$1"/>
        <table:named-expression table:name="_LOC26" table:expression="of:=[.#REF!]" table:base-cell-address="Cro_Finan.$A$1"/>
        <table:named-expression table:name="_LOC27" table:expression="of:=[.#REF!]" table:base-cell-address="Cro_Finan.$A$1"/>
        <table:named-expression table:name="_LOC28" table:expression="of:=[.#REF!]" table:base-cell-address="Cro_Finan.$A$1"/>
        <table:named-expression table:name="_LOC29" table:expression="of:=[.#REF!]" table:base-cell-address="Cro_Finan.$A$1"/>
        <table:named-expression table:name="_LOC3" table:expression="of:=[.#REF!]" table:base-cell-address="Cro_Finan.$A$1"/>
        <table:named-expression table:name="_LOC30" table:expression="of:=[.#REF!]" table:base-cell-address="Cro_Finan.$A$1"/>
        <table:named-expression table:name="_LOC31" table:expression="of:=[.#REF!]" table:base-cell-address="Cro_Finan.$A$1"/>
        <table:named-expression table:name="_LOC32" table:expression="of:=[.#REF!]" table:base-cell-address="Cro_Finan.$A$1"/>
        <table:named-expression table:name="_LOC33" table:expression="of:=[.#REF!]" table:base-cell-address="Cro_Finan.$A$1"/>
        <table:named-expression table:name="_LOC34" table:expression="of:=[.#REF!]" table:base-cell-address="Cro_Finan.$A$1"/>
        <table:named-expression table:name="_LOC35" table:expression="of:=[.#REF!]" table:base-cell-address="Cro_Finan.$A$1"/>
        <table:named-expression table:name="_LOC36" table:expression="of:=[.#REF!]" table:base-cell-address="Cro_Finan.$A$1"/>
        <table:named-expression table:name="_LOC37" table:expression="of:=[.#REF!]" table:base-cell-address="Cro_Finan.$A$1"/>
        <table:named-expression table:name="_LOC38" table:expression="of:=[.#REF!]" table:base-cell-address="Cro_Finan.$A$1"/>
        <table:named-expression table:name="_LOC39" table:expression="of:=[.#REF!]" table:base-cell-address="Cro_Finan.$A$1"/>
        <table:named-expression table:name="_LOC4" table:expression="of:=[.#REF!]" table:base-cell-address="Cro_Finan.$A$1"/>
        <table:named-expression table:name="_LOC40" table:expression="of:=[.#REF!]" table:base-cell-address="Cro_Finan.$A$1"/>
        <table:named-expression table:name="_LOC41" table:expression="of:=[.#REF!]" table:base-cell-address="Cro_Finan.$A$1"/>
        <table:named-expression table:name="_LOC42" table:expression="of:=[.#REF!]" table:base-cell-address="Cro_Finan.$A$1"/>
        <table:named-expression table:name="_LOC5" table:expression="of:=[.#REF!]" table:base-cell-address="Cro_Finan.$A$1"/>
        <table:named-expression table:name="_LOC6" table:expression="of:=[.#REF!]" table:base-cell-address="Cro_Finan.$A$1"/>
        <table:named-expression table:name="_LOC7" table:expression="of:=[.#REF!]" table:base-cell-address="Cro_Finan.$A$1"/>
        <table:named-expression table:name="_LOC8" table:expression="of:=[.#REF!]" table:base-cell-address="Cro_Finan.$A$1"/>
        <table:named-expression table:name="_LOC9" table:expression="of:=[.#REF!]" table:base-cell-address="Cro_Finan.$A$1"/>
        <table:named-expression table:name="_Order1" table:expression="of:=0" table:base-cell-address="Cro_Finan.$A$1"/>
        <table:named-expression table:name="_Order2" table:expression="of:=0" table:base-cell-address="Cro_Finan.$A$1"/>
        <table:named-expression table:name="_planilha" table:expression="of:=#N/A" table:base-cell-address="Cro_Finan.$A$1"/>
        <table:named-expression table:name="_R" table:expression="of:=[.#REF!]" table:base-cell-address="Cro_Finan.$A$1"/>
        <table:named-expression table:name="_RK1" table:expression="of:=&quot;NA()&quot;" table:base-cell-address="Cro_Finan.$A$1"/>
        <table:named-expression table:name="_TAG1" table:expression="of:=&quot;NA()&quot;" table:base-cell-address="Cro_Finan.$A$1"/>
        <table:named-expression table:name="_TAG2" table:expression="of:=&quot;NA()&quot;" table:base-cell-address="Cro_Finan.$A$1"/>
        <table:named-expression table:name="_TAG3" table:expression="of:=&quot;NA()&quot;" table:base-cell-address="Cro_Finan.$A$1"/>
        <table:named-expression table:name="_TAG4" table:expression="of:=&quot;NA()&quot;" table:base-cell-address="Cro_Finan.$A$1"/>
        <table:named-expression table:name="_tk1" table:expression="of:=&quot;NA()&quot;" table:base-cell-address="Cro_Finan.$A$1"/>
        <table:named-expression table:name="_tk2" table:expression="of:=&quot;NA()&quot;" table:base-cell-address="Cro_Finan.$A$1"/>
        <table:named-expression table:name="_tk3" table:expression="of:=&quot;NA()&quot;" table:base-cell-address="Cro_Finan.$A$1"/>
        <table:named-expression table:name="_tk4" table:expression="of:=&quot;NA()&quot;" table:base-cell-address="Cro_Finan.$A$1"/>
        <table:named-expression table:name="_tx1" table:expression="of:=&quot;NA()&quot;" table:base-cell-address="Cro_Finan.$A$1"/>
        <table:named-expression table:name="_tx2" table:expression="of:=&quot;NA()&quot;" table:base-cell-address="Cro_Finan.$A$1"/>
        <table:named-expression table:name="_tx3" table:expression="of:=&quot;NA()&quot;" table:base-cell-address="Cro_Finan.$A$1"/>
        <table:named-expression table:name="_tx4" table:expression="of:=&quot;NA()&quot;" table:base-cell-address="Cro_Finan.$A$1"/>
        <table:named-expression table:name="_xlfn_AGGREGATE" table:expression="of:=&quot;NA()&quot;" table:base-cell-address="Cro_Finan.$A$1"/>
        <table:named-expression table:name="_xlnm_Database" table:expression="of:=&quot;NA()&quot;" table:base-cell-address="Cro_Finan.$A$1"/>
        <table:named-expression table:name="A" table:expression="of:=&quot;['file://EBM/VOL/ARQUIVOS/DPL/OBRAS/0092/NB_92NEW.XLS'#$''.IV65536]&quot;" table:base-cell-address="Cro_Finan.$A$1"/>
        <table:named-expression table:name="aaa" table:expression="of:=NA()" table:base-cell-address="Cro_Finan.$A$1"/>
        <table:named-expression table:name="AAAA" table:expression="of:=&quot;NA()&quot;" table:base-cell-address="Cro_Finan.$A$1"/>
        <table:named-expression table:name="aaaaaaaaaaaaaaa" table:expression="of:=&quot;NA()&quot;" table:base-cell-address="Cro_Finan.$A$1"/>
        <table:named-expression table:name="AB" table:expression="of:=&quot;#ref!&quot;" table:base-cell-address="Cro_Finan.$A$1"/>
        <table:named-expression table:name="abc" table:expression="of:=&quot;#ref!&quot;" table:base-cell-address="Cro_Finan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AC" table:expression="of:=[.#REF!]" table:base-cell-address="Cro_Finan.$A$1"/>
        <table:named-range table:name="adesivo" table:cell-range-address="'file:///A:/COMPOSICAO%20GALPAO%20DO%20ARQUIVO%20GERAL%2005-10-2007.xls'#INSUMOS.$B$24" table:base-cell-address="Cro_Finan.$A$1"/>
        <table:named-range table:name="aditivo" table:cell-range-address="'file:///A:/COMPOSICAO%20GALPAO%20DO%20ARQUIVO%20GERAL%2005-10-2007.xls'#INSUMOS.$B$31" table:base-cell-address="Cro_Finan.$A$1"/>
        <table:named-expression table:name="af" table:expression="of:=&quot;#ref!&quot;" table:base-cell-address="Cro_Finan.$A$1"/>
        <table:named-expression table:name="ag" table:expression="of:=&quot;#ref!&quot;" table:base-cell-address="Cro_Finan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ah" table:expression="of:=&quot;#ref!&quot;" table:base-cell-address="Cro_Finan.$A$1"/>
        <table:named-expression table:name="aj" table:expression="of:=&quot;#ref!&quot;" table:base-cell-address="Cro_Finan.$A$1"/>
        <table:named-range table:name="ajud" table:cell-range-address="'file:///C:/DOTA%20ENG%202/OZIEL/ORÇAMENTOS%20PARTICULARES%202007/Orçamento%20Márcio.xls'#INSUMOS.$B$2" table:base-cell-address="Cro_Finan.$A$1"/>
        <table:named-range table:name="ajudante" table:cell-range-address="'file:///A:/COMPOSICAO%20GALPAO%20DO%20ARQUIVO%20GERAL%2005-10-2007.xls'#INSUMOS.$B$4" table:base-cell-address="Cro_Finan.$A$1"/>
        <table:named-expression table:name="AL" table:expression="of:=[.#REF!]" table:base-cell-address="Cro_Finan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andaime" table:cell-range-address="'file:///A:/COMPOSICAO%20GALPAO%20DO%20ARQUIVO%20GERAL%2005-10-2007.xls'#INSUMOS.$B$23" table:base-cell-address="Cro_Finan.$A$1"/>
        <table:named-range table:name="anel100" table:cell-range-address="'file:///A:/COMPOSICAO%20GALPAO%20DO%20ARQUIVO%20GERAL%2005-10-2007.xls'#INSUMOS.$B$30" table:base-cell-address="Cro_Finan.$A$1"/>
        <table:named-range table:name="anel50" table:cell-range-address="'file:///A:/COMPOSICAO%20GALPAO%20DO%20ARQUIVO%20GERAL%2005-10-2007.xls'#INSUMOS.$B$28" table:base-cell-address="Cro_Finan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Cro_Finan.$A$1"/>
        <table:named-range table:name="arame" table:cell-range-address="'file://Oziel/c/Meus%20documentos/UFPI/COMPOSIÇÃO%20LOJAS%209%20CV-30%2001-07-04.xls'#INSUMOS.$C$18" table:base-cell-address="Cro_Finan.$A$1"/>
        <table:named-range table:name="aramerecozido" table:cell-range-address="'file:///A:/COMPOSICAO%20GALPAO%20DO%20ARQUIVO%20GERAL%2005-10-2007.xls'#INSUMOS.$B$13" table:base-cell-address="Cro_Finan.$A$1"/>
        <table:named-expression table:name="Print_Area" table:expression="of:=[.#REF!]" table:base-cell-address="Cro_Finan.$A$1"/>
        <table:named-expression table:name="Área_impressão_IM" table:expression="of:=[.#REF!]" table:base-cell-address="Cro_Finan.$A$1"/>
        <table:named-expression table:name="AreaTeste" table:expression="of:=&quot;&quot;&quot;#ref!&quot;&quot;&quot;" table:base-cell-address="Cro_Finan.$A$1"/>
        <table:named-expression table:name="AreaTeste2" table:expression="of:=&quot;&quot;&quot;#ref!&quot;&quot;&quot;" table:base-cell-address="Cro_Finan.$A$1"/>
        <table:named-range table:name="areiafina" table:cell-range-address="'file:///A:/COMPOSICAO%20GALPAO%20DO%20ARQUIVO%20GERAL%2005-10-2007.xls'#INSUMOS.$B$19" table:base-cell-address="Cro_Finan.$A$1"/>
        <table:named-range table:name="areiamedia" table:cell-range-address="'file:///A:/COMPOSICAO%20GALPAO%20DO%20ARQUIVO%20GERAL%2005-10-2007.xls'#INSUMOS.$B$18" table:base-cell-address="Cro_Finan.$A$1"/>
        <table:named-range table:name="argamassacolante" table:cell-range-address="'file:///A:/COMPOSICAO%20GALPAO%20DO%20ARQUIVO%20GERAL%2005-10-2007.xls'#INSUMOS.$B$52" table:base-cell-address="Cro_Finan.$A$1"/>
        <table:named-expression table:name="B.01.05.10.10" table:expression="of:=[.#REF!]" table:base-cell-address="Cro_Finan.$A$1"/>
        <table:named-expression table:name="Backup" table:expression="of:=NA()" table:base-cell-address="Cro_Finan.$A$1"/>
        <table:named-expression table:name="Database" table:expression="of:=[.#REF!]" table:base-cell-address="Cro_Finan.$A$1"/>
        <table:named-expression table:name="BBB" table:expression="of:=[.#REF!]" table:base-cell-address="Cro_Finan.$A$1"/>
        <table:named-expression table:name="BDI" table:expression="of:=1.43344312465585" table:base-cell-address="Cro_Finan.$A$1"/>
        <table:named-range table:name="betoneira" table:cell-range-address="'file:///A:/COMPOSICAO%20GALPAO%20DO%20ARQUIVO%20GERAL%2005-10-2007.xls'#INSUMOS.$B$15" table:base-cell-address="Cro_Finan.$A$1"/>
        <table:named-range table:name="brita" table:cell-range-address="'file:///A:/COMPOSICAO%20GALPAO%20DO%20ARQUIVO%20GERAL%2005-10-2007.xls'#INSUMOS.$B$17" table:base-cell-address="Cro_Finan.$A$1"/>
        <table:named-expression table:name="BuiltIn_Print_Area" table:expression="of:=[.#REF!]" table:base-cell-address="Cro_Finan.$A$1"/>
        <table:named-expression table:name="BuiltIn_Print_Area___0" table:expression="of:=[.#REF!]" table:base-cell-address="Cro_Finan.$A$1"/>
        <table:named-expression table:name="BuiltIn_Print_Area_2" table:expression="of:=[.#REF!]" table:base-cell-address="Cro_Finan.$A$1"/>
        <table:named-expression table:name="BuiltIn_Print_Area_4" table:expression="of:=[.#REF!]" table:base-cell-address="Cro_Finan.$A$1"/>
        <table:named-expression table:name="BuiltIn_Print_Titles" table:expression="of:=[.#REF!]" table:base-cell-address="Cro_Finan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CADASTRO" table:expression="of:=NA()" table:base-cell-address="Cro_Finan.$A$1"/>
        <table:named-range table:name="caibro" table:cell-range-address="'file:///A:/COMPOSICAO%20GALPAO%20DO%20ARQUIVO%20GERAL%2005-10-2007.xls'#INSUMOS.$B$12" table:base-cell-address="Cro_Finan.$A$1"/>
        <table:named-range table:name="cal" table:cell-range-address="'file://Oziel2/c/DOTA%20ENG/SEC%20SAUDE/COMPOSICAO%20SAA%20VERA%20MENDES%20TP%2004-05%2012-05-05%202.xls'#INSUMOS.$B$25" table:base-cell-address="Cro_Finan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CD" table:expression="of:=[.#REF!]" table:base-cell-address="Cro_Finan.$A$1"/>
        <table:named-expression table:name="CélulaInicioPlanilha" table:expression="of:=&quot;&quot;&quot;#ref!&quot;&quot;&quot;" table:base-cell-address="Cro_Finan.$A$1"/>
        <table:named-expression table:name="CélulaResumo" table:expression="of:=&quot;&quot;&quot;#ref!&quot;&quot;&quot;" table:base-cell-address="Cro_Finan.$A$1"/>
        <table:named-range table:name="chapacompensadaresinada6" table:cell-range-address="'file:///A:/COMPOSICAO%20GALPAO%20DO%20ARQUIVO%20GERAL%2005-10-2007.xls'#INSUMOS.$B$65" table:base-cell-address="Cro_Finan.$A$1"/>
        <table:named-range table:name="cimento" table:cell-range-address="'file:///A:/COMPOSICAO%20GALPAO%20DO%20ARQUIVO%20GERAL%2005-10-2007.xls'#INSUMOS.$B$20" table:base-cell-address="Cro_Finan.$A$1"/>
        <table:named-range table:name="COMPOS" table:cell-range-address="'file://arquivos.caixa/br/Users/c111526/Desktop/GERAL/TABELAS%20CUSTOS/SINAPI%202014/4_2014%20ABRIL/ORÇAMENTO%20e%20SINAPI%20Abr%2014.xlsx'#Sinapi.$A$3:Sinapi.$D$4139" table:base-cell-address="Cro_Finan.$A$1"/>
        <table:named-expression table:name="CONCATENAR" table:expression="of:=CONCATENATE([.#REF!];&quot; &quot;;[.#REF!])" table:base-cell-address="Cro_Finan.$A$1"/>
        <table:named-expression table:name="COPIA" table:expression="of:=[.#REF!]" table:base-cell-address="Cro_Finan.$A$1"/>
        <table:named-expression table:name="CP" table:expression="of:=[.#REF!]" table:base-cell-address="Cro_Finan.$A$1"/>
        <table:named-expression table:name="Criteria" table:expression="of:=[.#REF!]" table:base-cell-address="Cro_Finan.$A$1"/>
        <table:named-expression table:name="CS" table:expression="of:=[.#REF!]" table:base-cell-address="Cro_Finan.$A$1"/>
        <table:named-expression table:name="CT" table:expression="of:=[.#REF!]" table:base-cell-address="Cro_Finan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ATABASE" table:expression="of:=[.#REF!]" table:base-cell-address="Cro_Finan.$A$1"/>
        <table:named-expression table:name="DATAEMISSAO" table:expression="of:=[.#REF!]" table:base-cell-address="Cro_Finan.$A$1"/>
        <table:named-expression table:name="DATART" table:expression="of:=[.#REF!]" table:base-cell-address="Cro_Finan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etalhamento.OpçãoServiços" table:expression="of:=[.#REF!]" table:base-cell-address="Cro_Finan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dilene" table:expression="of:=NA()" table:base-cell-address="Cro_Finan.$A$1"/>
        <table:named-expression table:name="edw" table:expression="of:=NA()" table:base-cell-address="Cro_Finan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IC" table:expression="of:=NA()" table:base-cell-address="Cro_Finan.$A$1"/>
        <table:named-expression table:name="EMPRESAS" table:expression="of:=OFFSET(['file:///D:/Users/1247956/AppData/Roaming/Microsoft/Excel/SINAPI%2002-2017.xls'#Cotações.$B$25];0;0):OFFSET(['file:///D:/Users/1247956/AppData/Roaming/Microsoft/Excel/SINAPI%2002-2017.xls'#Cotações.$H$29];-1;0)" table:base-cell-address="Cro_Finan.$A$1"/>
        <table:named-range table:name="engenheiro" table:cell-range-address="'file:///A:/COMPOSICAO%20GALPAO%20DO%20ARQUIVO%20GERAL%2005-10-2007.xls'#INSUMOS.$B$1" table:base-cell-address="Cro_Finan.$A$1"/>
        <table:named-expression table:name="ERG" table:expression="of:=[.#REF!]" table:base-cell-address="Cro_Finan.$A$1"/>
        <table:named-expression table:name="EV" table:expression="of:=[.#REF!]" table:base-cell-address="Cro_Finan.$A$1"/>
        <table:named-expression table:name="Excel_BuiltIn_Criteria" table:expression="of:=&quot;['file:///C:/PLANCON/PQE%20OESTE_cef/DOCUME~1/HELVEC~1/CONFIG~1/Temp/SZ3233/Levto%2016%C2%BA%20TIPO.xls'#$''.IV65536]&quot;" table:base-cell-address="Cro_Finan.$A$1"/>
        <table:named-expression table:name="Excel_BuiltIn_Database" table:expression="of:=&quot;['file:///C:/PLANCON/PQE%20OESTE_cef/DOCUME~1/HELVEC~1/CONFIG~1/Temp/SZ3233/Levto%2016%C2%BA%20TIPO.xls'#$''.IV65536]&quot;" table:base-cell-address="Cro_Finan.$A$1"/>
        <table:named-expression table:name="Excel_BuiltIn_Extract" table:expression="of:=&quot;['file://EBM/SYS/ARQUIVOS/DPL/AREA_EQU/AEQ_CONC.XLS'#$''.IV65536]&quot;" table:base-cell-address="Cro_Finan.$A$1"/>
        <table:named-expression table:name="Excel_BuiltIn_Print_Area" table:expression="of:=[.#REF!]" table:base-cell-address="Cro_Finan.$A$1"/>
        <table:named-expression table:name="Excel_BuiltIn_Print_Area_1" table:expression="of:=NA()" table:base-cell-address="Cro_Finan.$A$1"/>
        <table:named-expression table:name="Excel_BuiltIn_Print_Area_1_1" table:expression="of:=[.#REF!]" table:base-cell-address="Cro_Finan.$A$1"/>
        <table:named-expression table:name="Excel_BuiltIn_Print_Area_10" table:expression="of:=[.#REF!]" table:base-cell-address="Cro_Finan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0_10" table:expression="of:=[.#REF!]" table:base-cell-address="Cro_Finan.$A$1"/>
        <table:named-expression table:name="Excel_BuiltIn_Print_Area_10_12" table:expression="of:=[.#REF!]" table:base-cell-address="Cro_Finan.$A$1"/>
        <table:named-expression table:name="Excel_BuiltIn_Print_Area_10_15" table:expression="of:=[.#REF!]" table:base-cell-address="Cro_Finan.$A$1"/>
        <table:named-expression table:name="Excel_BuiltIn_Print_Area_10_3" table:expression="of:=[.#REF!]" table:base-cell-address="Cro_Finan.$A$1"/>
        <table:named-expression table:name="Excel_BuiltIn_Print_Area_10_9" table:expression="of:=[.#REF!]" table:base-cell-address="Cro_Finan.$A$1"/>
        <table:named-expression table:name="Excel_BuiltIn_Print_Area_11" table:expression="of:=[.#REF!]" table:base-cell-address="Cro_Finan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3" table:expression="of:=[.#REF!]" table:base-cell-address="Cro_Finan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5" table:expression="of:=[.#REF!]" table:base-cell-address="Cro_Finan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6" table:expression="of:=[.#REF!]" table:base-cell-address="Cro_Finan.$A$1"/>
        <table:named-expression table:name="Excel_BuiltIn_Print_Area_16_1" table:expression="of:=[.#REF!]" table:base-cell-address="Cro_Finan.$A$1"/>
        <table:named-expression table:name="Excel_BuiltIn_Print_Area_17" table:expression="of:=[.#REF!]" table:base-cell-address="Cro_Finan.$A$1"/>
        <table:named-expression table:name="Excel_BuiltIn_Print_Area_17_1" table:expression="of:=[.#REF!]" table:base-cell-address="Cro_Finan.$A$1"/>
        <table:named-expression table:name="Excel_BuiltIn_Print_Area_18" table:expression="of:=#N/A" table:base-cell-address="Cro_Finan.$A$1"/>
        <table:named-expression table:name="Excel_BuiltIn_Print_Area_18_1" table:expression="of:=&quot;#REF!&quot;" table:base-cell-address="Cro_Finan.$A$1"/>
        <table:named-expression table:name="Excel_BuiltIn_Print_Area_19_1" table:expression="of:=&quot;#REF!&quot;" table:base-cell-address="Cro_Finan.$A$1"/>
        <table:named-expression table:name="Excel_BuiltIn_Print_Area_2" table:expression="of:=[.#REF!]" table:base-cell-address="Cro_Finan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_1_1" table:expression="of:=[.#REF!]" table:base-cell-address="Cro_Finan.$A$1"/>
        <table:named-expression table:name="Excel_BuiltIn_Print_Area_2_1_1_1" table:expression="of:=[.#REF!]" table:base-cell-address="Cro_Finan.$A$1"/>
        <table:named-expression table:name="Excel_BuiltIn_Print_Area_2_1_1_1_1" table:expression="of:=[.#REF!]" table:base-cell-address="Cro_Finan.$A$1"/>
        <table:named-expression table:name="Excel_BuiltIn_Print_Area_2_1_1_1_1_1" table:expression="of:=[.#REF!]" table:base-cell-address="Cro_Finan.$A$1"/>
        <table:named-expression table:name="Excel_BuiltIn_Print_Area_2_1_1_1_1_1_1" table:expression="of:=[.#REF!]" table:base-cell-address="Cro_Finan.$A$1"/>
        <table:named-expression table:name="Excel_BuiltIn_Print_Area_2_1_1_1_1_1_1_1" table:expression="of:=[.#REF!]" table:base-cell-address="Cro_Finan.$A$1"/>
        <table:named-expression table:name="Excel_BuiltIn_Print_Area_2_1_1_1_1_1_1_1_1" table:expression="of:=[.#REF!]" table:base-cell-address="Cro_Finan.$A$1"/>
        <table:named-expression table:name="Excel_BuiltIn_Print_Area_2_1_1_1_1_1_1_1_1_1" table:expression="of:=[.#REF!]" table:base-cell-address="Cro_Finan.$A$1"/>
        <table:named-expression table:name="Excel_BuiltIn_Print_Area_2_1_1_1_1_1_1_1_1_1_1" table:expression="of:=[.#REF!]" table:base-cell-address="Cro_Finan.$A$1"/>
        <table:named-expression table:name="Excel_BuiltIn_Print_Area_2_10" table:expression="of:=[.#REF!]" table:base-cell-address="Cro_Finan.$A$1"/>
        <table:named-expression table:name="Excel_BuiltIn_Print_Area_2_12" table:expression="of:=[.#REF!]" table:base-cell-address="Cro_Finan.$A$1"/>
        <table:named-expression table:name="Excel_BuiltIn_Print_Area_2_9" table:expression="of:=[.#REF!]" table:base-cell-address="Cro_Finan.$A$1"/>
        <table:named-expression table:name="Excel_BuiltIn_Print_Area_20_1" table:expression="of:=&quot;#REF!&quot;" table:base-cell-address="Cro_Finan.$A$1"/>
        <table:named-expression table:name="Excel_BuiltIn_Print_Area_21" table:expression="of:=[.#REF!]" table:base-cell-address="Cro_Finan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2" table:expression="of:=[.#REF!]" table:base-cell-address="Cro_Finan.$A$1"/>
        <table:named-expression table:name="Excel_BuiltIn_Print_Area_22_1" table:expression="of:=&quot;#REF!&quot;" table:base-cell-address="Cro_Finan.$A$1"/>
        <table:named-expression table:name="Excel_BuiltIn_Print_Area_23" table:expression="of:=[.#REF!]" table:base-cell-address="Cro_Finan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4" table:expression="of:=[.#REF!]" table:base-cell-address="Cro_Finan.$A$1"/>
        <table:named-expression table:name="Excel_BuiltIn_Print_Area_26" table:expression="of:=[.#REF!]" table:base-cell-address="Cro_Finan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7_1" table:expression="of:=[.#REF!]" table:base-cell-address="Cro_Finan.$A$1"/>
        <table:named-expression table:name="Excel_BuiltIn_Print_Area_28" table:expression="of:=[.#REF!]" table:base-cell-address="Cro_Finan.$A$1"/>
        <table:named-expression table:name="Excel_BuiltIn_Print_Area_29" table:expression="of:=[.#REF!]" table:base-cell-address="Cro_Finan.$A$1"/>
        <table:named-expression table:name="Excel_BuiltIn_Print_Area_29_1" table:expression="of:=[.#REF!]" table:base-cell-address="Cro_Finan.$A$1"/>
        <table:named-expression table:name="Excel_BuiltIn_Print_Area_3" table:expression="of:=[.#REF!]" table:base-cell-address="Cro_Finan.$A$1"/>
        <table:named-expression table:name="Excel_BuiltIn_Print_Area_3_1" table:expression="of:=[.#REF!]" table:base-cell-address="Cro_Finan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30_1" table:expression="of:=[.#REF!]" table:base-cell-address="Cro_Finan.$A$1"/>
        <table:named-expression table:name="Excel_BuiltIn_Print_Area_31_1" table:expression="of:=[.#REF!]" table:base-cell-address="Cro_Finan.$A$1"/>
        <table:named-expression table:name="Excel_BuiltIn_Print_Area_35" table:expression="of:=[.#REF!]" table:base-cell-address="Cro_Finan.$A$1"/>
        <table:named-expression table:name="Excel_BuiltIn_Print_Area_37" table:expression="of:=[.#REF!]" table:base-cell-address="Cro_Finan.$A$1"/>
        <table:named-expression table:name="Excel_BuiltIn_Print_Area_4" table:expression="of:=[.#REF!]" table:base-cell-address="Cro_Finan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4_1_1" table:expression="of:=[.#REF!]" table:base-cell-address="Cro_Finan.$A$1"/>
        <table:named-expression table:name="Excel_BuiltIn_Print_Area_4_1_1_1" table:expression="of:=[.#REF!]" table:base-cell-address="Cro_Finan.$A$1"/>
        <table:named-expression table:name="Excel_BuiltIn_Print_Area_4_1_1_10" table:expression="of:=[.#REF!]" table:base-cell-address="Cro_Finan.$A$1"/>
        <table:named-expression table:name="Excel_BuiltIn_Print_Area_4_1_1_12" table:expression="of:=[.#REF!]" table:base-cell-address="Cro_Finan.$A$1"/>
        <table:named-expression table:name="Excel_BuiltIn_Print_Area_4_1_1_9" table:expression="of:=[.#REF!]" table:base-cell-address="Cro_Finan.$A$1"/>
        <table:named-expression table:name="Excel_BuiltIn_Print_Area_4_1_10" table:expression="of:=[.#REF!]" table:base-cell-address="Cro_Finan.$A$1"/>
        <table:named-expression table:name="Excel_BuiltIn_Print_Area_4_1_12" table:expression="of:=[.#REF!]" table:base-cell-address="Cro_Finan.$A$1"/>
        <table:named-expression table:name="Excel_BuiltIn_Print_Area_4_1_9" table:expression="of:=[.#REF!]" table:base-cell-address="Cro_Finan.$A$1"/>
        <table:named-expression table:name="Excel_BuiltIn_Print_Area_41" table:expression="of:=&quot;$DESMATAMENTO.$#REF!$#REF!:$#REF!$#REF!&quot;" table:base-cell-address="Cro_Finan.$A$1"/>
        <table:named-expression table:name="Excel_BuiltIn_Print_Area_49" table:expression="of:=[.#REF!]" table:base-cell-address="Cro_Finan.$A$1"/>
        <table:named-expression table:name="Excel_BuiltIn_Print_Area_5" table:expression="of:=NA()" table:base-cell-address="Cro_Finan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5_1_1" table:expression="of:=[.#REF!]" table:base-cell-address="Cro_Finan.$A$1"/>
        <table:named-expression table:name="Excel_BuiltIn_Print_Area_5_1_1_1" table:expression="of:=[.#REF!]" table:base-cell-address="Cro_Finan.$A$1"/>
        <table:named-expression table:name="Excel_BuiltIn_Print_Area_6" table:expression="of:=[.#REF!]" table:base-cell-address="Cro_Finan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6_1_1_1" table:expression="of:=[.#REF!]" table:base-cell-address="Cro_Finan.$A$1"/>
        <table:named-expression table:name="Excel_BuiltIn_Print_Area_6_1_1_1_10" table:expression="of:=[.#REF!]" table:base-cell-address="Cro_Finan.$A$1"/>
        <table:named-expression table:name="Excel_BuiltIn_Print_Area_6_1_1_1_12" table:expression="of:=[.#REF!]" table:base-cell-address="Cro_Finan.$A$1"/>
        <table:named-expression table:name="Excel_BuiltIn_Print_Area_6_1_1_1_9" table:expression="of:=[.#REF!]" table:base-cell-address="Cro_Finan.$A$1"/>
        <table:named-expression table:name="Excel_BuiltIn_Print_Area_6_1_1_10" table:expression="of:=[.#REF!]" table:base-cell-address="Cro_Finan.$A$1"/>
        <table:named-expression table:name="Excel_BuiltIn_Print_Area_6_1_1_12" table:expression="of:=[.#REF!]" table:base-cell-address="Cro_Finan.$A$1"/>
        <table:named-expression table:name="Excel_BuiltIn_Print_Area_6_1_1_9" table:expression="of:=[.#REF!]" table:base-cell-address="Cro_Finan.$A$1"/>
        <table:named-expression table:name="Excel_BuiltIn_Print_Area_7" table:expression="of:=[.#REF!]" table:base-cell-address="Cro_Finan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8" table:expression="of:=[.#REF!]" table:base-cell-address="Cro_Finan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" table:expression="of:=NA()" table:base-cell-address="Cro_Finan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_10" table:expression="of:=[.#REF!]" table:base-cell-address="Cro_Finan.$A$1"/>
        <table:named-expression table:name="Excel_BuiltIn_Print_Titles_1_12" table:expression="of:=[.#REF!]" table:base-cell-address="Cro_Finan.$A$1"/>
        <table:named-expression table:name="Excel_BuiltIn_Print_Titles_1_3" table:expression="of:=[.#REF!]" table:base-cell-address="Cro_Finan.$A$1"/>
        <table:named-expression table:name="Excel_BuiltIn_Print_Titles_1_9" table:expression="of:=[.#REF!]" table:base-cell-address="Cro_Finan.$A$1"/>
        <table:named-expression table:name="Excel_BuiltIn_Print_Titles_10" table:expression="of:=[.#REF!]" table:base-cell-address="Cro_Finan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1" table:expression="of:=[.#REF!]" table:base-cell-address="Cro_Finan.$A$1"/>
        <table:named-expression table:name="Excel_BuiltIn_Print_Titles_11_1_1" table:expression="of:=([.#REF!]~[.#REF!])" table:base-cell-address="Cro_Finan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3" table:expression="of:=[.#REF!]" table:base-cell-address="Cro_Finan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4" table:expression="of:=[.#REF!]" table:base-cell-address="Cro_Finan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Cro_Finan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5" table:expression="of:=[.#REF!]" table:base-cell-address="Cro_Finan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Cro_Finan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6" table:expression="of:=[.#REF!]" table:base-cell-address="Cro_Finan.$A$1"/>
        <table:named-expression table:name="Excel_BuiltIn_Print_Titles_16_1" table:expression="of:=([.#REF!]~[.#REF!])" table:base-cell-address="Cro_Finan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Cro_Finan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7" table:expression="of:=[.#REF!]" table:base-cell-address="Cro_Finan.$A$1"/>
        <table:named-expression table:name="Excel_BuiltIn_Print_Titles_17_1" table:expression="of:=([.#REF!]~[.#REF!])" table:base-cell-address="Cro_Finan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Cro_Finan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8_1" table:expression="of:=([.#REF!]~[.#REF!])" table:base-cell-address="Cro_Finan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9_1" table:expression="of:=([.#REF!]~[.#REF!])" table:base-cell-address="Cro_Finan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2" table:expression="of:=[.#REF!]" table:base-cell-address="Cro_Finan.$A$1"/>
        <table:named-expression table:name="Excel_BuiltIn_Print_Titles_2_1" table:expression="of:=[.#REF!]" table:base-cell-address="Cro_Finan.$A$1"/>
        <table:named-expression table:name="Excel_BuiltIn_Print_Titles_2_10" table:expression="of:=[.#REF!]" table:base-cell-address="Cro_Finan.$A$1"/>
        <table:named-expression table:name="Excel_BuiltIn_Print_Titles_2_12" table:expression="of:=[.#REF!]" table:base-cell-address="Cro_Finan.$A$1"/>
        <table:named-expression table:name="Excel_BuiltIn_Print_Titles_2_3" table:expression="of:=[.#REF!]" table:base-cell-address="Cro_Finan.$A$1"/>
        <table:named-expression table:name="Excel_BuiltIn_Print_Titles_2_9" table:expression="of:=[.#REF!]" table:base-cell-address="Cro_Finan.$A$1"/>
        <table:named-expression table:name="Excel_BuiltIn_Print_Titles_20" table:expression="of:=([.#REF!]~[.#REF!])" table:base-cell-address="Cro_Finan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Cro_Finan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Cro_Finan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Cro_Finan.$A$1"/>
        <table:named-expression table:name="Excel_BuiltIn_Print_Titles_21_1_1_1" table:expression="of:=([.#REF!]~[.#REF!])" table:base-cell-address="Cro_Finan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22" table:expression="of:=([.#REF!]~[.#REF!])" table:base-cell-address="Cro_Finan.$A$1"/>
        <table:named-expression table:name="Excel_BuiltIn_Print_Titles_27" table:expression="of:=([.#REF!]~[.#REF!])" table:base-cell-address="Cro_Finan.$A$1"/>
        <table:named-expression table:name="Excel_BuiltIn_Print_Titles_28" table:expression="of:=([.#REF!]~[.#REF!])" table:base-cell-address="Cro_Finan.$A$1"/>
        <table:named-expression table:name="Excel_BuiltIn_Print_Titles_3" table:expression="of:=[.#REF!]" table:base-cell-address="Cro_Finan.$A$1"/>
        <table:named-expression table:name="Excel_BuiltIn_Print_Titles_3_1" table:expression="of:=[.#REF!]" table:base-cell-address="Cro_Finan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30" table:expression="of:=([.#REF!]~[.#REF!])" table:base-cell-address="Cro_Finan.$A$1"/>
        <table:named-expression table:name="Excel_BuiltIn_Print_Titles_31" table:expression="of:=([.#REF!]~[.#REF!])" table:base-cell-address="Cro_Finan.$A$1"/>
        <table:named-expression table:name="Excel_BuiltIn_Print_Titles_32" table:expression="of:=([.#REF!]~[.#REF!])" table:base-cell-address="Cro_Finan.$A$1"/>
        <table:named-expression table:name="Excel_BuiltIn_Print_Titles_33" table:expression="of:=([.#REF!]~[.#REF!])" table:base-cell-address="Cro_Finan.$A$1"/>
        <table:named-expression table:name="Excel_BuiltIn_Print_Titles_34" table:expression="of:=([.#REF!]~[.#REF!])" table:base-cell-address="Cro_Finan.$A$1"/>
        <table:named-expression table:name="Excel_BuiltIn_Print_Titles_35" table:expression="of:=[.#REF!]" table:base-cell-address="Cro_Finan.$A$1"/>
        <table:named-expression table:name="Excel_BuiltIn_Print_Titles_36" table:expression="of:=([.#REF!]~[.#REF!])" table:base-cell-address="Cro_Finan.$A$1"/>
        <table:named-expression table:name="Excel_BuiltIn_Print_Titles_37" table:expression="of:=([.#REF!]~[.#REF!])" table:base-cell-address="Cro_Finan.$A$1"/>
        <table:named-expression table:name="Excel_BuiltIn_Print_Titles_4" table:expression="of:=[.#REF!]" table:base-cell-address="Cro_Finan.$A$1"/>
        <table:named-expression table:name="Excel_BuiltIn_Print_Titles_4_1" table:expression="of:=[.#REF!]" table:base-cell-address="Cro_Finan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4_10" table:expression="of:=[.#REF!]" table:base-cell-address="Cro_Finan.$A$1"/>
        <table:named-expression table:name="Excel_BuiltIn_Print_Titles_4_12" table:expression="of:=[.#REF!]" table:base-cell-address="Cro_Finan.$A$1"/>
        <table:named-expression table:name="Excel_BuiltIn_Print_Titles_4_9" table:expression="of:=[.#REF!]" table:base-cell-address="Cro_Finan.$A$1"/>
        <table:named-expression table:name="Excel_BuiltIn_Print_Titles_5" table:expression="of:=NA()" table:base-cell-address="Cro_Finan.$A$1"/>
        <table:named-expression table:name="Excel_BuiltIn_Print_Titles_5_1" table:expression="of:=([.#REF!]~[.#REF!])" table:base-cell-address="Cro_Finan.$A$1"/>
        <table:named-expression table:name="Excel_BuiltIn_Print_Titles_5_1_15" table:expression="of:=([.#REF!]~[.#REF!])" table:base-cell-address="Cro_Finan.$A$1"/>
        <table:named-expression table:name="Excel_BuiltIn_Print_Titles_6" table:expression="of:=[.#REF!]" table:base-cell-address="Cro_Finan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6_1_1_1_1" table:expression="of:=[.#REF!]" table:base-cell-address="Cro_Finan.$A$1"/>
        <table:named-expression table:name="Excel_BuiltIn_Print_Titles_6_1_1_1_1_10" table:expression="of:=[.#REF!]" table:base-cell-address="Cro_Finan.$A$1"/>
        <table:named-expression table:name="Excel_BuiltIn_Print_Titles_6_1_1_1_1_12" table:expression="of:=[.#REF!]" table:base-cell-address="Cro_Finan.$A$1"/>
        <table:named-expression table:name="Excel_BuiltIn_Print_Titles_6_1_1_1_1_9" table:expression="of:=[.#REF!]" table:base-cell-address="Cro_Finan.$A$1"/>
        <table:named-expression table:name="Excel_BuiltIn_Print_Titles_6_1_1_10" table:expression="of:=[.#REF!]" table:base-cell-address="Cro_Finan.$A$1"/>
        <table:named-expression table:name="Excel_BuiltIn_Print_Titles_6_1_1_12" table:expression="of:=[.#REF!]" table:base-cell-address="Cro_Finan.$A$1"/>
        <table:named-expression table:name="Excel_BuiltIn_Print_Titles_6_1_1_9" table:expression="of:=[.#REF!]" table:base-cell-address="Cro_Finan.$A$1"/>
        <table:named-expression table:name="Excel_BuiltIn_Print_Titles_6_1_10" table:expression="of:=[.#REF!]" table:base-cell-address="Cro_Finan.$A$1"/>
        <table:named-expression table:name="Excel_BuiltIn_Print_Titles_6_1_12" table:expression="of:=[.#REF!]" table:base-cell-address="Cro_Finan.$A$1"/>
        <table:named-expression table:name="Excel_BuiltIn_Print_Titles_6_1_9" table:expression="of:=[.#REF!]" table:base-cell-address="Cro_Finan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Cro_Finan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8" table:expression="of:=[.#REF!]" table:base-cell-address="Cro_Finan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9" table:expression="of:=[.#REF!]" table:base-cell-address="Cro_Finan.$A$1"/>
        <table:named-expression table:name="Excel_BuiltIn_Print_Titles_9_1" table:expression="of:=[.#REF!]" table:base-cell-address="Cro_Finan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execução" table:cell-range-address="'file:///D:/Users/c120685/Desktop/PAULINIA_QUADRA%20ESCOLA_ORÇ_R00%20pr.xlsx'#INFO.$D$22:INFO.$D$23" table:base-cell-address="Cro_Finan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fdjfksdjkfljsdlkfsjd" table:expression="of:=&quot;['file://EBM/SYS/ARQUIVOS/DPL/AREA_EQU/AEQ_CONC.XLS'#$''.IV65536]&quot;" table:base-cell-address="Cro_Finan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ferro" table:cell-range-address="'file:///A:/COMPOSICAO%20GALPAO%20DO%20ARQUIVO%20GERAL%2005-10-2007.xls'#INSUMOS.$B$14" table:base-cell-address="Cro_Finan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fita.vedacao" table:cell-range-address="'file:///C:/DOTA%20ENG%202/OZIEL/ORÇAMENTOS%20PARTICULARES%202007/Orçamento%20Márcio.xls'#INSUMOS.$B$75" table:base-cell-address="Cro_Finan.$A$1"/>
        <table:named-range table:name="fitavedacao" table:cell-range-address="'file:///A:/COMPOSICAO%20GALPAO%20DO%20ARQUIVO%20GERAL%2005-10-2007.xls'#INSUMOS.$B$26" table:base-cell-address="Cro_Finan.$A$1"/>
        <table:named-expression table:name="FV" table:expression="of:=[.#REF!]" table:base-cell-address="Cro_Finan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gran" table:expression="of:=&quot;['file:///C:/Documents%20and%20Settings/HELVEC~1/CONFIG~1/Temp/SZ4003/Levto%2016%C2%BA%20TIPO.xls'#$''.$A$57]&quot;" table:base-cell-address="Cro_Finan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IC" table:expression="of:=[.#REF!]" table:base-cell-address="Cro_Finan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Cro_Finan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Cro_Finan.$A$1"/>
        <table:named-expression table:name="IMPR" table:expression="of:=[.#REF!]" table:base-cell-address="Cro_Finan.$A$1"/>
        <table:named-expression table:name="IMPR1" table:expression="of:=[.#REF!]" table:base-cell-address="Cro_Finan.$A$1"/>
        <table:named-expression table:name="INDICES" table:expression="of:=['file:///D:/Users/1247956/AppData/Roaming/Microsoft/Excel/SINAPI%2002-2017.xls'#Cotações.$B$22]:OFFSET(['file:///D:/Users/1247956/AppData/Roaming/Microsoft/Excel/SINAPI%2002-2017.xls'#Cotações.$I$24];-1;0)" table:base-cell-address="Cro_Finan.$A$1"/>
        <table:named-expression table:name="IS" table:expression="of:=[.#REF!]" table:base-cell-address="Cro_Finan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joelho.esg100" table:cell-range-address="'file:///C:/DOTA%20ENG%202/OZIEL/ORÇAMENTOS%20PARTICULARES%202007/Orçamento%20Márcio.xls'#INSUMOS.$B$72" table:base-cell-address="Cro_Finan.$A$1"/>
        <table:named-expression table:name="JR_PAGE_ANCHOR_0_1" table:expression="of:=[.#REF!]" table:base-cell-address="Cro_Finan.$A$1"/>
        <table:named-expression table:name="JR_PAGE_ANCHOR_8_1" table:expression="of:=[.#REF!]" table:base-cell-address="Cro_Finan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juntaplastico" table:cell-range-address="'file:///A:/COMPOSICAO%20GALPAO%20DO%20ARQUIVO%20GERAL%2005-10-2007.xls'#INSUMOS.$B$53" table:base-cell-address="Cro_Finan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KKKKKK" table:expression="of:=&quot;NA()&quot;" table:base-cell-address="Cro_Finan.$A$1"/>
        <table:named-expression table:name="LB" table:expression="of:=[.#REF!]" table:base-cell-address="Cro_Finan.$A$1"/>
        <table:named-range table:name="ligacao.flexivel" table:cell-range-address="'file:///C:/DOTA%20ENG%202/OZIEL/ORÇAMENTOS%20PARTICULARES%202007/Orçamento%20Márcio.xls'#INSUMOS.$B$71" table:base-cell-address="Cro_Finan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Cro_Finan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Cro_Finan.$A$1"/>
        <table:named-range table:name="liquidopreparador" table:cell-range-address="'file:///C:/DOTA%20ENG%202/OZIEL/ORÇAMENTOS%20PARTICULARES%202007/Orçamento%20Márcio.xls'#INSUMOS.$B$52" table:base-cell-address="Cro_Finan.$A$1"/>
        <table:named-expression table:name="Lista1" table:expression="of:=&quot;NA()&quot;" table:base-cell-address="Cro_Finan.$A$1"/>
        <table:named-expression table:name="lista2" table:expression="of:=&quot;NA()&quot;" table:base-cell-address="Cro_Finan.$A$1"/>
        <table:named-range table:name="lixa" table:cell-range-address="'file:///A:/COMPOSICAO%20GALPAO%20DO%20ARQUIVO%20GERAL%2005-10-2007.xls'#INSUMOS.$B$38" table:base-cell-address="Cro_Finan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Cro_Finan.$A$1"/>
        <table:named-expression table:name="LOCALIDADE" table:expression="of:=[.#REF!]" table:base-cell-address="Cro_Finan.$A$1"/>
        <table:named-expression table:name="LS" table:expression="of:=[.#REF!]" table:base-cell-address="Cro_Finan.$A$1"/>
        <table:named-expression table:name="Macro1" table:expression="of:=&quot;['file:///B:/DM-MTZ1.XLS'#$''.$A$1]&quot;" table:base-cell-address="Cro_Finan.$A$1"/>
        <table:named-expression table:name="Macro2" table:expression="of:=&quot;['file:///B:/DM-MTZ1.XLS'#$''.$B$1]&quot;" table:base-cell-address="Cro_Finan.$A$1"/>
        <table:named-expression table:name="MACROS" table:expression="of:=[.#REF!]" table:base-cell-address="Cro_Finan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massa.vidro" table:cell-range-address="'file:///C:/DOTA%20ENG%202/OZIEL/ORÇAMENTOS%20PARTICULARES%202007/Orçamento%20Márcio.xls'#INSUMOS.$B$74" table:base-cell-address="Cro_Finan.$A$1"/>
        <table:named-range table:name="mediçao" table:cell-range-address="'file:///D:/Users/Documents%20and%20Settings/INF/Meus%20documentos/Terral/Vie%20en%20Rose/La%20Vie%20en%20Rose%20Residence_Levtos%20Final.xls'#PLE.$AX$28" table:base-cell-address="Cro_Finan.$A$1"/>
        <table:named-range table:name="mestre.obras" table:cell-range-address="'file:///A:/COMPOSICAO%20GALPAO%20DO%20ARQUIVO%20GERAL%2005-10-2007.xls'#INSUMOS.$B$2" table:base-cell-address="Cro_Finan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mmz" table:expression="of:=&quot;Retângulo 297&quot;" table:base-cell-address="Cro_Finan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NCOMPOSICOES" table:expression="of:=0" table:base-cell-address="Cro_Finan.$A$1"/>
        <table:named-expression table:name="NCOTACOES" table:expression="of:=0" table:base-cell-address="Cro_Finan.$A$1"/>
        <table:named-expression table:name="NEMPRESAS" table:expression="of:=3" table:base-cell-address="Cro_Finan.$A$1"/>
        <table:named-expression table:name="NINDICES" table:expression="of:=1" table:base-cell-address="Cro_Finan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Cro_Finan.$A$1"/>
        <table:named-expression table:name="NumerEmpresa" table:expression="of:=3" table:base-cell-address="Cro_Finan.$A$1"/>
        <table:named-expression table:name="NumerIndice" table:expression="of:=1" table:base-cell-address="Cro_Finan.$A$1"/>
        <table:named-range table:name="oficial" table:cell-range-address="'file:///A:/COMPOSICAO%20GALPAO%20DO%20ARQUIVO%20GERAL%2005-10-2007.xls'#INSUMOS.$B$3" table:base-cell-address="Cro_Finan.$A$1"/>
        <table:named-expression table:name="OLE_LINK3_1" table:expression="of:=[.#REF!]" table:base-cell-address="Cro_Finan.$A$1"/>
        <table:named-expression table:name="OLE_LINK4_1" table:expression="of:=[.#REF!]" table:base-cell-address="Cro_Finan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parafuso.esquadria" table:cell-range-address="'file:///A:/COMPOSICAO%20GALPAO%20DO%20ARQUIVO%20GERAL%2005-10-2007.xls'#INSUMOS.$B$44" table:base-cell-address="Cro_Finan.$A$1"/>
        <table:named-range table:name="pastalubrificante" table:cell-range-address="'file:///A:/COMPOSICAO%20GALPAO%20DO%20ARQUIVO%20GERAL%2005-10-2007.xls'#INSUMOS.$B$27" table:base-cell-address="Cro_Finan.$A$1"/>
        <table:named-range table:name="pedra" table:cell-range-address="'file:///A:/COMPOSICAO%20GALPAO%20DO%20ARQUIVO%20GERAL%2005-10-2007.xls'#INSUMOS.$B$16" table:base-cell-address="Cro_Finan.$A$1"/>
        <table:named-expression table:name="PP" table:expression="of:=&quot;NA()&quot;" table:base-cell-address="Cro_Finan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Preço_Unit_Chácaras" table:expression="of:=[.#REF!]" table:base-cell-address="Cro_Finan.$A$1"/>
        <table:named-range table:name="prego" table:cell-range-address="'file:///A:/COMPOSICAO%20GALPAO%20DO%20ARQUIVO%20GERAL%2005-10-2007.xls'#INSUMOS.$B$8" table:base-cell-address="Cro_Finan.$A$1"/>
        <table:named-range table:name="previdenciário" table:cell-range-address="'file:///D:/Users/c120685/Desktop/PAULINIA_QUADRA%20ESCOLA_ORÇ_R00%20pr.xlsx'#INFO.$E$22:INFO.$E$23" table:base-cell-address="Cro_Finan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Print_Area_MI_1" table:expression="of:=[.#REF!]" table:base-cell-address="Cro_Finan.$A$1"/>
        <table:named-expression table:name="Print_Area_MI_1_1" table:expression="of:=[.#REF!]" table:base-cell-address="Cro_Finan.$A$1"/>
        <table:named-expression table:name="Print_Area_MI_1_10" table:expression="of:=[.#REF!]" table:base-cell-address="Cro_Finan.$A$1"/>
        <table:named-expression table:name="Print_Area_MI_1_12" table:expression="of:=[.#REF!]" table:base-cell-address="Cro_Finan.$A$1"/>
        <table:named-expression table:name="Print_Area_MI_1_9" table:expression="of:=[.#REF!]" table:base-cell-address="Cro_Finan.$A$1"/>
        <table:named-expression table:name="Print_Area_MI_10" table:expression="of:=[.#REF!]" table:base-cell-address="Cro_Finan.$A$1"/>
        <table:named-expression table:name="Print_Area_MI_11" table:expression="of:=&quot;$#REF!.$A$8:$G$165&quot;" table:base-cell-address="Cro_Finan.$A$1"/>
        <table:named-expression table:name="Print_Area_MI_12" table:expression="of:=[.#REF!]" table:base-cell-address="Cro_Finan.$A$1"/>
        <table:named-expression table:name="Print_Area_MI_13" table:expression="of:=[.#REF!]" table:base-cell-address="Cro_Finan.$A$1"/>
        <table:named-expression table:name="Print_Area_MI_14" table:expression="of:=[.#REF!]" table:base-cell-address="Cro_Finan.$A$1"/>
        <table:named-expression table:name="Print_Area_MI_15" table:expression="of:=[.#REF!]" table:base-cell-address="Cro_Finan.$A$1"/>
        <table:named-expression table:name="Print_Area_MI_18" table:expression="of:=&quot;$#REF!.$A$6:$G$170&quot;" table:base-cell-address="Cro_Finan.$A$1"/>
        <table:named-expression table:name="Print_Area_MI_19" table:expression="of:=[.#REF!]" table:base-cell-address="Cro_Finan.$A$1"/>
        <table:named-expression table:name="Print_Area_MI_2" table:expression="of:=[.#REF!]" table:base-cell-address="Cro_Finan.$A$1"/>
        <table:named-expression table:name="Print_Area_MI_21" table:expression="of:=[.#REF!]" table:base-cell-address="Cro_Finan.$A$1"/>
        <table:named-expression table:name="Print_Area_MI_21_10" table:expression="of:=&quot;$#REF!.$A$6:$G$177&quot;" table:base-cell-address="Cro_Finan.$A$1"/>
        <table:named-expression table:name="Print_Area_MI_21_18" table:expression="of:=&quot;$#REF!.$A$6:$G$177&quot;" table:base-cell-address="Cro_Finan.$A$1"/>
        <table:named-expression table:name="Print_Area_MI_21_19" table:expression="of:=[.#REF!]" table:base-cell-address="Cro_Finan.$A$1"/>
        <table:named-expression table:name="Print_Area_MI_25" table:expression="of:=[.#REF!]" table:base-cell-address="Cro_Finan.$A$1"/>
        <table:named-expression table:name="Print_Area_MI_3" table:expression="of:=[.#REF!]" table:base-cell-address="Cro_Finan.$A$1"/>
        <table:named-expression table:name="Print_Area_MI_3_1" table:expression="of:=[.#REF!]" table:base-cell-address="Cro_Finan.$A$1"/>
        <table:named-expression table:name="Print_Area_MI_3_10" table:expression="of:=[.#REF!]" table:base-cell-address="Cro_Finan.$A$1"/>
        <table:named-expression table:name="Print_Area_MI_3_12" table:expression="of:=[.#REF!]" table:base-cell-address="Cro_Finan.$A$1"/>
        <table:named-expression table:name="Print_Area_MI_3_9" table:expression="of:=[.#REF!]" table:base-cell-address="Cro_Finan.$A$1"/>
        <table:named-expression table:name="Print_Area_MI_4" table:expression="of:=[.#REF!]" table:base-cell-address="Cro_Finan.$A$1"/>
        <table:named-expression table:name="Print_Area_MI_5" table:expression="of:=[.#REF!]" table:base-cell-address="Cro_Finan.$A$1"/>
        <table:named-expression table:name="Print_Area_MI_6" table:expression="of:=[.#REF!]" table:base-cell-address="Cro_Finan.$A$1"/>
        <table:named-expression table:name="Print_Area_MI_7" table:expression="of:=[.#REF!]" table:base-cell-address="Cro_Finan.$A$1"/>
        <table:named-expression table:name="Print_Area_MI_9" table:expression="of:=[.#REF!]" table:base-cell-address="Cro_Finan.$A$1"/>
        <table:named-expression table:name="Print_Area_MII" table:expression="of:=[.#REF!]" table:base-cell-address="Cro_Finan.$A$1"/>
        <table:named-expression table:name="PV" table:expression="of:=[.#REF!]" table:base-cell-address="Cro_Finan.$A$1"/>
        <table:named-expression table:name="QUAD1" table:expression="of:=&quot;NA()&quot;" table:base-cell-address="Cro_Finan.$A$1"/>
        <table:named-expression table:name="QUAD11" table:expression="of:=&quot;NA()&quot;" table:base-cell-address="Cro_Finan.$A$1"/>
        <table:named-expression table:name="QUAD21" table:expression="of:=&quot;NA()&quot;" table:base-cell-address="Cro_Finan.$A$1"/>
        <table:named-expression table:name="QUAD211" table:expression="of:=&quot;NA()&quot;" table:base-cell-address="Cro_Finan.$A$1"/>
        <table:named-expression table:name="QUAD22" table:expression="of:=&quot;NA()&quot;" table:base-cell-address="Cro_Finan.$A$1"/>
        <table:named-expression table:name="QUAD221" table:expression="of:=&quot;NA()&quot;" table:base-cell-address="Cro_Finan.$A$1"/>
        <table:named-expression table:name="QUAD23" table:expression="of:=&quot;NA()&quot;" table:base-cell-address="Cro_Finan.$A$1"/>
        <table:named-expression table:name="Quant_Chácaras" table:expression="of:=[.#REF!]" table:base-cell-address="Cro_Finan.$A$1"/>
        <table:named-expression table:name="Receita_Chácaras" table:expression="of:=[.#REF!]" table:base-cell-address="Cro_Finan.$A$1"/>
        <table:named-expression table:name="REEEE" table:expression="of:=&quot;NA()&quot;" table:base-cell-address="Cro_Finan.$A$1"/>
        <table:named-expression table:name="REFEITA" table:expression="of:=&quot;NA()&quot;" table:base-cell-address="Cro_Finan.$A$1"/>
        <table:named-range table:name="rejunte" table:cell-range-address="'file:///A:/COMPOSICAO%20GALPAO%20DO%20ARQUIVO%20GERAL%2005-10-2007.xls'#INSUMOS.$B$21" table:base-cell-address="Cro_Finan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Cro_Finan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sarrafo" table:cell-range-address="'file://Oziel2/c/DOTA%20ENG/Tribunal%20Justiça/COMPOSICAO%20BATALHA%20TJ%2022-07-05.xls'#INSUMOS.$B$14" table:base-cell-address="Cro_Finan.$A$1"/>
        <table:named-range table:name="seladoracrilico" table:cell-range-address="'file:///C:/DOTA%20ENG%202/OZIEL/ORÇAMENTOS%20PARTICULARES%202007/Orçamento%20Márcio.xls'#INSUMOS.$B$59" table:base-cell-address="Cro_Finan.$A$1"/>
        <table:named-expression table:name="SENHAGT" table:expression="of:=&quot;PM2CAIXA&quot;" table:base-cell-address="Cro_Finan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solucaolimpadora" table:cell-range-address="'file:///A:/COMPOSICAO%20GALPAO%20DO%20ARQUIVO%20GERAL%2005-10-2007.xls'#INSUMOS.$B$25" table:base-cell-address="Cro_Finan.$A$1"/>
        <table:named-expression table:name="solver_opt" table:expression="of:=[.#REF!]" table:base-cell-address="Cro_Finan.$A$1"/>
        <table:named-expression table:name="solver_tmp" table:expression="of:=[.#REF!]" table:base-cell-address="Cro_Finan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t_meso_2" table:expression="of:=[.#REF!]" table:base-cell-address="Cro_Finan.$A$1"/>
        <table:named-expression table:name="t_super_est_2" table:expression="of:=[.#REF!]" table:base-cell-address="Cro_Finan.$A$1"/>
        <table:named-expression table:name="Tabela" table:expression="of:=[.#REF!]" table:base-cell-address="Cro_Finan.$A$1"/>
        <table:named-range table:name="tabuavirola" table:cell-range-address="'file:///A:/COMPOSICAO%20GALPAO%20DO%20ARQUIVO%20GERAL%2005-10-2007.xls'#INSUMOS.$B$10" table:base-cell-address="Cro_Finan.$A$1"/>
        <table:named-range table:name="taco" table:cell-range-address="'file:///A:/COMPOSICAO%20GALPAO%20DO%20ARQUIVO%20GERAL%2005-10-2007.xls'#INSUMOS.$B$11" table:base-cell-address="Cro_Finan.$A$1"/>
        <table:named-range table:name="telhafibro" table:cell-range-address="'file:///C:/DOTA%20ENG/Tribunal%20Justiça/COMPOSICAO%20BATALHA%20TJ%2022-07-05%20maior.xls'#INSUMOS.$B$5" table:base-cell-address="Cro_Finan.$A$1"/>
        <table:named-expression table:name="TESTE" table:expression="of:=[.#REF!]" table:base-cell-address="Cro_Finan.$A$1"/>
        <table:named-range table:name="tijoloceramico" table:cell-range-address="'file:///A:/COMPOSICAO%20GALPAO%20DO%20ARQUIVO%20GERAL%2005-10-2007.xls'#INSUMOS.$B$34" table:base-cell-address="Cro_Finan.$A$1"/>
        <table:named-range table:name="tijolocomum" table:cell-range-address="'file:///A:/COMPOSICAO%20GALPAO%20DO%20ARQUIVO%20GERAL%2005-10-2007.xls'#INSUMOS.$B$33" table:base-cell-address="Cro_Finan.$A$1"/>
        <table:named-range table:name="tipoobra" table:cell-range-address="'file:///D:/Users/c120685/Desktop/PAULINIA_QUADRA%20ESCOLA_ORÇ_R00%20pr.xlsx'#BDI_1.$N$39:BDI_1.$N$45" table:base-cell-address="Cro_Finan.$A$1"/>
        <table:named-expression table:name="TipoOrçamento" table:expression="of:=&quot;BASE&quot;" table:base-cell-address="Cro_Finan.$A$1"/>
        <table:named-expression table:name="Print_Titles" table:expression="of:=#N/A" table:base-cell-address="Cro_Finan.$A$1"/>
        <table:named-expression table:name="tot_infra_1" table:expression="of:=[.#REF!]" table:base-cell-address="Cro_Finan.$A$1"/>
        <table:named-expression table:name="TOTAL_GERAL" table:expression="of:=[.#REF!]" table:base-cell-address="Cro_Finan.$A$1"/>
        <table:named-expression table:name="TOTALCRONOGRA" table:expression="of:=[.#REF!]" table:base-cell-address="Cro_Finan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wrn.COLETAS._.DE._.EQUIPAMENTOS." table:expression="of:=[.#REF!]" table:base-cell-address="Cro_Finan.$A$1"/>
        <table:named-expression table:name="wrn.COLETAS._.DE._.MATERIAIS." table:expression="of:=[.#REF!]" table:base-cell-address="Cro_Finan.$A$1"/>
        <table:named-expression table:name="wrn.COMP._.EQUIP." table:expression="of:=[.#REF!]" table:base-cell-address="Cro_Finan.$A$1"/>
        <table:named-expression table:name="wrn.COMP._.MATERIAIS." table:expression="of:=[.#REF!]" table:base-cell-address="Cro_Finan.$A$1"/>
        <table:named-expression table:name="wrn.PNEUS." table:expression="of:=[.#REF!]" table:base-cell-address="Cro_Fina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percentage-style style:name="N38">
      <number:number number:decimal-places="5" number:min-decimal-places="5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1" style:display-name="Normal 21" style:family="table-cell" style:data-style-name="N0">
      <style:table-cell-properties style:vertical-align="automatic" fo:background-color="transparent"/>
    </style:style>
    <style:style style:name="Porcentagem" style:family="table-cell" style:data-style-name="N13">
      <style:table-cell-properties style:vertical-align="automatic" fo:background-color="transparent"/>
    </style:style>
    <style:style style:name="cf1" style:family="table-cell">
      <style:table-cell-properties fo:background-color="#BFBFBF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3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6-02T12:51:07Z</meta:creation-date>
    <dc:date>2026-06-30T17:33:37Z</dc:date>
  </office:meta>
</office:document-meta>
</file>