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Object 3/" manifest:media-type="application/vnd.oasis.opendocument.chart"/>
  <manifest:file-entry manifest:full-path="Object 4/" manifest:media-type="application/vnd.oasis.opendocument.chart"/>
  <manifest:file-entry manifest:full-path="Object 5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5/styles.xml" manifest:media-type="text/xml"/>
  <manifest:file-entry manifest:full-path="Object 5/content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C8C8C8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8C8C8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8C8C8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C8C8C8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/>
    </style:style>
    <style:style style:name="ce9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36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12" style:family="table-cell" style:parent-style-name="Default" style:data-style-name="N36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1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37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9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0" style:family="table-cell" style:parent-style-name="Default" style:data-style-name="N37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21" style:family="table-cell" style:parent-style-name="Default" style:data-style-name="N37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2" style:family="table-cell" style:parent-style-name="Default" style:data-style-name="N36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3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9" style:family="table-cell" style:parent-style-name="Default" style:data-style-name="N36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3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6" style:family="table-cell" style:parent-style-name="_52_0_37__32_-_32__202_nfase6_32_8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7" style:family="table-cell" style:parent-style-name="_52_0_37__32_-_32__202_nfase6_32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8" style:family="table-cell" style:parent-style-name="_52_0_37__32_-_32__202_nfase6_32_8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8C8C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C8C8C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6" style:family="table-cell" style:parent-style-name="_52_0_37__32_-_32__202_nfase6_32_8" style:data-style-name="N0">
      <style:table-cell-properties fo:border-top="none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8C8C8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background-color="#C8C8C8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63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64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67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68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6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70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71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2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73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74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8.6995cm"/>
    </style:style>
    <style:style style:name="co3" style:family="table-column">
      <style:table-column-properties fo:break-before="auto" style:column-width="2.286cm" style:use-optimal-column-width="true"/>
    </style:style>
    <style:style style:name="co4" style:family="table-column">
      <style:table-column-properties fo:break-before="auto" style:column-width="2.49766666666667cm" style:use-optimal-column-width="true"/>
    </style:style>
    <style:style style:name="co5" style:family="table-column">
      <style:table-column-properties fo:break-before="auto" style:column-width="2.68816666666667cm" style:use-optimal-column-width="true"/>
    </style:style>
    <style:style style:name="co6" style:family="table-column">
      <style:table-column-properties fo:break-before="auto" style:column-width="2.794cm" style:use-optimal-column-width="true"/>
    </style:style>
    <style:style style:name="co7" style:family="table-column">
      <style:table-column-properties fo:break-before="auto" style:column-width="2.37066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13.8pt" style:use-optimal-row-height="true" fo:break-before="auto"/>
    </style:style>
    <style:style style:name="ro6" style:family="table-row">
      <style:table-row-properties style:row-height="13.2pt" style:use-optimal-row-height="true" fo:break-before="auto"/>
    </style:style>
    <style:style style:name="ro7" style:family="table-row">
      <style:table-row-properties style:row-height="24.6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  <style:style style:name="ta2" style:family="table" style:master-page-name="">
      <style:table-properties table:display="false" style:writing-mode="lr-tb"/>
    </style:style>
    <style:style style:name="ce75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"/>
    </style:style>
    <style:style style:name="ce76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"/>
    </style:style>
    <style:style style:name="ce77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"/>
    </style:style>
    <style:style style:name="ce78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"/>
    </style:style>
    <style:style style:name="ce7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"/>
    </style:style>
    <style:style style:name="ce80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"/>
    </style:style>
    <style:style style:name="ce81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"/>
    </style:style>
    <style:style style:name="ce82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"/>
    </style:style>
    <style:style style:name="ce8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"/>
    </style:style>
    <style:style style:name="ce8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6"/>
    </style:style>
    <style:style style:name="ce8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6"/>
    </style:style>
    <style:style style:name="ce86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6"/>
    </style:style>
    <style:style style:name="ce87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8"/>
    </style:style>
    <style:style style:name="ce88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8"/>
    </style:style>
    <style:style style:name="ce89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8"/>
    </style:style>
    <style:style style:name="ce9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2"/>
    </style:style>
    <style:style style:name="ce9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2"/>
    </style:style>
    <style:style style:name="ce9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2"/>
    </style:style>
    <style:style style:name="ce9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2"/>
    </style:style>
    <style:style style:name="ce9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4"/>
    </style:style>
    <style:style style:name="ce9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4"/>
    </style:style>
    <style:style style:name="ce9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4"/>
    </style:style>
    <style:style style:name="ce9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4"/>
    </style:style>
    <style:style style:name="ce98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0"/>
    </style:style>
    <style:style style:name="ce9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0"/>
    </style:style>
    <style:style style:name="ce100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0"/>
    </style:style>
    <style:style style:name="ce101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4"/>
    </style:style>
    <style:style style:name="ce10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4"/>
    </style:style>
    <style:style style:name="ce103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4"/>
    </style:style>
    <style:style style:name="ce10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6"/>
    </style:style>
    <style:style style:name="ce10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6"/>
    </style:style>
    <style:style style:name="ce10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6"/>
    </style:style>
    <style:style style:name="ce10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6"/>
    </style:style>
    <style:style style:name="ce10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8"/>
    </style:style>
    <style:style style:name="ce10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8"/>
    </style:style>
    <style:style style:name="ce11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8"/>
    </style:style>
    <style:style style:name="ce11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28"/>
    </style:style>
    <style:style style:name="ce11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0"/>
    </style:style>
    <style:style style:name="ce11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0"/>
    </style:style>
    <style:style style:name="ce11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0"/>
    </style:style>
    <style:style style:name="ce11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0"/>
    </style:style>
    <style:style style:name="ce11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2"/>
    </style:style>
    <style:style style:name="ce11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2"/>
    </style:style>
    <style:style style:name="ce11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2"/>
    </style:style>
    <style:style style:name="ce11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2"/>
    </style:style>
    <style:style style:name="ce12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4"/>
    </style:style>
    <style:style style:name="ce12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4"/>
    </style:style>
    <style:style style:name="ce12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4"/>
    </style:style>
    <style:style style:name="ce12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4"/>
    </style:style>
    <style:style style:name="ce12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6"/>
    </style:style>
    <style:style style:name="ce12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6"/>
    </style:style>
    <style:style style:name="ce12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6"/>
    </style:style>
    <style:style style:name="ce12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6"/>
    </style:style>
    <style:style style:name="ce12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8"/>
    </style:style>
    <style:style style:name="ce12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8"/>
    </style:style>
    <style:style style:name="ce13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8"/>
    </style:style>
    <style:style style:name="ce13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38"/>
    </style:style>
    <style:style style:name="ce13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0"/>
    </style:style>
    <style:style style:name="ce13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0"/>
    </style:style>
    <style:style style:name="ce13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0"/>
    </style:style>
    <style:style style:name="ce13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0"/>
    </style:style>
    <style:style style:name="ce13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2"/>
    </style:style>
    <style:style style:name="ce13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2"/>
    </style:style>
    <style:style style:name="ce13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2"/>
    </style:style>
    <style:style style:name="ce13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2"/>
    </style:style>
    <style:style style:name="ce14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4"/>
    </style:style>
    <style:style style:name="ce14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4"/>
    </style:style>
    <style:style style:name="ce14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4"/>
    </style:style>
    <style:style style:name="ce14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4"/>
    </style:style>
    <style:style style:name="ce14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6"/>
    </style:style>
    <style:style style:name="ce14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6"/>
    </style:style>
    <style:style style:name="ce14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6"/>
    </style:style>
    <style:style style:name="ce14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6"/>
    </style:style>
    <style:style style:name="ce14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8"/>
    </style:style>
    <style:style style:name="ce14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8"/>
    </style:style>
    <style:style style:name="ce15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8"/>
    </style:style>
    <style:style style:name="ce15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48"/>
    </style:style>
    <style:style style:name="ce15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0"/>
    </style:style>
    <style:style style:name="ce15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0"/>
    </style:style>
    <style:style style:name="ce15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0"/>
    </style:style>
    <style:style style:name="ce15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0"/>
    </style:style>
    <style:style style:name="ce15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2"/>
    </style:style>
    <style:style style:name="ce15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2"/>
    </style:style>
    <style:style style:name="ce15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2"/>
    </style:style>
    <style:style style:name="ce15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2"/>
    </style:style>
    <style:style style:name="ce16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4"/>
    </style:style>
    <style:style style:name="ce16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4"/>
    </style:style>
    <style:style style:name="ce16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4"/>
    </style:style>
    <style:style style:name="ce16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4"/>
    </style:style>
    <style:style style:name="ce16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6"/>
    </style:style>
    <style:style style:name="ce16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6"/>
    </style:style>
    <style:style style:name="ce16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6"/>
    </style:style>
    <style:style style:name="ce16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6"/>
    </style:style>
    <style:style style:name="ce16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8"/>
    </style:style>
    <style:style style:name="ce16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8"/>
    </style:style>
    <style:style style:name="ce17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8"/>
    </style:style>
    <style:style style:name="ce17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58"/>
    </style:style>
    <style:style style:name="ce17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0"/>
    </style:style>
    <style:style style:name="ce17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0"/>
    </style:style>
    <style:style style:name="ce17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0"/>
    </style:style>
    <style:style style:name="ce17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0"/>
    </style:style>
    <style:style style:name="ce17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2"/>
    </style:style>
    <style:style style:name="ce17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2"/>
    </style:style>
    <style:style style:name="ce17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2"/>
    </style:style>
    <style:style style:name="ce17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2"/>
    </style:style>
    <style:style style:name="ce18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4"/>
    </style:style>
    <style:style style:name="ce18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4"/>
    </style:style>
    <style:style style:name="ce18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4"/>
    </style:style>
    <style:style style:name="ce18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4"/>
    </style:style>
    <style:style style:name="ce18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6"/>
    </style:style>
    <style:style style:name="ce18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6"/>
    </style:style>
    <style:style style:name="ce18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6"/>
    </style:style>
    <style:style style:name="ce18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6"/>
    </style:style>
    <style:style style:name="ce18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8"/>
    </style:style>
    <style:style style:name="ce18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8"/>
    </style:style>
    <style:style style:name="ce19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8"/>
    </style:style>
    <style:style style:name="ce19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68"/>
    </style:style>
    <style:style style:name="ce19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0"/>
    </style:style>
    <style:style style:name="ce19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0"/>
    </style:style>
    <style:style style:name="ce19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0"/>
    </style:style>
    <style:style style:name="ce19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0"/>
    </style:style>
    <style:style style:name="ce19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2"/>
    </style:style>
    <style:style style:name="ce19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2"/>
    </style:style>
    <style:style style:name="ce19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2"/>
    </style:style>
    <style:style style:name="ce19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2"/>
    </style:style>
    <style:style style:name="ce20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4"/>
    </style:style>
    <style:style style:name="ce20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4"/>
    </style:style>
    <style:style style:name="ce20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4"/>
    </style:style>
    <style:style style:name="ce20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4"/>
    </style:style>
    <style:style style:name="ce204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6"/>
    </style:style>
    <style:style style:name="ce20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6"/>
    </style:style>
    <style:style style:name="ce20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6"/>
    </style:style>
    <style:style style:name="ce20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6"/>
    </style:style>
    <style:style style:name="ce20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8"/>
    </style:style>
    <style:style style:name="ce20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8"/>
    </style:style>
    <style:style style:name="ce21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8"/>
    </style:style>
    <style:style style:name="ce21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78"/>
    </style:style>
    <style:style style:name="ce21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0"/>
    </style:style>
    <style:style style:name="ce21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0"/>
    </style:style>
    <style:style style:name="ce21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0"/>
    </style:style>
    <style:style style:name="ce21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0"/>
    </style:style>
    <style:style style:name="ce21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2"/>
    </style:style>
    <style:style style:name="ce21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2"/>
    </style:style>
    <style:style style:name="ce21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2"/>
    </style:style>
    <style:style style:name="ce21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2"/>
    </style:style>
    <style:style style:name="ce22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4"/>
    </style:style>
    <style:style style:name="ce22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4"/>
    </style:style>
    <style:style style:name="ce22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4"/>
    </style:style>
    <style:style style:name="ce22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4"/>
    </style:style>
    <style:style style:name="ce22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6"/>
    </style:style>
    <style:style style:name="ce22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6"/>
    </style:style>
    <style:style style:name="ce22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6"/>
    </style:style>
    <style:style style:name="ce22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6"/>
    </style:style>
    <style:style style:name="ce22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8"/>
    </style:style>
    <style:style style:name="ce22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8"/>
    </style:style>
    <style:style style:name="ce23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8"/>
    </style:style>
    <style:style style:name="ce23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88"/>
    </style:style>
    <style:style style:name="ce23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0"/>
    </style:style>
    <style:style style:name="ce23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0"/>
    </style:style>
    <style:style style:name="ce23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0"/>
    </style:style>
    <style:style style:name="ce235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0"/>
    </style:style>
    <style:style style:name="ce23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2"/>
    </style:style>
    <style:style style:name="ce23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2"/>
    </style:style>
    <style:style style:name="ce23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2"/>
    </style:style>
    <style:style style:name="ce23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2"/>
    </style:style>
    <style:style style:name="ce24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4"/>
    </style:style>
    <style:style style:name="ce24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4"/>
    </style:style>
    <style:style style:name="ce24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4"/>
    </style:style>
    <style:style style:name="ce243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4"/>
    </style:style>
    <style:style style:name="ce24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6"/>
    </style:style>
    <style:style style:name="ce24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6"/>
    </style:style>
    <style:style style:name="ce24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6"/>
    </style:style>
    <style:style style:name="ce247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6"/>
    </style:style>
    <style:style style:name="ce24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8"/>
    </style:style>
    <style:style style:name="ce24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8"/>
    </style:style>
    <style:style style:name="ce25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8"/>
    </style:style>
    <style:style style:name="ce251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98"/>
    </style:style>
    <style:style style:name="ce25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0"/>
    </style:style>
    <style:style style:name="ce25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0"/>
    </style:style>
    <style:style style:name="ce25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0"/>
    </style:style>
    <style:style style:name="ce255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0"/>
    </style:style>
    <style:style style:name="ce256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2"/>
    </style:style>
    <style:style style:name="ce25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2"/>
    </style:style>
    <style:style style:name="ce258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2"/>
    </style:style>
    <style:style style:name="ce259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2"/>
    </style:style>
    <style:style style:name="ce26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4"/>
    </style:style>
    <style:style style:name="ce261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4"/>
    </style:style>
    <style:style style:name="ce26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4"/>
    </style:style>
    <style:style style:name="ce263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4"/>
    </style:style>
    <style:style style:name="ce26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6"/>
    </style:style>
    <style:style style:name="ce265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6"/>
    </style:style>
    <style:style style:name="ce26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6"/>
    </style:style>
    <style:style style:name="ce267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6"/>
    </style:style>
    <style:style style:name="ce268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8"/>
    </style:style>
    <style:style style:name="ce269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8"/>
    </style:style>
    <style:style style:name="ce270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8"/>
    </style:style>
    <style:style style:name="ce271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08"/>
    </style:style>
    <style:style style:name="ce272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0"/>
    </style:style>
    <style:style style:name="ce27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0"/>
    </style:style>
    <style:style style:name="ce274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0"/>
    </style:style>
    <style:style style:name="ce275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2"/>
    </style:style>
    <style:style style:name="ce27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2"/>
    </style:style>
    <style:style style:name="ce277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2"/>
    </style:style>
    <style:style style:name="ce278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2"/>
    </style:style>
    <style:style style:name="ce279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4"/>
    </style:style>
    <style:style style:name="ce280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4"/>
    </style:style>
    <style:style style:name="ce281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4"/>
    </style:style>
    <style:style style:name="ce282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4"/>
    </style:style>
    <style:style style:name="ce283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6"/>
    </style:style>
    <style:style style:name="ce284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6"/>
    </style:style>
    <style:style style:name="ce28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6"/>
    </style:style>
    <style:style style:name="ce286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6"/>
    </style:style>
    <style:style style:name="ce287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8"/>
    </style:style>
    <style:style style:name="ce288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8"/>
    </style:style>
    <style:style style:name="ce289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8"/>
    </style:style>
    <style:style style:name="ce290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18"/>
    </style:style>
    <style:style style:name="ce291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0"/>
    </style:style>
    <style:style style:name="ce292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0"/>
    </style:style>
    <style:style style:name="ce293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0"/>
    </style:style>
    <style:style style:name="ce294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0"/>
    </style:style>
    <style:style style:name="ce295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2"/>
    </style:style>
    <style:style style:name="ce29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2"/>
    </style:style>
    <style:style style:name="ce297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2"/>
    </style:style>
    <style:style style:name="ce298" style:family="table-cell" style:parent-style-name="Default" style:data-style-name="N37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2"/>
    </style:style>
    <style:style style:name="ce299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4"/>
    </style:style>
    <style:style style:name="ce300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4"/>
    </style:style>
    <style:style style:name="ce301" style:family="table-cell" style:parent-style-name="Default" style:data-style-name="N36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map style:condition="of:is-true-formula(['file:///C:/Users/18424993861/OneDrive%20-%20Prefeitura%20Municipal%20de%20Campinas/2%20-%20Controle%20das%20Obras%20-%20todos%20os%20anos/OBRAS%20-%20TUDO/Coord%20Infraestrutura/Pavim.%20S%E3o%20Lu%EDs%20Paraitinga%20-%20Compec/Planilha%20S%E3o%20Lu%EDs%20Paraitinga%20-%20Compec.xlsx'#'Cro_Finan-T'.#REF!]&lt;&gt;0)" style:apply-style-name="cf1" style:base-cell-address="Cro_Fisico-T.C124"/>
    </style:style>
    <style:style style:family="graphic" style:name="a0">
      <style:graphic-properties/>
    </style:style>
    <style:style style:family="graphic" style:name="a1">
      <style:graphic-properties/>
    </style:style>
    <style:style style:family="graphic" style:name="a2">
      <style:graphic-properties/>
    </style:style>
    <style:style style:family="graphic" style:name="a3">
      <style:graphic-properties/>
    </style:style>
    <style:style style:family="graphic" style:name="a4">
      <style:graphic-properties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_Fisico-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number-columns-repeated="5" table:default-cell-style-name="ce1"/>
        <table:table-column table:style-name="co4" table:number-columns-repeated="4" table:default-cell-style-name="ce1"/>
        <table:table-column table:style-name="co7" table:default-cell-style-name="ce1"/>
        <table:table-column table:style-name="co8" table:number-columns-repeated="16358" table:default-cell-style-name="ce1"/>
        <table:table-row table:style-name="ro1">
          <table:table-cell office:value-type="string" table:number-columns-spanned="9" table:number-rows-spanned="1" table:style-name="ce55">
            <text:p>P R E F E I T U R A <text:s text:c="3"/>M U N I C I P A L <text:s text:c="3"/>D E <text:s text:c="3"/>C A M P I N A S</text:p>
            <draw:frame draw:z-index="6" draw:id="id5" draw:style-name="a5" draw:name="Picture 1" svg:x="0.07292in" svg:y="0in" svg:width="0.64323in" svg:height="0.7031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56">
            <text:p>SECRETARIA MUNICIPAL DE INFRAESTRUTURA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style-name="ce2">
            <text:p>Objeto</text:p>
          </table:table-cell>
          <table:table-cell office:value-type="string" table:number-columns-spanned="8" table:number-rows-spanned="1" table:style-name="ce41">
            <text:p>PAVIMENTAÇÃO E DRENAGEM DAS VIAS MARGINAIS DA RUA SÃO LUÍS DO PARAITINGA E CANALIZAÇÃO DO CÓRREGO ENTRE A MARGINAL DO PIÇARRÃO (PISTA LESTE) E A PRAÇA CENTRO DE LAZER DR. MANOEL ALEXANDRE MARCONDES FILHO, NO BAIRRO JARDIM DO TREVO.</text:p>
          </table:table-cell>
          <table:covered-table-cell table:number-columns-repeated="7"/>
          <table:table-cell table:number-columns-repeated="16375" table:style-name="ce1"/>
        </table:table-row>
        <table:table-row table:style-name="ro3">
          <table:table-cell office:value-type="string" table:style-name="ce3">
            <text:p>Endereço</text:p>
          </table:table-cell>
          <table:table-cell office:value-type="string" table:number-columns-spanned="8" table:number-rows-spanned="1" table:style-name="ce57">
            <text:p>VIAS MARGINAIS DA RUA SÃO LUÍS DO PARAITINGA</text:p>
          </table:table-cell>
          <table:covered-table-cell table:number-columns-repeated="7"/>
          <table:table-cell table:number-columns-repeated="16375" table:style-name="ce1"/>
        </table:table-row>
        <table:table-row table:style-name="ro4">
          <table:table-cell office:value-type="string" table:number-columns-spanned="9" table:number-rows-spanned="1" table:style-name="ce58">
            <text:p>C R O N O G R A M A <text:s text:c="3"/>F Í S I <text:s/>C <text:s/>O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1" table:number-rows-spanned="2" table:style-name="ce59">
            <text:p>Evento</text:p>
          </table:table-cell>
          <table:table-cell office:value-type="string" table:number-columns-spanned="1" table:number-rows-spanned="2" table:style-name="ce60">
            <text:p>Descrição</text:p>
          </table:table-cell>
          <table:table-cell office:value-type="string" table:number-columns-spanned="24" table:number-rows-spanned="1" table:style-name="ce61">
            <text:p>QUANTIDADE DE DIAS*</text:p>
          </table:table-cell>
          <table:covered-table-cell table:number-columns-repeated="23"/>
          <table:table-cell table:number-columns-repeated="16358"/>
        </table:table-row>
        <table:table-row table:style-name="ro5">
          <table:covered-table-cell/>
          <table:covered-table-cell/>
          <table:table-cell office:value-type="float" office:value="30" table:style-name="ce4">
            <text:p>30</text:p>
          </table:table-cell>
          <table:table-cell office:value-type="float" office:value="60" table:formula="of:=[.C7]+30" table:style-name="ce5">
            <text:p>60</text:p>
          </table:table-cell>
          <table:table-cell office:value-type="float" office:value="90" table:formula="of:=[.D7]+30" table:style-name="ce5">
            <text:p>90</text:p>
          </table:table-cell>
          <table:table-cell office:value-type="float" office:value="120" table:formula="of:=[.E7]+30" table:style-name="ce5">
            <text:p>120</text:p>
          </table:table-cell>
          <table:table-cell office:value-type="float" office:value="150" table:formula="of:=[.F7]+30" table:style-name="ce5">
            <text:p>150</text:p>
          </table:table-cell>
          <table:table-cell office:value-type="float" office:value="180" table:formula="of:=[.G7]+30" table:style-name="ce5">
            <text:p>180</text:p>
          </table:table-cell>
          <table:table-cell office:value-type="float" office:value="210" table:formula="of:=[.H7]+30" table:style-name="ce5">
            <text:p>210</text:p>
          </table:table-cell>
          <table:table-cell office:value-type="float" office:value="240" table:formula="of:=[.I7]+30" table:style-name="ce5">
            <text:p>240</text:p>
          </table:table-cell>
          <table:table-cell office:value-type="float" office:value="270" table:formula="of:=[.J7]+30" table:style-name="ce5">
            <text:p>270</text:p>
          </table:table-cell>
          <table:table-cell office:value-type="float" office:value="300" table:formula="of:=[.K7]+30" table:style-name="ce5">
            <text:p>300</text:p>
          </table:table-cell>
          <table:table-cell office:value-type="float" office:value="330" table:formula="of:=[.L7]+30" table:style-name="ce5">
            <text:p>330</text:p>
          </table:table-cell>
          <table:table-cell office:value-type="float" office:value="360" table:formula="of:=[.M7]+30" table:style-name="ce5">
            <text:p>360</text:p>
          </table:table-cell>
          <table:table-cell office:value-type="float" office:value="390" table:formula="of:=[.N7]+30" table:style-name="ce5">
            <text:p>390</text:p>
          </table:table-cell>
          <table:table-cell office:value-type="float" office:value="420" table:formula="of:=[.O7]+30" table:style-name="ce5">
            <text:p>420</text:p>
          </table:table-cell>
          <table:table-cell office:value-type="float" office:value="450" table:formula="of:=[.P7]+30" table:style-name="ce5">
            <text:p>450</text:p>
          </table:table-cell>
          <table:table-cell office:value-type="float" office:value="480" table:formula="of:=[.Q7]+30" table:style-name="ce5">
            <text:p>480</text:p>
          </table:table-cell>
          <table:table-cell office:value-type="float" office:value="510" table:formula="of:=[.R7]+30" table:style-name="ce5">
            <text:p>510</text:p>
          </table:table-cell>
          <table:table-cell office:value-type="float" office:value="540" table:formula="of:=[.S7]+30" table:style-name="ce5">
            <text:p>540</text:p>
          </table:table-cell>
          <table:table-cell office:value-type="float" office:value="570" table:formula="of:=[.T7]+30" table:style-name="ce5">
            <text:p>570</text:p>
          </table:table-cell>
          <table:table-cell office:value-type="float" office:value="600" table:formula="of:=[.U7]+30" table:style-name="ce5">
            <text:p>600</text:p>
          </table:table-cell>
          <table:table-cell office:value-type="float" office:value="630" table:formula="of:=[.V7]+30" table:style-name="ce5">
            <text:p>630</text:p>
          </table:table-cell>
          <table:table-cell office:value-type="float" office:value="660" table:formula="of:=[.W7]+30" table:style-name="ce5">
            <text:p>660</text:p>
          </table:table-cell>
          <table:table-cell office:value-type="float" office:value="690" table:formula="of:=[.X7]+30" table:style-name="ce5">
            <text:p>690</text:p>
          </table:table-cell>
          <table:table-cell office:value-type="float" office:value="720" table:formula="of:=[.Y7]+30" table:style-name="ce6">
            <text:p>720</text:p>
          </table:table-cell>
          <table:table-cell table:number-columns-repeated="16358"/>
        </table:table-row>
        <table:table-row table:style-name="ro6">
          <table:table-cell office:value-type="float" office:value="1" table:number-columns-spanned="1" table:number-rows-spanned="2" table:style-name="ce65">
            <text:p>1</text:p>
          </table:table-cell>
          <table:table-cell office:value-type="string" table:number-columns-spanned="1" table:number-rows-spanned="2" table:style-name="ce66">
            <text:p>ADMINISTRAÇÃO LOCAL</text:p>
          </table:table-cell>
          <table:table-cell table:number-columns-spanned="1" table:number-rows-spanned="2" table:style-name="ce75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6"/>
          <table:table-cell table:number-columns-spanned="1" table:number-rows-spanned="2" table:style-name="ce7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" table:number-columns-spanned="1" table:number-rows-spanned="2" table:style-name="ce13">
            <text:p>2</text:p>
          </table:table-cell>
          <table:table-cell office:value-type="string" table:number-columns-spanned="1" table:number-rows-spanned="2" table:style-name="ce15">
            <text:p>CANTEIRO DE OBRAS - MOBILIZAÇÃO</text:p>
          </table:table-cell>
          <table:table-cell table:number-columns-spanned="1" table:number-rows-spanned="2" table:style-name="ce78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79"/>
          <table:table-cell table:number-columns-spanned="1" table:number-rows-spanned="2" table:style-name="ce80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" table:number-columns-spanned="1" table:number-rows-spanned="2" table:style-name="ce13">
            <text:p>3</text:p>
          </table:table-cell>
          <table:table-cell office:value-type="string" table:number-columns-spanned="1" table:number-rows-spanned="2" table:style-name="ce15">
            <text:p>CANTEIRO DE OBRAS - SERVIÇOS INCIAIS E INSTALAÇÕES PROVISÓRIAS</text:p>
          </table:table-cell>
          <table:table-cell table:number-columns-spanned="1" table:number-rows-spanned="2" table:style-name="ce81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2"/>
          <table:table-cell table:number-columns-spanned="1" table:number-rows-spanned="2" table:style-name="ce8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" table:number-columns-spanned="1" table:number-rows-spanned="2" table:style-name="ce13">
            <text:p>4</text:p>
          </table:table-cell>
          <table:table-cell office:value-type="string" table:number-columns-spanned="1" table:number-rows-spanned="2" table:style-name="ce15">
            <text:p>CANTEIRO DE OBRAS - LOCAÇÕES</text:p>
          </table:table-cell>
          <table:table-cell table:number-columns-spanned="1" table:number-rows-spanned="2" table:style-name="ce101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2"/>
          <table:table-cell table:number-columns-spanned="1" table:number-rows-spanned="2" table:style-name="ce10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" table:number-columns-spanned="1" table:number-rows-spanned="2" table:style-name="ce13">
            <text:p>5</text:p>
          </table:table-cell>
          <table:table-cell office:value-type="string" table:number-columns-spanned="1" table:number-rows-spanned="2" table:style-name="ce15">
            <text:p>CANTEIRO DE OBRAS - SERVIÇOS FINAIS</text:p>
          </table:table-cell>
          <table:table-cell table:number-columns-spanned="1" table:number-rows-spanned="2" table:style-name="ce84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5"/>
          <table:table-cell table:number-columns-spanned="1" table:number-rows-spanned="2" table:style-name="ce86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6" table:number-columns-spanned="1" table:number-rows-spanned="2" table:style-name="ce13">
            <text:p>6</text:p>
          </table:table-cell>
          <table:table-cell office:value-type="string" table:number-columns-spanned="1" table:number-rows-spanned="2" table:style-name="ce15">
            <text:p>CANTEIRO DE OBRAS - DESMOBILIZAÇÃO</text:p>
          </table:table-cell>
          <table:table-cell table:number-columns-spanned="1" table:number-rows-spanned="2" table:style-name="ce87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8"/>
          <table:table-cell table:number-columns-spanned="1" table:number-rows-spanned="2" table:style-name="ce8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7" table:number-columns-spanned="1" table:number-rows-spanned="2" table:style-name="ce13">
            <text:p>7</text:p>
          </table:table-cell>
          <table:table-cell office:value-type="string" table:number-columns-spanned="1" table:number-rows-spanned="2" table:style-name="ce15">
            <text:p>PLACA DE OBRA - CEF</text:p>
          </table:table-cell>
          <table:table-cell table:number-columns-spanned="1" table:number-rows-spanned="2" table:style-name="ce98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99"/>
          <table:table-cell table:number-columns-spanned="1" table:number-rows-spanned="2" table:style-name="ce100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8" table:number-columns-spanned="1" table:number-rows-spanned="2" table:style-name="ce13">
            <text:p>8</text:p>
          </table:table-cell>
          <table:table-cell office:value-type="string" table:number-columns-spanned="1" table:number-rows-spanned="2" table:style-name="ce15">
            <text:p>DEMOLIÇÕES: GUIAS E SARJETAS</text:p>
          </table:table-cell>
          <table:table-cell table:number-columns-spanned="1" table:number-rows-spanned="2" table:style-name="ce90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2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2"/>
          <table:table-cell table:number-columns-spanned="1" table:number-rows-spanned="2" table:style-name="ce92"/>
          <table:table-cell table:number-columns-spanned="1" table:number-rows-spanned="2" table:style-name="ce92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1"/>
          <table:table-cell table:number-columns-spanned="1" table:number-rows-spanned="2" table:style-name="ce9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9" table:number-columns-spanned="1" table:number-rows-spanned="2" table:style-name="ce13">
            <text:p>9</text:p>
          </table:table-cell>
          <table:table-cell office:value-type="string" table:number-columns-spanned="1" table:number-rows-spanned="2" table:style-name="ce15">
            <text:p>DEMOLIÇÕES: REMOÇÃO DE ÁRVORES</text:p>
          </table:table-cell>
          <table:table-cell table:number-columns-spanned="1" table:number-rows-spanned="2" table:style-name="ce94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6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5"/>
          <table:table-cell table:number-columns-spanned="1" table:number-rows-spanned="2" table:style-name="ce9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0" table:number-columns-spanned="1" table:number-rows-spanned="2" table:style-name="ce13">
            <text:p>10</text:p>
          </table:table-cell>
          <table:table-cell office:value-type="string" table:number-columns-spanned="1" table:number-rows-spanned="2" table:style-name="ce15">
            <text:p>DEMOLIÇÕES: PAVIMENTO</text:p>
          </table:table-cell>
          <table:table-cell table:number-columns-spanned="1" table:number-rows-spanned="2" table:style-name="ce104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6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5"/>
          <table:table-cell table:number-columns-spanned="1" table:number-rows-spanned="2" table:style-name="ce106"/>
          <table:table-cell table:number-columns-spanned="1" table:number-rows-spanned="2" table:style-name="ce106"/>
          <table:table-cell table:number-columns-spanned="1" table:number-rows-spanned="2" table:style-name="ce106"/>
          <table:table-cell table:number-columns-spanned="1" table:number-rows-spanned="2" table:style-name="ce105"/>
          <table:table-cell table:number-columns-spanned="1" table:number-rows-spanned="2" table:style-name="ce106"/>
          <table:table-cell table:number-columns-spanned="1" table:number-rows-spanned="2" table:style-name="ce10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1" table:number-columns-spanned="1" table:number-rows-spanned="2" table:style-name="ce13">
            <text:p>11</text:p>
          </table:table-cell>
          <table:table-cell office:value-type="string" table:number-columns-spanned="1" table:number-rows-spanned="2" table:style-name="ce15">
            <text:p>DEMOLIÇÕES: REMOÇÃO DE VEGETAÇÃO</text:p>
          </table:table-cell>
          <table:table-cell table:number-columns-spanned="1" table:number-rows-spanned="2" table:style-name="ce108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10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09"/>
          <table:table-cell table:number-columns-spanned="1" table:number-rows-spanned="2" table:style-name="ce11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2" table:number-columns-spanned="1" table:number-rows-spanned="2" table:style-name="ce13">
            <text:p>12</text:p>
          </table:table-cell>
          <table:table-cell office:value-type="string" table:number-columns-spanned="1" table:number-rows-spanned="2" table:style-name="ce15">
            <text:p>REMOÇÃO DE CAPA ASFÁLTICA</text:p>
          </table:table-cell>
          <table:table-cell table:number-columns-spanned="1" table:number-rows-spanned="2" table:style-name="ce112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3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4"/>
          <table:table-cell table:number-columns-spanned="1" table:number-rows-spanned="2" table:style-name="ce11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3" table:number-columns-spanned="1" table:number-rows-spanned="2" table:style-name="ce13">
            <text:p>13</text:p>
          </table:table-cell>
          <table:table-cell office:value-type="string" table:number-columns-spanned="1" table:number-rows-spanned="2" table:style-name="ce15">
            <text:p>REMOÇÃO DE TUBOS DE CONCRETO</text:p>
          </table:table-cell>
          <table:table-cell table:number-columns-spanned="1" table:number-rows-spanned="2" table:style-name="ce116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8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7"/>
          <table:table-cell table:number-columns-spanned="1" table:number-rows-spanned="2" table:style-name="ce118"/>
          <table:table-cell table:number-columns-spanned="1" table:number-rows-spanned="2" table:style-name="ce118"/>
          <table:table-cell table:number-columns-spanned="1" table:number-rows-spanned="2" table:style-name="ce118"/>
          <table:table-cell table:number-columns-spanned="1" table:number-rows-spanned="2" table:style-name="ce11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4" table:number-columns-spanned="1" table:number-rows-spanned="2" table:style-name="ce13">
            <text:p>14</text:p>
          </table:table-cell>
          <table:table-cell office:value-type="string" table:number-columns-spanned="1" table:number-rows-spanned="2" table:style-name="ce15">
            <text:p>DEMOLIÇÃO DE MURO DE CONTENÇÃO</text:p>
          </table:table-cell>
          <table:table-cell table:number-columns-spanned="1" table:number-rows-spanned="2" table:style-name="ce120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2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1"/>
          <table:table-cell table:number-columns-spanned="1" table:number-rows-spanned="2" table:style-name="ce12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5" table:number-columns-spanned="1" table:number-rows-spanned="2" table:style-name="ce13">
            <text:p>15</text:p>
          </table:table-cell>
          <table:table-cell office:value-type="string" table:number-columns-spanned="1" table:number-rows-spanned="2" table:style-name="ce15">
            <text:p>DEMOLIÇÃO DE TUBO DE 150MM</text:p>
          </table:table-cell>
          <table:table-cell table:number-columns-spanned="1" table:number-rows-spanned="2" table:style-name="ce124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6"/>
          <table:table-cell table:number-columns-spanned="1" table:number-rows-spanned="2" table:style-name="ce125"/>
          <table:table-cell table:number-columns-spanned="1" table:number-rows-spanned="2" table:style-name="ce125"/>
          <table:table-cell table:number-columns-spanned="1" table:number-rows-spanned="2" table:style-name="ce12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6" table:number-columns-spanned="1" table:number-rows-spanned="2" table:style-name="ce13">
            <text:p>16</text:p>
          </table:table-cell>
          <table:table-cell office:value-type="string" table:number-columns-spanned="1" table:number-rows-spanned="2" table:style-name="ce15">
            <text:p>DEMOLIÇÃO DE MURO DE ALVENARIA</text:p>
          </table:table-cell>
          <table:table-cell table:number-columns-spanned="1" table:number-rows-spanned="2" table:style-name="ce128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30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29"/>
          <table:table-cell table:number-columns-spanned="1" table:number-rows-spanned="2" table:style-name="ce13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7" table:number-columns-spanned="1" table:number-rows-spanned="2" table:style-name="ce13">
            <text:p>17</text:p>
          </table:table-cell>
          <table:table-cell office:value-type="string" table:number-columns-spanned="1" table:number-rows-spanned="2" table:style-name="ce15">
            <text:p>DEMOLIÇÃO DE CALÇADA</text:p>
          </table:table-cell>
          <table:table-cell table:number-columns-spanned="1" table:number-rows-spanned="2" table:style-name="ce132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4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3"/>
          <table:table-cell table:number-columns-spanned="1" table:number-rows-spanned="2" table:style-name="ce13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8" table:number-columns-spanned="1" table:number-rows-spanned="2" table:style-name="ce13">
            <text:p>18</text:p>
          </table:table-cell>
          <table:table-cell office:value-type="string" table:number-columns-spanned="1" table:number-rows-spanned="2" table:style-name="ce15">
            <text:p>DEMOLIÇÃO DE ADUELA DE CONCRETO</text:p>
          </table:table-cell>
          <table:table-cell table:number-columns-spanned="1" table:number-rows-spanned="2" table:style-name="ce136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8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7"/>
          <table:table-cell table:number-columns-spanned="1" table:number-rows-spanned="2" table:style-name="ce13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19" table:number-columns-spanned="1" table:number-rows-spanned="2" table:style-name="ce13">
            <text:p>19</text:p>
          </table:table-cell>
          <table:table-cell office:value-type="string" table:number-columns-spanned="1" table:number-rows-spanned="2" table:style-name="ce15">
            <text:p>DEMOLIÇÃO DE BASE DE CONCRETO</text:p>
          </table:table-cell>
          <table:table-cell table:number-columns-spanned="1" table:number-rows-spanned="2" table:style-name="ce140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2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1"/>
          <table:table-cell table:number-columns-spanned="1" table:number-rows-spanned="2" table:style-name="ce14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0" table:number-columns-spanned="1" table:number-rows-spanned="2" table:style-name="ce13">
            <text:p>20</text:p>
          </table:table-cell>
          <table:table-cell office:value-type="string" table:number-columns-spanned="1" table:number-rows-spanned="2" table:style-name="ce15">
            <text:p>REMOÇÃO DE CONTENÇÃO DE MADEIRA</text:p>
          </table:table-cell>
          <table:table-cell table:number-columns-spanned="1" table:number-rows-spanned="2" table:style-name="ce144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6"/>
          <table:table-cell table:number-columns-spanned="1" table:number-rows-spanned="2" table:style-name="ce146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5"/>
          <table:table-cell table:number-columns-spanned="1" table:number-rows-spanned="2" table:style-name="ce14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1" table:number-columns-spanned="1" table:number-rows-spanned="2" table:style-name="ce13">
            <text:p>21</text:p>
          </table:table-cell>
          <table:table-cell office:value-type="string" table:number-columns-spanned="1" table:number-rows-spanned="2" table:style-name="ce15">
            <text:p>REMOÇÃO DE PERFIL METÁLICO</text:p>
          </table:table-cell>
          <table:table-cell table:number-columns-spanned="1" table:number-rows-spanned="2" table:style-name="ce148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50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49"/>
          <table:table-cell table:number-columns-spanned="1" table:number-rows-spanned="2" table:style-name="ce15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2" table:number-columns-spanned="1" table:number-rows-spanned="2" table:style-name="ce13">
            <text:p>22</text:p>
          </table:table-cell>
          <table:table-cell office:value-type="string" table:number-columns-spanned="1" table:number-rows-spanned="2" table:style-name="ce15">
            <text:p>REMOÇÃO DE PASSARELA METÁLICA</text:p>
          </table:table-cell>
          <table:table-cell table:number-columns-spanned="1" table:number-rows-spanned="2" table:style-name="ce152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4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3"/>
          <table:table-cell table:number-columns-spanned="1" table:number-rows-spanned="2" table:style-name="ce15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3" table:number-columns-spanned="1" table:number-rows-spanned="2" table:style-name="ce13">
            <text:p>23</text:p>
          </table:table-cell>
          <table:table-cell office:value-type="string" table:number-columns-spanned="1" table:number-rows-spanned="2" table:style-name="ce15">
            <text:p>REMOÇÃO DE ESCADA</text:p>
          </table:table-cell>
          <table:table-cell table:number-columns-spanned="1" table:number-rows-spanned="2" table:style-name="ce156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8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7"/>
          <table:table-cell table:number-columns-spanned="1" table:number-rows-spanned="2" table:style-name="ce15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4" table:number-columns-spanned="1" table:number-rows-spanned="2" table:style-name="ce13">
            <text:p>24</text:p>
          </table:table-cell>
          <table:table-cell office:value-type="string" table:number-columns-spanned="1" table:number-rows-spanned="2" table:style-name="ce15">
            <text:p>DEMOLIÇAO DE BOCA DE LOBO</text:p>
          </table:table-cell>
          <table:table-cell table:number-columns-spanned="1" table:number-rows-spanned="2" table:style-name="ce160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1"/>
          <table:table-cell table:number-columns-spanned="1" table:number-rows-spanned="2" table:style-name="ce162"/>
          <table:table-cell table:number-columns-spanned="1" table:number-rows-spanned="2" table:style-name="ce161"/>
          <table:table-cell table:number-columns-spanned="1" table:number-rows-spanned="2" table:style-name="ce162"/>
          <table:table-cell table:number-columns-spanned="1" table:number-rows-spanned="2" table:style-name="ce161"/>
          <table:table-cell table:number-columns-spanned="1" table:number-rows-spanned="2" table:style-name="ce162"/>
          <table:table-cell table:number-columns-spanned="1" table:number-rows-spanned="2" table:style-name="ce16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5" table:number-columns-spanned="1" table:number-rows-spanned="2" table:style-name="ce13">
            <text:p>25</text:p>
          </table:table-cell>
          <table:table-cell office:value-type="string" table:number-columns-spanned="1" table:number-rows-spanned="2" table:style-name="ce15">
            <text:p>MOVIMENTAÇÃO DE TERRA, SERVIÇOS TOPOGRÁFICOS, SUB-BASE,BASE, BINDER E CONTROLE TECNOLÓGICO</text:p>
          </table:table-cell>
          <table:table-cell table:number-columns-spanned="1" table:number-rows-spanned="2" table:style-name="ce164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6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5"/>
          <table:table-cell table:number-columns-spanned="1" table:number-rows-spanned="2" table:style-name="ce166"/>
          <table:table-cell table:number-columns-spanned="1" table:number-rows-spanned="2" table:style-name="ce166"/>
          <table:table-cell table:number-columns-spanned="1" table:number-rows-spanned="2" table:style-name="ce166"/>
          <table:table-cell table:number-columns-spanned="1" table:number-rows-spanned="2" table:style-name="ce166"/>
          <table:table-cell table:number-columns-spanned="1" table:number-rows-spanned="2" table:style-name="ce166"/>
          <table:table-cell table:number-columns-spanned="1" table:number-rows-spanned="2" table:style-name="ce16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6" table:number-columns-spanned="1" table:number-rows-spanned="2" table:style-name="ce13">
            <text:p>26</text:p>
          </table:table-cell>
          <table:table-cell office:value-type="string" table:number-columns-spanned="1" table:number-rows-spanned="2" table:style-name="ce15">
            <text:p>PAVIMENTAÇÃO E CONTROLE TECNOLÓGICO - CAMADA DE ROLAMENTO</text:p>
          </table:table-cell>
          <table:table-cell table:number-columns-spanned="1" table:number-rows-spanned="2" table:style-name="ce168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0"/>
          <table:table-cell table:number-columns-spanned="1" table:number-rows-spanned="2" table:style-name="ce170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69"/>
          <table:table-cell table:number-columns-spanned="1" table:number-rows-spanned="2" table:style-name="ce170"/>
          <table:table-cell table:number-columns-spanned="1" table:number-rows-spanned="2" table:style-name="ce170"/>
          <table:table-cell table:number-columns-spanned="1" table:number-rows-spanned="2" table:style-name="ce170"/>
          <table:table-cell table:number-columns-spanned="1" table:number-rows-spanned="2" table:style-name="ce170"/>
          <table:table-cell table:number-columns-spanned="1" table:number-rows-spanned="2" table:style-name="ce17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7" table:number-columns-spanned="1" table:number-rows-spanned="2" table:style-name="ce13">
            <text:p>27</text:p>
          </table:table-cell>
          <table:table-cell office:value-type="string" table:number-columns-spanned="1" table:number-rows-spanned="2" table:style-name="ce15">
            <text:p>EXECUÇÃO DE GUIAS E SARJETAS E CONTROLE TECNOLÓGICO</text:p>
          </table:table-cell>
          <table:table-cell table:number-columns-spanned="1" table:number-rows-spanned="2" table:style-name="ce172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4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3"/>
          <table:table-cell table:number-columns-spanned="1" table:number-rows-spanned="2" table:style-name="ce174"/>
          <table:table-cell table:number-columns-spanned="1" table:number-rows-spanned="2" table:style-name="ce174"/>
          <table:table-cell table:number-columns-spanned="1" table:number-rows-spanned="2" table:style-name="ce174"/>
          <table:table-cell table:number-columns-spanned="1" table:number-rows-spanned="2" table:style-name="ce174"/>
          <table:table-cell table:number-columns-spanned="1" table:number-rows-spanned="2" table:style-name="ce174"/>
          <table:table-cell table:number-columns-spanned="1" table:number-rows-spanned="2" table:style-name="ce17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8" table:number-columns-spanned="1" table:number-rows-spanned="2" table:style-name="ce13">
            <text:p>28</text:p>
          </table:table-cell>
          <table:table-cell office:value-type="string" table:number-columns-spanned="1" table:number-rows-spanned="2" table:style-name="ce15">
            <text:p>BOCAS DE LOBO E RAMAIS</text:p>
          </table:table-cell>
          <table:table-cell table:number-columns-spanned="1" table:number-rows-spanned="2" table:style-name="ce176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7"/>
          <table:table-cell table:number-columns-spanned="1" table:number-rows-spanned="2" table:style-name="ce178"/>
          <table:table-cell table:number-columns-spanned="1" table:number-rows-spanned="2" table:style-name="ce177"/>
          <table:table-cell table:number-columns-spanned="1" table:number-rows-spanned="2" table:style-name="ce178"/>
          <table:table-cell table:number-columns-spanned="1" table:number-rows-spanned="2" table:style-name="ce178"/>
          <table:table-cell table:number-columns-spanned="1" table:number-rows-spanned="2" table:style-name="ce178"/>
          <table:table-cell table:number-columns-spanned="1" table:number-rows-spanned="2" table:style-name="ce178"/>
          <table:table-cell table:number-columns-spanned="1" table:number-rows-spanned="2" table:style-name="ce178"/>
          <table:table-cell table:number-columns-spanned="1" table:number-rows-spanned="2" table:style-name="ce17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29" table:number-columns-spanned="1" table:number-rows-spanned="2" table:style-name="ce13">
            <text:p>29</text:p>
          </table:table-cell>
          <table:table-cell office:value-type="string" table:number-columns-spanned="1" table:number-rows-spanned="2" table:style-name="ce15">
            <text:p>POÇO DE VISITA E CAIXAS DE DRENAGEM</text:p>
          </table:table-cell>
          <table:table-cell table:number-columns-spanned="1" table:number-rows-spanned="2" table:style-name="ce180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2"/>
          <table:table-cell table:number-columns-spanned="1" table:number-rows-spanned="2" table:style-name="ce182"/>
          <table:table-cell table:number-columns-spanned="1" table:number-rows-spanned="2" table:style-name="ce182"/>
          <table:table-cell table:number-columns-spanned="1" table:number-rows-spanned="2" table:style-name="ce182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1"/>
          <table:table-cell table:number-columns-spanned="1" table:number-rows-spanned="2" table:style-name="ce18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0" table:number-columns-spanned="1" table:number-rows-spanned="2" table:style-name="ce13">
            <text:p>30</text:p>
          </table:table-cell>
          <table:table-cell office:value-type="string" table:number-columns-spanned="1" table:number-rows-spanned="2" table:style-name="ce15">
            <text:p>PROLONGAMENTO DE CORPO PARA POÇO DE VISITA</text:p>
          </table:table-cell>
          <table:table-cell table:number-columns-spanned="1" table:number-rows-spanned="2" table:style-name="ce184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6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5"/>
          <table:table-cell table:number-columns-spanned="1" table:number-rows-spanned="2" table:style-name="ce18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1" table:number-columns-spanned="1" table:number-rows-spanned="2" table:style-name="ce13">
            <text:p>31</text:p>
          </table:table-cell>
          <table:table-cell office:value-type="string" table:number-columns-spanned="1" table:number-rows-spanned="2" table:style-name="ce15">
            <text:p>PROLONGAMENTO DE CHAMINÉ PARA POÇO DE VISITA</text:p>
          </table:table-cell>
          <table:table-cell table:number-columns-spanned="1" table:number-rows-spanned="2" table:style-name="ce188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90"/>
          <table:table-cell table:number-columns-spanned="1" table:number-rows-spanned="2" table:style-name="ce190"/>
          <table:table-cell table:number-columns-spanned="1" table:number-rows-spanned="2" table:style-name="ce190"/>
          <table:table-cell table:number-columns-spanned="1" table:number-rows-spanned="2" table:style-name="ce190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89"/>
          <table:table-cell table:number-columns-spanned="1" table:number-rows-spanned="2" table:style-name="ce19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2" table:number-columns-spanned="1" table:number-rows-spanned="2" table:style-name="ce13">
            <text:p>32</text:p>
          </table:table-cell>
          <table:table-cell office:value-type="string" table:number-columns-spanned="1" table:number-rows-spanned="2" table:style-name="ce15">
            <text:p>ASSENTAMENTO DE TUBOS DE DRENAGEM</text:p>
          </table:table-cell>
          <table:table-cell table:number-columns-spanned="1" table:number-rows-spanned="2" table:style-name="ce192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4"/>
          <table:table-cell table:number-columns-spanned="1" table:number-rows-spanned="2" table:style-name="ce194"/>
          <table:table-cell table:number-columns-spanned="1" table:number-rows-spanned="2" table:style-name="ce194"/>
          <table:table-cell table:number-columns-spanned="1" table:number-rows-spanned="2" table:style-name="ce194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3"/>
          <table:table-cell table:number-columns-spanned="1" table:number-rows-spanned="2" table:style-name="ce19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3" table:number-columns-spanned="1" table:number-rows-spanned="2" table:style-name="ce13">
            <text:p>33</text:p>
          </table:table-cell>
          <table:table-cell office:value-type="string" table:number-columns-spanned="1" table:number-rows-spanned="2" table:style-name="ce15">
            <text:p>ESCORAMENTO, ESCAVAÇÃO, REATERRO E BOTA-FORA PARA REDE DE DRENAGEM</text:p>
          </table:table-cell>
          <table:table-cell table:number-columns-spanned="1" table:number-rows-spanned="2" table:style-name="ce196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8"/>
          <table:table-cell table:number-columns-spanned="1" table:number-rows-spanned="2" table:style-name="ce198"/>
          <table:table-cell table:number-columns-spanned="1" table:number-rows-spanned="2" table:style-name="ce198"/>
          <table:table-cell table:number-columns-spanned="1" table:number-rows-spanned="2" table:style-name="ce198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7"/>
          <table:table-cell table:number-columns-spanned="1" table:number-rows-spanned="2" table:style-name="ce19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4" table:number-columns-spanned="1" table:number-rows-spanned="2" table:style-name="ce13">
            <text:p>34</text:p>
          </table:table-cell>
          <table:table-cell office:value-type="string" table:number-columns-spanned="1" table:number-rows-spanned="2" table:style-name="ce15">
            <text:p>DRENO LONGITUDINAL</text:p>
          </table:table-cell>
          <table:table-cell table:number-columns-spanned="1" table:number-rows-spanned="2" table:style-name="ce200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2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1"/>
          <table:table-cell table:number-columns-spanned="1" table:number-rows-spanned="2" table:style-name="ce20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5" table:number-columns-spanned="1" table:number-rows-spanned="2" table:style-name="ce13">
            <text:p>35</text:p>
          </table:table-cell>
          <table:table-cell office:value-type="string" table:number-columns-spanned="1" table:number-rows-spanned="2" table:style-name="ce15">
            <text:p>CANALIZAÇÃO: SONDAGEM E PROJETO</text:p>
          </table:table-cell>
          <table:table-cell table:number-columns-spanned="1" table:number-rows-spanned="2" table:style-name="ce204"/>
          <table:table-cell table:number-columns-spanned="1" table:number-rows-spanned="2" table:style-name="ce205"/>
          <table:table-cell table:number-columns-spanned="1" table:number-rows-spanned="2" table:style-name="ce205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6"/>
          <table:table-cell table:number-columns-spanned="1" table:number-rows-spanned="2" table:style-name="ce20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6" table:number-columns-spanned="1" table:number-rows-spanned="2" table:style-name="ce13">
            <text:p>36</text:p>
          </table:table-cell>
          <table:table-cell office:value-type="string" table:number-columns-spanned="1" table:number-rows-spanned="2" table:style-name="ce15">
            <text:p>CANALIZAÇÃO: ENSECADEIRA</text:p>
          </table:table-cell>
          <table:table-cell table:number-columns-spanned="1" table:number-rows-spanned="2" table:style-name="ce208"/>
          <table:table-cell table:number-columns-spanned="1" table:number-rows-spanned="2" table:style-name="ce209"/>
          <table:table-cell table:number-columns-spanned="1" table:number-rows-spanned="2" table:style-name="ce209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10"/>
          <table:table-cell table:number-columns-spanned="1" table:number-rows-spanned="2" table:style-name="ce209"/>
          <table:table-cell table:number-columns-spanned="1" table:number-rows-spanned="2" table:style-name="ce209"/>
          <table:table-cell table:number-columns-spanned="1" table:number-rows-spanned="2" table:style-name="ce209"/>
          <table:table-cell table:number-columns-spanned="1" table:number-rows-spanned="2" table:style-name="ce209"/>
          <table:table-cell table:number-columns-spanned="1" table:number-rows-spanned="2" table:style-name="ce21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7" table:number-columns-spanned="1" table:number-rows-spanned="2" table:style-name="ce13">
            <text:p>37</text:p>
          </table:table-cell>
          <table:table-cell office:value-type="string" table:number-columns-spanned="1" table:number-rows-spanned="2" table:style-name="ce15">
            <text:p>CANALIZAÇÃO: LOCAÇÃO</text:p>
          </table:table-cell>
          <table:table-cell table:number-columns-spanned="1" table:number-rows-spanned="2" table:style-name="ce212"/>
          <table:table-cell table:number-columns-spanned="1" table:number-rows-spanned="2" table:style-name="ce213"/>
          <table:table-cell table:number-columns-spanned="1" table:number-rows-spanned="2" table:style-name="ce213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4"/>
          <table:table-cell table:number-columns-spanned="1" table:number-rows-spanned="2" table:style-name="ce213"/>
          <table:table-cell table:number-columns-spanned="1" table:number-rows-spanned="2" table:style-name="ce213"/>
          <table:table-cell table:number-columns-spanned="1" table:number-rows-spanned="2" table:style-name="ce213"/>
          <table:table-cell table:number-columns-spanned="1" table:number-rows-spanned="2" table:style-name="ce213"/>
          <table:table-cell table:number-columns-spanned="1" table:number-rows-spanned="2" table:style-name="ce21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8" table:number-columns-spanned="1" table:number-rows-spanned="2" table:style-name="ce13">
            <text:p>38</text:p>
          </table:table-cell>
          <table:table-cell office:value-type="string" table:number-columns-spanned="1" table:number-rows-spanned="2" table:style-name="ce15">
            <text:p>CANALIZAÇÃO: MOVIMENTO DE TERRA</text:p>
          </table:table-cell>
          <table:table-cell table:number-columns-spanned="1" table:number-rows-spanned="2" table:style-name="ce216"/>
          <table:table-cell table:number-columns-spanned="1" table:number-rows-spanned="2" table:style-name="ce217"/>
          <table:table-cell table:number-columns-spanned="1" table:number-rows-spanned="2" table:style-name="ce217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8"/>
          <table:table-cell table:number-columns-spanned="1" table:number-rows-spanned="2" table:style-name="ce217"/>
          <table:table-cell table:number-columns-spanned="1" table:number-rows-spanned="2" table:style-name="ce217"/>
          <table:table-cell table:number-columns-spanned="1" table:number-rows-spanned="2" table:style-name="ce217"/>
          <table:table-cell table:number-columns-spanned="1" table:number-rows-spanned="2" table:style-name="ce217"/>
          <table:table-cell table:number-columns-spanned="1" table:number-rows-spanned="2" table:style-name="ce21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39" table:number-columns-spanned="1" table:number-rows-spanned="2" table:style-name="ce13">
            <text:p>39</text:p>
          </table:table-cell>
          <table:table-cell office:value-type="string" table:number-columns-spanned="1" table:number-rows-spanned="2" table:style-name="ce15">
            <text:p>CANALIZAÇÃO: GABIÃO</text:p>
          </table:table-cell>
          <table:table-cell table:number-columns-spanned="1" table:number-rows-spanned="2" table:style-name="ce220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2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1"/>
          <table:table-cell table:number-columns-spanned="1" table:number-rows-spanned="2" table:style-name="ce22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0" table:number-columns-spanned="1" table:number-rows-spanned="2" table:style-name="ce13">
            <text:p>40</text:p>
          </table:table-cell>
          <table:table-cell office:value-type="string" table:number-columns-spanned="1" table:number-rows-spanned="2" table:style-name="ce15">
            <text:p>CANALIZAÇÃO: TRANSIÇÕES EM GABIÃO</text:p>
          </table:table-cell>
          <table:table-cell table:number-columns-spanned="1" table:number-rows-spanned="2" table:style-name="ce224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6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6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6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5"/>
          <table:table-cell table:number-columns-spanned="1" table:number-rows-spanned="2" table:style-name="ce22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1" table:number-columns-spanned="1" table:number-rows-spanned="2" table:style-name="ce13">
            <text:p>41</text:p>
          </table:table-cell>
          <table:table-cell office:value-type="string" table:number-columns-spanned="1" table:number-rows-spanned="2" table:style-name="ce15">
            <text:p>CANALIZAÇÃO: ASSENTAMENTO DE ADUELAS</text:p>
          </table:table-cell>
          <table:table-cell table:number-columns-spanned="1" table:number-rows-spanned="2" table:style-name="ce228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30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29"/>
          <table:table-cell table:number-columns-spanned="1" table:number-rows-spanned="2" table:style-name="ce23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2" table:number-columns-spanned="1" table:number-rows-spanned="2" table:style-name="ce13">
            <text:p>42</text:p>
          </table:table-cell>
          <table:table-cell office:value-type="string" table:number-columns-spanned="1" table:number-rows-spanned="2" table:style-name="ce15">
            <text:p>CANALIZAÇÃO: PV DAS ADUELAS</text:p>
          </table:table-cell>
          <table:table-cell table:number-columns-spanned="1" table:number-rows-spanned="2" table:style-name="ce232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4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4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3"/>
          <table:table-cell table:number-columns-spanned="1" table:number-rows-spanned="2" table:style-name="ce23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3" table:number-columns-spanned="1" table:number-rows-spanned="2" table:style-name="ce13">
            <text:p>43</text:p>
          </table:table-cell>
          <table:table-cell office:value-type="string" table:number-columns-spanned="1" table:number-rows-spanned="2" table:style-name="ce15">
            <text:p>CANALIZAÇÃO: MURO ALA DE DISSIPAÇÃO DA ADUELA</text:p>
          </table:table-cell>
          <table:table-cell table:number-columns-spanned="1" table:number-rows-spanned="2" table:style-name="ce236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8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7"/>
          <table:table-cell table:number-columns-spanned="1" table:number-rows-spanned="2" table:style-name="ce23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4" table:number-columns-spanned="1" table:number-rows-spanned="2" table:style-name="ce13">
            <text:p>44</text:p>
          </table:table-cell>
          <table:table-cell office:value-type="string" table:number-columns-spanned="1" table:number-rows-spanned="2" table:style-name="ce15">
            <text:p>SINALIZAÇÃO: HORIZONTAL</text:p>
          </table:table-cell>
          <table:table-cell table:number-columns-spanned="1" table:number-rows-spanned="2" table:style-name="ce240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2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2"/>
          <table:table-cell table:number-columns-spanned="1" table:number-rows-spanned="2" table:style-name="ce241"/>
          <table:table-cell table:number-columns-spanned="1" table:number-rows-spanned="2" table:style-name="ce241"/>
          <table:table-cell table:number-columns-spanned="1" table:number-rows-spanned="2" table:style-name="ce24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5" table:number-columns-spanned="1" table:number-rows-spanned="2" table:style-name="ce13">
            <text:p>45</text:p>
          </table:table-cell>
          <table:table-cell office:value-type="string" table:number-columns-spanned="1" table:number-rows-spanned="2" table:style-name="ce15">
            <text:p>SINALIZAÇÃO: VERTICAL</text:p>
          </table:table-cell>
          <table:table-cell table:number-columns-spanned="1" table:number-rows-spanned="2" table:style-name="ce244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6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6"/>
          <table:table-cell table:number-columns-spanned="1" table:number-rows-spanned="2" table:style-name="ce245"/>
          <table:table-cell table:number-columns-spanned="1" table:number-rows-spanned="2" table:style-name="ce245"/>
          <table:table-cell table:number-columns-spanned="1" table:number-rows-spanned="2" table:style-name="ce24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6" table:number-columns-spanned="1" table:number-rows-spanned="2" table:style-name="ce13">
            <text:p>46</text:p>
          </table:table-cell>
          <table:table-cell office:value-type="string" table:number-columns-spanned="1" table:number-rows-spanned="2" table:style-name="ce15">
            <text:p>SINALIZAÇÃO: DISPOSITIVOS AUXILIARES</text:p>
          </table:table-cell>
          <table:table-cell table:number-columns-spanned="1" table:number-rows-spanned="2" table:style-name="ce248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50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50"/>
          <table:table-cell table:number-columns-spanned="1" table:number-rows-spanned="2" table:style-name="ce249"/>
          <table:table-cell table:number-columns-spanned="1" table:number-rows-spanned="2" table:style-name="ce249"/>
          <table:table-cell table:number-columns-spanned="1" table:number-rows-spanned="2" table:style-name="ce25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7" table:number-columns-spanned="1" table:number-rows-spanned="2" table:style-name="ce13">
            <text:p>47</text:p>
          </table:table-cell>
          <table:table-cell office:value-type="string" table:number-columns-spanned="1" table:number-rows-spanned="2" table:style-name="ce15">
            <text:p>MOBILIDADE E ACESSIBILIDADE URBANA</text:p>
          </table:table-cell>
          <table:table-cell table:number-columns-spanned="1" table:number-rows-spanned="2" table:style-name="ce252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4"/>
          <table:table-cell table:number-columns-spanned="1" table:number-rows-spanned="2" table:style-name="ce253"/>
          <table:table-cell table:number-columns-spanned="1" table:number-rows-spanned="2" table:style-name="ce253"/>
          <table:table-cell table:number-columns-spanned="1" table:number-rows-spanned="2" table:style-name="ce255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8" table:number-columns-spanned="1" table:number-rows-spanned="2" table:style-name="ce13">
            <text:p>48</text:p>
          </table:table-cell>
          <table:table-cell office:value-type="string" table:number-columns-spanned="1" table:number-rows-spanned="2" table:style-name="ce15">
            <text:p>SERVIÇOS COMPLEMENTARES: BARREIRA SIMPLES DE CONCRETO, ARMADA, PRÉ-MOLDADA (PERFIL NEW JERSEY) - L &gt; 3,00 M E H = 810 MM</text:p>
          </table:table-cell>
          <table:table-cell table:number-columns-spanned="1" table:number-rows-spanned="2" table:style-name="ce256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7"/>
          <table:table-cell table:number-columns-spanned="1" table:number-rows-spanned="2" table:style-name="ce258"/>
          <table:table-cell table:number-columns-spanned="1" table:number-rows-spanned="2" table:style-name="ce258"/>
          <table:table-cell table:number-columns-spanned="1" table:number-rows-spanned="2" table:style-name="ce257"/>
          <table:table-cell table:number-columns-spanned="1" table:number-rows-spanned="2" table:style-name="ce258"/>
          <table:table-cell table:number-columns-spanned="1" table:number-rows-spanned="2" table:style-name="ce258"/>
          <table:table-cell table:number-columns-spanned="1" table:number-rows-spanned="2" table:style-name="ce259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49" table:number-columns-spanned="1" table:number-rows-spanned="2" table:style-name="ce13">
            <text:p>49</text:p>
          </table:table-cell>
          <table:table-cell office:value-type="string" table:number-columns-spanned="1" table:number-rows-spanned="2" table:style-name="ce15">
            <text:p>SERVIÇOS COMPLEMENTARES: CONSTRUÇÃO DE PASSEIO</text:p>
          </table:table-cell>
          <table:table-cell table:number-columns-spanned="1" table:number-rows-spanned="2" table:style-name="ce260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2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1"/>
          <table:table-cell table:number-columns-spanned="1" table:number-rows-spanned="2" table:style-name="ce263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0" table:number-columns-spanned="1" table:number-rows-spanned="2" table:style-name="ce13">
            <text:p>50</text:p>
          </table:table-cell>
          <table:table-cell office:value-type="string" table:number-columns-spanned="1" table:number-rows-spanned="2" table:style-name="ce15">
            <text:p>SERVIÇOS COMPLEMENTARES: EXECUÇÃO DE MURO DE ALVENARIA EM BLOCOS DE CONCRETO 19X19X39 - H=3,00M</text:p>
          </table:table-cell>
          <table:table-cell table:number-columns-spanned="1" table:number-rows-spanned="2" table:style-name="ce264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6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5"/>
          <table:table-cell table:number-columns-spanned="1" table:number-rows-spanned="2" table:style-name="ce267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1" table:number-columns-spanned="1" table:number-rows-spanned="2" table:style-name="ce13">
            <text:p>51</text:p>
          </table:table-cell>
          <table:table-cell office:value-type="string" table:number-columns-spanned="1" table:number-rows-spanned="2" table:style-name="ce15">
            <text:p>SERVIÇOS COMPLEMENTARES: EXECUÇÃO DE PROTEÇÃO EM MURETA EM BLOCO ESTRUTURAL 14 X 19 X 39CM, COM ARMAÇÃO</text:p>
          </table:table-cell>
          <table:table-cell table:number-columns-spanned="1" table:number-rows-spanned="2" table:style-name="ce268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70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69"/>
          <table:table-cell table:number-columns-spanned="1" table:number-rows-spanned="2" table:style-name="ce271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2" table:number-columns-spanned="1" table:number-rows-spanned="2" table:style-name="ce13">
            <text:p>52</text:p>
          </table:table-cell>
          <table:table-cell office:value-type="string" table:number-columns-spanned="1" table:number-rows-spanned="2" table:style-name="ce15">
            <text:p>SERVIÇOS COMPLEMENTARES: EXECUÇÃO DE PROJETO "AS BUILT" - DRENAGEM E PAVIMENTAÇÃO</text:p>
          </table:table-cell>
          <table:table-cell table:number-columns-spanned="1" table:number-rows-spanned="2" table:style-name="ce272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3"/>
          <table:table-cell table:number-columns-spanned="1" table:number-rows-spanned="2" table:style-name="ce274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3" table:number-columns-spanned="1" table:number-rows-spanned="2" table:style-name="ce13">
            <text:p>53</text:p>
          </table:table-cell>
          <table:table-cell office:value-type="string" table:number-columns-spanned="1" table:number-rows-spanned="2" table:style-name="ce15">
            <text:p>SERVIÇOS COMPLEMENTARES: EXECUÇÃO DE PROJETO EXECUTIVO - MURO DE DIVISA</text:p>
          </table:table-cell>
          <table:table-cell table:number-columns-spanned="1" table:number-rows-spanned="2" table:style-name="ce275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7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6"/>
          <table:table-cell table:number-columns-spanned="1" table:number-rows-spanned="2" table:style-name="ce278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4" table:number-columns-spanned="1" table:number-rows-spanned="2" table:style-name="ce13">
            <text:p>54</text:p>
          </table:table-cell>
          <table:table-cell office:value-type="string" table:number-columns-spanned="1" table:number-rows-spanned="2" table:style-name="ce15">
            <text:p>SERVIÇOS COMPLEMENTARES: PLANTIO DE GRAMA ESMERALDA EM PLACAS</text:p>
          </table:table-cell>
          <table:table-cell table:number-columns-spanned="1" table:number-rows-spanned="2" table:style-name="ce279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1"/>
          <table:table-cell table:number-columns-spanned="1" table:number-rows-spanned="2" table:style-name="ce280"/>
          <table:table-cell table:number-columns-spanned="1" table:number-rows-spanned="2" table:style-name="ce281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0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1"/>
          <table:table-cell table:number-columns-spanned="1" table:number-rows-spanned="2" table:style-name="ce282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5" table:number-columns-spanned="1" table:number-rows-spanned="2" table:style-name="ce13">
            <text:p>55</text:p>
          </table:table-cell>
          <table:table-cell office:value-type="string" table:number-columns-spanned="1" table:number-rows-spanned="2" table:style-name="ce15">
            <text:p>SERVIÇOS COMPLEMENTARES: REMOÇÃO E RECOLOCAÇÃO DE TAMPÕES</text:p>
          </table:table-cell>
          <table:table-cell table:number-columns-spanned="1" table:number-rows-spanned="2" table:style-name="ce283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5"/>
          <table:table-cell table:number-columns-spanned="1" table:number-rows-spanned="2" table:style-name="ce284"/>
          <table:table-cell table:number-columns-spanned="1" table:number-rows-spanned="2" table:style-name="ce285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4"/>
          <table:table-cell table:number-columns-spanned="1" table:number-rows-spanned="2" table:style-name="ce285"/>
          <table:table-cell table:number-columns-spanned="1" table:number-rows-spanned="2" table:style-name="ce284"/>
          <table:table-cell table:number-columns-spanned="1" table:number-rows-spanned="2" table:style-name="ce285"/>
          <table:table-cell table:number-columns-spanned="1" table:number-rows-spanned="2" table:style-name="ce284"/>
          <table:table-cell table:number-columns-spanned="1" table:number-rows-spanned="2" table:style-name="ce286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6" table:number-columns-spanned="1" table:number-rows-spanned="2" table:style-name="ce13">
            <text:p>56</text:p>
          </table:table-cell>
          <table:table-cell office:value-type="string" table:number-columns-spanned="1" table:number-rows-spanned="2" table:style-name="ce15">
            <text:p>SERVIÇOS COMPLEMENTARES: REMOÇÃO E RECOLOCAÇÃO DE POSTES DE CONCRETO<text:s/></text:p>
          </table:table-cell>
          <table:table-cell table:number-columns-spanned="1" table:number-rows-spanned="2" table:style-name="ce287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9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9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88"/>
          <table:table-cell table:number-columns-spanned="1" table:number-rows-spanned="2" table:style-name="ce290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7" table:number-columns-spanned="1" table:number-rows-spanned="2" table:style-name="ce13">
            <text:p>57</text:p>
          </table:table-cell>
          <table:table-cell office:value-type="string" table:number-columns-spanned="1" table:number-rows-spanned="2" table:style-name="ce15">
            <text:p>CONTROLE E MONITORAMENTO AMBIENTAL</text:p>
          </table:table-cell>
          <table:table-cell table:number-columns-spanned="1" table:number-rows-spanned="2" table:style-name="ce291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2"/>
          <table:table-cell table:number-columns-spanned="1" table:number-rows-spanned="2" table:style-name="ce293"/>
          <table:table-cell table:number-columns-spanned="1" table:number-rows-spanned="2" table:style-name="ce294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8" table:number-columns-spanned="1" table:number-rows-spanned="2" table:style-name="ce13">
            <text:p>58</text:p>
          </table:table-cell>
          <table:table-cell office:value-type="string" table:number-columns-spanned="1" table:number-rows-spanned="2" table:style-name="ce15">
            <text:p>MOBILIZAÇÃO DE EQUIPAMENTOS</text:p>
          </table:table-cell>
          <table:table-cell table:number-columns-spanned="1" table:number-rows-spanned="2" table:style-name="ce295"/>
          <table:table-cell table:number-columns-spanned="1" table:number-rows-spanned="2" table:style-name="ce296"/>
          <table:table-cell table:number-columns-spanned="1" table:number-rows-spanned="2" table:style-name="ce297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6"/>
          <table:table-cell table:number-columns-spanned="1" table:number-rows-spanned="2" table:style-name="ce298"/>
          <table:table-cell table:number-columns-repeated="1635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office:value-type="float" office:value="59" table:number-columns-spanned="1" table:number-rows-spanned="2" table:style-name="ce14">
            <text:p>59</text:p>
          </table:table-cell>
          <table:table-cell office:value-type="string" table:number-columns-spanned="1" table:number-rows-spanned="2" table:style-name="ce16">
            <text:p>DESMOBILIZAÇÃO DE EQUIPAMENTOS</text:p>
          </table:table-cell>
          <table:table-cell table:number-columns-spanned="1" table:number-rows-spanned="2" table:style-name="ce299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0"/>
          <table:table-cell table:number-columns-spanned="1" table:number-rows-spanned="2" table:style-name="ce301"/>
          <table:table-cell table:number-columns-repeated="1635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6">
          <table:table-cell table:number-columns-repeated="16384"/>
        </table:table-row>
        <table:table-row table:style-name="ro7">
          <table:table-cell table:number-columns-repeated="2" table:style-name="ce1"/>
          <table:table-cell office:value-type="string" table:style-name="ce7">
            <text:p>*</text:p>
          </table:table-cell>
          <table:table-cell office:value-type="string" table:style-name="ce8">
            <text:p>Quantidade de dias refere-se ao avanço físico da obra</text:p>
          </table:table-cell>
          <table:table-cell table:number-columns-repeated="16380" table:style-name="ce1"/>
        </table:table-row>
        <table:table-row table:number-rows-repeated="71" table:style-name="ro6">
          <table:table-cell table:number-columns-repeated="16384"/>
        </table:table-row>
        <table:table-row table:style-name="ro6">
          <table:table-cell table:number-columns-repeated="2"/>
          <table:table-cell table:style-name="ce1">
            <draw:frame draw:z-index="5" draw:id="id4" draw:style-name="a4" draw:name="Gráfico 5" svg:x="0in" svg:y="0.16667in" svg:width="6.37847in" svg:height="4.44097in" style:rel-width="scale" style:rel-height="scale">
              <draw:object xlink:href="Object 5/" xlink:type="simple" xlink:show="embed" xlink:actuate="onLoad"/>
              <svg:title/>
              <svg:desc/>
            </draw:frame>
          </table:table-cell>
          <table:table-cell table:number-columns-repeated="16381"/>
        </table:table-row>
        <table:table-row table:number-rows-repeated="59" table:style-name="ro6">
          <table:table-cell table:number-columns-repeated="16384"/>
        </table:table-row>
        <table:table-row table:style-name="ro6">
          <table:table-cell table:style-name="ce1">
            <draw:frame draw:z-index="4" draw:id="id3" draw:style-name="a3" draw:name="Gráfico 4" svg:x="0in" svg:y="0.09375in" svg:width="5.23264in" svg:height="4.44097in" style:rel-width="scale" style:rel-height="scale">
              <draw:object xlink:href="Object 4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50" table:style-name="ro6">
          <table:table-cell table:number-columns-repeated="16384"/>
        </table:table-row>
        <table:table-row table:style-name="ro6">
          <table:table-cell table:style-name="ce1">
            <draw:frame draw:z-index="3" draw:id="id2" draw:style-name="a2" draw:name="Gráfico 3" svg:x="0.5in" svg:y="0.11458in" svg:width="5.23264in" svg:height="4.44097in" style:rel-width="scale" style:rel-height="scale">
              <draw:object xlink:href="Object 3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55" table:style-name="ro6">
          <table:table-cell table:number-columns-repeated="16384"/>
        </table:table-row>
        <table:table-row table:style-name="ro6">
          <table:table-cell table:style-name="ce1">
            <draw:frame draw:z-index="2" draw:id="id1" draw:style-name="a1" draw:name="Gráfico 2" svg:x="0in" svg:y="0in" svg:width="5.23264in" svg:height="4.24653in" style:rel-width="scale" style:rel-height="scale">
              <draw:object xlink:href="Object 2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60" table:style-name="ro6">
          <table:table-cell table:number-columns-repeated="16384"/>
        </table:table-row>
        <table:table-row table:style-name="ro6">
          <table:table-cell table:style-name="ce1">
            <draw:frame draw:z-index="1" draw:id="id0" draw:style-name="a0" draw:name="Gráfico 1" svg:x="0in" svg:y="0in" svg:width="5.23264in" svg:height="4.2465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149" table:style-name="ro6">
          <table:table-cell table:number-columns-repeated="16384"/>
        </table:table-row>
        <table:named-expressions>
          <table:named-range table:name="Print_Area" table:cell-range-address="Cro_Fisico-T.$A$1:Cro_Fisico-T.$Z$128" table:base-cell-address="Cro_Fisico-T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Tutorial" table:style-name="ta2">
        <table:table-source xlink:href="file:///F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anco" table:style-name="ta2">
        <table:table-source xlink:href="file:///F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mposições" table:style-name="ta2">
        <table:table-source xlink:href="file:///F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tações" table:style-name="ta2">
        <table:table-source xlink:href="file:///F:/Users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Relatórios" table:style-name="ta2">
        <table:table-source xlink:href="file:///F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usca" table:style-name="ta2">
        <table:table-source xlink:href="file:///F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'#PL_Licitante" table:style-name="ta2">
        <table:table-source xlink:href="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" table:table-name="PL_Licitan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'#Cro_Finan-T" table:style-name="ta2">
        <table:table-source xlink:href="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" table:table-name="Cro_Finan-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'#Cro_Fisico-T" table:style-name="ta2">
        <table:table-source xlink:href="file:///C:/Users/18424993861/OneDrive%20-%20Prefeitura%20Municipal%20de%20Campinas/2%20-%20Controle%20das%20Obras%20-%20todos%20os%20anos/OBRAS%20-%20TUDO/Coord%20Infraestrutura/Pavim.%20São%20Luís%20Paraitinga%20-%20Compec/Planilha%20São%20Luís%20Paraitinga%20-%20Compec.xlsx" table:table-name="Cro_Fisico-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Cro_Fisico-T.$A$1"/>
        <table:named-expression table:name="\a" table:expression="of:=[.#REF!]" table:base-cell-address="Cro_Fisico-T.$A$1"/>
        <table:named-range table:name="____1__123Graph_ACHART_1" table:cell-range-address="'file:///C:/Users/1239511/AppData/Local/Temp/PLA/Works/MATRIZ/EAP/Curva%25201%2520folha.xls'#A.$F$59:A.$AG$59" table:base-cell-address="Cro_Fisico-T.$A$1"/>
        <table:named-range table:name="____2__123Graph_BCHART_1" table:cell-range-address="'file:///C:/Users/1239511/AppData/Local/Temp/PLA/Works/MATRIZ/EAP/Curva%25201%2520folha.xls'#A.$F$63:A.$AG$63" table:base-cell-address="Cro_Fisico-T.$A$1"/>
        <table:named-range table:name="____3__123Graph_XCHART_1" table:cell-range-address="'file:///C:/Users/1239511/AppData/Local/Temp/PLA/Works/MATRIZ/EAP/Curva%25201%2520folha.xls'#A.$F$11:A.$AG$11" table:base-cell-address="Cro_Fisico-T.$A$1"/>
        <table:named-expression table:name="___1__123Graph_ACHART_1" table:expression="of:=[.#REF!]" table:base-cell-address="Cro_Fisico-T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Cro_Fisico-T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Cro_Fisico-T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Cro_Fisico-T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__2__123Graph_BCHART_1" table:expression="of:=[.#REF!]" table:base-cell-address="Cro_Fisico-T.$A$1"/>
        <table:named-expression table:name="___2Excel_BuiltIn_Print_Titles_16_1" table:expression="of:=NA()" table:base-cell-address="Cro_Fisico-T.$A$1"/>
        <table:named-expression table:name="___3__123Graph_XCHART_1" table:expression="of:=[.#REF!]" table:base-cell-address="Cro_Fisico-T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__xlnm.Print_Area_2" table:expression="of:=[.#REF!]" table:base-cell-address="Cro_Fisico-T.$A$1"/>
        <table:named-expression table:name="___xlnm.Print_Area_4" table:expression="of:=NA()" table:base-cell-address="Cro_Fisico-T.$A$1"/>
        <table:named-expression table:name="__1__123Graph_ACHART_1" table:expression="of:=[.#REF!]" table:base-cell-address="Cro_Fisico-T.$A$1"/>
        <table:named-expression table:name="__123Graph_A" table:expression="of:=[.#REF!]" table:base-cell-address="Cro_Fisico-T.$A$1"/>
        <table:named-expression table:name="__123Graph_ACHART_1" table:expression="of:=[.#REF!]" table:base-cell-address="Cro_Fisico-T.$A$1"/>
        <table:named-expression table:name="__123Graph_B" table:expression="of:=[.#REF!]" table:base-cell-address="Cro_Fisico-T.$A$1"/>
        <table:named-expression table:name="__123Graph_BCHART_1" table:expression="of:=[.#REF!]" table:base-cell-address="Cro_Fisico-T.$A$1"/>
        <table:named-expression table:name="__123Graph_X" table:expression="of:=[.#REF!]" table:base-cell-address="Cro_Fisico-T.$A$1"/>
        <table:named-expression table:name="__123Graph_XCHART_1" table:expression="of:=[.#REF!]" table:base-cell-address="Cro_Fisico-T.$A$1"/>
        <table:named-expression table:name="__1Excel_BuiltIn_Print_Area_7_1" table:expression="of:=[.#REF!]" table:base-cell-address="Cro_Fisico-T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_1Excel_BuiltIn_Print_Titles_16_1" table:expression="of:=NA()" table:base-cell-address="Cro_Fisico-T.$A$1"/>
        <table:named-expression table:name="__2__123Graph_BCHART_1" table:expression="of:=[.#REF!]" table:base-cell-address="Cro_Fisico-T.$A$1"/>
        <table:named-expression table:name="__2Excel_BuiltIn_Print_Area_8_1" table:expression="of:=[.#REF!]" table:base-cell-address="Cro_Fisico-T.$A$1"/>
        <table:named-expression table:name="__2Excel_BuiltIn_Print_Titles_16_1" table:expression="of:=NA()" table:base-cell-address="Cro_Fisico-T.$A$1"/>
        <table:named-expression table:name="__2Excel_BuiltIn_Print_Titles_17_1" table:expression="of:=NA()" table:base-cell-address="Cro_Fisico-T.$A$1"/>
        <table:named-expression table:name="__3__123Graph_XCHART_1" table:expression="of:=[.#REF!]" table:base-cell-address="Cro_Fisico-T.$A$1"/>
        <table:named-expression table:name="__3Excel_BuiltIn_Print_Titles_1_1" table:expression="of:=[.#REF!]" table:base-cell-address="Cro_Fisico-T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_3Excel_BuiltIn_Print_Titles_18_1" table:expression="of:=NA()" table:base-cell-address="Cro_Fisico-T.$A$1"/>
        <table:named-expression table:name="__4Excel_BuiltIn_Print_Titles_17_1" table:expression="of:=NA()" table:base-cell-address="Cro_Fisico-T.$A$1"/>
        <table:named-expression table:name="__4Excel_BuiltIn_Print_Titles_19_1" table:expression="of:=NA()" table:base-cell-address="Cro_Fisico-T.$A$1"/>
        <table:named-expression table:name="__5Excel_BuiltIn_Print_Titles_18_1" table:expression="of:=NA()" table:base-cell-address="Cro_Fisico-T.$A$1"/>
        <table:named-expression table:name="__5Excel_BuiltIn_Print_Titles_21_1_1_1" table:expression="of:=NA()" table:base-cell-address="Cro_Fisico-T.$A$1"/>
        <table:named-expression table:name="__6Excel_BuiltIn_Print_Titles_19_1" table:expression="of:=NA()" table:base-cell-address="Cro_Fisico-T.$A$1"/>
        <table:named-expression table:name="__7Excel_BuiltIn_Print_Titles_21_1_1_1" table:expression="of:=NA()" table:base-cell-address="Cro_Fisico-T.$A$1"/>
        <table:named-expression table:name="__xlfn_AGGREGATE" table:expression="of:=NA()" table:base-cell-address="Cro_Fisico-T.$A$1"/>
        <table:named-expression table:name="__xlfn_IFERROR" table:expression="of:=#N/A" table:base-cell-address="Cro_Fisico-T.$A$1"/>
        <table:named-expression table:name="__xlnm.Print_Area" table:expression="of:={#NAME?}" table:base-cell-address="Cro_Fisico-T.$A$1"/>
        <table:named-expression table:name="__xlnm.Print_Area_1" table:expression="of:={#NAME?}" table:base-cell-address="Cro_Fisico-T.$A$1"/>
        <table:named-expression table:name="__xlnm.Print_Area_10_1" table:expression="of:=[.#REF!]" table:base-cell-address="Cro_Fisico-T.$A$1"/>
        <table:named-expression table:name="__xlnm.Print_Area_2" table:expression="of:=[.#REF!]" table:base-cell-address="Cro_Fisico-T.$A$1"/>
        <table:named-expression table:name="__xlnm.Print_Area_3" table:expression="of:={#NAME?}" table:base-cell-address="Cro_Fisico-T.$A$1"/>
        <table:named-expression table:name="__xlnm.Print_Area_3_1" table:expression="of:=[.#REF!]" table:base-cell-address="Cro_Fisico-T.$A$1"/>
        <table:named-expression table:name="__xlnm.Print_Area_4" table:expression="of:=NA()" table:base-cell-address="Cro_Fisico-T.$A$1"/>
        <table:named-expression table:name="__xlnm.Print_Area_4_1" table:expression="of:=#N/A" table:base-cell-address="Cro_Fisico-T.$A$1"/>
        <table:named-expression table:name="__xlnm.Print_Area_5" table:expression="of:={#NAME?}" table:base-cell-address="Cro_Fisico-T.$A$1"/>
        <table:named-expression table:name="__xlnm.Print_Area_6" table:expression="of:={#NAME?}" table:base-cell-address="Cro_Fisico-T.$A$1"/>
        <table:named-expression table:name="__xlnm.Print_Area_7" table:expression="of:={#NAME?}" table:base-cell-address="Cro_Fisico-T.$A$1"/>
        <table:named-expression table:name="__xlnm.Print_Area_7_1" table:expression="of:=[.#REF!]" table:base-cell-address="Cro_Fisico-T.$A$1"/>
        <table:named-expression table:name="__xlnm.Print_Area_8" table:expression="of:=[.#REF!]" table:base-cell-address="Cro_Fisico-T.$A$1"/>
        <table:named-expression table:name="__xlnm.Print_Area_9" table:expression="of:=[.#REF!]" table:base-cell-address="Cro_Fisico-T.$A$1"/>
        <table:named-expression table:name="__xlnm.Print_Titles" table:expression="of:={#NAME?}" table:base-cell-address="Cro_Fisico-T.$A$1"/>
        <table:named-expression table:name="__xlnm.Print_Titles_1" table:expression="of:={#NAME?}" table:base-cell-address="Cro_Fisico-T.$A$1"/>
        <table:named-expression table:name="__xlnm.Print_Titles_10" table:expression="of:={#NAME?}" table:base-cell-address="Cro_Fisico-T.$A$1"/>
        <table:named-expression table:name="__xlnm.Print_Titles_10_1" table:expression="of:=[.#REF!]" table:base-cell-address="Cro_Fisico-T.$A$1"/>
        <table:named-expression table:name="__xlnm.Print_Titles_11" table:expression="of:=([.#REF!]~[.#REF!])" table:base-cell-address="Cro_Fisico-T.$A$1"/>
        <table:named-expression table:name="__xlnm.Print_Titles_2" table:expression="of:={#NAME?}" table:base-cell-address="Cro_Fisico-T.$A$1"/>
        <table:named-expression table:name="__xlnm.Print_Titles_3" table:expression="of:={#NAME?}" table:base-cell-address="Cro_Fisico-T.$A$1"/>
        <table:named-expression table:name="__xlnm.Print_Titles_4" table:expression="of:={#NAME?}" table:base-cell-address="Cro_Fisico-T.$A$1"/>
        <table:named-expression table:name="__xlnm.Print_Titles_5" table:expression="of:={#NAME?}" table:base-cell-address="Cro_Fisico-T.$A$1"/>
        <table:named-expression table:name="__xlnm.Print_Titles_6" table:expression="of:={#NAME?}" table:base-cell-address="Cro_Fisico-T.$A$1"/>
        <table:named-expression table:name="__xlnm.Print_Titles_7" table:expression="of:={#NAME?}" table:base-cell-address="Cro_Fisico-T.$A$1"/>
        <table:named-expression table:name="__xlnm.Print_Titles_8" table:expression="of:={#NAME?}" table:base-cell-address="Cro_Fisico-T.$A$1"/>
        <table:named-expression table:name="__xlnm.Print_Titles_9" table:expression="of:={#NAME?}" table:base-cell-address="Cro_Fisico-T.$A$1"/>
        <table:named-expression table:name="__xlnm_Database" table:expression="of:=NA()" table:base-cell-address="Cro_Fisico-T.$A$1"/>
        <table:named-expression table:name="_1___123Graph_ACHART_1" table:expression="of:=[.#REF!]" table:base-cell-address="Cro_Fisico-T.$A$1"/>
        <table:named-expression table:name="_1__123Graph_ACHART_1" table:expression="of:=[.#REF!]" table:base-cell-address="Cro_Fisico-T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Cro_Fisico-T.$A$1"/>
        <table:named-expression table:name="_10Excel_BuiltIn_Print_Titles_5_1" table:expression="of:=([.#REF!]~[.#REF!])" table:base-cell-address="Cro_Fisico-T.$A$1"/>
        <table:named-expression table:name="_11Excel_BuiltIn_Print_Titles_18_1" table:expression="of:=NA()" table:base-cell-address="Cro_Fisico-T.$A$1"/>
        <table:named-expression table:name="_11Excel_BuiltIn_Print_Titles_7_1" table:expression="of:=([.#REF!]~[.#REF!])" table:base-cell-address="Cro_Fisico-T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12Excel_BuiltIn_Print_Titles_19_1" table:expression="of:=NA()" table:base-cell-address="Cro_Fisico-T.$A$1"/>
        <table:named-expression table:name="_12Excel_BuiltIn_Print_Titles_9_1" table:expression="of:=([.#REF!]~[.#REF!])" table:base-cell-address="Cro_Fisico-T.$A$1"/>
        <table:named-expression table:name="_12Print_Area_MI_4_1" table:expression="of:=[.#REF!]" table:base-cell-address="Cro_Fisico-T.$A$1"/>
        <table:named-expression table:name="_13Excel_BuiltIn_Print_Titles_21_1_1_1" table:expression="of:=NA()" table:base-cell-address="Cro_Fisico-T.$A$1"/>
        <table:named-expression table:name="_14Excel_BuiltIn_Print_Area_12_1" table:expression="of:=&quot;$#REF!.$A$1:$C$24&quot;" table:base-cell-address="Cro_Fisico-T.$A$1"/>
        <table:named-expression table:name="_14Excel_BuiltIn_Print_Titles_21_1_1_1" table:expression="of:=NA()" table:base-cell-address="Cro_Fisico-T.$A$1"/>
        <table:named-expression table:name="_15Excel_BuiltIn_Print_Area_5_1" table:expression="of:=&quot;$#REF!.$A$1:$I$70&quot;" table:base-cell-address="Cro_Fisico-T.$A$1"/>
        <table:named-expression table:name="_15Excel_BuiltIn_Print_Titles_17_1" table:expression="of:=NA()" table:base-cell-address="Cro_Fisico-T.$A$1"/>
        <table:named-expression table:name="_16Excel_BuiltIn_Print_Area_8_1" table:expression="of:=&quot;$#REF!.$A$1:$I$17&quot;" table:base-cell-address="Cro_Fisico-T.$A$1"/>
        <table:named-expression table:name="_16Excel_BuiltIn_Print_Titles_18_1" table:expression="of:=NA()" table:base-cell-address="Cro_Fisico-T.$A$1"/>
        <table:named-expression table:name="_17Excel_BuiltIn_Print_Titles_11_1" table:expression="of:=&quot;$'Cubação aterros'.$#REF!$#REF!:$#REF!$#REF!&quot;" table:base-cell-address="Cro_Fisico-T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17Excel_BuiltIn_Print_Titles_19_1" table:expression="of:=NA()" table:base-cell-address="Cro_Fisico-T.$A$1"/>
        <table:named-expression table:name="_18Excel_BuiltIn_Print_Area_1_1" table:expression="of:=[.#REF!]" table:base-cell-address="Cro_Fisico-T.$A$1"/>
        <table:named-expression table:name="_18Excel_BuiltIn_Print_Titles_21_1_1_1" table:expression="of:=NA()" table:base-cell-address="Cro_Fisico-T.$A$1"/>
        <table:named-expression table:name="_1Excel_BuiltIn_Print_Area_1_1" table:expression="of:=[.#REF!]" table:base-cell-address="Cro_Fisico-T.$A$1"/>
        <table:named-expression table:name="_1Excel_BuiltIn_Print_Area_12_1" table:expression="of:=&quot;$#REF!.$A$1:$C$24&quot;" table:base-cell-address="Cro_Fisico-T.$A$1"/>
        <table:named-expression table:name="_1Excel_BuiltIn_Print_Area_2_1" table:expression="of:=[.#REF!]" table:base-cell-address="Cro_Fisico-T.$A$1"/>
        <table:named-expression table:name="_1Excel_BuiltIn_Print_Area_2_1_1_1_1_1_1_1_1_1_1_1" table:expression="of:=[.#REF!]" table:base-cell-address="Cro_Fisico-T.$A$1"/>
        <table:named-expression table:name="_1Excel_BuiltIn_Print_Area_5_1" table:expression="of:=[.#REF!]" table:base-cell-address="Cro_Fisico-T.$A$1"/>
        <table:named-expression table:name="_1Excel_BuiltIn_Print_Area_7_1" table:expression="of:=[.#REF!]" table:base-cell-address="Cro_Fisico-T.$A$1"/>
        <table:named-expression table:name="_1Excel_BuiltIn_Print_Area_9_1" table:expression="of:=&quot;$#REF!.$A$1:$P$515&quot;" table:base-cell-address="Cro_Fisico-T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2___123Graph_BCHART_1" table:expression="of:=[.#REF!]" table:base-cell-address="Cro_Fisico-T.$A$1"/>
        <table:named-expression table:name="_2__123Graph_BCHART_1" table:expression="of:=[.#REF!]" table:base-cell-address="Cro_Fisico-T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224PEARQMDER03_nãoemitido_ALAluminio" table:expression="of:=[.#REF!]:$$_L12C7" table:base-cell-address="Cro_Fisico-T.$A$1"/>
        <table:named-expression table:name="_224PEARQMDER04_nãoemitido_ALAluminio" table:expression="of:=[.#REF!]:$$_L18C8" table:base-cell-address="Cro_Fisico-T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23Excel_BuiltIn_Print_Titles_17_1" table:expression="of:=NA()" table:base-cell-address="Cro_Fisico-T.$A$1"/>
        <table:named-expression table:name="_24Excel_BuiltIn_Print_Titles_18_1" table:expression="of:=NA()" table:base-cell-address="Cro_Fisico-T.$A$1"/>
        <table:named-expression table:name="_25Excel_BuiltIn_Print_Titles_19_1" table:expression="of:=NA()" table:base-cell-address="Cro_Fisico-T.$A$1"/>
        <table:named-expression table:name="_26Excel_BuiltIn_Print_Titles_21_1_1_1" table:expression="of:=NA()" table:base-cell-address="Cro_Fisico-T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Cro_Fisico-T.$A$1"/>
        <table:named-expression table:name="_27Print_Area_MI_4_1" table:expression="of:=[.#REF!]" table:base-cell-address="Cro_Fisico-T.$A$1"/>
        <table:named-expression table:name="_2Excel_BuiltIn_Print_Area_5_1" table:expression="of:=&quot;$#REF!.$A$1:$I$70&quot;" table:base-cell-address="Cro_Fisico-T.$A$1"/>
        <table:named-expression table:name="_2Excel_BuiltIn_Print_Area_7_1" table:expression="of:=[.#REF!]" table:base-cell-address="Cro_Fisico-T.$A$1"/>
        <table:named-expression table:name="_2Excel_BuiltIn_Print_Area_8_1" table:expression="of:=[.#REF!]" table:base-cell-address="Cro_Fisico-T.$A$1"/>
        <table:named-expression table:name="_2Excel_BuiltIn_Print_Titles_13_1" table:expression="of:=([.#REF!]~[.#REF!])" table:base-cell-address="Cro_Fisico-T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3___123Graph_XCHART_1" table:expression="of:=[.#REF!]" table:base-cell-address="Cro_Fisico-T.$A$1"/>
        <table:named-expression table:name="_3__123Graph_XCHART_1" table:expression="of:=[.#REF!]" table:base-cell-address="Cro_Fisico-T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3Excel_BuiltIn_Print_Area_7_1_1" table:expression="of:=[.#REF!]" table:base-cell-address="Cro_Fisico-T.$A$1"/>
        <table:named-expression table:name="_3Excel_BuiltIn_Print_Area_8_1" table:expression="of:=[.#REF!]" table:base-cell-address="Cro_Fisico-T.$A$1"/>
        <table:named-expression table:name="_3Excel_BuiltIn_Print_Titles_1_1" table:expression="of:=[.#REF!]" table:base-cell-address="Cro_Fisico-T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3Excel_BuiltIn_Print_Titles_21_1" table:expression="of:=([.#REF!]~[.#REF!])" table:base-cell-address="Cro_Fisico-T.$A$1"/>
        <table:named-expression table:name="_4__123Graph_ACHART_1" table:expression="of:=[.#REF!]" table:base-cell-address="Cro_Fisico-T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4Excel_BuiltIn_Print_Titles_1_1" table:expression="of:=[.#REF!]" table:base-cell-address="Cro_Fisico-T.$A$1"/>
        <table:named-expression table:name="_4Excel_BuiltIn_Print_Titles_1_1_1" table:expression="of:=[.#REF!]" table:base-cell-address="Cro_Fisico-T.$A$1"/>
        <table:named-expression table:name="_4Excel_BuiltIn_Print_Titles_11_1" table:expression="of:=&quot;$'Cubação aterros'.$#REF!$#REF!:$#REF!$#REF!&quot;" table:base-cell-address="Cro_Fisico-T.$A$1"/>
        <table:named-expression table:name="_4Excel_BuiltIn_Print_Titles_16_1" table:expression="of:=NA()" table:base-cell-address="Cro_Fisico-T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4Excel_BuiltIn_Print_Titles_29_1" table:expression="of:=([.#REF!]~[.#REF!])" table:base-cell-address="Cro_Fisico-T.$A$1"/>
        <table:named-expression table:name="_5__123Graph_BCHART_1" table:expression="of:=[.#REF!]" table:base-cell-address="Cro_Fisico-T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Cro_Fisico-T.$A$1"/>
        <table:named-expression table:name="_5Excel_BuiltIn_Print_Titles_17_1" table:expression="of:=NA()" table:base-cell-address="Cro_Fisico-T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Cro_Fisico-T.$A$1"/>
        <table:named-expression table:name="_5Excel_BuiltIn_Print_Titles_3_1" table:expression="of:=([.#REF!]~[.#REF!])" table:base-cell-address="Cro_Fisico-T.$A$1"/>
        <table:named-expression table:name="_6__123Graph_XCHART_1" table:expression="of:=[.#REF!]" table:base-cell-address="Cro_Fisico-T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6Excel_BuiltIn_Print_Titles_18_1" table:expression="of:=NA()" table:base-cell-address="Cro_Fisico-T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_6Excel_BuiltIn_Print_Titles_30_1" table:expression="of:=([.#REF!]~[.#REF!])" table:base-cell-address="Cro_Fisico-T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_7Excel_BuiltIn_Print_Titles_19_1" table:expression="of:=NA()" table:base-cell-address="Cro_Fisico-T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Cro_Fisico-T.$A$1"/>
        <table:named-expression table:name="_7Excel_BuiltIn_Print_Titles_32_1" table:expression="of:=([.#REF!]~[.#REF!])" table:base-cell-address="Cro_Fisico-T.$A$1"/>
        <table:named-expression table:name="_8Excel_BuiltIn_Print_Titles_17_1" table:expression="of:=NA()" table:base-cell-address="Cro_Fisico-T.$A$1"/>
        <table:named-expression table:name="_8Excel_BuiltIn_Print_Titles_21_1_1_1" table:expression="of:=NA()" table:base-cell-address="Cro_Fisico-T.$A$1"/>
        <table:named-expression table:name="_8Excel_BuiltIn_Print_Titles_33_1" table:expression="of:=([.#REF!]~[.#REF!])" table:base-cell-address="Cro_Fisico-T.$A$1"/>
        <table:named-expression table:name="_9Excel_BuiltIn_Print_Titles_34_1" table:expression="of:=([.#REF!]~[.#REF!])" table:base-cell-address="Cro_Fisico-T.$A$1"/>
        <table:named-expression table:name="_a" table:expression="of:=&quot;NA()&quot;" table:base-cell-address="Cro_Fisico-T.$A$1"/>
        <table:named-expression table:name="_AA100000" table:expression="of:=[.#REF!]" table:base-cell-address="Cro_Fisico-T.$A$1"/>
        <table:named-expression table:name="_Fill" table:expression="of:=[.#REF!]" table:base-cell-address="Cro_Fisico-T.$A$1"/>
        <table:named-expression table:name="_LOC10" table:expression="of:=[.#REF!]" table:base-cell-address="Cro_Fisico-T.$A$1"/>
        <table:named-expression table:name="_LOC11" table:expression="of:=[.#REF!]" table:base-cell-address="Cro_Fisico-T.$A$1"/>
        <table:named-expression table:name="_LOC12" table:expression="of:=[.#REF!]" table:base-cell-address="Cro_Fisico-T.$A$1"/>
        <table:named-expression table:name="_LOC13" table:expression="of:=[.#REF!]" table:base-cell-address="Cro_Fisico-T.$A$1"/>
        <table:named-expression table:name="_LOC14" table:expression="of:=[.#REF!]" table:base-cell-address="Cro_Fisico-T.$A$1"/>
        <table:named-expression table:name="_LOC15" table:expression="of:=[.#REF!]" table:base-cell-address="Cro_Fisico-T.$A$1"/>
        <table:named-expression table:name="_LOC16" table:expression="of:=[.#REF!]" table:base-cell-address="Cro_Fisico-T.$A$1"/>
        <table:named-expression table:name="_LOC17" table:expression="of:=[.#REF!]" table:base-cell-address="Cro_Fisico-T.$A$1"/>
        <table:named-expression table:name="_LOC18" table:expression="of:=[.#REF!]" table:base-cell-address="Cro_Fisico-T.$A$1"/>
        <table:named-expression table:name="_LOC19" table:expression="of:=[.#REF!]" table:base-cell-address="Cro_Fisico-T.$A$1"/>
        <table:named-expression table:name="_LOC2" table:expression="of:=[.#REF!]" table:base-cell-address="Cro_Fisico-T.$A$1"/>
        <table:named-expression table:name="_LOC20" table:expression="of:=[.#REF!]" table:base-cell-address="Cro_Fisico-T.$A$1"/>
        <table:named-expression table:name="_LOC21" table:expression="of:=[.#REF!]" table:base-cell-address="Cro_Fisico-T.$A$1"/>
        <table:named-expression table:name="_LOC22" table:expression="of:=[.#REF!]" table:base-cell-address="Cro_Fisico-T.$A$1"/>
        <table:named-expression table:name="_LOC23" table:expression="of:=[.#REF!]" table:base-cell-address="Cro_Fisico-T.$A$1"/>
        <table:named-expression table:name="_LOC24" table:expression="of:=[.#REF!]" table:base-cell-address="Cro_Fisico-T.$A$1"/>
        <table:named-expression table:name="_LOC25" table:expression="of:=[.#REF!]" table:base-cell-address="Cro_Fisico-T.$A$1"/>
        <table:named-expression table:name="_LOC26" table:expression="of:=[.#REF!]" table:base-cell-address="Cro_Fisico-T.$A$1"/>
        <table:named-expression table:name="_LOC27" table:expression="of:=[.#REF!]" table:base-cell-address="Cro_Fisico-T.$A$1"/>
        <table:named-expression table:name="_LOC28" table:expression="of:=[.#REF!]" table:base-cell-address="Cro_Fisico-T.$A$1"/>
        <table:named-expression table:name="_LOC29" table:expression="of:=[.#REF!]" table:base-cell-address="Cro_Fisico-T.$A$1"/>
        <table:named-expression table:name="_LOC3" table:expression="of:=[.#REF!]" table:base-cell-address="Cro_Fisico-T.$A$1"/>
        <table:named-expression table:name="_LOC30" table:expression="of:=[.#REF!]" table:base-cell-address="Cro_Fisico-T.$A$1"/>
        <table:named-expression table:name="_LOC31" table:expression="of:=[.#REF!]" table:base-cell-address="Cro_Fisico-T.$A$1"/>
        <table:named-expression table:name="_LOC32" table:expression="of:=[.#REF!]" table:base-cell-address="Cro_Fisico-T.$A$1"/>
        <table:named-expression table:name="_LOC33" table:expression="of:=[.#REF!]" table:base-cell-address="Cro_Fisico-T.$A$1"/>
        <table:named-expression table:name="_LOC34" table:expression="of:=[.#REF!]" table:base-cell-address="Cro_Fisico-T.$A$1"/>
        <table:named-expression table:name="_LOC35" table:expression="of:=[.#REF!]" table:base-cell-address="Cro_Fisico-T.$A$1"/>
        <table:named-expression table:name="_LOC36" table:expression="of:=[.#REF!]" table:base-cell-address="Cro_Fisico-T.$A$1"/>
        <table:named-expression table:name="_LOC37" table:expression="of:=[.#REF!]" table:base-cell-address="Cro_Fisico-T.$A$1"/>
        <table:named-expression table:name="_LOC38" table:expression="of:=[.#REF!]" table:base-cell-address="Cro_Fisico-T.$A$1"/>
        <table:named-expression table:name="_LOC39" table:expression="of:=[.#REF!]" table:base-cell-address="Cro_Fisico-T.$A$1"/>
        <table:named-expression table:name="_LOC4" table:expression="of:=[.#REF!]" table:base-cell-address="Cro_Fisico-T.$A$1"/>
        <table:named-expression table:name="_LOC40" table:expression="of:=[.#REF!]" table:base-cell-address="Cro_Fisico-T.$A$1"/>
        <table:named-expression table:name="_LOC41" table:expression="of:=[.#REF!]" table:base-cell-address="Cro_Fisico-T.$A$1"/>
        <table:named-expression table:name="_LOC42" table:expression="of:=[.#REF!]" table:base-cell-address="Cro_Fisico-T.$A$1"/>
        <table:named-expression table:name="_LOC5" table:expression="of:=[.#REF!]" table:base-cell-address="Cro_Fisico-T.$A$1"/>
        <table:named-expression table:name="_LOC6" table:expression="of:=[.#REF!]" table:base-cell-address="Cro_Fisico-T.$A$1"/>
        <table:named-expression table:name="_LOC7" table:expression="of:=[.#REF!]" table:base-cell-address="Cro_Fisico-T.$A$1"/>
        <table:named-expression table:name="_LOC8" table:expression="of:=[.#REF!]" table:base-cell-address="Cro_Fisico-T.$A$1"/>
        <table:named-expression table:name="_LOC9" table:expression="of:=[.#REF!]" table:base-cell-address="Cro_Fisico-T.$A$1"/>
        <table:named-expression table:name="_Order1" table:expression="of:=0" table:base-cell-address="Cro_Fisico-T.$A$1"/>
        <table:named-expression table:name="_Order2" table:expression="of:=0" table:base-cell-address="Cro_Fisico-T.$A$1"/>
        <table:named-expression table:name="_planilha" table:expression="of:=#N/A" table:base-cell-address="Cro_Fisico-T.$A$1"/>
        <table:named-expression table:name="_R" table:expression="of:=[.#REF!]" table:base-cell-address="Cro_Fisico-T.$A$1"/>
        <table:named-expression table:name="_RK1" table:expression="of:=&quot;NA()&quot;" table:base-cell-address="Cro_Fisico-T.$A$1"/>
        <table:named-expression table:name="_TAG1" table:expression="of:=&quot;NA()&quot;" table:base-cell-address="Cro_Fisico-T.$A$1"/>
        <table:named-expression table:name="_TAG2" table:expression="of:=&quot;NA()&quot;" table:base-cell-address="Cro_Fisico-T.$A$1"/>
        <table:named-expression table:name="_TAG3" table:expression="of:=&quot;NA()&quot;" table:base-cell-address="Cro_Fisico-T.$A$1"/>
        <table:named-expression table:name="_TAG4" table:expression="of:=&quot;NA()&quot;" table:base-cell-address="Cro_Fisico-T.$A$1"/>
        <table:named-expression table:name="_tk1" table:expression="of:=&quot;NA()&quot;" table:base-cell-address="Cro_Fisico-T.$A$1"/>
        <table:named-expression table:name="_tk2" table:expression="of:=&quot;NA()&quot;" table:base-cell-address="Cro_Fisico-T.$A$1"/>
        <table:named-expression table:name="_tk3" table:expression="of:=&quot;NA()&quot;" table:base-cell-address="Cro_Fisico-T.$A$1"/>
        <table:named-expression table:name="_tk4" table:expression="of:=&quot;NA()&quot;" table:base-cell-address="Cro_Fisico-T.$A$1"/>
        <table:named-expression table:name="_tx1" table:expression="of:=&quot;NA()&quot;" table:base-cell-address="Cro_Fisico-T.$A$1"/>
        <table:named-expression table:name="_tx2" table:expression="of:=&quot;NA()&quot;" table:base-cell-address="Cro_Fisico-T.$A$1"/>
        <table:named-expression table:name="_tx3" table:expression="of:=&quot;NA()&quot;" table:base-cell-address="Cro_Fisico-T.$A$1"/>
        <table:named-expression table:name="_tx4" table:expression="of:=&quot;NA()&quot;" table:base-cell-address="Cro_Fisico-T.$A$1"/>
        <table:named-expression table:name="_xlfn_AGGREGATE" table:expression="of:=&quot;NA()&quot;" table:base-cell-address="Cro_Fisico-T.$A$1"/>
        <table:named-expression table:name="_xlnm_Database" table:expression="of:=&quot;NA()&quot;" table:base-cell-address="Cro_Fisico-T.$A$1"/>
        <table:named-expression table:name="A" table:expression="of:=&quot;['file://EBM/VOL/ARQUIVOS/DPL/OBRAS/0092/NB_92NEW.XLS'#$''.IV65536]&quot;" table:base-cell-address="Cro_Fisico-T.$A$1"/>
        <table:named-expression table:name="aaa" table:expression="of:=NA()" table:base-cell-address="Cro_Fisico-T.$A$1"/>
        <table:named-expression table:name="AAAA" table:expression="of:=&quot;NA()&quot;" table:base-cell-address="Cro_Fisico-T.$A$1"/>
        <table:named-expression table:name="aaaaaaaaaaaaaaa" table:expression="of:=&quot;NA()&quot;" table:base-cell-address="Cro_Fisico-T.$A$1"/>
        <table:named-expression table:name="AB" table:expression="of:=&quot;#ref!&quot;" table:base-cell-address="Cro_Fisico-T.$A$1"/>
        <table:named-expression table:name="abc" table:expression="of:=&quot;#ref!&quot;" table:base-cell-address="Cro_Fisico-T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AC" table:expression="of:=[.#REF!]" table:base-cell-address="Cro_Fisico-T.$A$1"/>
        <table:named-range table:name="adesivo" table:cell-range-address="'file:///A:/COMPOSICAO%20GALPAO%20DO%20ARQUIVO%20GERAL%2005-10-2007.xls'#INSUMOS.$B$24" table:base-cell-address="Cro_Fisico-T.$A$1"/>
        <table:named-range table:name="aditivo" table:cell-range-address="'file:///A:/COMPOSICAO%20GALPAO%20DO%20ARQUIVO%20GERAL%2005-10-2007.xls'#INSUMOS.$B$31" table:base-cell-address="Cro_Fisico-T.$A$1"/>
        <table:named-expression table:name="af" table:expression="of:=&quot;#ref!&quot;" table:base-cell-address="Cro_Fisico-T.$A$1"/>
        <table:named-expression table:name="ag" table:expression="of:=&quot;#ref!&quot;" table:base-cell-address="Cro_Fisico-T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ah" table:expression="of:=&quot;#ref!&quot;" table:base-cell-address="Cro_Fisico-T.$A$1"/>
        <table:named-expression table:name="aj" table:expression="of:=&quot;#ref!&quot;" table:base-cell-address="Cro_Fisico-T.$A$1"/>
        <table:named-range table:name="ajud" table:cell-range-address="'file:///C:/DOTA%20ENG%202/OZIEL/ORÇAMENTOS%20PARTICULARES%202007/Orçamento%20Márcio.xls'#INSUMOS.$B$2" table:base-cell-address="Cro_Fisico-T.$A$1"/>
        <table:named-range table:name="ajudante" table:cell-range-address="'file:///A:/COMPOSICAO%20GALPAO%20DO%20ARQUIVO%20GERAL%2005-10-2007.xls'#INSUMOS.$B$4" table:base-cell-address="Cro_Fisico-T.$A$1"/>
        <table:named-expression table:name="AL" table:expression="of:=[.#REF!]" table:base-cell-address="Cro_Fisico-T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andaime" table:cell-range-address="'file:///A:/COMPOSICAO%20GALPAO%20DO%20ARQUIVO%20GERAL%2005-10-2007.xls'#INSUMOS.$B$23" table:base-cell-address="Cro_Fisico-T.$A$1"/>
        <table:named-range table:name="anel100" table:cell-range-address="'file:///A:/COMPOSICAO%20GALPAO%20DO%20ARQUIVO%20GERAL%2005-10-2007.xls'#INSUMOS.$B$30" table:base-cell-address="Cro_Fisico-T.$A$1"/>
        <table:named-range table:name="anel50" table:cell-range-address="'file:///A:/COMPOSICAO%20GALPAO%20DO%20ARQUIVO%20GERAL%2005-10-2007.xls'#INSUMOS.$B$28" table:base-cell-address="Cro_Fisico-T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Cro_Fisico-T.$A$1"/>
        <table:named-range table:name="arame" table:cell-range-address="'file://Oziel/c/Meus%20documentos/UFPI/COMPOSIÇÃO%20LOJAS%209%20CV-30%2001-07-04.xls'#INSUMOS.$C$18" table:base-cell-address="Cro_Fisico-T.$A$1"/>
        <table:named-range table:name="aramerecozido" table:cell-range-address="'file:///A:/COMPOSICAO%20GALPAO%20DO%20ARQUIVO%20GERAL%2005-10-2007.xls'#INSUMOS.$B$13" table:base-cell-address="Cro_Fisico-T.$A$1"/>
        <table:named-expression table:name="Print_Area" table:expression="of:=[.#REF!]" table:base-cell-address="Cro_Fisico-T.$A$1"/>
        <table:named-expression table:name="Área_impressão_IM" table:expression="of:=[.#REF!]" table:base-cell-address="Cro_Fisico-T.$A$1"/>
        <table:named-expression table:name="AreaTeste" table:expression="of:=&quot;&quot;&quot;#ref!&quot;&quot;&quot;" table:base-cell-address="Cro_Fisico-T.$A$1"/>
        <table:named-expression table:name="AreaTeste2" table:expression="of:=&quot;&quot;&quot;#ref!&quot;&quot;&quot;" table:base-cell-address="Cro_Fisico-T.$A$1"/>
        <table:named-range table:name="areiafina" table:cell-range-address="'file:///A:/COMPOSICAO%20GALPAO%20DO%20ARQUIVO%20GERAL%2005-10-2007.xls'#INSUMOS.$B$19" table:base-cell-address="Cro_Fisico-T.$A$1"/>
        <table:named-range table:name="areiamedia" table:cell-range-address="'file:///A:/COMPOSICAO%20GALPAO%20DO%20ARQUIVO%20GERAL%2005-10-2007.xls'#INSUMOS.$B$18" table:base-cell-address="Cro_Fisico-T.$A$1"/>
        <table:named-range table:name="argamassacolante" table:cell-range-address="'file:///A:/COMPOSICAO%20GALPAO%20DO%20ARQUIVO%20GERAL%2005-10-2007.xls'#INSUMOS.$B$52" table:base-cell-address="Cro_Fisico-T.$A$1"/>
        <table:named-expression table:name="Arial" table:expression="of:=[.#REF!]" table:base-cell-address="Cro_Fisico-T.$A$1"/>
        <table:named-expression table:name="B.01.05.10.10" table:expression="of:=[.#REF!]" table:base-cell-address="Cro_Fisico-T.$A$1"/>
        <table:named-expression table:name="Backup" table:expression="of:=NA()" table:base-cell-address="Cro_Fisico-T.$A$1"/>
        <table:named-expression table:name="Database" table:expression="of:=[.#REF!]" table:base-cell-address="Cro_Fisico-T.$A$1"/>
        <table:named-expression table:name="BBB" table:expression="of:=[.#REF!]" table:base-cell-address="Cro_Fisico-T.$A$1"/>
        <table:named-expression table:name="BDI" table:expression="of:=1.43344312465585" table:base-cell-address="Cro_Fisico-T.$A$1"/>
        <table:named-range table:name="betoneira" table:cell-range-address="'file:///A:/COMPOSICAO%20GALPAO%20DO%20ARQUIVO%20GERAL%2005-10-2007.xls'#INSUMOS.$B$15" table:base-cell-address="Cro_Fisico-T.$A$1"/>
        <table:named-range table:name="brita" table:cell-range-address="'file:///A:/COMPOSICAO%20GALPAO%20DO%20ARQUIVO%20GERAL%2005-10-2007.xls'#INSUMOS.$B$17" table:base-cell-address="Cro_Fisico-T.$A$1"/>
        <table:named-expression table:name="BuiltIn_Print_Area" table:expression="of:=[.#REF!]" table:base-cell-address="Cro_Fisico-T.$A$1"/>
        <table:named-expression table:name="BuiltIn_Print_Area___0" table:expression="of:=[.#REF!]" table:base-cell-address="Cro_Fisico-T.$A$1"/>
        <table:named-expression table:name="BuiltIn_Print_Area_2" table:expression="of:=[.#REF!]" table:base-cell-address="Cro_Fisico-T.$A$1"/>
        <table:named-expression table:name="BuiltIn_Print_Area_4" table:expression="of:=[.#REF!]" table:base-cell-address="Cro_Fisico-T.$A$1"/>
        <table:named-expression table:name="BuiltIn_Print_Titles" table:expression="of:=[.#REF!]" table:base-cell-address="Cro_Fisico-T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CADASTRO" table:expression="of:=NA()" table:base-cell-address="Cro_Fisico-T.$A$1"/>
        <table:named-range table:name="caibro" table:cell-range-address="'file:///A:/COMPOSICAO%20GALPAO%20DO%20ARQUIVO%20GERAL%2005-10-2007.xls'#INSUMOS.$B$12" table:base-cell-address="Cro_Fisico-T.$A$1"/>
        <table:named-range table:name="cal" table:cell-range-address="'file://Oziel2/c/DOTA%20ENG/SEC%20SAUDE/COMPOSICAO%20SAA%20VERA%20MENDES%20TP%2004-05%2012-05-05%202.xls'#INSUMOS.$B$25" table:base-cell-address="Cro_Fisico-T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CD" table:expression="of:=[.#REF!]" table:base-cell-address="Cro_Fisico-T.$A$1"/>
        <table:named-expression table:name="CélulaInicioPlanilha" table:expression="of:=&quot;&quot;&quot;#ref!&quot;&quot;&quot;" table:base-cell-address="Cro_Fisico-T.$A$1"/>
        <table:named-expression table:name="CélulaResumo" table:expression="of:=&quot;&quot;&quot;#ref!&quot;&quot;&quot;" table:base-cell-address="Cro_Fisico-T.$A$1"/>
        <table:named-range table:name="chapacompensadaresinada6" table:cell-range-address="'file:///A:/COMPOSICAO%20GALPAO%20DO%20ARQUIVO%20GERAL%2005-10-2007.xls'#INSUMOS.$B$65" table:base-cell-address="Cro_Fisico-T.$A$1"/>
        <table:named-range table:name="cimento" table:cell-range-address="'file:///A:/COMPOSICAO%20GALPAO%20DO%20ARQUIVO%20GERAL%2005-10-2007.xls'#INSUMOS.$B$20" table:base-cell-address="Cro_Fisico-T.$A$1"/>
        <table:named-range table:name="COMPOS" table:cell-range-address="'file://arquivos.caixa/br/Users/c111526/Desktop/GERAL/TABELAS%20CUSTOS/SINAPI%202014/4_2014%20ABRIL/ORÇAMENTO%20e%20SINAPI%20Abr%2014.xlsx'#Sinapi.$A$3:Sinapi.$D$4139" table:base-cell-address="Cro_Fisico-T.$A$1"/>
        <table:named-expression table:name="CONCATENAR" table:expression="of:=CONCATENATE([.#REF!];&quot; &quot;;[.#REF!])" table:base-cell-address="Cro_Fisico-T.$A$1"/>
        <table:named-expression table:name="COPIA" table:expression="of:=[.#REF!]" table:base-cell-address="Cro_Fisico-T.$A$1"/>
        <table:named-expression table:name="CP" table:expression="of:=[.#REF!]" table:base-cell-address="Cro_Fisico-T.$A$1"/>
        <table:named-expression table:name="Criteria" table:expression="of:=[.#REF!]" table:base-cell-address="Cro_Fisico-T.$A$1"/>
        <table:named-expression table:name="CS" table:expression="of:=[.#REF!]" table:base-cell-address="Cro_Fisico-T.$A$1"/>
        <table:named-expression table:name="CT" table:expression="of:=[.#REF!]" table:base-cell-address="Cro_Fisico-T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DATABASE" table:expression="of:=[.#REF!]" table:base-cell-address="Cro_Fisico-T.$A$1"/>
        <table:named-expression table:name="DATAEMISSAO" table:expression="of:=[.#REF!]" table:base-cell-address="Cro_Fisico-T.$A$1"/>
        <table:named-expression table:name="DATART" table:expression="of:=[.#REF!]" table:base-cell-address="Cro_Fisico-T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Detalhamento.OpçãoServiços" table:expression="of:=[.#REF!]" table:base-cell-address="Cro_Fisico-T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dilene" table:expression="of:=NA()" table:base-cell-address="Cro_Fisico-T.$A$1"/>
        <table:named-expression table:name="edw" table:expression="of:=NA()" table:base-cell-address="Cro_Fisico-T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IC" table:expression="of:=NA()" table:base-cell-address="Cro_Fisico-T.$A$1"/>
        <table:named-expression table:name="EMPRESAS" table:expression="of:=OFFSET(['file:///F:/Users/1247956/AppData/Roaming/Microsoft/Excel/SINAPI%2002-2017.xls'#Cotações.$B$25];0;0):OFFSET(['file:///F:/Users/1247956/AppData/Roaming/Microsoft/Excel/SINAPI%2002-2017.xls'#Cotações.$H$29];-1;0)" table:base-cell-address="Cro_Fisico-T.$A$1"/>
        <table:named-range table:name="engenheiro" table:cell-range-address="'file:///A:/COMPOSICAO%20GALPAO%20DO%20ARQUIVO%20GERAL%2005-10-2007.xls'#INSUMOS.$B$1" table:base-cell-address="Cro_Fisico-T.$A$1"/>
        <table:named-expression table:name="ERG" table:expression="of:=[.#REF!]" table:base-cell-address="Cro_Fisico-T.$A$1"/>
        <table:named-expression table:name="EV" table:expression="of:=[.#REF!]" table:base-cell-address="Cro_Fisico-T.$A$1"/>
        <table:named-expression table:name="Excel_BuiltIn_Criteria" table:expression="of:=&quot;['file:///C:/PLANCON/PQE%20OESTE_cef/DOCUME~1/HELVEC~1/CONFIG~1/Temp/SZ3233/Levto%2016%C2%BA%20TIPO.xls'#$''.IV65536]&quot;" table:base-cell-address="Cro_Fisico-T.$A$1"/>
        <table:named-expression table:name="Excel_BuiltIn_Database" table:expression="of:=&quot;['file:///C:/PLANCON/PQE%20OESTE_cef/DOCUME~1/HELVEC~1/CONFIG~1/Temp/SZ3233/Levto%2016%C2%BA%20TIPO.xls'#$''.IV65536]&quot;" table:base-cell-address="Cro_Fisico-T.$A$1"/>
        <table:named-expression table:name="Excel_BuiltIn_Extract" table:expression="of:=&quot;['file://EBM/SYS/ARQUIVOS/DPL/AREA_EQU/AEQ_CONC.XLS'#$''.IV65536]&quot;" table:base-cell-address="Cro_Fisico-T.$A$1"/>
        <table:named-expression table:name="Excel_BuiltIn_Print_Area" table:expression="of:=[.#REF!]" table:base-cell-address="Cro_Fisico-T.$A$1"/>
        <table:named-expression table:name="Excel_BuiltIn_Print_Area_1" table:expression="of:=NA()" table:base-cell-address="Cro_Fisico-T.$A$1"/>
        <table:named-expression table:name="Excel_BuiltIn_Print_Area_1_1" table:expression="of:=[.#REF!]" table:base-cell-address="Cro_Fisico-T.$A$1"/>
        <table:named-expression table:name="Excel_BuiltIn_Print_Area_10" table:expression="of:=[.#REF!]" table:base-cell-address="Cro_Fisico-T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0_10" table:expression="of:=[.#REF!]" table:base-cell-address="Cro_Fisico-T.$A$1"/>
        <table:named-expression table:name="Excel_BuiltIn_Print_Area_10_12" table:expression="of:=[.#REF!]" table:base-cell-address="Cro_Fisico-T.$A$1"/>
        <table:named-expression table:name="Excel_BuiltIn_Print_Area_10_15" table:expression="of:=[.#REF!]" table:base-cell-address="Cro_Fisico-T.$A$1"/>
        <table:named-expression table:name="Excel_BuiltIn_Print_Area_10_3" table:expression="of:=[.#REF!]" table:base-cell-address="Cro_Fisico-T.$A$1"/>
        <table:named-expression table:name="Excel_BuiltIn_Print_Area_10_9" table:expression="of:=[.#REF!]" table:base-cell-address="Cro_Fisico-T.$A$1"/>
        <table:named-expression table:name="Excel_BuiltIn_Print_Area_11" table:expression="of:=[.#REF!]" table:base-cell-address="Cro_Fisico-T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3" table:expression="of:=[.#REF!]" table:base-cell-address="Cro_Fisico-T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5" table:expression="of:=[.#REF!]" table:base-cell-address="Cro_Fisico-T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16" table:expression="of:=[.#REF!]" table:base-cell-address="Cro_Fisico-T.$A$1"/>
        <table:named-expression table:name="Excel_BuiltIn_Print_Area_16_1" table:expression="of:=[.#REF!]" table:base-cell-address="Cro_Fisico-T.$A$1"/>
        <table:named-expression table:name="Excel_BuiltIn_Print_Area_17" table:expression="of:=[.#REF!]" table:base-cell-address="Cro_Fisico-T.$A$1"/>
        <table:named-expression table:name="Excel_BuiltIn_Print_Area_17_1" table:expression="of:=[.#REF!]" table:base-cell-address="Cro_Fisico-T.$A$1"/>
        <table:named-expression table:name="Excel_BuiltIn_Print_Area_18" table:expression="of:=#N/A" table:base-cell-address="Cro_Fisico-T.$A$1"/>
        <table:named-expression table:name="Excel_BuiltIn_Print_Area_18_1" table:expression="of:=&quot;#REF!&quot;" table:base-cell-address="Cro_Fisico-T.$A$1"/>
        <table:named-expression table:name="Excel_BuiltIn_Print_Area_19_1" table:expression="of:=&quot;#REF!&quot;" table:base-cell-address="Cro_Fisico-T.$A$1"/>
        <table:named-expression table:name="Excel_BuiltIn_Print_Area_2" table:expression="of:=[.#REF!]" table:base-cell-address="Cro_Fisico-T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2_1_1" table:expression="of:=[.#REF!]" table:base-cell-address="Cro_Fisico-T.$A$1"/>
        <table:named-expression table:name="Excel_BuiltIn_Print_Area_2_1_1_1" table:expression="of:=[.#REF!]" table:base-cell-address="Cro_Fisico-T.$A$1"/>
        <table:named-expression table:name="Excel_BuiltIn_Print_Area_2_1_1_1_1" table:expression="of:=[.#REF!]" table:base-cell-address="Cro_Fisico-T.$A$1"/>
        <table:named-expression table:name="Excel_BuiltIn_Print_Area_2_1_1_1_1_1" table:expression="of:=[.#REF!]" table:base-cell-address="Cro_Fisico-T.$A$1"/>
        <table:named-expression table:name="Excel_BuiltIn_Print_Area_2_1_1_1_1_1_1" table:expression="of:=[.#REF!]" table:base-cell-address="Cro_Fisico-T.$A$1"/>
        <table:named-expression table:name="Excel_BuiltIn_Print_Area_2_1_1_1_1_1_1_1" table:expression="of:=[.#REF!]" table:base-cell-address="Cro_Fisico-T.$A$1"/>
        <table:named-expression table:name="Excel_BuiltIn_Print_Area_2_1_1_1_1_1_1_1_1" table:expression="of:=[.#REF!]" table:base-cell-address="Cro_Fisico-T.$A$1"/>
        <table:named-expression table:name="Excel_BuiltIn_Print_Area_2_1_1_1_1_1_1_1_1_1" table:expression="of:=[.#REF!]" table:base-cell-address="Cro_Fisico-T.$A$1"/>
        <table:named-expression table:name="Excel_BuiltIn_Print_Area_2_1_1_1_1_1_1_1_1_1_1" table:expression="of:=[.#REF!]" table:base-cell-address="Cro_Fisico-T.$A$1"/>
        <table:named-expression table:name="Excel_BuiltIn_Print_Area_2_10" table:expression="of:=[.#REF!]" table:base-cell-address="Cro_Fisico-T.$A$1"/>
        <table:named-expression table:name="Excel_BuiltIn_Print_Area_2_12" table:expression="of:=[.#REF!]" table:base-cell-address="Cro_Fisico-T.$A$1"/>
        <table:named-expression table:name="Excel_BuiltIn_Print_Area_2_9" table:expression="of:=[.#REF!]" table:base-cell-address="Cro_Fisico-T.$A$1"/>
        <table:named-expression table:name="Excel_BuiltIn_Print_Area_20_1" table:expression="of:=&quot;#REF!&quot;" table:base-cell-address="Cro_Fisico-T.$A$1"/>
        <table:named-expression table:name="Excel_BuiltIn_Print_Area_21" table:expression="of:=[.#REF!]" table:base-cell-address="Cro_Fisico-T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22" table:expression="of:=[.#REF!]" table:base-cell-address="Cro_Fisico-T.$A$1"/>
        <table:named-expression table:name="Excel_BuiltIn_Print_Area_22_1" table:expression="of:=&quot;#REF!&quot;" table:base-cell-address="Cro_Fisico-T.$A$1"/>
        <table:named-expression table:name="Excel_BuiltIn_Print_Area_23" table:expression="of:=[.#REF!]" table:base-cell-address="Cro_Fisico-T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24" table:expression="of:=[.#REF!]" table:base-cell-address="Cro_Fisico-T.$A$1"/>
        <table:named-expression table:name="Excel_BuiltIn_Print_Area_26" table:expression="of:=[.#REF!]" table:base-cell-address="Cro_Fisico-T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27_1" table:expression="of:=[.#REF!]" table:base-cell-address="Cro_Fisico-T.$A$1"/>
        <table:named-expression table:name="Excel_BuiltIn_Print_Area_28" table:expression="of:=[.#REF!]" table:base-cell-address="Cro_Fisico-T.$A$1"/>
        <table:named-expression table:name="Excel_BuiltIn_Print_Area_29" table:expression="of:=[.#REF!]" table:base-cell-address="Cro_Fisico-T.$A$1"/>
        <table:named-expression table:name="Excel_BuiltIn_Print_Area_29_1" table:expression="of:=[.#REF!]" table:base-cell-address="Cro_Fisico-T.$A$1"/>
        <table:named-expression table:name="Excel_BuiltIn_Print_Area_3" table:expression="of:=[.#REF!]" table:base-cell-address="Cro_Fisico-T.$A$1"/>
        <table:named-expression table:name="Excel_BuiltIn_Print_Area_3_1" table:expression="of:=[.#REF!]" table:base-cell-address="Cro_Fisico-T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30_1" table:expression="of:=[.#REF!]" table:base-cell-address="Cro_Fisico-T.$A$1"/>
        <table:named-expression table:name="Excel_BuiltIn_Print_Area_31_1" table:expression="of:=[.#REF!]" table:base-cell-address="Cro_Fisico-T.$A$1"/>
        <table:named-expression table:name="Excel_BuiltIn_Print_Area_35" table:expression="of:=[.#REF!]" table:base-cell-address="Cro_Fisico-T.$A$1"/>
        <table:named-expression table:name="Excel_BuiltIn_Print_Area_37" table:expression="of:=[.#REF!]" table:base-cell-address="Cro_Fisico-T.$A$1"/>
        <table:named-expression table:name="Excel_BuiltIn_Print_Area_4" table:expression="of:=[.#REF!]" table:base-cell-address="Cro_Fisico-T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4_1_1" table:expression="of:=[.#REF!]" table:base-cell-address="Cro_Fisico-T.$A$1"/>
        <table:named-expression table:name="Excel_BuiltIn_Print_Area_4_1_1_1" table:expression="of:=[.#REF!]" table:base-cell-address="Cro_Fisico-T.$A$1"/>
        <table:named-expression table:name="Excel_BuiltIn_Print_Area_4_1_1_10" table:expression="of:=[.#REF!]" table:base-cell-address="Cro_Fisico-T.$A$1"/>
        <table:named-expression table:name="Excel_BuiltIn_Print_Area_4_1_1_12" table:expression="of:=[.#REF!]" table:base-cell-address="Cro_Fisico-T.$A$1"/>
        <table:named-expression table:name="Excel_BuiltIn_Print_Area_4_1_1_9" table:expression="of:=[.#REF!]" table:base-cell-address="Cro_Fisico-T.$A$1"/>
        <table:named-expression table:name="Excel_BuiltIn_Print_Area_4_1_10" table:expression="of:=[.#REF!]" table:base-cell-address="Cro_Fisico-T.$A$1"/>
        <table:named-expression table:name="Excel_BuiltIn_Print_Area_4_1_12" table:expression="of:=[.#REF!]" table:base-cell-address="Cro_Fisico-T.$A$1"/>
        <table:named-expression table:name="Excel_BuiltIn_Print_Area_4_1_9" table:expression="of:=[.#REF!]" table:base-cell-address="Cro_Fisico-T.$A$1"/>
        <table:named-expression table:name="Excel_BuiltIn_Print_Area_41" table:expression="of:=&quot;$DESMATAMENTO.$#REF!$#REF!:$#REF!$#REF!&quot;" table:base-cell-address="Cro_Fisico-T.$A$1"/>
        <table:named-expression table:name="Excel_BuiltIn_Print_Area_49" table:expression="of:=[.#REF!]" table:base-cell-address="Cro_Fisico-T.$A$1"/>
        <table:named-expression table:name="Excel_BuiltIn_Print_Area_5" table:expression="of:=NA()" table:base-cell-address="Cro_Fisico-T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5_1_1" table:expression="of:=[.#REF!]" table:base-cell-address="Cro_Fisico-T.$A$1"/>
        <table:named-expression table:name="Excel_BuiltIn_Print_Area_5_1_1_1" table:expression="of:=[.#REF!]" table:base-cell-address="Cro_Fisico-T.$A$1"/>
        <table:named-expression table:name="Excel_BuiltIn_Print_Area_6" table:expression="of:=[.#REF!]" table:base-cell-address="Cro_Fisico-T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6_1_1_1" table:expression="of:=[.#REF!]" table:base-cell-address="Cro_Fisico-T.$A$1"/>
        <table:named-expression table:name="Excel_BuiltIn_Print_Area_6_1_1_1_10" table:expression="of:=[.#REF!]" table:base-cell-address="Cro_Fisico-T.$A$1"/>
        <table:named-expression table:name="Excel_BuiltIn_Print_Area_6_1_1_1_12" table:expression="of:=[.#REF!]" table:base-cell-address="Cro_Fisico-T.$A$1"/>
        <table:named-expression table:name="Excel_BuiltIn_Print_Area_6_1_1_1_9" table:expression="of:=[.#REF!]" table:base-cell-address="Cro_Fisico-T.$A$1"/>
        <table:named-expression table:name="Excel_BuiltIn_Print_Area_6_1_1_10" table:expression="of:=[.#REF!]" table:base-cell-address="Cro_Fisico-T.$A$1"/>
        <table:named-expression table:name="Excel_BuiltIn_Print_Area_6_1_1_12" table:expression="of:=[.#REF!]" table:base-cell-address="Cro_Fisico-T.$A$1"/>
        <table:named-expression table:name="Excel_BuiltIn_Print_Area_6_1_1_9" table:expression="of:=[.#REF!]" table:base-cell-address="Cro_Fisico-T.$A$1"/>
        <table:named-expression table:name="Excel_BuiltIn_Print_Area_7" table:expression="of:=[.#REF!]" table:base-cell-address="Cro_Fisico-T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8" table:expression="of:=[.#REF!]" table:base-cell-address="Cro_Fisico-T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" table:expression="of:=NA()" table:base-cell-address="Cro_Fisico-T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_10" table:expression="of:=[.#REF!]" table:base-cell-address="Cro_Fisico-T.$A$1"/>
        <table:named-expression table:name="Excel_BuiltIn_Print_Titles_1_12" table:expression="of:=[.#REF!]" table:base-cell-address="Cro_Fisico-T.$A$1"/>
        <table:named-expression table:name="Excel_BuiltIn_Print_Titles_1_3" table:expression="of:=[.#REF!]" table:base-cell-address="Cro_Fisico-T.$A$1"/>
        <table:named-expression table:name="Excel_BuiltIn_Print_Titles_1_9" table:expression="of:=[.#REF!]" table:base-cell-address="Cro_Fisico-T.$A$1"/>
        <table:named-expression table:name="Excel_BuiltIn_Print_Titles_10" table:expression="of:=[.#REF!]" table:base-cell-address="Cro_Fisico-T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1" table:expression="of:=[.#REF!]" table:base-cell-address="Cro_Fisico-T.$A$1"/>
        <table:named-expression table:name="Excel_BuiltIn_Print_Titles_11_1_1" table:expression="of:=NA()" table:base-cell-address="Cro_Fisico-T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3" table:expression="of:=[.#REF!]" table:base-cell-address="Cro_Fisico-T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4" table:expression="of:=[.#REF!]" table:base-cell-address="Cro_Fisico-T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Cro_Fisico-T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5" table:expression="of:=[.#REF!]" table:base-cell-address="Cro_Fisico-T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Cro_Fisico-T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Cro_Fisico-T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6" table:expression="of:=[.#REF!]" table:base-cell-address="Cro_Fisico-T.$A$1"/>
        <table:named-expression table:name="Excel_BuiltIn_Print_Titles_16_1" table:expression="of:=NA()" table:base-cell-address="Cro_Fisico-T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Cro_Fisico-T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7" table:expression="of:=[.#REF!]" table:base-cell-address="Cro_Fisico-T.$A$1"/>
        <table:named-expression table:name="Excel_BuiltIn_Print_Titles_17_1" table:expression="of:=NA()" table:base-cell-address="Cro_Fisico-T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Cro_Fisico-T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Cro_Fisico-T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8_1" table:expression="of:=NA()" table:base-cell-address="Cro_Fisico-T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Cro_Fisico-T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9_1" table:expression="of:=NA()" table:base-cell-address="Cro_Fisico-T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Cro_Fisico-T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2" table:expression="of:=[.#REF!]" table:base-cell-address="Cro_Fisico-T.$A$1"/>
        <table:named-expression table:name="Excel_BuiltIn_Print_Titles_2_1" table:expression="of:=[.#REF!]" table:base-cell-address="Cro_Fisico-T.$A$1"/>
        <table:named-expression table:name="Excel_BuiltIn_Print_Titles_2_10" table:expression="of:=[.#REF!]" table:base-cell-address="Cro_Fisico-T.$A$1"/>
        <table:named-expression table:name="Excel_BuiltIn_Print_Titles_2_12" table:expression="of:=[.#REF!]" table:base-cell-address="Cro_Fisico-T.$A$1"/>
        <table:named-expression table:name="Excel_BuiltIn_Print_Titles_2_3" table:expression="of:=[.#REF!]" table:base-cell-address="Cro_Fisico-T.$A$1"/>
        <table:named-expression table:name="Excel_BuiltIn_Print_Titles_2_9" table:expression="of:=[.#REF!]" table:base-cell-address="Cro_Fisico-T.$A$1"/>
        <table:named-expression table:name="Excel_BuiltIn_Print_Titles_20" table:expression="of:=([.#REF!]~[.#REF!])" table:base-cell-address="Cro_Fisico-T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Cro_Fisico-T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Cro_Fisico-T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Cro_Fisico-T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Cro_Fisico-T.$A$1"/>
        <table:named-expression table:name="Excel_BuiltIn_Print_Titles_21_1_1_1" table:expression="of:=NA()" table:base-cell-address="Cro_Fisico-T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22" table:expression="of:=([.#REF!]~[.#REF!])" table:base-cell-address="Cro_Fisico-T.$A$1"/>
        <table:named-expression table:name="Excel_BuiltIn_Print_Titles_27" table:expression="of:=([.#REF!]~[.#REF!])" table:base-cell-address="Cro_Fisico-T.$A$1"/>
        <table:named-expression table:name="Excel_BuiltIn_Print_Titles_28" table:expression="of:=([.#REF!]~[.#REF!])" table:base-cell-address="Cro_Fisico-T.$A$1"/>
        <table:named-expression table:name="Excel_BuiltIn_Print_Titles_3" table:expression="of:=[.#REF!]" table:base-cell-address="Cro_Fisico-T.$A$1"/>
        <table:named-expression table:name="Excel_BuiltIn_Print_Titles_3_1" table:expression="of:=[.#REF!]" table:base-cell-address="Cro_Fisico-T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30" table:expression="of:=([.#REF!]~[.#REF!])" table:base-cell-address="Cro_Fisico-T.$A$1"/>
        <table:named-expression table:name="Excel_BuiltIn_Print_Titles_31" table:expression="of:=([.#REF!]~[.#REF!])" table:base-cell-address="Cro_Fisico-T.$A$1"/>
        <table:named-expression table:name="Excel_BuiltIn_Print_Titles_32" table:expression="of:=([.#REF!]~[.#REF!])" table:base-cell-address="Cro_Fisico-T.$A$1"/>
        <table:named-expression table:name="Excel_BuiltIn_Print_Titles_33" table:expression="of:=([.#REF!]~[.#REF!])" table:base-cell-address="Cro_Fisico-T.$A$1"/>
        <table:named-expression table:name="Excel_BuiltIn_Print_Titles_34" table:expression="of:=([.#REF!]~[.#REF!])" table:base-cell-address="Cro_Fisico-T.$A$1"/>
        <table:named-expression table:name="Excel_BuiltIn_Print_Titles_35" table:expression="of:=[.#REF!]" table:base-cell-address="Cro_Fisico-T.$A$1"/>
        <table:named-expression table:name="Excel_BuiltIn_Print_Titles_36" table:expression="of:=([.#REF!]~[.#REF!])" table:base-cell-address="Cro_Fisico-T.$A$1"/>
        <table:named-expression table:name="Excel_BuiltIn_Print_Titles_37" table:expression="of:=([.#REF!]~[.#REF!])" table:base-cell-address="Cro_Fisico-T.$A$1"/>
        <table:named-expression table:name="Excel_BuiltIn_Print_Titles_4" table:expression="of:=[.#REF!]" table:base-cell-address="Cro_Fisico-T.$A$1"/>
        <table:named-expression table:name="Excel_BuiltIn_Print_Titles_4_1" table:expression="of:=[.#REF!]" table:base-cell-address="Cro_Fisico-T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4_10" table:expression="of:=[.#REF!]" table:base-cell-address="Cro_Fisico-T.$A$1"/>
        <table:named-expression table:name="Excel_BuiltIn_Print_Titles_4_12" table:expression="of:=[.#REF!]" table:base-cell-address="Cro_Fisico-T.$A$1"/>
        <table:named-expression table:name="Excel_BuiltIn_Print_Titles_4_9" table:expression="of:=[.#REF!]" table:base-cell-address="Cro_Fisico-T.$A$1"/>
        <table:named-expression table:name="Excel_BuiltIn_Print_Titles_5" table:expression="of:=NA()" table:base-cell-address="Cro_Fisico-T.$A$1"/>
        <table:named-expression table:name="Excel_BuiltIn_Print_Titles_5_1" table:expression="of:=([.#REF!]~[.#REF!])" table:base-cell-address="Cro_Fisico-T.$A$1"/>
        <table:named-expression table:name="Excel_BuiltIn_Print_Titles_5_1_15" table:expression="of:=([.#REF!]~[.#REF!])" table:base-cell-address="Cro_Fisico-T.$A$1"/>
        <table:named-expression table:name="Excel_BuiltIn_Print_Titles_6" table:expression="of:=[.#REF!]" table:base-cell-address="Cro_Fisico-T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6_1_1_1_1" table:expression="of:=[.#REF!]" table:base-cell-address="Cro_Fisico-T.$A$1"/>
        <table:named-expression table:name="Excel_BuiltIn_Print_Titles_6_1_1_1_1_10" table:expression="of:=[.#REF!]" table:base-cell-address="Cro_Fisico-T.$A$1"/>
        <table:named-expression table:name="Excel_BuiltIn_Print_Titles_6_1_1_1_1_12" table:expression="of:=[.#REF!]" table:base-cell-address="Cro_Fisico-T.$A$1"/>
        <table:named-expression table:name="Excel_BuiltIn_Print_Titles_6_1_1_1_1_9" table:expression="of:=[.#REF!]" table:base-cell-address="Cro_Fisico-T.$A$1"/>
        <table:named-expression table:name="Excel_BuiltIn_Print_Titles_6_1_1_10" table:expression="of:=[.#REF!]" table:base-cell-address="Cro_Fisico-T.$A$1"/>
        <table:named-expression table:name="Excel_BuiltIn_Print_Titles_6_1_1_12" table:expression="of:=[.#REF!]" table:base-cell-address="Cro_Fisico-T.$A$1"/>
        <table:named-expression table:name="Excel_BuiltIn_Print_Titles_6_1_1_9" table:expression="of:=[.#REF!]" table:base-cell-address="Cro_Fisico-T.$A$1"/>
        <table:named-expression table:name="Excel_BuiltIn_Print_Titles_6_1_10" table:expression="of:=[.#REF!]" table:base-cell-address="Cro_Fisico-T.$A$1"/>
        <table:named-expression table:name="Excel_BuiltIn_Print_Titles_6_1_12" table:expression="of:=[.#REF!]" table:base-cell-address="Cro_Fisico-T.$A$1"/>
        <table:named-expression table:name="Excel_BuiltIn_Print_Titles_6_1_9" table:expression="of:=[.#REF!]" table:base-cell-address="Cro_Fisico-T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Cro_Fisico-T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8" table:expression="of:=[.#REF!]" table:base-cell-address="Cro_Fisico-T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Excel_BuiltIn_Print_Titles_9" table:expression="of:=[.#REF!]" table:base-cell-address="Cro_Fisico-T.$A$1"/>
        <table:named-expression table:name="Excel_BuiltIn_Print_Titles_9_1" table:expression="of:=[.#REF!]" table:base-cell-address="Cro_Fisico-T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execução" table:cell-range-address="'file:///D:/Users/c120685/Desktop/PAULINIA_QUADRA%20ESCOLA_ORÇ_R00%20pr.xlsx'#INFO.$D$22:INFO.$D$23" table:base-cell-address="Cro_Fisico-T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fdjfksdjkfljsdlkfsjd" table:expression="of:=&quot;['file://EBM/SYS/ARQUIVOS/DPL/AREA_EQU/AEQ_CONC.XLS'#$''.IV65536]&quot;" table:base-cell-address="Cro_Fisico-T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ferro" table:cell-range-address="'file:///A:/COMPOSICAO%20GALPAO%20DO%20ARQUIVO%20GERAL%2005-10-2007.xls'#INSUMOS.$B$14" table:base-cell-address="Cro_Fisico-T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fita.vedacao" table:cell-range-address="'file:///C:/DOTA%20ENG%202/OZIEL/ORÇAMENTOS%20PARTICULARES%202007/Orçamento%20Márcio.xls'#INSUMOS.$B$75" table:base-cell-address="Cro_Fisico-T.$A$1"/>
        <table:named-range table:name="fitavedacao" table:cell-range-address="'file:///A:/COMPOSICAO%20GALPAO%20DO%20ARQUIVO%20GERAL%2005-10-2007.xls'#INSUMOS.$B$26" table:base-cell-address="Cro_Fisico-T.$A$1"/>
        <table:named-expression table:name="FV" table:expression="of:=[.#REF!]" table:base-cell-address="Cro_Fisico-T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gran" table:expression="of:=&quot;['file:///C:/Documents%20and%20Settings/HELVEC~1/CONFIG~1/Temp/SZ4003/Levto%2016%C2%BA%20TIPO.xls'#$''.$A$57]&quot;" table:base-cell-address="Cro_Fisico-T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IC" table:expression="of:=[.#REF!]" table:base-cell-address="Cro_Fisico-T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Cro_Fisico-T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Cro_Fisico-T.$A$1"/>
        <table:named-expression table:name="IMPR" table:expression="of:=[.#REF!]" table:base-cell-address="Cro_Fisico-T.$A$1"/>
        <table:named-expression table:name="IMPR1" table:expression="of:=[.#REF!]" table:base-cell-address="Cro_Fisico-T.$A$1"/>
        <table:named-expression table:name="INDICES" table:expression="of:=['file:///F:/Users/1247956/AppData/Roaming/Microsoft/Excel/SINAPI%2002-2017.xls'#Cotações.$B$22]:OFFSET(['file:///F:/Users/1247956/AppData/Roaming/Microsoft/Excel/SINAPI%2002-2017.xls'#Cotações.$I$24];-1;0)" table:base-cell-address="Cro_Fisico-T.$A$1"/>
        <table:named-expression table:name="IS" table:expression="of:=[.#REF!]" table:base-cell-address="Cro_Fisico-T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joelho.esg100" table:cell-range-address="'file:///C:/DOTA%20ENG%202/OZIEL/ORÇAMENTOS%20PARTICULARES%202007/Orçamento%20Márcio.xls'#INSUMOS.$B$72" table:base-cell-address="Cro_Fisico-T.$A$1"/>
        <table:named-expression table:name="JR_PAGE_ANCHOR_0_1" table:expression="of:=[.#REF!]" table:base-cell-address="Cro_Fisico-T.$A$1"/>
        <table:named-expression table:name="JR_PAGE_ANCHOR_8_1" table:expression="of:=[.#REF!]" table:base-cell-address="Cro_Fisico-T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juntaplastico" table:cell-range-address="'file:///A:/COMPOSICAO%20GALPAO%20DO%20ARQUIVO%20GERAL%2005-10-2007.xls'#INSUMOS.$B$53" table:base-cell-address="Cro_Fisico-T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KKKKKK" table:expression="of:=&quot;NA()&quot;" table:base-cell-address="Cro_Fisico-T.$A$1"/>
        <table:named-expression table:name="LB" table:expression="of:=[.#REF!]" table:base-cell-address="Cro_Fisico-T.$A$1"/>
        <table:named-range table:name="ligacao.flexivel" table:cell-range-address="'file:///C:/DOTA%20ENG%202/OZIEL/ORÇAMENTOS%20PARTICULARES%202007/Orçamento%20Márcio.xls'#INSUMOS.$B$71" table:base-cell-address="Cro_Fisico-T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Cro_Fisico-T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Cro_Fisico-T.$A$1"/>
        <table:named-range table:name="liquidopreparador" table:cell-range-address="'file:///C:/DOTA%20ENG%202/OZIEL/ORÇAMENTOS%20PARTICULARES%202007/Orçamento%20Márcio.xls'#INSUMOS.$B$52" table:base-cell-address="Cro_Fisico-T.$A$1"/>
        <table:named-expression table:name="Lista1" table:expression="of:=&quot;NA()&quot;" table:base-cell-address="Cro_Fisico-T.$A$1"/>
        <table:named-expression table:name="lista2" table:expression="of:=&quot;NA()&quot;" table:base-cell-address="Cro_Fisico-T.$A$1"/>
        <table:named-range table:name="lixa" table:cell-range-address="'file:///A:/COMPOSICAO%20GALPAO%20DO%20ARQUIVO%20GERAL%2005-10-2007.xls'#INSUMOS.$B$38" table:base-cell-address="Cro_Fisico-T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Cro_Fisico-T.$A$1"/>
        <table:named-expression table:name="LOCALIDADE" table:expression="of:=[.#REF!]" table:base-cell-address="Cro_Fisico-T.$A$1"/>
        <table:named-expression table:name="LS" table:expression="of:=[.#REF!]" table:base-cell-address="Cro_Fisico-T.$A$1"/>
        <table:named-expression table:name="Macro1" table:expression="of:=&quot;['file:///B:/DM-MTZ1.XLS'#$''.$A$1]&quot;" table:base-cell-address="Cro_Fisico-T.$A$1"/>
        <table:named-expression table:name="Macro2" table:expression="of:=&quot;['file:///B:/DM-MTZ1.XLS'#$''.$B$1]&quot;" table:base-cell-address="Cro_Fisico-T.$A$1"/>
        <table:named-expression table:name="MACROS" table:expression="of:=[.#REF!]" table:base-cell-address="Cro_Fisico-T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massa.vidro" table:cell-range-address="'file:///C:/DOTA%20ENG%202/OZIEL/ORÇAMENTOS%20PARTICULARES%202007/Orçamento%20Márcio.xls'#INSUMOS.$B$74" table:base-cell-address="Cro_Fisico-T.$A$1"/>
        <table:named-range table:name="mediçao" table:cell-range-address="'file:///D:/Users/Documents%20and%20Settings/INF/Meus%20documentos/Terral/Vie%20en%20Rose/La%20Vie%20en%20Rose%20Residence_Levtos%20Final.xls'#PLE.$AX$28" table:base-cell-address="Cro_Fisico-T.$A$1"/>
        <table:named-range table:name="mestre.obras" table:cell-range-address="'file:///A:/COMPOSICAO%20GALPAO%20DO%20ARQUIVO%20GERAL%2005-10-2007.xls'#INSUMOS.$B$2" table:base-cell-address="Cro_Fisico-T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mmz" table:expression="of:=&quot;Retângulo 297&quot;" table:base-cell-address="Cro_Fisico-T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NCOMPOSICOES" table:expression="of:=0" table:base-cell-address="Cro_Fisico-T.$A$1"/>
        <table:named-expression table:name="NCOTACOES" table:expression="of:=0" table:base-cell-address="Cro_Fisico-T.$A$1"/>
        <table:named-expression table:name="NEMPRESAS" table:expression="of:=3" table:base-cell-address="Cro_Fisico-T.$A$1"/>
        <table:named-expression table:name="NINDICES" table:expression="of:=1" table:base-cell-address="Cro_Fisico-T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Cro_Fisico-T.$A$1"/>
        <table:named-expression table:name="NumerEmpresa" table:expression="of:=3" table:base-cell-address="Cro_Fisico-T.$A$1"/>
        <table:named-expression table:name="NumerIndice" table:expression="of:=1" table:base-cell-address="Cro_Fisico-T.$A$1"/>
        <table:named-range table:name="oficial" table:cell-range-address="'file:///A:/COMPOSICAO%20GALPAO%20DO%20ARQUIVO%20GERAL%2005-10-2007.xls'#INSUMOS.$B$3" table:base-cell-address="Cro_Fisico-T.$A$1"/>
        <table:named-expression table:name="OLE_LINK3_1" table:expression="of:=[.#REF!]" table:base-cell-address="Cro_Fisico-T.$A$1"/>
        <table:named-expression table:name="OLE_LINK4_1" table:expression="of:=[.#REF!]" table:base-cell-address="Cro_Fisico-T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parafuso.esquadria" table:cell-range-address="'file:///A:/COMPOSICAO%20GALPAO%20DO%20ARQUIVO%20GERAL%2005-10-2007.xls'#INSUMOS.$B$44" table:base-cell-address="Cro_Fisico-T.$A$1"/>
        <table:named-range table:name="pastalubrificante" table:cell-range-address="'file:///A:/COMPOSICAO%20GALPAO%20DO%20ARQUIVO%20GERAL%2005-10-2007.xls'#INSUMOS.$B$27" table:base-cell-address="Cro_Fisico-T.$A$1"/>
        <table:named-range table:name="pedra" table:cell-range-address="'file:///A:/COMPOSICAO%20GALPAO%20DO%20ARQUIVO%20GERAL%2005-10-2007.xls'#INSUMOS.$B$16" table:base-cell-address="Cro_Fisico-T.$A$1"/>
        <table:named-expression table:name="PP" table:expression="of:=&quot;NA()&quot;" table:base-cell-address="Cro_Fisico-T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Preço_Unit_Chácaras" table:expression="of:=[.#REF!]" table:base-cell-address="Cro_Fisico-T.$A$1"/>
        <table:named-range table:name="prego" table:cell-range-address="'file:///A:/COMPOSICAO%20GALPAO%20DO%20ARQUIVO%20GERAL%2005-10-2007.xls'#INSUMOS.$B$8" table:base-cell-address="Cro_Fisico-T.$A$1"/>
        <table:named-range table:name="previdenciário" table:cell-range-address="'file:///D:/Users/c120685/Desktop/PAULINIA_QUADRA%20ESCOLA_ORÇ_R00%20pr.xlsx'#INFO.$E$22:INFO.$E$23" table:base-cell-address="Cro_Fisico-T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Print_Area_MI_1" table:expression="of:=[.#REF!]" table:base-cell-address="Cro_Fisico-T.$A$1"/>
        <table:named-expression table:name="Print_Area_MI_1_1" table:expression="of:=[.#REF!]" table:base-cell-address="Cro_Fisico-T.$A$1"/>
        <table:named-expression table:name="Print_Area_MI_1_10" table:expression="of:=[.#REF!]" table:base-cell-address="Cro_Fisico-T.$A$1"/>
        <table:named-expression table:name="Print_Area_MI_1_12" table:expression="of:=[.#REF!]" table:base-cell-address="Cro_Fisico-T.$A$1"/>
        <table:named-expression table:name="Print_Area_MI_1_9" table:expression="of:=[.#REF!]" table:base-cell-address="Cro_Fisico-T.$A$1"/>
        <table:named-expression table:name="Print_Area_MI_10" table:expression="of:=[.#REF!]" table:base-cell-address="Cro_Fisico-T.$A$1"/>
        <table:named-expression table:name="Print_Area_MI_11" table:expression="of:=&quot;$#REF!.$A$8:$G$165&quot;" table:base-cell-address="Cro_Fisico-T.$A$1"/>
        <table:named-expression table:name="Print_Area_MI_12" table:expression="of:=[.#REF!]" table:base-cell-address="Cro_Fisico-T.$A$1"/>
        <table:named-expression table:name="Print_Area_MI_13" table:expression="of:=[.#REF!]" table:base-cell-address="Cro_Fisico-T.$A$1"/>
        <table:named-expression table:name="Print_Area_MI_14" table:expression="of:=[.#REF!]" table:base-cell-address="Cro_Fisico-T.$A$1"/>
        <table:named-expression table:name="Print_Area_MI_15" table:expression="of:=[.#REF!]" table:base-cell-address="Cro_Fisico-T.$A$1"/>
        <table:named-expression table:name="Print_Area_MI_18" table:expression="of:=&quot;$#REF!.$A$6:$G$170&quot;" table:base-cell-address="Cro_Fisico-T.$A$1"/>
        <table:named-expression table:name="Print_Area_MI_19" table:expression="of:=[.#REF!]" table:base-cell-address="Cro_Fisico-T.$A$1"/>
        <table:named-expression table:name="Print_Area_MI_2" table:expression="of:=[.#REF!]" table:base-cell-address="Cro_Fisico-T.$A$1"/>
        <table:named-expression table:name="Print_Area_MI_21" table:expression="of:=[.#REF!]" table:base-cell-address="Cro_Fisico-T.$A$1"/>
        <table:named-expression table:name="Print_Area_MI_21_10" table:expression="of:=&quot;$#REF!.$A$6:$G$177&quot;" table:base-cell-address="Cro_Fisico-T.$A$1"/>
        <table:named-expression table:name="Print_Area_MI_21_18" table:expression="of:=&quot;$#REF!.$A$6:$G$177&quot;" table:base-cell-address="Cro_Fisico-T.$A$1"/>
        <table:named-expression table:name="Print_Area_MI_21_19" table:expression="of:=[.#REF!]" table:base-cell-address="Cro_Fisico-T.$A$1"/>
        <table:named-expression table:name="Print_Area_MI_25" table:expression="of:=[.#REF!]" table:base-cell-address="Cro_Fisico-T.$A$1"/>
        <table:named-expression table:name="Print_Area_MI_3" table:expression="of:=[.#REF!]" table:base-cell-address="Cro_Fisico-T.$A$1"/>
        <table:named-expression table:name="Print_Area_MI_3_1" table:expression="of:=[.#REF!]" table:base-cell-address="Cro_Fisico-T.$A$1"/>
        <table:named-expression table:name="Print_Area_MI_3_10" table:expression="of:=[.#REF!]" table:base-cell-address="Cro_Fisico-T.$A$1"/>
        <table:named-expression table:name="Print_Area_MI_3_12" table:expression="of:=[.#REF!]" table:base-cell-address="Cro_Fisico-T.$A$1"/>
        <table:named-expression table:name="Print_Area_MI_3_9" table:expression="of:=[.#REF!]" table:base-cell-address="Cro_Fisico-T.$A$1"/>
        <table:named-expression table:name="Print_Area_MI_4" table:expression="of:=[.#REF!]" table:base-cell-address="Cro_Fisico-T.$A$1"/>
        <table:named-expression table:name="Print_Area_MI_5" table:expression="of:=[.#REF!]" table:base-cell-address="Cro_Fisico-T.$A$1"/>
        <table:named-expression table:name="Print_Area_MI_6" table:expression="of:=[.#REF!]" table:base-cell-address="Cro_Fisico-T.$A$1"/>
        <table:named-expression table:name="Print_Area_MI_7" table:expression="of:=[.#REF!]" table:base-cell-address="Cro_Fisico-T.$A$1"/>
        <table:named-expression table:name="Print_Area_MI_9" table:expression="of:=[.#REF!]" table:base-cell-address="Cro_Fisico-T.$A$1"/>
        <table:named-expression table:name="Print_Area_MII" table:expression="of:=[.#REF!]" table:base-cell-address="Cro_Fisico-T.$A$1"/>
        <table:named-expression table:name="PV" table:expression="of:=[.#REF!]" table:base-cell-address="Cro_Fisico-T.$A$1"/>
        <table:named-expression table:name="QUAD1" table:expression="of:=&quot;NA()&quot;" table:base-cell-address="Cro_Fisico-T.$A$1"/>
        <table:named-expression table:name="QUAD11" table:expression="of:=&quot;NA()&quot;" table:base-cell-address="Cro_Fisico-T.$A$1"/>
        <table:named-expression table:name="QUAD21" table:expression="of:=&quot;NA()&quot;" table:base-cell-address="Cro_Fisico-T.$A$1"/>
        <table:named-expression table:name="QUAD211" table:expression="of:=&quot;NA()&quot;" table:base-cell-address="Cro_Fisico-T.$A$1"/>
        <table:named-expression table:name="QUAD22" table:expression="of:=&quot;NA()&quot;" table:base-cell-address="Cro_Fisico-T.$A$1"/>
        <table:named-expression table:name="QUAD221" table:expression="of:=&quot;NA()&quot;" table:base-cell-address="Cro_Fisico-T.$A$1"/>
        <table:named-expression table:name="QUAD23" table:expression="of:=&quot;NA()&quot;" table:base-cell-address="Cro_Fisico-T.$A$1"/>
        <table:named-expression table:name="Quant_Chácaras" table:expression="of:=[.#REF!]" table:base-cell-address="Cro_Fisico-T.$A$1"/>
        <table:named-expression table:name="Receita_Chácaras" table:expression="of:=[.#REF!]" table:base-cell-address="Cro_Fisico-T.$A$1"/>
        <table:named-expression table:name="REEEE" table:expression="of:=&quot;NA()&quot;" table:base-cell-address="Cro_Fisico-T.$A$1"/>
        <table:named-expression table:name="REFEITA" table:expression="of:=&quot;NA()&quot;" table:base-cell-address="Cro_Fisico-T.$A$1"/>
        <table:named-range table:name="rejunte" table:cell-range-address="'file:///A:/COMPOSICAO%20GALPAO%20DO%20ARQUIVO%20GERAL%2005-10-2007.xls'#INSUMOS.$B$21" table:base-cell-address="Cro_Fisico-T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Cro_Fisico-T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sarrafo" table:cell-range-address="'file://Oziel2/c/DOTA%20ENG/Tribunal%20Justiça/COMPOSICAO%20BATALHA%20TJ%2022-07-05.xls'#INSUMOS.$B$14" table:base-cell-address="Cro_Fisico-T.$A$1"/>
        <table:named-range table:name="seladoracrilico" table:cell-range-address="'file:///C:/DOTA%20ENG%202/OZIEL/ORÇAMENTOS%20PARTICULARES%202007/Orçamento%20Márcio.xls'#INSUMOS.$B$59" table:base-cell-address="Cro_Fisico-T.$A$1"/>
        <table:named-expression table:name="SENHAGT" table:expression="of:=&quot;PM2CAIXA&quot;" table:base-cell-address="Cro_Fisico-T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range table:name="solucaolimpadora" table:cell-range-address="'file:///A:/COMPOSICAO%20GALPAO%20DO%20ARQUIVO%20GERAL%2005-10-2007.xls'#INSUMOS.$B$25" table:base-cell-address="Cro_Fisico-T.$A$1"/>
        <table:named-expression table:name="solver_opt" table:expression="of:=[.#REF!]" table:base-cell-address="Cro_Fisico-T.$A$1"/>
        <table:named-expression table:name="solver_tmp" table:expression="of:=[.#REF!]" table:base-cell-address="Cro_Fisico-T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t_meso_2" table:expression="of:=[.#REF!]" table:base-cell-address="Cro_Fisico-T.$A$1"/>
        <table:named-expression table:name="t_super_est_2" table:expression="of:=[.#REF!]" table:base-cell-address="Cro_Fisico-T.$A$1"/>
        <table:named-expression table:name="Tabela" table:expression="of:=[.#REF!]" table:base-cell-address="Cro_Fisico-T.$A$1"/>
        <table:named-range table:name="tabuavirola" table:cell-range-address="'file:///A:/COMPOSICAO%20GALPAO%20DO%20ARQUIVO%20GERAL%2005-10-2007.xls'#INSUMOS.$B$10" table:base-cell-address="Cro_Fisico-T.$A$1"/>
        <table:named-range table:name="taco" table:cell-range-address="'file:///A:/COMPOSICAO%20GALPAO%20DO%20ARQUIVO%20GERAL%2005-10-2007.xls'#INSUMOS.$B$11" table:base-cell-address="Cro_Fisico-T.$A$1"/>
        <table:named-range table:name="telhafibro" table:cell-range-address="'file:///C:/DOTA%20ENG/Tribunal%20Justiça/COMPOSICAO%20BATALHA%20TJ%2022-07-05%20maior.xls'#INSUMOS.$B$5" table:base-cell-address="Cro_Fisico-T.$A$1"/>
        <table:named-expression table:name="TESTE" table:expression="of:=[.#REF!]" table:base-cell-address="Cro_Fisico-T.$A$1"/>
        <table:named-range table:name="tijoloceramico" table:cell-range-address="'file:///A:/COMPOSICAO%20GALPAO%20DO%20ARQUIVO%20GERAL%2005-10-2007.xls'#INSUMOS.$B$34" table:base-cell-address="Cro_Fisico-T.$A$1"/>
        <table:named-range table:name="tijolocomum" table:cell-range-address="'file:///A:/COMPOSICAO%20GALPAO%20DO%20ARQUIVO%20GERAL%2005-10-2007.xls'#INSUMOS.$B$33" table:base-cell-address="Cro_Fisico-T.$A$1"/>
        <table:named-range table:name="tipoobra" table:cell-range-address="'file:///D:/Users/c120685/Desktop/PAULINIA_QUADRA%20ESCOLA_ORÇ_R00%20pr.xlsx'#BDI_1.$N$39:BDI_1.$N$45" table:base-cell-address="Cro_Fisico-T.$A$1"/>
        <table:named-expression table:name="TipoOrçamento" table:expression="of:=&quot;BASE&quot;" table:base-cell-address="Cro_Fisico-T.$A$1"/>
        <table:named-expression table:name="Print_Titles" table:expression="of:=#N/A" table:base-cell-address="Cro_Fisico-T.$A$1"/>
        <table:named-expression table:name="tot_infra_1" table:expression="of:=[.#REF!]" table:base-cell-address="Cro_Fisico-T.$A$1"/>
        <table:named-expression table:name="TOTAL_GERAL" table:expression="of:=[.#REF!]" table:base-cell-address="Cro_Fisico-T.$A$1"/>
        <table:named-expression table:name="TOTALCRONOGRA" table:expression="of:=[.#REF!]" table:base-cell-address="Cro_Fisico-T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sico-T.$A$1"/>
        <table:named-expression table:name="wrn.COLETAS._.DE._.EQUIPAMENTOS." table:expression="of:=[.#REF!]" table:base-cell-address="Cro_Fisico-T.$A$1"/>
        <table:named-expression table:name="wrn.COLETAS._.DE._.MATERIAIS." table:expression="of:=[.#REF!]" table:base-cell-address="Cro_Fisico-T.$A$1"/>
        <table:named-expression table:name="wrn.COMP._.EQUIP." table:expression="of:=[.#REF!]" table:base-cell-address="Cro_Fisico-T.$A$1"/>
        <table:named-expression table:name="wrn.COMP._.MATERIAIS." table:expression="of:=[.#REF!]" table:base-cell-address="Cro_Fisico-T.$A$1"/>
        <table:named-expression table:name="wrn.PNEUS." table:expression="of:=[.#REF!]" table:base-cell-address="Cro_Fisico-T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style:style style:name="_52_0_37__32_-_32__202_nfase6_32_8" style:display-name="40% - Ênfase6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C8C8C8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511811023622047in" fo:margin-right="0.51181102362204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.511811023622047in" fo:margin-right="0.511811023622047in" fo:margin-bottom="0in"/>
      </style:header-style>
      <style:footer-style>
        <style:header-footer-properties fo:min-height="0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30T14:29:47Z</meta:creation-date>
    <dc:date>2026-06-30T17:34:35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currency-style style:name="N36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number number:decimal-places="5" number:min-decimal-places="3" number:min-integer-digits="0"/>
    </number:currency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f2f2f2" svg:stroke-opacity="10%" draw:stroke-linejoin="round" svg:stroke-linecap="butt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gradient" draw:fill-gradient-name="a0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6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f2f2f2" svg:stroke-opacity="1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37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819in" svg:stroke-color="#5b9bd5" svg:stroke-opacity="100%" draw:stroke-linejoin="round" svg:stroke-linecap="round" draw:shadow="visible" draw:shadow-offset-x="0in" draw:shadow-offset-y="0.02083in" draw:shadow-color="#000000" draw:shadow-opacity="63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05.75pt" svg:width="376.75pt" chart:style-name="Crt0">
        <chart:title chart:style-name="CT00">
          <text:p text:style-name="a1" text:class-names="" text:cond-style-name="">Evolução dos Valores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ro_Fisico-T.$C$38:.$Z$38"/>
          </chart:axis>
          <chart:axis chart:dimension="y" chart:name="primary-y" chart:style-name="Axs1">
            <chart:grid chart:class="major" chart:style-name="GMa1"/>
          </chart:axis>
          <chart:series chart:values-cell-range-address="Cro_Fisico-T.$C$425:.$Z$425" chart:class="chart:line" chart:attached-axis="primary-y" chart:style-name="G0S0">
            <chart:data-point chart:repeated="2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0" draw:style="radial" draw:cx="50%" draw:cy="50%" draw:start-color="#262626" draw:end-color="#595959" draw:start-intensity="100%" draw:end-intensity="100%"/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currency-style style:name="N36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number number:decimal-places="5" number:min-decimal-places="3" number:min-integer-digits="0"/>
    </number:currency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f2f2f2" svg:stroke-opacity="10%" draw:stroke-linejoin="round" svg:stroke-linecap="butt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gradient" draw:fill-gradient-name="a0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6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f2f2f2" svg:stroke-opacity="1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37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819in" svg:stroke-color="#5b9bd5" svg:stroke-opacity="100%" draw:stroke-linejoin="round" svg:stroke-linecap="round" draw:shadow="visible" draw:shadow-offset-x="0in" draw:shadow-offset-y="0.02083in" draw:shadow-color="#000000" draw:shadow-opacity="63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05.75pt" svg:width="376.75pt" chart:style-name="Crt0">
        <chart:title chart:style-name="CT00">
          <text:p text:style-name="a1" text:class-names="" text:cond-style-name="">Evolução dos Valores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Cro_Fisico-T.$C$22:.$Z$22"/>
          </chart:axis>
          <chart:axis chart:dimension="y" chart:name="primary-y" chart:style-name="Axs1">
            <chart:grid chart:class="major" chart:style-name="GMa1"/>
          </chart:axis>
          <chart:series chart:values-cell-range-address="Cro_Fisico-T.$C$364:.$Z$364" chart:class="chart:line" chart:attached-axis="primary-y" chart:style-name="G0S0">
            <chart:data-point chart:repeated="24"/>
          </chart:series>
          <chart:wall chart:style-name="Wal0"/>
        </chart:plot-area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0" draw:style="radial" draw:cx="50%" draw:cy="50%" draw:start-color="#262626" draw:end-color="#595959" draw:start-intensity="100%" draw:end-intensity="100%"/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currency-style style:name="N37" number:language="pt" number:country="BR">
      <number:currency-symbol number:language="pt" number:country="BR">R$</number:currency-symbol>
      <number:number number:decimal-places="5" number:min-decimal-places="3" number:min-integer-digits="0"/>
    </number:currency-style>
    <number:currency-style style:name="N38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family="chart" style:name="Plt0">
      <style:chart-properties chart:three-dimensional="false" chart:deep="false" chart:auto-position="fals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f2f2f2" svg:stroke-opacity="10%" draw:stroke-linejoin="round" svg:stroke-linecap="butt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gradient" draw:fill-gradient-name="a0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8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f2f2f2" svg:stroke-opacity="1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37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819in" svg:stroke-color="#5b9bd5" svg:stroke-opacity="100%" draw:stroke-linejoin="round" svg:stroke-linecap="round" draw:shadow="visible" draw:shadow-offset-x="0in" draw:shadow-offset-y="0.02083in" draw:shadow-color="#000000" draw:shadow-opacity="63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19.75pt" svg:width="376.75pt" chart:style-name="Crt0">
        <chart:title chart:style-name="CT00">
          <text:p text:style-name="a1" text:class-names="" text:cond-style-name="">Evolução dos Valores</text:p>
        </chart:title>
        <chart:legend chart:legend-position="bottom" chart:legend-align="center" chart:style-name="Lgnd"/>
        <chart:plot-area svg:x="21.10763779527559pt" svg:y="63.2563779527559pt" svg:width="351.2503937007874pt" svg:height="245.1457480314961pt" chart:style-name="Plt0">
          <chart:axis chart:dimension="x" chart:name="primary-x" chart:style-name="Axs0">
            <chart:categories table:cell-range-address="Cro_Fisico-T.$C$14:.$Z$14"/>
          </chart:axis>
          <chart:axis chart:dimension="y" chart:name="primary-y" chart:style-name="Axs1">
            <chart:grid chart:class="major" chart:style-name="GMa1"/>
          </chart:axis>
          <chart:series chart:values-cell-range-address="Cro_Fisico-T.$C$303:.$Z$303" chart:class="chart:line" chart:attached-axis="primary-y" chart:style-name="G0S0">
            <chart:data-point chart:repeated="24"/>
          </chart:series>
          <chart:wall chart:style-name="Wal0"/>
        </chart:plot-area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0" draw:style="radial" draw:cx="50%" draw:cy="50%" draw:start-color="#262626" draw:end-color="#595959" draw:start-intensity="100%" draw:end-intensity="100%"/>
  </office:styles>
</office:document-styles>
</file>

<file path=Object 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currency-style style:name="N37" number:language="pt" number:country="BR">
      <number:currency-symbol number:language="pt" number:country="BR">R$</number:currency-symbol>
      <number:number number:decimal-places="5" number:min-decimal-places="3" number:min-integer-digits="0"/>
    </number:currency-style>
    <number:currency-style style:name="N38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family="chart" style:name="Plt0">
      <style:chart-properties chart:three-dimensional="false" chart:deep="false" chart:auto-position="fals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f2f2f2" svg:stroke-opacity="10%" draw:stroke-linejoin="round" svg:stroke-linecap="butt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gradient" draw:fill-gradient-name="a0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8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f2f2f2" svg:stroke-opacity="1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37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819in" svg:stroke-color="#5b9bd5" svg:stroke-opacity="100%" draw:stroke-linejoin="round" svg:stroke-linecap="round" draw:shadow="visible" draw:shadow-offset-x="0in" draw:shadow-offset-y="0.02083in" draw:shadow-color="#000000" draw:shadow-opacity="63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19.75pt" svg:width="376.75pt" chart:style-name="Crt0">
        <chart:title chart:style-name="CT00">
          <text:p text:style-name="a1" text:class-names="" text:cond-style-name="">Evolução dos Valores</text:p>
        </chart:title>
        <chart:legend chart:legend-position="bottom" chart:legend-align="center" chart:style-name="Lgnd"/>
        <chart:plot-area svg:x="12.0592125984252pt" svg:y="63.2563779527559pt" svg:width="351.2503937007874pt" svg:height="245.1457480314961pt" chart:style-name="Plt0">
          <chart:axis chart:dimension="x" chart:name="primary-x" chart:style-name="Axs0">
            <chart:categories table:cell-range-address="Cro_Fisico-T.$C$10:.$Z$10"/>
          </chart:axis>
          <chart:axis chart:dimension="y" chart:name="primary-y" chart:style-name="Axs1">
            <chart:grid chart:class="major" chart:style-name="GMa1"/>
          </chart:axis>
          <chart:series chart:values-cell-range-address="Cro_Fisico-T.$C$240:.$Z$240" chart:class="chart:line" chart:attached-axis="primary-y" chart:style-name="G0S0">
            <chart:data-point chart:repeated="24"/>
          </chart:series>
          <chart:wall chart:style-name="Wal0"/>
        </chart:plot-area>
      </chart:chart>
    </office:chart>
  </office:body>
</office:document-content>
</file>

<file path=Object 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0" draw:style="radial" draw:cx="50%" draw:cy="50%" draw:start-color="#262626" draw:end-color="#595959" draw:start-intensity="100%" draw:end-intensity="100%"/>
  </office:styles>
</office:document-styles>
</file>

<file path=Object 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currency-style style:name="N37" number:language="pt" number:country="BR">
      <number:currency-symbol number:language="pt" number:country="BR">R$</number:currency-symbol>
      <number:number number:decimal-places="5" number:min-decimal-places="3" number:min-integer-digits="0"/>
    </number:currency-style>
    <number:currency-style style:name="N38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family="chart" style:name="Plt0">
      <style:chart-properties chart:three-dimensional="false" chart:deep="false" chart:auto-position="fals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draw:stroke="solid" svg:stroke-width="0.01042in" svg:stroke-color="#f2f2f2" svg:stroke-opacity="10%" draw:stroke-linejoin="round" svg:stroke-linecap="butt"/>
    </style:style>
    <style:style style:family="chart" style:name="Crt0">
      <style:chart-properties chart:three-dimensional="false" chart:deep="false" chart:symbol-type="none" chart:connect-bars="false" chart:solid-type="cuboid" chart:stacked="false" chart:percentage="false" chart:include-hidden-cells="false" chart:treat-empty-cells="leave-gap"/>
      <style:graphic-properties draw:fill="gradient" draw:fill-gradient-name="a0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pt" fo:country="B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8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f2f2f2" svg:stroke-opacity="1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37">
      <style:chart-properties chart:gap-width="150" chart:overlap="0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solid-type="cuboid" chart:stacked="false" chart:percentage="false"/>
      <style:graphic-properties draw:fill="none" draw:stroke="solid" svg:stroke-width="0.03819in" svg:stroke-color="#5b9bd5" svg:stroke-opacity="100%" draw:stroke-linejoin="round" svg:stroke-linecap="round" draw:shadow="visible" draw:shadow-offset-x="0in" draw:shadow-offset-y="0.02083in" draw:shadow-color="#000000" draw:shadow-opacity="63%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2f2f2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389in" fo:font-style="normal" style:font-style-asian="normal" style:font-style-complex="normal" fo:text-shadow="0in 0.04167in 0pc #000000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d9d9d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319.75pt" svg:width="459.25pt" chart:style-name="Crt0">
        <chart:title chart:style-name="CT00">
          <text:p text:style-name="a1" text:class-names="" text:cond-style-name="">Evolução dos Valores</text:p>
        </chart:title>
        <chart:legend chart:legend-position="bottom" chart:legend-align="center" chart:style-name="Lgnd"/>
        <chart:plot-area svg:x="35.43905511811024pt" svg:y="63.2563779527559pt" svg:width="418.4572440944882pt" svg:height="245.1457480314961pt" chart:style-name="Plt0">
          <chart:axis chart:dimension="x" chart:name="primary-x" chart:style-name="Axs0">
            <chart:categories table:cell-range-address="Cro_Fisico-T.$C$8:.$Z$8"/>
          </chart:axis>
          <chart:axis chart:dimension="y" chart:name="primary-y" chart:style-name="Axs1">
            <chart:grid chart:class="major" chart:style-name="GMa1"/>
          </chart:axis>
          <chart:series chart:values-cell-range-address="Cro_Fisico-T.$C$183:.$Z$183" chart:class="chart:line" chart:attached-axis="primary-y" chart:style-name="G0S0">
            <chart:data-point chart:repeated="24"/>
          </chart:series>
          <chart:wall chart:style-name="Wal0"/>
        </chart:plot-area>
      </chart:chart>
    </office:chart>
  </office:body>
</office:document-content>
</file>

<file path=Object 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0" draw:style="radial" draw:cx="50%" draw:cy="50%" draw:start-color="#262626" draw:end-color="#595959" draw:start-intensity="100%" draw:end-intensity="100%"/>
  </office:styles>
</office:document-styles>
</file>