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7E0000008EAA773360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097cm"/>
    </style:style>
    <style:style style:name="co2" style:family="table-column">
      <style:table-column-properties fo:break-before="auto" style:column-width="8.95cm"/>
    </style:style>
    <style:style style:name="co3" style:family="table-column">
      <style:table-column-properties fo:break-before="auto" style:column-width="3.076cm"/>
    </style:style>
    <style:style style:name="co4" style:family="table-column">
      <style:table-column-properties fo:break-before="auto" style:column-width="2.461cm"/>
    </style:style>
    <style:style style:name="co5" style:family="table-column">
      <style:table-column-properties fo:break-before="auto" style:column-width="2.685cm"/>
    </style:style>
    <style:style style:name="co6" style:family="table-column">
      <style:table-column-properties fo:break-before="auto" style:column-width="2.489cm"/>
    </style:style>
    <style:style style:name="co7" style:family="table-column">
      <style:table-column-properties fo:break-before="auto" style:column-width="1.79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1.164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476cm" fo:break-before="auto" style:use-optimal-row-height="true"/>
    </style:style>
    <style:style style:name="ro5" style:family="table-row">
      <style:table-row-properties style:row-height="0.556cm" fo:break-before="auto" style:use-optimal-row-height="true"/>
    </style:style>
    <style:style style:name="ro6" style:family="table-row">
      <style:table-row-properties style:row-height="1.058cm" fo:break-before="auto" style:use-optimal-row-height="false"/>
    </style:style>
    <style:style style:name="ro7" style:family="table-row">
      <style:table-row-properties style:row-height="0.847cm" fo:break-before="auto" style:use-optimal-row-height="false"/>
    </style:style>
    <style:style style:name="ro8" style:family="table-row">
      <style:table-row-properties style:row-height="0.45cm" fo:break-before="auto" style:use-optimal-row-height="true"/>
    </style:style>
    <style:style style:name="ro9" style:family="table-row">
      <style:table-row-properties style:row-height="0.794cm" fo:break-before="auto" style:use-optimal-row-height="false"/>
    </style:style>
    <style:style style:name="ro10" style:family="table-row">
      <style:table-row-properties style:row-height="0.609cm" fo:break-before="auto" style:use-optimal-row-height="false"/>
    </style:style>
    <style:style style:name="ta1" style:family="table" style:master-page-name="PageStyle_5f_Cron_5f_Financ_20_LICITANTE">
      <style:table-properties table:display="true" style:writing-mode="lr-tb" table:tab-color="#7030a0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/>
    <style:style style:name="ce2" style:family="table-cell" style:parent-style-name="Normal_20_2_20_14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" style:family="table-cell" style:parent-style-name="_34_0_25__20_-_20_Ênfase6_20_8_20_2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" style:family="table-cell" style:parent-style-name="Normal_20_2_20_14">
      <style:table-cell-properties fo:border-bottom="0.74pt solid #000000" fo:background-color="#f2f2f2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Normal_20_2_20_14">
      <style:table-cell-properties fo:border-bottom="1.76pt solid #000000" fo:background-color="#f2f2f2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Normal_20_2_20_14">
      <style:table-cell-properties fo:border-bottom="0.74pt solid #000000" fo:background-color="#f2f2f2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Normal_20_2_20_14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Normal_20_2_20_14">
      <style:table-cell-properties fo:border-bottom="0.74pt solid #000000" fo:background-color="#2e75b6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accen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>
        <loext:char-complex-color loext:theme-type="light1" loext:color-type="theme"/>
      </style:text-properties>
    </style:style>
    <style:style style:name="ce9" style:family="table-cell" style:parent-style-name="Normal_20_2_20_14">
      <style:table-cell-properties fo:border-bottom="0.74pt solid #000000" fo:background-color="#9dc3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" style:family="table-cell" style:parent-style-name="Normal_20_2_20_14">
      <style:table-cell-properties fo:border-bottom="0.74pt solid #000000" fo:background-color="#bdd7e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Normal_20_2_20_14">
      <style:table-cell-properties fo:border-bottom="0.74pt solid #000000" fo:background-color="#deebf7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Normal_20_2_20_14">
      <style:table-cell-properties fo:border-bottom="0.74pt solid #000000" fo:background-color="#deebf7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Normal_20_2_20_14">
      <style:table-cell-properties fo:border-bottom="1.76pt solid #000000" fo:background-color="#c8c8c8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Normal_20_2_20_14">
      <style:table-cell-properties fo:background-color="#c8c8c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15" style:family="table-cell" style:parent-style-name="Normal_20_2_20_1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6" style:family="table-cell" style:parent-style-name="_34_0_25__20_-_20_Ênfase6_20_8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7" style:family="table-cell" style:parent-style-name="Normal_20_2_20_14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Normal_20_2_20_14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Porcentagem_20_2" style:data-style-name="N11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Normal_20_2_20_14">
      <style:table-cell-properties fo:border-bottom="0.74pt solid #000000" fo:background-color="#2e75b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>
        <loext:char-complex-color loext:theme-type="light1" loext:color-type="theme"/>
      </style:text-properties>
    </style:style>
    <style:style style:name="ce21" style:family="table-cell" style:parent-style-name="Normal_20_2_20_14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" style:family="table-cell" style:parent-style-name="Normal_20_2_20_14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3" style:family="table-cell" style:parent-style-name="Normal_20_2_20_14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Normal_20_2_20_14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Normal_20_2_20_14">
      <style:table-cell-properties fo:background-color="#c8c8c8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Normal_20_2_20_14">
      <style:table-cell-properties fo:border-bottom="1.76pt solid #000000" fo:background-color="#c8c8c8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Normal_20_2_20_1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28" style:family="table-cell" style:parent-style-name="Normal_20_2_20_14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Normal_20_2_20_14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Porcentagem_20_2" style:data-style-name="N11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Normal_20_2_20_14" style:data-style-name="N137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Normal_20_2_20_14" style:data-style-name="N138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Normal_20_2_20_14" style:data-style-name="N138">
      <style:table-cell-properties fo:border-bottom="1.76pt solid #000000" fo:background-color="#c8c8c8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4" style:family="table-cell" style:parent-style-name="Normal_20_2_20_14" style:data-style-name="N138">
      <style:table-cell-properties fo:border-bottom="1.76pt solid #000000" fo:background-color="#c8c8c8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5" style:family="table-cell" style:parent-style-name="Normal_20_2_20_14">
      <style:table-cell-properties fo:border-bottom="0.74pt solid #000000" fo:background-color="#9dc3e6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6" style:family="table-cell" style:parent-style-name="Normal_20_2_20_14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7" style:family="table-cell" style:parent-style-name="Normal_20_2_20_14" style:data-style-name="N1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&quot;&quot;" style:apply-style-name="ConditionalStyle_5f_124" style:base-cell-address="'Cron_Financ LICITANTE'.D16"/>
    </style:style>
    <style:style style:name="ce38" style:family="table-cell" style:parent-style-name="Normal_20_2_20_14" style:data-style-name="N13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&quot;&quot;" style:apply-style-name="ConditionalStyle_5f_124" style:base-cell-address="'Cron_Financ LICITANTE'.D16"/>
    </style:style>
    <style:style style:name="ce39" style:family="table-cell" style:parent-style-name="Normal_20_2_20_14" style:data-style-name="N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&quot;&quot;" style:apply-style-name="ConditionalStyle_5f_124" style:base-cell-address="'Cron_Financ LICITANTE'.D16"/>
    </style:style>
    <style:style style:name="ce40" style:family="table-cell" style:parent-style-name="Normal_20_2_20_14" style:data-style-name="N13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!=&quot;&quot;" style:apply-style-name="ConditionalStyle_5f_124" style:base-cell-address="'Cron_Financ LICITANTE'.D16"/>
    </style:style>
    <style:style style:name="ce41" style:family="table-cell" style:parent-style-name="Normal_20_2_20_14" style:data-style-name="N139">
      <style:table-cell-properties fo:border-bottom="1.76pt solid #000000" fo:background-color="#c8c8c8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!=&quot;&quot;" style:apply-style-name="ConditionalStyle_5f_124" style:base-cell-address="'Cron_Financ LICITANTE'.D16"/>
    </style:style>
    <style:style style:name="ce42" style:family="table-cell" style:parent-style-name="Moeda_20_13" style:data-style-name="N140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Normal_20_2_20_14" style:data-style-name="N132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Normal_20_2_20_14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Normal_20_2_20_14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Porcentagem_20_2" style:data-style-name="N11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Normal_20_2_20_14" style:data-style-name="N1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&quot;&quot;" style:apply-style-name="ConditionalStyle_5f_124" style:base-cell-address="'Cron_Financ LICITANTE'.D16"/>
    </style:style>
    <style:style style:name="ce48" style:family="table-cell" style:parent-style-name="Normal_20_2_20_14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49" style:family="table-cell" style:parent-style-name="_34_0_25__20_-_20_Ênfase6_20_8_20_2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0" style:family="table-cell" style:parent-style-name="Normal_20_2_20_14">
      <style:table-cell-properties fo:border-bottom="0.74pt solid #000000" fo:background-color="#2e75b6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accent1" loext:color-type="theme">
          <loext:transformation loext:type="lummod" loext:value="7500"/>
        </loext:background-complex-color>
      </style:table-cell-properties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>
        <loext:char-complex-color loext:theme-type="light1" loext:color-type="theme"/>
      </style:text-properties>
    </style:style>
    <style:style style:name="ce51" style:family="table-cell" style:parent-style-name="Normal_20_2_20_14">
      <style:table-cell-properties fo:border-bottom="0.74pt solid #000000" fo:background-color="#9dc3e6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2" style:family="table-cell" style:parent-style-name="Normal_20_2_20_14">
      <style:table-cell-properties fo:border-bottom="0.74pt solid #000000" fo:background-color="#bdd7e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3" style:family="table-cell" style:parent-style-name="Normal_20_2_20_14" style:data-style-name="N13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&quot;&quot;" style:apply-style-name="ConditionalStyle_5f_124" style:base-cell-address="'Cron_Financ LICITANTE'.D16"/>
    </style:style>
    <style:style style:name="ce54" style:family="table-cell" style:parent-style-name="Normal_20_2_20_14" style:data-style-name="N13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&quot;&quot;" style:apply-style-name="ConditionalStyle_5f_124" style:base-cell-address="'Cron_Financ LICITANTE'.D16"/>
    </style:style>
    <style:style style:name="ce55" style:family="table-cell" style:parent-style-name="Normal_20_2_20_14" style:data-style-name="N13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&quot;&quot;" style:apply-style-name="ConditionalStyle_5f_124" style:base-cell-address="'Cron_Financ LICITANTE'.D16"/>
    </style:style>
    <style:style style:name="ce56" style:family="table-cell" style:parent-style-name="Normal_20_2_20_14" style:data-style-name="N13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&quot;&quot;" style:apply-style-name="ConditionalStyle_5f_124" style:base-cell-address="'Cron_Financ LICITANTE'.D16"/>
    </style:style>
    <style:style style:name="ce57" style:family="table-cell" style:parent-style-name="Normal_20_2_20_14" style:data-style-name="N13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!=&quot;&quot;" style:apply-style-name="ConditionalStyle_5f_124" style:base-cell-address="'Cron_Financ LICITANTE'.D16"/>
    </style:style>
    <style:style style:name="ce58" style:family="table-cell" style:parent-style-name="Normal_20_2_20_14" style:data-style-name="N139">
      <style:table-cell-properties fo:border-bottom="1.76pt solid #000000" fo:background-color="#c8c8c8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!=&quot;&quot;" style:apply-style-name="ConditionalStyle_5f_124" style:base-cell-address="'Cron_Financ LICITANTE'.D16"/>
    </style:style>
    <style:style style:name="ce59" style:family="table-cell" style:parent-style-name="Normal_20_2_20_14">
      <style:table-cell-properties fo:border-bottom="0.74pt solid #000000" fo:background-color="#c8c8c8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0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23" style:base-cell-address="'Cron_Financ LICITANTE'.M16"/>
      <style:map style:condition="cell-content()=&quot;Diferença&quot;" style:apply-style-name="ConditionalStyle_5f_122" style:base-cell-address="'Cron_Financ LICITANTE'.M16"/>
    </style:style>
    <style:style style:name="ce61" style:family="table-cell" style:parent-style-name="Normal_20_2_20_14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21" style:base-cell-address="'Cron_Financ LICITANTE'.M18"/>
      <style:map style:condition="cell-content()=&quot;Diferença&quot;" style:apply-style-name="ConditionalStyle_5f_120" style:base-cell-address="'Cron_Financ LICITANTE'.M18"/>
    </style:style>
    <style:style style:name="ce63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19" style:base-cell-address="'Cron_Financ LICITANTE'.M20"/>
      <style:map style:condition="cell-content()=&quot;Diferença&quot;" style:apply-style-name="ConditionalStyle_5f_118" style:base-cell-address="'Cron_Financ LICITANTE'.M20"/>
    </style:style>
    <style:style style:name="ce64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17" style:base-cell-address="'Cron_Financ LICITANTE'.M22"/>
      <style:map style:condition="cell-content()=&quot;Diferença&quot;" style:apply-style-name="ConditionalStyle_5f_116" style:base-cell-address="'Cron_Financ LICITANTE'.M22"/>
    </style:style>
    <style:style style:name="ce65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15" style:base-cell-address="'Cron_Financ LICITANTE'.M24"/>
      <style:map style:condition="cell-content()=&quot;Diferença&quot;" style:apply-style-name="ConditionalStyle_5f_114" style:base-cell-address="'Cron_Financ LICITANTE'.M24"/>
    </style:style>
    <style:style style:name="ce66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13" style:base-cell-address="'Cron_Financ LICITANTE'.M26"/>
      <style:map style:condition="cell-content()=&quot;Diferença&quot;" style:apply-style-name="ConditionalStyle_5f_112" style:base-cell-address="'Cron_Financ LICITANTE'.M26"/>
    </style:style>
    <style:style style:name="ce67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11" style:base-cell-address="'Cron_Financ LICITANTE'.M28"/>
      <style:map style:condition="cell-content()=&quot;Diferença&quot;" style:apply-style-name="ConditionalStyle_5f_110" style:base-cell-address="'Cron_Financ LICITANTE'.M28"/>
    </style:style>
    <style:style style:name="ce68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09" style:base-cell-address="'Cron_Financ LICITANTE'.M30"/>
      <style:map style:condition="cell-content()=&quot;Diferença&quot;" style:apply-style-name="ConditionalStyle_5f_108" style:base-cell-address="'Cron_Financ LICITANTE'.M30"/>
    </style:style>
    <style:style style:name="ce69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07" style:base-cell-address="'Cron_Financ LICITANTE'.M32"/>
      <style:map style:condition="cell-content()=&quot;Diferença&quot;" style:apply-style-name="ConditionalStyle_5f_106" style:base-cell-address="'Cron_Financ LICITANTE'.M32"/>
    </style:style>
    <style:style style:name="ce70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05" style:base-cell-address="'Cron_Financ LICITANTE'.M34"/>
      <style:map style:condition="cell-content()=&quot;Diferença&quot;" style:apply-style-name="ConditionalStyle_5f_104" style:base-cell-address="'Cron_Financ LICITANTE'.M34"/>
    </style:style>
    <style:style style:name="ce71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03" style:base-cell-address="'Cron_Financ LICITANTE'.M36"/>
      <style:map style:condition="cell-content()=&quot;Diferença&quot;" style:apply-style-name="ConditionalStyle_5f_102" style:base-cell-address="'Cron_Financ LICITANTE'.M36"/>
    </style:style>
    <style:style style:name="ce72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101" style:base-cell-address="'Cron_Financ LICITANTE'.M38"/>
      <style:map style:condition="cell-content()=&quot;Diferença&quot;" style:apply-style-name="ConditionalStyle_5f_100" style:base-cell-address="'Cron_Financ LICITANTE'.M38"/>
    </style:style>
    <style:style style:name="ce73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99" style:base-cell-address="'Cron_Financ LICITANTE'.M40"/>
      <style:map style:condition="cell-content()=&quot;Diferença&quot;" style:apply-style-name="ConditionalStyle_5f_98" style:base-cell-address="'Cron_Financ LICITANTE'.M40"/>
    </style:style>
    <style:style style:name="ce74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97" style:base-cell-address="'Cron_Financ LICITANTE'.M42"/>
      <style:map style:condition="cell-content()=&quot;Diferença&quot;" style:apply-style-name="ConditionalStyle_5f_96" style:base-cell-address="'Cron_Financ LICITANTE'.M42"/>
    </style:style>
    <style:style style:name="ce75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95" style:base-cell-address="'Cron_Financ LICITANTE'.M44"/>
      <style:map style:condition="cell-content()=&quot;Diferença&quot;" style:apply-style-name="ConditionalStyle_5f_94" style:base-cell-address="'Cron_Financ LICITANTE'.M44"/>
    </style:style>
    <style:style style:name="ce76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93" style:base-cell-address="'Cron_Financ LICITANTE'.M46"/>
      <style:map style:condition="cell-content()=&quot;Diferença&quot;" style:apply-style-name="ConditionalStyle_5f_92" style:base-cell-address="'Cron_Financ LICITANTE'.M46"/>
    </style:style>
    <style:style style:name="ce77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91" style:base-cell-address="'Cron_Financ LICITANTE'.M48"/>
      <style:map style:condition="cell-content()=&quot;Diferença&quot;" style:apply-style-name="ConditionalStyle_5f_90" style:base-cell-address="'Cron_Financ LICITANTE'.M48"/>
    </style:style>
    <style:style style:name="ce78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89" style:base-cell-address="'Cron_Financ LICITANTE'.M50"/>
      <style:map style:condition="cell-content()=&quot;Diferença&quot;" style:apply-style-name="ConditionalStyle_5f_88" style:base-cell-address="'Cron_Financ LICITANTE'.M50"/>
    </style:style>
    <style:style style:name="ce79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87" style:base-cell-address="'Cron_Financ LICITANTE'.M52"/>
      <style:map style:condition="cell-content()=&quot;Diferença&quot;" style:apply-style-name="ConditionalStyle_5f_86" style:base-cell-address="'Cron_Financ LICITANTE'.M52"/>
    </style:style>
    <style:style style:name="ce80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85" style:base-cell-address="'Cron_Financ LICITANTE'.M54"/>
      <style:map style:condition="cell-content()=&quot;Diferença&quot;" style:apply-style-name="ConditionalStyle_5f_84" style:base-cell-address="'Cron_Financ LICITANTE'.M54"/>
    </style:style>
    <style:style style:name="ce81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83" style:base-cell-address="'Cron_Financ LICITANTE'.M56"/>
      <style:map style:condition="cell-content()=&quot;Diferença&quot;" style:apply-style-name="ConditionalStyle_5f_82" style:base-cell-address="'Cron_Financ LICITANTE'.M56"/>
    </style:style>
    <style:style style:name="ce82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81" style:base-cell-address="'Cron_Financ LICITANTE'.M58"/>
      <style:map style:condition="cell-content()=&quot;Diferença&quot;" style:apply-style-name="ConditionalStyle_5f_80" style:base-cell-address="'Cron_Financ LICITANTE'.M58"/>
    </style:style>
    <style:style style:name="ce83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79" style:base-cell-address="'Cron_Financ LICITANTE'.M60"/>
      <style:map style:condition="cell-content()=&quot;Diferença&quot;" style:apply-style-name="ConditionalStyle_5f_78" style:base-cell-address="'Cron_Financ LICITANTE'.M60"/>
    </style:style>
    <style:style style:name="ce84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77" style:base-cell-address="'Cron_Financ LICITANTE'.M62"/>
      <style:map style:condition="cell-content()=&quot;Diferença&quot;" style:apply-style-name="ConditionalStyle_5f_76" style:base-cell-address="'Cron_Financ LICITANTE'.M62"/>
    </style:style>
    <style:style style:name="ce85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75" style:base-cell-address="'Cron_Financ LICITANTE'.M64"/>
      <style:map style:condition="cell-content()=&quot;Diferença&quot;" style:apply-style-name="ConditionalStyle_5f_74" style:base-cell-address="'Cron_Financ LICITANTE'.M64"/>
    </style:style>
    <style:style style:name="ce86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73" style:base-cell-address="'Cron_Financ LICITANTE'.M66"/>
      <style:map style:condition="cell-content()=&quot;Diferença&quot;" style:apply-style-name="ConditionalStyle_5f_72" style:base-cell-address="'Cron_Financ LICITANTE'.M66"/>
    </style:style>
    <style:style style:name="ce87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71" style:base-cell-address="'Cron_Financ LICITANTE'.M68"/>
      <style:map style:condition="cell-content()=&quot;Diferença&quot;" style:apply-style-name="ConditionalStyle_5f_70" style:base-cell-address="'Cron_Financ LICITANTE'.M68"/>
    </style:style>
    <style:style style:name="ce88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69" style:base-cell-address="'Cron_Financ LICITANTE'.M70"/>
      <style:map style:condition="cell-content()=&quot;Diferença&quot;" style:apply-style-name="ConditionalStyle_5f_68" style:base-cell-address="'Cron_Financ LICITANTE'.M70"/>
    </style:style>
    <style:style style:name="ce89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67" style:base-cell-address="'Cron_Financ LICITANTE'.M72"/>
      <style:map style:condition="cell-content()=&quot;Diferença&quot;" style:apply-style-name="ConditionalStyle_5f_66" style:base-cell-address="'Cron_Financ LICITANTE'.M72"/>
    </style:style>
    <style:style style:name="ce90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65" style:base-cell-address="'Cron_Financ LICITANTE'.M74"/>
      <style:map style:condition="cell-content()=&quot;Diferença&quot;" style:apply-style-name="ConditionalStyle_5f_64" style:base-cell-address="'Cron_Financ LICITANTE'.M74"/>
    </style:style>
    <style:style style:name="ce91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63" style:base-cell-address="'Cron_Financ LICITANTE'.M76"/>
      <style:map style:condition="cell-content()=&quot;Diferença&quot;" style:apply-style-name="ConditionalStyle_5f_62" style:base-cell-address="'Cron_Financ LICITANTE'.M76"/>
    </style:style>
    <style:style style:name="ce92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61" style:base-cell-address="'Cron_Financ LICITANTE'.M78"/>
      <style:map style:condition="cell-content()=&quot;Diferença&quot;" style:apply-style-name="ConditionalStyle_5f_60" style:base-cell-address="'Cron_Financ LICITANTE'.M78"/>
    </style:style>
    <style:style style:name="ce93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59" style:base-cell-address="'Cron_Financ LICITANTE'.M80"/>
      <style:map style:condition="cell-content()=&quot;Diferença&quot;" style:apply-style-name="ConditionalStyle_5f_58" style:base-cell-address="'Cron_Financ LICITANTE'.M80"/>
    </style:style>
    <style:style style:name="ce94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57" style:base-cell-address="'Cron_Financ LICITANTE'.M82"/>
      <style:map style:condition="cell-content()=&quot;Diferença&quot;" style:apply-style-name="ConditionalStyle_5f_56" style:base-cell-address="'Cron_Financ LICITANTE'.M82"/>
    </style:style>
    <style:style style:name="ce95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55" style:base-cell-address="'Cron_Financ LICITANTE'.M84"/>
      <style:map style:condition="cell-content()=&quot;Diferença&quot;" style:apply-style-name="ConditionalStyle_5f_54" style:base-cell-address="'Cron_Financ LICITANTE'.M84"/>
    </style:style>
    <style:style style:name="ce96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53" style:base-cell-address="'Cron_Financ LICITANTE'.M86"/>
      <style:map style:condition="cell-content()=&quot;Diferença&quot;" style:apply-style-name="ConditionalStyle_5f_52" style:base-cell-address="'Cron_Financ LICITANTE'.M86"/>
    </style:style>
    <style:style style:name="ce97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51" style:base-cell-address="'Cron_Financ LICITANTE'.M88"/>
      <style:map style:condition="cell-content()=&quot;Diferença&quot;" style:apply-style-name="ConditionalStyle_5f_50" style:base-cell-address="'Cron_Financ LICITANTE'.M88"/>
    </style:style>
    <style:style style:name="ce98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49" style:base-cell-address="'Cron_Financ LICITANTE'.M90"/>
      <style:map style:condition="cell-content()=&quot;Diferença&quot;" style:apply-style-name="ConditionalStyle_5f_48" style:base-cell-address="'Cron_Financ LICITANTE'.M90"/>
    </style:style>
    <style:style style:name="ce99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47" style:base-cell-address="'Cron_Financ LICITANTE'.M93"/>
      <style:map style:condition="cell-content()=&quot;Diferença&quot;" style:apply-style-name="ConditionalStyle_5f_46" style:base-cell-address="'Cron_Financ LICITANTE'.M93"/>
    </style:style>
    <style:style style:name="ce100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45" style:base-cell-address="'Cron_Financ LICITANTE'.M95"/>
      <style:map style:condition="cell-content()=&quot;Diferença&quot;" style:apply-style-name="ConditionalStyle_5f_44" style:base-cell-address="'Cron_Financ LICITANTE'.M95"/>
    </style:style>
    <style:style style:name="ce101" style:family="table-cell" style:parent-style-name="Normal_20_2_20_1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&quot;OK&quot;" style:apply-style-name="ConditionalStyle_5f_43" style:base-cell-address="'Cron_Financ LICITANTE'.M97"/>
      <style:map style:condition="cell-content()=&quot;Diferença&quot;" style:apply-style-name="ConditionalStyle_5f_42" style:base-cell-address="'Cron_Financ LICITANTE'.M97"/>
    </style:style>
    <style:style style:name="ce102" style:family="table-cell" style:parent-style-name="Normal_20_2_20_14">
      <style:table-cell-properties fo:background-color="#c8c8c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3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41" style:base-cell-address="'Cron_Financ LICITANTE'.N16"/>
    </style:style>
    <style:style style:name="ce104" style:family="table-cell" style:parent-style-name="Normal_20_2_20_14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5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40" style:base-cell-address="'Cron_Financ LICITANTE'.N18"/>
    </style:style>
    <style:style style:name="ce106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9" style:base-cell-address="'Cron_Financ LICITANTE'.N20"/>
    </style:style>
    <style:style style:name="ce107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8" style:base-cell-address="'Cron_Financ LICITANTE'.N22"/>
    </style:style>
    <style:style style:name="ce108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7" style:base-cell-address="'Cron_Financ LICITANTE'.N24"/>
    </style:style>
    <style:style style:name="ce109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6" style:base-cell-address="'Cron_Financ LICITANTE'.N26"/>
    </style:style>
    <style:style style:name="ce110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5" style:base-cell-address="'Cron_Financ LICITANTE'.N28"/>
    </style:style>
    <style:style style:name="ce111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4" style:base-cell-address="'Cron_Financ LICITANTE'.N30"/>
    </style:style>
    <style:style style:name="ce112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3" style:base-cell-address="'Cron_Financ LICITANTE'.N32"/>
    </style:style>
    <style:style style:name="ce113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2" style:base-cell-address="'Cron_Financ LICITANTE'.N34"/>
    </style:style>
    <style:style style:name="ce114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1" style:base-cell-address="'Cron_Financ LICITANTE'.N36"/>
    </style:style>
    <style:style style:name="ce115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0" style:base-cell-address="'Cron_Financ LICITANTE'.N38"/>
    </style:style>
    <style:style style:name="ce116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9" style:base-cell-address="'Cron_Financ LICITANTE'.N40"/>
    </style:style>
    <style:style style:name="ce117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8" style:base-cell-address="'Cron_Financ LICITANTE'.N42"/>
    </style:style>
    <style:style style:name="ce118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7" style:base-cell-address="'Cron_Financ LICITANTE'.N44"/>
    </style:style>
    <style:style style:name="ce119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6" style:base-cell-address="'Cron_Financ LICITANTE'.N46"/>
    </style:style>
    <style:style style:name="ce120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5" style:base-cell-address="'Cron_Financ LICITANTE'.N48"/>
    </style:style>
    <style:style style:name="ce121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4" style:base-cell-address="'Cron_Financ LICITANTE'.N50"/>
    </style:style>
    <style:style style:name="ce122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3" style:base-cell-address="'Cron_Financ LICITANTE'.N52"/>
    </style:style>
    <style:style style:name="ce123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2" style:base-cell-address="'Cron_Financ LICITANTE'.N54"/>
    </style:style>
    <style:style style:name="ce124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1" style:base-cell-address="'Cron_Financ LICITANTE'.N56"/>
    </style:style>
    <style:style style:name="ce125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0" style:base-cell-address="'Cron_Financ LICITANTE'.N58"/>
    </style:style>
    <style:style style:name="ce126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9" style:base-cell-address="'Cron_Financ LICITANTE'.N60"/>
    </style:style>
    <style:style style:name="ce127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8" style:base-cell-address="'Cron_Financ LICITANTE'.N62"/>
    </style:style>
    <style:style style:name="ce128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7" style:base-cell-address="'Cron_Financ LICITANTE'.N64"/>
    </style:style>
    <style:style style:name="ce129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6" style:base-cell-address="'Cron_Financ LICITANTE'.N66"/>
    </style:style>
    <style:style style:name="ce130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5" style:base-cell-address="'Cron_Financ LICITANTE'.N68"/>
    </style:style>
    <style:style style:name="ce131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4" style:base-cell-address="'Cron_Financ LICITANTE'.N70"/>
    </style:style>
    <style:style style:name="ce132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3" style:base-cell-address="'Cron_Financ LICITANTE'.N72"/>
    </style:style>
    <style:style style:name="ce133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2" style:base-cell-address="'Cron_Financ LICITANTE'.N74"/>
    </style:style>
    <style:style style:name="ce134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1" style:base-cell-address="'Cron_Financ LICITANTE'.N76"/>
    </style:style>
    <style:style style:name="ce135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0" style:base-cell-address="'Cron_Financ LICITANTE'.N78"/>
    </style:style>
    <style:style style:name="ce136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9" style:base-cell-address="'Cron_Financ LICITANTE'.N80"/>
    </style:style>
    <style:style style:name="ce137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8" style:base-cell-address="'Cron_Financ LICITANTE'.N82"/>
    </style:style>
    <style:style style:name="ce138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7" style:base-cell-address="'Cron_Financ LICITANTE'.N84"/>
    </style:style>
    <style:style style:name="ce139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6" style:base-cell-address="'Cron_Financ LICITANTE'.N86"/>
    </style:style>
    <style:style style:name="ce140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5" style:base-cell-address="'Cron_Financ LICITANTE'.N88"/>
    </style:style>
    <style:style style:name="ce141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4" style:base-cell-address="'Cron_Financ LICITANTE'.N90"/>
    </style:style>
    <style:style style:name="ce142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3" style:base-cell-address="'Cron_Financ LICITANTE'.N93"/>
    </style:style>
    <style:style style:name="ce143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2" style:base-cell-address="'Cron_Financ LICITANTE'.N95"/>
    </style:style>
    <style:style style:name="ce144" style:family="table-cell" style:parent-style-name="Normal_20_2_20_14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!=0" style:apply-style-name="ConditionalStyle_5f_1" style:base-cell-address="'Cron_Financ LICITANTE'.N97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start"/>
      <style:text-properties fo:font-size="18pt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ron_Financ LICITANTE" table:style-name="ta1" table:print-ranges="'Cron_Financ LICITANTE'.A1:'Cron_Financ LICITANTE'.L100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number-columns-repeated="7" table:default-cell-style-name="ce7"/>
        <table:table-column table:style-name="co4" table:default-cell-style-name="ce7"/>
        <table:table-column table:style-name="co3" table:default-cell-style-name="ce7"/>
        <table:table-column table:style-name="co6" table:default-cell-style-name="ce7"/>
        <table:table-column table:style-name="co7" table:number-columns-repeated="16370" table:default-cell-style-name="ce7"/>
        <table:table-row table:style-name="ro1">
          <table:table-cell table:style-name="ce2" office:value-type="string" calcext:value-type="string" table:number-columns-spanned="12" table:number-rows-spanned="1">
            <text:p>P R E F E I T U R A <text:s text:c="3"/>M U N I C I P A L <text:s text:c="3"/>D E <text:s text:c="3"/>C A M P I N A S</text:p>
            <draw:frame draw:z-index="0" draw:name="Picture 1" draw:style-name="gr1" draw:text-style-name="P1" svg:width="1.428cm" svg:height="1.454cm" svg:x="0.265cm" svg:y="0.212cm">
              <draw:image xlink:href="Pictures/100000000000007E0000008EAA773360.png" xlink:type="simple" xlink:show="embed" xlink:actuate="onLoad" draw:mime-type="image/png">
                <text:p/>
              </draw:image>
            </draw:frame>
          </table:table-cell>
          <table:covered-table-cell table:number-columns-repeated="10" table:style-name="ce15"/>
          <table:covered-table-cell table:style-name="ce48"/>
          <table:table-cell table:number-columns-repeated="16372"/>
        </table:table-row>
        <table:table-row table:style-name="ro1">
          <table:table-cell table:style-name="ce3" office:value-type="string" calcext:value-type="string" table:number-columns-spanned="12" table:number-rows-spanned="1">
            <text:p>SECRETARIA MUNICIPAL DE INFRAESTRUTURA</text:p>
          </table:table-cell>
          <table:covered-table-cell table:number-columns-repeated="10" table:style-name="ce16" office:value-type="float" office:value="0" calcext:value-type="float">
            <text:p>0</text:p>
          </table:covered-table-cell>
          <table:covered-table-cell table:style-name="ce49"/>
          <table:table-cell table:number-columns-repeated="16372"/>
        </table:table-row>
        <table:table-row table:style-name="ro2">
          <table:table-cell table:style-name="ce4" office:value-type="string" calcext:value-type="string">
            <text:p>Objeto</text:p>
          </table:table-cell>
          <table:table-cell table:style-name="ce17" office:value-type="string" calcext:value-type="string" table:number-columns-spanned="11" table:number-rows-spanned="1">
            <text:p>OBRAS DE PAVIMENTAÇÃO E DRENAGEM NA CONTINUIDADE DA AVENIDA NELSON FERREIRA DE SOUZA (RUA MARGINAL AO LEITO FÉRREO, ENTRE A PONTE DO RIO CAPIVARI E A ESTRADA DO FRIBURGO)</text:p>
          </table:table-cell>
          <table:covered-table-cell table:number-columns-repeated="9" table:style-name="ce28" office:value-type="float" office:value="0" calcext:value-type="float">
            <text:p>0</text:p>
          </table:covered-table-cell>
          <table:covered-table-cell table:style-name="ce45"/>
          <table:table-cell table:number-columns-repeated="16372"/>
        </table:table-row>
        <table:table-row table:style-name="ro3">
          <table:table-cell table:style-name="ce5" office:value-type="string" calcext:value-type="string">
            <text:p>Endereço</text:p>
          </table:table-cell>
          <table:table-cell table:style-name="ce17" office:value-type="string" calcext:value-type="string" table:number-columns-spanned="11" table:number-rows-spanned="1">
            <text:p>Avenida Nelson Ferreira de Souza</text:p>
          </table:table-cell>
          <table:covered-table-cell table:number-columns-repeated="9" table:style-name="ce28" office:value-type="float" office:value="0" calcext:value-type="float">
            <text:p>0</text:p>
          </table:covered-table-cell>
          <table:covered-table-cell table:style-name="ce45"/>
          <table:table-cell table:number-columns-repeated="16372"/>
        </table:table-row>
        <table:table-row table:style-name="ro4" table:visibility="collapse">
          <table:table-cell table:style-name="ce6"/>
          <table:table-cell table:style-name="ce18" table:number-columns-spanned="10" table:number-rows-spanned="1"/>
          <table:covered-table-cell table:number-columns-repeated="8" table:style-name="ce29"/>
          <table:covered-table-cell table:style-name="ce44"/>
          <table:table-cell table:number-columns-repeated="16373"/>
        </table:table-row>
        <table:table-row table:style-name="ro4" table:visibility="collapse">
          <table:table-cell table:style-name="ce4" table:number-columns-spanned="1" table:number-rows-spanned="4"/>
          <table:table-cell table:style-name="ce17" table:number-columns-spanned="10" table:number-rows-spanned="1"/>
          <table:covered-table-cell table:number-columns-repeated="8" table:style-name="ce28"/>
          <table:covered-table-cell table:style-name="ce45"/>
          <table:table-cell table:number-columns-repeated="16373"/>
        </table:table-row>
        <table:table-row table:style-name="ro4" table:visibility="collapse">
          <table:covered-table-cell table:style-name="ce4"/>
          <table:table-cell table:style-name="ce17" table:number-columns-spanned="10" table:number-rows-spanned="1"/>
          <table:covered-table-cell table:number-columns-repeated="8" table:style-name="ce28"/>
          <table:covered-table-cell table:style-name="ce45"/>
          <table:table-cell table:number-columns-repeated="16373"/>
        </table:table-row>
        <table:table-row table:style-name="ro4" table:visibility="collapse">
          <table:covered-table-cell table:style-name="ce4"/>
          <table:table-cell table:style-name="ce17" table:number-columns-spanned="10" table:number-rows-spanned="1"/>
          <table:covered-table-cell table:number-columns-repeated="8" table:style-name="ce28"/>
          <table:covered-table-cell table:style-name="ce45"/>
          <table:table-cell table:number-columns-repeated="16373"/>
        </table:table-row>
        <table:table-row table:style-name="ro4" table:visibility="collapse">
          <table:covered-table-cell table:style-name="ce4"/>
          <table:table-cell table:style-name="ce17" table:number-columns-spanned="10" table:number-rows-spanned="1"/>
          <table:covered-table-cell table:number-columns-repeated="8" table:style-name="ce28"/>
          <table:covered-table-cell table:style-name="ce45"/>
          <table:table-cell table:number-columns-repeated="16373"/>
        </table:table-row>
        <table:table-row table:style-name="ro5" table:visibility="collapse">
          <table:table-cell table:style-name="ce4"/>
          <table:table-cell table:style-name="ce19" table:number-columns-spanned="10" table:number-rows-spanned="1"/>
          <table:covered-table-cell table:number-columns-repeated="8" table:style-name="ce30"/>
          <table:covered-table-cell table:style-name="ce46"/>
          <table:table-cell table:number-columns-repeated="16373"/>
        </table:table-row>
        <table:table-row table:style-name="ro4" table:visibility="collapse">
          <table:table-cell table:number-columns-repeated="16384"/>
        </table:table-row>
        <table:table-row table:style-name="ro2">
          <table:table-cell table:style-name="ce8" office:value-type="string" calcext:value-type="string" table:number-columns-spanned="12" table:number-rows-spanned="1">
            <text:p>CRONOGRAMA FINANCEIRO</text:p>
          </table:table-cell>
          <table:covered-table-cell table:number-columns-repeated="10" table:style-name="ce20"/>
          <table:covered-table-cell table:style-name="ce50"/>
          <table:table-cell table:number-columns-repeated="16372"/>
        </table:table-row>
        <table:table-row table:style-name="ro6">
          <table:table-cell table:style-name="ce9" office:value-type="string" calcext:value-type="string" table:number-columns-spanned="1" table:number-rows-spanned="2">
            <text:p>EVENTO</text:p>
          </table:table-cell>
          <table:table-cell table:style-name="ce21" office:value-type="string" calcext:value-type="string" table:number-columns-spanned="1" table:number-rows-spanned="2">
            <text:p>DESCRIÇÃO</text:p>
          </table:table-cell>
          <table:table-cell table:style-name="ce21" office:value-type="string" calcext:value-type="string" table:number-columns-spanned="1" table:number-rows-spanned="2">
            <text:p>TOTAL</text:p>
          </table:table-cell>
          <table:table-cell table:style-name="ce35" office:value-type="string" calcext:value-type="string" table:number-columns-spanned="9" table:number-rows-spanned="1">
            <text:p>QUANTIDADE DE DIAS *</text:p>
          </table:table-cell>
          <table:covered-table-cell table:number-columns-repeated="7" table:style-name="ce36"/>
          <table:covered-table-cell table:style-name="ce51"/>
          <table:table-cell table:number-columns-repeated="16372"/>
        </table:table-row>
        <table:table-row table:style-name="ro5">
          <table:covered-table-cell table:style-name="ce9"/>
          <table:covered-table-cell table:number-columns-repeated="2" table:style-name="ce21"/>
          <table:table-cell table:style-name="ce36" office:value-type="float" office:value="50" calcext:value-type="float">
            <text:p>50</text:p>
          </table:table-cell>
          <table:table-cell table:style-name="ce36" office:value-type="float" office:value="80" calcext:value-type="float">
            <text:p>80</text:p>
          </table:table-cell>
          <table:table-cell table:style-name="ce36" office:value-type="float" office:value="110" calcext:value-type="float">
            <text:p>110</text:p>
          </table:table-cell>
          <table:table-cell table:style-name="ce36" office:value-type="float" office:value="140" calcext:value-type="float">
            <text:p>140</text:p>
          </table:table-cell>
          <table:table-cell table:style-name="ce36" office:value-type="float" office:value="170" calcext:value-type="float">
            <text:p>170</text:p>
          </table:table-cell>
          <table:table-cell table:style-name="ce36" office:value-type="float" office:value="200" calcext:value-type="float">
            <text:p>200</text:p>
          </table:table-cell>
          <table:table-cell table:style-name="ce36" office:value-type="float" office:value="230" calcext:value-type="float">
            <text:p>230</text:p>
          </table:table-cell>
          <table:table-cell table:style-name="ce36" office:value-type="float" office:value="260" calcext:value-type="float">
            <text:p>260</text:p>
          </table:table-cell>
          <table:table-cell table:style-name="ce51" office:value-type="float" office:value="290" calcext:value-type="float">
            <text:p>290</text:p>
          </table:table-cell>
          <table:table-cell table:style-name="ce59" office:value-type="string" calcext:value-type="string">
            <text:p>Verificação</text:p>
          </table:table-cell>
          <table:table-cell table:style-name="ce102" office:value-type="string" calcext:value-type="string">
            <text:p>Diferença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 table:number-columns-spanned="12" table:number-rows-spanned="1">
            <text:p>GRUPO I: OBRA REALIZADA COM RECURSOS DOS GOVERNO FEDERAL E MUNICIPAL</text:p>
          </table:table-cell>
          <table:covered-table-cell table:number-columns-repeated="10" table:style-name="ce22"/>
          <table:covered-table-cell table:style-name="ce52"/>
          <table:table-cell table:style-name="ce59"/>
          <table:table-cell table:style-name="ce102"/>
          <table:table-cell table:number-columns-repeated="16370"/>
        </table:table-row>
        <table:table-row table:style-name="ro8">
          <table:table-cell table:style-name="ce11" office:value-type="float" office:value="1" calcext:value-type="float" table:number-columns-spanned="1" table:number-rows-spanned="2">
            <text:p>1</text:p>
          </table:table-cell>
          <table:table-cell table:style-name="ce23" office:value-type="string" calcext:value-type="string" table:number-columns-spanned="1" table:number-rows-spanned="2">
            <text:p>ADMINISTRAÇÃO LOCAL</text:p>
          </table:table-cell>
          <table:table-cell table:style-name="ce31" table:formula="of:=VLOOKUP([.A16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202177.28" calcext:value-type="currency" table:number-columns-spanned="1" table:number-rows-spanned="2">
            <text:p>R$ 202.177,28</text:p>
          </table:table-cell>
          <table:table-cell table:style-name="ce37" table:formula="of:=ROUND([.$C$16]*[.D17];2)" office:value-type="currency" office:currency="BRL" office:value="2134.32" calcext:value-type="currency">
            <text:p>R$ 2.134,32</text:p>
          </table:table-cell>
          <table:table-cell table:style-name="ce37" table:formula="of:=ROUND([.$C$16]*[.E17];2)" office:value-type="currency" office:currency="BRL" office:value="20241.43" calcext:value-type="currency">
            <text:p>R$ 20.241,43</text:p>
          </table:table-cell>
          <table:table-cell table:style-name="ce37" table:formula="of:=ROUND([.$C$16]*[.F17];2)" office:value-type="currency" office:currency="BRL" office:value="27464.27" calcext:value-type="currency">
            <text:p>R$ 27.464,27</text:p>
          </table:table-cell>
          <table:table-cell table:style-name="ce37" table:formula="of:=ROUND([.$C$16]*[.G17];2)" office:value-type="currency" office:currency="BRL" office:value="23529.87" calcext:value-type="currency">
            <text:p>R$ 23.529,87</text:p>
          </table:table-cell>
          <table:table-cell table:style-name="ce37" table:formula="of:=ROUND([.$C$16]*[.H17];2)" office:value-type="currency" office:currency="BRL" office:value="34103.85" calcext:value-type="currency">
            <text:p>R$ 34.103,85</text:p>
          </table:table-cell>
          <table:table-cell table:style-name="ce37" table:formula="of:=ROUND([.$C$16]*[.I17];2)" office:value-type="currency" office:currency="BRL" office:value="32182.72" calcext:value-type="currency">
            <text:p>R$ 32.182,72</text:p>
          </table:table-cell>
          <table:table-cell table:style-name="ce37" table:formula="of:=ROUND([.$C$16]*[.J17];2)" office:value-type="currency" office:currency="BRL" office:value="31438.2" calcext:value-type="currency">
            <text:p>R$ 31.438,20</text:p>
          </table:table-cell>
          <table:table-cell table:style-name="ce37" table:formula="of:=ROUND([.$C$16]*[.K17];2)" office:value-type="currency" office:currency="BRL" office:value="27430.44" calcext:value-type="currency">
            <text:p>R$ 27.430,44</text:p>
          </table:table-cell>
          <table:table-cell table:style-name="ce37" table:formula="of:=ROUND([.$C$16]*[.L17];2)-0.01" office:value-type="currency" office:currency="BRL" office:value="3652.18" calcext:value-type="currency">
            <text:p>R$ 3.652,18</text:p>
          </table:table-cell>
          <table:table-cell table:style-name="ce60" table:formula="of:=IF(ROUND(SUM([.$D$16:.$L$16]);2)=ROUND([.C16];2);&quot;OK&quot;;&quot;Diferença&quot;)" office:value-type="string" office:string-value="OK" calcext:value-type="string">
            <text:p>OK</text:p>
          </table:table-cell>
          <table:table-cell table:style-name="ce103" table:formula="of:=ROUND([.C16]-SUM([.$D$16:.$L$16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formula="of:=SUM([.D18]+[.D20]+[.D22]+[.D24]+[.D26]+[.D28]+[.D30]+[.D32]+[.D34]+[.D36]+[.D38]+[.D40]+[.D42]+[.D44]+[.D46]+[.D48]+[.D50]+[.D52]+[.D54]+[.D56]+[.D58]+[.D60]+[.D62]+[.D64]+[.D66]+[.D68]+[.D70]+[.D72]+[.D74]+[.D76]+[.D78]+[.D80]+[.D82]+[.D84]+[.D86]+[.D88]+[.D90])/SUM([.$C$18:.$C$91])" office:value-type="percentage" office:value="0.0105566633855899" calcext:value-type="percentage">
            <text:p>1,05567%</text:p>
          </table:table-cell>
          <table:table-cell table:style-name="ce38" table:formula="of:=SUM([.E18]+[.E20]+[.E22]+[.E24]+[.E26]+[.E28]+[.E30]+[.E32]+[.E34]+[.E36]+[.E38]+[.E40]+[.E42]+[.E44]+[.E46]+[.E48]+[.E50]+[.E52]+[.E54]+[.E56]+[.E58]+[.E60]+[.E62]+[.E64]+[.E66]+[.E68]+[.E70]+[.E72]+[.E74]+[.E76]+[.E78]+[.E80]+[.E82]+[.E84]+[.E86]+[.E88]+[.E90])/SUM([.$C$18:.$C$91])" office:value-type="percentage" office:value="0.100117226449631" calcext:value-type="percentage">
            <text:p>10,01172%</text:p>
          </table:table-cell>
          <table:table-cell table:style-name="ce38" table:formula="of:=SUM([.F18]+[.F20]+[.F22]+[.F24]+[.F26]+[.F28]+[.F30]+[.F32]+[.F34]+[.F36]+[.F38]+[.F40]+[.F42]+[.F44]+[.F46]+[.F48]+[.F50]+[.F52]+[.F54]+[.F56]+[.F58]+[.F60]+[.F62]+[.F64]+[.F66]+[.F68]+[.F70]+[.F72]+[.F74]+[.F76]+[.F78]+[.F80]+[.F82]+[.F84]+[.F86]+[.F88]+[.F90])/SUM([.$C$18:.$C$91])" office:value-type="percentage" office:value="0.135842529768687" calcext:value-type="percentage">
            <text:p>13,58425%</text:p>
          </table:table-cell>
          <table:table-cell table:style-name="ce38" table:formula="of:=SUM([.G18]+[.G20]+[.G22]+[.G24]+[.G26]+[.G28]+[.G30]+[.G32]+[.G34]+[.G36]+[.G38]+[.G40]+[.G42]+[.G44]+[.G46]+[.G48]+[.G50]+[.G52]+[.G54]+[.G56]+[.G58]+[.G60]+[.G62]+[.G64]+[.G66]+[.G68]+[.G70]+[.G72]+[.G74]+[.G76]+[.G78]+[.G80]+[.G82]+[.G84]+[.G86]+[.G88]+[.G90])/SUM([.$C$18:.$C$91])" office:value-type="percentage" office:value="0.116382381128833" calcext:value-type="percentage">
            <text:p>11,63824%</text:p>
          </table:table-cell>
          <table:table-cell table:style-name="ce38" table:formula="of:=SUM([.H18]+[.H20]+[.H22]+[.H24]+[.H26]+[.H28]+[.H30]+[.H32]+[.H34]+[.H36]+[.H38]+[.H40]+[.H42]+[.H44]+[.H46]+[.H48]+[.H50]+[.H52]+[.H54]+[.H56]+[.H58]+[.H60]+[.H62]+[.H64]+[.H66]+[.H68]+[.H70]+[.H72]+[.H74]+[.H76]+[.H78]+[.H80]+[.H82]+[.H84]+[.H86]+[.H88]+[.H90])/SUM([.$C$18:.$C$91])" office:value-type="percentage" office:value="0.168682897383345" calcext:value-type="percentage">
            <text:p>16,86829%</text:p>
          </table:table-cell>
          <table:table-cell table:style-name="ce38" table:formula="of:=SUM([.I18]+[.I20]+[.I22]+[.I24]+[.I26]+[.I28]+[.I30]+[.I32]+[.I34]+[.I36]+[.I38]+[.I40]+[.I42]+[.I44]+[.I46]+[.I48]+[.I50]+[.I52]+[.I54]+[.I56]+[.I58]+[.I60]+[.I62]+[.I64]+[.I66]+[.I68]+[.I70]+[.I72]+[.I74]+[.I76]+[.I78]+[.I80]+[.I82]+[.I84]+[.I86]+[.I88]+[.I90])/SUM([.$C$18:.$C$91])" office:value-type="percentage" office:value="0.159180680249722" calcext:value-type="percentage">
            <text:p>15,91807%</text:p>
          </table:table-cell>
          <table:table-cell table:style-name="ce38" table:formula="of:=SUM([.J18]+[.J20]+[.J22]+[.J24]+[.J26]+[.J28]+[.J30]+[.J32]+[.J34]+[.J36]+[.J38]+[.J40]+[.J42]+[.J44]+[.J46]+[.J48]+[.J50]+[.J52]+[.J54]+[.J56]+[.J58]+[.J60]+[.J62]+[.J64]+[.J66]+[.J68]+[.J70]+[.J72]+[.J74]+[.J76]+[.J78]+[.J80]+[.J82]+[.J84]+[.J86]+[.J88]+[.J90])/SUM([.$C$18:.$C$91])" office:value-type="percentage" office:value="0.155498165316078" calcext:value-type="percentage">
            <text:p>15,54982%</text:p>
          </table:table-cell>
          <table:table-cell table:style-name="ce38" table:formula="of:=SUM([.K18]+[.K20]+[.K22]+[.K24]+[.K26]+[.K28]+[.K30]+[.K32]+[.K34]+[.K36]+[.K38]+[.K40]+[.K42]+[.K44]+[.K46]+[.K48]+[.K50]+[.K52]+[.K54]+[.K56]+[.K58]+[.K60]+[.K62]+[.K64]+[.K66]+[.K68]+[.K70]+[.K72]+[.K74]+[.K76]+[.K78]+[.K80]+[.K82]+[.K84]+[.K86]+[.K88]+[.K90])/SUM([.$C$18:.$C$91])" office:value-type="percentage" office:value="0.135675170006955" calcext:value-type="percentage">
            <text:p>13,56752%</text:p>
          </table:table-cell>
          <table:table-cell table:style-name="ce38" table:formula="of:=SUM([.L18]+[.L20]+[.L22]+[.L24]+[.L26]+[.L28]+[.L30]+[.L32]+[.L34]+[.L36]+[.L38]+[.L40]+[.L42]+[.L44]+[.L46]+[.L48]+[.L50]+[.L52]+[.L54]+[.L56]+[.L58]+[.L60]+[.L62]+[.L64]+[.L66]+[.L68]+[.L70]+[.L72]+[.L74]+[.L76]+[.L78]+[.L80]+[.L82]+[.L84]+[.L86]+[.L88]+[.L90])/SUM([.$C$18:.$C$91])" office:value-type="percentage" office:value="0.0180642863111591" calcext:value-type="percentage">
            <text:p>1,80643%</text:p>
          </table:table-cell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" calcext:value-type="float" table:number-columns-spanned="1" table:number-rows-spanned="2">
            <text:p>2</text:p>
          </table:table-cell>
          <table:table-cell table:style-name="ce24" office:value-type="string" calcext:value-type="string" table:number-columns-spanned="1" table:number-rows-spanned="2">
            <text:p>MOBILIZAÇÃO DE EQUIPAMENTOS</text:p>
          </table:table-cell>
          <table:table-cell table:style-name="ce31" table:formula="of:=VLOOKUP([.A18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6099.01" calcext:value-type="currency" table:number-columns-spanned="1" table:number-rows-spanned="2">
            <text:p>R$ 6.099,01</text:p>
          </table:table-cell>
          <table:table-cell table:style-name="ce37" table:formula="of:=ROUND([.$C18]*[.D19];2)" office:value-type="currency" office:currency="BRL" office:value="6099.01" calcext:value-type="currency">
            <text:p>R$ 6.099,01</text:p>
          </table:table-cell>
          <table:table-cell table:style-name="ce39" table:number-columns-repeated="7"/>
          <table:table-cell table:style-name="ce53"/>
          <table:table-cell table:style-name="ce62" table:formula="of:=IF(ROUND(SUM([.$D$18:.$L$18]);2)=ROUND([.C18];2);&quot;OK&quot;;&quot;Diferença&quot;)" office:value-type="string" office:string-value="OK" calcext:value-type="string">
            <text:p>OK</text:p>
          </table:table-cell>
          <table:table-cell table:style-name="ce105" table:formula="of:=ROUND([.C18]-SUM([.$D$18:.$L$18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7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" calcext:value-type="float" table:number-columns-spanned="1" table:number-rows-spanned="2">
            <text:p>3</text:p>
          </table:table-cell>
          <table:table-cell table:style-name="ce24" office:value-type="string" calcext:value-type="string" table:number-columns-spanned="1" table:number-rows-spanned="2">
            <text:p>CANTEIRO DE OBRAS - MOBILIZAÇÃO</text:p>
          </table:table-cell>
          <table:table-cell table:style-name="ce31" table:formula="of:=VLOOKUP([.A20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922.18" calcext:value-type="currency" table:number-columns-spanned="1" table:number-rows-spanned="2">
            <text:p>R$ 1.922,18</text:p>
          </table:table-cell>
          <table:table-cell table:style-name="ce37" table:formula="of:=ROUND([.$C20]*[.D21];2)" office:value-type="currency" office:currency="BRL" office:value="1922.18" calcext:value-type="currency">
            <text:p>R$ 1.922,18</text:p>
          </table:table-cell>
          <table:table-cell table:style-name="ce39" table:number-columns-repeated="7"/>
          <table:table-cell table:style-name="ce53"/>
          <table:table-cell table:style-name="ce63" table:formula="of:=IF(ROUND(SUM([.$D$20:.$L$20]);2)=ROUND([.C20];2);&quot;OK&quot;;&quot;Diferença&quot;)" office:value-type="string" office:string-value="OK" calcext:value-type="string">
            <text:p>OK</text:p>
          </table:table-cell>
          <table:table-cell table:style-name="ce106" table:formula="of:=ROUND([.C20]-SUM([.$D$20:.$L$20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7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4" calcext:value-type="float" table:number-columns-spanned="1" table:number-rows-spanned="2">
            <text:p>4</text:p>
          </table:table-cell>
          <table:table-cell table:style-name="ce24" office:value-type="string" calcext:value-type="string" table:number-columns-spanned="1" table:number-rows-spanned="2">
            <text:p>CANTEIRO DE OBRAS - SERVIÇOS INICIAIS E INSTALAÇÕES PROVISÓRIAS</text:p>
          </table:table-cell>
          <table:table-cell table:style-name="ce31" table:formula="of:=VLOOKUP([.A22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20797.06" calcext:value-type="currency" table:number-columns-spanned="1" table:number-rows-spanned="2">
            <text:p>R$ 20.797,06</text:p>
          </table:table-cell>
          <table:table-cell table:style-name="ce37" table:formula="of:=ROUND([.$C22]*[.D23];2)" office:value-type="currency" office:currency="BRL" office:value="20797.06" calcext:value-type="currency">
            <text:p>R$ 20.797,06</text:p>
          </table:table-cell>
          <table:table-cell table:style-name="ce39" table:number-columns-repeated="7"/>
          <table:table-cell table:style-name="ce53"/>
          <table:table-cell table:style-name="ce64" table:formula="of:=IF(ROUND(SUM([.$D$22:.$L$22]);2)=ROUND([.C22];2);&quot;OK&quot;;&quot;Diferença&quot;)" office:value-type="string" office:string-value="OK" calcext:value-type="string">
            <text:p>OK</text:p>
          </table:table-cell>
          <table:table-cell table:style-name="ce107" table:formula="of:=ROUND([.C22]-SUM([.$D$22:.$L$22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7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5" calcext:value-type="float" table:number-columns-spanned="1" table:number-rows-spanned="2">
            <text:p>5</text:p>
          </table:table-cell>
          <table:table-cell table:style-name="ce24" office:value-type="string" calcext:value-type="string" table:number-columns-spanned="1" table:number-rows-spanned="2">
            <text:p>CANTEIRO DE OBRAS - LOCAÇÕES</text:p>
          </table:table-cell>
          <table:table-cell table:style-name="ce31" table:formula="of:=VLOOKUP([.A24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41318.62" calcext:value-type="currency" table:number-columns-spanned="1" table:number-rows-spanned="2">
            <text:p>R$ 41.318,62</text:p>
          </table:table-cell>
          <table:table-cell table:style-name="ce39"/>
          <table:table-cell table:style-name="ce37" table:formula="of:=ROUND([.$C24]*[.E25];2)" office:value-type="currency" office:currency="BRL" office:value="5902.66" calcext:value-type="currency">
            <text:p>R$ 5.902,66</text:p>
          </table:table-cell>
          <table:table-cell table:style-name="ce37" table:formula="of:=ROUND([.$C24]*[.F25];2)" office:value-type="currency" office:currency="BRL" office:value="5902.66" calcext:value-type="currency">
            <text:p>R$ 5.902,66</text:p>
          </table:table-cell>
          <table:table-cell table:style-name="ce37" table:formula="of:=ROUND([.$C24]*[.G25];2)" office:value-type="currency" office:currency="BRL" office:value="5902.66" calcext:value-type="currency">
            <text:p>R$ 5.902,66</text:p>
          </table:table-cell>
          <table:table-cell table:style-name="ce37" table:formula="of:=ROUND([.$C24]*[.H25];2)" office:value-type="currency" office:currency="BRL" office:value="5902.66" calcext:value-type="currency">
            <text:p>R$ 5.902,66</text:p>
          </table:table-cell>
          <table:table-cell table:style-name="ce37" table:formula="of:=ROUND([.$C24]*[.I25];2)" office:value-type="currency" office:currency="BRL" office:value="5902.66" calcext:value-type="currency">
            <text:p>R$ 5.902,66</text:p>
          </table:table-cell>
          <table:table-cell table:style-name="ce37" table:formula="of:=ROUND([.$C24]*[.J25];2)" office:value-type="currency" office:currency="BRL" office:value="5902.66" calcext:value-type="currency">
            <text:p>R$ 5.902,66</text:p>
          </table:table-cell>
          <table:table-cell table:style-name="ce37" table:formula="of:=ROUND([.$C24]*[.K25];2)" office:value-type="currency" office:currency="BRL" office:value="5902.66" calcext:value-type="currency">
            <text:p>R$ 5.902,66</text:p>
          </table:table-cell>
          <table:table-cell table:style-name="ce53"/>
          <table:table-cell table:style-name="ce65" table:formula="of:=IF(ROUND(SUM([.$D$24:.$L$24]);2)=ROUND([.C24];2);&quot;OK&quot;;&quot;Diferença&quot;)" office:value-type="string" office:string-value="OK" calcext:value-type="string">
            <text:p>OK</text:p>
          </table:table-cell>
          <table:table-cell table:style-name="ce108" table:formula="of:=ROUND([.C24]-SUM([.$D$24:.$L$24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/>
          <table:table-cell table:number-columns-repeated="7" table:style-name="ce38" office:value-type="percentage" office:value="0.142857142857143" calcext:value-type="percentage">
            <text:p>14,28571%</text:p>
          </table:table-cell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6" calcext:value-type="float" table:number-columns-spanned="1" table:number-rows-spanned="2">
            <text:p>6</text:p>
          </table:table-cell>
          <table:table-cell table:style-name="ce24" office:value-type="string" calcext:value-type="string" table:number-columns-spanned="1" table:number-rows-spanned="2">
            <text:p>CANTEIRO DE OBRAS - SERVIÇOS FINAIS</text:p>
          </table:table-cell>
          <table:table-cell table:style-name="ce31" table:formula="of:=VLOOKUP([.A26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6673.48" calcext:value-type="currency" table:number-columns-spanned="1" table:number-rows-spanned="2">
            <text:p>R$ 6.673,48</text:p>
          </table:table-cell>
          <table:table-cell table:style-name="ce39" table:number-columns-repeated="8"/>
          <table:table-cell table:style-name="ce37" table:formula="of:=ROUND([.$C26]*[.L27];2)" office:value-type="currency" office:currency="BRL" office:value="6673.48" calcext:value-type="currency">
            <text:p>R$ 6.673,48</text:p>
          </table:table-cell>
          <table:table-cell table:style-name="ce66" table:formula="of:=IF(ROUND(SUM([.$D$26:.$L$26]);2)=ROUND([.C26];2);&quot;OK&quot;;&quot;Diferença&quot;)" office:value-type="string" office:string-value="OK" calcext:value-type="string">
            <text:p>OK</text:p>
          </table:table-cell>
          <table:table-cell table:style-name="ce109" table:formula="of:=ROUND([.C26]-SUM([.$D$26:.$L$26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8"/>
          <table:table-cell table:style-name="ce54" office:value-type="percentage" office:value="1" calcext:value-type="percentage">
            <text:p>100,00000%</text:p>
          </table:table-cell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7" calcext:value-type="float" table:number-columns-spanned="1" table:number-rows-spanned="2">
            <text:p>7</text:p>
          </table:table-cell>
          <table:table-cell table:style-name="ce24" office:value-type="string" calcext:value-type="string" table:number-columns-spanned="1" table:number-rows-spanned="2">
            <text:p>PLACA DE OBRA - CEF</text:p>
          </table:table-cell>
          <table:table-cell table:style-name="ce31" table:formula="of:=VLOOKUP([.A28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3474.01" calcext:value-type="currency" table:number-columns-spanned="1" table:number-rows-spanned="2">
            <text:p>R$ 3.474,01</text:p>
          </table:table-cell>
          <table:table-cell table:style-name="ce37" table:formula="of:=ROUND([.$C28]*[.D29];2)" office:value-type="currency" office:currency="BRL" office:value="3474.01" calcext:value-type="currency">
            <text:p>R$ 3.474,01</text:p>
          </table:table-cell>
          <table:table-cell table:style-name="ce39" table:number-columns-repeated="7"/>
          <table:table-cell table:style-name="ce53"/>
          <table:table-cell table:style-name="ce67" table:formula="of:=IF(ROUND(SUM([.$D$28:.$L$28]);2)=ROUND([.C28];2);&quot;OK&quot;;&quot;Diferença&quot;)" office:value-type="string" office:string-value="OK" calcext:value-type="string">
            <text:p>OK</text:p>
          </table:table-cell>
          <table:table-cell table:style-name="ce110" table:formula="of:=ROUND([.C28]-SUM([.$D$28:.$L$28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7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8" calcext:value-type="float" table:number-columns-spanned="1" table:number-rows-spanned="2">
            <text:p>8</text:p>
          </table:table-cell>
          <table:table-cell table:style-name="ce24" office:value-type="string" calcext:value-type="string" table:number-columns-spanned="1" table:number-rows-spanned="2">
            <text:p>PROJETO EXECUTIVO DE CONTENÇÃO EM GABIÃO</text:p>
          </table:table-cell>
          <table:table-cell table:style-name="ce31" table:formula="of:=VLOOKUP([.A30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5571.37" calcext:value-type="currency" table:number-columns-spanned="1" table:number-rows-spanned="2">
            <text:p>R$ 5.571,37</text:p>
          </table:table-cell>
          <table:table-cell table:style-name="ce37" table:formula="of:=ROUND([.$C30]*[.D31];2)" office:value-type="currency" office:currency="BRL" office:value="5571.37" calcext:value-type="currency">
            <text:p>R$ 5.571,37</text:p>
          </table:table-cell>
          <table:table-cell table:style-name="ce39" table:number-columns-repeated="7"/>
          <table:table-cell table:style-name="ce53"/>
          <table:table-cell table:style-name="ce68" table:formula="of:=IF(ROUND(SUM([.$D$30:.$L$30]);2)=ROUND([.C30];2);&quot;OK&quot;;&quot;Diferença&quot;)" office:value-type="string" office:string-value="OK" calcext:value-type="string">
            <text:p>OK</text:p>
          </table:table-cell>
          <table:table-cell table:style-name="ce111" table:formula="of:=ROUND([.C30]-SUM([.$D$30:.$L$30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7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9" calcext:value-type="float" table:number-columns-spanned="1" table:number-rows-spanned="2">
            <text:p>9</text:p>
          </table:table-cell>
          <table:table-cell table:style-name="ce24" office:value-type="string" calcext:value-type="string" table:number-columns-spanned="1" table:number-rows-spanned="2">
            <text:p>DEMOLIÇÕES: CERCA COM MOURÕES</text:p>
          </table:table-cell>
          <table:table-cell table:style-name="ce31" table:formula="of:=VLOOKUP([.A32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53.54" calcext:value-type="currency" table:number-columns-spanned="1" table:number-rows-spanned="2">
            <text:p>R$ 53,54</text:p>
          </table:table-cell>
          <table:table-cell table:style-name="ce39" table:number-columns-repeated="4"/>
          <table:table-cell table:style-name="ce37" table:formula="of:=ROUND([.$C32]*[.H33];2)" office:value-type="currency" office:currency="BRL" office:value="53.54" calcext:value-type="currency">
            <text:p>R$ 53,54</text:p>
          </table:table-cell>
          <table:table-cell table:style-name="ce39" table:number-columns-repeated="3"/>
          <table:table-cell table:style-name="ce53"/>
          <table:table-cell table:style-name="ce69" table:formula="of:=IF(ROUND(SUM([.$D$32:.$L$32]);2)=ROUND([.C32];2);&quot;OK&quot;;&quot;Diferença&quot;)" office:value-type="string" office:string-value="OK" calcext:value-type="string">
            <text:p>OK</text:p>
          </table:table-cell>
          <table:table-cell table:style-name="ce112" table:formula="of:=ROUND([.C32]-SUM([.$D$32:.$L$32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10" calcext:value-type="float" table:number-columns-spanned="1" table:number-rows-spanned="2">
            <text:p>10</text:p>
          </table:table-cell>
          <table:table-cell table:style-name="ce24" office:value-type="string" calcext:value-type="string" table:number-columns-spanned="1" table:number-rows-spanned="2">
            <text:p>DEMOLIÇÕES: GUIAS E SARJETAS</text:p>
          </table:table-cell>
          <table:table-cell table:style-name="ce31" table:formula="of:=VLOOKUP([.A34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408.85" calcext:value-type="currency" table:number-columns-spanned="1" table:number-rows-spanned="2">
            <text:p>R$ 1.408,85</text:p>
          </table:table-cell>
          <table:table-cell table:style-name="ce39" table:number-columns-repeated="4"/>
          <table:table-cell table:style-name="ce37" table:formula="of:=ROUND([.$C34]*[.H35];2)" office:value-type="currency" office:currency="BRL" office:value="1408.85" calcext:value-type="currency">
            <text:p>R$ 1.408,85</text:p>
          </table:table-cell>
          <table:table-cell table:style-name="ce39" table:number-columns-repeated="3"/>
          <table:table-cell table:style-name="ce53"/>
          <table:table-cell table:style-name="ce70" table:formula="of:=IF(ROUND(SUM([.$D$34:.$L$34]);2)=ROUND([.C34];2);&quot;OK&quot;;&quot;Diferença&quot;)" office:value-type="string" office:string-value="OK" calcext:value-type="string">
            <text:p>OK</text:p>
          </table:table-cell>
          <table:table-cell table:style-name="ce113" table:formula="of:=ROUND([.C34]-SUM([.$D$34:.$L$34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11" calcext:value-type="float" table:number-columns-spanned="1" table:number-rows-spanned="2">
            <text:p>11</text:p>
          </table:table-cell>
          <table:table-cell table:style-name="ce24" office:value-type="string" calcext:value-type="string" table:number-columns-spanned="1" table:number-rows-spanned="2">
            <text:p>DEMOLIÇÕES: PAVIMENTO ASFÁLTICO</text:p>
          </table:table-cell>
          <table:table-cell table:style-name="ce31" table:formula="of:=VLOOKUP([.A36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3435.46" calcext:value-type="currency" table:number-columns-spanned="1" table:number-rows-spanned="2">
            <text:p>R$ 13.435,46</text:p>
          </table:table-cell>
          <table:table-cell table:style-name="ce39" table:number-columns-repeated="4"/>
          <table:table-cell table:style-name="ce37" table:formula="of:=ROUND([.$C36]*[.H37];2)" office:value-type="currency" office:currency="BRL" office:value="13435.46" calcext:value-type="currency">
            <text:p>R$ 13.435,46</text:p>
          </table:table-cell>
          <table:table-cell table:style-name="ce39" table:number-columns-repeated="3"/>
          <table:table-cell table:style-name="ce53"/>
          <table:table-cell table:style-name="ce71" table:formula="of:=IF(ROUND(SUM([.$D$36:.$L$36]);2)=ROUND([.C36];2);&quot;OK&quot;;&quot;Diferença&quot;)" office:value-type="string" office:string-value="OK" calcext:value-type="string">
            <text:p>OK</text:p>
          </table:table-cell>
          <table:table-cell table:style-name="ce114" table:formula="of:=ROUND([.C36]-SUM([.$D$36:.$L$36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12" calcext:value-type="float" table:number-columns-spanned="1" table:number-rows-spanned="2">
            <text:p>12</text:p>
          </table:table-cell>
          <table:table-cell table:style-name="ce24" office:value-type="string" calcext:value-type="string" table:number-columns-spanned="1" table:number-rows-spanned="2">
            <text:p>DEMOLIÇÕES: CAPA ASFÁLTICA</text:p>
          </table:table-cell>
          <table:table-cell table:style-name="ce31" table:formula="of:=VLOOKUP([.A38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8105.23" calcext:value-type="currency" table:number-columns-spanned="1" table:number-rows-spanned="2">
            <text:p>R$ 8.105,23</text:p>
          </table:table-cell>
          <table:table-cell table:style-name="ce39"/>
          <table:table-cell table:style-name="ce37" table:formula="of:=ROUND([.$C38]*[.E39];2)" office:value-type="currency" office:currency="BRL" office:value="912.05" calcext:value-type="currency">
            <text:p>R$ 912,05</text:p>
          </table:table-cell>
          <table:table-cell table:style-name="ce37" table:formula="of:=ROUND([.$C38]*[.F39];2)" office:value-type="currency" office:currency="BRL" office:value="2319.35" calcext:value-type="currency">
            <text:p>R$ 2.319,35</text:p>
          </table:table-cell>
          <table:table-cell table:style-name="ce37" table:formula="of:=ROUND([.$C38]*[.G39];2)" office:value-type="currency" office:currency="BRL" office:value="3102.06" calcext:value-type="currency">
            <text:p>R$ 3.102,06</text:p>
          </table:table-cell>
          <table:table-cell table:style-name="ce37" table:formula="of:=ROUND([.$C38]*[.H39];2)-0.01" office:value-type="currency" office:currency="BRL" office:value="1771.77" calcext:value-type="currency">
            <text:p>R$ 1.771,77</text:p>
          </table:table-cell>
          <table:table-cell table:style-name="ce39" table:number-columns-repeated="3"/>
          <table:table-cell table:style-name="ce53"/>
          <table:table-cell table:style-name="ce72" table:formula="of:=IF(ROUND(SUM([.$D$38:.$L$38]);2)=ROUND([.C38];2);&quot;OK&quot;;&quot;Diferença&quot;)" office:value-type="string" office:string-value="OK" calcext:value-type="string">
            <text:p>OK</text:p>
          </table:table-cell>
          <table:table-cell table:style-name="ce115" table:formula="of:=ROUND([.C38]-SUM([.$D$38:.$L$38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/>
          <table:table-cell table:style-name="ce38" office:value-type="percentage" office:value="0.112526239425486" calcext:value-type="percentage">
            <text:p>11,25262%</text:p>
          </table:table-cell>
          <table:table-cell table:style-name="ce38" office:value-type="percentage" office:value="0.286154524560915" calcext:value-type="percentage">
            <text:p>28,61545%</text:p>
          </table:table-cell>
          <table:table-cell table:style-name="ce38" office:value-type="percentage" office:value="0.38272272268204" calcext:value-type="percentage">
            <text:p>38,27227%</text:p>
          </table:table-cell>
          <table:table-cell table:style-name="ce38" office:value-type="percentage" office:value="0.218596513331559" calcext:value-type="percentage">
            <text:p>21,85965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13" calcext:value-type="float" table:number-columns-spanned="1" table:number-rows-spanned="2">
            <text:p>13</text:p>
          </table:table-cell>
          <table:table-cell table:style-name="ce24" office:value-type="string" calcext:value-type="string" table:number-columns-spanned="1" table:number-rows-spanned="2">
            <text:p>DEMOLIÇÕES: CALÇADAS</text:p>
          </table:table-cell>
          <table:table-cell table:style-name="ce31" table:formula="of:=VLOOKUP([.A40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146.37" calcext:value-type="currency" table:number-columns-spanned="1" table:number-rows-spanned="2">
            <text:p>R$ 1.146,37</text:p>
          </table:table-cell>
          <table:table-cell table:style-name="ce39" table:number-columns-repeated="4"/>
          <table:table-cell table:style-name="ce37" table:formula="of:=ROUND([.$C40]*[.H41];2)" office:value-type="currency" office:currency="BRL" office:value="1146.37" calcext:value-type="currency">
            <text:p>R$ 1.146,37</text:p>
          </table:table-cell>
          <table:table-cell table:style-name="ce39" table:number-columns-repeated="3"/>
          <table:table-cell table:style-name="ce53"/>
          <table:table-cell table:style-name="ce73" table:formula="of:=IF(ROUND(SUM([.$D$40:.$L$40]);2)=ROUND([.C40];2);&quot;OK&quot;;&quot;Diferença&quot;)" office:value-type="string" office:string-value="OK" calcext:value-type="string">
            <text:p>OK</text:p>
          </table:table-cell>
          <table:table-cell table:style-name="ce116" table:formula="of:=ROUND([.C40]-SUM([.$D$40:.$L$40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14" calcext:value-type="float" table:number-columns-spanned="1" table:number-rows-spanned="2">
            <text:p>14</text:p>
          </table:table-cell>
          <table:table-cell table:style-name="ce24" office:value-type="string" calcext:value-type="string" table:number-columns-spanned="1" table:number-rows-spanned="2">
            <text:p>DEMOLIÇÕES: REMOÇÃO DE ÁRVORES</text:p>
          </table:table-cell>
          <table:table-cell table:style-name="ce31" table:formula="of:=VLOOKUP([.A42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74.22" calcext:value-type="currency" table:number-columns-spanned="1" table:number-rows-spanned="2">
            <text:p>R$ 74,22</text:p>
          </table:table-cell>
          <table:table-cell table:style-name="ce39" table:number-columns-repeated="2"/>
          <table:table-cell table:style-name="ce37" table:formula="of:=ROUND([.$C42]*[.F43];2)" office:value-type="currency" office:currency="BRL" office:value="49.48" calcext:value-type="currency">
            <text:p>R$ 49,48</text:p>
          </table:table-cell>
          <table:table-cell table:style-name="ce37" table:formula="of:=ROUND([.$C42]*[.G43];2)" office:value-type="currency" office:currency="BRL" office:value="24.74" calcext:value-type="currency">
            <text:p>R$ 24,74</text:p>
          </table:table-cell>
          <table:table-cell table:style-name="ce39" table:number-columns-repeated="4"/>
          <table:table-cell table:style-name="ce53"/>
          <table:table-cell table:style-name="ce74" table:formula="of:=IF(ROUND(SUM([.$D$42:.$L$42]);2)=ROUND([.C42];2);&quot;OK&quot;;&quot;Diferença&quot;)" office:value-type="string" office:string-value="OK" calcext:value-type="string">
            <text:p>OK</text:p>
          </table:table-cell>
          <table:table-cell table:style-name="ce117" table:formula="of:=ROUND([.C42]-SUM([.$D$42:.$L$42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2"/>
          <table:table-cell table:style-name="ce38" office:value-type="percentage" office:value="0.666666666666667" calcext:value-type="percentage">
            <text:p>66,66667%</text:p>
          </table:table-cell>
          <table:table-cell table:style-name="ce38" office:value-type="percentage" office:value="0.333333333333333" calcext:value-type="percentage">
            <text:p>33,33333%</text:p>
          </table:table-cell>
          <table:table-cell table:style-name="ce38" table:number-columns-repeated="4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15" calcext:value-type="float" table:number-columns-spanned="1" table:number-rows-spanned="2">
            <text:p>15</text:p>
          </table:table-cell>
          <table:table-cell table:style-name="ce24" office:value-type="string" calcext:value-type="string" table:number-columns-spanned="1" table:number-rows-spanned="2">
            <text:p>BOCAS DE LOBO E RAMAIS</text:p>
          </table:table-cell>
          <table:table-cell table:style-name="ce31" table:formula="of:=VLOOKUP([.A44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25473.4" calcext:value-type="currency" table:number-columns-spanned="1" table:number-rows-spanned="2">
            <text:p>R$ 125.473,40</text:p>
          </table:table-cell>
          <table:table-cell table:style-name="ce39"/>
          <table:table-cell table:style-name="ce37" table:formula="of:=ROUND([.$C44]*[.E45];2)" office:value-type="currency" office:currency="BRL" office:value="15950.18" calcext:value-type="currency">
            <text:p>R$ 15.950,18</text:p>
          </table:table-cell>
          <table:table-cell table:style-name="ce37" table:formula="of:=ROUND([.$C44]*[.F45];2)" office:value-type="currency" office:currency="BRL" office:value="46496.3" calcext:value-type="currency">
            <text:p>R$ 46.496,30</text:p>
          </table:table-cell>
          <table:table-cell table:style-name="ce37" table:formula="of:=ROUND([.$C44]*[.G45];2)" office:value-type="currency" office:currency="BRL" office:value="63026.92" calcext:value-type="currency">
            <text:p>R$ 63.026,92</text:p>
          </table:table-cell>
          <table:table-cell table:style-name="ce39" table:number-columns-repeated="4"/>
          <table:table-cell table:style-name="ce53"/>
          <table:table-cell table:style-name="ce75" table:formula="of:=IF(ROUND(SUM([.$D$44:.$L$44]);2)=ROUND([.C44];2);&quot;OK&quot;;&quot;Diferença&quot;)" office:value-type="string" office:string-value="OK" calcext:value-type="string">
            <text:p>OK</text:p>
          </table:table-cell>
          <table:table-cell table:style-name="ce118" table:formula="of:=ROUND([.C44]-SUM([.$D$44:.$L$44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/>
          <table:table-cell table:style-name="ce38" office:value-type="percentage" office:value="0.127119996429631" calcext:value-type="percentage">
            <text:p>12,71200%</text:p>
          </table:table-cell>
          <table:table-cell table:style-name="ce38" office:value-type="percentage" office:value="0.370566964431121" calcext:value-type="percentage">
            <text:p>37,05670%</text:p>
          </table:table-cell>
          <table:table-cell table:style-name="ce38" office:value-type="percentage" office:value="0.502313039139248" calcext:value-type="percentage">
            <text:p>50,23130%</text:p>
          </table:table-cell>
          <table:table-cell table:style-name="ce38" table:number-columns-repeated="4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16" calcext:value-type="float" table:number-columns-spanned="1" table:number-rows-spanned="2">
            <text:p>16</text:p>
          </table:table-cell>
          <table:table-cell table:style-name="ce24" office:value-type="string" calcext:value-type="string" table:number-columns-spanned="1" table:number-rows-spanned="2">
            <text:p>ASSENTAMENTO DE TUBOS PARA REDE DE DRENAGEM</text:p>
          </table:table-cell>
          <table:table-cell table:style-name="ce31" table:formula="of:=VLOOKUP([.A46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381746.28" calcext:value-type="currency" table:number-columns-spanned="1" table:number-rows-spanned="2">
            <text:p>R$ 381.746,28</text:p>
          </table:table-cell>
          <table:table-cell table:style-name="ce39"/>
          <table:table-cell table:style-name="ce37" table:formula="of:=ROUND([.$C46]*[.E47];2)" office:value-type="currency" office:currency="BRL" office:value="104459.48" calcext:value-type="currency">
            <text:p>R$ 104.459,48</text:p>
          </table:table-cell>
          <table:table-cell table:style-name="ce37" table:formula="of:=ROUND([.$C46]*[.F47];2)" office:value-type="currency" office:currency="BRL" office:value="168986.21" calcext:value-type="currency">
            <text:p>R$ 168.986,21</text:p>
          </table:table-cell>
          <table:table-cell table:style-name="ce37" table:formula="of:=ROUND([.$C46]*[.G47];2)" office:value-type="currency" office:currency="BRL" office:value="108300.59" calcext:value-type="currency">
            <text:p>R$ 108.300,59</text:p>
          </table:table-cell>
          <table:table-cell table:style-name="ce39" table:number-columns-repeated="4"/>
          <table:table-cell table:style-name="ce53"/>
          <table:table-cell table:style-name="ce76" table:formula="of:=IF(ROUND(SUM([.$D$46:.$L$46]);2)=ROUND([.C46];2);&quot;OK&quot;;&quot;Diferença&quot;)" office:value-type="string" office:string-value="OK" calcext:value-type="string">
            <text:p>OK</text:p>
          </table:table-cell>
          <table:table-cell table:style-name="ce119" table:formula="of:=ROUND([.C46]-SUM([.$D$46:.$L$46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/>
          <table:table-cell table:style-name="ce38" office:value-type="percentage" office:value="0.273635878587567" calcext:value-type="percentage">
            <text:p>27,36359%</text:p>
          </table:table-cell>
          <table:table-cell table:style-name="ce38" office:value-type="percentage" office:value="0.442666286408253" calcext:value-type="percentage">
            <text:p>44,26663%</text:p>
          </table:table-cell>
          <table:table-cell table:style-name="ce38" office:value-type="percentage" office:value="0.28369783500418" calcext:value-type="percentage">
            <text:p>28,36978%</text:p>
          </table:table-cell>
          <table:table-cell table:style-name="ce38" table:number-columns-repeated="4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17" calcext:value-type="float" table:number-columns-spanned="1" table:number-rows-spanned="2">
            <text:p>17</text:p>
          </table:table-cell>
          <table:table-cell table:style-name="ce24" office:value-type="string" calcext:value-type="string" table:number-columns-spanned="1" table:number-rows-spanned="2">
            <text:p>ESCORAMENTO, ESCAVAÇÃO, REATERRO E BOTA-FORA PARA REDE DE DRENAGEM</text:p>
          </table:table-cell>
          <table:table-cell table:style-name="ce31" table:formula="of:=VLOOKUP([.A48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527384.92" calcext:value-type="currency" table:number-columns-spanned="1" table:number-rows-spanned="2">
            <text:p>R$ 527.384,92</text:p>
          </table:table-cell>
          <table:table-cell table:style-name="ce39"/>
          <table:table-cell table:style-name="ce37" table:formula="of:=ROUND([.$C48]*[.E49];2)" office:value-type="currency" office:currency="BRL" office:value="79807.52" calcext:value-type="currency">
            <text:p>R$ 79.807,52</text:p>
          </table:table-cell>
          <table:table-cell table:style-name="ce37" table:formula="of:=ROUND([.$C48]*[.F49];2)" office:value-type="currency" office:currency="BRL" office:value="224549.84" calcext:value-type="currency">
            <text:p>R$ 224.549,84</text:p>
          </table:table-cell>
          <table:table-cell table:style-name="ce37" table:formula="of:=ROUND([.$C48]*[.G49];2)" office:value-type="currency" office:currency="BRL" office:value="223027.56" calcext:value-type="currency">
            <text:p>R$ 223.027,56</text:p>
          </table:table-cell>
          <table:table-cell table:style-name="ce39" table:number-columns-repeated="4"/>
          <table:table-cell table:style-name="ce53"/>
          <table:table-cell table:style-name="ce77" table:formula="of:=IF(ROUND(SUM([.$D$48:.$L$48]);2)=ROUND([.C48];2);&quot;OK&quot;;&quot;Diferença&quot;)" office:value-type="string" office:string-value="OK" calcext:value-type="string">
            <text:p>OK</text:p>
          </table:table-cell>
          <table:table-cell table:style-name="ce120" table:formula="of:=ROUND([.C48]-SUM([.$D$48:.$L$48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/>
          <table:table-cell table:style-name="ce38" office:value-type="percentage" office:value="0.15132688472226" calcext:value-type="percentage">
            <text:p>15,13269%</text:p>
          </table:table-cell>
          <table:table-cell table:style-name="ce38" office:value-type="percentage" office:value="0.425779791335521" calcext:value-type="percentage">
            <text:p>42,57798%</text:p>
          </table:table-cell>
          <table:table-cell table:style-name="ce38" office:value-type="percentage" office:value="0.422893323942219" calcext:value-type="percentage">
            <text:p>42,28933%</text:p>
          </table:table-cell>
          <table:table-cell table:style-name="ce38" table:number-columns-repeated="4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18" calcext:value-type="float" table:number-columns-spanned="1" table:number-rows-spanned="2">
            <text:p>18</text:p>
          </table:table-cell>
          <table:table-cell table:style-name="ce24" office:value-type="string" calcext:value-type="string" table:number-columns-spanned="1" table:number-rows-spanned="2">
            <text:p>POÇO DE VISITA E CAIXAS DE DRENAGEM</text:p>
          </table:table-cell>
          <table:table-cell table:style-name="ce31" table:formula="of:=VLOOKUP([.A50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80905.36" calcext:value-type="currency" table:number-columns-spanned="1" table:number-rows-spanned="2">
            <text:p>R$ 80.905,36</text:p>
          </table:table-cell>
          <table:table-cell table:style-name="ce39"/>
          <table:table-cell table:style-name="ce37" table:formula="of:=ROUND([.$C50]*[.E51];2)" office:value-type="currency" office:currency="BRL" office:value="23822.75" calcext:value-type="currency">
            <text:p>R$ 23.822,75</text:p>
          </table:table-cell>
          <table:table-cell table:style-name="ce37" table:formula="of:=ROUND([.$C50]*[.F51];2)" office:value-type="currency" office:currency="BRL" office:value="38060.99" calcext:value-type="currency">
            <text:p>R$ 38.060,99</text:p>
          </table:table-cell>
          <table:table-cell table:style-name="ce37" table:formula="of:=ROUND([.$C50]*[.G51];2)" office:value-type="currency" office:currency="BRL" office:value="19021.62" calcext:value-type="currency">
            <text:p>R$ 19.021,62</text:p>
          </table:table-cell>
          <table:table-cell table:style-name="ce39" table:number-columns-repeated="4"/>
          <table:table-cell table:style-name="ce53"/>
          <table:table-cell table:style-name="ce78" table:formula="of:=IF(ROUND(SUM([.$D$50:.$L$50]);2)=ROUND([.C50];2);&quot;OK&quot;;&quot;Diferença&quot;)" office:value-type="string" office:string-value="OK" calcext:value-type="string">
            <text:p>OK</text:p>
          </table:table-cell>
          <table:table-cell table:style-name="ce121" table:formula="of:=ROUND([.C50]-SUM([.$D$50:.$L$50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/>
          <table:table-cell table:style-name="ce38" office:value-type="percentage" office:value="0.294452099424418" calcext:value-type="percentage">
            <text:p>29,44521%</text:p>
          </table:table-cell>
          <table:table-cell table:style-name="ce38" office:value-type="percentage" office:value="0.47043844588085" calcext:value-type="percentage">
            <text:p>47,04384%</text:p>
          </table:table-cell>
          <table:table-cell table:style-name="ce38" office:value-type="percentage" office:value="0.235109454694732" calcext:value-type="percentage">
            <text:p>23,51095%</text:p>
          </table:table-cell>
          <table:table-cell table:style-name="ce38" table:number-columns-repeated="4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19" calcext:value-type="float" table:number-columns-spanned="1" table:number-rows-spanned="2">
            <text:p>19</text:p>
          </table:table-cell>
          <table:table-cell table:style-name="ce24" office:value-type="string" calcext:value-type="string" table:number-columns-spanned="1" table:number-rows-spanned="2">
            <text:p>CHAMINÉ E TAMPÃO PARA POÇO DE VISITA</text:p>
          </table:table-cell>
          <table:table-cell table:style-name="ce31" table:formula="of:=VLOOKUP([.A52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26434.89" calcext:value-type="currency" table:number-columns-spanned="1" table:number-rows-spanned="2">
            <text:p>R$ 26.434,89</text:p>
          </table:table-cell>
          <table:table-cell table:style-name="ce39"/>
          <table:table-cell table:style-name="ce37" table:formula="of:=ROUND([.$C52]*[.E53];2)" office:value-type="currency" office:currency="BRL" office:value="6973.4" calcext:value-type="currency">
            <text:p>R$ 6.973,40</text:p>
          </table:table-cell>
          <table:table-cell table:style-name="ce37" table:formula="of:=ROUND([.$C52]*[.F53];2)" office:value-type="currency" office:currency="BRL" office:value="11378.78" calcext:value-type="currency">
            <text:p>R$ 11.378,78</text:p>
          </table:table-cell>
          <table:table-cell table:style-name="ce37" table:formula="of:=ROUND([.$C52]*[.G53];2)" office:value-type="currency" office:currency="BRL" office:value="8082.71" calcext:value-type="currency">
            <text:p>R$ 8.082,71</text:p>
          </table:table-cell>
          <table:table-cell table:style-name="ce39" table:number-columns-repeated="4"/>
          <table:table-cell table:style-name="ce53"/>
          <table:table-cell table:style-name="ce79" table:formula="of:=IF(ROUND(SUM([.$D$52:.$L$52]);2)=ROUND([.C52];2);&quot;OK&quot;;&quot;Diferença&quot;)" office:value-type="string" office:string-value="OK" calcext:value-type="string">
            <text:p>OK</text:p>
          </table:table-cell>
          <table:table-cell table:style-name="ce122" table:formula="of:=ROUND([.C52]-SUM([.$D$52:.$L$52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/>
          <table:table-cell table:style-name="ce38" office:value-type="percentage" office:value="0.263795413909077" calcext:value-type="percentage">
            <text:p>26,37954%</text:p>
          </table:table-cell>
          <table:table-cell table:style-name="ce38" office:value-type="percentage" office:value="0.430445594140036" calcext:value-type="percentage">
            <text:p>43,04456%</text:p>
          </table:table-cell>
          <table:table-cell table:style-name="ce38" office:value-type="percentage" office:value="0.305758991950887" calcext:value-type="percentage">
            <text:p>30,57590%</text:p>
          </table:table-cell>
          <table:table-cell table:style-name="ce38" table:number-columns-repeated="4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0" calcext:value-type="float" table:number-columns-spanned="1" table:number-rows-spanned="2">
            <text:p>20</text:p>
          </table:table-cell>
          <table:table-cell table:style-name="ce24" office:value-type="string" calcext:value-type="string" table:number-columns-spanned="1" table:number-rows-spanned="2">
            <text:p>DISPOSITIVOS ESPECIAIS DE DRENAGEM: MURO ALA</text:p>
          </table:table-cell>
          <table:table-cell table:style-name="ce31" table:formula="of:=VLOOKUP([.A54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3542.14" calcext:value-type="currency" table:number-columns-spanned="1" table:number-rows-spanned="2">
            <text:p>R$ 3.542,14</text:p>
          </table:table-cell>
          <table:table-cell table:style-name="ce39" table:number-columns-repeated="2"/>
          <table:table-cell table:style-name="ce37" table:formula="of:=ROUND([.$C54]*[.F55];2)" office:value-type="currency" office:currency="BRL" office:value="3542.14" calcext:value-type="currency">
            <text:p>R$ 3.542,14</text:p>
          </table:table-cell>
          <table:table-cell table:style-name="ce39" table:number-columns-repeated="5"/>
          <table:table-cell table:style-name="ce53"/>
          <table:table-cell table:style-name="ce80" table:formula="of:=IF(ROUND(SUM([.$D$54:.$L$54]);2)=ROUND([.C54];2);&quot;OK&quot;;&quot;Diferença&quot;)" office:value-type="string" office:string-value="OK" calcext:value-type="string">
            <text:p>OK</text:p>
          </table:table-cell>
          <table:table-cell table:style-name="ce123" table:formula="of:=ROUND([.C54]-SUM([.$D$54:.$L$54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2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5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1" calcext:value-type="float" table:number-columns-spanned="1" table:number-rows-spanned="2">
            <text:p>21</text:p>
          </table:table-cell>
          <table:table-cell table:style-name="ce24" office:value-type="string" calcext:value-type="string" table:number-columns-spanned="1" table:number-rows-spanned="2">
            <text:p>DISPOSITIVOS ESPECIAIS DE DRENAGEM: CANALETAS DE CONCRETO</text:p>
          </table:table-cell>
          <table:table-cell table:style-name="ce31" table:formula="of:=VLOOKUP([.A56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3208.22" calcext:value-type="currency" table:number-columns-spanned="1" table:number-rows-spanned="2">
            <text:p>R$ 13.208,22</text:p>
          </table:table-cell>
          <table:table-cell table:style-name="ce39" table:number-columns-repeated="4"/>
          <table:table-cell table:style-name="ce37" table:formula="of:=ROUND([.$C56]*[.H57];2)" office:value-type="currency" office:currency="BRL" office:value="13208.22" calcext:value-type="currency">
            <text:p>R$ 13.208,22</text:p>
          </table:table-cell>
          <table:table-cell table:style-name="ce39" table:number-columns-repeated="3"/>
          <table:table-cell table:style-name="ce53"/>
          <table:table-cell table:style-name="ce81" table:formula="of:=IF(ROUND(SUM([.$D$56:.$L$56]);2)=ROUND([.C56];2);&quot;OK&quot;;&quot;Diferença&quot;)" office:value-type="string" office:string-value="OK" calcext:value-type="string">
            <text:p>OK</text:p>
          </table:table-cell>
          <table:table-cell table:style-name="ce124" table:formula="of:=ROUND([.C56]-SUM([.$D$56:.$L$56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2" calcext:value-type="float" table:number-columns-spanned="1" table:number-rows-spanned="2">
            <text:p>22</text:p>
          </table:table-cell>
          <table:table-cell table:style-name="ce24" office:value-type="string" calcext:value-type="string" table:number-columns-spanned="1" table:number-rows-spanned="2">
            <text:p>CONTENÇÃO EM GABIÃO</text:p>
          </table:table-cell>
          <table:table-cell table:style-name="ce31" table:formula="of:=VLOOKUP([.A58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32497.35" calcext:value-type="currency" table:number-columns-spanned="1" table:number-rows-spanned="2">
            <text:p>R$ 132.497,35</text:p>
          </table:table-cell>
          <table:table-cell table:style-name="ce39"/>
          <table:table-cell table:style-name="ce37" table:formula="of:=ROUND([.$C58]*[.E59];2)" office:value-type="currency" office:currency="BRL" office:value="132497.35" calcext:value-type="currency">
            <text:p>R$ 132.497,35</text:p>
          </table:table-cell>
          <table:table-cell table:style-name="ce39" table:number-columns-repeated="6"/>
          <table:table-cell table:style-name="ce53"/>
          <table:table-cell table:style-name="ce82" table:formula="of:=IF(ROUND(SUM([.$D$58:.$L$58]);2)=ROUND([.C58];2);&quot;OK&quot;;&quot;Diferença&quot;)" office:value-type="string" office:string-value="OK" calcext:value-type="string">
            <text:p>OK</text:p>
          </table:table-cell>
          <table:table-cell table:style-name="ce125" table:formula="of:=ROUND([.C58]-SUM([.$D$58:.$L$58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6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3" calcext:value-type="float" table:number-columns-spanned="1" table:number-rows-spanned="2">
            <text:p>23</text:p>
          </table:table-cell>
          <table:table-cell table:style-name="ce24" office:value-type="string" calcext:value-type="string" table:number-columns-spanned="1" table:number-rows-spanned="2">
            <text:p>MOVIMENTAÇÃO DE TERRA, SERVIÇOS TOPOGRÁFICOS E CONTROLE TECNOLÓGICO</text:p>
          </table:table-cell>
          <table:table-cell table:style-name="ce31" table:formula="of:=VLOOKUP([.A60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625315.6" calcext:value-type="currency" table:number-columns-spanned="1" table:number-rows-spanned="2">
            <text:p>R$ 625.315,60</text:p>
          </table:table-cell>
          <table:table-cell table:style-name="ce39" table:number-columns-repeated="4"/>
          <table:table-cell table:style-name="ce37" table:formula="of:=ROUND([.$C60]*[.H61];2)" office:value-type="currency" office:currency="BRL" office:value="136862.81" calcext:value-type="currency">
            <text:p>R$ 136.862,81</text:p>
          </table:table-cell>
          <table:table-cell table:style-name="ce37" table:formula="of:=ROUND([.$C60]*[.I61];2)" office:value-type="currency" office:currency="BRL" office:value="179420.81" calcext:value-type="currency">
            <text:p>R$ 179.420,81</text:p>
          </table:table-cell>
          <table:table-cell table:style-name="ce37" table:formula="of:=ROUND([.$C60]*[.J61];2)" office:value-type="currency" office:currency="BRL" office:value="178867.98" calcext:value-type="currency">
            <text:p>R$ 178.867,98</text:p>
          </table:table-cell>
          <table:table-cell table:style-name="ce37" table:formula="of:=ROUND([.$C60]*[.K61];2)+0.01" office:value-type="currency" office:currency="BRL" office:value="130164" calcext:value-type="currency">
            <text:p>R$ 130.164,00</text:p>
          </table:table-cell>
          <table:table-cell table:style-name="ce53"/>
          <table:table-cell table:style-name="ce83" table:formula="of:=IF(ROUND(SUM([.$D$60:.$L$60]);2)=ROUND([.C60];2);&quot;OK&quot;;&quot;Diferença&quot;)" office:value-type="string" office:string-value="OK" calcext:value-type="string">
            <text:p>OK</text:p>
          </table:table-cell>
          <table:table-cell table:style-name="ce126" table:formula="of:=ROUND([.C60]-SUM([.$D$60:.$L$60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0.218869973584956" calcext:value-type="percentage">
            <text:p>21,88700%</text:p>
          </table:table-cell>
          <table:table-cell table:style-name="ce38" office:value-type="percentage" office:value="0.286928411956361" calcext:value-type="percentage">
            <text:p>28,69284%</text:p>
          </table:table-cell>
          <table:table-cell table:style-name="ce38" office:value-type="percentage" office:value="0.286044334307622" calcext:value-type="percentage">
            <text:p>28,60443%</text:p>
          </table:table-cell>
          <table:table-cell table:style-name="ce38" office:value-type="percentage" office:value="0.208157280151062" calcext:value-type="percentage">
            <text:p>20,81573%</text:p>
          </table:table-cell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4" calcext:value-type="float" table:number-columns-spanned="1" table:number-rows-spanned="2">
            <text:p>24</text:p>
          </table:table-cell>
          <table:table-cell table:style-name="ce24" office:value-type="string" calcext:value-type="string" table:number-columns-spanned="1" table:number-rows-spanned="2">
            <text:p>PAVIMENTAÇÃO E CONTROLE TECNOLÓGICO</text:p>
          </table:table-cell>
          <table:table-cell table:style-name="ce31" table:formula="of:=VLOOKUP([.A62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788447.69" calcext:value-type="currency" table:number-columns-spanned="1" table:number-rows-spanned="2">
            <text:p>R$ 788.447,69</text:p>
          </table:table-cell>
          <table:table-cell table:style-name="ce39" table:number-columns-repeated="4"/>
          <table:table-cell table:style-name="ce37" table:formula="of:=ROUND([.$C62]*[.H63];2)" office:value-type="currency" office:currency="BRL" office:value="172427.34" calcext:value-type="currency">
            <text:p>R$ 172.427,34</text:p>
          </table:table-cell>
          <table:table-cell table:style-name="ce37" table:formula="of:=ROUND([.$C62]*[.I63];2)" office:value-type="currency" office:currency="BRL" office:value="226301.44" calcext:value-type="currency">
            <text:p>R$ 226.301,44</text:p>
          </table:table-cell>
          <table:table-cell table:style-name="ce37" table:formula="of:=ROUND([.$C62]*[.J63];2)" office:value-type="currency" office:currency="BRL" office:value="225528.86" calcext:value-type="currency">
            <text:p>R$ 225.528,86</text:p>
          </table:table-cell>
          <table:table-cell table:style-name="ce37" table:formula="of:=ROUND([.$C62]*[.K63];2)" office:value-type="currency" office:currency="BRL" office:value="164190.05" calcext:value-type="currency">
            <text:p>R$ 164.190,05</text:p>
          </table:table-cell>
          <table:table-cell table:style-name="ce53"/>
          <table:table-cell table:style-name="ce84" table:formula="of:=IF(ROUND(SUM([.$D$62:.$L$62]);2)=ROUND([.C62];2);&quot;OK&quot;;&quot;Diferença&quot;)" office:value-type="string" office:string-value="OK" calcext:value-type="string">
            <text:p>OK</text:p>
          </table:table-cell>
          <table:table-cell table:style-name="ce127" table:formula="of:=ROUND([.C62]-SUM([.$D$62:.$L$62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0.218692171593579" calcext:value-type="percentage">
            <text:p>21,86922%</text:p>
          </table:table-cell>
          <table:table-cell table:style-name="ce38" office:value-type="percentage" office:value="0.2870214988056" calcext:value-type="percentage">
            <text:p>28,70215%</text:p>
          </table:table-cell>
          <table:table-cell table:style-name="ce38" office:value-type="percentage" office:value="0.286041629835058" calcext:value-type="percentage">
            <text:p>28,60416%</text:p>
          </table:table-cell>
          <table:table-cell table:style-name="ce38" office:value-type="percentage" office:value="0.208244699765763" calcext:value-type="percentage">
            <text:p>20,82447%</text:p>
          </table:table-cell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5" calcext:value-type="float" table:number-columns-spanned="1" table:number-rows-spanned="2">
            <text:p>25</text:p>
          </table:table-cell>
          <table:table-cell table:style-name="ce24" office:value-type="string" calcext:value-type="string" table:number-columns-spanned="1" table:number-rows-spanned="2">
            <text:p>EXECUÇÃO DE GUIAS E SARJETAS E CONTROLE TECNOLÓGICO</text:p>
          </table:table-cell>
          <table:table-cell table:style-name="ce31" table:formula="of:=VLOOKUP([.A64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97150.2" calcext:value-type="currency" table:number-columns-spanned="1" table:number-rows-spanned="2">
            <text:p>R$ 97.150,20</text:p>
          </table:table-cell>
          <table:table-cell table:style-name="ce39" table:number-columns-repeated="4"/>
          <table:table-cell table:style-name="ce37" table:formula="of:=ROUND([.$C64]*[.H65];2)" office:value-type="currency" office:currency="BRL" office:value="21148.4" calcext:value-type="currency">
            <text:p>R$ 21.148,40</text:p>
          </table:table-cell>
          <table:table-cell table:style-name="ce37" table:formula="of:=ROUND([.$C64]*[.I65];2)" office:value-type="currency" office:currency="BRL" office:value="27872.86" calcext:value-type="currency">
            <text:p>R$ 27.872,86</text:p>
          </table:table-cell>
          <table:table-cell table:style-name="ce37" table:formula="of:=ROUND([.$C64]*[.J65];2)" office:value-type="currency" office:currency="BRL" office:value="27788.44" calcext:value-type="currency">
            <text:p>R$ 27.788,44</text:p>
          </table:table-cell>
          <table:table-cell table:style-name="ce37" table:formula="of:=ROUND([.$C64]*[.K65];2)" office:value-type="currency" office:currency="BRL" office:value="20340.5" calcext:value-type="currency">
            <text:p>R$ 20.340,50</text:p>
          </table:table-cell>
          <table:table-cell table:style-name="ce53"/>
          <table:table-cell table:style-name="ce85" table:formula="of:=IF(ROUND(SUM([.$D$64:.$L$64]);2)=ROUND([.C64];2);&quot;OK&quot;;&quot;Diferença&quot;)" office:value-type="string" office:string-value="OK" calcext:value-type="string">
            <text:p>OK</text:p>
          </table:table-cell>
          <table:table-cell table:style-name="ce128" table:formula="of:=ROUND([.C64]-SUM([.$D$64:.$L$64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0.217687638531971" calcext:value-type="percentage">
            <text:p>21,76876%</text:p>
          </table:table-cell>
          <table:table-cell table:style-name="ce38" office:value-type="percentage" office:value="0.286904807147752" calcext:value-type="percentage">
            <text:p>28,69048%</text:p>
          </table:table-cell>
          <table:table-cell table:style-name="ce38" office:value-type="percentage" office:value="0.286035875712503" calcext:value-type="percentage">
            <text:p>28,60359%</text:p>
          </table:table-cell>
          <table:table-cell table:style-name="ce38" office:value-type="percentage" office:value="0.209371678607773" calcext:value-type="percentage">
            <text:p>20,93717%</text:p>
          </table:table-cell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6" calcext:value-type="float" table:number-columns-spanned="1" table:number-rows-spanned="2">
            <text:p>26</text:p>
          </table:table-cell>
          <table:table-cell table:style-name="ce24" office:value-type="string" calcext:value-type="string" table:number-columns-spanned="1" table:number-rows-spanned="2">
            <text:p>SERV. COMPLEMENTARES: RECOMPOSIÇÃO DE CERCA</text:p>
          </table:table-cell>
          <table:table-cell table:style-name="ce31" table:formula="of:=VLOOKUP([.A66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337.73" calcext:value-type="currency" table:number-columns-spanned="1" table:number-rows-spanned="2">
            <text:p>R$ 1.337,73</text:p>
          </table:table-cell>
          <table:table-cell table:style-name="ce39" table:number-columns-repeated="4"/>
          <table:table-cell table:style-name="ce37" table:formula="of:=ROUND([.$C66]*[.H67];2)" office:value-type="currency" office:currency="BRL" office:value="1337.73" calcext:value-type="currency">
            <text:p>R$ 1.337,73</text:p>
          </table:table-cell>
          <table:table-cell table:style-name="ce39" table:number-columns-repeated="3"/>
          <table:table-cell table:style-name="ce53"/>
          <table:table-cell table:style-name="ce86" table:formula="of:=IF(ROUND(SUM([.$D$66:.$L$66]);2)=ROUND([.C66];2);&quot;OK&quot;;&quot;Diferença&quot;)" office:value-type="string" office:string-value="OK" calcext:value-type="string">
            <text:p>OK</text:p>
          </table:table-cell>
          <table:table-cell table:style-name="ce129" table:formula="of:=ROUND([.C66]-SUM([.$D$66:.$L$66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7" calcext:value-type="float" table:number-columns-spanned="1" table:number-rows-spanned="2">
            <text:p>27</text:p>
          </table:table-cell>
          <table:table-cell table:style-name="ce24" office:value-type="string" calcext:value-type="string" table:number-columns-spanned="1" table:number-rows-spanned="2">
            <text:p>SERV. COMPLEMENTARES: PLANTIO DE GRAMA</text:p>
          </table:table-cell>
          <table:table-cell table:style-name="ce31" table:formula="of:=VLOOKUP([.A68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40072.79" calcext:value-type="currency" table:number-columns-spanned="1" table:number-rows-spanned="2">
            <text:p>R$ 40.072,79</text:p>
          </table:table-cell>
          <table:table-cell table:style-name="ce39" table:number-columns-repeated="4"/>
          <table:table-cell table:style-name="ce37" table:formula="of:=ROUND([.$C68]*[.H69];2)" office:value-type="currency" office:currency="BRL" office:value="8770.23" calcext:value-type="currency">
            <text:p>R$ 8.770,23</text:p>
          </table:table-cell>
          <table:table-cell table:style-name="ce37" table:formula="of:=ROUND([.$C68]*[.I69];2)" office:value-type="currency" office:currency="BRL" office:value="11498.34" calcext:value-type="currency">
            <text:p>R$ 11.498,34</text:p>
          </table:table-cell>
          <table:table-cell table:style-name="ce37" table:formula="of:=ROUND([.$C68]*[.J69];2)" office:value-type="currency" office:currency="BRL" office:value="11462.95" calcext:value-type="currency">
            <text:p>R$ 11.462,95</text:p>
          </table:table-cell>
          <table:table-cell table:style-name="ce37" table:formula="of:=ROUND([.$C68]*[.K69];2)-0.01" office:value-type="currency" office:currency="BRL" office:value="8341.27" calcext:value-type="currency">
            <text:p>R$ 8.341,27</text:p>
          </table:table-cell>
          <table:table-cell table:style-name="ce53"/>
          <table:table-cell table:style-name="ce87" table:formula="of:=IF(ROUND(SUM([.$D$68:.$L$68]);2)=ROUND([.C68];2);&quot;OK&quot;;&quot;Diferença&quot;)" office:value-type="string" office:string-value="OK" calcext:value-type="string">
            <text:p>OK</text:p>
          </table:table-cell>
          <table:table-cell table:style-name="ce130" table:formula="of:=ROUND([.C68]-SUM([.$D$68:.$L$68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0.218857485147414" calcext:value-type="percentage">
            <text:p>21,88575%</text:p>
          </table:table-cell>
          <table:table-cell table:style-name="ce38" office:value-type="percentage" office:value="0.286936311231328" calcext:value-type="percentage">
            <text:p>28,69363%</text:p>
          </table:table-cell>
          <table:table-cell table:style-name="ce38" office:value-type="percentage" office:value="0.286053087415148" calcext:value-type="percentage">
            <text:p>28,60531%</text:p>
          </table:table-cell>
          <table:table-cell table:style-name="ce38" office:value-type="percentage" office:value="0.20815311620611" calcext:value-type="percentage">
            <text:p>20,81531%</text:p>
          </table:table-cell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8" calcext:value-type="float" table:number-columns-spanned="1" table:number-rows-spanned="2">
            <text:p>28</text:p>
          </table:table-cell>
          <table:table-cell table:style-name="ce24" office:value-type="string" calcext:value-type="string" table:number-columns-spanned="1" table:number-rows-spanned="2">
            <text:p>SERVIÇOS COMPLEMENTARES: EXECUÇÃO DE PROJETO "AS BUILT" - DRENAGEM E PAVIMENTAÇÃO</text:p>
          </table:table-cell>
          <table:table-cell table:style-name="ce31" table:formula="of:=VLOOKUP([.A70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1046" calcext:value-type="currency" table:number-columns-spanned="1" table:number-rows-spanned="2">
            <text:p>R$ 11.046,00</text:p>
          </table:table-cell>
          <table:table-cell table:style-name="ce39" table:number-columns-repeated="8"/>
          <table:table-cell table:style-name="ce37" table:formula="of:=ROUND([.$C70]*[.L71];2)" office:value-type="currency" office:currency="BRL" office:value="11046" calcext:value-type="currency">
            <text:p>R$ 11.046,00</text:p>
          </table:table-cell>
          <table:table-cell table:style-name="ce88" table:formula="of:=IF(ROUND(SUM([.$D$70:.$L$70]);2)=ROUND([.C70];2);&quot;OK&quot;;&quot;Diferença&quot;)" office:value-type="string" office:string-value="OK" calcext:value-type="string">
            <text:p>OK</text:p>
          </table:table-cell>
          <table:table-cell table:style-name="ce131" table:formula="of:=ROUND([.C70]-SUM([.$D$70:.$L$70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8"/>
          <table:table-cell table:style-name="ce54" office:value-type="percentage" office:value="1" calcext:value-type="percentage">
            <text:p>100,00000%</text:p>
          </table:table-cell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29" calcext:value-type="float" table:number-columns-spanned="1" table:number-rows-spanned="2">
            <text:p>29</text:p>
          </table:table-cell>
          <table:table-cell table:style-name="ce24" office:value-type="string" calcext:value-type="string" table:number-columns-spanned="1" table:number-rows-spanned="2">
            <text:p>SERVIÇOS COMPLEMENTARES: REMOÇÃO E RECOLOCAÇÃO DE POSTES DE CONCRETO </text:p>
          </table:table-cell>
          <table:table-cell table:style-name="ce31" table:formula="of:=VLOOKUP([.A72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243141.41" calcext:value-type="currency" table:number-columns-spanned="1" table:number-rows-spanned="2">
            <text:p>R$ 243.141,41</text:p>
          </table:table-cell>
          <table:table-cell table:style-name="ce39" table:number-columns-repeated="4"/>
          <table:table-cell table:style-name="ce37" table:formula="of:=ROUND([.$C72]*[.H73];2)" office:value-type="currency" office:currency="BRL" office:value="243141.41" calcext:value-type="currency">
            <text:p>R$ 243.141,41</text:p>
          </table:table-cell>
          <table:table-cell table:style-name="ce39" table:number-columns-repeated="3"/>
          <table:table-cell table:style-name="ce53"/>
          <table:table-cell table:style-name="ce89" table:formula="of:=IF(ROUND(SUM([.$D$72:.$L$72]);2)=ROUND([.C72];2);&quot;OK&quot;;&quot;Diferença&quot;)" office:value-type="string" office:string-value="OK" calcext:value-type="string">
            <text:p>OK</text:p>
          </table:table-cell>
          <table:table-cell table:style-name="ce132" table:formula="of:=ROUND([.C72]-SUM([.$D$72:.$L$72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0" calcext:value-type="float" table:number-columns-spanned="1" table:number-rows-spanned="2">
            <text:p>30</text:p>
          </table:table-cell>
          <table:table-cell table:style-name="ce24" office:value-type="string" calcext:value-type="string" table:number-columns-spanned="1" table:number-rows-spanned="2">
            <text:p>SERV. COMPLEMENTARES: REMANEJAMENTO DE ELEMENTO NEW JERSEY</text:p>
          </table:table-cell>
          <table:table-cell table:style-name="ce31" table:formula="of:=VLOOKUP([.A74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383.34" calcext:value-type="currency" table:number-columns-spanned="1" table:number-rows-spanned="2">
            <text:p>R$ 383,34</text:p>
          </table:table-cell>
          <table:table-cell table:style-name="ce39" table:number-columns-repeated="4"/>
          <table:table-cell table:style-name="ce37" table:formula="of:=ROUND([.$C74]*[.H75];2)" office:value-type="currency" office:currency="BRL" office:value="383.34" calcext:value-type="currency">
            <text:p>R$ 383,34</text:p>
          </table:table-cell>
          <table:table-cell table:style-name="ce39" table:number-columns-repeated="3"/>
          <table:table-cell table:style-name="ce53"/>
          <table:table-cell table:style-name="ce90" table:formula="of:=IF(ROUND(SUM([.$D$74:.$L$74]);2)=ROUND([.C74];2);&quot;OK&quot;;&quot;Diferença&quot;)" office:value-type="string" office:string-value="OK" calcext:value-type="string">
            <text:p>OK</text:p>
          </table:table-cell>
          <table:table-cell table:style-name="ce133" table:formula="of:=ROUND([.C74]-SUM([.$D$74:.$L$74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1" calcext:value-type="float" table:number-columns-spanned="1" table:number-rows-spanned="2">
            <text:p>31</text:p>
          </table:table-cell>
          <table:table-cell table:style-name="ce24" office:value-type="string" calcext:value-type="string" table:number-columns-spanned="1" table:number-rows-spanned="2">
            <text:p>SERV. COMPLEMENTARES: REMOÇÃO DE POSTE DE FERRO</text:p>
          </table:table-cell>
          <table:table-cell table:style-name="ce31" table:formula="of:=VLOOKUP([.A76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727.04" calcext:value-type="currency" table:number-columns-spanned="1" table:number-rows-spanned="2">
            <text:p>R$ 727,04</text:p>
          </table:table-cell>
          <table:table-cell table:style-name="ce39" table:number-columns-repeated="4"/>
          <table:table-cell table:style-name="ce37" table:formula="of:=ROUND([.$C76]*[.H77];2)" office:value-type="currency" office:currency="BRL" office:value="727.04" calcext:value-type="currency">
            <text:p>R$ 727,04</text:p>
          </table:table-cell>
          <table:table-cell table:style-name="ce39" table:number-columns-repeated="3"/>
          <table:table-cell table:style-name="ce53"/>
          <table:table-cell table:style-name="ce91" table:formula="of:=IF(ROUND(SUM([.$D$76:.$L$76]);2)=ROUND([.C76];2);&quot;OK&quot;;&quot;Diferença&quot;)" office:value-type="string" office:string-value="OK" calcext:value-type="string">
            <text:p>OK</text:p>
          </table:table-cell>
          <table:table-cell table:style-name="ce134" table:formula="of:=ROUND([.C76]-SUM([.$D$76:.$L$76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2" calcext:value-type="float" table:number-columns-spanned="1" table:number-rows-spanned="2">
            <text:p>32</text:p>
          </table:table-cell>
          <table:table-cell table:style-name="ce24" office:value-type="string" calcext:value-type="string" table:number-columns-spanned="1" table:number-rows-spanned="2">
            <text:p>SERVIÇOS COMPLEMENTARES: REMOÇÃO E RECOLOCAÇÃO DE TAMPÕES</text:p>
          </table:table-cell>
          <table:table-cell table:style-name="ce31" table:formula="of:=VLOOKUP([.A78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034.4" calcext:value-type="currency" table:number-columns-spanned="1" table:number-rows-spanned="2">
            <text:p>R$ 1.034,40</text:p>
          </table:table-cell>
          <table:table-cell table:style-name="ce39" table:number-columns-repeated="4"/>
          <table:table-cell table:style-name="ce37" table:formula="of:=ROUND([.$C78]*[.H79];2)" office:value-type="currency" office:currency="BRL" office:value="1034.4" calcext:value-type="currency">
            <text:p>R$ 1.034,40</text:p>
          </table:table-cell>
          <table:table-cell table:style-name="ce39" table:number-columns-repeated="3"/>
          <table:table-cell table:style-name="ce53"/>
          <table:table-cell table:style-name="ce92" table:formula="of:=IF(ROUND(SUM([.$D$78:.$L$78]);2)=ROUND([.C78];2);&quot;OK&quot;;&quot;Diferença&quot;)" office:value-type="string" office:string-value="OK" calcext:value-type="string">
            <text:p>OK</text:p>
          </table:table-cell>
          <table:table-cell table:style-name="ce135" table:formula="of:=ROUND([.C78]-SUM([.$D$78:.$L$78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4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3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3" calcext:value-type="float" table:number-columns-spanned="1" table:number-rows-spanned="2">
            <text:p>33</text:p>
          </table:table-cell>
          <table:table-cell table:style-name="ce24" office:value-type="string" calcext:value-type="string" table:number-columns-spanned="1" table:number-rows-spanned="2">
            <text:p>SERVIÇOS COMPLEMENTARES: CONSTRUÇÃO DE PASSEIO</text:p>
          </table:table-cell>
          <table:table-cell table:style-name="ce31" table:formula="of:=VLOOKUP([.A80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433826.38" calcext:value-type="currency" table:number-columns-spanned="1" table:number-rows-spanned="2">
            <text:p>R$ 433.826,38</text:p>
          </table:table-cell>
          <table:table-cell table:style-name="ce39" table:number-columns-repeated="5"/>
          <table:table-cell table:style-name="ce37" table:formula="of:=ROUND([.$C80]*[.I81];2)" office:value-type="currency" office:currency="BRL" office:value="136474.12" calcext:value-type="currency">
            <text:p>R$ 136.474,12</text:p>
          </table:table-cell>
          <table:table-cell table:style-name="ce37" table:formula="of:=ROUND([.$C80]*[.J81];2)" office:value-type="currency" office:currency="BRL" office:value="124439.44" calcext:value-type="currency">
            <text:p>R$ 124.439,44</text:p>
          </table:table-cell>
          <table:table-cell table:style-name="ce37" table:formula="of:=ROUND([.$C80]*[.K81];2)-0.01" office:value-type="currency" office:currency="BRL" office:value="172912.82" calcext:value-type="currency">
            <text:p>R$ 172.912,82</text:p>
          </table:table-cell>
          <table:table-cell table:style-name="ce53"/>
          <table:table-cell table:style-name="ce93" table:formula="of:=IF(ROUND(SUM([.$D$80:.$L$80]);2)=ROUND([.C80];2);&quot;OK&quot;;&quot;Diferença&quot;)" office:value-type="string" office:string-value="OK" calcext:value-type="string">
            <text:p>OK</text:p>
          </table:table-cell>
          <table:table-cell table:style-name="ce136" table:formula="of:=ROUND([.C80]-SUM([.$D$80:.$L$80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5"/>
          <table:table-cell table:style-name="ce38" office:value-type="percentage" office:value="0.314582341161269" calcext:value-type="percentage">
            <text:p>31,45823%</text:p>
          </table:table-cell>
          <table:table-cell table:style-name="ce38" office:value-type="percentage" office:value="0.286841560879311" calcext:value-type="percentage">
            <text:p>28,68416%</text:p>
          </table:table-cell>
          <table:table-cell table:style-name="ce38" office:value-type="percentage" office:value="0.39857609795942" calcext:value-type="percentage">
            <text:p>39,85761%</text:p>
          </table:table-cell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4" calcext:value-type="float" table:number-columns-spanned="1" table:number-rows-spanned="2">
            <text:p>34</text:p>
          </table:table-cell>
          <table:table-cell table:style-name="ce24" office:value-type="string" calcext:value-type="string" table:number-columns-spanned="1" table:number-rows-spanned="2">
            <text:p>SINALIZAÇÃO HORIZONTAL, VERTICAL E DISPOSITIVOS AUXILIARES</text:p>
          </table:table-cell>
          <table:table-cell table:style-name="ce31" table:formula="of:=VLOOKUP([.A82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39893.04" calcext:value-type="currency" table:number-columns-spanned="1" table:number-rows-spanned="2">
            <text:p>R$ 39.893,04</text:p>
          </table:table-cell>
          <table:table-cell table:style-name="ce39" table:number-columns-repeated="8"/>
          <table:table-cell table:style-name="ce37" table:formula="of:=ROUND([.$C82]*[.L83];2)" office:value-type="currency" office:currency="BRL" office:value="39893.04" calcext:value-type="currency">
            <text:p>R$ 39.893,04</text:p>
          </table:table-cell>
          <table:table-cell table:style-name="ce94" table:formula="of:=IF(ROUND(SUM([.$D$82:.$L$82]);2)=ROUND([.C82];2);&quot;OK&quot;;&quot;Diferença&quot;)" office:value-type="string" office:string-value="OK" calcext:value-type="string">
            <text:p>OK</text:p>
          </table:table-cell>
          <table:table-cell table:style-name="ce137" table:formula="of:=ROUND([.C82]-SUM([.$D$82:.$L$82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8"/>
          <table:table-cell table:style-name="ce54" office:value-type="percentage" office:value="1" calcext:value-type="percentage">
            <text:p>100,00000%</text:p>
          </table:table-cell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5" calcext:value-type="float" table:number-columns-spanned="1" table:number-rows-spanned="2">
            <text:p>35</text:p>
          </table:table-cell>
          <table:table-cell table:style-name="ce24" office:value-type="string" calcext:value-type="string" table:number-columns-spanned="1" table:number-rows-spanned="2">
            <text:p>ACESSIBILIDADE</text:p>
          </table:table-cell>
          <table:table-cell table:style-name="ce31" table:formula="of:=VLOOKUP([.A84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326.02" calcext:value-type="currency" table:number-columns-spanned="1" table:number-rows-spanned="2">
            <text:p>R$ 1.326,02</text:p>
          </table:table-cell>
          <table:table-cell table:style-name="ce39" table:number-columns-repeated="5"/>
          <table:table-cell table:style-name="ce37" table:formula="of:=ROUND([.$C84]*[.I85];2)" office:value-type="currency" office:currency="BRL" office:value="1326.02" calcext:value-type="currency">
            <text:p>R$ 1.326,02</text:p>
          </table:table-cell>
          <table:table-cell table:style-name="ce39" table:number-columns-repeated="2"/>
          <table:table-cell table:style-name="ce53"/>
          <table:table-cell table:style-name="ce95" table:formula="of:=IF(ROUND(SUM([.$D$84:.$L$84]);2)=ROUND([.C84];2);&quot;OK&quot;;&quot;Diferença&quot;)" office:value-type="string" office:string-value="OK" calcext:value-type="string">
            <text:p>OK</text:p>
          </table:table-cell>
          <table:table-cell table:style-name="ce138" table:formula="of:=ROUND([.C84]-SUM([.$D$84:.$L$84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5"/>
          <table:table-cell table:style-name="ce38" office:value-type="percentage" office:value="1" calcext:value-type="percentage">
            <text:p>100,00000%</text:p>
          </table:table-cell>
          <table:table-cell table:style-name="ce38" table:number-columns-repeated="2"/>
          <table:table-cell table:style-name="ce54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6" calcext:value-type="float" table:number-columns-spanned="1" table:number-rows-spanned="2">
            <text:p>36</text:p>
          </table:table-cell>
          <table:table-cell table:style-name="ce24" office:value-type="string" calcext:value-type="string" table:number-columns-spanned="1" table:number-rows-spanned="2">
            <text:p>CONTROLE E MONITORAMENTO AMBIENTAL</text:p>
          </table:table-cell>
          <table:table-cell table:style-name="ce31" table:formula="of:=VLOOKUP([.A86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5923" calcext:value-type="currency" table:number-columns-spanned="1" table:number-rows-spanned="2">
            <text:p>R$ 5.923,00</text:p>
          </table:table-cell>
          <table:table-cell table:style-name="ce37" table:formula="of:=ROUND([.$C86]*[.D87];2)" office:value-type="currency" office:currency="BRL" office:value="1184.6" calcext:value-type="currency">
            <text:p>R$ 1.184,60</text:p>
          </table:table-cell>
          <table:table-cell table:style-name="ce39"/>
          <table:table-cell table:style-name="ce37" table:formula="of:=ROUND([.$C86]*[.F87];2)" office:value-type="currency" office:currency="BRL" office:value="1184.6" calcext:value-type="currency">
            <text:p>R$ 1.184,60</text:p>
          </table:table-cell>
          <table:table-cell table:style-name="ce39"/>
          <table:table-cell table:style-name="ce37" table:formula="of:=ROUND([.$C86]*[.H87];2)" office:value-type="currency" office:currency="BRL" office:value="1184.6" calcext:value-type="currency">
            <text:p>R$ 1.184,60</text:p>
          </table:table-cell>
          <table:table-cell table:style-name="ce39"/>
          <table:table-cell table:style-name="ce37" table:formula="of:=ROUND([.$C86]*[.J87];2)" office:value-type="currency" office:currency="BRL" office:value="1184.6" calcext:value-type="currency">
            <text:p>R$ 1.184,60</text:p>
          </table:table-cell>
          <table:table-cell table:style-name="ce39"/>
          <table:table-cell table:style-name="ce37" table:formula="of:=ROUND([.$C86]*[.L87];2)" office:value-type="currency" office:currency="BRL" office:value="1184.6" calcext:value-type="currency">
            <text:p>R$ 1.184,60</text:p>
          </table:table-cell>
          <table:table-cell table:style-name="ce96" table:formula="of:=IF(ROUND(SUM([.$D$86:.$L$86]);2)=ROUND([.C86];2);&quot;OK&quot;;&quot;Diferença&quot;)" office:value-type="string" office:string-value="OK" calcext:value-type="string">
            <text:p>OK</text:p>
          </table:table-cell>
          <table:table-cell table:style-name="ce139" table:formula="of:=ROUND([.C86]-SUM([.$D$86:.$L$86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office:value-type="percentage" office:value="0.2" calcext:value-type="percentage">
            <text:p>20,00000%</text:p>
          </table:table-cell>
          <table:table-cell table:style-name="ce38"/>
          <table:table-cell table:style-name="ce38" office:value-type="percentage" office:value="0.2" calcext:value-type="percentage">
            <text:p>20,00000%</text:p>
          </table:table-cell>
          <table:table-cell table:style-name="ce38"/>
          <table:table-cell table:style-name="ce38" office:value-type="percentage" office:value="0.2" calcext:value-type="percentage">
            <text:p>20,00000%</text:p>
          </table:table-cell>
          <table:table-cell table:style-name="ce38"/>
          <table:table-cell table:style-name="ce38" office:value-type="percentage" office:value="0.2" calcext:value-type="percentage">
            <text:p>20,00000%</text:p>
          </table:table-cell>
          <table:table-cell table:style-name="ce38"/>
          <table:table-cell table:style-name="ce54" office:value-type="percentage" office:value="0.2" calcext:value-type="percentage">
            <text:p>20,00000%</text:p>
          </table:table-cell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7" calcext:value-type="float" table:number-columns-spanned="1" table:number-rows-spanned="2">
            <text:p>37</text:p>
          </table:table-cell>
          <table:table-cell table:style-name="ce24" office:value-type="string" calcext:value-type="string" table:number-columns-spanned="1" table:number-rows-spanned="2">
            <text:p>DESMOBILIZAÇÃO DE EQUIPAMENTOS</text:p>
          </table:table-cell>
          <table:table-cell table:style-name="ce31" table:formula="of:=VLOOKUP([.A88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6099.01" calcext:value-type="currency" table:number-columns-spanned="1" table:number-rows-spanned="2">
            <text:p>R$ 6.099,01</text:p>
          </table:table-cell>
          <table:table-cell table:style-name="ce39" table:number-columns-repeated="8"/>
          <table:table-cell table:style-name="ce37" table:formula="of:=ROUND([.$C88]*[.L89];2)" office:value-type="currency" office:currency="BRL" office:value="6099.01" calcext:value-type="currency">
            <text:p>R$ 6.099,01</text:p>
          </table:table-cell>
          <table:table-cell table:style-name="ce97" table:formula="of:=IF(ROUND(SUM([.$D$88:.$L$88]);2)=ROUND([.C88];2);&quot;OK&quot;;&quot;Diferença&quot;)" office:value-type="string" office:string-value="OK" calcext:value-type="string">
            <text:p>OK</text:p>
          </table:table-cell>
          <table:table-cell table:style-name="ce140" table:formula="of:=ROUND([.C88]-SUM([.$D$88:.$L$88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8"/>
          <table:table-cell table:style-name="ce54" office:value-type="percentage" office:value="1" calcext:value-type="percentage">
            <text:p>100,00000%</text:p>
          </table:table-cell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8" calcext:value-type="float" table:number-columns-spanned="1" table:number-rows-spanned="2">
            <text:p>38</text:p>
          </table:table-cell>
          <table:table-cell table:style-name="ce24" office:value-type="string" calcext:value-type="string" table:number-columns-spanned="1" table:number-rows-spanned="2">
            <text:p>CANTEIRO DE OBRAS - DESMOBILIZAÇÃO</text:p>
          </table:table-cell>
          <table:table-cell table:style-name="ce31" table:formula="of:=VLOOKUP([.A90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1922.18" calcext:value-type="currency" table:number-columns-spanned="1" table:number-rows-spanned="2">
            <text:p>R$ 1.922,18</text:p>
          </table:table-cell>
          <table:table-cell table:style-name="ce39" table:number-columns-repeated="8"/>
          <table:table-cell table:style-name="ce37" table:formula="of:=ROUND([.$C90]*[.L91];2)" office:value-type="currency" office:currency="BRL" office:value="1922.18" calcext:value-type="currency">
            <text:p>R$ 1.922,18</text:p>
          </table:table-cell>
          <table:table-cell table:style-name="ce98" table:formula="of:=IF(ROUND(SUM([.$D$90:.$L$90]);2)=ROUND([.C90];2);&quot;OK&quot;;&quot;Diferença&quot;)" office:value-type="string" office:string-value="OK" calcext:value-type="string">
            <text:p>OK</text:p>
          </table:table-cell>
          <table:table-cell table:style-name="ce141" table:formula="of:=ROUND([.C90]-SUM([.$D$90:.$L$90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number-columns-repeated="8"/>
          <table:table-cell table:style-name="ce54" office:value-type="percentage" office:value="1" calcext:value-type="percentage">
            <text:p>100,00000%</text:p>
          </table:table-cell>
          <table:table-cell table:style-name="ce61"/>
          <table:table-cell table:style-name="ce104"/>
          <table:table-cell table:number-columns-repeated="16370"/>
        </table:table-row>
        <table:table-row table:style-name="ro9">
          <table:table-cell table:style-name="ce10" office:value-type="string" calcext:value-type="string" table:number-columns-spanned="12" table:number-rows-spanned="1">
            <text:p>GRUPO II: OBRA REALIZADA EXCLUSIVAMENTE COM RECURSOS DO GOVERNO MUNICIPAL</text:p>
          </table:table-cell>
          <table:covered-table-cell table:number-columns-repeated="10" table:style-name="ce22"/>
          <table:covered-table-cell table:style-name="ce52"/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39" calcext:value-type="float" table:number-columns-spanned="1" table:number-rows-spanned="2">
            <text:p>39</text:p>
          </table:table-cell>
          <table:table-cell table:style-name="ce24" office:value-type="string" calcext:value-type="string" table:number-columns-spanned="1" table:number-rows-spanned="2">
            <text:p>ADMINISTRAÇÃO LOCAL COMPLEMENTAR</text:p>
          </table:table-cell>
          <table:table-cell table:style-name="ce31" table:formula="of:=VLOOKUP([.A93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63845.46" calcext:value-type="currency" table:number-columns-spanned="1" table:number-rows-spanned="2">
            <text:p>R$ 63.845,46</text:p>
          </table:table-cell>
          <table:table-cell table:style-name="ce37" table:formula="of:=ROUND([.$C93]*[.D94];2)" office:value-type="currency" office:currency="BRL" office:value="733.27" calcext:value-type="currency">
            <text:p>R$ 733,27</text:p>
          </table:table-cell>
          <table:table-cell table:style-name="ce37" table:formula="of:=ROUND([.$C93]*[.E94];2)" office:value-type="currency" office:currency="BRL" office:value="6386.03" calcext:value-type="currency">
            <text:p>R$ 6.386,03</text:p>
          </table:table-cell>
          <table:table-cell table:style-name="ce37" table:formula="of:=ROUND([.$C93]*[.F94];2)" office:value-type="currency" office:currency="BRL" office:value="8664.79" calcext:value-type="currency">
            <text:p>R$ 8.664,79</text:p>
          </table:table-cell>
          <table:table-cell table:style-name="ce37" table:formula="of:=ROUND([.$C93]*[.G94];2)" office:value-type="currency" office:currency="BRL" office:value="7423.51" calcext:value-type="currency">
            <text:p>R$ 7.423,51</text:p>
          </table:table-cell>
          <table:table-cell table:style-name="ce37" table:formula="of:=ROUND([.$C93]*[.H94];2)" office:value-type="currency" office:currency="BRL" office:value="10759.53" calcext:value-type="currency">
            <text:p>R$ 10.759,53</text:p>
          </table:table-cell>
          <table:table-cell table:style-name="ce37" table:formula="of:=ROUND([.$C93]*[.I94];2)" office:value-type="currency" office:currency="BRL" office:value="10153.43" calcext:value-type="currency">
            <text:p>R$ 10.153,43</text:p>
          </table:table-cell>
          <table:table-cell table:style-name="ce37" table:formula="of:=ROUND([.$C93]*[.J94];2)" office:value-type="currency" office:currency="BRL" office:value="9918.54" calcext:value-type="currency">
            <text:p>R$ 9.918,54</text:p>
          </table:table-cell>
          <table:table-cell table:style-name="ce47" table:formula="of:=ROUND([.$C93]*[.K94];2)" office:value-type="currency" office:currency="BRL" office:value="8654.12" calcext:value-type="currency">
            <text:p>R$ 8.654,12</text:p>
          </table:table-cell>
          <table:table-cell table:style-name="ce55" table:formula="of:=ROUND([.$C93]*[.L94];2)" office:value-type="currency" office:currency="BRL" office:value="1152.24" calcext:value-type="currency">
            <text:p>R$ 1.152,24</text:p>
          </table:table-cell>
          <table:table-cell table:style-name="ce99" table:formula="of:=IF(ROUND(SUM([.$D$93:.$L$93]);2)=ROUND([.C93];2);&quot;OK&quot;;&quot;Diferença&quot;)" office:value-type="string" office:string-value="OK" calcext:value-type="string">
            <text:p>OK</text:p>
          </table:table-cell>
          <table:table-cell table:style-name="ce142" table:formula="of:=ROUND([.C93]-SUM([.$D$93:.$L$93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table:formula="of:=SUM([.D18]+[.D20]+[.D22]+[.D24]+[.D26]+[.D28]+[.D30]+[.D32]+[.D34]+[.D36]+[.D38]+[.D40]+[.D42]+[.D44]+[.D46]+[.D48]+[.D50]+[.D52]+[.D54]+[.D56]+[.D58]+[.D60]+[.D62]+[.D64]+[.D66]+[.D68]+[.D70]+[.D72]+[.D74]+[.D76]+[.D78]+[.D80]+[.D82]+[.D84]+[.D86]+[.D88]+[.D90]+[.D95])/(SUM([.$C$18:.$C$91])+[.$C$95])" office:value-type="percentage" office:value="0.0114850729736383" calcext:value-type="percentage">
            <text:p>1,14851%</text:p>
          </table:table-cell>
          <table:table-cell table:style-name="ce38" table:formula="of:=SUM([.E18]+[.E20]+[.E22]+[.E24]+[.E26]+[.E28]+[.E30]+[.E32]+[.E34]+[.E36]+[.E38]+[.E40]+[.E42]+[.E44]+[.E46]+[.E48]+[.E50]+[.E52]+[.E54]+[.E56]+[.E58]+[.E60]+[.E62]+[.E64]+[.E66]+[.E68]+[.E70]+[.E72]+[.E74]+[.E76]+[.E78]+[.E80]+[.E82]+[.E84]+[.E86]+[.E88]+[.E90]+[.E95])/(SUM([.$C$18:.$C$91])+[.$C$95])" office:value-type="percentage" office:value="0.100023284947855" calcext:value-type="percentage">
            <text:p>10,00233%</text:p>
          </table:table-cell>
          <table:table-cell table:style-name="ce38" table:formula="of:=SUM([.F18]+[.F20]+[.F22]+[.F24]+[.F26]+[.F28]+[.F30]+[.F32]+[.F34]+[.F36]+[.F38]+[.F40]+[.F42]+[.F44]+[.F46]+[.F48]+[.F50]+[.F52]+[.F54]+[.F56]+[.F58]+[.F60]+[.F62]+[.F64]+[.F66]+[.F68]+[.F70]+[.F72]+[.F74]+[.F76]+[.F78]+[.F80]+[.F82]+[.F84]+[.F86]+[.F88]+[.F90]+[.F95])/(SUM([.$C$18:.$C$91])+[.$C$95])" office:value-type="percentage" office:value="0.135715066676628" calcext:value-type="percentage">
            <text:p>13,57151%</text:p>
          </table:table-cell>
          <table:table-cell table:style-name="ce38" table:formula="of:=SUM([.G18]+[.G20]+[.G22]+[.G24]+[.G26]+[.G28]+[.G30]+[.G32]+[.G34]+[.G36]+[.G38]+[.G40]+[.G42]+[.G44]+[.G46]+[.G48]+[.G50]+[.G52]+[.G54]+[.G56]+[.G58]+[.G60]+[.G62]+[.G64]+[.G66]+[.G68]+[.G70]+[.G72]+[.G74]+[.G76]+[.G78]+[.G80]+[.G82]+[.G84]+[.G86]+[.G88]+[.G90]+[.G95])/(SUM([.$C$18:.$C$91])+[.$C$95])" office:value-type="percentage" office:value="0.116273177787397" calcext:value-type="percentage">
            <text:p>11,62732%</text:p>
          </table:table-cell>
          <table:table-cell table:style-name="ce38" table:formula="of:=SUM([.H18]+[.H20]+[.H22]+[.H24]+[.H26]+[.H28]+[.H30]+[.H32]+[.H34]+[.H36]+[.H38]+[.H40]+[.H42]+[.H44]+[.H46]+[.H48]+[.H50]+[.H52]+[.H54]+[.H56]+[.H58]+[.H60]+[.H62]+[.H64]+[.H66]+[.H68]+[.H70]+[.H72]+[.H74]+[.H76]+[.H78]+[.H80]+[.H82]+[.H84]+[.H86]+[.H88]+[.H90]+[.H95])/(SUM([.$C$18:.$C$91])+[.$C$95])" office:value-type="percentage" office:value="0.168524619679635" calcext:value-type="percentage">
            <text:p>16,85246%</text:p>
          </table:table-cell>
          <table:table-cell table:style-name="ce38" table:formula="of:=SUM([.I18]+[.I20]+[.I22]+[.I24]+[.I26]+[.I28]+[.I30]+[.I32]+[.I34]+[.I36]+[.I38]+[.I40]+[.I42]+[.I44]+[.I46]+[.I48]+[.I50]+[.I52]+[.I54]+[.I56]+[.I58]+[.I60]+[.I62]+[.I64]+[.I66]+[.I68]+[.I70]+[.I72]+[.I74]+[.I76]+[.I78]+[.I80]+[.I82]+[.I84]+[.I86]+[.I88]+[.I90]+[.I95])/(SUM([.$C$18:.$C$91])+[.$C$95])" office:value-type="percentage" office:value="0.159031318619494" calcext:value-type="percentage">
            <text:p>15,90313%</text:p>
          </table:table-cell>
          <table:table-cell table:style-name="ce38" table:formula="of:=SUM([.J18]+[.J20]+[.J22]+[.J24]+[.J26]+[.J28]+[.J30]+[.J32]+[.J34]+[.J36]+[.J38]+[.J40]+[.J42]+[.J44]+[.J46]+[.J48]+[.J50]+[.J52]+[.J54]+[.J56]+[.J58]+[.J60]+[.J62]+[.J64]+[.J66]+[.J68]+[.J70]+[.J72]+[.J74]+[.J76]+[.J78]+[.J80]+[.J82]+[.J84]+[.J86]+[.J88]+[.J90]+[.J95])/(SUM([.$C$18:.$C$91])+[.$C$95])" office:value-type="percentage" office:value="0.155352259045085" calcext:value-type="percentage">
            <text:p>15,53523%</text:p>
          </table:table-cell>
          <table:table-cell table:style-name="ce38" table:formula="of:=SUM([.K18]+[.K20]+[.K22]+[.K24]+[.K26]+[.K28]+[.K30]+[.K32]+[.K34]+[.K36]+[.K38]+[.K40]+[.K42]+[.K44]+[.K46]+[.K48]+[.K50]+[.K52]+[.K54]+[.K56]+[.K58]+[.K60]+[.K62]+[.K64]+[.K66]+[.K68]+[.K70]+[.K72]+[.K74]+[.K76]+[.K78]+[.K80]+[.K82]+[.K84]+[.K86]+[.K88]+[.K90]+[.K95])/(SUM([.$C$18:.$C$91])+[.$C$95])" office:value-type="percentage" office:value="0.135547863951082" calcext:value-type="percentage">
            <text:p>13,55479%</text:p>
          </table:table-cell>
          <table:table-cell table:style-name="ce56" table:formula="of:=SUM([.L18]+[.L20]+[.L22]+[.L24]+[.L26]+[.L28]+[.L30]+[.L32]+[.L34]+[.L36]+[.L38]+[.L40]+[.L42]+[.L44]+[.L46]+[.L48]+[.L50]+[.L52]+[.L54]+[.L56]+[.L58]+[.L60]+[.L62]+[.L64]+[.L66]+[.L68]+[.L70]+[.L72]+[.L74]+[.L76]+[.L78]+[.L80]+[.L82]+[.L84]+[.L86]+[.L88]+[.L90]+[.L95])/(SUM([.$C$18:.$C$91])+[.$C$95])" office:value-type="percentage" office:value="0.018047336319187" calcext:value-type="percentage">
            <text:p>1,80473%</text:p>
          </table:table-cell>
          <table:table-cell table:style-name="ce61"/>
          <table:table-cell table:style-name="ce104"/>
          <table:table-cell table:number-columns-repeated="16370"/>
        </table:table-row>
        <table:table-row table:style-name="ro8">
          <table:table-cell table:style-name="ce12" office:value-type="float" office:value="40" calcext:value-type="float" table:number-columns-spanned="1" table:number-rows-spanned="2">
            <text:p>40</text:p>
          </table:table-cell>
          <table:table-cell table:style-name="ce24" office:value-type="string" calcext:value-type="string" table:number-columns-spanned="1" table:number-rows-spanned="2">
            <text:p>SINALIZAÇÃO DA OBRA - PMC</text:p>
          </table:table-cell>
          <table:table-cell table:style-name="ce31" table:formula="of:=VLOOKUP([.A95];['file:///C:/Users/18424993861/OneDrive%20-%20Prefeitura%20Municipal%20de%20Campinas/2%20-%20Controle%20das%20Obras%20-%20todos%20os%20anos/OBRAS%20-%20TUDO/Coord%20Infraestrutura/Pav.%20Av.%20Nelson%20Ferreira%20de%20Souza%20-%20F%C3%AAnix/Planilha%20Nelson%20F.%20Souza%20-%20FENIX.xlsx'#$'PL DA LICITANTE'.$A$12:.$K$184];11;FALSE())" office:value-type="currency" office:currency="BRL" office:value="3474.01" calcext:value-type="currency" table:number-columns-spanned="1" table:number-rows-spanned="2">
            <text:p>R$ 3.474,01</text:p>
          </table:table-cell>
          <table:table-cell table:style-name="ce37" table:formula="of:=ROUND([.$C95]*[.D96];2)" office:value-type="currency" office:currency="BRL" office:value="3474.01" calcext:value-type="currency">
            <text:p>R$ 3.474,01</text:p>
          </table:table-cell>
          <table:table-cell table:style-name="ce39" table:number-columns-repeated="7"/>
          <table:table-cell table:style-name="ce53"/>
          <table:table-cell table:style-name="ce100" table:formula="of:=IF(ROUND(SUM([.$D$95:.$L$95]);2)=ROUND([.C95];2);&quot;OK&quot;;&quot;Diferença&quot;)" office:value-type="string" office:string-value="OK" calcext:value-type="string">
            <text:p>OK</text:p>
          </table:table-cell>
          <table:table-cell table:style-name="ce143" table:formula="of:=ROUND([.C95]-SUM([.$D$95:.$L$95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8">
          <table:covered-table-cell table:style-name="ce12"/>
          <table:covered-table-cell table:style-name="ce24"/>
          <table:covered-table-cell table:style-name="ce32"/>
          <table:table-cell table:style-name="ce38" office:value-type="percentage" office:value="1" calcext:value-type="percentage">
            <text:p>100,00000%</text:p>
          </table:table-cell>
          <table:table-cell table:style-name="ce38" table:formula="of:=IF([.E95]/[.$C95]&lt;&gt;0;[.E95]/[.$C95];&quot;&quot;)">
            <text:p/>
          </table:table-cell>
          <table:table-cell table:style-name="ce38" table:formula="of:=IF([.F95]/[.$C95]&lt;&gt;0;[.F95]/[.$C95];&quot;&quot;)">
            <text:p/>
          </table:table-cell>
          <table:table-cell table:style-name="ce38" table:formula="of:=IF([.G95]/[.$C95]&lt;&gt;0;[.G95]/[.$C95];&quot;&quot;)">
            <text:p/>
          </table:table-cell>
          <table:table-cell table:style-name="ce38" table:formula="of:=IF([.H95]/[.$C95]&lt;&gt;0;[.H95]/[.$C95];&quot;&quot;)">
            <text:p/>
          </table:table-cell>
          <table:table-cell table:style-name="ce38" table:formula="of:=IF([.I95]/[.$C95]&lt;&gt;0;[.I95]/[.$C95];&quot;&quot;)">
            <text:p/>
          </table:table-cell>
          <table:table-cell table:style-name="ce38" table:formula="of:=IF([.J95]/[.$C95]&lt;&gt;0;[.J95]/[.$C95];&quot;&quot;)">
            <text:p/>
          </table:table-cell>
          <table:table-cell table:style-name="ce38" table:formula="of:=IF([.K95]/[.$C95]&lt;&gt;0;[.K95]/[.$C95];&quot;&quot;)">
            <text:p/>
          </table:table-cell>
          <table:table-cell table:style-name="ce54" table:formula="of:=IF([.L95]/[.$C95]&lt;&gt;0;[.L95]/[.$C95];&quot;&quot;)">
            <text:p/>
          </table:table-cell>
          <table:table-cell table:style-name="ce61"/>
          <table:table-cell table:style-name="ce104"/>
          <table:table-cell table:number-columns-repeated="16370"/>
        </table:table-row>
        <table:table-row table:style-name="ro10">
          <table:table-cell table:style-name="ce13" office:value-type="string" calcext:value-type="string" table:number-columns-spanned="2" table:number-rows-spanned="2">
            <text:p>Total</text:p>
          </table:table-cell>
          <table:covered-table-cell table:style-name="ce25"/>
          <table:table-cell table:style-name="ce33" table:formula="of:=SUM([.C16:.C95])" office:value-type="currency" office:currency="BRL" office:value="3968414.54" calcext:value-type="currency" table:number-columns-spanned="1" table:number-rows-spanned="2">
            <text:p>R$3.968.414,54</text:p>
          </table:table-cell>
          <table:table-cell table:style-name="ce40" table:formula="of:=SUM([.D16];[.D18];[.D20];[.D22];[.D24];[.D26];[.D28];[.D30];[.D32];[.D34];[.D36];[.D38];[.D40];[.D42];[.D44];[.D46];[.D48];[.D50];[.D52];[.D54];[.D56];[.D58];[.D60];[.D62];[.D64];[.D66];[.D68];[.D70];[.D72];[.D74];[.D76];[.D78];[.D80];[.D82];[.D84];[.D86];[.D88];[.D90];[.D93];[.D95])" office:value-type="currency" office:currency="BRL" office:value="45389.83" calcext:value-type="currency">
            <text:p>R$45.389,83</text:p>
          </table:table-cell>
          <table:table-cell table:style-name="ce40" table:formula="of:=SUM([.E16];[.E18];[.E20];[.E22];[.E24];[.E26];[.E28];[.E30];[.E32];[.E34];[.E36];[.E38];[.E40];[.E42];[.E44];[.E46];[.E48];[.E50];[.E52];[.E54];[.E56];[.E58];[.E60];[.E62];[.E64];[.E66];[.E68];[.E70];[.E72];[.E74];[.E76];[.E78];[.E80];[.E82];[.E84];[.E86];[.E88];[.E90];[.E93];[.E95])" office:value-type="currency" office:currency="BRL" office:value="396952.85" calcext:value-type="currency">
            <text:p>R$396.952,85</text:p>
          </table:table-cell>
          <table:table-cell table:style-name="ce40" table:formula="of:=SUM([.F16];[.F18];[.F20];[.F22];[.F24];[.F26];[.F28];[.F30];[.F32];[.F34];[.F36];[.F38];[.F40];[.F42];[.F44];[.F46];[.F48];[.F50];[.F52];[.F54];[.F56];[.F58];[.F60];[.F62];[.F64];[.F66];[.F68];[.F70];[.F72];[.F74];[.F76];[.F78];[.F80];[.F82];[.F84];[.F86];[.F88];[.F90];[.F93];[.F95])" office:value-type="currency" office:currency="BRL" office:value="538599.41" calcext:value-type="currency">
            <text:p>R$538.599,41</text:p>
          </table:table-cell>
          <table:table-cell table:style-name="ce40" table:formula="of:=SUM([.G16];[.G18];[.G20];[.G22];[.G24];[.G26];[.G28];[.G30];[.G32];[.G34];[.G36];[.G38];[.G40];[.G42];[.G44];[.G46];[.G48];[.G50];[.G52];[.G54];[.G56];[.G58];[.G60];[.G62];[.G64];[.G66];[.G68];[.G70];[.G72];[.G74];[.G76];[.G78];[.G80];[.G82];[.G84];[.G86];[.G88];[.G90];[.G93];[.G95])" office:value-type="currency" office:currency="BRL" office:value="461442.24" calcext:value-type="currency">
            <text:p>R$461.442,24</text:p>
          </table:table-cell>
          <table:table-cell table:style-name="ce40" table:formula="of:=SUM([.H16];[.H18];[.H20];[.H22];[.H24];[.H26];[.H28];[.H30];[.H32];[.H34];[.H36];[.H38];[.H40];[.H42];[.H44];[.H46];[.H48];[.H50];[.H52];[.H54];[.H56];[.H58];[.H60];[.H62];[.H64];[.H66];[.H68];[.H70];[.H72];[.H74];[.H76];[.H78];[.H80];[.H82];[.H84];[.H86];[.H88];[.H90];[.H93];[.H95])" office:value-type="currency" office:currency="BRL" office:value="668807.55" calcext:value-type="currency">
            <text:p>R$668.807,55</text:p>
          </table:table-cell>
          <table:table-cell table:style-name="ce40" table:formula="of:=SUM([.I16];[.I18];[.I20];[.I22];[.I24];[.I26];[.I28];[.I30];[.I32];[.I34];[.I36];[.I38];[.I40];[.I42];[.I44];[.I46];[.I48];[.I50];[.I52];[.I54];[.I56];[.I58];[.I60];[.I62];[.I64];[.I66];[.I68];[.I70];[.I72];[.I74];[.I76];[.I78];[.I80];[.I82];[.I84];[.I86];[.I88];[.I90];[.I93];[.I95])" office:value-type="currency" office:currency="BRL" office:value="631132.4" calcext:value-type="currency">
            <text:p>R$631.132,40</text:p>
          </table:table-cell>
          <table:table-cell table:style-name="ce40" table:formula="of:=SUM([.J16];[.J18];[.J20];[.J22];[.J24];[.J26];[.J28];[.J30];[.J32];[.J34];[.J36];[.J38];[.J40];[.J42];[.J44];[.J46];[.J48];[.J50];[.J52];[.J54];[.J56];[.J58];[.J60];[.J62];[.J64];[.J66];[.J68];[.J70];[.J72];[.J74];[.J76];[.J78];[.J80];[.J82];[.J84];[.J86];[.J88];[.J90];[.J93];[.J95])" office:value-type="currency" office:currency="BRL" office:value="616531.67" calcext:value-type="currency">
            <text:p>R$616.531,67</text:p>
          </table:table-cell>
          <table:table-cell table:style-name="ce40" table:formula="of:=SUM([.K16];[.K18];[.K20];[.K22];[.K24];[.K26];[.K28];[.K30];[.K32];[.K34];[.K36];[.K38];[.K40];[.K42];[.K44];[.K46];[.K48];[.K50];[.K52];[.K54];[.K56];[.K58];[.K60];[.K62];[.K64];[.K66];[.K68];[.K70];[.K72];[.K74];[.K76];[.K78];[.K80];[.K82];[.K84];[.K86];[.K88];[.K90];[.K93];[.K95])" office:value-type="currency" office:currency="BRL" office:value="537935.86" calcext:value-type="currency">
            <text:p>R$537.935,86</text:p>
          </table:table-cell>
          <table:table-cell table:style-name="ce57" table:formula="of:=SUM([.L16];[.L18];[.L20];[.L22];[.L24];[.L26];[.L28];[.L30];[.L32];[.L34];[.L36];[.L38];[.L40];[.L42];[.L44];[.L46];[.L48];[.L50];[.L52];[.L54];[.L56];[.L58];[.L60];[.L62];[.L64];[.L66];[.L68];[.L70];[.L72];[.L74];[.L76];[.L78];[.L80];[.L82];[.L84];[.L86];[.L88];[.L90];[.L93];[.L95])" office:value-type="currency" office:currency="BRL" office:value="71622.73" calcext:value-type="currency">
            <text:p>R$71.622,73</text:p>
          </table:table-cell>
          <table:table-cell table:style-name="ce101" table:formula="of:=IF(ROUND(SUM([.$D$97:.$L$97]);2)=ROUND([.C97];2);&quot;OK&quot;;&quot;Diferença&quot;)" office:value-type="string" office:string-value="OK" calcext:value-type="string">
            <text:p>OK</text:p>
          </table:table-cell>
          <table:table-cell table:style-name="ce144" table:formula="of:=ROUND([.C97]-SUM([.$D$97:.$L$97]);2)" office:value-type="float" office:value="0" calcext:value-type="float">
            <text:p>0,00</text:p>
          </table:table-cell>
          <table:table-cell table:number-columns-repeated="16370"/>
        </table:table-row>
        <table:table-row table:style-name="ro10">
          <table:covered-table-cell table:style-name="ce13"/>
          <table:covered-table-cell table:style-name="ce26"/>
          <table:covered-table-cell table:style-name="ce34"/>
          <table:table-cell table:style-name="ce41" table:formula="of:=IF([.D97]/[.$C97]&lt;&gt;0;[.D97]/[.$C97];&quot;&quot;)" office:value-type="percentage" office:value="0.011437774340984" calcext:value-type="percentage">
            <text:p>1,14378%</text:p>
          </table:table-cell>
          <table:table-cell table:style-name="ce41" table:formula="of:=IF([.E97]/[.$C97]&lt;&gt;0;[.E97]/[.$C97];&quot;&quot;)" office:value-type="percentage" office:value="0.100028070656147" calcext:value-type="percentage">
            <text:p>10,00281%</text:p>
          </table:table-cell>
          <table:table-cell table:style-name="ce41" table:formula="of:=IF([.F97]/[.$C97]&lt;&gt;0;[.F97]/[.$C97];&quot;&quot;)" office:value-type="percentage" office:value="0.13572155947196" calcext:value-type="percentage">
            <text:p>13,57216%</text:p>
          </table:table-cell>
          <table:table-cell table:style-name="ce41" table:formula="of:=IF([.G97]/[.$C97]&lt;&gt;0;[.G97]/[.$C97];&quot;&quot;)" office:value-type="percentage" office:value="0.116278739367788" calcext:value-type="percentage">
            <text:p>11,62787%</text:p>
          </table:table-cell>
          <table:table-cell table:style-name="ce41" table:formula="of:=IF([.H97]/[.$C97]&lt;&gt;0;[.H97]/[.$C97];&quot;&quot;)" office:value-type="percentage" office:value="0.168532683080029" calcext:value-type="percentage">
            <text:p>16,85327%</text:p>
          </table:table-cell>
          <table:table-cell table:style-name="ce41" table:formula="of:=IF([.I97]/[.$C97]&lt;&gt;0;[.I97]/[.$C97];&quot;&quot;)" office:value-type="percentage" office:value="0.159038929436036" calcext:value-type="percentage">
            <text:p>15,90389%</text:p>
          </table:table-cell>
          <table:table-cell table:style-name="ce41" table:formula="of:=IF([.J97]/[.$C97]&lt;&gt;0;[.J97]/[.$C97];&quot;&quot;)" office:value-type="percentage" office:value="0.155359694352899" calcext:value-type="percentage">
            <text:p>15,53597%</text:p>
          </table:table-cell>
          <table:table-cell table:style-name="ce41" table:formula="of:=IF([.K97]/[.$C97]&lt;&gt;0;[.K97]/[.$C97];&quot;&quot;)" office:value-type="percentage" office:value="0.135554351637871" calcext:value-type="percentage">
            <text:p>13,55544%</text:p>
          </table:table-cell>
          <table:table-cell table:style-name="ce58" table:formula="of:=IF([.L97]/[.$C97]&lt;&gt;0;[.L97]/[.$C97];&quot;&quot;)" office:value-type="percentage" office:value="0.0180481976562862" calcext:value-type="percentage">
            <text:p>1,80482%</text:p>
          </table:table-cell>
          <table:table-cell table:number-columns-repeated="16372"/>
        </table:table-row>
        <table:table-row table:style-name="ro8">
          <table:table-cell table:number-columns-repeated="3"/>
          <table:table-cell table:style-name="ce42" table:number-columns-repeated="9"/>
          <table:table-cell table:number-columns-repeated="16372"/>
        </table:table-row>
        <table:table-row table:style-name="ro9">
          <table:table-cell table:style-name="ce14" office:value-type="string" calcext:value-type="string">
            <text:p>*</text:p>
          </table:table-cell>
          <table:table-cell table:style-name="ce27" office:value-type="string" calcext:value-type="string">
            <text:p>Quantidade de dias refere-se à forma de pagamento - 10 dias fora a dezena, a contar da data do aceite ou aprovação da fatura</text:p>
          </table:table-cell>
          <table:table-cell table:number-columns-repeated="16382"/>
        </table:table-row>
        <table:table-row table:style-name="ro8">
          <table:table-cell table:number-columns-repeated="3"/>
          <table:table-cell table:style-name="ce43" table:number-columns-repeated="9"/>
          <table:table-cell table:number-columns-repeated="16372"/>
        </table:table-row>
        <table:table-row table:style-name="ro8" table:number-rows-repeated="1048474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_xlnm.Print_Area" table:base-cell-address="$'Cron_Financ LICITANTE'.$A$1" table:cell-range-address="$'Cron_Financ LICITANTE'.$A$1:.$L$100" table:range-usable-as="print-range"/>
        </table:named-expressions>
        <calcext:conditional-formats>
          <calcext:conditional-format calcext:target-range-address="'Cron_Financ LICITANTE'.D16:'Cron_Financ LICITANTE'.L91 'Cron_Financ LICITANTE'.D93:'Cron_Financ LICITANTE'.L98">
            <calcext:condition calcext:apply-style-name="ConditionalStyle_124" calcext:value="!=&quot;&quot;" calcext:base-cell-address="'Cron_Financ LICITANTE'.D16"/>
          </calcext:conditional-format>
          <calcext:conditional-format calcext:target-range-address="'Cron_Financ LICITANTE'.M16:'Cron_Financ LICITANTE'.M16">
            <calcext:condition calcext:apply-style-name="ConditionalStyle_123" calcext:value="=&quot;OK&quot;" calcext:base-cell-address="'Cron_Financ LICITANTE'.M16"/>
            <calcext:condition calcext:apply-style-name="ConditionalStyle_122" calcext:value="=&quot;Diferença&quot;" calcext:base-cell-address="'Cron_Financ LICITANTE'.M16"/>
          </calcext:conditional-format>
          <calcext:conditional-format calcext:target-range-address="'Cron_Financ LICITANTE'.N16:'Cron_Financ LICITANTE'.N16">
            <calcext:condition calcext:apply-style-name="ConditionalStyle_41" calcext:value="!=0" calcext:base-cell-address="'Cron_Financ LICITANTE'.N16"/>
          </calcext:conditional-format>
          <calcext:conditional-format calcext:target-range-address="'Cron_Financ LICITANTE'.M18:'Cron_Financ LICITANTE'.M18">
            <calcext:condition calcext:apply-style-name="ConditionalStyle_121" calcext:value="=&quot;OK&quot;" calcext:base-cell-address="'Cron_Financ LICITANTE'.M18"/>
            <calcext:condition calcext:apply-style-name="ConditionalStyle_120" calcext:value="=&quot;Diferença&quot;" calcext:base-cell-address="'Cron_Financ LICITANTE'.M18"/>
          </calcext:conditional-format>
          <calcext:conditional-format calcext:target-range-address="'Cron_Financ LICITANTE'.N18:'Cron_Financ LICITANTE'.N18">
            <calcext:condition calcext:apply-style-name="ConditionalStyle_40" calcext:value="!=0" calcext:base-cell-address="'Cron_Financ LICITANTE'.N18"/>
          </calcext:conditional-format>
          <calcext:conditional-format calcext:target-range-address="'Cron_Financ LICITANTE'.M20:'Cron_Financ LICITANTE'.M20">
            <calcext:condition calcext:apply-style-name="ConditionalStyle_119" calcext:value="=&quot;OK&quot;" calcext:base-cell-address="'Cron_Financ LICITANTE'.M20"/>
            <calcext:condition calcext:apply-style-name="ConditionalStyle_118" calcext:value="=&quot;Diferença&quot;" calcext:base-cell-address="'Cron_Financ LICITANTE'.M20"/>
          </calcext:conditional-format>
          <calcext:conditional-format calcext:target-range-address="'Cron_Financ LICITANTE'.N20:'Cron_Financ LICITANTE'.N20">
            <calcext:condition calcext:apply-style-name="ConditionalStyle_39" calcext:value="!=0" calcext:base-cell-address="'Cron_Financ LICITANTE'.N20"/>
          </calcext:conditional-format>
          <calcext:conditional-format calcext:target-range-address="'Cron_Financ LICITANTE'.M22:'Cron_Financ LICITANTE'.M22">
            <calcext:condition calcext:apply-style-name="ConditionalStyle_117" calcext:value="=&quot;OK&quot;" calcext:base-cell-address="'Cron_Financ LICITANTE'.M22"/>
            <calcext:condition calcext:apply-style-name="ConditionalStyle_116" calcext:value="=&quot;Diferença&quot;" calcext:base-cell-address="'Cron_Financ LICITANTE'.M22"/>
          </calcext:conditional-format>
          <calcext:conditional-format calcext:target-range-address="'Cron_Financ LICITANTE'.N22:'Cron_Financ LICITANTE'.N22">
            <calcext:condition calcext:apply-style-name="ConditionalStyle_38" calcext:value="!=0" calcext:base-cell-address="'Cron_Financ LICITANTE'.N22"/>
          </calcext:conditional-format>
          <calcext:conditional-format calcext:target-range-address="'Cron_Financ LICITANTE'.M24:'Cron_Financ LICITANTE'.M24">
            <calcext:condition calcext:apply-style-name="ConditionalStyle_115" calcext:value="=&quot;OK&quot;" calcext:base-cell-address="'Cron_Financ LICITANTE'.M24"/>
            <calcext:condition calcext:apply-style-name="ConditionalStyle_114" calcext:value="=&quot;Diferença&quot;" calcext:base-cell-address="'Cron_Financ LICITANTE'.M24"/>
          </calcext:conditional-format>
          <calcext:conditional-format calcext:target-range-address="'Cron_Financ LICITANTE'.N24:'Cron_Financ LICITANTE'.N24">
            <calcext:condition calcext:apply-style-name="ConditionalStyle_37" calcext:value="!=0" calcext:base-cell-address="'Cron_Financ LICITANTE'.N24"/>
          </calcext:conditional-format>
          <calcext:conditional-format calcext:target-range-address="'Cron_Financ LICITANTE'.M26:'Cron_Financ LICITANTE'.M26">
            <calcext:condition calcext:apply-style-name="ConditionalStyle_113" calcext:value="=&quot;OK&quot;" calcext:base-cell-address="'Cron_Financ LICITANTE'.M26"/>
            <calcext:condition calcext:apply-style-name="ConditionalStyle_112" calcext:value="=&quot;Diferença&quot;" calcext:base-cell-address="'Cron_Financ LICITANTE'.M26"/>
          </calcext:conditional-format>
          <calcext:conditional-format calcext:target-range-address="'Cron_Financ LICITANTE'.N26:'Cron_Financ LICITANTE'.N26">
            <calcext:condition calcext:apply-style-name="ConditionalStyle_36" calcext:value="!=0" calcext:base-cell-address="'Cron_Financ LICITANTE'.N26"/>
          </calcext:conditional-format>
          <calcext:conditional-format calcext:target-range-address="'Cron_Financ LICITANTE'.M28:'Cron_Financ LICITANTE'.M28">
            <calcext:condition calcext:apply-style-name="ConditionalStyle_111" calcext:value="=&quot;OK&quot;" calcext:base-cell-address="'Cron_Financ LICITANTE'.M28"/>
            <calcext:condition calcext:apply-style-name="ConditionalStyle_110" calcext:value="=&quot;Diferença&quot;" calcext:base-cell-address="'Cron_Financ LICITANTE'.M28"/>
          </calcext:conditional-format>
          <calcext:conditional-format calcext:target-range-address="'Cron_Financ LICITANTE'.N28:'Cron_Financ LICITANTE'.N28">
            <calcext:condition calcext:apply-style-name="ConditionalStyle_35" calcext:value="!=0" calcext:base-cell-address="'Cron_Financ LICITANTE'.N28"/>
          </calcext:conditional-format>
          <calcext:conditional-format calcext:target-range-address="'Cron_Financ LICITANTE'.M30:'Cron_Financ LICITANTE'.M30">
            <calcext:condition calcext:apply-style-name="ConditionalStyle_109" calcext:value="=&quot;OK&quot;" calcext:base-cell-address="'Cron_Financ LICITANTE'.M30"/>
            <calcext:condition calcext:apply-style-name="ConditionalStyle_108" calcext:value="=&quot;Diferença&quot;" calcext:base-cell-address="'Cron_Financ LICITANTE'.M30"/>
          </calcext:conditional-format>
          <calcext:conditional-format calcext:target-range-address="'Cron_Financ LICITANTE'.N30:'Cron_Financ LICITANTE'.N30">
            <calcext:condition calcext:apply-style-name="ConditionalStyle_34" calcext:value="!=0" calcext:base-cell-address="'Cron_Financ LICITANTE'.N30"/>
          </calcext:conditional-format>
          <calcext:conditional-format calcext:target-range-address="'Cron_Financ LICITANTE'.M32:'Cron_Financ LICITANTE'.M32">
            <calcext:condition calcext:apply-style-name="ConditionalStyle_107" calcext:value="=&quot;OK&quot;" calcext:base-cell-address="'Cron_Financ LICITANTE'.M32"/>
            <calcext:condition calcext:apply-style-name="ConditionalStyle_106" calcext:value="=&quot;Diferença&quot;" calcext:base-cell-address="'Cron_Financ LICITANTE'.M32"/>
          </calcext:conditional-format>
          <calcext:conditional-format calcext:target-range-address="'Cron_Financ LICITANTE'.N32:'Cron_Financ LICITANTE'.N32">
            <calcext:condition calcext:apply-style-name="ConditionalStyle_33" calcext:value="!=0" calcext:base-cell-address="'Cron_Financ LICITANTE'.N32"/>
          </calcext:conditional-format>
          <calcext:conditional-format calcext:target-range-address="'Cron_Financ LICITANTE'.M34:'Cron_Financ LICITANTE'.M34">
            <calcext:condition calcext:apply-style-name="ConditionalStyle_105" calcext:value="=&quot;OK&quot;" calcext:base-cell-address="'Cron_Financ LICITANTE'.M34"/>
            <calcext:condition calcext:apply-style-name="ConditionalStyle_104" calcext:value="=&quot;Diferença&quot;" calcext:base-cell-address="'Cron_Financ LICITANTE'.M34"/>
          </calcext:conditional-format>
          <calcext:conditional-format calcext:target-range-address="'Cron_Financ LICITANTE'.N34:'Cron_Financ LICITANTE'.N34">
            <calcext:condition calcext:apply-style-name="ConditionalStyle_32" calcext:value="!=0" calcext:base-cell-address="'Cron_Financ LICITANTE'.N34"/>
          </calcext:conditional-format>
          <calcext:conditional-format calcext:target-range-address="'Cron_Financ LICITANTE'.M36:'Cron_Financ LICITANTE'.M36">
            <calcext:condition calcext:apply-style-name="ConditionalStyle_103" calcext:value="=&quot;OK&quot;" calcext:base-cell-address="'Cron_Financ LICITANTE'.M36"/>
            <calcext:condition calcext:apply-style-name="ConditionalStyle_102" calcext:value="=&quot;Diferença&quot;" calcext:base-cell-address="'Cron_Financ LICITANTE'.M36"/>
          </calcext:conditional-format>
          <calcext:conditional-format calcext:target-range-address="'Cron_Financ LICITANTE'.N36:'Cron_Financ LICITANTE'.N36">
            <calcext:condition calcext:apply-style-name="ConditionalStyle_31" calcext:value="!=0" calcext:base-cell-address="'Cron_Financ LICITANTE'.N36"/>
          </calcext:conditional-format>
          <calcext:conditional-format calcext:target-range-address="'Cron_Financ LICITANTE'.M38:'Cron_Financ LICITANTE'.M38">
            <calcext:condition calcext:apply-style-name="ConditionalStyle_101" calcext:value="=&quot;OK&quot;" calcext:base-cell-address="'Cron_Financ LICITANTE'.M38"/>
            <calcext:condition calcext:apply-style-name="ConditionalStyle_100" calcext:value="=&quot;Diferença&quot;" calcext:base-cell-address="'Cron_Financ LICITANTE'.M38"/>
          </calcext:conditional-format>
          <calcext:conditional-format calcext:target-range-address="'Cron_Financ LICITANTE'.N38:'Cron_Financ LICITANTE'.N38">
            <calcext:condition calcext:apply-style-name="ConditionalStyle_30" calcext:value="!=0" calcext:base-cell-address="'Cron_Financ LICITANTE'.N38"/>
          </calcext:conditional-format>
          <calcext:conditional-format calcext:target-range-address="'Cron_Financ LICITANTE'.M40:'Cron_Financ LICITANTE'.M40">
            <calcext:condition calcext:apply-style-name="ConditionalStyle_99" calcext:value="=&quot;OK&quot;" calcext:base-cell-address="'Cron_Financ LICITANTE'.M40"/>
            <calcext:condition calcext:apply-style-name="ConditionalStyle_98" calcext:value="=&quot;Diferença&quot;" calcext:base-cell-address="'Cron_Financ LICITANTE'.M40"/>
          </calcext:conditional-format>
          <calcext:conditional-format calcext:target-range-address="'Cron_Financ LICITANTE'.N40:'Cron_Financ LICITANTE'.N40">
            <calcext:condition calcext:apply-style-name="ConditionalStyle_29" calcext:value="!=0" calcext:base-cell-address="'Cron_Financ LICITANTE'.N40"/>
          </calcext:conditional-format>
          <calcext:conditional-format calcext:target-range-address="'Cron_Financ LICITANTE'.M42:'Cron_Financ LICITANTE'.M42">
            <calcext:condition calcext:apply-style-name="ConditionalStyle_97" calcext:value="=&quot;OK&quot;" calcext:base-cell-address="'Cron_Financ LICITANTE'.M42"/>
            <calcext:condition calcext:apply-style-name="ConditionalStyle_96" calcext:value="=&quot;Diferença&quot;" calcext:base-cell-address="'Cron_Financ LICITANTE'.M42"/>
          </calcext:conditional-format>
          <calcext:conditional-format calcext:target-range-address="'Cron_Financ LICITANTE'.N42:'Cron_Financ LICITANTE'.N42">
            <calcext:condition calcext:apply-style-name="ConditionalStyle_28" calcext:value="!=0" calcext:base-cell-address="'Cron_Financ LICITANTE'.N42"/>
          </calcext:conditional-format>
          <calcext:conditional-format calcext:target-range-address="'Cron_Financ LICITANTE'.M44:'Cron_Financ LICITANTE'.M44">
            <calcext:condition calcext:apply-style-name="ConditionalStyle_95" calcext:value="=&quot;OK&quot;" calcext:base-cell-address="'Cron_Financ LICITANTE'.M44"/>
            <calcext:condition calcext:apply-style-name="ConditionalStyle_94" calcext:value="=&quot;Diferença&quot;" calcext:base-cell-address="'Cron_Financ LICITANTE'.M44"/>
          </calcext:conditional-format>
          <calcext:conditional-format calcext:target-range-address="'Cron_Financ LICITANTE'.N44:'Cron_Financ LICITANTE'.N44">
            <calcext:condition calcext:apply-style-name="ConditionalStyle_27" calcext:value="!=0" calcext:base-cell-address="'Cron_Financ LICITANTE'.N44"/>
          </calcext:conditional-format>
          <calcext:conditional-format calcext:target-range-address="'Cron_Financ LICITANTE'.M46:'Cron_Financ LICITANTE'.M46">
            <calcext:condition calcext:apply-style-name="ConditionalStyle_93" calcext:value="=&quot;OK&quot;" calcext:base-cell-address="'Cron_Financ LICITANTE'.M46"/>
            <calcext:condition calcext:apply-style-name="ConditionalStyle_92" calcext:value="=&quot;Diferença&quot;" calcext:base-cell-address="'Cron_Financ LICITANTE'.M46"/>
          </calcext:conditional-format>
          <calcext:conditional-format calcext:target-range-address="'Cron_Financ LICITANTE'.N46:'Cron_Financ LICITANTE'.N46">
            <calcext:condition calcext:apply-style-name="ConditionalStyle_26" calcext:value="!=0" calcext:base-cell-address="'Cron_Financ LICITANTE'.N46"/>
          </calcext:conditional-format>
          <calcext:conditional-format calcext:target-range-address="'Cron_Financ LICITANTE'.M48:'Cron_Financ LICITANTE'.M48">
            <calcext:condition calcext:apply-style-name="ConditionalStyle_91" calcext:value="=&quot;OK&quot;" calcext:base-cell-address="'Cron_Financ LICITANTE'.M48"/>
            <calcext:condition calcext:apply-style-name="ConditionalStyle_90" calcext:value="=&quot;Diferença&quot;" calcext:base-cell-address="'Cron_Financ LICITANTE'.M48"/>
          </calcext:conditional-format>
          <calcext:conditional-format calcext:target-range-address="'Cron_Financ LICITANTE'.N48:'Cron_Financ LICITANTE'.N48">
            <calcext:condition calcext:apply-style-name="ConditionalStyle_25" calcext:value="!=0" calcext:base-cell-address="'Cron_Financ LICITANTE'.N48"/>
          </calcext:conditional-format>
          <calcext:conditional-format calcext:target-range-address="'Cron_Financ LICITANTE'.M50:'Cron_Financ LICITANTE'.M50">
            <calcext:condition calcext:apply-style-name="ConditionalStyle_89" calcext:value="=&quot;OK&quot;" calcext:base-cell-address="'Cron_Financ LICITANTE'.M50"/>
            <calcext:condition calcext:apply-style-name="ConditionalStyle_88" calcext:value="=&quot;Diferença&quot;" calcext:base-cell-address="'Cron_Financ LICITANTE'.M50"/>
          </calcext:conditional-format>
          <calcext:conditional-format calcext:target-range-address="'Cron_Financ LICITANTE'.N50:'Cron_Financ LICITANTE'.N50">
            <calcext:condition calcext:apply-style-name="ConditionalStyle_24" calcext:value="!=0" calcext:base-cell-address="'Cron_Financ LICITANTE'.N50"/>
          </calcext:conditional-format>
          <calcext:conditional-format calcext:target-range-address="'Cron_Financ LICITANTE'.M52:'Cron_Financ LICITANTE'.M52">
            <calcext:condition calcext:apply-style-name="ConditionalStyle_87" calcext:value="=&quot;OK&quot;" calcext:base-cell-address="'Cron_Financ LICITANTE'.M52"/>
            <calcext:condition calcext:apply-style-name="ConditionalStyle_86" calcext:value="=&quot;Diferença&quot;" calcext:base-cell-address="'Cron_Financ LICITANTE'.M52"/>
          </calcext:conditional-format>
          <calcext:conditional-format calcext:target-range-address="'Cron_Financ LICITANTE'.N52:'Cron_Financ LICITANTE'.N52">
            <calcext:condition calcext:apply-style-name="ConditionalStyle_23" calcext:value="!=0" calcext:base-cell-address="'Cron_Financ LICITANTE'.N52"/>
          </calcext:conditional-format>
          <calcext:conditional-format calcext:target-range-address="'Cron_Financ LICITANTE'.M54:'Cron_Financ LICITANTE'.M54">
            <calcext:condition calcext:apply-style-name="ConditionalStyle_85" calcext:value="=&quot;OK&quot;" calcext:base-cell-address="'Cron_Financ LICITANTE'.M54"/>
            <calcext:condition calcext:apply-style-name="ConditionalStyle_84" calcext:value="=&quot;Diferença&quot;" calcext:base-cell-address="'Cron_Financ LICITANTE'.M54"/>
          </calcext:conditional-format>
          <calcext:conditional-format calcext:target-range-address="'Cron_Financ LICITANTE'.N54:'Cron_Financ LICITANTE'.N54">
            <calcext:condition calcext:apply-style-name="ConditionalStyle_22" calcext:value="!=0" calcext:base-cell-address="'Cron_Financ LICITANTE'.N54"/>
          </calcext:conditional-format>
          <calcext:conditional-format calcext:target-range-address="'Cron_Financ LICITANTE'.M56:'Cron_Financ LICITANTE'.M56">
            <calcext:condition calcext:apply-style-name="ConditionalStyle_83" calcext:value="=&quot;OK&quot;" calcext:base-cell-address="'Cron_Financ LICITANTE'.M56"/>
            <calcext:condition calcext:apply-style-name="ConditionalStyle_82" calcext:value="=&quot;Diferença&quot;" calcext:base-cell-address="'Cron_Financ LICITANTE'.M56"/>
          </calcext:conditional-format>
          <calcext:conditional-format calcext:target-range-address="'Cron_Financ LICITANTE'.N56:'Cron_Financ LICITANTE'.N56">
            <calcext:condition calcext:apply-style-name="ConditionalStyle_21" calcext:value="!=0" calcext:base-cell-address="'Cron_Financ LICITANTE'.N56"/>
          </calcext:conditional-format>
          <calcext:conditional-format calcext:target-range-address="'Cron_Financ LICITANTE'.M58:'Cron_Financ LICITANTE'.M58">
            <calcext:condition calcext:apply-style-name="ConditionalStyle_81" calcext:value="=&quot;OK&quot;" calcext:base-cell-address="'Cron_Financ LICITANTE'.M58"/>
            <calcext:condition calcext:apply-style-name="ConditionalStyle_80" calcext:value="=&quot;Diferença&quot;" calcext:base-cell-address="'Cron_Financ LICITANTE'.M58"/>
          </calcext:conditional-format>
          <calcext:conditional-format calcext:target-range-address="'Cron_Financ LICITANTE'.N58:'Cron_Financ LICITANTE'.N58">
            <calcext:condition calcext:apply-style-name="ConditionalStyle_20" calcext:value="!=0" calcext:base-cell-address="'Cron_Financ LICITANTE'.N58"/>
          </calcext:conditional-format>
          <calcext:conditional-format calcext:target-range-address="'Cron_Financ LICITANTE'.M60:'Cron_Financ LICITANTE'.M60">
            <calcext:condition calcext:apply-style-name="ConditionalStyle_79" calcext:value="=&quot;OK&quot;" calcext:base-cell-address="'Cron_Financ LICITANTE'.M60"/>
            <calcext:condition calcext:apply-style-name="ConditionalStyle_78" calcext:value="=&quot;Diferença&quot;" calcext:base-cell-address="'Cron_Financ LICITANTE'.M60"/>
          </calcext:conditional-format>
          <calcext:conditional-format calcext:target-range-address="'Cron_Financ LICITANTE'.N60:'Cron_Financ LICITANTE'.N60">
            <calcext:condition calcext:apply-style-name="ConditionalStyle_19" calcext:value="!=0" calcext:base-cell-address="'Cron_Financ LICITANTE'.N60"/>
          </calcext:conditional-format>
          <calcext:conditional-format calcext:target-range-address="'Cron_Financ LICITANTE'.M62:'Cron_Financ LICITANTE'.M62">
            <calcext:condition calcext:apply-style-name="ConditionalStyle_77" calcext:value="=&quot;OK&quot;" calcext:base-cell-address="'Cron_Financ LICITANTE'.M62"/>
            <calcext:condition calcext:apply-style-name="ConditionalStyle_76" calcext:value="=&quot;Diferença&quot;" calcext:base-cell-address="'Cron_Financ LICITANTE'.M62"/>
          </calcext:conditional-format>
          <calcext:conditional-format calcext:target-range-address="'Cron_Financ LICITANTE'.N62:'Cron_Financ LICITANTE'.N62">
            <calcext:condition calcext:apply-style-name="ConditionalStyle_18" calcext:value="!=0" calcext:base-cell-address="'Cron_Financ LICITANTE'.N62"/>
          </calcext:conditional-format>
          <calcext:conditional-format calcext:target-range-address="'Cron_Financ LICITANTE'.M64:'Cron_Financ LICITANTE'.M64">
            <calcext:condition calcext:apply-style-name="ConditionalStyle_75" calcext:value="=&quot;OK&quot;" calcext:base-cell-address="'Cron_Financ LICITANTE'.M64"/>
            <calcext:condition calcext:apply-style-name="ConditionalStyle_74" calcext:value="=&quot;Diferença&quot;" calcext:base-cell-address="'Cron_Financ LICITANTE'.M64"/>
          </calcext:conditional-format>
          <calcext:conditional-format calcext:target-range-address="'Cron_Financ LICITANTE'.N64:'Cron_Financ LICITANTE'.N64">
            <calcext:condition calcext:apply-style-name="ConditionalStyle_17" calcext:value="!=0" calcext:base-cell-address="'Cron_Financ LICITANTE'.N64"/>
          </calcext:conditional-format>
          <calcext:conditional-format calcext:target-range-address="'Cron_Financ LICITANTE'.M66:'Cron_Financ LICITANTE'.M66">
            <calcext:condition calcext:apply-style-name="ConditionalStyle_73" calcext:value="=&quot;OK&quot;" calcext:base-cell-address="'Cron_Financ LICITANTE'.M66"/>
            <calcext:condition calcext:apply-style-name="ConditionalStyle_72" calcext:value="=&quot;Diferença&quot;" calcext:base-cell-address="'Cron_Financ LICITANTE'.M66"/>
          </calcext:conditional-format>
          <calcext:conditional-format calcext:target-range-address="'Cron_Financ LICITANTE'.N66:'Cron_Financ LICITANTE'.N66">
            <calcext:condition calcext:apply-style-name="ConditionalStyle_16" calcext:value="!=0" calcext:base-cell-address="'Cron_Financ LICITANTE'.N66"/>
          </calcext:conditional-format>
          <calcext:conditional-format calcext:target-range-address="'Cron_Financ LICITANTE'.M68:'Cron_Financ LICITANTE'.M68">
            <calcext:condition calcext:apply-style-name="ConditionalStyle_71" calcext:value="=&quot;OK&quot;" calcext:base-cell-address="'Cron_Financ LICITANTE'.M68"/>
            <calcext:condition calcext:apply-style-name="ConditionalStyle_70" calcext:value="=&quot;Diferença&quot;" calcext:base-cell-address="'Cron_Financ LICITANTE'.M68"/>
          </calcext:conditional-format>
          <calcext:conditional-format calcext:target-range-address="'Cron_Financ LICITANTE'.N68:'Cron_Financ LICITANTE'.N68">
            <calcext:condition calcext:apply-style-name="ConditionalStyle_15" calcext:value="!=0" calcext:base-cell-address="'Cron_Financ LICITANTE'.N68"/>
          </calcext:conditional-format>
          <calcext:conditional-format calcext:target-range-address="'Cron_Financ LICITANTE'.M70:'Cron_Financ LICITANTE'.M70">
            <calcext:condition calcext:apply-style-name="ConditionalStyle_69" calcext:value="=&quot;OK&quot;" calcext:base-cell-address="'Cron_Financ LICITANTE'.M70"/>
            <calcext:condition calcext:apply-style-name="ConditionalStyle_68" calcext:value="=&quot;Diferença&quot;" calcext:base-cell-address="'Cron_Financ LICITANTE'.M70"/>
          </calcext:conditional-format>
          <calcext:conditional-format calcext:target-range-address="'Cron_Financ LICITANTE'.N70:'Cron_Financ LICITANTE'.N70">
            <calcext:condition calcext:apply-style-name="ConditionalStyle_14" calcext:value="!=0" calcext:base-cell-address="'Cron_Financ LICITANTE'.N70"/>
          </calcext:conditional-format>
          <calcext:conditional-format calcext:target-range-address="'Cron_Financ LICITANTE'.M72:'Cron_Financ LICITANTE'.M72">
            <calcext:condition calcext:apply-style-name="ConditionalStyle_67" calcext:value="=&quot;OK&quot;" calcext:base-cell-address="'Cron_Financ LICITANTE'.M72"/>
            <calcext:condition calcext:apply-style-name="ConditionalStyle_66" calcext:value="=&quot;Diferença&quot;" calcext:base-cell-address="'Cron_Financ LICITANTE'.M72"/>
          </calcext:conditional-format>
          <calcext:conditional-format calcext:target-range-address="'Cron_Financ LICITANTE'.N72:'Cron_Financ LICITANTE'.N72">
            <calcext:condition calcext:apply-style-name="ConditionalStyle_13" calcext:value="!=0" calcext:base-cell-address="'Cron_Financ LICITANTE'.N72"/>
          </calcext:conditional-format>
          <calcext:conditional-format calcext:target-range-address="'Cron_Financ LICITANTE'.M74:'Cron_Financ LICITANTE'.M74">
            <calcext:condition calcext:apply-style-name="ConditionalStyle_65" calcext:value="=&quot;OK&quot;" calcext:base-cell-address="'Cron_Financ LICITANTE'.M74"/>
            <calcext:condition calcext:apply-style-name="ConditionalStyle_64" calcext:value="=&quot;Diferença&quot;" calcext:base-cell-address="'Cron_Financ LICITANTE'.M74"/>
          </calcext:conditional-format>
          <calcext:conditional-format calcext:target-range-address="'Cron_Financ LICITANTE'.N74:'Cron_Financ LICITANTE'.N74">
            <calcext:condition calcext:apply-style-name="ConditionalStyle_12" calcext:value="!=0" calcext:base-cell-address="'Cron_Financ LICITANTE'.N74"/>
          </calcext:conditional-format>
          <calcext:conditional-format calcext:target-range-address="'Cron_Financ LICITANTE'.M76:'Cron_Financ LICITANTE'.M76">
            <calcext:condition calcext:apply-style-name="ConditionalStyle_63" calcext:value="=&quot;OK&quot;" calcext:base-cell-address="'Cron_Financ LICITANTE'.M76"/>
            <calcext:condition calcext:apply-style-name="ConditionalStyle_62" calcext:value="=&quot;Diferença&quot;" calcext:base-cell-address="'Cron_Financ LICITANTE'.M76"/>
          </calcext:conditional-format>
          <calcext:conditional-format calcext:target-range-address="'Cron_Financ LICITANTE'.N76:'Cron_Financ LICITANTE'.N76">
            <calcext:condition calcext:apply-style-name="ConditionalStyle_11" calcext:value="!=0" calcext:base-cell-address="'Cron_Financ LICITANTE'.N76"/>
          </calcext:conditional-format>
          <calcext:conditional-format calcext:target-range-address="'Cron_Financ LICITANTE'.M78:'Cron_Financ LICITANTE'.M78">
            <calcext:condition calcext:apply-style-name="ConditionalStyle_61" calcext:value="=&quot;OK&quot;" calcext:base-cell-address="'Cron_Financ LICITANTE'.M78"/>
            <calcext:condition calcext:apply-style-name="ConditionalStyle_60" calcext:value="=&quot;Diferença&quot;" calcext:base-cell-address="'Cron_Financ LICITANTE'.M78"/>
          </calcext:conditional-format>
          <calcext:conditional-format calcext:target-range-address="'Cron_Financ LICITANTE'.N78:'Cron_Financ LICITANTE'.N78">
            <calcext:condition calcext:apply-style-name="ConditionalStyle_10" calcext:value="!=0" calcext:base-cell-address="'Cron_Financ LICITANTE'.N78"/>
          </calcext:conditional-format>
          <calcext:conditional-format calcext:target-range-address="'Cron_Financ LICITANTE'.M80:'Cron_Financ LICITANTE'.M80">
            <calcext:condition calcext:apply-style-name="ConditionalStyle_59" calcext:value="=&quot;OK&quot;" calcext:base-cell-address="'Cron_Financ LICITANTE'.M80"/>
            <calcext:condition calcext:apply-style-name="ConditionalStyle_58" calcext:value="=&quot;Diferença&quot;" calcext:base-cell-address="'Cron_Financ LICITANTE'.M80"/>
          </calcext:conditional-format>
          <calcext:conditional-format calcext:target-range-address="'Cron_Financ LICITANTE'.N80:'Cron_Financ LICITANTE'.N80">
            <calcext:condition calcext:apply-style-name="ConditionalStyle_9" calcext:value="!=0" calcext:base-cell-address="'Cron_Financ LICITANTE'.N80"/>
          </calcext:conditional-format>
          <calcext:conditional-format calcext:target-range-address="'Cron_Financ LICITANTE'.M82:'Cron_Financ LICITANTE'.M82">
            <calcext:condition calcext:apply-style-name="ConditionalStyle_57" calcext:value="=&quot;OK&quot;" calcext:base-cell-address="'Cron_Financ LICITANTE'.M82"/>
            <calcext:condition calcext:apply-style-name="ConditionalStyle_56" calcext:value="=&quot;Diferença&quot;" calcext:base-cell-address="'Cron_Financ LICITANTE'.M82"/>
          </calcext:conditional-format>
          <calcext:conditional-format calcext:target-range-address="'Cron_Financ LICITANTE'.N82:'Cron_Financ LICITANTE'.N82">
            <calcext:condition calcext:apply-style-name="ConditionalStyle_8" calcext:value="!=0" calcext:base-cell-address="'Cron_Financ LICITANTE'.N82"/>
          </calcext:conditional-format>
          <calcext:conditional-format calcext:target-range-address="'Cron_Financ LICITANTE'.M84:'Cron_Financ LICITANTE'.M84">
            <calcext:condition calcext:apply-style-name="ConditionalStyle_55" calcext:value="=&quot;OK&quot;" calcext:base-cell-address="'Cron_Financ LICITANTE'.M84"/>
            <calcext:condition calcext:apply-style-name="ConditionalStyle_54" calcext:value="=&quot;Diferença&quot;" calcext:base-cell-address="'Cron_Financ LICITANTE'.M84"/>
          </calcext:conditional-format>
          <calcext:conditional-format calcext:target-range-address="'Cron_Financ LICITANTE'.N84:'Cron_Financ LICITANTE'.N84">
            <calcext:condition calcext:apply-style-name="ConditionalStyle_7" calcext:value="!=0" calcext:base-cell-address="'Cron_Financ LICITANTE'.N84"/>
          </calcext:conditional-format>
          <calcext:conditional-format calcext:target-range-address="'Cron_Financ LICITANTE'.M86:'Cron_Financ LICITANTE'.M86">
            <calcext:condition calcext:apply-style-name="ConditionalStyle_53" calcext:value="=&quot;OK&quot;" calcext:base-cell-address="'Cron_Financ LICITANTE'.M86"/>
            <calcext:condition calcext:apply-style-name="ConditionalStyle_52" calcext:value="=&quot;Diferença&quot;" calcext:base-cell-address="'Cron_Financ LICITANTE'.M86"/>
          </calcext:conditional-format>
          <calcext:conditional-format calcext:target-range-address="'Cron_Financ LICITANTE'.N86:'Cron_Financ LICITANTE'.N86">
            <calcext:condition calcext:apply-style-name="ConditionalStyle_6" calcext:value="!=0" calcext:base-cell-address="'Cron_Financ LICITANTE'.N86"/>
          </calcext:conditional-format>
          <calcext:conditional-format calcext:target-range-address="'Cron_Financ LICITANTE'.M88:'Cron_Financ LICITANTE'.M88">
            <calcext:condition calcext:apply-style-name="ConditionalStyle_51" calcext:value="=&quot;OK&quot;" calcext:base-cell-address="'Cron_Financ LICITANTE'.M88"/>
            <calcext:condition calcext:apply-style-name="ConditionalStyle_50" calcext:value="=&quot;Diferença&quot;" calcext:base-cell-address="'Cron_Financ LICITANTE'.M88"/>
          </calcext:conditional-format>
          <calcext:conditional-format calcext:target-range-address="'Cron_Financ LICITANTE'.N88:'Cron_Financ LICITANTE'.N88">
            <calcext:condition calcext:apply-style-name="ConditionalStyle_5" calcext:value="!=0" calcext:base-cell-address="'Cron_Financ LICITANTE'.N88"/>
          </calcext:conditional-format>
          <calcext:conditional-format calcext:target-range-address="'Cron_Financ LICITANTE'.M90:'Cron_Financ LICITANTE'.M90">
            <calcext:condition calcext:apply-style-name="ConditionalStyle_49" calcext:value="=&quot;OK&quot;" calcext:base-cell-address="'Cron_Financ LICITANTE'.M90"/>
            <calcext:condition calcext:apply-style-name="ConditionalStyle_48" calcext:value="=&quot;Diferença&quot;" calcext:base-cell-address="'Cron_Financ LICITANTE'.M90"/>
          </calcext:conditional-format>
          <calcext:conditional-format calcext:target-range-address="'Cron_Financ LICITANTE'.N90:'Cron_Financ LICITANTE'.N90">
            <calcext:condition calcext:apply-style-name="ConditionalStyle_4" calcext:value="!=0" calcext:base-cell-address="'Cron_Financ LICITANTE'.N90"/>
          </calcext:conditional-format>
          <calcext:conditional-format calcext:target-range-address="'Cron_Financ LICITANTE'.M93:'Cron_Financ LICITANTE'.M93">
            <calcext:condition calcext:apply-style-name="ConditionalStyle_47" calcext:value="=&quot;OK&quot;" calcext:base-cell-address="'Cron_Financ LICITANTE'.M93"/>
            <calcext:condition calcext:apply-style-name="ConditionalStyle_46" calcext:value="=&quot;Diferença&quot;" calcext:base-cell-address="'Cron_Financ LICITANTE'.M93"/>
          </calcext:conditional-format>
          <calcext:conditional-format calcext:target-range-address="'Cron_Financ LICITANTE'.N93:'Cron_Financ LICITANTE'.N93">
            <calcext:condition calcext:apply-style-name="ConditionalStyle_3" calcext:value="!=0" calcext:base-cell-address="'Cron_Financ LICITANTE'.N93"/>
          </calcext:conditional-format>
          <calcext:conditional-format calcext:target-range-address="'Cron_Financ LICITANTE'.M95:'Cron_Financ LICITANTE'.M95">
            <calcext:condition calcext:apply-style-name="ConditionalStyle_45" calcext:value="=&quot;OK&quot;" calcext:base-cell-address="'Cron_Financ LICITANTE'.M95"/>
            <calcext:condition calcext:apply-style-name="ConditionalStyle_44" calcext:value="=&quot;Diferença&quot;" calcext:base-cell-address="'Cron_Financ LICITANTE'.M95"/>
          </calcext:conditional-format>
          <calcext:conditional-format calcext:target-range-address="'Cron_Financ LICITANTE'.N95:'Cron_Financ LICITANTE'.N95">
            <calcext:condition calcext:apply-style-name="ConditionalStyle_2" calcext:value="!=0" calcext:base-cell-address="'Cron_Financ LICITANTE'.N95"/>
          </calcext:conditional-format>
          <calcext:conditional-format calcext:target-range-address="'Cron_Financ LICITANTE'.M97:'Cron_Financ LICITANTE'.M97">
            <calcext:condition calcext:apply-style-name="ConditionalStyle_43" calcext:value="=&quot;OK&quot;" calcext:base-cell-address="'Cron_Financ LICITANTE'.M97"/>
            <calcext:condition calcext:apply-style-name="ConditionalStyle_42" calcext:value="=&quot;Diferença&quot;" calcext:base-cell-address="'Cron_Financ LICITANTE'.M97"/>
          </calcext:conditional-format>
          <calcext:conditional-format calcext:target-range-address="'Cron_Financ LICITANTE'.N97:'Cron_Financ LICITANTE'.N97">
            <calcext:condition calcext:apply-style-name="ConditionalStyle_1" calcext:value="!=0" calcext:base-cell-address="'Cron_Financ LICITANTE'.N97"/>
          </calcext:conditional-format>
        </calcext:conditional-formats>
      </table:table>
      <table:named-expressions>
        <table:named-expression table:name="aa" table:base-cell-address="$'Cron_Financ LICITANTE'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ABCD" table:base-cell-address="$'Cron_Financ LICITANTE'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" table:base-cell-address="$'Cron_Financ LICITANTE'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ABCD" table:base-cell-address="$'Cron_Financ LICITANTE'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_xlcn.WorksheetConnection_C2016.xlsxAUXILIAR" table:base-cell-address="$'Cron_Financ LICITANTE'.$A$1" table:expression="#N/A"/>
        <table:named-expression table:name="_xlcn.WorksheetConnection_C2016.xlsxEQUIPAMENTO" table:base-cell-address="$'Cron_Financ LICITANTE'.$A$1" table:expression="#REF!"/>
        <table:named-expression table:name="_xlcn.WorksheetConnection_C2016.xlsxMATERIAL" table:base-cell-address="$'Cron_Financ LICITANTE'.$A$1" table:expression="#REF!"/>
        <table:named-expression table:name="_xlcn.WorksheetConnection_C2016.xlsxMÃODEOBRA" table:base-cell-address="$'Cron_Financ LICITANTE'.$A$1" table:expression="#REF!"/>
        <table:named-expression table:name="_xlcn.WorksheetConnection_ORÇAMENTO.xlsxORÇAMENTO" table:base-cell-address="$'Cron_Financ LICITANTE'.$A$1" table:expression="#REF!"/>
        <table:named-expression table:name="_xlcn.WorksheetConnection_ORÇAMENTO050418.xlsxAA" table:base-cell-address="$'Cron_Financ LICITANTE'.$A$1" table:expression="#REF!"/>
        <table:named-expression table:name="_xlcn.WorksheetConnection_ORÇAMENTO050418.xlsxAA_ADMLOCAL" table:base-cell-address="$'Cron_Financ LICITANTE'.$A$1" table:expression="#REF!"/>
        <table:named-expression table:name="_xlcn.WorksheetConnection_ORÇAMENTO050418.xlsxCOMP" table:base-cell-address="$'Cron_Financ LICITANTE'.$A$1" table:expression="#REF!"/>
        <table:named-expression table:name="_xlcn.WorksheetConnection_ORÇAMENTO050418.xlsxCOMP_ADMLOCAL" table:base-cell-address="$'Cron_Financ LICITANTE'.$A$1" table:expression="#REF!"/>
        <table:named-expression table:name="_xlcn.WorksheetConnection_ORÇAMENTO050418.xlsxEQUIP" table:base-cell-address="$'Cron_Financ LICITANTE'.$A$1" table:expression="#REF!"/>
        <table:named-expression table:name="_xlcn.WorksheetConnection_ORÇAMENTO050418.xlsxMA" table:base-cell-address="$'Cron_Financ LICITANTE'.$A$1" table:expression="#REF!"/>
        <table:named-expression table:name="_xlcn.WorksheetConnection_ORÇAMENTO050418.xlsxMO" table:base-cell-address="$'Cron_Financ LICITANTE'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 R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>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> R$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2" style:volatile="true">
      <number:text> R$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37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38">
      <number:currency-symbol>R$</number:currency-symbol>
      <number:number number:decimal-places="2" number:min-decimal-places="2" number:min-integer-digits="1" number:grouping="true"/>
    </number:currency-style>
    <number:percentage-style style:name="N139">
      <number:number number:decimal-places="5" number:min-decimal-places="5" number:min-integer-digits="1"/>
      <number:text>%</number:text>
    </number:percentage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4_0_25__20_-_20_Ênfase6_20_8_20_2" style:display-name="40% - Ênfase6 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Moeda_20_13" style:display-name="Moeda 13" style:family="table-cell" style:parent-style-name="Default" style:data-style-name="N14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20_2_20_14" style:display-name="Normal 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Porcentagem_20_2" style:display-name="Porcentagem 2" style:family="table-cell" style:parent-style-name="Default" style:data-style-name="N1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ConditionalStyle_5f_124" style:display-name="ConditionalStyle_124" style:family="table-cell" style:parent-style-name="Default">
      <style:table-cell-properties fo:background-color="#bfbfbf"/>
      <style:text-properties fo:color="#000000"/>
    </style:style>
    <style:style style:name="ConditionalStyle_5f_123" style:display-name="ConditionalStyle_123" style:family="table-cell" style:parent-style-name="Default">
      <style:table-cell-properties fo:background-color="#92d050"/>
    </style:style>
    <style:style style:name="ConditionalStyle_5f_122" style:display-name="ConditionalStyle_122" style:family="table-cell" style:parent-style-name="Default">
      <style:table-cell-properties fo:background-color="#ffc7ce"/>
    </style:style>
    <style:style style:name="ConditionalStyle_5f_41" style:display-name="ConditionalStyle_41" style:family="table-cell" style:parent-style-name="Default">
      <style:text-properties fo:color="#ff0000"/>
    </style:style>
    <style:style style:name="ConditionalStyle_5f_121" style:display-name="ConditionalStyle_121" style:family="table-cell" style:parent-style-name="Default">
      <style:table-cell-properties fo:background-color="#92d050"/>
    </style:style>
    <style:style style:name="ConditionalStyle_5f_120" style:display-name="ConditionalStyle_120" style:family="table-cell" style:parent-style-name="Default">
      <style:table-cell-properties fo:background-color="#ffc7ce"/>
    </style:style>
    <style:style style:name="ConditionalStyle_5f_40" style:display-name="ConditionalStyle_40" style:family="table-cell" style:parent-style-name="Default">
      <style:text-properties fo:color="#ff0000"/>
    </style:style>
    <style:style style:name="ConditionalStyle_5f_119" style:display-name="ConditionalStyle_119" style:family="table-cell" style:parent-style-name="Default">
      <style:table-cell-properties fo:background-color="#92d050"/>
    </style:style>
    <style:style style:name="ConditionalStyle_5f_118" style:display-name="ConditionalStyle_118" style:family="table-cell" style:parent-style-name="Default">
      <style:table-cell-properties fo:background-color="#ffc7ce"/>
    </style:style>
    <style:style style:name="ConditionalStyle_5f_39" style:display-name="ConditionalStyle_39" style:family="table-cell" style:parent-style-name="Default">
      <style:text-properties fo:color="#ff0000"/>
    </style:style>
    <style:style style:name="ConditionalStyle_5f_117" style:display-name="ConditionalStyle_117" style:family="table-cell" style:parent-style-name="Default">
      <style:table-cell-properties fo:background-color="#92d050"/>
    </style:style>
    <style:style style:name="ConditionalStyle_5f_116" style:display-name="ConditionalStyle_116" style:family="table-cell" style:parent-style-name="Default">
      <style:table-cell-properties fo:background-color="#ffc7ce"/>
    </style:style>
    <style:style style:name="ConditionalStyle_5f_38" style:display-name="ConditionalStyle_38" style:family="table-cell" style:parent-style-name="Default">
      <style:text-properties fo:color="#ff0000"/>
    </style:style>
    <style:style style:name="ConditionalStyle_5f_115" style:display-name="ConditionalStyle_115" style:family="table-cell" style:parent-style-name="Default">
      <style:table-cell-properties fo:background-color="#92d050"/>
    </style:style>
    <style:style style:name="ConditionalStyle_5f_114" style:display-name="ConditionalStyle_114" style:family="table-cell" style:parent-style-name="Default">
      <style:table-cell-properties fo:background-color="#ffc7ce"/>
    </style:style>
    <style:style style:name="ConditionalStyle_5f_37" style:display-name="ConditionalStyle_37" style:family="table-cell" style:parent-style-name="Default">
      <style:text-properties fo:color="#ff0000"/>
    </style:style>
    <style:style style:name="ConditionalStyle_5f_113" style:display-name="ConditionalStyle_113" style:family="table-cell" style:parent-style-name="Default">
      <style:table-cell-properties fo:background-color="#92d050"/>
    </style:style>
    <style:style style:name="ConditionalStyle_5f_112" style:display-name="ConditionalStyle_112" style:family="table-cell" style:parent-style-name="Default">
      <style:table-cell-properties fo:background-color="#ffc7ce"/>
    </style:style>
    <style:style style:name="ConditionalStyle_5f_36" style:display-name="ConditionalStyle_36" style:family="table-cell" style:parent-style-name="Default">
      <style:text-properties fo:color="#ff0000"/>
    </style:style>
    <style:style style:name="ConditionalStyle_5f_111" style:display-name="ConditionalStyle_111" style:family="table-cell" style:parent-style-name="Default">
      <style:table-cell-properties fo:background-color="#92d050"/>
    </style:style>
    <style:style style:name="ConditionalStyle_5f_110" style:display-name="ConditionalStyle_110" style:family="table-cell" style:parent-style-name="Default">
      <style:table-cell-properties fo:background-color="#ffc7ce"/>
    </style:style>
    <style:style style:name="ConditionalStyle_5f_35" style:display-name="ConditionalStyle_35" style:family="table-cell" style:parent-style-name="Default">
      <style:text-properties fo:color="#ff0000"/>
    </style:style>
    <style:style style:name="ConditionalStyle_5f_109" style:display-name="ConditionalStyle_109" style:family="table-cell" style:parent-style-name="Default">
      <style:table-cell-properties fo:background-color="#92d050"/>
    </style:style>
    <style:style style:name="ConditionalStyle_5f_108" style:display-name="ConditionalStyle_108" style:family="table-cell" style:parent-style-name="Default">
      <style:table-cell-properties fo:background-color="#ffc7ce"/>
    </style:style>
    <style:style style:name="ConditionalStyle_5f_34" style:display-name="ConditionalStyle_34" style:family="table-cell" style:parent-style-name="Default">
      <style:text-properties fo:color="#ff0000"/>
    </style:style>
    <style:style style:name="ConditionalStyle_5f_107" style:display-name="ConditionalStyle_107" style:family="table-cell" style:parent-style-name="Default">
      <style:table-cell-properties fo:background-color="#92d050"/>
    </style:style>
    <style:style style:name="ConditionalStyle_5f_106" style:display-name="ConditionalStyle_106" style:family="table-cell" style:parent-style-name="Default">
      <style:table-cell-properties fo:background-color="#ffc7ce"/>
    </style:style>
    <style:style style:name="ConditionalStyle_5f_33" style:display-name="ConditionalStyle_33" style:family="table-cell" style:parent-style-name="Default">
      <style:text-properties fo:color="#ff0000"/>
    </style:style>
    <style:style style:name="ConditionalStyle_5f_105" style:display-name="ConditionalStyle_105" style:family="table-cell" style:parent-style-name="Default">
      <style:table-cell-properties fo:background-color="#92d050"/>
    </style:style>
    <style:style style:name="ConditionalStyle_5f_104" style:display-name="ConditionalStyle_104" style:family="table-cell" style:parent-style-name="Default">
      <style:table-cell-properties fo:background-color="#ffc7ce"/>
    </style:style>
    <style:style style:name="ConditionalStyle_5f_32" style:display-name="ConditionalStyle_32" style:family="table-cell" style:parent-style-name="Default">
      <style:text-properties fo:color="#ff0000"/>
    </style:style>
    <style:style style:name="ConditionalStyle_5f_103" style:display-name="ConditionalStyle_103" style:family="table-cell" style:parent-style-name="Default">
      <style:table-cell-properties fo:background-color="#92d050"/>
    </style:style>
    <style:style style:name="ConditionalStyle_5f_102" style:display-name="ConditionalStyle_102" style:family="table-cell" style:parent-style-name="Default">
      <style:table-cell-properties fo:background-color="#ffc7ce"/>
    </style:style>
    <style:style style:name="ConditionalStyle_5f_31" style:display-name="ConditionalStyle_31" style:family="table-cell" style:parent-style-name="Default">
      <style:text-properties fo:color="#ff0000"/>
    </style:style>
    <style:style style:name="ConditionalStyle_5f_101" style:display-name="ConditionalStyle_101" style:family="table-cell" style:parent-style-name="Default">
      <style:table-cell-properties fo:background-color="#92d050"/>
    </style:style>
    <style:style style:name="ConditionalStyle_5f_100" style:display-name="ConditionalStyle_100" style:family="table-cell" style:parent-style-name="Default">
      <style:table-cell-properties fo:background-color="#ffc7ce"/>
    </style:style>
    <style:style style:name="ConditionalStyle_5f_30" style:display-name="ConditionalStyle_30" style:family="table-cell" style:parent-style-name="Default">
      <style:text-properties fo:color="#ff0000"/>
    </style:style>
    <style:style style:name="ConditionalStyle_5f_99" style:display-name="ConditionalStyle_99" style:family="table-cell" style:parent-style-name="Default">
      <style:table-cell-properties fo:background-color="#92d050"/>
    </style:style>
    <style:style style:name="ConditionalStyle_5f_98" style:display-name="ConditionalStyle_98" style:family="table-cell" style:parent-style-name="Default">
      <style:table-cell-properties fo:background-color="#ffc7ce"/>
    </style:style>
    <style:style style:name="ConditionalStyle_5f_29" style:display-name="ConditionalStyle_29" style:family="table-cell" style:parent-style-name="Default">
      <style:text-properties fo:color="#ff0000"/>
    </style:style>
    <style:style style:name="ConditionalStyle_5f_97" style:display-name="ConditionalStyle_97" style:family="table-cell" style:parent-style-name="Default">
      <style:table-cell-properties fo:background-color="#92d050"/>
    </style:style>
    <style:style style:name="ConditionalStyle_5f_96" style:display-name="ConditionalStyle_96" style:family="table-cell" style:parent-style-name="Default">
      <style:table-cell-properties fo:background-color="#ffc7ce"/>
    </style:style>
    <style:style style:name="ConditionalStyle_5f_28" style:display-name="ConditionalStyle_28" style:family="table-cell" style:parent-style-name="Default">
      <style:text-properties fo:color="#ff0000"/>
    </style:style>
    <style:style style:name="ConditionalStyle_5f_95" style:display-name="ConditionalStyle_95" style:family="table-cell" style:parent-style-name="Default">
      <style:table-cell-properties fo:background-color="#92d050"/>
    </style:style>
    <style:style style:name="ConditionalStyle_5f_94" style:display-name="ConditionalStyle_94" style:family="table-cell" style:parent-style-name="Default">
      <style:table-cell-properties fo:background-color="#ffc7ce"/>
    </style:style>
    <style:style style:name="ConditionalStyle_5f_27" style:display-name="ConditionalStyle_27" style:family="table-cell" style:parent-style-name="Default">
      <style:text-properties fo:color="#ff0000"/>
    </style:style>
    <style:style style:name="ConditionalStyle_5f_93" style:display-name="ConditionalStyle_93" style:family="table-cell" style:parent-style-name="Default">
      <style:table-cell-properties fo:background-color="#92d050"/>
    </style:style>
    <style:style style:name="ConditionalStyle_5f_92" style:display-name="ConditionalStyle_92" style:family="table-cell" style:parent-style-name="Default">
      <style:table-cell-properties fo:background-color="#ffc7ce"/>
    </style:style>
    <style:style style:name="ConditionalStyle_5f_26" style:display-name="ConditionalStyle_26" style:family="table-cell" style:parent-style-name="Default">
      <style:text-properties fo:color="#ff0000"/>
    </style:style>
    <style:style style:name="ConditionalStyle_5f_91" style:display-name="ConditionalStyle_91" style:family="table-cell" style:parent-style-name="Default">
      <style:table-cell-properties fo:background-color="#92d050"/>
    </style:style>
    <style:style style:name="ConditionalStyle_5f_90" style:display-name="ConditionalStyle_90" style:family="table-cell" style:parent-style-name="Default">
      <style:table-cell-properties fo:background-color="#ffc7ce"/>
    </style:style>
    <style:style style:name="ConditionalStyle_5f_25" style:display-name="ConditionalStyle_25" style:family="table-cell" style:parent-style-name="Default">
      <style:text-properties fo:color="#ff0000"/>
    </style:style>
    <style:style style:name="ConditionalStyle_5f_89" style:display-name="ConditionalStyle_89" style:family="table-cell" style:parent-style-name="Default">
      <style:table-cell-properties fo:background-color="#92d050"/>
    </style:style>
    <style:style style:name="ConditionalStyle_5f_88" style:display-name="ConditionalStyle_88" style:family="table-cell" style:parent-style-name="Default">
      <style:table-cell-properties fo:background-color="#ffc7ce"/>
    </style:style>
    <style:style style:name="ConditionalStyle_5f_24" style:display-name="ConditionalStyle_24" style:family="table-cell" style:parent-style-name="Default">
      <style:text-properties fo:color="#ff0000"/>
    </style:style>
    <style:style style:name="ConditionalStyle_5f_87" style:display-name="ConditionalStyle_87" style:family="table-cell" style:parent-style-name="Default">
      <style:table-cell-properties fo:background-color="#92d050"/>
    </style:style>
    <style:style style:name="ConditionalStyle_5f_86" style:display-name="ConditionalStyle_86" style:family="table-cell" style:parent-style-name="Default">
      <style:table-cell-properties fo:background-color="#ffc7ce"/>
    </style:style>
    <style:style style:name="ConditionalStyle_5f_23" style:display-name="ConditionalStyle_23" style:family="table-cell" style:parent-style-name="Default">
      <style:text-properties fo:color="#ff0000"/>
    </style:style>
    <style:style style:name="ConditionalStyle_5f_85" style:display-name="ConditionalStyle_85" style:family="table-cell" style:parent-style-name="Default">
      <style:table-cell-properties fo:background-color="#92d050"/>
    </style:style>
    <style:style style:name="ConditionalStyle_5f_84" style:display-name="ConditionalStyle_84" style:family="table-cell" style:parent-style-name="Default">
      <style:table-cell-properties fo:background-color="#ffc7ce"/>
    </style:style>
    <style:style style:name="ConditionalStyle_5f_22" style:display-name="ConditionalStyle_22" style:family="table-cell" style:parent-style-name="Default">
      <style:text-properties fo:color="#ff0000"/>
    </style:style>
    <style:style style:name="ConditionalStyle_5f_83" style:display-name="ConditionalStyle_83" style:family="table-cell" style:parent-style-name="Default">
      <style:table-cell-properties fo:background-color="#92d050"/>
    </style:style>
    <style:style style:name="ConditionalStyle_5f_82" style:display-name="ConditionalStyle_82" style:family="table-cell" style:parent-style-name="Default">
      <style:table-cell-properties fo:background-color="#ffc7ce"/>
    </style:style>
    <style:style style:name="ConditionalStyle_5f_21" style:display-name="ConditionalStyle_21" style:family="table-cell" style:parent-style-name="Default">
      <style:text-properties fo:color="#ff0000"/>
    </style:style>
    <style:style style:name="ConditionalStyle_5f_81" style:display-name="ConditionalStyle_81" style:family="table-cell" style:parent-style-name="Default">
      <style:table-cell-properties fo:background-color="#92d050"/>
    </style:style>
    <style:style style:name="ConditionalStyle_5f_80" style:display-name="ConditionalStyle_80" style:family="table-cell" style:parent-style-name="Default">
      <style:table-cell-properties fo:background-color="#ffc7ce"/>
    </style:style>
    <style:style style:name="ConditionalStyle_5f_20" style:display-name="ConditionalStyle_20" style:family="table-cell" style:parent-style-name="Default">
      <style:text-properties fo:color="#ff0000"/>
    </style:style>
    <style:style style:name="ConditionalStyle_5f_79" style:display-name="ConditionalStyle_79" style:family="table-cell" style:parent-style-name="Default">
      <style:table-cell-properties fo:background-color="#92d050"/>
    </style:style>
    <style:style style:name="ConditionalStyle_5f_78" style:display-name="ConditionalStyle_78" style:family="table-cell" style:parent-style-name="Default">
      <style:table-cell-properties fo:background-color="#ffc7ce"/>
    </style:style>
    <style:style style:name="ConditionalStyle_5f_19" style:display-name="ConditionalStyle_19" style:family="table-cell" style:parent-style-name="Default">
      <style:text-properties fo:color="#ff0000"/>
    </style:style>
    <style:style style:name="ConditionalStyle_5f_77" style:display-name="ConditionalStyle_77" style:family="table-cell" style:parent-style-name="Default">
      <style:table-cell-properties fo:background-color="#92d050"/>
    </style:style>
    <style:style style:name="ConditionalStyle_5f_76" style:display-name="ConditionalStyle_76" style:family="table-cell" style:parent-style-name="Default">
      <style:table-cell-properties fo:background-color="#ffc7ce"/>
    </style:style>
    <style:style style:name="ConditionalStyle_5f_18" style:display-name="ConditionalStyle_18" style:family="table-cell" style:parent-style-name="Default">
      <style:text-properties fo:color="#ff0000"/>
    </style:style>
    <style:style style:name="ConditionalStyle_5f_75" style:display-name="ConditionalStyle_75" style:family="table-cell" style:parent-style-name="Default">
      <style:table-cell-properties fo:background-color="#92d050"/>
    </style:style>
    <style:style style:name="ConditionalStyle_5f_74" style:display-name="ConditionalStyle_74" style:family="table-cell" style:parent-style-name="Default">
      <style:table-cell-properties fo:background-color="#ffc7ce"/>
    </style:style>
    <style:style style:name="ConditionalStyle_5f_17" style:display-name="ConditionalStyle_17" style:family="table-cell" style:parent-style-name="Default">
      <style:text-properties fo:color="#ff0000"/>
    </style:style>
    <style:style style:name="ConditionalStyle_5f_73" style:display-name="ConditionalStyle_73" style:family="table-cell" style:parent-style-name="Default">
      <style:table-cell-properties fo:background-color="#92d050"/>
    </style:style>
    <style:style style:name="ConditionalStyle_5f_72" style:display-name="ConditionalStyle_72" style:family="table-cell" style:parent-style-name="Default">
      <style:table-cell-properties fo:background-color="#ffc7ce"/>
    </style:style>
    <style:style style:name="ConditionalStyle_5f_16" style:display-name="ConditionalStyle_16" style:family="table-cell" style:parent-style-name="Default">
      <style:text-properties fo:color="#ff0000"/>
    </style:style>
    <style:style style:name="ConditionalStyle_5f_71" style:display-name="ConditionalStyle_71" style:family="table-cell" style:parent-style-name="Default">
      <style:table-cell-properties fo:background-color="#92d050"/>
    </style:style>
    <style:style style:name="ConditionalStyle_5f_70" style:display-name="ConditionalStyle_70" style:family="table-cell" style:parent-style-name="Default">
      <style:table-cell-properties fo:background-color="#ffc7ce"/>
    </style:style>
    <style:style style:name="ConditionalStyle_5f_15" style:display-name="ConditionalStyle_15" style:family="table-cell" style:parent-style-name="Default">
      <style:text-properties fo:color="#ff0000"/>
    </style:style>
    <style:style style:name="ConditionalStyle_5f_69" style:display-name="ConditionalStyle_69" style:family="table-cell" style:parent-style-name="Default">
      <style:table-cell-properties fo:background-color="#92d050"/>
    </style:style>
    <style:style style:name="ConditionalStyle_5f_68" style:display-name="ConditionalStyle_68" style:family="table-cell" style:parent-style-name="Default">
      <style:table-cell-properties fo:background-color="#ffc7ce"/>
    </style:style>
    <style:style style:name="ConditionalStyle_5f_14" style:display-name="ConditionalStyle_14" style:family="table-cell" style:parent-style-name="Default">
      <style:text-properties fo:color="#ff0000"/>
    </style:style>
    <style:style style:name="ConditionalStyle_5f_67" style:display-name="ConditionalStyle_67" style:family="table-cell" style:parent-style-name="Default">
      <style:table-cell-properties fo:background-color="#92d050"/>
    </style:style>
    <style:style style:name="ConditionalStyle_5f_66" style:display-name="ConditionalStyle_66" style:family="table-cell" style:parent-style-name="Default">
      <style:table-cell-properties fo:background-color="#ffc7ce"/>
    </style:style>
    <style:style style:name="ConditionalStyle_5f_13" style:display-name="ConditionalStyle_13" style:family="table-cell" style:parent-style-name="Default">
      <style:text-properties fo:color="#ff0000"/>
    </style:style>
    <style:style style:name="ConditionalStyle_5f_65" style:display-name="ConditionalStyle_65" style:family="table-cell" style:parent-style-name="Default">
      <style:table-cell-properties fo:background-color="#92d050"/>
    </style:style>
    <style:style style:name="ConditionalStyle_5f_64" style:display-name="ConditionalStyle_64" style:family="table-cell" style:parent-style-name="Default">
      <style:table-cell-properties fo:background-color="#ffc7ce"/>
    </style:style>
    <style:style style:name="ConditionalStyle_5f_12" style:display-name="ConditionalStyle_12" style:family="table-cell" style:parent-style-name="Default">
      <style:text-properties fo:color="#ff0000"/>
    </style:style>
    <style:style style:name="ConditionalStyle_5f_63" style:display-name="ConditionalStyle_63" style:family="table-cell" style:parent-style-name="Default">
      <style:table-cell-properties fo:background-color="#92d050"/>
    </style:style>
    <style:style style:name="ConditionalStyle_5f_62" style:display-name="ConditionalStyle_62" style:family="table-cell" style:parent-style-name="Default">
      <style:table-cell-properties fo:background-color="#ffc7ce"/>
    </style:style>
    <style:style style:name="ConditionalStyle_5f_11" style:display-name="ConditionalStyle_11" style:family="table-cell" style:parent-style-name="Default">
      <style:text-properties fo:color="#ff0000"/>
    </style:style>
    <style:style style:name="ConditionalStyle_5f_61" style:display-name="ConditionalStyle_61" style:family="table-cell" style:parent-style-name="Default">
      <style:table-cell-properties fo:background-color="#92d050"/>
    </style:style>
    <style:style style:name="ConditionalStyle_5f_60" style:display-name="ConditionalStyle_60" style:family="table-cell" style:parent-style-name="Default">
      <style:table-cell-properties fo:background-color="#ffc7ce"/>
    </style:style>
    <style:style style:name="ConditionalStyle_5f_10" style:display-name="ConditionalStyle_10" style:family="table-cell" style:parent-style-name="Default">
      <style:text-properties fo:color="#ff0000"/>
    </style:style>
    <style:style style:name="ConditionalStyle_5f_59" style:display-name="ConditionalStyle_59" style:family="table-cell" style:parent-style-name="Default">
      <style:table-cell-properties fo:background-color="#92d050"/>
    </style:style>
    <style:style style:name="ConditionalStyle_5f_58" style:display-name="ConditionalStyle_58" style:family="table-cell" style:parent-style-name="Default">
      <style:table-cell-properties fo:background-color="#ffc7ce"/>
    </style:style>
    <style:style style:name="ConditionalStyle_5f_9" style:display-name="ConditionalStyle_9" style:family="table-cell" style:parent-style-name="Default">
      <style:text-properties fo:color="#ff0000"/>
    </style:style>
    <style:style style:name="ConditionalStyle_5f_57" style:display-name="ConditionalStyle_57" style:family="table-cell" style:parent-style-name="Default">
      <style:table-cell-properties fo:background-color="#92d050"/>
    </style:style>
    <style:style style:name="ConditionalStyle_5f_56" style:display-name="ConditionalStyle_56" style:family="table-cell" style:parent-style-name="Default">
      <style:table-cell-properties fo:background-color="#ffc7ce"/>
    </style:style>
    <style:style style:name="ConditionalStyle_5f_8" style:display-name="ConditionalStyle_8" style:family="table-cell" style:parent-style-name="Default">
      <style:text-properties fo:color="#ff0000"/>
    </style:style>
    <style:style style:name="ConditionalStyle_5f_55" style:display-name="ConditionalStyle_55" style:family="table-cell" style:parent-style-name="Default">
      <style:table-cell-properties fo:background-color="#92d050"/>
    </style:style>
    <style:style style:name="ConditionalStyle_5f_54" style:display-name="ConditionalStyle_54" style:family="table-cell" style:parent-style-name="Default">
      <style:table-cell-properties fo:background-color="#ffc7ce"/>
    </style:style>
    <style:style style:name="ConditionalStyle_5f_7" style:display-name="ConditionalStyle_7" style:family="table-cell" style:parent-style-name="Default">
      <style:text-properties fo:color="#ff0000"/>
    </style:style>
    <style:style style:name="ConditionalStyle_5f_53" style:display-name="ConditionalStyle_53" style:family="table-cell" style:parent-style-name="Default">
      <style:table-cell-properties fo:background-color="#92d050"/>
    </style:style>
    <style:style style:name="ConditionalStyle_5f_52" style:display-name="ConditionalStyle_52" style:family="table-cell" style:parent-style-name="Default">
      <style:table-cell-properties fo:background-color="#ffc7ce"/>
    </style:style>
    <style:style style:name="ConditionalStyle_5f_6" style:display-name="ConditionalStyle_6" style:family="table-cell" style:parent-style-name="Default">
      <style:text-properties fo:color="#ff0000"/>
    </style:style>
    <style:style style:name="ConditionalStyle_5f_51" style:display-name="ConditionalStyle_51" style:family="table-cell" style:parent-style-name="Default">
      <style:table-cell-properties fo:background-color="#92d050"/>
    </style:style>
    <style:style style:name="ConditionalStyle_5f_50" style:display-name="ConditionalStyle_50" style:family="table-cell" style:parent-style-name="Default">
      <style:table-cell-properties fo:background-color="#ffc7ce"/>
    </style:style>
    <style:style style:name="ConditionalStyle_5f_5" style:display-name="ConditionalStyle_5" style:family="table-cell" style:parent-style-name="Default">
      <style:text-properties fo:color="#ff0000"/>
    </style:style>
    <style:style style:name="ConditionalStyle_5f_49" style:display-name="ConditionalStyle_49" style:family="table-cell" style:parent-style-name="Default">
      <style:table-cell-properties fo:background-color="#92d050"/>
    </style:style>
    <style:style style:name="ConditionalStyle_5f_48" style:display-name="ConditionalStyle_48" style:family="table-cell" style:parent-style-name="Default">
      <style:table-cell-properties fo:background-color="#ffc7ce"/>
    </style:style>
    <style:style style:name="ConditionalStyle_5f_4" style:display-name="ConditionalStyle_4" style:family="table-cell" style:parent-style-name="Default">
      <style:text-properties fo:color="#ff0000"/>
    </style:style>
    <style:style style:name="ConditionalStyle_5f_47" style:display-name="ConditionalStyle_47" style:family="table-cell" style:parent-style-name="Default">
      <style:table-cell-properties fo:background-color="#92d050"/>
    </style:style>
    <style:style style:name="ConditionalStyle_5f_46" style:display-name="ConditionalStyle_46" style:family="table-cell" style:parent-style-name="Default">
      <style:table-cell-properties fo:background-color="#ffc7ce"/>
    </style:style>
    <style:style style:name="ConditionalStyle_5f_3" style:display-name="ConditionalStyle_3" style:family="table-cell" style:parent-style-name="Default">
      <style:text-properties fo:color="#ff0000"/>
    </style:style>
    <style:style style:name="ConditionalStyle_5f_45" style:display-name="ConditionalStyle_45" style:family="table-cell" style:parent-style-name="Default">
      <style:table-cell-properties fo:background-color="#92d050"/>
    </style:style>
    <style:style style:name="ConditionalStyle_5f_44" style:display-name="ConditionalStyle_44" style:family="table-cell" style:parent-style-name="Default">
      <style:table-cell-properties fo:background-color="#ffc7ce"/>
    </style:style>
    <style:style style:name="ConditionalStyle_5f_2" style:display-name="ConditionalStyle_2" style:family="table-cell" style:parent-style-name="Default">
      <style:text-properties fo:color="#ff0000"/>
    </style:style>
    <style:style style:name="ConditionalStyle_5f_43" style:display-name="ConditionalStyle_43" style:family="table-cell" style:parent-style-name="Default">
      <style:table-cell-properties fo:background-color="#92d050"/>
    </style:style>
    <style:style style:name="ConditionalStyle_5f_42" style:display-name="ConditionalStyle_42" style:family="table-cell" style:parent-style-name="Default">
      <style:table-cell-properties fo:background-color="#ffc7ce"/>
    </style:style>
    <style:style style:name="ConditionalStyle_5f_1" style:display-name="ConditionalStyle_1" style:family="table-cell" style:parent-style-name="Default">
      <style:text-properties fo:color="#ff0000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ron_5f_Financ_20_LICITANTE" style:display-name="PageStyle_Cron_Financ LICITANT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ZILAH PEDROSO GODOI PENTEADO BORGES</meta:initial-creator>
    <dc:creator>ZILAH PEDROSO GODOI PENTEADO BORGES</dc:creator>
    <meta:creation-date>2026-08-05T15:28:55</meta:creation-date>
    <dc:date>2026-08-05T15:29:12</dc:date>
    <meta:generator>LibreOffice/7.6.7.2$Windows_X86_64 LibreOffice_project/dd47e4b30cb7dab30588d6c79c651f218165e3c5</meta:generator>
    <meta:document-statistic meta:table-count="1" meta:cell-count="472" meta:object-count="1"/>
    <meta:user-defined meta:name="AppVersion">15.0300</meta:user-defined>
  </office:meta>
</office:document-meta>
</file>