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cell-protect="none"/>
    </style:style>
    <style:style style:name="ce2" style:family="table-cell" style:parent-style-name="Moeda" style:data-style-name="N34">
      <style:table-cell-properties style:vertical-align="middle" style:cell-protect="non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none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none"/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cell-protect="none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background-color="#FFF2CC" style:cell-protect="none" style:repeat-content="false"/>
      <style:paragraph-properties fo:text-align="center"/>
      <style:text-properties fo:color="#FF0000" fo:font-size="14pt" style:font-size-asian="14pt" style:font-size-complex="14pt"/>
    </style:style>
    <style:style style:name="ce10" style:family="table-cell" style:parent-style-name="Default" style:data-style-name="N0">
      <style:table-cell-properties fo:border="thin solid #000000" style:vertical-align="middle" style:cell-protect="none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none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="thin solid #000000" style:vertical-align="middle" fo:wrap-option="wrap" style:cell-protect="none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style:cell-protect="none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end" fo:margin-right="0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wrap-option="wrap" fo:background-color="#E7E6E6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E7E6E6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E7E6E6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EDEDED" style:cell-protect="none"/>
      <style:text-properties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EDEDED" style:cell-protect="none"/>
      <style:text-properties fo:font-size="16pt" style:font-size-asian="16pt" style:font-size-complex="16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EDEDED" style:cell-protect="none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EDEDED" style:cell-protect="none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6">
      <style:table-cell-properties fo:border="thin solid #000000" style:vertical-align="middle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38">
      <style:table-cell-properties fo:border-top="thin solid #000000" fo:border-bottom="thin solid #000000" fo:border-left="thin solid #000000" fo:border-right="2pt solid #000000" style:vertical-align="middle" fo:background-color="#F2F2F2" style:cell-protect="none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Normal_32_7" style:data-style-name="N0">
      <style:table-cell-properties fo:border="thin solid #000000" style:vertical-align="middle" fo:wrap-option="wrap" fo:background-color="#EDEDED" style:cell-protect="none"/>
      <style:text-properties fo:color="#000000" fo:font-size="12pt" style:font-size-asian="12pt" style:font-size-complex="12pt"/>
    </style:style>
    <style:style style:name="ce36" style:family="table-cell" style:parent-style-name="Normal_32_7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center"/>
      <style:text-properties fo:color="#000000" fo:font-size="12pt" style:font-size-asian="12pt" style:font-size-complex="12pt"/>
    </style:style>
    <style:style style:name="ce37" style:family="table-cell" style:parent-style-name="Normal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Default" style:data-style-name="N36">
      <style:table-cell-properties fo:border="thin solid #000000" style:vertical-align="middle" fo:background-color="#FFF2CC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9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/>
    </style:style>
    <style:style style:name="ce41" style:family="table-cell" style:parent-style-name="Moeda" style:data-style-name="N34">
      <style:table-cell-properties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2" style:family="table-cell" style:parent-style-name="Default" style:data-style-name="N40">
      <style:table-cell-properties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41">
      <style:table-cell-properties fo:border="thin solid #000000" style:vertical-align="middle" fo:wrap-option="wrap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Normal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Normal_32_2" style:data-style-name="N0">
      <style:table-cell-properties fo:border-top="thin solid #000000" fo:border-bottom="thin solid #000000" fo:border-left="2pt solid #000000" fo:border-right="none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50" style:family="table-cell" style:parent-style-name="Default" style:data-style-name="N41">
      <style:table-cell-properties fo:border-top="thin solid #000000" fo:border-bottom="thin solid #000000" fo:border-left="none" fo:border-right="none" style:vertical-align="middle" fo:wrap-option="wrap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Normal_32_15_32_2" style:data-style-name="N4">
      <style:table-cell-properties fo:border-top="thin solid #000000" fo:border-bottom="thin solid #000000" fo:border-left="none" fo:border-right="none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52" style:family="table-cell" style:parent-style-name="Default" style:data-style-name="N39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style:cell-protect="none"/>
    </style:style>
    <style:style style:name="ce55" style:family="table-cell" style:parent-style-name="Default" style:data-style-name="N42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Normal_32_15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000000" fo:font-size="12pt" style:font-size-asian="12pt" style:font-size-complex="12pt"/>
    </style:style>
    <style:style style:name="ce57" style:family="table-cell" style:parent-style-name="Normal_32_15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58" style:family="table-cell" style:parent-style-name="Normal_32_2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" style:family="table-cell" style:parent-style-name="Normal_32_15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60" style:family="table-cell" style:parent-style-name="Normal_32_2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1" style:family="table-cell" style:parent-style-name="Normal_32_2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" style:family="table-cell" style:parent-style-name="Normal_32_2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3" style:family="table-cell" style:parent-style-name="Default" style:data-style-name="N0">
      <style:table-cell-properties fo:border="thin solid #000000" style:vertical-align="middle" fo:background-color="#EDEDED" style:cell-protect="non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41">
      <style:table-cell-properties fo:border="thin solid #000000" style:vertical-align="middle" fo:wrap-option="wrap" fo:background-color="#EDEDED" style:cell-protect="non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5" style:family="table-cell" style:parent-style-name="Normal_32_15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6" style:family="table-cell" style:parent-style-name="Normal_32_15_32_2" style:data-style-name="N43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67" style:family="table-cell" style:parent-style-name="Normal_32_2" style:data-style-name="N0">
      <style:table-cell-properties fo:border-top="thin solid #000000" fo:border-bottom="2pt solid #000000" fo:border-left="2pt solid #000000" fo:border-right="none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8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9" style:family="table-cell" style:parent-style-name="Default" style:data-style-name="N41">
      <style:table-cell-properties fo:border-top="thin solid #000000" fo:border-bottom="2pt solid #000000" fo:border-left="none" fo:border-right="none" style:vertical-align="middle" fo:wrap-option="wrap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Normal_32_15_32_2" style:data-style-name="N4">
      <style:table-cell-properties fo:border-top="thin solid #000000" fo:border-bottom="2pt solid #000000" fo:border-left="none" fo:border-right="none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71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middle" fo:background-color="#E7E6E6" style:cell-protect="non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39">
      <style:table-cell-properties fo:border-top="thin solid #000000" fo:border-bottom="2pt solid #000000" fo:border-left="thin solid #000000" fo:border-right="2pt solid #000000" style:vertical-align="middle" fo:background-color="#E7E6E6" style:cell-protect="none"/>
      <style:text-properties fo:font-size="14pt" style:font-size-asian="14pt" style:font-size-complex="14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DEDED" style:cell-protect="non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wrap-option="wrap" fo:background-color="#EDEDED" style:cell-protect="non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76" style:family="table-cell" style:parent-style-name="Default" style:data-style-name="N4">
      <style:table-cell-properties style:vertical-align="middle" fo:wrap-option="wrap" fo:background-color="#EDEDED" style:cell-protect="non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77" style:family="table-cell" style:parent-style-name="Normal_32_15_32_2" style:data-style-name="N4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78" style:family="table-cell" style:parent-style-name="Default" style:data-style-name="N44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Normal_32_15_32_2" style:data-style-name="N4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000000" fo:font-size="12pt" style:font-size-asian="12pt" style:font-size-complex="12pt"/>
    </style:style>
    <style:style style:name="ce80" style:family="table-cell" style:parent-style-name="Normal_32_2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Normal_32_2" style:data-style-name="N42">
      <style:table-cell-properties fo:border="thin solid #000000" style:vertical-align="middle" fo:background-color="#EDEDED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3" style:family="table-cell" style:parent-style-name="Normal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85" style:family="table-cell" style:parent-style-name="Normal_32_2" style:data-style-name="N4">
      <style:table-cell-properties fo:border="thin solid #000000" style:vertical-align="middle" fo:background-color="#EDEDED" style:cell-protect="non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38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e88" style:family="table-cell" style:parent-style-name="Default" style:data-style-name="N45">
      <style:table-cell-properties fo:border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4">
      <style:table-cell-properties fo:border="thin solid #000000" style:vertical-align="middle" fo:wrap-option="wrap" fo:background-color="#EDEDED" style:cell-protect="non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4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92" style:family="table-cell" style:parent-style-name="V_237_rgula" style:data-style-name="N38">
      <style:table-cell-properties fo:border="thin solid #000000" style:vertical-align="automatic" fo:wrap-option="wrap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3" style:family="table-cell" style:parent-style-name="V_237_rgula" style:data-style-name="N38">
      <style:table-cell-properties fo:border="thin solid #000000" style:vertical-align="automatic" fo:background-color="#EDEDED" style:cell-protect="non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4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42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color="#000000" fo:font-size="12pt" style:font-size-asian="12pt" style:font-size-complex="12pt"/>
    </style:style>
    <style:style style:name="ce97" style:family="table-cell" style:parent-style-name="Default" style:data-style-name="N4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9" style:family="table-cell" style:parent-style-name="Default" style:data-style-name="N44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0" style:family="table-cell" style:parent-style-name="Default" style:data-style-name="N0">
      <style:table-cell-properties style:cell-protect="none"/>
      <style:text-properties fo:font-size="14pt" style:font-size-asian="14pt" style:font-size-complex="14pt"/>
    </style:style>
    <style:style style:name="ce101" style:family="table-cell" style:parent-style-name="Default" style:data-style-name="N45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2" style:family="table-cell" style:parent-style-name="Default" style:data-style-name="N46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3" style:family="table-cell" style:parent-style-name="Default" style:data-style-name="N43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4" style:family="table-cell" style:parent-style-name="Default" style:data-style-name="N0">
      <style:table-cell-properties style:vertical-align="middle" style:cell-protect="none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4">
      <style:table-cell-properties style:vertical-align="middle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7" style:family="table-cell" style:parent-style-name="Default" style:data-style-name="N36">
      <style:table-cell-properties style:vertical-align="middle" style:cell-protect="none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39">
      <style:table-cell-properties fo:border="thin solid #000000" style:vertical-align="middle" fo:background-color="#E7E6E6" style:cell-protect="non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fo:background-color="#E7E6E6" style:cell-protect="none"/>
      <style:text-properties fo:font-size="14pt" style:font-size-asian="14pt" style:font-size-complex="14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none" fo:border-bottom="none" fo:border-left="none" fo:border-right="2pt solid #000000" style:vertical-align="middle" style:cell-protect="none"/>
      <style:text-properties fo:font-size="10pt" style:font-size-asian="10pt" style:font-size-complex="10pt"/>
    </style:style>
    <style:style style:name="ce111" style:family="table-cell" style:parent-style-name="Moeda" style:data-style-name="N34">
      <style:table-cell-properties style:vertical-align="middle" style:cell-protect="none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fo:border-top="2pt solid #000000" fo:border-bottom="thin double #000000" fo:border-left="2pt solid #000000" fo:border-right="none" style:cell-protect="none"/>
    </style:style>
    <style:style style:name="ce113" style:family="table-cell" style:parent-style-name="Default" style:data-style-name="N0">
      <style:table-cell-properties fo:border-top="thin solid #000000" fo:border-bottom="none" fo:border-left="2pt solid #000000" fo:border-right="none" style:cell-protect="none"/>
    </style:style>
    <style:style style:name="ce11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2pt solid #000000" fo:border-bottom="thin solid #000000" fo:border-left="none" fo:border-right="none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D0CECE" style:cell-protect="non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0CECE" style:cell-protect="non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D0CECE" style:cell-protect="non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E7E6E6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7E6E6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5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E7E6E6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7E6E6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E7E6E6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2pt solid #000000" fo:border-bottom="thin solid #000000" fo:border-left="2pt solid #000000" fo:border-right="thin solid #000000" style:cell-protect="none"/>
    </style:style>
    <style:style style:name="ce1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D0CECE" style:cell-protect="non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7E6E6" style:cell-protect="non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9845cm"/>
    </style:style>
    <style:style style:name="co2" style:family="table-column">
      <style:table-column-properties fo:break-before="auto" style:column-width="11.176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3.937cm"/>
    </style:style>
    <style:style style:name="co5" style:family="table-column">
      <style:table-column-properties fo:break-before="auto" style:column-width="6.39233333333333cm"/>
    </style:style>
    <style:style style:name="co6" style:family="table-column">
      <style:table-column-properties fo:break-before="auto" style:column-width="4.29683333333333cm"/>
    </style:style>
    <style:style style:name="co7" style:family="table-column">
      <style:table-column-properties fo:break-before="auto" style:column-width="4.699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4.5085cm"/>
    </style:style>
    <style:style style:name="co10" style:family="table-column">
      <style:table-column-properties fo:break-before="auto" style:column-width="6.561666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31.2pt" style:use-optimal-row-height="true" fo:break-before="auto"/>
    </style:style>
    <style:style style:name="ro5" style:family="table-row">
      <style:table-row-properties style:row-height="21.6pt" style:use-optimal-row-height="true" fo:break-before="auto"/>
    </style:style>
    <style:style style:name="ro6" style:family="table-row">
      <style:table-row-properties style:row-height="18.6pt" style:use-optimal-row-height="true" fo:break-before="auto"/>
    </style:style>
    <style:style style:name="ro7" style:family="table-row">
      <style:table-row-properties style:row-height="21pt" style:use-optimal-row-height="true" fo:break-before="auto"/>
    </style:style>
    <style:style style:name="ro8" style:family="table-row">
      <style:table-row-properties style:row-height="15.6pt" style:use-optimal-row-height="true" fo:break-before="auto"/>
    </style:style>
    <style:style style:name="ro9" style:family="table-row">
      <style:table-row-properties style:row-height="46.8pt" style:use-optimal-row-height="true" fo:break-before="auto"/>
    </style:style>
    <style:style style:name="ro10" style:family="table-row">
      <style:table-row-properties style:row-height="78pt" style:use-optimal-row-height="true" fo:break-before="auto"/>
    </style:style>
    <style:style style:name="ro11" style:family="table-row">
      <style:table-row-properties style:row-height="62.4pt" style:use-optimal-row-height="true" fo:break-before="auto"/>
    </style:style>
    <style:style style:name="ro12" style:family="table-row">
      <style:table-row-properties style:row-height="15.6pt" style:use-optimal-row-height="true" fo:break-before="page"/>
    </style:style>
    <style:style style:name="ro13" style:family="table-row">
      <style:table-row-properties style:row-height="31.2pt" style:use-optimal-row-height="true" fo:break-before="page"/>
    </style:style>
    <style:style style:name="ro14" style:family="table-row">
      <style:table-row-properties style:row-height="46.8pt" style:use-optimal-row-height="true" fo:break-before="page"/>
    </style:style>
    <style:style style:name="ta1" style:family="table" style:master-page-name="mp1">
      <style:table-properties table:display="true" table:tab-color="#7030A0" style:writing-mode="lr-tb"/>
    </style:style>
    <style:style style:name="ta2" style:family="table" style:master-page-name="">
      <style:table-properties table:display="false" style:writing-mode="lr-tb"/>
    </style:style>
    <style:style style:name="ce133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44]))" style:apply-style-name="cf2" style:base-cell-address="Planilha_Orçamentária_Licitante.G44"/>
    </style:style>
    <style:style style:name="ce134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65]))" style:apply-style-name="cf2" style:base-cell-address="Planilha_Orçamentária_Licitante.G65"/>
    </style:style>
    <style:style style:name="ce135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23]))" style:apply-style-name="cf2" style:base-cell-address="Planilha_Orçamentária_Licitante.G123"/>
    </style:style>
    <style:style style:name="ce136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80]))" style:apply-style-name="cf2" style:base-cell-address="Planilha_Orçamentária_Licitante.G180"/>
    </style:style>
    <style:style style:name="ce137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90]))" style:apply-style-name="cf2" style:base-cell-address="Planilha_Orçamentária_Licitante.G190"/>
    </style:style>
    <style:style style:name="ce13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EDEDED" style:cell-protect="none"/>
      <style:text-properties fo:font-size="16pt" style:font-size-asian="16pt" style:font-size-complex="16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EDEDED" style:cell-protect="none"/>
      <style:text-properties fo:font-size="16pt" style:font-size-asian="16pt" style:font-size-complex="16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0" style:family="table-cell" style:parent-style-name="Default" style:data-style-name="N0">
      <style:table-cell-properties fo:border="thin solid #000000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1" style:family="table-cell" style:parent-style-name="Normal_32_7" style:data-style-name="N0">
      <style:table-cell-properties fo:border="thin solid #000000" style:vertical-align="middle" fo:wrap-option="wrap" fo:background-color="#EDEDED" style:cell-protect="none"/>
      <style:text-properties fo:color="#000000" fo:font-size="12pt" style:font-size-asian="12pt" style:font-size-complex="12pt"/>
      <style:map style:condition="of:is-true-formula(ISERROR([.B10]))" style:apply-style-name="cf1" style:base-cell-address="Planilha_Orçamentária_Licitante.B10"/>
    </style:style>
    <style:style style:name="ce14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/>
      <style:map style:condition="of:is-true-formula(ISERROR([.B10]))" style:apply-style-name="cf1" style:base-cell-address="Planilha_Orçamentária_Licitante.B10"/>
    </style:style>
    <style:style style:name="ce143" style:family="table-cell" style:parent-style-name="Default" style:data-style-name="N0">
      <style:table-cell-properties fo:border="thin solid #000000" style:vertical-align="middle" fo:background-color="#EDEDED" style:cell-protect="non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4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EDEDED" style:cell-protect="none" style:repeat-content="false"/>
      <style:paragraph-properties fo:text-align="start" fo:margin-left="0cm"/>
      <style:text-properties fo:font-size="12pt" style:font-size-asian="12pt" style:font-size-complex="12pt"/>
      <style:map style:condition="of:is-true-formula(ISERROR([.B10]))" style:apply-style-name="cf1" style:base-cell-address="Planilha_Orçamentária_Licitante.B10"/>
    </style:style>
    <style:style style:name="ce145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DEDED" style:cell-protect="non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6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7" style:family="table-cell" style:parent-style-name="Default" style:data-style-name="N0">
      <style:table-cell-properties fo:border="thin solid #000000" style:vertical-align="middle" fo:wrap-option="wrap" fo:background-color="#EDEDED" style:cell-protect="non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8" style:family="table-cell" style:parent-style-name="V_237_rgula" style:data-style-name="N38">
      <style:table-cell-properties fo:border="thin solid #000000" style:vertical-align="automatic" fo:wrap-option="wrap" fo:background-color="#EDEDED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  <style:map style:condition="of:is-true-formula(ISERROR([.B10]))" style:apply-style-name="cf1" style:base-cell-address="Planilha_Orçamentária_Licitante.B10"/>
    </style:style>
    <style:style style:name="ce149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93]))" style:apply-style-name="cf2" style:base-cell-address="Planilha_Orçamentária_Licitante.G193"/>
    </style:style>
    <style:style style:name="ce150" style:family="table-cell" style:parent-style-name="Default" style:data-style-name="N39">
      <style:table-cell-properties fo:border-top="thin solid #000000" fo:border-bottom="2pt solid #000000" fo:border-left="thin solid #000000" fo:border-right="2pt solid #000000" style:vertical-align="middle" fo:background-color="#E7E6E6" style:cell-protect="none"/>
      <style:text-properties fo:font-size="14pt" style:font-size-asian="14pt" style:font-size-complex="14pt" fo:font-weight="bold" style:font-weight-asian="bold" style:font-weight-complex="bold"/>
      <style:map style:condition="of:is-true-formula(ISERROR([.G193]))" style:apply-style-name="cf2" style:base-cell-address="Planilha_Orçamentária_Licitante.G193"/>
    </style:style>
    <style:style style:name="ce151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231]))" style:apply-style-name="cf2" style:base-cell-address="Planilha_Orçamentária_Licitante.G231"/>
    </style:style>
    <style:style style:name="ce152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455]))" style:apply-style-name="cf2" style:base-cell-address="Planilha_Orçamentária_Licitante.G455"/>
    </style:style>
    <style:style style:name="ce153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686]))" style:apply-style-name="cf2" style:base-cell-address="Planilha_Orçamentária_Licitante.G686"/>
    </style:style>
    <style:style style:name="ce154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792]))" style:apply-style-name="cf2" style:base-cell-address="Planilha_Orçamentária_Licitante.G792"/>
    </style:style>
    <style:style style:name="ce155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017]))" style:apply-style-name="cf2" style:base-cell-address="Planilha_Orçamentária_Licitante.G1017"/>
    </style:style>
    <style:style style:name="ce156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fo:background-color="#E7E6E6" style:cell-protect="none"/>
      <style:text-properties fo:font-size="14pt" style:font-size-asian="14pt" style:font-size-complex="14pt" fo:font-weight="bold" style:font-weight-asian="bold" style:font-weight-complex="bold"/>
      <style:map style:condition="of:is-true-formula(ISERROR([.G1017]))" style:apply-style-name="cf2" style:base-cell-address="Planilha_Orçamentária_Licitante.G1017"/>
    </style:style>
    <style:style style:name="ce157" style:family="table-cell" style:parent-style-name="Default" style:data-style-name="N0">
      <style:table-cell-properties fo:border-top="none" fo:border-bottom="none" fo:border-left="none" fo:border-right="2pt solid #000000" style:vertical-align="middle" style:cell-protect="none"/>
      <style:text-properties fo:font-size="10pt" style:font-size-asian="10pt" style:font-size-complex="10pt"/>
      <style:map style:condition="of:is-true-formula(ISERROR([.G1017]))" style:apply-style-name="cf2" style:base-cell-address="Planilha_Orçamentária_Licitante.G1017"/>
    </style:style>
    <style:style style:name="ce158" style:family="table-cell" style:parent-style-name="Default" style:data-style-name="N39">
      <style:table-cell-properties fo:border-top="thin solid #000000" fo:border-bottom="2pt solid #000000" fo:border-left="thin solid #000000" fo:border-right="2pt solid #000000" style:vertical-align="middle" fo:background-color="#E7E6E6" style:cell-protect="none"/>
      <style:text-properties fo:font-size="14pt" style:font-size-asian="14pt" style:font-size-complex="14pt" fo:font-weight="bold" style:font-weight-asian="bold" style:font-weight-complex="bold"/>
      <style:map style:condition="of:is-true-formula(ISERROR([.G1017]))" style:apply-style-name="cf2" style:base-cell-address="Planilha_Orçamentária_Licitante.G1017"/>
    </style:style>
    <style:style style:name="ce159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993]))" style:apply-style-name="cf2" style:base-cell-address="Planilha_Orçamentária_Licitante.G993"/>
    </style:style>
    <style:style style:name="ce160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003]))" style:apply-style-name="cf2" style:base-cell-address="Planilha_Orçamentária_Licitante.G1003"/>
    </style:style>
    <style:style style:name="ce161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006]))" style:apply-style-name="cf2" style:base-cell-address="Planilha_Orçamentária_Licitante.G1006"/>
    </style:style>
    <style:style style:name="ce162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009]))" style:apply-style-name="cf2" style:base-cell-address="Planilha_Orçamentária_Licitante.G1009"/>
    </style:style>
    <style:style style:name="ce163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cell-protect="none"/>
      <style:text-properties fo:font-size="12pt" style:font-size-asian="12pt" style:font-size-complex="12pt" fo:font-weight="bold" style:font-weight-asian="bold" style:font-weight-complex="bold"/>
      <style:map style:condition="of:is-true-formula(ISERROR([.G1014]))" style:apply-style-name="cf2" style:base-cell-address="Planilha_Orçamentária_Licitante.G101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_Orçamentária_Licitante" table:style-name="ta1">
        <table:table-column table:style-name="co1" table:default-cell-style-name="ce104"/>
        <table:table-column table:style-name="co2" table:default-cell-style-name="ce104"/>
        <table:table-column table:style-name="co3" table:default-cell-style-name="ce105"/>
        <table:table-column table:style-name="co4" table:default-cell-style-name="ce106"/>
        <table:table-column table:style-name="co5" table:default-cell-style-name="ce107"/>
        <table:table-column table:style-name="co6" table:default-cell-style-name="ce105"/>
        <table:table-column table:style-name="co7" table:default-cell-style-name="ce104"/>
        <table:table-column table:style-name="co8" table:default-cell-style-name="ce1"/>
        <table:table-column table:style-name="co9" table:default-cell-style-name="ce2" table:visibility="collapse"/>
        <table:table-column table:style-name="co10" table:default-cell-style-name="ce3" table:visibility="collapse"/>
        <table:table-column table:style-name="co8" table:number-columns-repeated="16374" table:default-cell-style-name="ce1"/>
        <table:table-row table:style-name="ro1">
          <table:table-cell table:number-columns-spanned="1" table:number-rows-spanned="2" table:style-name="ce128">
            <draw:frame draw:z-index="1" draw:id="id0" draw:style-name="a0" draw:name="Picture 1" svg:x="0.24449in" svg:y="0.10478in" svg:width="0.6644in" svg:height="0.6305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6" table:number-rows-spanned="1" table:style-name="ce129">
            <text:p>P R E F E I T U R A <text:s text:c="3"/>M U N I C I P A L <text:s text:c="3"/>D E <text:s text:c="3"/>C A M P I N A S</text:p>
          </table:table-cell>
          <table:covered-table-cell table:number-columns-repeated="5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2">
          <table:covered-table-cell/>
          <table:table-cell office:value-type="string" table:number-columns-spanned="6" table:number-rows-spanned="1" table:style-name="ce130">
            <text:p>SECRETARIA MUNICIPAL DE INFRAESTRUTURA</text:p>
          </table:table-cell>
          <table:covered-table-cell table:number-columns-repeated="5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3">
          <table:table-cell office:value-type="string" table:style-name="ce4">
            <text:p>OBJETO<text:span text:style-name="T1">:</text:span></text:p>
          </table:table-cell>
          <table:table-cell office:value-type="string" table:style-name="ce5">
            <text:p>EXECUÇÃO DE OBRAS REMANESCENTES DO GINÁSIO POLIESPORTIVO NO CEAR - SWISS PARK, CAMPINAS/SP</text:p>
          </table:table-cell>
          <table:table-cell table:number-columns-repeated="4" table:style-name="ce6"/>
          <table:table-cell table:style-name="ce7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3">
          <table:table-cell office:value-type="string" table:style-name="ce4">
            <text:p>LOCAL<text:span text:style-name="T2">:</text:span><text:span text:style-name="T1"><text:s/></text:span></text:p>
          </table:table-cell>
          <table:table-cell office:value-type="string" table:style-name="ce5">
            <text:p>RUA QUARENTA E QUATRO, RES. SWISS PARK / EPC/1 / QUARTEIRÃO 10.796 <text:s/>- <text:s/>CAMPINAS <text:s/>- <text:s/>SP</text:p>
          </table:table-cell>
          <table:table-cell table:number-columns-repeated="3" table:style-name="ce6"/>
          <table:table-cell office:value-type="string" table:style-name="ce8">
            <text:p>BDI EDIF:</text:p>
          </table:table-cell>
          <table:table-cell office:value-type="percentage" office:value="0.22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]" table:style-name="ce9">
            <text:p>22,61%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3">
          <table:table-cell table:style-name="ce4"/>
          <table:table-cell table:style-name="ce10"/>
          <table:table-cell table:number-columns-repeated="2" table:style-name="ce11"/>
          <table:table-cell table:style-name="ce12"/>
          <table:table-cell office:value-type="string" table:style-name="ce8">
            <text:p>BDI EQUIP:</text:p>
          </table:table-cell>
          <table:table-cell office:value-type="percentage" office:value="0.11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]" table:style-name="ce9">
            <text:p>11,11%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3">
          <table:table-cell table:style-name="ce13"/>
          <table:table-cell table:style-name="ce14"/>
          <table:table-cell office:value-type="string" table:style-name="ce15">
            <text:p>LEIS SOCIAIS:</text:p>
          </table:table-cell>
          <table:table-cell office:value-type="string" table:style-name="ce16">
            <text:p>HORISTA</text:p>
          </table:table-cell>
          <table:table-cell office:value-type="percentage" office:value="1.15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]" table:style-name="ce9">
            <text:p>115,48%</text:p>
          </table:table-cell>
          <table:table-cell office:value-type="string" table:style-name="ce16">
            <text:p>MENSALISTA</text:p>
          </table:table-cell>
          <table:table-cell office:value-type="percentage" office:value="0.715400000000000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N6]" table:style-name="ce9">
            <text:p>71,54%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4">
          <table:table-cell office:value-type="string" table:number-columns-spanned="7" table:number-rows-spanned="1" table:style-name="ce131">
            <text:p>P L A N I L H A <text:s text:c="2"/>O R Ç A M E N T Á R I A</text:p>
          </table:table-cell>
          <table:covered-table-cell table:number-columns-repeated="6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5">
          <table:table-cell office:value-type="string" table:number-columns-spanned="1" table:number-rows-spanned="2" table:style-name="ce123">
            <text:p>ITEM</text:p>
          </table:table-cell>
          <table:table-cell office:value-type="string" table:number-columns-spanned="1" table:number-rows-spanned="2" table:style-name="ce124">
            <text:p>DESCRIÇÃO DOS SERVIÇOS</text:p>
          </table:table-cell>
          <table:table-cell office:value-type="string" table:number-columns-spanned="1" table:number-rows-spanned="2" table:style-name="ce124">
            <text:p>UN</text:p>
          </table:table-cell>
          <table:table-cell office:value-type="string" table:number-columns-spanned="1" table:number-rows-spanned="2" table:style-name="ce125">
            <text:p>QUANT</text:p>
          </table:table-cell>
          <table:table-cell office:value-type="string" table:number-columns-spanned="3" table:number-rows-spanned="1" table:style-name="ce132">
            <text:p>PREÇOS</text:p>
          </table:table-cell>
          <table:covered-table-cell table:number-columns-repeated="2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7">
            <text:p>Unitário</text:p>
          </table:table-cell>
          <table:table-cell office:value-type="string" table:style-name="ce18">
            <text:p>Unit. c/ BDI</text:p>
          </table:table-cell>
          <table:table-cell office:value-type="string" table:style-name="ce19">
            <text:p>Total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5">
          <table:table-cell office:value-type="string" table:style-name="ce20">
            <text:p>A</text:p>
          </table:table-cell>
          <table:table-cell office:value-type="string" table:style-name="ce138">
            <text:p>EXECUÇÃO DE OBRAS REMANESCENTES DO GINÁSIO POLIESPORTIVO NO CEAR<text:s/></text:p>
          </table:table-cell>
          <table:table-cell table:number-columns-repeated="2" table:style-name="ce22"/>
          <table:table-cell table:number-columns-repeated="3" table:style-name="ce23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7">
          <table:table-cell office:value-type="string" table:style-name="ce24">
            <text:p>A1</text:p>
          </table:table-cell>
          <table:table-cell office:value-type="string" table:style-name="ce139">
            <text:p>FRENTE I: SERVIÇOS COM VERBAS EXCLUSIVAS DO GOVERNO MUNICIPAL</text:p>
          </table:table-cell>
          <table:table-cell table:number-columns-repeated="2" table:style-name="ce26"/>
          <table:table-cell table:number-columns-repeated="3" table:style-name="ce23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8">
          <table:table-cell office:value-type="string" table:style-name="ce27">
            <text:p>01</text:p>
          </table:table-cell>
          <table:table-cell office:value-type="string" table:style-name="ce140">
            <text:p>SERVIÇOS PRELIMINARES</text:p>
          </table:table-cell>
          <table:table-cell table:style-name="ce29"/>
          <table:table-cell table:style-name="ce30"/>
          <table:table-cell table:style-name="ce23"/>
          <table:table-cell office:value-type="string" table:style-name="ce23">
            <text:p><text:s/></text:p>
          </table:table-cell>
          <table:table-cell table:style-name="ce23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8">
          <table:table-cell office:value-type="string" table:style-name="ce27">
            <text:p>01.01</text:p>
          </table:table-cell>
          <table:table-cell office:value-type="string" table:style-name="ce140">
            <text:p>CANTEIRO DE OBRAS</text:p>
          </table:table-cell>
          <table:table-cell table:style-name="ce23"/>
          <table:table-cell table:style-name="ce30"/>
          <table:table-cell table:style-name="ce31"/>
          <table:table-cell table:style-name="ce32"/>
          <table:table-cell table:style-name="ce33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4">
          <table:table-cell office:value-type="string" table:style-name="ce34">
            <text:p>01.01.01</text:p>
          </table:table-cell>
          <table:table-cell office:value-type="string" table:style-name="ce141">
            <text:p>LOCAÇÃO DE CONTAINER TIPO ALOJAMENTO - ÁREA MÍNIMA DE 13,80 M²</text:p>
          </table:table-cell>
          <table:table-cell office:value-type="string" table:style-name="ce36">
            <text:p>UNMES</text:p>
          </table:table-cell>
          <table:table-cell office:value-type="float" office:value="24" table:style-name="ce37">
            <text:p>24,00</text:p>
          </table:table-cell>
          <table:table-cell office:value-type="currency" office:value="765.353560068509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]" table:style-name="ce38">
            <text:p><text:s/>R$ 765,353560068510<text:s/></text:p>
          </table:table-cell>
          <table:table-cell office:value-type="currency" office:value="938.4" table:formula="of:=ROUND([.E14]*(1+[.$G$4]);2)" table:style-name="ce39">
            <text:p><text:s/>R$ 938,40<text:s/></text:p>
          </table:table-cell>
          <table:table-cell office:value-type="currency" office:value="22521.599999999999" table:formula="of:=ROUND([.F14]*[.D14];2)" table:style-name="ce40">
            <text:p><text:s/>R$ 22.521,60<text:s/></text:p>
          </table:table-cell>
          <table:table-cell table:style-name="ce1"/>
          <table:table-cell office:value-type="currency" office:value="22521.5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]" table:style-name="ce41">
            <text:p><text:s/>R$ 22.521,60<text:s/></text:p>
          </table:table-cell>
          <table:table-cell office:value-type="currency" office:value="0" table:formula="of:=[.I14]-[.G1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1.01.02</text:p>
          </table:table-cell>
          <table:table-cell office:value-type="string" table:style-name="ce141">
            <text:p>LOCAÇÃO DE CONTAINER TIPO ESCRITÓRIO COM 1 VASO SANITÁRIO, 1 LAVATÓRIO E 1 PONTO PARA CHUVEIRO - ÁREA MÍNIMA DE 13,80 M²</text:p>
          </table:table-cell>
          <table:table-cell office:value-type="string" table:style-name="ce36">
            <text:p>UNMES</text:p>
          </table:table-cell>
          <table:table-cell office:value-type="float" office:value="24" table:style-name="ce37">
            <text:p>24,00</text:p>
          </table:table-cell>
          <table:table-cell office:value-type="currency" office:value="1228.43161242965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]" table:style-name="ce38">
            <text:p><text:s/>R$ 1.228,431612429660<text:s/></text:p>
          </table:table-cell>
          <table:table-cell office:value-type="currency" office:value="1506.18" table:formula="of:=ROUND([.E15]*(1+[.$G$4]);2)" table:style-name="ce39">
            <text:p><text:s/>R$ 1.506,18<text:s/></text:p>
          </table:table-cell>
          <table:table-cell office:value-type="currency" office:value="36148.32" table:formula="of:=ROUND([.F15]*[.D15];2)" table:style-name="ce40">
            <text:p><text:s/>R$ 36.148,32<text:s/></text:p>
          </table:table-cell>
          <table:table-cell table:style-name="ce1"/>
          <table:table-cell office:value-type="currency" office:value="36148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]" table:style-name="ce41">
            <text:p><text:s/>R$ 36.148,32<text:s/></text:p>
          </table:table-cell>
          <table:table-cell office:value-type="currency" office:value="0" table:formula="of:=[.I15]-[.G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1.01.03</text:p>
          </table:table-cell>
          <table:table-cell office:value-type="string" table:style-name="ce141">
            <text:p>LOCAÇÃO DE CONTAINER TIPO DEPÓSITO - ÁREA MÍNIMA DE 13,80 M²</text:p>
          </table:table-cell>
          <table:table-cell office:value-type="string" table:style-name="ce36">
            <text:p>UNMES</text:p>
          </table:table-cell>
          <table:table-cell office:value-type="float" office:value="24" table:style-name="ce37">
            <text:p>24,00</text:p>
          </table:table-cell>
          <table:table-cell office:value-type="currency" office:value="750.379251284560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]" table:style-name="ce38">
            <text:p><text:s/>R$ 750,379251284561<text:s/></text:p>
          </table:table-cell>
          <table:table-cell office:value-type="currency" office:value="920.04" table:formula="of:=ROUND([.E16]*(1+[.$G$4]);2)" table:style-name="ce39">
            <text:p><text:s/>R$ 920,04<text:s/></text:p>
          </table:table-cell>
          <table:table-cell office:value-type="currency" office:value="22080.959999999999" table:formula="of:=ROUND([.F16]*[.D16];2)" table:style-name="ce40">
            <text:p><text:s/>R$ 22.080,96<text:s/></text:p>
          </table:table-cell>
          <table:table-cell table:style-name="ce1"/>
          <table:table-cell office:value-type="currency" office:value="22080.95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]" table:style-name="ce41">
            <text:p><text:s/>R$ 22.080,96<text:s/></text:p>
          </table:table-cell>
          <table:table-cell office:value-type="currency" office:value="0" table:formula="of:=[.I16]-[.G1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1.01.04</text:p>
          </table:table-cell>
          <table:table-cell office:value-type="string" table:style-name="ce141">
            <text:p>EXECUÇÃO DE REFEITÓRIO EM CANTEIRO DE OBRA EM CHAPA DE MADEIRA COMPENSADA, NÃO INCLUSO MOBILIÁRIO E EQUIPAMENTOS</text:p>
          </table:table-cell>
          <table:table-cell office:value-type="string" table:style-name="ce36">
            <text:p>M2</text:p>
          </table:table-cell>
          <table:table-cell office:value-type="float" office:value="18" table:style-name="ce37">
            <text:p>18,00</text:p>
          </table:table-cell>
          <table:table-cell office:value-type="currency" office:value="456.373868363102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]" table:style-name="ce38">
            <text:p><text:s/>R$ 456,373868363102<text:s/></text:p>
          </table:table-cell>
          <table:table-cell office:value-type="currency" office:value="559.55999999999995" table:formula="of:=ROUND([.E17]*(1+[.$G$4]);2)" table:style-name="ce39">
            <text:p><text:s/>R$ 559,56<text:s/></text:p>
          </table:table-cell>
          <table:table-cell office:value-type="currency" office:value="10072.08" table:formula="of:=ROUND([.F17]*[.D17];2)" table:style-name="ce40">
            <text:p><text:s/>R$ 10.072,08<text:s/></text:p>
          </table:table-cell>
          <table:table-cell table:style-name="ce1"/>
          <table:table-cell office:value-type="currency" office:value="10072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]" table:style-name="ce41">
            <text:p><text:s/>R$ 10.072,08<text:s/></text:p>
          </table:table-cell>
          <table:table-cell office:value-type="currency" office:value="0" table:formula="of:=[.I17]-[.G17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1.01.05</text:p>
          </table:table-cell>
          <table:table-cell office:value-type="string" table:style-name="ce141">
            <text:p>TAPUME DE VEDACAO OU PROTECAO EXECUTADO COM TELHAS TRAPEZOIDAIS DE ACO GALVANIZADO,ESPESSURA DE 0,5MM,ESTAS COM 4 VEZES DE UTILIZACAO,INCLUSIVE ENGRADAMENTO DE MADEIRA,UTILIZADO 2VEZES,EXCLUSIVE PINTURA</text:p>
          </table:table-cell>
          <table:table-cell office:value-type="string" table:style-name="ce36">
            <text:p><text:s/>M2<text:s/></text:p>
          </table:table-cell>
          <table:table-cell office:value-type="float" office:value="1071.08" table:style-name="ce37">
            <text:p>1.071,08</text:p>
          </table:table-cell>
          <table:table-cell office:value-type="currency" office:value="25.4873175108066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9]" table:style-name="ce38">
            <text:p><text:s/>R$ 25,487317510807<text:s/></text:p>
          </table:table-cell>
          <table:table-cell office:value-type="currency" office:value="31.25" table:formula="of:=ROUND([.E18]*(1+[.$G$4]);2)" table:style-name="ce39">
            <text:p><text:s/>R$ 31,25<text:s/></text:p>
          </table:table-cell>
          <table:table-cell office:value-type="currency" office:value="33471.25" table:formula="of:=ROUND([.F18]*[.D18];2)" table:style-name="ce40">
            <text:p><text:s/>R$ 33.471,25<text:s/></text:p>
          </table:table-cell>
          <table:table-cell table:style-name="ce1"/>
          <table:table-cell office:value-type="currency" office:value="33471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]" table:style-name="ce41">
            <text:p><text:s/>R$ 33.471,25<text:s/></text:p>
          </table:table-cell>
          <table:table-cell office:value-type="currency" office:value="0" table:formula="of:=[.I18]-[.G1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1.02</text:p>
          </table:table-cell>
          <table:table-cell office:value-type="string" table:style-name="ce140">
            <text:p>DEMOLIÇÕES E RECONSTRUÇÕE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]" table:style-name="ce41">
            <text:p><text:s/>R$ -<text:s text:c="3"/></text:p>
          </table:table-cell>
          <table:table-cell office:value-type="currency" office:value="0" table:formula="of:=[.I19]-[.G1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1.02.01</text:p>
          </table:table-cell>
          <table:table-cell office:value-type="string" table:style-name="ce140">
            <text:p>ELÉTRICA - ILUMINAÇÃO EXTERNA e SISTEMAS <text:s/>- ALIMENTAÇÃO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]" table:style-name="ce41">
            <text:p><text:s/>R$ -<text:s text:c="3"/></text:p>
          </table:table-cell>
          <table:table-cell office:value-type="currency" office:value="0" table:formula="of:=[.I20]-[.G2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1.02.01.01</text:p>
          </table:table-cell>
          <table:table-cell office:value-type="string" table:style-name="ce141">
            <text:p>DEMOLIÇÃO MANUAL DE CONCRETO SIMPLES</text:p>
          </table:table-cell>
          <table:table-cell office:value-type="string" table:style-name="ce36">
            <text:p>M3</text:p>
          </table:table-cell>
          <table:table-cell office:value-type="float" office:value="3.58" table:style-name="ce37">
            <text:p>3,58</text:p>
          </table:table-cell>
          <table:table-cell office:value-type="currency" office:value="192.251855476714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]" table:style-name="ce38">
            <text:p><text:s/>R$ 192,251855476715<text:s/></text:p>
          </table:table-cell>
          <table:table-cell office:value-type="currency" office:value="235.72" table:formula="of:=ROUND([.E21]*(1+[.$G$4]);2)" table:style-name="ce39">
            <text:p><text:s/>R$ 235,72<text:s/></text:p>
          </table:table-cell>
          <table:table-cell office:value-type="currency" office:value="843.88" table:formula="of:=ROUND([.F21]*[.D21];2)" table:style-name="ce40">
            <text:p><text:s/>R$ 843,88<text:s/></text:p>
          </table:table-cell>
          <table:table-cell table:style-name="ce1"/>
          <table:table-cell office:value-type="currency" office:value="84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]" table:style-name="ce41">
            <text:p><text:s/>R$ 843,88<text:s/></text:p>
          </table:table-cell>
          <table:table-cell office:value-type="currency" office:value="0" table:formula="of:=[.I21]-[.G2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1.02.02</text:p>
          </table:table-cell>
          <table:table-cell office:value-type="string" table:style-name="ce140">
            <text:p>DEMOLIÇÃO E RECONSTRUÇÃO DE MARQUISE DO PRÉDIO 04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]" table:style-name="ce41">
            <text:p><text:s/>R$ -<text:s text:c="3"/></text:p>
          </table:table-cell>
          <table:table-cell office:value-type="currency" office:value="0" table:formula="of:=[.I22]-[.G2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2.02.01A</text:p>
          </table:table-cell>
          <table:table-cell office:value-type="string" table:style-name="ce141">
            <text:p>DEMOLIÇÃO DE LAJES, EM CONCRETO ARMADO, DE FORMA MECANIZADA COM MARTELETE, SEM REAPROVEITAMENTO. AF_09/2023</text:p>
          </table:table-cell>
          <table:table-cell office:value-type="string" table:style-name="ce36">
            <text:p>M3</text:p>
          </table:table-cell>
          <table:table-cell office:value-type="float" office:value="4.2" table:style-name="ce46">
            <text:p>4,20</text:p>
          </table:table-cell>
          <table:table-cell office:value-type="currency" office:value="91.8522143381453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]" table:style-name="ce38">
            <text:p><text:s/>R$ 91,852214338145<text:s/></text:p>
          </table:table-cell>
          <table:table-cell office:value-type="currency" office:value="112.62" table:formula="of:=ROUND([.E23]*(1+[.$G$4]);2)" table:style-name="ce39">
            <text:p><text:s/>R$ 112,62<text:s/></text:p>
          </table:table-cell>
          <table:table-cell office:value-type="currency" office:value="473" table:formula="of:=ROUND([.F23]*[.D23];2)" table:style-name="ce40">
            <text:p><text:s/>R$ 473,00<text:s/></text:p>
          </table:table-cell>
          <table:table-cell table:style-name="ce1"/>
          <table:table-cell office:value-type="currency" office:value="4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]" table:style-name="ce41">
            <text:p><text:s/>R$ 473,00<text:s/></text:p>
          </table:table-cell>
          <table:table-cell office:value-type="currency" office:value="0" table:formula="of:=[.I23]-[.G2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1.02.02.02A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.3" table:style-name="ce46">
            <text:p>4,30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]" table:style-name="ce38">
            <text:p><text:s/>R$ 463,803931163853<text:s/></text:p>
          </table:table-cell>
          <table:table-cell office:value-type="currency" office:value="568.66999999999996" table:formula="of:=ROUND([.E24]*(1+[.$G$4]);2)" table:style-name="ce39">
            <text:p><text:s/>R$ 568,67<text:s/></text:p>
          </table:table-cell>
          <table:table-cell office:value-type="currency" office:value="2445.2800000000002" table:formula="of:=ROUND([.F24]*[.D24];2)" table:style-name="ce40">
            <text:p><text:s/>R$ 2.445,28<text:s/></text:p>
          </table:table-cell>
          <table:table-cell table:style-name="ce1"/>
          <table:table-cell office:value-type="currency" office:value="2445.28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]" table:style-name="ce41">
            <text:p><text:s/>R$ 2.445,28<text:s/></text:p>
          </table:table-cell>
          <table:table-cell office:value-type="currency" office:value="0" table:formula="of:=[.I24]-[.G2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2.02.03A</text:p>
          </table:table-cell>
          <table:table-cell office:value-type="string" table:style-name="ce141">
            <text:p>MONTAGEM E DESMONTAGEM DE FÔRMA DE LAJE MACIÇA, PÉ-DIREITO SIMPLES, EM CHAPA DE MADEIRA COMPENSAD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47.48" table:style-name="ce46">
            <text:p>47,48</text:p>
          </table:table-cell>
          <table:table-cell office:value-type="currency" office:value="44.123644074708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]" table:style-name="ce38">
            <text:p><text:s/>R$ 44,123644074708<text:s/></text:p>
          </table:table-cell>
          <table:table-cell office:value-type="currency" office:value="54.1" table:formula="of:=ROUND([.E25]*(1+[.$G$4]);2)" table:style-name="ce39">
            <text:p><text:s/>R$ 54,10<text:s/></text:p>
          </table:table-cell>
          <table:table-cell office:value-type="currency" office:value="2568.67" table:formula="of:=ROUND([.F25]*[.D25];2)" table:style-name="ce40">
            <text:p><text:s/>R$ 2.568,67<text:s/></text:p>
          </table:table-cell>
          <table:table-cell table:style-name="ce1"/>
          <table:table-cell office:value-type="currency" office:value="2568.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]" table:style-name="ce41">
            <text:p><text:s/>R$ 2.568,67<text:s/></text:p>
          </table:table-cell>
          <table:table-cell office:value-type="currency" office:value="0" table:formula="of:=[.I25]-[.G2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1.03</text:p>
          </table:table-cell>
          <table:table-cell office:value-type="string" table:style-name="ce140">
            <text:p>BOTA-FORA DE DEMOLIÇÕES - GERAL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]" table:style-name="ce41">
            <text:p><text:s/>R$ -<text:s text:c="3"/></text:p>
          </table:table-cell>
          <table:table-cell office:value-type="currency" office:value="0" table:formula="of:=[.I26]-[.G2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1.03.01</text:p>
          </table:table-cell>
          <table:table-cell office:value-type="string" table:style-name="ce140">
            <text:p>ELÉTRICA - ILUMINAÇÃO EXTERNA e SISTEMAS <text:s/>- ALIMENTAÇÃO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]" table:style-name="ce41">
            <text:p><text:s/>R$ -<text:s text:c="3"/></text:p>
          </table:table-cell>
          <table:table-cell office:value-type="currency" office:value="0" table:formula="of:=[.I27]-[.G2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3.01.01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5.3599999999999994" table:style-name="ce46">
            <text:p>5,36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]" table:style-name="ce38">
            <text:p><text:s/>R$ 22,567490416769<text:s/></text:p>
          </table:table-cell>
          <table:table-cell office:value-type="currency" office:value="27.67" table:formula="of:=ROUND([.E28]*(1+[.$G$4]);2)" table:style-name="ce39">
            <text:p><text:s/>R$ 27,67<text:s/></text:p>
          </table:table-cell>
          <table:table-cell office:value-type="currency" office:value="148.31" table:formula="of:=ROUND([.F28]*[.D28];2)" table:style-name="ce40">
            <text:p><text:s/>R$ 148,31<text:s/></text:p>
          </table:table-cell>
          <table:table-cell table:style-name="ce1"/>
          <table:table-cell office:value-type="currency" office:value="148.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]" table:style-name="ce41">
            <text:p><text:s/>R$ 148,31<text:s/></text:p>
          </table:table-cell>
          <table:table-cell office:value-type="currency" office:value="0" table:formula="of:=[.I28]-[.G2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1.03.01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5.3599999999999994" table:style-name="ce46">
            <text:p>5,36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]" table:style-name="ce38">
            <text:p><text:s/>R$ 31,938667319142<text:s/></text:p>
          </table:table-cell>
          <table:table-cell office:value-type="currency" office:value="39.159999999999997" table:formula="of:=ROUND([.E29]*(1+[.$G$4]);2)" table:style-name="ce39">
            <text:p><text:s/>R$ 39,16<text:s/></text:p>
          </table:table-cell>
          <table:table-cell office:value-type="currency" office:value="209.9" table:formula="of:=ROUND([.F29]*[.D29];2)" table:style-name="ce40">
            <text:p><text:s/>R$ 209,90<text:s/></text:p>
          </table:table-cell>
          <table:table-cell table:style-name="ce1"/>
          <table:table-cell office:value-type="currency" office:value="209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]" table:style-name="ce41">
            <text:p><text:s/>R$ 209,90<text:s/></text:p>
          </table:table-cell>
          <table:table-cell office:value-type="currency" office:value="0" table:formula="of:=[.I29]-[.G2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1.03.02</text:p>
          </table:table-cell>
          <table:table-cell office:value-type="string" table:style-name="ce140">
            <text:p>DEMOLIÇÃO E RECONSTRUÇÃO DE MARQUISE DO PRÉDIO 04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]" table:style-name="ce41">
            <text:p><text:s/>R$ -<text:s text:c="3"/></text:p>
          </table:table-cell>
          <table:table-cell office:value-type="currency" office:value="0" table:formula="of:=[.I30]-[.G3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3.02.01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5.46" table:style-name="ce46">
            <text:p>5,46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]" table:style-name="ce38">
            <text:p><text:s/>R$ 22,567490416769<text:s/></text:p>
          </table:table-cell>
          <table:table-cell office:value-type="currency" office:value="27.67" table:formula="of:=ROUND([.E31]*(1+[.$G$4]);2)" table:style-name="ce39">
            <text:p><text:s/>R$ 27,67<text:s/></text:p>
          </table:table-cell>
          <table:table-cell office:value-type="currency" office:value="151.08000000000001" table:formula="of:=ROUND([.F31]*[.D31];2)" table:style-name="ce40">
            <text:p><text:s/>R$ 151,08<text:s/></text:p>
          </table:table-cell>
          <table:table-cell table:style-name="ce1"/>
          <table:table-cell office:value-type="currency" office:value="151.08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]" table:style-name="ce41">
            <text:p><text:s/>R$ 151,08<text:s/></text:p>
          </table:table-cell>
          <table:table-cell office:value-type="currency" office:value="0" table:formula="of:=[.I31]-[.G3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3.02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5.46" table:style-name="ce46">
            <text:p>5,46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]" table:style-name="ce38">
            <text:p><text:s/>R$ 31,938667319142<text:s/></text:p>
          </table:table-cell>
          <table:table-cell office:value-type="currency" office:value="39.159999999999997" table:formula="of:=ROUND([.E32]*(1+[.$G$4]);2)" table:style-name="ce39">
            <text:p><text:s/>R$ 39,16<text:s/></text:p>
          </table:table-cell>
          <table:table-cell office:value-type="currency" office:value="213.81" table:formula="of:=ROUND([.F32]*[.D32];2)" table:style-name="ce40">
            <text:p><text:s/>R$ 213,81<text:s/></text:p>
          </table:table-cell>
          <table:table-cell table:style-name="ce1"/>
          <table:table-cell office:value-type="currency" office:value="213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]" table:style-name="ce41">
            <text:p><text:s/>R$ 213,81<text:s/></text:p>
          </table:table-cell>
          <table:table-cell office:value-type="currency" office:value="0" table:formula="of:=[.I32]-[.G3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1.03.03</text:p>
          </table:table-cell>
          <table:table-cell office:value-type="string" table:style-name="ce140">
            <text:p>REMOÇÃO DE FORMAS DANIFICADAS - RESERVATÓRIO DE COMBATE A INCÊNDIO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]" table:style-name="ce41">
            <text:p><text:s/>R$ -<text:s text:c="3"/></text:p>
          </table:table-cell>
          <table:table-cell office:value-type="currency" office:value="0" table:formula="of:=[.I33]-[.G3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3.03.01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0.07" table:style-name="ce46">
            <text:p>10,07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]" table:style-name="ce38">
            <text:p><text:s/>R$ 22,567490416769<text:s/></text:p>
          </table:table-cell>
          <table:table-cell office:value-type="currency" office:value="27.67" table:formula="of:=ROUND([.E34]*(1+[.$G$4]);2)" table:style-name="ce39">
            <text:p><text:s/>R$ 27,67<text:s/></text:p>
          </table:table-cell>
          <table:table-cell office:value-type="currency" office:value="278.64" table:formula="of:=ROUND([.F34]*[.D34];2)" table:style-name="ce40">
            <text:p><text:s/>R$ 278,64<text:s/></text:p>
          </table:table-cell>
          <table:table-cell table:style-name="ce1"/>
          <table:table-cell office:value-type="currency" office:value="278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]" table:style-name="ce41">
            <text:p><text:s/>R$ 278,64<text:s/></text:p>
          </table:table-cell>
          <table:table-cell office:value-type="currency" office:value="0" table:formula="of:=[.I34]-[.G3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1.03.03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0.07" table:style-name="ce46">
            <text:p>10,07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]" table:style-name="ce38">
            <text:p><text:s/>R$ 31,938667319142<text:s/></text:p>
          </table:table-cell>
          <table:table-cell office:value-type="currency" office:value="39.159999999999997" table:formula="of:=ROUND([.E35]*(1+[.$G$4]);2)" table:style-name="ce39">
            <text:p><text:s/>R$ 39,16<text:s/></text:p>
          </table:table-cell>
          <table:table-cell office:value-type="currency" office:value="394.34" table:formula="of:=ROUND([.F35]*[.D35];2)" table:style-name="ce40">
            <text:p><text:s/>R$ 394,34<text:s/></text:p>
          </table:table-cell>
          <table:table-cell table:style-name="ce1"/>
          <table:table-cell office:value-type="currency" office:value="394.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]" table:style-name="ce41">
            <text:p><text:s/>R$ 394,34<text:s/></text:p>
          </table:table-cell>
          <table:table-cell office:value-type="currency" office:value="0" table:formula="of:=[.I35]-[.G3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1.04</text:p>
          </table:table-cell>
          <table:table-cell office:value-type="string" table:style-name="ce140">
            <text:p>PLACA DE OBRA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]" table:style-name="ce41">
            <text:p><text:s/>R$ -<text:s text:c="3"/></text:p>
          </table:table-cell>
          <table:table-cell office:value-type="currency" office:value="0" table:formula="of:=[.I36]-[.G3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1.04.01</text:p>
          </table:table-cell>
          <table:table-cell office:value-type="string" table:style-name="ce141">
            <text:p>PLACA DE IDENTIFICAÇÃO PARA OBRA</text:p>
          </table:table-cell>
          <table:table-cell office:value-type="string" table:style-name="ce36">
            <text:p>M2</text:p>
          </table:table-cell>
          <table:table-cell office:value-type="float" office:value="4.5" table:style-name="ce46">
            <text:p>4,50</text:p>
          </table:table-cell>
          <table:table-cell office:value-type="currency" office:value="695.93834108147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]" table:style-name="ce38">
            <text:p><text:s/>R$ 695,938341081478<text:s/></text:p>
          </table:table-cell>
          <table:table-cell office:value-type="currency" office:value="853.29" table:formula="of:=ROUND([.E37]*(1+[.$G$4]);2)" table:style-name="ce39">
            <text:p><text:s/>R$ 853,29<text:s/></text:p>
          </table:table-cell>
          <table:table-cell office:value-type="currency" office:value="3839.81" table:formula="of:=ROUND([.F37]*[.D37];2)" table:style-name="ce40">
            <text:p><text:s/>R$ 3.839,81<text:s/></text:p>
          </table:table-cell>
          <table:table-cell table:style-name="ce1"/>
          <table:table-cell office:value-type="currency" office:value="3839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]" table:style-name="ce41">
            <text:p><text:s/>R$ 3.839,81<text:s/></text:p>
          </table:table-cell>
          <table:table-cell office:value-type="currency" office:value="0" table:formula="of:=[.I37]-[.G3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1.04.02</text:p>
          </table:table-cell>
          <table:table-cell office:value-type="string" table:style-name="ce141">
            <text:p>PLACA DE IDENTIFICAÇÃO PARA OBRA</text:p>
          </table:table-cell>
          <table:table-cell office:value-type="string" table:style-name="ce36">
            <text:p>M2</text:p>
          </table:table-cell>
          <table:table-cell office:value-type="float" office:value="4.5" table:style-name="ce46">
            <text:p>4,50</text:p>
          </table:table-cell>
          <table:table-cell office:value-type="currency" office:value="695.93834108147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]" table:style-name="ce38">
            <text:p><text:s/>R$ 695,938341081478<text:s/></text:p>
          </table:table-cell>
          <table:table-cell office:value-type="currency" office:value="853.29" table:formula="of:=ROUND([.E38]*(1+[.$G$4]);2)" table:style-name="ce39">
            <text:p><text:s/>R$ 853,29<text:s/></text:p>
          </table:table-cell>
          <table:table-cell office:value-type="currency" office:value="3839.81" table:formula="of:=ROUND([.F38]*[.D38];2)" table:style-name="ce40">
            <text:p><text:s/>R$ 3.839,81<text:s/></text:p>
          </table:table-cell>
          <table:table-cell table:style-name="ce1"/>
          <table:table-cell office:value-type="currency" office:value="3839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]" table:style-name="ce41">
            <text:p><text:s/>R$ 3.839,81<text:s/></text:p>
          </table:table-cell>
          <table:table-cell office:value-type="currency" office:value="0" table:formula="of:=[.I38]-[.G3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1.05</text:p>
          </table:table-cell>
          <table:table-cell office:value-type="string" table:style-name="ce140">
            <text:p>LIGAÇÕES PROVISÓRI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]" table:style-name="ce41">
            <text:p><text:s/>R$ -<text:s text:c="3"/></text:p>
          </table:table-cell>
          <table:table-cell office:value-type="currency" office:value="0" table:formula="of:=[.I39]-[.G3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1.05.01</text:p>
          </table:table-cell>
          <table:table-cell office:value-type="string" table:style-name="ce141">
            <text:p>LIGAÇÃO PROVISÓRIA DE ÁGUA E ESGOTO PARA CANTEIRO DE OBRA</text:p>
          </table:table-cell>
          <table:table-cell office:value-type="string" table:style-name="ce36">
            <text:p>UN.</text:p>
          </table:table-cell>
          <table:table-cell office:value-type="float" office:value="1" table:style-name="ce46">
            <text:p>1,00</text:p>
          </table:table-cell>
          <table:table-cell office:value-type="currency" office:value="2636.97088328847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]" table:style-name="ce38">
            <text:p><text:s/>R$ 2.636,970883288480<text:s/></text:p>
          </table:table-cell>
          <table:table-cell office:value-type="currency" office:value="3233.19" table:formula="of:=ROUND([.E40]*(1+[.$G$4]);2)" table:style-name="ce39">
            <text:p><text:s/>R$ 3.233,19<text:s/></text:p>
          </table:table-cell>
          <table:table-cell office:value-type="currency" office:value="3233.19" table:formula="of:=ROUND([.F40]*[.D40];2)" table:style-name="ce40">
            <text:p><text:s/>R$ 3.233,19<text:s/></text:p>
          </table:table-cell>
          <table:table-cell table:style-name="ce1"/>
          <table:table-cell office:value-type="currency" office:value="3233.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]" table:style-name="ce41">
            <text:p><text:s/>R$ 3.233,19<text:s/></text:p>
          </table:table-cell>
          <table:table-cell office:value-type="currency" office:value="0" table:formula="of:=[.I40]-[.G4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1.05.02</text:p>
          </table:table-cell>
          <table:table-cell office:value-type="string" table:style-name="ce141">
            <text:p>ENTRADA PROVISORIA DE ENERGIA ELETRICA AEREA TRIFASICA 40A EM POSTE MADEIRA</text:p>
          </table:table-cell>
          <table:table-cell office:value-type="string" table:style-name="ce36">
            <text:p>UN</text:p>
          </table:table-cell>
          <table:table-cell office:value-type="float" office:value="1" table:style-name="ce46">
            <text:p>1,00</text:p>
          </table:table-cell>
          <table:table-cell office:value-type="currency" office:value="4496.11777179675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]" table:style-name="ce38">
            <text:p><text:s/>R$ 4.496,117771796750<text:s/></text:p>
          </table:table-cell>
          <table:table-cell office:value-type="currency" office:value="5512.69" table:formula="of:=ROUND([.E41]*(1+[.$G$4]);2)" table:style-name="ce39">
            <text:p><text:s/>R$ 5.512,69<text:s/></text:p>
          </table:table-cell>
          <table:table-cell office:value-type="currency" office:value="5512.69" table:formula="of:=ROUND([.F41]*[.D41];2)" table:style-name="ce40">
            <text:p><text:s/>R$ 5.512,69<text:s/></text:p>
          </table:table-cell>
          <table:table-cell table:style-name="ce1"/>
          <table:table-cell office:value-type="currency" office:value="5512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]" table:style-name="ce41">
            <text:p><text:s/>R$ 5.512,69<text:s/></text:p>
          </table:table-cell>
          <table:table-cell office:value-type="currency" office:value="0" table:formula="of:=[.I41]-[.G4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1.06</text:p>
          </table:table-cell>
          <table:table-cell office:value-type="string" table:style-name="ce140">
            <text:p>SERVIÇOS DE LIMPEZA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]" table:style-name="ce41">
            <text:p><text:s/>R$ -<text:s text:c="3"/></text:p>
          </table:table-cell>
          <table:table-cell office:value-type="currency" office:value="0" table:formula="of:=[.I42]-[.G4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1.06.01</text:p>
          </table:table-cell>
          <table:table-cell office:value-type="string" table:style-name="ce141">
            <text:p>LIMPEZA MECANIZADA DO TERRENO, INCLUSIVE TRONCOS ATÉ 15 CM DE DIÂMETRO, COM CAMINHÃO À DISPOSIÇÃO DENTRO E FORA DA OBRA, COM TRANSPORTE NO RAIO DE ATÉ 1 KM</text:p>
          </table:table-cell>
          <table:table-cell office:value-type="string" table:style-name="ce36">
            <text:p>M2</text:p>
          </table:table-cell>
          <table:table-cell office:value-type="float" office:value="10406" table:style-name="ce46">
            <text:p>10.406,00</text:p>
          </table:table-cell>
          <table:table-cell office:value-type="currency" office:value="4.37974064105701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]" table:style-name="ce38">
            <text:p><text:s/>R$ 4,379740641057<text:s/></text:p>
          </table:table-cell>
          <table:table-cell office:value-type="currency" office:value="5.37" table:formula="of:=ROUND([.E43]*(1+[.$G$4]);2)" table:style-name="ce39">
            <text:p><text:s/>R$ 5,37<text:s/></text:p>
          </table:table-cell>
          <table:table-cell office:value-type="currency" office:value="55880.22" table:formula="of:=ROUND([.F43]*[.D43];2)" table:style-name="ce40">
            <text:p><text:s/>R$ 55.880,22<text:s/></text:p>
          </table:table-cell>
          <table:table-cell table:style-name="ce1"/>
          <table:table-cell office:value-type="currency" office:value="55880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]" table:style-name="ce41">
            <text:p><text:s/>R$ 55.880,22<text:s/></text:p>
          </table:table-cell>
          <table:table-cell office:value-type="currency" office:value="0" table:formula="of:=[.I43]-[.G4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1</text:p>
          </table:table-cell>
          <table:table-cell office:value-type="currency" office:value="204326.84" table:formula="of:=SUBTOTAL(9;[.G14:.G43])" table:style-name="ce133">
            <text:p><text:s/>R$ 204.326,84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3">
            <text:p>02</text:p>
          </table:table-cell>
          <table:table-cell office:value-type="string" table:style-name="ce140">
            <text:p>FUNDAÇÕE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]" table:style-name="ce41">
            <text:p><text:s/>R$ -<text:s text:c="3"/></text:p>
          </table:table-cell>
          <table:table-cell office:value-type="currency" office:value="0" table:formula="of:=[.I45]-[.G4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2.02</text:p>
          </table:table-cell>
          <table:table-cell office:value-type="string" table:style-name="ce140">
            <text:p>RAMPA DE ACESSO AO PRÉDIO DOS VESTIÁRIO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]" table:style-name="ce41">
            <text:p><text:s/>R$ -<text:s text:c="3"/></text:p>
          </table:table-cell>
          <table:table-cell office:value-type="currency" office:value="0" table:formula="of:=[.I46]-[.G4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2.01</text:p>
          </table:table-cell>
          <table:table-cell office:value-type="string" table:style-name="ce141">
            <text:p>ESTACA TIPO RAIZ, DIÂMETRO DE 25 CM PARA 80 T, EM SOLO</text:p>
          </table:table-cell>
          <table:table-cell office:value-type="string" table:style-name="ce36">
            <text:p>M</text:p>
          </table:table-cell>
          <table:table-cell office:value-type="float" office:value="64" table:style-name="ce46">
            <text:p>64,00</text:p>
          </table:table-cell>
          <table:table-cell office:value-type="currency" office:value="399.991844058396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]" table:style-name="ce38">
            <text:p><text:s/>R$ 399,991844058397<text:s/></text:p>
          </table:table-cell>
          <table:table-cell office:value-type="currency" office:value="490.43" table:formula="of:=ROUND([.E47]*(1+[.$G$4]);2)" table:style-name="ce39">
            <text:p><text:s/>R$ 490,43<text:s/></text:p>
          </table:table-cell>
          <table:table-cell office:value-type="currency" office:value="31387.52" table:formula="of:=ROUND([.F47]*[.D47];2)" table:style-name="ce40">
            <text:p><text:s/>R$ 31.387,52<text:s/></text:p>
          </table:table-cell>
          <table:table-cell table:style-name="ce1"/>
          <table:table-cell office:value-type="currency" office:value="31387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]" table:style-name="ce41">
            <text:p><text:s/>R$ 31.387,52<text:s/></text:p>
          </table:table-cell>
          <table:table-cell office:value-type="currency" office:value="0" table:formula="of:=[.I47]-[.G4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2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49.39" table:style-name="ce46">
            <text:p>49,39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]" table:style-name="ce38">
            <text:p><text:s/>R$ 10,203082945926<text:s/></text:p>
          </table:table-cell>
          <table:table-cell office:value-type="currency" office:value="12.51" table:formula="of:=ROUND([.E48]*(1+[.$G$4]);2)" table:style-name="ce39">
            <text:p><text:s/>R$ 12,51<text:s/></text:p>
          </table:table-cell>
          <table:table-cell office:value-type="currency" office:value="617.87" table:formula="of:=ROUND([.F48]*[.D48];2)" table:style-name="ce40">
            <text:p><text:s/>R$ 617,87<text:s/></text:p>
          </table:table-cell>
          <table:table-cell table:style-name="ce54"/>
          <table:table-cell office:value-type="currency" office:value="617.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]" table:style-name="ce41">
            <text:p><text:s/>R$ 617,87<text:s/></text:p>
          </table:table-cell>
          <table:table-cell office:value-type="currency" office:value="0" table:formula="of:=[.I48]-[.G48]" table:style-name="ce42">
            <text:p><text:s/>R$ -<text:s text:c="13"/></text:p>
          </table:table-cell>
          <table:table-cell table:number-columns-repeated="16374" table:style-name="ce54"/>
        </table:table-row>
        <table:table-row table:style-name="ro4">
          <table:table-cell office:value-type="string" table:style-name="ce34">
            <text:p>02.02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631.29999999999995" table:style-name="ce46">
            <text:p>631,30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]" table:style-name="ce38">
            <text:p><text:s/>R$ 6,100644319387<text:s/></text:p>
          </table:table-cell>
          <table:table-cell office:value-type="currency" office:value="7.48" table:formula="of:=ROUND([.E49]*(1+[.$G$4]);2)" table:style-name="ce39">
            <text:p><text:s/>R$ 7,48<text:s/></text:p>
          </table:table-cell>
          <table:table-cell office:value-type="currency" office:value="4722.12" table:formula="of:=ROUND([.F49]*[.D49];2)" table:style-name="ce40">
            <text:p><text:s/>R$ 4.722,12<text:s/></text:p>
          </table:table-cell>
          <table:table-cell table:style-name="ce54"/>
          <table:table-cell office:value-type="currency" office:value="4722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]" table:style-name="ce41">
            <text:p><text:s/>R$ 4.722,12<text:s/></text:p>
          </table:table-cell>
          <table:table-cell office:value-type="currency" office:value="0" table:formula="of:=[.I49]-[.G49]" table:style-name="ce42">
            <text:p><text:s/>R$ -<text:s text:c="13"/></text:p>
          </table:table-cell>
          <table:table-cell table:number-columns-repeated="16374" table:style-name="ce54"/>
        </table:table-row>
        <table:table-row table:style-name="ro9">
          <table:table-cell office:value-type="string" table:style-name="ce34">
            <text:p>02.02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6.28" table:style-name="ce46">
            <text:p>6,28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]" table:style-name="ce38">
            <text:p><text:s/>R$ 15,284234564881<text:s/></text:p>
          </table:table-cell>
          <table:table-cell office:value-type="currency" office:value="18.739999999999998" table:formula="of:=ROUND([.E50]*(1+[.$G$4]);2)" table:style-name="ce39">
            <text:p><text:s/>R$ 18,74<text:s/></text:p>
          </table:table-cell>
          <table:table-cell office:value-type="currency" office:value="117.69" table:formula="of:=ROUND([.F50]*[.D50];2)" table:style-name="ce40">
            <text:p><text:s/>R$ 117,69<text:s/></text:p>
          </table:table-cell>
          <table:table-cell table:style-name="ce54"/>
          <table:table-cell office:value-type="currency" office:value="117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]" table:style-name="ce41">
            <text:p><text:s/>R$ 117,69<text:s/></text:p>
          </table:table-cell>
          <table:table-cell office:value-type="currency" office:value="0" table:formula="of:=[.I50]-[.G50]" table:style-name="ce42">
            <text:p><text:s/>R$ -<text:s text:c="13"/></text:p>
          </table:table-cell>
          <table:table-cell table:number-columns-repeated="16374" table:style-name="ce54"/>
        </table:table-row>
        <table:table-row table:style-name="ro9">
          <table:table-cell office:value-type="string" table:style-name="ce34">
            <text:p>02.02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6.28" table:style-name="ce46">
            <text:p>6,2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]" table:style-name="ce38">
            <text:p><text:s/>R$ 31,938667319142<text:s/></text:p>
          </table:table-cell>
          <table:table-cell office:value-type="currency" office:value="39.159999999999997" table:formula="of:=ROUND([.E51]*(1+[.$G$4]);2)" table:style-name="ce39">
            <text:p><text:s/>R$ 39,16<text:s/></text:p>
          </table:table-cell>
          <table:table-cell office:value-type="currency" office:value="245.92" table:formula="of:=ROUND([.F51]*[.D51];2)" table:style-name="ce40">
            <text:p><text:s/>R$ 245,92<text:s/></text:p>
          </table:table-cell>
          <table:table-cell table:style-name="ce1"/>
          <table:table-cell office:value-type="currency" office:value="245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]" table:style-name="ce41">
            <text:p><text:s/>R$ 245,92<text:s/></text:p>
          </table:table-cell>
          <table:table-cell office:value-type="currency" office:value="0" table:formula="of:=[.I51]-[.G5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2.03</text:p>
          </table:table-cell>
          <table:table-cell office:value-type="string" table:style-name="ce140">
            <text:p>BASES DOS PILARES DA PASSARELA DO SISTEMA DE INCÊNDIO - Ao lado do bloco 01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]" table:style-name="ce41">
            <text:p><text:s/>R$ -<text:s text:c="3"/></text:p>
          </table:table-cell>
          <table:table-cell office:value-type="currency" office:value="0" table:formula="of:=[.I52]-[.G5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3.01</text:p>
          </table:table-cell>
          <table:table-cell office:value-type="string" table:style-name="ce141">
            <text:p>ESTACA TIPO RAIZ, DIÂMETRO DE 31 CM PARA 100 T, EM SOLO</text:p>
          </table:table-cell>
          <table:table-cell office:value-type="string" table:style-name="ce36">
            <text:p>M</text:p>
          </table:table-cell>
          <table:table-cell office:value-type="float" office:value="112" table:style-name="ce37">
            <text:p>112,00</text:p>
          </table:table-cell>
          <table:table-cell office:value-type="currency" office:value="352.679226816735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]" table:style-name="ce38">
            <text:p><text:s/>R$ 352,679226816736<text:s/></text:p>
          </table:table-cell>
          <table:table-cell office:value-type="currency" office:value="432.42" table:formula="of:=ROUND([.E53]*(1+[.$G$4]);2)" table:style-name="ce39">
            <text:p><text:s/>R$ 432,42<text:s/></text:p>
          </table:table-cell>
          <table:table-cell office:value-type="currency" office:value="48431.040000000001" table:formula="of:=ROUND([.F53]*[.D53];2)" table:style-name="ce40">
            <text:p><text:s/>R$ 48.431,04<text:s/></text:p>
          </table:table-cell>
          <table:table-cell table:style-name="ce1"/>
          <table:table-cell office:value-type="currency" office:value="48431.04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]" table:style-name="ce41">
            <text:p><text:s/>R$ 48.431,04<text:s/></text:p>
          </table:table-cell>
          <table:table-cell office:value-type="currency" office:value="0" table:formula="of:=[.I53]-[.G5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3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98.78" table:style-name="ce46">
            <text:p>98,78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]" table:style-name="ce38">
            <text:p><text:s/>R$ 10,203082945926<text:s/></text:p>
          </table:table-cell>
          <table:table-cell office:value-type="currency" office:value="12.51" table:formula="of:=ROUND([.E54]*(1+[.$G$4]);2)" table:style-name="ce39">
            <text:p><text:s/>R$ 12,51<text:s/></text:p>
          </table:table-cell>
          <table:table-cell office:value-type="currency" office:value="1235.74" table:formula="of:=ROUND([.F54]*[.D54];2)" table:style-name="ce40">
            <text:p><text:s/>R$ 1.235,74<text:s/></text:p>
          </table:table-cell>
          <table:table-cell table:style-name="ce1"/>
          <table:table-cell office:value-type="currency" office:value="1235.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]" table:style-name="ce41">
            <text:p><text:s/>R$ 1.235,74<text:s/></text:p>
          </table:table-cell>
          <table:table-cell office:value-type="currency" office:value="0" table:formula="of:=[.I54]-[.G5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3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1380.96" table:style-name="ce46">
            <text:p>1.380,96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]" table:style-name="ce38">
            <text:p><text:s/>R$ 6,100644319387<text:s/></text:p>
          </table:table-cell>
          <table:table-cell office:value-type="currency" office:value="7.48" table:formula="of:=ROUND([.E55]*(1+[.$G$4]);2)" table:style-name="ce39">
            <text:p><text:s/>R$ 7,48<text:s/></text:p>
          </table:table-cell>
          <table:table-cell office:value-type="currency" office:value="10329.58" table:formula="of:=ROUND([.F55]*[.D55];2)" table:style-name="ce40">
            <text:p><text:s/>R$ 10.329,58<text:s/></text:p>
          </table:table-cell>
          <table:table-cell table:style-name="ce1"/>
          <table:table-cell office:value-type="currency" office:value="10329.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]" table:style-name="ce41">
            <text:p><text:s/>R$ 10.329,58<text:s/></text:p>
          </table:table-cell>
          <table:table-cell office:value-type="currency" office:value="0" table:formula="of:=[.I55]-[.G5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3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0.99" table:style-name="ce37">
            <text:p>10,99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]" table:style-name="ce38">
            <text:p><text:s/>R$ 15,284234564881<text:s/></text:p>
          </table:table-cell>
          <table:table-cell office:value-type="currency" office:value="18.739999999999998" table:formula="of:=ROUND([.E56]*(1+[.$G$4]);2)" table:style-name="ce39">
            <text:p><text:s/>R$ 18,74<text:s/></text:p>
          </table:table-cell>
          <table:table-cell office:value-type="currency" office:value="205.95" table:formula="of:=ROUND([.F56]*[.D56];2)" table:style-name="ce40">
            <text:p><text:s/>R$ 205,95<text:s/></text:p>
          </table:table-cell>
          <table:table-cell table:style-name="ce1"/>
          <table:table-cell office:value-type="currency" office:value="205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]" table:style-name="ce41">
            <text:p><text:s/>R$ 205,95<text:s/></text:p>
          </table:table-cell>
          <table:table-cell office:value-type="currency" office:value="0" table:formula="of:=[.I56]-[.G5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3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0.99" table:style-name="ce46">
            <text:p>10,99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]" table:style-name="ce38">
            <text:p><text:s/>R$ 31,938667319142<text:s/></text:p>
          </table:table-cell>
          <table:table-cell office:value-type="currency" office:value="39.159999999999997" table:formula="of:=ROUND([.E57]*(1+[.$G$4]);2)" table:style-name="ce39">
            <text:p><text:s/>R$ 39,16<text:s/></text:p>
          </table:table-cell>
          <table:table-cell office:value-type="currency" office:value="430.37" table:formula="of:=ROUND([.F57]*[.D57];2)" table:style-name="ce40">
            <text:p><text:s/>R$ 430,37<text:s/></text:p>
          </table:table-cell>
          <table:table-cell table:style-name="ce1"/>
          <table:table-cell office:value-type="currency" office:value="430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]" table:style-name="ce41">
            <text:p><text:s/>R$ 430,37<text:s/></text:p>
          </table:table-cell>
          <table:table-cell office:value-type="currency" office:value="0" table:formula="of:=[.I57]-[.G5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2.04</text:p>
          </table:table-cell>
          <table:table-cell office:value-type="string" table:style-name="ce140">
            <text:p>ACESSO NORTE - ESCADA DE ACESSO AS ARQUIBANCADA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]" table:style-name="ce41">
            <text:p><text:s/>R$ -<text:s text:c="3"/></text:p>
          </table:table-cell>
          <table:table-cell office:value-type="currency" office:value="0" table:formula="of:=[.I58]-[.G5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4.01</text:p>
          </table:table-cell>
          <table:table-cell office:value-type="string" table:style-name="ce141">
            <text:p>TAXA DE MOBILIZAÇÃO E DESMOBILIZAÇÃO DE EQUIPAMENTOS PARA EXECUÇÃO DE ESTACA TIPO RAIZ EM SOLO</text:p>
          </table:table-cell>
          <table:table-cell office:value-type="string" table:style-name="ce36">
            <text:p>TX</text:p>
          </table:table-cell>
          <table:table-cell office:value-type="float" office:value="1" table:style-name="ce37">
            <text:p>1,00</text:p>
          </table:table-cell>
          <table:table-cell office:value-type="currency" office:value="23718.791289454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]" table:style-name="ce38">
            <text:p><text:s/>R$ 23.718,791289454400<text:s/></text:p>
          </table:table-cell>
          <table:table-cell office:value-type="currency" office:value="29081.61" table:formula="of:=ROUND([.E59]*(1+[.$G$4]);2)" table:style-name="ce39">
            <text:p><text:s/>R$ 29.081,61<text:s/></text:p>
          </table:table-cell>
          <table:table-cell office:value-type="currency" office:value="29081.61" table:formula="of:=ROUND([.F59]*[.D59];2)" table:style-name="ce40">
            <text:p><text:s/>R$ 29.081,61<text:s/></text:p>
          </table:table-cell>
          <table:table-cell table:style-name="ce1"/>
          <table:table-cell office:value-type="currency" office:value="29081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]" table:style-name="ce41">
            <text:p><text:s/>R$ 29.081,61<text:s/></text:p>
          </table:table-cell>
          <table:table-cell office:value-type="currency" office:value="0" table:formula="of:=[.I59]-[.G5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4.02</text:p>
          </table:table-cell>
          <table:table-cell office:value-type="string" table:style-name="ce141">
            <text:p>ESTACA TIPO RAIZ, DIÂMETRO DE 25 CM PARA 80 T, EM SOLO</text:p>
          </table:table-cell>
          <table:table-cell office:value-type="string" table:style-name="ce36">
            <text:p>M</text:p>
          </table:table-cell>
          <table:table-cell office:value-type="float" office:value="184" table:style-name="ce46">
            <text:p>184,00</text:p>
          </table:table-cell>
          <table:table-cell office:value-type="currency" office:value="399.991844058396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]" table:style-name="ce38">
            <text:p><text:s/>R$ 399,991844058397<text:s/></text:p>
          </table:table-cell>
          <table:table-cell office:value-type="currency" office:value="490.43" table:formula="of:=ROUND([.E60]*(1+[.$G$4]);2)" table:style-name="ce39">
            <text:p><text:s/>R$ 490,43<text:s/></text:p>
          </table:table-cell>
          <table:table-cell office:value-type="currency" office:value="90239.12" table:formula="of:=ROUND([.F60]*[.D60];2)" table:style-name="ce40">
            <text:p><text:s/>R$ 90.239,12<text:s/></text:p>
          </table:table-cell>
          <table:table-cell table:style-name="ce1"/>
          <table:table-cell office:value-type="currency" office:value="90239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]" table:style-name="ce41">
            <text:p><text:s/>R$ 90.239,12<text:s/></text:p>
          </table:table-cell>
          <table:table-cell office:value-type="currency" office:value="0" table:formula="of:=[.I60]-[.G6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4.03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142" table:style-name="ce46">
            <text:p>142,00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]" table:style-name="ce38">
            <text:p><text:s/>R$ 10,203082945926<text:s/></text:p>
          </table:table-cell>
          <table:table-cell office:value-type="currency" office:value="12.51" table:formula="of:=ROUND([.E61]*(1+[.$G$4]);2)" table:style-name="ce39">
            <text:p><text:s/>R$ 12,51<text:s/></text:p>
          </table:table-cell>
          <table:table-cell office:value-type="currency" office:value="1776.42" table:formula="of:=ROUND([.F61]*[.D61];2)" table:style-name="ce40">
            <text:p><text:s/>R$ 1.776,42<text:s/></text:p>
          </table:table-cell>
          <table:table-cell table:style-name="ce1"/>
          <table:table-cell office:value-type="currency" office:value="1776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]" table:style-name="ce41">
            <text:p><text:s/>R$ 1.776,42<text:s/></text:p>
          </table:table-cell>
          <table:table-cell office:value-type="currency" office:value="0" table:formula="of:=[.I61]-[.G6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2.04.04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1814.98" table:style-name="ce37">
            <text:p>1.814,98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]" table:style-name="ce38">
            <text:p><text:s/>R$ 6,100644319387<text:s/></text:p>
          </table:table-cell>
          <table:table-cell office:value-type="currency" office:value="7.48" table:formula="of:=ROUND([.E62]*(1+[.$G$4]);2)" table:style-name="ce39">
            <text:p><text:s/>R$ 7,48<text:s/></text:p>
          </table:table-cell>
          <table:table-cell office:value-type="currency" office:value="13576.05" table:formula="of:=ROUND([.F62]*[.D62];2)" table:style-name="ce40">
            <text:p><text:s/>R$ 13.576,05<text:s/></text:p>
          </table:table-cell>
          <table:table-cell table:style-name="ce1"/>
          <table:table-cell office:value-type="currency" office:value="13576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]" table:style-name="ce41">
            <text:p><text:s/>R$ 13.576,05<text:s/></text:p>
          </table:table-cell>
          <table:table-cell office:value-type="currency" office:value="0" table:formula="of:=[.I62]-[.G6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4.05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8.05" table:style-name="ce46">
            <text:p>18,05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]" table:style-name="ce38">
            <text:p><text:s/>R$ 15,284234564881<text:s/></text:p>
          </table:table-cell>
          <table:table-cell office:value-type="currency" office:value="18.739999999999998" table:formula="of:=ROUND([.E63]*(1+[.$G$4]);2)" table:style-name="ce39">
            <text:p><text:s/>R$ 18,74<text:s/></text:p>
          </table:table-cell>
          <table:table-cell office:value-type="currency" office:value="338.26" table:formula="of:=ROUND([.F63]*[.D63];2)" table:style-name="ce40">
            <text:p><text:s/>R$ 338,26<text:s/></text:p>
          </table:table-cell>
          <table:table-cell table:style-name="ce1"/>
          <table:table-cell office:value-type="currency" office:value="338.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]" table:style-name="ce41">
            <text:p><text:s/>R$ 338,26<text:s/></text:p>
          </table:table-cell>
          <table:table-cell office:value-type="currency" office:value="0" table:formula="of:=[.I63]-[.G6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4.06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8.05" table:style-name="ce46">
            <text:p>18,05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]" table:style-name="ce38">
            <text:p><text:s/>R$ 31,938667319142<text:s/></text:p>
          </table:table-cell>
          <table:table-cell office:value-type="currency" office:value="39.159999999999997" table:formula="of:=ROUND([.E64]*(1+[.$G$4]);2)" table:style-name="ce39">
            <text:p><text:s/>R$ 39,16<text:s/></text:p>
          </table:table-cell>
          <table:table-cell office:value-type="currency" office:value="706.84" table:formula="of:=ROUND([.F64]*[.D64];2)" table:style-name="ce40">
            <text:p><text:s/>R$ 706,84<text:s/></text:p>
          </table:table-cell>
          <table:table-cell table:style-name="ce1"/>
          <table:table-cell office:value-type="currency" office:value="706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]" table:style-name="ce41">
            <text:p><text:s/>R$ 706,84<text:s/></text:p>
          </table:table-cell>
          <table:table-cell office:value-type="currency" office:value="0" table:formula="of:=[.I64]-[.G6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2</text:p>
          </table:table-cell>
          <table:table-cell office:value-type="currency" office:value="233442.1" table:formula="of:=SUBTOTAL(9;[.G47:.G64])" table:style-name="ce134">
            <text:p><text:s/>R$ 233.442,10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3">
            <text:p>03</text:p>
          </table:table-cell>
          <table:table-cell office:value-type="string" table:style-name="ce140">
            <text:p>ESTRUTURAS DE CONCRETO DO PRÉDIO DO GINÁSIO - PRÉDIO 02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]" table:style-name="ce41">
            <text:p><text:s/>R$ -<text:s text:c="3"/></text:p>
          </table:table-cell>
          <table:table-cell office:value-type="currency" office:value="0" table:formula="of:=[.I66]-[.G6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1</text:p>
          </table:table-cell>
          <table:table-cell office:value-type="string" table:style-name="ce140">
            <text:p>PILARE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]" table:style-name="ce41">
            <text:p><text:s/>R$ -<text:s text:c="3"/></text:p>
          </table:table-cell>
          <table:table-cell office:value-type="currency" office:value="0" table:formula="of:=[.I67]-[.G67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1.01</text:p>
          </table:table-cell>
          <table:table-cell office:value-type="string" table:style-name="ce141">
            <text:p>CONCRETAGEM DE PILARES, FCK = 40MPA, COM USO DE BOMBA EM EDIFICAÇÃO COM SEÇÃO MÉDIA DE PILARES MENOR OU IGUAL A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69.051999999999992" table:style-name="ce55">
            <text:p>69,0520</text:p>
          </table:table-cell>
          <table:table-cell office:value-type="currency" office:value="493.589429899681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]" table:style-name="ce38">
            <text:p><text:s/>R$ 493,589429899682<text:s/></text:p>
          </table:table-cell>
          <table:table-cell office:value-type="currency" office:value="605.19000000000005" table:formula="of:=ROUND([.E68]*(1+[.$G$4]);2)" table:style-name="ce39">
            <text:p><text:s/>R$ 605,19<text:s/></text:p>
          </table:table-cell>
          <table:table-cell office:value-type="currency" office:value="41789.58" table:formula="of:=ROUND([.F68]*[.D68];2)" table:style-name="ce40">
            <text:p><text:s/>R$ 41.789,58<text:s/></text:p>
          </table:table-cell>
          <table:table-cell table:style-name="ce1"/>
          <table:table-cell office:value-type="currency" office:value="41789.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]" table:style-name="ce41">
            <text:p><text:s/>R$ 41.789,58<text:s/></text:p>
          </table:table-cell>
          <table:table-cell office:value-type="currency" office:value="0" table:formula="of:=[.I68]-[.G6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1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596.04999999999995" table:style-name="ce46">
            <text:p>596,05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]" table:style-name="ce38">
            <text:p><text:s/>R$ 9,411956610391<text:s/></text:p>
          </table:table-cell>
          <table:table-cell office:value-type="currency" office:value="11.54" table:formula="of:=ROUND([.E69]*(1+[.$G$4]);2)" table:style-name="ce39">
            <text:p><text:s/>R$ 11,54<text:s/></text:p>
          </table:table-cell>
          <table:table-cell office:value-type="currency" office:value="6878.42" table:formula="of:=ROUND([.F69]*[.D69];2)" table:style-name="ce40">
            <text:p><text:s/>R$ 6.878,42<text:s/></text:p>
          </table:table-cell>
          <table:table-cell table:style-name="ce1"/>
          <table:table-cell office:value-type="currency" office:value="6878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]" table:style-name="ce41">
            <text:p><text:s/>R$ 6.878,42<text:s/></text:p>
          </table:table-cell>
          <table:table-cell office:value-type="currency" office:value="0" table:formula="of:=[.I69]-[.G6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1.03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762.25" table:style-name="ce37">
            <text:p>762,25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]" table:style-name="ce38">
            <text:p><text:s/>R$ 6,019084903352<text:s/></text:p>
          </table:table-cell>
          <table:table-cell office:value-type="currency" office:value="7.38" table:formula="of:=ROUND([.E70]*(1+[.$G$4]);2)" table:style-name="ce39">
            <text:p><text:s/>R$ 7,38<text:s/></text:p>
          </table:table-cell>
          <table:table-cell office:value-type="currency" office:value="5625.41" table:formula="of:=ROUND([.F70]*[.D70];2)" table:style-name="ce40">
            <text:p><text:s/>R$ 5.625,41<text:s/></text:p>
          </table:table-cell>
          <table:table-cell table:style-name="ce1"/>
          <table:table-cell office:value-type="currency" office:value="5625.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]" table:style-name="ce41">
            <text:p><text:s/>R$ 5.625,41<text:s/></text:p>
          </table:table-cell>
          <table:table-cell office:value-type="currency" office:value="0" table:formula="of:=[.I70]-[.G7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1.04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4418.12" table:style-name="ce37">
            <text:p>14.418,12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]" table:style-name="ce38">
            <text:p><text:s/>R$ 6,386102275508<text:s/></text:p>
          </table:table-cell>
          <table:table-cell office:value-type="currency" office:value="7.83" table:formula="of:=ROUND([.E71]*(1+[.$G$4]);2)" table:style-name="ce39">
            <text:p><text:s/>R$ 7,83<text:s/></text:p>
          </table:table-cell>
          <table:table-cell office:value-type="currency" office:value="112893.88" table:formula="of:=ROUND([.F71]*[.D71];2)" table:style-name="ce40">
            <text:p><text:s/>R$ 112.893,88<text:s/></text:p>
          </table:table-cell>
          <table:table-cell table:style-name="ce1"/>
          <table:table-cell office:value-type="currency" office:value="11289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]" table:style-name="ce41">
            <text:p><text:s/>R$ 112.893,88<text:s/></text:p>
          </table:table-cell>
          <table:table-cell office:value-type="currency" office:value="0" table:formula="of:=[.I71]-[.G7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1.05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172.18" table:style-name="ce37">
            <text:p>172,18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]" table:style-name="ce38">
            <text:p><text:s/>R$ 10,627191909306<text:s/></text:p>
          </table:table-cell>
          <table:table-cell office:value-type="currency" office:value="13.03" table:formula="of:=ROUND([.E72]*(1+[.$G$4]);2)" table:style-name="ce39">
            <text:p><text:s/>R$ 13,03<text:s/></text:p>
          </table:table-cell>
          <table:table-cell office:value-type="currency" office:value="2243.5100000000002" table:formula="of:=ROUND([.F72]*[.D72];2)" table:style-name="ce40">
            <text:p><text:s/>R$ 2.243,51<text:s/></text:p>
          </table:table-cell>
          <table:table-cell table:style-name="ce1"/>
          <table:table-cell office:value-type="currency" office:value="2243.51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]" table:style-name="ce41">
            <text:p><text:s/>R$ 2.243,51<text:s/></text:p>
          </table:table-cell>
          <table:table-cell office:value-type="currency" office:value="0" table:formula="of:=[.I72]-[.G7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1.06</text:p>
          </table:table-cell>
          <table:table-cell office:value-type="string" table:style-name="ce141">
            <text:p>MONTAGEM E DESMONTAGEM DE FÔRMA DE PILARES CIRCULARES, PÉ-DIREITO DUPLO, EM MADEIRA, 2 UTILIZAÇÕES. AF_05/2024</text:p>
          </table:table-cell>
          <table:table-cell office:value-type="string" table:style-name="ce36">
            <text:p>M2</text:p>
          </table:table-cell>
          <table:table-cell office:value-type="float" office:value="398.14" table:style-name="ce46">
            <text:p>398,14</text:p>
          </table:table-cell>
          <table:table-cell office:value-type="currency" office:value="166.006035396786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]" table:style-name="ce38">
            <text:p><text:s/>R$ 166,006035396787<text:s/></text:p>
          </table:table-cell>
          <table:table-cell office:value-type="currency" office:value="203.54" table:formula="of:=ROUND([.E73]*(1+[.$G$4]);2)" table:style-name="ce39">
            <text:p><text:s/>R$ 203,54<text:s/></text:p>
          </table:table-cell>
          <table:table-cell office:value-type="currency" office:value="81037.42" table:formula="of:=ROUND([.F73]*[.D73];2)" table:style-name="ce40">
            <text:p><text:s/>R$ 81.037,42<text:s/></text:p>
          </table:table-cell>
          <table:table-cell table:style-name="ce1"/>
          <table:table-cell office:value-type="currency" office:value="81037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]" table:style-name="ce41">
            <text:p><text:s/>R$ 81.037,42<text:s/></text:p>
          </table:table-cell>
          <table:table-cell office:value-type="currency" office:value="0" table:formula="of:=[.I73]-[.G7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2</text:p>
          </table:table-cell>
          <table:table-cell office:value-type="string" table:style-name="ce140">
            <text:p>VIGAS 100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]" table:style-name="ce41">
            <text:p><text:s/>R$ -<text:s text:c="3"/></text:p>
          </table:table-cell>
          <table:table-cell office:value-type="currency" office:value="0" table:formula="of:=[.I74]-[.G74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2.01</text:p>
          </table:table-cell>
          <table:table-cell office:value-type="string" table:style-name="ce141">
            <text:p>CONCRETAGEM DE VIGAS E LAJES, FCK = 4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58" table:style-name="ce37">
            <text:p>58,00</text:p>
          </table:table-cell>
          <table:table-cell office:value-type="currency" office:value="518.5792349726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]" table:style-name="ce38">
            <text:p><text:s/>R$ 518,579234972678<text:s/></text:p>
          </table:table-cell>
          <table:table-cell office:value-type="currency" office:value="635.83000000000004" table:formula="of:=ROUND([.E75]*(1+[.$G$4]);2)" table:style-name="ce39">
            <text:p><text:s/>R$ 635,83<text:s/></text:p>
          </table:table-cell>
          <table:table-cell office:value-type="currency" office:value="36878.14" table:formula="of:=ROUND([.F75]*[.D75];2)" table:style-name="ce40">
            <text:p><text:s/>R$ 36.878,14<text:s/></text:p>
          </table:table-cell>
          <table:table-cell table:style-name="ce1"/>
          <table:table-cell office:value-type="currency" office:value="36878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]" table:style-name="ce41">
            <text:p><text:s/>R$ 36.878,14<text:s/></text:p>
          </table:table-cell>
          <table:table-cell office:value-type="currency" office:value="0" table:formula="of:=[.I75]-[.G7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2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311.80000000000018" table:style-name="ce37">
            <text:p>311,80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]" table:style-name="ce38">
            <text:p><text:s/>R$ 135,502813799853<text:s/></text:p>
          </table:table-cell>
          <table:table-cell office:value-type="currency" office:value="166.14" table:formula="of:=ROUND([.E76]*(1+[.$G$4]);2)" table:style-name="ce39">
            <text:p><text:s/>R$ 166,14<text:s/></text:p>
          </table:table-cell>
          <table:table-cell office:value-type="currency" office:value="51802.45" table:formula="of:=ROUND([.F76]*[.D76];2)" table:style-name="ce40">
            <text:p><text:s/>R$ 51.802,45<text:s/></text:p>
          </table:table-cell>
          <table:table-cell table:style-name="ce1"/>
          <table:table-cell office:value-type="currency" office:value="51802.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]" table:style-name="ce41">
            <text:p><text:s/>R$ 51.802,45<text:s/></text:p>
          </table:table-cell>
          <table:table-cell office:value-type="currency" office:value="0" table:formula="of:=[.I76]-[.G7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3</text:p>
          </table:table-cell>
          <table:table-cell office:value-type="string" table:style-name="ce140">
            <text:p>ACESSO NORTE - ESCADA DE ACESSO AS ARQUIBANCADAS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]" table:style-name="ce41">
            <text:p><text:s/>R$ -<text:s text:c="3"/></text:p>
          </table:table-cell>
          <table:table-cell office:value-type="currency" office:value="0" table:formula="of:=[.I77]-[.G7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3.01</text:p>
          </table:table-cell>
          <table:table-cell office:value-type="string" table:style-name="ce140">
            <text:p>BLOCOS E BALDRAMES</text:p>
          </table:table-cell>
          <table:table-cell office:value-type="string" table:style-name="ce44">
            <text:p/>
          </table:table-cell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]" table:style-name="ce41">
            <text:p><text:s/>R$ -<text:s text:c="3"/></text:p>
          </table:table-cell>
          <table:table-cell office:value-type="currency" office:value="0" table:formula="of:=[.I78]-[.G7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3.01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26.72" table:style-name="ce46">
            <text:p>26,72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]" table:style-name="ce38">
            <text:p><text:s/>R$ 93,581273958079<text:s/></text:p>
          </table:table-cell>
          <table:table-cell office:value-type="currency" office:value="114.74" table:formula="of:=ROUND([.E79]*(1+[.$G$4]);2)" table:style-name="ce39">
            <text:p><text:s/>R$ 114,74<text:s/></text:p>
          </table:table-cell>
          <table:table-cell office:value-type="currency" office:value="3065.85" table:formula="of:=ROUND([.F79]*[.D79];2)" table:style-name="ce40">
            <text:p><text:s/>R$ 3.065,85<text:s/></text:p>
          </table:table-cell>
          <table:table-cell table:style-name="ce1"/>
          <table:table-cell office:value-type="currency" office:value="3065.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]" table:style-name="ce41">
            <text:p><text:s/>R$ 3.065,85<text:s/></text:p>
          </table:table-cell>
          <table:table-cell office:value-type="currency" office:value="0" table:formula="of:=[.I79]-[.G7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1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2.62" table:style-name="ce46">
            <text:p>12,62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]" table:style-name="ce38">
            <text:p><text:s/>R$ 31,938667319142<text:s/></text:p>
          </table:table-cell>
          <table:table-cell office:value-type="currency" office:value="39.159999999999997" table:formula="of:=ROUND([.E80]*(1+[.$G$4]);2)" table:style-name="ce39">
            <text:p><text:s/>R$ 39,16<text:s/></text:p>
          </table:table-cell>
          <table:table-cell office:value-type="currency" office:value="494.2" table:formula="of:=ROUND([.F80]*[.D80];2)" table:style-name="ce40">
            <text:p><text:s/>R$ 494,20<text:s/></text:p>
          </table:table-cell>
          <table:table-cell table:style-name="ce1"/>
          <table:table-cell office:value-type="currency" office:value="494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]" table:style-name="ce41">
            <text:p><text:s/>R$ 494,20<text:s/></text:p>
          </table:table-cell>
          <table:table-cell office:value-type="currency" office:value="0" table:formula="of:=[.I80]-[.G8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3.01.03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2.62" table:style-name="ce46">
            <text:p>12,62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]" table:style-name="ce38">
            <text:p><text:s/>R$ 22,567490416769<text:s/></text:p>
          </table:table-cell>
          <table:table-cell office:value-type="currency" office:value="27.67" table:formula="of:=ROUND([.E81]*(1+[.$G$4]);2)" table:style-name="ce39">
            <text:p><text:s/>R$ 27,67<text:s/></text:p>
          </table:table-cell>
          <table:table-cell office:value-type="currency" office:value="349.2" table:formula="of:=ROUND([.F81]*[.D81];2)" table:style-name="ce40">
            <text:p><text:s/>R$ 349,20<text:s/></text:p>
          </table:table-cell>
          <table:table-cell table:style-name="ce1"/>
          <table:table-cell office:value-type="currency" office:value="349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]" table:style-name="ce41">
            <text:p><text:s/>R$ 349,20<text:s/></text:p>
          </table:table-cell>
          <table:table-cell office:value-type="currency" office:value="0" table:formula="of:=[.I81]-[.G8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3.03.01.04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17.02" table:style-name="ce56">
            <text:p>17,02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]" table:style-name="ce38">
            <text:p><text:s/>R$ 27,151129597912<text:s/></text:p>
          </table:table-cell>
          <table:table-cell office:value-type="currency" office:value="33.29" table:formula="of:=ROUND([.E82]*(1+[.$G$4]);2)" table:style-name="ce39">
            <text:p><text:s/>R$ 33,29<text:s/></text:p>
          </table:table-cell>
          <table:table-cell office:value-type="currency" office:value="566.6" table:formula="of:=ROUND([.F82]*[.D82];2)" table:style-name="ce40">
            <text:p><text:s/>R$ 566,60<text:s/></text:p>
          </table:table-cell>
          <table:table-cell table:style-name="ce1"/>
          <table:table-cell office:value-type="currency" office:value="566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]" table:style-name="ce41">
            <text:p><text:s/>R$ 566,60<text:s/></text:p>
          </table:table-cell>
          <table:table-cell office:value-type="currency" office:value="0" table:formula="of:=[.I82]-[.G8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3.01.05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2.0099999999999998" table:style-name="ce57">
            <text:p>2,01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]" table:style-name="ce38">
            <text:p><text:s/>R$ 240,567653535601<text:s/></text:p>
          </table:table-cell>
          <table:table-cell office:value-type="currency" office:value="294.95999999999998" table:formula="of:=ROUND([.E83]*(1+[.$G$4]);2)" table:style-name="ce39">
            <text:p><text:s/>R$ 294,96<text:s/></text:p>
          </table:table-cell>
          <table:table-cell office:value-type="currency" office:value="592.87" table:formula="of:=ROUND([.F83]*[.D83];2)" table:style-name="ce40">
            <text:p><text:s/>R$ 592,87<text:s/></text:p>
          </table:table-cell>
          <table:table-cell table:style-name="ce1"/>
          <table:table-cell office:value-type="currency" office:value="592.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]" table:style-name="ce41">
            <text:p><text:s/>R$ 592,87<text:s/></text:p>
          </table:table-cell>
          <table:table-cell office:value-type="currency" office:value="0" table:formula="of:=[.I83]-[.G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1.06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65.55" table:style-name="ce57">
            <text:p>65,55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]" table:style-name="ce38">
            <text:p><text:s/>R$ 71,372644971862<text:s/></text:p>
          </table:table-cell>
          <table:table-cell office:value-type="currency" office:value="87.51" table:formula="of:=ROUND([.E84]*(1+[.$G$4]);2)" table:style-name="ce39">
            <text:p><text:s/>R$ 87,51<text:s/></text:p>
          </table:table-cell>
          <table:table-cell office:value-type="currency" office:value="5736.28" table:formula="of:=ROUND([.F84]*[.D84];2)" table:style-name="ce40">
            <text:p><text:s/>R$ 5.736,28<text:s/></text:p>
          </table:table-cell>
          <table:table-cell table:style-name="ce1"/>
          <table:table-cell office:value-type="currency" office:value="5736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]" table:style-name="ce41">
            <text:p><text:s/>R$ 5.736,28<text:s/></text:p>
          </table:table-cell>
          <table:table-cell office:value-type="currency" office:value="0" table:formula="of:=[.I84]-[.G8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3.01.07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44.02" table:style-name="ce46">
            <text:p>44,02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]" table:style-name="ce38">
            <text:p><text:s/>R$ 135,502813799853<text:s/></text:p>
          </table:table-cell>
          <table:table-cell office:value-type="currency" office:value="166.14" table:formula="of:=ROUND([.E85]*(1+[.$G$4]);2)" table:style-name="ce39">
            <text:p><text:s/>R$ 166,14<text:s/></text:p>
          </table:table-cell>
          <table:table-cell office:value-type="currency" office:value="7313.48" table:formula="of:=ROUND([.F85]*[.D85];2)" table:style-name="ce40">
            <text:p><text:s/>R$ 7.313,48<text:s/></text:p>
          </table:table-cell>
          <table:table-cell table:style-name="ce1"/>
          <table:table-cell office:value-type="currency" office:value="7313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]" table:style-name="ce41">
            <text:p><text:s/>R$ 7.313,48<text:s/></text:p>
          </table:table-cell>
          <table:table-cell office:value-type="currency" office:value="0" table:formula="of:=[.I85]-[.G8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3.03.01.08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7.7" table:style-name="ce56">
            <text:p>7,70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]" table:style-name="ce38">
            <text:p><text:s/>R$ 499,323056846913<text:s/></text:p>
          </table:table-cell>
          <table:table-cell office:value-type="currency" office:value="612.22" table:formula="of:=ROUND([.E86]*(1+[.$G$4]);2)" table:style-name="ce39">
            <text:p><text:s/>R$ 612,22<text:s/></text:p>
          </table:table-cell>
          <table:table-cell office:value-type="currency" office:value="4714.09" table:formula="of:=ROUND([.F86]*[.D86];2)" table:style-name="ce40">
            <text:p><text:s/>R$ 4.714,09<text:s/></text:p>
          </table:table-cell>
          <table:table-cell table:style-name="ce1"/>
          <table:table-cell office:value-type="currency" office:value="4714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]" table:style-name="ce41">
            <text:p><text:s/>R$ 4.714,09<text:s/></text:p>
          </table:table-cell>
          <table:table-cell office:value-type="currency" office:value="0" table:formula="of:=[.I86]-[.G86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3.01.09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3.76" table:style-name="ce56">
            <text:p>3,76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]" table:style-name="ce38">
            <text:p><text:s/>R$ 463,803931163853<text:s/></text:p>
          </table:table-cell>
          <table:table-cell office:value-type="currency" office:value="568.66999999999996" table:formula="of:=ROUND([.E87]*(1+[.$G$4]);2)" table:style-name="ce39">
            <text:p><text:s/>R$ 568,67<text:s/></text:p>
          </table:table-cell>
          <table:table-cell office:value-type="currency" office:value="2138.1999999999998" table:formula="of:=ROUND([.F87]*[.D87];2)" table:style-name="ce40">
            <text:p><text:s/>R$ 2.138,20<text:s/></text:p>
          </table:table-cell>
          <table:table-cell table:style-name="ce1"/>
          <table:table-cell office:value-type="currency" office:value="2138.1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]" table:style-name="ce41">
            <text:p><text:s/>R$ 2.138,20<text:s/></text:p>
          </table:table-cell>
          <table:table-cell office:value-type="currency" office:value="0" table:formula="of:=[.I87]-[.G8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3.03.01.10</text:p>
          </table:table-cell>
          <table:table-cell office:value-type="string" table:style-name="ce140">
            <text:p>ARMAÇÃO BLOCOS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]" table:style-name="ce41">
            <text:p><text:s/>R$ -<text:s text:c="3"/></text:p>
          </table:table-cell>
          <table:table-cell office:value-type="currency" office:value="0" table:formula="of:=[.I88]-[.G8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3.03.01.10.01</text:p>
          </table:table-cell>
          <table:table-cell office:value-type="string" table:style-name="ce141">
            <text:p>ARMAÇÃO DE BLOCO UTILIZANDO AÇO CA-60 DE 5 MM - MONTAGEM. AF_01/2024</text:p>
          </table:table-cell>
          <table:table-cell office:value-type="string" table:style-name="ce36">
            <text:p>KG</text:p>
          </table:table-cell>
          <table:table-cell office:value-type="float" office:value="2.64" table:style-name="ce57">
            <text:p>2,64</text:p>
          </table:table-cell>
          <table:table-cell office:value-type="currency" office:value="16.5891852214338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]" table:style-name="ce38">
            <text:p><text:s/>R$ 16,589185221434<text:s/></text:p>
          </table:table-cell>
          <table:table-cell office:value-type="currency" office:value="20.34" table:formula="of:=ROUND([.E89]*(1+[.$G$4]);2)" table:style-name="ce39">
            <text:p><text:s/>R$ 20,34<text:s/></text:p>
          </table:table-cell>
          <table:table-cell office:value-type="currency" office:value="53.7" table:formula="of:=ROUND([.F89]*[.D89];2)" table:style-name="ce40">
            <text:p><text:s/>R$ 53,70<text:s/></text:p>
          </table:table-cell>
          <table:table-cell table:style-name="ce1"/>
          <table:table-cell office:value-type="currency" office:value="53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]" table:style-name="ce41">
            <text:p><text:s/>R$ 53,70<text:s/></text:p>
          </table:table-cell>
          <table:table-cell office:value-type="currency" office:value="0" table:formula="of:=[.I89]-[.G8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3.03.01.10.02</text:p>
          </table:table-cell>
          <table:table-cell office:value-type="string" table:style-name="ce141">
            <text:p>ARMAÇÃO DE BLOCO UTILIZANDO AÇO CA-50 DE 6,3 MM - MONTAGEM. AF_01/2024</text:p>
          </table:table-cell>
          <table:table-cell office:value-type="string" table:style-name="ce36">
            <text:p>KG</text:p>
          </table:table-cell>
          <table:table-cell office:value-type="float" office:value="50.58" table:style-name="ce46">
            <text:p>50,58</text:p>
          </table:table-cell>
          <table:table-cell office:value-type="currency" office:value="14.1505586819998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]" table:style-name="ce38">
            <text:p><text:s/>R$ 14,150558682000<text:s/></text:p>
          </table:table-cell>
          <table:table-cell office:value-type="currency" office:value="17.350000000000001" table:formula="of:=ROUND([.E90]*(1+[.$G$4]);2)" table:style-name="ce39">
            <text:p><text:s/>R$ 17,35<text:s/></text:p>
          </table:table-cell>
          <table:table-cell office:value-type="currency" office:value="877.56" table:formula="of:=ROUND([.F90]*[.D90];2)" table:style-name="ce40">
            <text:p><text:s/>R$ 877,56<text:s/></text:p>
          </table:table-cell>
          <table:table-cell table:style-name="ce1"/>
          <table:table-cell office:value-type="currency" office:value="877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]" table:style-name="ce41">
            <text:p><text:s/>R$ 877,56<text:s/></text:p>
          </table:table-cell>
          <table:table-cell office:value-type="currency" office:value="0" table:formula="of:=[.I90]-[.G9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3.03.01.10.03</text:p>
          </table:table-cell>
          <table:table-cell office:value-type="string" table:style-name="ce141">
            <text:p>ARMAÇÃO DE BLOCO UTILIZANDO AÇO CA-50 DE 8 MM - MONTAGEM. AF_01/2024</text:p>
          </table:table-cell>
          <table:table-cell office:value-type="string" table:style-name="ce36">
            <text:p>KG</text:p>
          </table:table-cell>
          <table:table-cell office:value-type="float" office:value="63.01" table:style-name="ce46">
            <text:p>63,01</text:p>
          </table:table-cell>
          <table:table-cell office:value-type="currency" office:value="12.1768208139629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]" table:style-name="ce38">
            <text:p><text:s/>R$ 12,176820813963<text:s/></text:p>
          </table:table-cell>
          <table:table-cell office:value-type="currency" office:value="14.93" table:formula="of:=ROUND([.E91]*(1+[.$G$4]);2)" table:style-name="ce39">
            <text:p><text:s/>R$ 14,93<text:s/></text:p>
          </table:table-cell>
          <table:table-cell office:value-type="currency" office:value="940.74" table:formula="of:=ROUND([.F91]*[.D91];2)" table:style-name="ce40">
            <text:p><text:s/>R$ 940,74<text:s/></text:p>
          </table:table-cell>
          <table:table-cell table:style-name="ce1"/>
          <table:table-cell office:value-type="currency" office:value="940.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]" table:style-name="ce41">
            <text:p><text:s/>R$ 940,74<text:s/></text:p>
          </table:table-cell>
          <table:table-cell office:value-type="currency" office:value="0" table:formula="of:=[.I91]-[.G9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3.03.01.10.04</text:p>
          </table:table-cell>
          <table:table-cell office:value-type="string" table:style-name="ce141">
            <text:p>ARMAÇÃO DE BLOCO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20.149999999999999" table:style-name="ce57">
            <text:p>20,15</text:p>
          </table:table-cell>
          <table:table-cell office:value-type="currency" office:value="10.3417339531848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]" table:style-name="ce38">
            <text:p><text:s/>R$ 10,341733953185<text:s/></text:p>
          </table:table-cell>
          <table:table-cell office:value-type="currency" office:value="12.68" table:formula="of:=ROUND([.E92]*(1+[.$G$4]);2)" table:style-name="ce39">
            <text:p><text:s/>R$ 12,68<text:s/></text:p>
          </table:table-cell>
          <table:table-cell office:value-type="currency" office:value="255.5" table:formula="of:=ROUND([.F92]*[.D92];2)" table:style-name="ce40">
            <text:p><text:s/>R$ 255,50<text:s/></text:p>
          </table:table-cell>
          <table:table-cell table:style-name="ce1"/>
          <table:table-cell office:value-type="currency" office:value="255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]" table:style-name="ce41">
            <text:p><text:s/>R$ 255,50<text:s/></text:p>
          </table:table-cell>
          <table:table-cell office:value-type="currency" office:value="0" table:formula="of:=[.I92]-[.G9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1.10.05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567.04" table:style-name="ce57">
            <text:p>567,04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]" table:style-name="ce38">
            <text:p><text:s/>R$ 7,585025691216<text:s/></text:p>
          </table:table-cell>
          <table:table-cell office:value-type="currency" office:value="9.3000000000000007" table:formula="of:=ROUND([.E93]*(1+[.$G$4]);2)" table:style-name="ce39">
            <text:p><text:s/>R$ 9,30<text:s/></text:p>
          </table:table-cell>
          <table:table-cell office:value-type="currency" office:value="5273.47" table:formula="of:=ROUND([.F93]*[.D93];2)" table:style-name="ce40">
            <text:p><text:s/>R$ 5.273,47<text:s/></text:p>
          </table:table-cell>
          <table:table-cell table:style-name="ce1"/>
          <table:table-cell office:value-type="currency" office:value="5273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]" table:style-name="ce41">
            <text:p><text:s/>R$ 5.273,47<text:s/></text:p>
          </table:table-cell>
          <table:table-cell office:value-type="currency" office:value="0" table:formula="of:=[.I93]-[.G9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1.10.06</text:p>
          </table:table-cell>
          <table:table-cell office:value-type="string" table:style-name="ce141">
            <text:p>ARMAÇÃO DE BLOCO, SAPATA ISOLADA, VIGA BALDRAME E SAPATA CORRIDA UTILIZANDO AÇO CA-50 DE 16 MM - MONTAGEM. AF_01/2024</text:p>
          </table:table-cell>
          <table:table-cell office:value-type="string" table:style-name="ce36">
            <text:p>KG</text:p>
          </table:table-cell>
          <table:table-cell office:value-type="float" office:value="27.28" table:style-name="ce57">
            <text:p>27,28</text:p>
          </table:table-cell>
          <table:table-cell office:value-type="currency" office:value="6.93255036293940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]" table:style-name="ce38">
            <text:p><text:s/>R$ 6,932550362939<text:s/></text:p>
          </table:table-cell>
          <table:table-cell office:value-type="currency" office:value="8.5" table:formula="of:=ROUND([.E94]*(1+[.$G$4]);2)" table:style-name="ce39">
            <text:p><text:s/>R$ 8,50<text:s/></text:p>
          </table:table-cell>
          <table:table-cell office:value-type="currency" office:value="231.88" table:formula="of:=ROUND([.F94]*[.D94];2)" table:style-name="ce40">
            <text:p><text:s/>R$ 231,88<text:s/></text:p>
          </table:table-cell>
          <table:table-cell table:style-name="ce1"/>
          <table:table-cell office:value-type="currency" office:value="231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]" table:style-name="ce41">
            <text:p><text:s/>R$ 231,88<text:s/></text:p>
          </table:table-cell>
          <table:table-cell office:value-type="currency" office:value="0" table:formula="of:=[.I94]-[.G9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3.03.01.11</text:p>
          </table:table-cell>
          <table:table-cell office:value-type="string" table:style-name="ce140">
            <text:p>ARMAÇÃO BALDRAMES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]" table:style-name="ce41">
            <text:p><text:s/>R$ -<text:s text:c="3"/></text:p>
          </table:table-cell>
          <table:table-cell office:value-type="currency" office:value="0" table:formula="of:=[.I95]-[.G9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1.11.01</text:p>
          </table:table-cell>
          <table:table-cell office:value-type="string" table:style-name="ce141">
            <text:p>ARMAÇÃO DE SAPATA ISOLADA, VIGA BALDRAME E SAPATA CORRIDA UTILIZANDO AÇO CA-60 DE 5 MM - MONTAGEM. AF_01/2024</text:p>
          </table:table-cell>
          <table:table-cell office:value-type="string" table:style-name="ce36">
            <text:p>KG</text:p>
          </table:table-cell>
          <table:table-cell office:value-type="float" office:value="11.73" table:style-name="ce57">
            <text:p>11,73</text:p>
          </table:table-cell>
          <table:table-cell office:value-type="currency" office:value="13.3594323464643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]" table:style-name="ce38">
            <text:p><text:s/>R$ 13,359432346464<text:s/></text:p>
          </table:table-cell>
          <table:table-cell office:value-type="currency" office:value="16.38" table:formula="of:=ROUND([.E96]*(1+[.$G$4]);2)" table:style-name="ce39">
            <text:p><text:s/>R$ 16,38<text:s/></text:p>
          </table:table-cell>
          <table:table-cell office:value-type="currency" office:value="192.14" table:formula="of:=ROUND([.F96]*[.D96];2)" table:style-name="ce40">
            <text:p><text:s/>R$ 192,14<text:s/></text:p>
          </table:table-cell>
          <table:table-cell table:style-name="ce1"/>
          <table:table-cell office:value-type="currency" office:value="192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]" table:style-name="ce41">
            <text:p><text:s/>R$ 192,14<text:s/></text:p>
          </table:table-cell>
          <table:table-cell office:value-type="currency" office:value="0" table:formula="of:=[.I96]-[.G9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1.11.02</text:p>
          </table:table-cell>
          <table:table-cell office:value-type="string" table:style-name="ce141">
            <text:p>ARMAÇÃO DE SAPATA ISOLADA, VIGA BALDRAME E SAPATA CORRIDA UTILIZANDO AÇO CA-50 DE 6,3 MM - MONTAGEM. AF_01/2024</text:p>
          </table:table-cell>
          <table:table-cell office:value-type="string" table:style-name="ce36">
            <text:p>KG</text:p>
          </table:table-cell>
          <table:table-cell office:value-type="float" office:value="128.34" table:style-name="ce57">
            <text:p>128,34</text:p>
          </table:table-cell>
          <table:table-cell office:value-type="currency" office:value="11.7119321425658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]" table:style-name="ce38">
            <text:p><text:s/>R$ 11,711932142566<text:s/></text:p>
          </table:table-cell>
          <table:table-cell office:value-type="currency" office:value="14.36" table:formula="of:=ROUND([.E97]*(1+[.$G$4]);2)" table:style-name="ce39">
            <text:p><text:s/>R$ 14,36<text:s/></text:p>
          </table:table-cell>
          <table:table-cell office:value-type="currency" office:value="1842.96" table:formula="of:=ROUND([.F97]*[.D97];2)" table:style-name="ce40">
            <text:p><text:s/>R$ 1.842,96<text:s/></text:p>
          </table:table-cell>
          <table:table-cell table:style-name="ce1"/>
          <table:table-cell office:value-type="currency" office:value="1842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]" table:style-name="ce41">
            <text:p><text:s/>R$ 1.842,96<text:s/></text:p>
          </table:table-cell>
          <table:table-cell office:value-type="currency" office:value="0" table:formula="of:=[.I97]-[.G9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1.11.03</text:p>
          </table:table-cell>
          <table:table-cell office:value-type="string" table:style-name="ce141">
            <text:p>ARMAÇÃO DE SAPATA ISOLADA, VIGA BALDRAME E SAPATA CORRIDA UTILIZANDO AÇO CA-50 DE 8 MM - MONTAGEM. AF_01/2024</text:p>
          </table:table-cell>
          <table:table-cell office:value-type="string" table:style-name="ce36">
            <text:p>KG</text:p>
          </table:table-cell>
          <table:table-cell office:value-type="float" office:value="12490" table:style-name="ce46">
            <text:p>12.490,00</text:p>
          </table:table-cell>
          <table:table-cell office:value-type="currency" office:value="10.406981486012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]" table:style-name="ce38">
            <text:p><text:s/>R$ 10,406981486013<text:s/></text:p>
          </table:table-cell>
          <table:table-cell office:value-type="currency" office:value="12.76" table:formula="of:=ROUND([.E98]*(1+[.$G$4]);2)" table:style-name="ce39">
            <text:p><text:s/>R$ 12,76<text:s/></text:p>
          </table:table-cell>
          <table:table-cell office:value-type="currency" office:value="159372.4" table:formula="of:=ROUND([.F98]*[.D98];2)" table:style-name="ce40">
            <text:p><text:s/>R$ 159.372,40<text:s/></text:p>
          </table:table-cell>
          <table:table-cell table:style-name="ce1"/>
          <table:table-cell office:value-type="currency" office:value="159372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]" table:style-name="ce41">
            <text:p><text:s/>R$ 159.372,40<text:s/></text:p>
          </table:table-cell>
          <table:table-cell office:value-type="currency" office:value="0" table:formula="of:=[.I98]-[.G9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1.11.04</text:p>
          </table:table-cell>
          <table:table-cell office:value-type="string" table:style-name="ce141">
            <text:p>ARMAÇÃO DE SAPATA ISOLADA, VIGA BALDRAME E SAPATA CORRIDA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148.35" table:style-name="ce57">
            <text:p>148,35</text:p>
          </table:table-cell>
          <table:table-cell office:value-type="currency" office:value="9.05309517983851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0]" table:style-name="ce38">
            <text:p><text:s/>R$ 9,053095179839<text:s/></text:p>
          </table:table-cell>
          <table:table-cell office:value-type="currency" office:value="11.1" table:formula="of:=ROUND([.E99]*(1+[.$G$4]);2)" table:style-name="ce39">
            <text:p><text:s/>R$ 11,10<text:s/></text:p>
          </table:table-cell>
          <table:table-cell office:value-type="currency" office:value="1646.69" table:formula="of:=ROUND([.F99]*[.D99];2)" table:style-name="ce40">
            <text:p><text:s/>R$ 1.646,69<text:s/></text:p>
          </table:table-cell>
          <table:table-cell table:style-name="ce1"/>
          <table:table-cell office:value-type="currency" office:value="1646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]" table:style-name="ce41">
            <text:p><text:s/>R$ 1.646,69<text:s/></text:p>
          </table:table-cell>
          <table:table-cell office:value-type="currency" office:value="0" table:formula="of:=[.I99]-[.G9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1.11.05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3969.29" table:style-name="ce46">
            <text:p>3.969,29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1]" table:style-name="ce38">
            <text:p><text:s/>R$ 7,585025691216<text:s/></text:p>
          </table:table-cell>
          <table:table-cell office:value-type="currency" office:value="9.3000000000000007" table:formula="of:=ROUND([.E100]*(1+[.$G$4]);2)" table:style-name="ce39">
            <text:p><text:s/>R$ 9,30<text:s/></text:p>
          </table:table-cell>
          <table:table-cell office:value-type="currency" office:value="36914.400000000001" table:formula="of:=ROUND([.F100]*[.D100];2)" table:style-name="ce40">
            <text:p><text:s/>R$ 36.914,40<text:s/></text:p>
          </table:table-cell>
          <table:table-cell table:style-name="ce1"/>
          <table:table-cell office:value-type="currency" office:value="36914.4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]" table:style-name="ce41">
            <text:p><text:s/>R$ 36.914,40<text:s/></text:p>
          </table:table-cell>
          <table:table-cell office:value-type="currency" office:value="0" table:formula="of:=[.I100]-[.G10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1.11.06</text:p>
          </table:table-cell>
          <table:table-cell office:value-type="string" table:style-name="ce141">
            <text:p>ARMAÇÃO DE BLOCO, SAPATA ISOLADA, VIGA BALDRAME E SAPATA CORRIDA UTILIZANDO AÇO CA-50 DE 16 MM - MONTAGEM. AF_01/2024</text:p>
          </table:table-cell>
          <table:table-cell office:value-type="string" table:style-name="ce36">
            <text:p>KG</text:p>
          </table:table-cell>
          <table:table-cell office:value-type="float" office:value="36.770000000000003" table:style-name="ce57">
            <text:p>36,77</text:p>
          </table:table-cell>
          <table:table-cell office:value-type="currency" office:value="6.93255036293940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2]" table:style-name="ce38">
            <text:p><text:s/>R$ 6,932550362939<text:s/></text:p>
          </table:table-cell>
          <table:table-cell office:value-type="currency" office:value="8.5" table:formula="of:=ROUND([.E101]*(1+[.$G$4]);2)" table:style-name="ce39">
            <text:p><text:s/>R$ 8,50<text:s/></text:p>
          </table:table-cell>
          <table:table-cell office:value-type="currency" office:value="312.55" table:formula="of:=ROUND([.F101]*[.D101];2)" table:style-name="ce40">
            <text:p><text:s/>R$ 312,55<text:s/></text:p>
          </table:table-cell>
          <table:table-cell table:style-name="ce1"/>
          <table:table-cell office:value-type="currency" office:value="312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2]" table:style-name="ce41">
            <text:p><text:s/>R$ 312,55<text:s/></text:p>
          </table:table-cell>
          <table:table-cell office:value-type="currency" office:value="0" table:formula="of:=[.I101]-[.G10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3.03.02</text:p>
          </table:table-cell>
          <table:table-cell office:value-type="string" table:style-name="ce140">
            <text:p>PILARES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3]" table:style-name="ce41">
            <text:p><text:s/>R$ -<text:s text:c="3"/></text:p>
          </table:table-cell>
          <table:table-cell office:value-type="currency" office:value="0" table:formula="of:=[.I102]-[.G10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3.03.02.01</text:p>
          </table:table-cell>
          <table:table-cell office:value-type="string" table:style-name="ce141">
            <text:p>CONCRETAGEM DE PILARES, FCK = 30MPA, COM USO DE BOMBA EM EDIFICAÇÃO COM SEÇÃO MÉDIA DE PILARES MENOR OU IGUAL A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" table:style-name="ce46">
            <text:p>1,00</text:p>
          </table:table-cell>
          <table:table-cell office:value-type="currency" office:value="444.327542614794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4]" table:style-name="ce38">
            <text:p><text:s/>R$ 444,327542614795<text:s/></text:p>
          </table:table-cell>
          <table:table-cell office:value-type="currency" office:value="544.79" table:formula="of:=ROUND([.E103]*(1+[.$G$4]);2)" table:style-name="ce39">
            <text:p><text:s/>R$ 544,79<text:s/></text:p>
          </table:table-cell>
          <table:table-cell office:value-type="currency" office:value="544.79" table:formula="of:=ROUND([.F103]*[.D103];2)" table:style-name="ce40">
            <text:p><text:s/>R$ 544,79<text:s/></text:p>
          </table:table-cell>
          <table:table-cell table:style-name="ce1"/>
          <table:table-cell office:value-type="currency" office:value="544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4]" table:style-name="ce41">
            <text:p><text:s/>R$ 544,79<text:s/></text:p>
          </table:table-cell>
          <table:table-cell office:value-type="currency" office:value="0" table:formula="of:=[.I103]-[.G10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2.02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30.59" table:style-name="ce56">
            <text:p>30,59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5]" table:style-name="ce38">
            <text:p><text:s/>R$ 10,627191909306<text:s/></text:p>
          </table:table-cell>
          <table:table-cell office:value-type="currency" office:value="13.03" table:formula="of:=ROUND([.E104]*(1+[.$G$4]);2)" table:style-name="ce39">
            <text:p><text:s/>R$ 13,03<text:s/></text:p>
          </table:table-cell>
          <table:table-cell office:value-type="currency" office:value="398.59" table:formula="of:=ROUND([.F104]*[.D104];2)" table:style-name="ce40">
            <text:p><text:s/>R$ 398,59<text:s/></text:p>
          </table:table-cell>
          <table:table-cell table:style-name="ce1"/>
          <table:table-cell office:value-type="currency" office:value="398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5]" table:style-name="ce41">
            <text:p><text:s/>R$ 398,59<text:s/></text:p>
          </table:table-cell>
          <table:table-cell office:value-type="currency" office:value="0" table:formula="of:=[.I104]-[.G10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2.03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2268.15" table:style-name="ce57">
            <text:p>2.268,15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6]" table:style-name="ce38">
            <text:p><text:s/>R$ 6,019084903352<text:s/></text:p>
          </table:table-cell>
          <table:table-cell office:value-type="currency" office:value="7.38" table:formula="of:=ROUND([.E105]*(1+[.$G$4]);2)" table:style-name="ce39">
            <text:p><text:s/>R$ 7,38<text:s/></text:p>
          </table:table-cell>
          <table:table-cell office:value-type="currency" office:value="16738.95" table:formula="of:=ROUND([.F105]*[.D105];2)" table:style-name="ce40">
            <text:p><text:s/>R$ 16.738,95<text:s/></text:p>
          </table:table-cell>
          <table:table-cell table:style-name="ce1"/>
          <table:table-cell office:value-type="currency" office:value="16738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6]" table:style-name="ce41">
            <text:p><text:s/>R$ 16.738,95<text:s/></text:p>
          </table:table-cell>
          <table:table-cell office:value-type="currency" office:value="0" table:formula="of:=[.I105]-[.G10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3.03.02.04</text:p>
          </table:table-cell>
          <table:table-cell office:value-type="string" table:style-name="ce141">
            <text:p>MONTAGEM E DESMONTAGEM DE FÔRMA DE PILARES RETANGULARES E ESTRUTURAS SIMILARES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4.96" table:style-name="ce46">
            <text:p>14,96</text:p>
          </table:table-cell>
          <table:table-cell office:value-type="currency" office:value="94.49473941766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7]" table:style-name="ce38">
            <text:p><text:s/>R$ 94,494739417666<text:s/></text:p>
          </table:table-cell>
          <table:table-cell office:value-type="currency" office:value="115.86" table:formula="of:=ROUND([.E106]*(1+[.$G$4]);2)" table:style-name="ce39">
            <text:p><text:s/>R$ 115,86<text:s/></text:p>
          </table:table-cell>
          <table:table-cell office:value-type="currency" office:value="1733.27" table:formula="of:=ROUND([.F106]*[.D106];2)" table:style-name="ce40">
            <text:p><text:s/>R$ 1.733,27<text:s/></text:p>
          </table:table-cell>
          <table:table-cell table:style-name="ce1"/>
          <table:table-cell office:value-type="currency" office:value="1733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7]" table:style-name="ce41">
            <text:p><text:s/>R$ 1.733,27<text:s/></text:p>
          </table:table-cell>
          <table:table-cell office:value-type="currency" office:value="0" table:formula="of:=[.I106]-[.G10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3.03.03</text:p>
          </table:table-cell>
          <table:table-cell office:value-type="string" table:style-name="ce140">
            <text:p>LAJES</text:p>
          </table:table-cell>
          <table:table-cell office:value-type="string" table:style-name="ce23">
            <text:p/>
          </table:table-cell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8]" table:style-name="ce41">
            <text:p><text:s/>R$ -<text:s text:c="3"/></text:p>
          </table:table-cell>
          <table:table-cell office:value-type="currency" office:value="0" table:formula="of:=[.I107]-[.G10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3.03.03.01</text:p>
          </table:table-cell>
          <table:table-cell office:value-type="string" table:style-name="ce141">
            <text:p>LAJE PRÉ-FABRICADA MISTA VIGOTA TRELIÇADA/LAJOTA CERÂMICA - LT 25 (20+5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124.69" table:style-name="ce57">
            <text:p>124,69</text:p>
          </table:table-cell>
          <table:table-cell office:value-type="currency" office:value="224.957181306581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9]" table:style-name="ce38">
            <text:p><text:s/>R$ 224,957181306582<text:s/></text:p>
          </table:table-cell>
          <table:table-cell office:value-type="currency" office:value="275.82" table:formula="of:=ROUND([.E108]*(1+[.$G$4]);2)" table:style-name="ce39">
            <text:p><text:s/>R$ 275,82<text:s/></text:p>
          </table:table-cell>
          <table:table-cell office:value-type="currency" office:value="34392" table:formula="of:=ROUND([.F108]*[.D108];2)" table:style-name="ce40">
            <text:p><text:s/>R$ 34.392,00<text:s/></text:p>
          </table:table-cell>
          <table:table-cell table:style-name="ce1"/>
          <table:table-cell office:value-type="currency" office:value="343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9]" table:style-name="ce41">
            <text:p><text:s/>R$ 34.392,00<text:s/></text:p>
          </table:table-cell>
          <table:table-cell office:value-type="currency" office:value="0" table:formula="of:=[.I108]-[.G10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3.03.03.02</text:p>
          </table:table-cell>
          <table:table-cell office:value-type="string" table:style-name="ce141">
            <text:p>LAJE PRÉ-FABRICADA MISTA VIGOTA TRELIÇADA/LAJOTA CERÂMICA - LT 12 (8+4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14.63" table:style-name="ce57">
            <text:p>14,63</text:p>
          </table:table-cell>
          <table:table-cell office:value-type="currency" office:value="131.351439523693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0]" table:style-name="ce38">
            <text:p><text:s/>R$ 131,351439523693<text:s/></text:p>
          </table:table-cell>
          <table:table-cell office:value-type="currency" office:value="161.05000000000001" table:formula="of:=ROUND([.E109]*(1+[.$G$4]);2)" table:style-name="ce39">
            <text:p><text:s/>R$ 161,05<text:s/></text:p>
          </table:table-cell>
          <table:table-cell office:value-type="currency" office:value="2356.16" table:formula="of:=ROUND([.F109]*[.D109];2)" table:style-name="ce40">
            <text:p><text:s/>R$ 2.356,16<text:s/></text:p>
          </table:table-cell>
          <table:table-cell table:style-name="ce1"/>
          <table:table-cell office:value-type="currency" office:value="2356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0]" table:style-name="ce41">
            <text:p><text:s/>R$ 2.356,16<text:s/></text:p>
          </table:table-cell>
          <table:table-cell office:value-type="currency" office:value="0" table:formula="of:=[.I109]-[.G10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3.03.04</text:p>
          </table:table-cell>
          <table:table-cell office:value-type="string" table:style-name="ce140">
            <text:p>ESCADA 01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1]" table:style-name="ce41">
            <text:p><text:s/>R$ -<text:s text:c="3"/></text:p>
          </table:table-cell>
          <table:table-cell office:value-type="currency" office:value="0" table:formula="of:=[.I110]-[.G11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0">
            <text:p>03.03.04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7.06" table:style-name="ce57">
            <text:p>7,06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2]" table:style-name="ce38">
            <text:p><text:s/>R$ 93,581273958079<text:s/></text:p>
          </table:table-cell>
          <table:table-cell office:value-type="currency" office:value="114.74" table:formula="of:=ROUND([.E111]*(1+[.$G$4]);2)" table:style-name="ce39">
            <text:p><text:s/>R$ 114,74<text:s/></text:p>
          </table:table-cell>
          <table:table-cell office:value-type="currency" office:value="810.06" table:formula="of:=ROUND([.F111]*[.D111];2)" table:style-name="ce40">
            <text:p><text:s/>R$ 810,06<text:s/></text:p>
          </table:table-cell>
          <table:table-cell table:style-name="ce1"/>
          <table:table-cell office:value-type="currency" office:value="810.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2]" table:style-name="ce41">
            <text:p><text:s/>R$ 810,06<text:s/></text:p>
          </table:table-cell>
          <table:table-cell office:value-type="currency" office:value="0" table:formula="of:=[.I111]-[.G11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4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9.18" table:style-name="ce57">
            <text:p>9,1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3]" table:style-name="ce38">
            <text:p><text:s/>R$ 31,938667319142<text:s/></text:p>
          </table:table-cell>
          <table:table-cell office:value-type="currency" office:value="39.159999999999997" table:formula="of:=ROUND([.E112]*(1+[.$G$4]);2)" table:style-name="ce39">
            <text:p><text:s/>R$ 39,16<text:s/></text:p>
          </table:table-cell>
          <table:table-cell office:value-type="currency" office:value="359.49" table:formula="of:=ROUND([.F112]*[.D112];2)" table:style-name="ce40">
            <text:p><text:s/>R$ 359,49<text:s/></text:p>
          </table:table-cell>
          <table:table-cell table:style-name="ce1"/>
          <table:table-cell office:value-type="currency" office:value="359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3]" table:style-name="ce41">
            <text:p><text:s/>R$ 359,49<text:s/></text:p>
          </table:table-cell>
          <table:table-cell office:value-type="currency" office:value="0" table:formula="of:=[.I112]-[.G11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4.03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9.18" table:style-name="ce57">
            <text:p>9,18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4]" table:style-name="ce38">
            <text:p><text:s/>R$ 22,567490416769<text:s/></text:p>
          </table:table-cell>
          <table:table-cell office:value-type="currency" office:value="27.67" table:formula="of:=ROUND([.E113]*(1+[.$G$4]);2)" table:style-name="ce39">
            <text:p><text:s/>R$ 27,67<text:s/></text:p>
          </table:table-cell>
          <table:table-cell office:value-type="currency" office:value="254.01" table:formula="of:=ROUND([.F113]*[.D113];2)" table:style-name="ce40">
            <text:p><text:s/>R$ 254,01<text:s/></text:p>
          </table:table-cell>
          <table:table-cell table:style-name="ce1"/>
          <table:table-cell office:value-type="currency" office:value="254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4]" table:style-name="ce41">
            <text:p><text:s/>R$ 254,01<text:s/></text:p>
          </table:table-cell>
          <table:table-cell office:value-type="currency" office:value="0" table:formula="of:=[.I113]-[.G1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4.04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1.36" table:style-name="ce46">
            <text:p>1,36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5]" table:style-name="ce38">
            <text:p><text:s/>R$ 240,567653535601<text:s/></text:p>
          </table:table-cell>
          <table:table-cell office:value-type="currency" office:value="294.95999999999998" table:formula="of:=ROUND([.E114]*(1+[.$G$4]);2)" table:style-name="ce39">
            <text:p><text:s/>R$ 294,96<text:s/></text:p>
          </table:table-cell>
          <table:table-cell office:value-type="currency" office:value="401.15" table:formula="of:=ROUND([.F114]*[.D114];2)" table:style-name="ce40">
            <text:p><text:s/>R$ 401,15<text:s/></text:p>
          </table:table-cell>
          <table:table-cell table:style-name="ce1"/>
          <table:table-cell office:value-type="currency" office:value="401.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5]" table:style-name="ce41">
            <text:p><text:s/>R$ 401,15<text:s/></text:p>
          </table:table-cell>
          <table:table-cell office:value-type="currency" office:value="0" table:formula="of:=[.I114]-[.G11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4.05</text:p>
          </table:table-cell>
          <table:table-cell office:value-type="string" table:style-name="ce141">
            <text:p>FABRICAÇÃO, MONTAGEM E DESMONTAGEM DE FORMA PARA RADIER, PISO DE CONCRETO OU LAJE SOBRE SOLO, EM MADEIRA SERRADA, 4 UTILIZAÇÕES. AF_09/2021</text:p>
          </table:table-cell>
          <table:table-cell office:value-type="string" table:style-name="ce36">
            <text:p>M2</text:p>
          </table:table-cell>
          <table:table-cell office:value-type="float" office:value="14.16" table:style-name="ce57">
            <text:p>14,16</text:p>
          </table:table-cell>
          <table:table-cell office:value-type="currency" office:value="128.945436750672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6]" table:style-name="ce38">
            <text:p><text:s/>R$ 128,945436750673<text:s/></text:p>
          </table:table-cell>
          <table:table-cell office:value-type="currency" office:value="158.1" table:formula="of:=ROUND([.E115]*(1+[.$G$4]);2)" table:style-name="ce39">
            <text:p><text:s/>R$ 158,10<text:s/></text:p>
          </table:table-cell>
          <table:table-cell office:value-type="currency" office:value="2238.6999999999998" table:formula="of:=ROUND([.F115]*[.D115];2)" table:style-name="ce40">
            <text:p><text:s/>R$ 2.238,70<text:s/></text:p>
          </table:table-cell>
          <table:table-cell table:style-name="ce1"/>
          <table:table-cell office:value-type="currency" office:value="2238.6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6]" table:style-name="ce41">
            <text:p><text:s/>R$ 2.238,70<text:s/></text:p>
          </table:table-cell>
          <table:table-cell office:value-type="currency" office:value="0" table:formula="of:=[.I115]-[.G11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3.03.04.06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5.3" table:style-name="ce46">
            <text:p>5,30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7]" table:style-name="ce38">
            <text:p><text:s/>R$ 463,803931163853<text:s/></text:p>
          </table:table-cell>
          <table:table-cell office:value-type="currency" office:value="568.66999999999996" table:formula="of:=ROUND([.E116]*(1+[.$G$4]);2)" table:style-name="ce39">
            <text:p><text:s/>R$ 568,67<text:s/></text:p>
          </table:table-cell>
          <table:table-cell office:value-type="currency" office:value="3013.95" table:formula="of:=ROUND([.F116]*[.D116];2)" table:style-name="ce40">
            <text:p><text:s/>R$ 3.013,95<text:s/></text:p>
          </table:table-cell>
          <table:table-cell table:style-name="ce1"/>
          <table:table-cell office:value-type="currency" office:value="3013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7]" table:style-name="ce41">
            <text:p><text:s/>R$ 3.013,95<text:s/></text:p>
          </table:table-cell>
          <table:table-cell office:value-type="currency" office:value="0" table:formula="of:=[.I116]-[.G11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3.03.04.07</text:p>
          </table:table-cell>
          <table:table-cell office:value-type="string" table:style-name="ce141">
            <text:p>ARMAÇÃO DE ESCADA, DE UMA ESTRUTURA CONVENCIONAL DE CONCRETO ARMADO UTILIZANDO AÇO CA-50 DE 10,0 MM - MONTAGEM. AF_11/2020</text:p>
          </table:table-cell>
          <table:table-cell office:value-type="string" table:style-name="ce36">
            <text:p>KG</text:p>
          </table:table-cell>
          <table:table-cell office:value-type="float" office:value="285.2" table:style-name="ce57">
            <text:p>285,20</text:p>
          </table:table-cell>
          <table:table-cell office:value-type="currency" office:value="9.00415953021776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18]" table:style-name="ce38">
            <text:p><text:s/>R$ 9,004159530218<text:s/></text:p>
          </table:table-cell>
          <table:table-cell office:value-type="currency" office:value="11.04" table:formula="of:=ROUND([.E117]*(1+[.$G$4]);2)" table:style-name="ce39">
            <text:p><text:s/>R$ 11,04<text:s/></text:p>
          </table:table-cell>
          <table:table-cell office:value-type="currency" office:value="3148.61" table:formula="of:=ROUND([.F117]*[.D117];2)" table:style-name="ce40">
            <text:p><text:s/>R$ 3.148,61<text:s/></text:p>
          </table:table-cell>
          <table:table-cell table:style-name="ce1"/>
          <table:table-cell office:value-type="currency" office:value="3148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8]" table:style-name="ce41">
            <text:p><text:s/>R$ 3.148,61<text:s/></text:p>
          </table:table-cell>
          <table:table-cell office:value-type="currency" office:value="0" table:formula="of:=[.I117]-[.G11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3.03.05</text:p>
          </table:table-cell>
          <table:table-cell office:value-type="string" table:style-name="ce140">
            <text:p>ESCADA 02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19]" table:style-name="ce41">
            <text:p><text:s/>R$ -<text:s text:c="3"/></text:p>
          </table:table-cell>
          <table:table-cell office:value-type="currency" office:value="0" table:formula="of:=[.I118]-[.G11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5.01</text:p>
          </table:table-cell>
          <table:table-cell office:value-type="string" table:style-name="ce141">
            <text:p>MONTAGEM E DESMONTAGEM DE FÔRMA PARA ESCADAS, COM 1 LANCE E LAJE PLANA, EM CHAPA DE MADEIRA COMPENSADA PLASTIFICADA, 8 UTILIZAÇÕES. AF_11/2020</text:p>
          </table:table-cell>
          <table:table-cell office:value-type="string" table:style-name="ce36">
            <text:p>M2</text:p>
          </table:table-cell>
          <table:table-cell office:value-type="float" office:value="26.73" table:style-name="ce46">
            <text:p>26,73</text:p>
          </table:table-cell>
          <table:table-cell office:value-type="currency" office:value="189.030258543348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0]" table:style-name="ce38">
            <text:p><text:s/>R$ 189,030258543349<text:s/></text:p>
          </table:table-cell>
          <table:table-cell office:value-type="currency" office:value="231.77" table:formula="of:=ROUND([.E119]*(1+[.$G$4]);2)" table:style-name="ce39">
            <text:p><text:s/>R$ 231,77<text:s/></text:p>
          </table:table-cell>
          <table:table-cell office:value-type="currency" office:value="6195.21" table:formula="of:=ROUND([.F119]*[.D119];2)" table:style-name="ce40">
            <text:p><text:s/>R$ 6.195,21<text:s/></text:p>
          </table:table-cell>
          <table:table-cell table:style-name="ce1"/>
          <table:table-cell office:value-type="currency" office:value="6195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0]" table:style-name="ce41">
            <text:p><text:s/>R$ 6.195,21<text:s/></text:p>
          </table:table-cell>
          <table:table-cell office:value-type="currency" office:value="0" table:formula="of:=[.I119]-[.G11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3.03.05.02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3.37" table:style-name="ce56">
            <text:p>3,37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1]" table:style-name="ce38">
            <text:p><text:s/>R$ 463,803931163853<text:s/></text:p>
          </table:table-cell>
          <table:table-cell office:value-type="currency" office:value="568.66999999999996" table:formula="of:=ROUND([.E120]*(1+[.$G$4]);2)" table:style-name="ce39">
            <text:p><text:s/>R$ 568,67<text:s/></text:p>
          </table:table-cell>
          <table:table-cell office:value-type="currency" office:value="1916.42" table:formula="of:=ROUND([.F120]*[.D120];2)" table:style-name="ce40">
            <text:p><text:s/>R$ 1.916,42<text:s/></text:p>
          </table:table-cell>
          <table:table-cell table:style-name="ce1"/>
          <table:table-cell office:value-type="currency" office:value="1916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1]" table:style-name="ce41">
            <text:p><text:s/>R$ 1.916,42<text:s/></text:p>
          </table:table-cell>
          <table:table-cell office:value-type="currency" office:value="0" table:formula="of:=[.I120]-[.G12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5.03</text:p>
          </table:table-cell>
          <table:table-cell office:value-type="string" table:style-name="ce141">
            <text:p>ARMAÇÃO DE ESCADA, DE UMA ESTRUTURA CONVENCIONAL DE CONCRETO ARMADO UTILIZANDO AÇO CA-60 DE 5,0 MM - MONTAGEM. AF_11/2020</text:p>
          </table:table-cell>
          <table:table-cell office:value-type="string" table:style-name="ce36">
            <text:p>KG</text:p>
          </table:table-cell>
          <table:table-cell office:value-type="float" office:value="10.98" table:style-name="ce57">
            <text:p>10,98</text:p>
          </table:table-cell>
          <table:table-cell office:value-type="currency" office:value="18.67710627191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2]" table:style-name="ce38">
            <text:p><text:s/>R$ 18,677106271919<text:s/></text:p>
          </table:table-cell>
          <table:table-cell office:value-type="currency" office:value="22.9" table:formula="of:=ROUND([.E121]*(1+[.$G$4]);2)" table:style-name="ce39">
            <text:p><text:s/>R$ 22,90<text:s/></text:p>
          </table:table-cell>
          <table:table-cell office:value-type="currency" office:value="251.44" table:formula="of:=ROUND([.F121]*[.D121];2)" table:style-name="ce40">
            <text:p><text:s/>R$ 251,44<text:s/></text:p>
          </table:table-cell>
          <table:table-cell table:style-name="ce1"/>
          <table:table-cell office:value-type="currency" office:value="251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2]" table:style-name="ce41">
            <text:p><text:s/>R$ 251,44<text:s/></text:p>
          </table:table-cell>
          <table:table-cell office:value-type="currency" office:value="0" table:formula="of:=[.I121]-[.G12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3.03.05.04</text:p>
          </table:table-cell>
          <table:table-cell office:value-type="string" table:style-name="ce141">
            <text:p>ARMAÇÃO DE ESCADA, DE UMA ESTRUTURA CONVENCIONAL DE CONCRETO ARMADO UTILIZANDO AÇO CA-50 DE 10,0 MM - MONTAGEM. AF_11/2020</text:p>
          </table:table-cell>
          <table:table-cell office:value-type="string" table:style-name="ce36">
            <text:p>KG</text:p>
          </table:table-cell>
          <table:table-cell office:value-type="float" office:value="130.51" table:style-name="ce46">
            <text:p>130,51</text:p>
          </table:table-cell>
          <table:table-cell office:value-type="currency" office:value="9.00415953021776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3]" table:style-name="ce38">
            <text:p><text:s/>R$ 9,004159530218<text:s/></text:p>
          </table:table-cell>
          <table:table-cell office:value-type="currency" office:value="11.04" table:formula="of:=ROUND([.E122]*(1+[.$G$4]);2)" table:style-name="ce39">
            <text:p><text:s/>R$ 11,04<text:s/></text:p>
          </table:table-cell>
          <table:table-cell office:value-type="currency" office:value="1440.83" table:formula="of:=ROUND([.F122]*[.D122];2)" table:style-name="ce40">
            <text:p><text:s/>R$ 1.440,83<text:s/></text:p>
          </table:table-cell>
          <table:table-cell table:style-name="ce1"/>
          <table:table-cell office:value-type="currency" office:value="1440.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3]" table:style-name="ce41">
            <text:p><text:s/>R$ 1.440,83<text:s/></text:p>
          </table:table-cell>
          <table:table-cell office:value-type="currency" office:value="0" table:formula="of:=[.I122]-[.G122]" table:style-name="ce42">
            <text:p><text:s/>R$ -<text:s text:c="13"/></text:p>
          </table:table-cell>
          <table:table-cell table:number-columns-repeated="16374"/>
        </table:table-row>
        <table:table-row table:style-name="ro12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3</text:p>
          </table:table-cell>
          <table:table-cell office:value-type="currency" office:value="648227.19999999995" table:formula="of:=SUBTOTAL(9;[.G66:.G122])" table:style-name="ce135">
            <text:p><text:s/>R$ 648.227,20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27">
            <text:p>04</text:p>
          </table:table-cell>
          <table:table-cell office:value-type="string" table:style-name="ce140">
            <text:p>ESTRUTURAS DE CONCRETO DO PRÉDIO DOS VESTIÁRIOS - PRÉDIO 01</text:p>
          </table:table-cell>
          <table:table-cell table:style-name="ce23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5]" table:style-name="ce41">
            <text:p><text:s/>R$ -<text:s text:c="3"/></text:p>
          </table:table-cell>
          <table:table-cell office:value-type="currency" office:value="0" table:formula="of:=[.I124]-[.G12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4.01</text:p>
          </table:table-cell>
          <table:table-cell office:value-type="string" table:style-name="ce140">
            <text:p>VIGAS 300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6]" table:style-name="ce41">
            <text:p><text:s/>R$ -<text:s text:c="3"/></text:p>
          </table:table-cell>
          <table:table-cell office:value-type="currency" office:value="0" table:formula="of:=[.I125]-[.G12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4.01.01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21.040000000000003" table:style-name="ce57">
            <text:p>21,04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7]" table:style-name="ce38">
            <text:p><text:s/>R$ 463,803931163853<text:s/></text:p>
          </table:table-cell>
          <table:table-cell office:value-type="currency" office:value="568.66999999999996" table:formula="of:=ROUND([.E126]*(1+[.$G$4]);2)" table:style-name="ce39">
            <text:p><text:s/>R$ 568,67<text:s/></text:p>
          </table:table-cell>
          <table:table-cell office:value-type="currency" office:value="11964.82" table:formula="of:=ROUND([.F126]*[.D126];2)" table:style-name="ce40">
            <text:p><text:s/>R$ 11.964,82<text:s/></text:p>
          </table:table-cell>
          <table:table-cell table:style-name="ce1"/>
          <table:table-cell office:value-type="currency" office:value="11964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7]" table:style-name="ce41">
            <text:p><text:s/>R$ 11.964,82<text:s/></text:p>
          </table:table-cell>
          <table:table-cell office:value-type="currency" office:value="0" table:formula="of:=[.I126]-[.G12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285.55" table:style-name="ce57">
            <text:p>285,55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8]" table:style-name="ce38">
            <text:p><text:s/>R$ 9,411956610391<text:s/></text:p>
          </table:table-cell>
          <table:table-cell office:value-type="currency" office:value="11.54" table:formula="of:=ROUND([.E127]*(1+[.$G$4]);2)" table:style-name="ce39">
            <text:p><text:s/>R$ 11,54<text:s/></text:p>
          </table:table-cell>
          <table:table-cell office:value-type="currency" office:value="3295.25" table:formula="of:=ROUND([.F127]*[.D127];2)" table:style-name="ce40">
            <text:p><text:s/>R$ 3.295,25<text:s/></text:p>
          </table:table-cell>
          <table:table-cell table:style-name="ce1"/>
          <table:table-cell office:value-type="currency" office:value="3295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8]" table:style-name="ce41">
            <text:p><text:s/>R$ 3.295,25<text:s/></text:p>
          </table:table-cell>
          <table:table-cell office:value-type="currency" office:value="0" table:formula="of:=[.I127]-[.G12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3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4.55" table:style-name="ce57">
            <text:p>4,55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29]" table:style-name="ce38">
            <text:p><text:s/>R$ 8,433243617976<text:s/></text:p>
          </table:table-cell>
          <table:table-cell office:value-type="currency" office:value="10.34" table:formula="of:=ROUND([.E128]*(1+[.$G$4]);2)" table:style-name="ce39">
            <text:p><text:s/>R$ 10,34<text:s/></text:p>
          </table:table-cell>
          <table:table-cell office:value-type="currency" office:value="47.05" table:formula="of:=ROUND([.F128]*[.D128];2)" table:style-name="ce40">
            <text:p><text:s/>R$ 47,05<text:s/></text:p>
          </table:table-cell>
          <table:table-cell table:style-name="ce1"/>
          <table:table-cell office:value-type="currency" office:value="47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29]" table:style-name="ce41">
            <text:p><text:s/>R$ 47,05<text:s/></text:p>
          </table:table-cell>
          <table:table-cell office:value-type="currency" office:value="0" table:formula="of:=[.I128]-[.G12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4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29.17" table:style-name="ce57">
            <text:p>29,17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0]" table:style-name="ce38">
            <text:p><text:s/>R$ 7,315879618302<text:s/></text:p>
          </table:table-cell>
          <table:table-cell office:value-type="currency" office:value="8.9700000000000006" table:formula="of:=ROUND([.E129]*(1+[.$G$4]);2)" table:style-name="ce39">
            <text:p><text:s/>R$ 8,97<text:s/></text:p>
          </table:table-cell>
          <table:table-cell office:value-type="currency" office:value="261.64999999999998" table:formula="of:=ROUND([.F129]*[.D129];2)" table:style-name="ce40">
            <text:p><text:s/>R$ 261,65<text:s/></text:p>
          </table:table-cell>
          <table:table-cell table:style-name="ce1"/>
          <table:table-cell office:value-type="currency" office:value="261.64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0]" table:style-name="ce41">
            <text:p><text:s/>R$ 261,65<text:s/></text:p>
          </table:table-cell>
          <table:table-cell office:value-type="currency" office:value="0" table:formula="of:=[.I129]-[.G12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5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26.05" table:style-name="ce57">
            <text:p>26,05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1]" table:style-name="ce38">
            <text:p><text:s/>R$ 6,019084903352<text:s/></text:p>
          </table:table-cell>
          <table:table-cell office:value-type="currency" office:value="7.38" table:formula="of:=ROUND([.E130]*(1+[.$G$4]);2)" table:style-name="ce39">
            <text:p><text:s/>R$ 7,38<text:s/></text:p>
          </table:table-cell>
          <table:table-cell office:value-type="currency" office:value="192.25" table:formula="of:=ROUND([.F130]*[.D130];2)" table:style-name="ce40">
            <text:p><text:s/>R$ 192,25<text:s/></text:p>
          </table:table-cell>
          <table:table-cell table:style-name="ce1"/>
          <table:table-cell office:value-type="currency" office:value="192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1]" table:style-name="ce41">
            <text:p><text:s/>R$ 192,25<text:s/></text:p>
          </table:table-cell>
          <table:table-cell office:value-type="currency" office:value="0" table:formula="of:=[.I130]-[.G13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6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201.34" table:style-name="ce46">
            <text:p>201,34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2]" table:style-name="ce38">
            <text:p><text:s/>R$ 5,717315064024<text:s/></text:p>
          </table:table-cell>
          <table:table-cell office:value-type="currency" office:value="7.01" table:formula="of:=ROUND([.E131]*(1+[.$G$4]);2)" table:style-name="ce39">
            <text:p><text:s/>R$ 7,01<text:s/></text:p>
          </table:table-cell>
          <table:table-cell office:value-type="currency" office:value="1411.39" table:formula="of:=ROUND([.F131]*[.D131];2)" table:style-name="ce40">
            <text:p><text:s/>R$ 1.411,39<text:s/></text:p>
          </table:table-cell>
          <table:table-cell table:style-name="ce1"/>
          <table:table-cell office:value-type="currency" office:value="1411.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2]" table:style-name="ce41">
            <text:p><text:s/>R$ 1.411,39<text:s/></text:p>
          </table:table-cell>
          <table:table-cell office:value-type="currency" office:value="0" table:formula="of:=[.I131]-[.G13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7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88.48" table:style-name="ce57">
            <text:p>88,48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3]" table:style-name="ce38">
            <text:p><text:s/>R$ 6,386102275508<text:s/></text:p>
          </table:table-cell>
          <table:table-cell office:value-type="currency" office:value="7.83" table:formula="of:=ROUND([.E132]*(1+[.$G$4]);2)" table:style-name="ce39">
            <text:p><text:s/>R$ 7,83<text:s/></text:p>
          </table:table-cell>
          <table:table-cell office:value-type="currency" office:value="692.8" table:formula="of:=ROUND([.F132]*[.D132];2)" table:style-name="ce40">
            <text:p><text:s/>R$ 692,80<text:s/></text:p>
          </table:table-cell>
          <table:table-cell table:style-name="ce1"/>
          <table:table-cell office:value-type="currency" office:value="692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3]" table:style-name="ce41">
            <text:p><text:s/>R$ 692,80<text:s/></text:p>
          </table:table-cell>
          <table:table-cell office:value-type="currency" office:value="0" table:formula="of:=[.I132]-[.G13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8</text:p>
          </table:table-cell>
          <table:table-cell office:value-type="string" table:style-name="ce141">
            <text:p>ARMAÇÃO DE PILAR OU VIGA DE ESTRUTURA CONVENCIONAL DE CONCRETO ARMADO UTILIZANDO AÇO CA-50 DE 25,0 MM - MONTAGEM. AF_06/2022</text:p>
          </table:table-cell>
          <table:table-cell office:value-type="string" table:style-name="ce36">
            <text:p>KG</text:p>
          </table:table-cell>
          <table:table-cell office:value-type="float" office:value="74.02" table:style-name="ce46">
            <text:p>74,02</text:p>
          </table:table-cell>
          <table:table-cell office:value-type="currency" office:value="6.27191909305929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4]" table:style-name="ce38">
            <text:p><text:s/>R$ 6,271919093059<text:s/></text:p>
          </table:table-cell>
          <table:table-cell office:value-type="currency" office:value="7.69" table:formula="of:=ROUND([.E133]*(1+[.$G$4]);2)" table:style-name="ce39">
            <text:p><text:s/>R$ 7,69<text:s/></text:p>
          </table:table-cell>
          <table:table-cell office:value-type="currency" office:value="569.21" table:formula="of:=ROUND([.F133]*[.D133];2)" table:style-name="ce40">
            <text:p><text:s/>R$ 569,21<text:s/></text:p>
          </table:table-cell>
          <table:table-cell table:style-name="ce1"/>
          <table:table-cell office:value-type="currency" office:value="569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4]" table:style-name="ce41">
            <text:p><text:s/>R$ 569,21<text:s/></text:p>
          </table:table-cell>
          <table:table-cell office:value-type="currency" office:value="0" table:formula="of:=[.I133]-[.G13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09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133.94999999999999" table:style-name="ce56">
            <text:p>133,95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5]" table:style-name="ce38">
            <text:p><text:s/>R$ 10,627191909306<text:s/></text:p>
          </table:table-cell>
          <table:table-cell office:value-type="currency" office:value="13.03" table:formula="of:=ROUND([.E134]*(1+[.$G$4]);2)" table:style-name="ce39">
            <text:p><text:s/>R$ 13,03<text:s/></text:p>
          </table:table-cell>
          <table:table-cell office:value-type="currency" office:value="1745.37" table:formula="of:=ROUND([.F134]*[.D134];2)" table:style-name="ce40">
            <text:p><text:s/>R$ 1.745,37<text:s/></text:p>
          </table:table-cell>
          <table:table-cell table:style-name="ce1"/>
          <table:table-cell office:value-type="currency" office:value="1745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5]" table:style-name="ce41">
            <text:p><text:s/>R$ 1.745,37<text:s/></text:p>
          </table:table-cell>
          <table:table-cell office:value-type="currency" office:value="0" table:formula="of:=[.I134]-[.G13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1.10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66" table:style-name="ce57">
            <text:p>166,00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6]" table:style-name="ce38">
            <text:p><text:s/>R$ 135,502813799853<text:s/></text:p>
          </table:table-cell>
          <table:table-cell office:value-type="currency" office:value="166.14" table:formula="of:=ROUND([.E135]*(1+[.$G$4]);2)" table:style-name="ce39">
            <text:p><text:s/>R$ 166,14<text:s/></text:p>
          </table:table-cell>
          <table:table-cell office:value-type="currency" office:value="27579.24" table:formula="of:=ROUND([.F135]*[.D135];2)" table:style-name="ce40">
            <text:p><text:s/>R$ 27.579,24<text:s/></text:p>
          </table:table-cell>
          <table:table-cell table:style-name="ce1"/>
          <table:table-cell office:value-type="currency" office:value="27579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6]" table:style-name="ce41">
            <text:p><text:s/>R$ 27.579,24<text:s/></text:p>
          </table:table-cell>
          <table:table-cell office:value-type="currency" office:value="0" table:formula="of:=[.I135]-[.G13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1">
            <text:p>04.02</text:p>
          </table:table-cell>
          <table:table-cell office:value-type="string" table:style-name="ce140">
            <text:p>RAMPA DE ACESSO AO PRÉDIO DOS VESTIÁRIOS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7]" table:style-name="ce41">
            <text:p><text:s/>R$ -<text:s text:c="3"/></text:p>
          </table:table-cell>
          <table:table-cell office:value-type="currency" office:value="0" table:formula="of:=[.I136]-[.G13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1">
            <text:p>04.02.01</text:p>
          </table:table-cell>
          <table:table-cell office:value-type="string" table:style-name="ce140">
            <text:p>BLOCOS E BALDRAMES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8]" table:style-name="ce41">
            <text:p><text:s/>R$ -<text:s text:c="3"/></text:p>
          </table:table-cell>
          <table:table-cell office:value-type="currency" office:value="0" table:formula="of:=[.I137]-[.G13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4.02.01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9.85" table:style-name="ce46">
            <text:p>9,85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39]" table:style-name="ce38">
            <text:p><text:s/>R$ 93,581273958079<text:s/></text:p>
          </table:table-cell>
          <table:table-cell office:value-type="currency" office:value="114.74" table:formula="of:=ROUND([.E138]*(1+[.$G$4]);2)" table:style-name="ce39">
            <text:p><text:s/>R$ 114,74<text:s/></text:p>
          </table:table-cell>
          <table:table-cell office:value-type="currency" office:value="1130.19" table:formula="of:=ROUND([.F138]*[.D138];2)" table:style-name="ce40">
            <text:p><text:s/>R$ 1.130,19<text:s/></text:p>
          </table:table-cell>
          <table:table-cell table:style-name="ce1"/>
          <table:table-cell office:value-type="currency" office:value="1130.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39]" table:style-name="ce41">
            <text:p><text:s/>R$ 1.130,19<text:s/></text:p>
          </table:table-cell>
          <table:table-cell office:value-type="currency" office:value="0" table:formula="of:=[.I138]-[.G13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4.02.01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11.81" table:style-name="ce46">
            <text:p>11,81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0]" table:style-name="ce38">
            <text:p><text:s/>R$ 6,638936465215<text:s/></text:p>
          </table:table-cell>
          <table:table-cell office:value-type="currency" office:value="8.14" table:formula="of:=ROUND([.E139]*(1+[.$G$4]);2)" table:style-name="ce39">
            <text:p><text:s/>R$ 8,14<text:s/></text:p>
          </table:table-cell>
          <table:table-cell office:value-type="currency" office:value="96.13" table:formula="of:=ROUND([.F139]*[.D139];2)" table:style-name="ce40">
            <text:p><text:s/>R$ 96,13<text:s/></text:p>
          </table:table-cell>
          <table:table-cell table:style-name="ce1"/>
          <table:table-cell office:value-type="currency" office:value="96.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0]" table:style-name="ce41">
            <text:p><text:s/>R$ 96,13<text:s/></text:p>
          </table:table-cell>
          <table:table-cell office:value-type="currency" office:value="0" table:formula="of:=[.I139]-[.G13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03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4.41" table:style-name="ce57">
            <text:p>4,41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1]" table:style-name="ce38">
            <text:p><text:s/>R$ 31,938667319142<text:s/></text:p>
          </table:table-cell>
          <table:table-cell office:value-type="currency" office:value="39.159999999999997" table:formula="of:=ROUND([.E140]*(1+[.$G$4]);2)" table:style-name="ce39">
            <text:p><text:s/>R$ 39,16<text:s/></text:p>
          </table:table-cell>
          <table:table-cell office:value-type="currency" office:value="172.7" table:formula="of:=ROUND([.F140]*[.D140];2)" table:style-name="ce40">
            <text:p><text:s/>R$ 172,70<text:s/></text:p>
          </table:table-cell>
          <table:table-cell table:style-name="ce1"/>
          <table:table-cell office:value-type="currency" office:value="172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1]" table:style-name="ce41">
            <text:p><text:s/>R$ 172,70<text:s/></text:p>
          </table:table-cell>
          <table:table-cell office:value-type="currency" office:value="0" table:formula="of:=[.I140]-[.G14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04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4.41" table:style-name="ce57">
            <text:p>4,41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2]" table:style-name="ce38">
            <text:p><text:s/>R$ 22,567490416769<text:s/></text:p>
          </table:table-cell>
          <table:table-cell office:value-type="currency" office:value="27.67" table:formula="of:=ROUND([.E141]*(1+[.$G$4]);2)" table:style-name="ce39">
            <text:p><text:s/>R$ 27,67<text:s/></text:p>
          </table:table-cell>
          <table:table-cell office:value-type="currency" office:value="122.02" table:formula="of:=ROUND([.F141]*[.D141];2)" table:style-name="ce40">
            <text:p><text:s/>R$ 122,02<text:s/></text:p>
          </table:table-cell>
          <table:table-cell table:style-name="ce1"/>
          <table:table-cell office:value-type="currency" office:value="122.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2]" table:style-name="ce41">
            <text:p><text:s/>R$ 122,02<text:s/></text:p>
          </table:table-cell>
          <table:table-cell office:value-type="currency" office:value="0" table:formula="of:=[.I141]-[.G14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4.02.01.05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6.46" table:style-name="ce57">
            <text:p>6,46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3]" table:style-name="ce38">
            <text:p><text:s/>R$ 27,151129597912<text:s/></text:p>
          </table:table-cell>
          <table:table-cell office:value-type="currency" office:value="33.29" table:formula="of:=ROUND([.E142]*(1+[.$G$4]);2)" table:style-name="ce39">
            <text:p><text:s/>R$ 33,29<text:s/></text:p>
          </table:table-cell>
          <table:table-cell office:value-type="currency" office:value="215.05" table:formula="of:=ROUND([.F142]*[.D142];2)" table:style-name="ce40">
            <text:p><text:s/>R$ 215,05<text:s/></text:p>
          </table:table-cell>
          <table:table-cell table:style-name="ce1"/>
          <table:table-cell office:value-type="currency" office:value="215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3]" table:style-name="ce41">
            <text:p><text:s/>R$ 215,05<text:s/></text:p>
          </table:table-cell>
          <table:table-cell office:value-type="currency" office:value="0" table:formula="of:=[.I142]-[.G14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06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0.59" table:style-name="ce57">
            <text:p>0,59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4]" table:style-name="ce38">
            <text:p><text:s/>R$ 240,567653535601<text:s/></text:p>
          </table:table-cell>
          <table:table-cell office:value-type="currency" office:value="294.95999999999998" table:formula="of:=ROUND([.E143]*(1+[.$G$4]);2)" table:style-name="ce39">
            <text:p><text:s/>R$ 294,96<text:s/></text:p>
          </table:table-cell>
          <table:table-cell office:value-type="currency" office:value="174.03" table:formula="of:=ROUND([.F143]*[.D143];2)" table:style-name="ce40">
            <text:p><text:s/>R$ 174,03<text:s/></text:p>
          </table:table-cell>
          <table:table-cell table:style-name="ce1"/>
          <table:table-cell office:value-type="currency" office:value="174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4]" table:style-name="ce41">
            <text:p><text:s/>R$ 174,03<text:s/></text:p>
          </table:table-cell>
          <table:table-cell office:value-type="currency" office:value="0" table:formula="of:=[.I143]-[.G14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07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14" table:style-name="ce57">
            <text:p>14,00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5]" table:style-name="ce38">
            <text:p><text:s/>R$ 71,372644971862<text:s/></text:p>
          </table:table-cell>
          <table:table-cell office:value-type="currency" office:value="87.51" table:formula="of:=ROUND([.E144]*(1+[.$G$4]);2)" table:style-name="ce39">
            <text:p><text:s/>R$ 87,51<text:s/></text:p>
          </table:table-cell>
          <table:table-cell office:value-type="currency" office:value="1225.1400000000001" table:formula="of:=ROUND([.F144]*[.D144];2)" table:style-name="ce40">
            <text:p><text:s/>R$ 1.225,14<text:s/></text:p>
          </table:table-cell>
          <table:table-cell table:style-name="ce1"/>
          <table:table-cell office:value-type="currency" office:value="1225.14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5]" table:style-name="ce41">
            <text:p><text:s/>R$ 1.225,14<text:s/></text:p>
          </table:table-cell>
          <table:table-cell office:value-type="currency" office:value="0" table:formula="of:=[.I144]-[.G14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08</text:p>
          </table:table-cell>
          <table:table-cell office:value-type="string" table:style-name="ce141">
            <text:p>FABRICAÇÃO, MONTAGEM E DESMONTAGEM DE FÔRMA PARA VIGA BALDRAME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3.02" table:style-name="ce57">
            <text:p>3,02</text:p>
          </table:table-cell>
          <table:table-cell office:value-type="currency" office:value="61.1614060843324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6]" table:style-name="ce38">
            <text:p><text:s/>R$ 61,161406084332<text:s/></text:p>
          </table:table-cell>
          <table:table-cell office:value-type="currency" office:value="74.989999999999995" table:formula="of:=ROUND([.E145]*(1+[.$G$4]);2)" table:style-name="ce39">
            <text:p><text:s/>R$ 74,99<text:s/></text:p>
          </table:table-cell>
          <table:table-cell office:value-type="currency" office:value="226.47" table:formula="of:=ROUND([.F145]*[.D145];2)" table:style-name="ce40">
            <text:p><text:s/>R$ 226,47<text:s/></text:p>
          </table:table-cell>
          <table:table-cell table:style-name="ce1"/>
          <table:table-cell office:value-type="currency" office:value="226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6]" table:style-name="ce41">
            <text:p><text:s/>R$ 226,47<text:s/></text:p>
          </table:table-cell>
          <table:table-cell office:value-type="currency" office:value="0" table:formula="of:=[.I145]-[.G14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4.02.01.09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2.8" table:style-name="ce46">
            <text:p>2,80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7]" table:style-name="ce38">
            <text:p><text:s/>R$ 499,323056846913<text:s/></text:p>
          </table:table-cell>
          <table:table-cell office:value-type="currency" office:value="612.22" table:formula="of:=ROUND([.E146]*(1+[.$G$4]);2)" table:style-name="ce39">
            <text:p><text:s/>R$ 612,22<text:s/></text:p>
          </table:table-cell>
          <table:table-cell office:value-type="currency" office:value="1714.22" table:formula="of:=ROUND([.F146]*[.D146];2)" table:style-name="ce40">
            <text:p><text:s/>R$ 1.714,22<text:s/></text:p>
          </table:table-cell>
          <table:table-cell table:style-name="ce1"/>
          <table:table-cell office:value-type="currency" office:value="1714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7]" table:style-name="ce41">
            <text:p><text:s/>R$ 1.714,22<text:s/></text:p>
          </table:table-cell>
          <table:table-cell office:value-type="currency" office:value="0" table:formula="of:=[.I146]-[.G146]" table:style-name="ce42">
            <text:p><text:s/>R$ -<text:s text:c="13"/></text:p>
          </table:table-cell>
          <table:table-cell table:number-columns-repeated="16374"/>
        </table:table-row>
        <table:table-row table:style-name="ro13">
          <table:table-cell office:value-type="string" table:style-name="ce47">
            <text:p>04.02.01.10</text:p>
          </table:table-cell>
          <table:table-cell office:value-type="string" table:style-name="ce141">
            <text:p>ARMAÇÃO DE BLOCO UTILIZANDO AÇO CA-50 DE 6,3 MM - MONTAGEM. AF_01/2024</text:p>
          </table:table-cell>
          <table:table-cell office:value-type="string" table:style-name="ce36">
            <text:p>KG</text:p>
          </table:table-cell>
          <table:table-cell office:value-type="float" office:value="20.399999999999999" table:style-name="ce57">
            <text:p>20,40</text:p>
          </table:table-cell>
          <table:table-cell office:value-type="currency" office:value="14.1505586819998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8]" table:style-name="ce38">
            <text:p><text:s/>R$ 14,150558682000<text:s/></text:p>
          </table:table-cell>
          <table:table-cell office:value-type="currency" office:value="17.350000000000001" table:formula="of:=ROUND([.E147]*(1+[.$G$4]);2)" table:style-name="ce39">
            <text:p><text:s/>R$ 17,35<text:s/></text:p>
          </table:table-cell>
          <table:table-cell office:value-type="currency" office:value="353.94" table:formula="of:=ROUND([.F147]*[.D147];2)" table:style-name="ce40">
            <text:p><text:s/>R$ 353,94<text:s/></text:p>
          </table:table-cell>
          <table:table-cell table:style-name="ce1"/>
          <table:table-cell office:value-type="currency" office:value="353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8]" table:style-name="ce41">
            <text:p><text:s/>R$ 353,94<text:s/></text:p>
          </table:table-cell>
          <table:table-cell office:value-type="currency" office:value="0" table:formula="of:=[.I147]-[.G14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11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56.56" table:style-name="ce46">
            <text:p>56,56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49]" table:style-name="ce38">
            <text:p><text:s/>R$ 7,585025691216<text:s/></text:p>
          </table:table-cell>
          <table:table-cell office:value-type="currency" office:value="9.3000000000000007" table:formula="of:=ROUND([.E148]*(1+[.$G$4]);2)" table:style-name="ce39">
            <text:p><text:s/>R$ 9,30<text:s/></text:p>
          </table:table-cell>
          <table:table-cell office:value-type="currency" office:value="526.01" table:formula="of:=ROUND([.F148]*[.D148];2)" table:style-name="ce40">
            <text:p><text:s/>R$ 526,01<text:s/></text:p>
          </table:table-cell>
          <table:table-cell table:style-name="ce1"/>
          <table:table-cell office:value-type="currency" office:value="526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49]" table:style-name="ce41">
            <text:p><text:s/>R$ 526,01<text:s/></text:p>
          </table:table-cell>
          <table:table-cell office:value-type="currency" office:value="0" table:formula="of:=[.I148]-[.G14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12</text:p>
          </table:table-cell>
          <table:table-cell office:value-type="string" table:style-name="ce141">
            <text:p>ARMAÇÃO DE SAPATA ISOLADA, VIGA BALDRAME E SAPATA CORRIDA UTILIZANDO AÇO CA-50 DE 6,3 MM - MONTAGEM. AF_01/2024</text:p>
          </table:table-cell>
          <table:table-cell office:value-type="string" table:style-name="ce36">
            <text:p>KG</text:p>
          </table:table-cell>
          <table:table-cell office:value-type="float" office:value="4.9400000000000004" table:style-name="ce57">
            <text:p>4,94</text:p>
          </table:table-cell>
          <table:table-cell office:value-type="currency" office:value="11.7119321425658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0]" table:style-name="ce38">
            <text:p><text:s/>R$ 11,711932142566<text:s/></text:p>
          </table:table-cell>
          <table:table-cell office:value-type="currency" office:value="14.36" table:formula="of:=ROUND([.E149]*(1+[.$G$4]);2)" table:style-name="ce39">
            <text:p><text:s/>R$ 14,36<text:s/></text:p>
          </table:table-cell>
          <table:table-cell office:value-type="currency" office:value="70.94" table:formula="of:=ROUND([.F149]*[.D149];2)" table:style-name="ce40">
            <text:p><text:s/>R$ 70,94<text:s/></text:p>
          </table:table-cell>
          <table:table-cell table:style-name="ce1"/>
          <table:table-cell office:value-type="currency" office:value="70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0]" table:style-name="ce41">
            <text:p><text:s/>R$ 70,94<text:s/></text:p>
          </table:table-cell>
          <table:table-cell office:value-type="currency" office:value="0" table:formula="of:=[.I149]-[.G14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1.13</text:p>
          </table:table-cell>
          <table:table-cell office:value-type="string" table:style-name="ce141">
            <text:p>ARMAÇÃO DE SAPATA ISOLADA, VIGA BALDRAME E SAPATA CORRIDA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11.26" table:style-name="ce57">
            <text:p>11,26</text:p>
          </table:table-cell>
          <table:table-cell office:value-type="currency" office:value="9.05309517983851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1]" table:style-name="ce38">
            <text:p><text:s/>R$ 9,053095179839<text:s/></text:p>
          </table:table-cell>
          <table:table-cell office:value-type="currency" office:value="11.1" table:formula="of:=ROUND([.E150]*(1+[.$G$4]);2)" table:style-name="ce39">
            <text:p><text:s/>R$ 11,10<text:s/></text:p>
          </table:table-cell>
          <table:table-cell office:value-type="currency" office:value="124.99" table:formula="of:=ROUND([.F150]*[.D150];2)" table:style-name="ce40">
            <text:p><text:s/>R$ 124,99<text:s/></text:p>
          </table:table-cell>
          <table:table-cell table:style-name="ce1"/>
          <table:table-cell office:value-type="currency" office:value="124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1]" table:style-name="ce41">
            <text:p><text:s/>R$ 124,99<text:s/></text:p>
          </table:table-cell>
          <table:table-cell office:value-type="currency" office:value="0" table:formula="of:=[.I150]-[.G15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4.02.02</text:p>
          </table:table-cell>
          <table:table-cell office:value-type="string" table:style-name="ce140">
            <text:p>PILARES</text:p>
          </table:table-cell>
          <table:table-cell office:value-type="string" table:style-name="ce23">
            <text:p/>
          </table:table-cell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2]" table:style-name="ce41">
            <text:p><text:s/>R$ -<text:s text:c="3"/></text:p>
          </table:table-cell>
          <table:table-cell office:value-type="currency" office:value="0" table:formula="of:=[.I151]-[.G151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2">
            <text:p>04.02.02.01</text:p>
          </table:table-cell>
          <table:table-cell office:value-type="string" table:style-name="ce141">
            <text:p>CONCRETAGEM DE PILARES, FCK = 30MPA, COM USO DE BOMBA EM EDIFICAÇÃO COM SEÇÃO MÉDIA DE PILARES MENOR OU IGUAL A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0.16" table:style-name="ce56">
            <text:p>0,16</text:p>
          </table:table-cell>
          <table:table-cell office:value-type="currency" office:value="444.327542614794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3]" table:style-name="ce38">
            <text:p><text:s/>R$ 444,327542614795<text:s/></text:p>
          </table:table-cell>
          <table:table-cell office:value-type="currency" office:value="544.79" table:formula="of:=ROUND([.E152]*(1+[.$G$4]);2)" table:style-name="ce39">
            <text:p><text:s/>R$ 544,79<text:s/></text:p>
          </table:table-cell>
          <table:table-cell office:value-type="currency" office:value="87.17" table:formula="of:=ROUND([.F152]*[.D152];2)" table:style-name="ce40">
            <text:p><text:s/>R$ 87,17<text:s/></text:p>
          </table:table-cell>
          <table:table-cell table:style-name="ce1"/>
          <table:table-cell office:value-type="currency" office:value="87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3]" table:style-name="ce41">
            <text:p><text:s/>R$ 87,17<text:s/></text:p>
          </table:table-cell>
          <table:table-cell office:value-type="currency" office:value="0" table:formula="of:=[.I152]-[.G15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2">
            <text:p>04.02.02.02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1" table:style-name="ce57">
            <text:p>1,00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4]" table:style-name="ce38">
            <text:p><text:s/>R$ 10,627191909306<text:s/></text:p>
          </table:table-cell>
          <table:table-cell office:value-type="currency" office:value="13.03" table:formula="of:=ROUND([.E153]*(1+[.$G$4]);2)" table:style-name="ce39">
            <text:p><text:s/>R$ 13,03<text:s/></text:p>
          </table:table-cell>
          <table:table-cell office:value-type="currency" office:value="13.03" table:formula="of:=ROUND([.F153]*[.D153];2)" table:style-name="ce40">
            <text:p><text:s/>R$ 13,03<text:s/></text:p>
          </table:table-cell>
          <table:table-cell table:style-name="ce1"/>
          <table:table-cell office:value-type="currency" office:value="13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4]" table:style-name="ce41">
            <text:p><text:s/>R$ 13,03<text:s/></text:p>
          </table:table-cell>
          <table:table-cell office:value-type="currency" office:value="0" table:formula="of:=[.I153]-[.G15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2">
            <text:p>04.02.02.03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13.08" table:style-name="ce46">
            <text:p>13,08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5]" table:style-name="ce38">
            <text:p><text:s/>R$ 9,411956610391<text:s/></text:p>
          </table:table-cell>
          <table:table-cell office:value-type="currency" office:value="11.54" table:formula="of:=ROUND([.E154]*(1+[.$G$4]);2)" table:style-name="ce39">
            <text:p><text:s/>R$ 11,54<text:s/></text:p>
          </table:table-cell>
          <table:table-cell office:value-type="currency" office:value="150.94" table:formula="of:=ROUND([.F154]*[.D154];2)" table:style-name="ce40">
            <text:p><text:s/>R$ 150,94<text:s/></text:p>
          </table:table-cell>
          <table:table-cell table:style-name="ce1"/>
          <table:table-cell office:value-type="currency" office:value="150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5]" table:style-name="ce41">
            <text:p><text:s/>R$ 150,94<text:s/></text:p>
          </table:table-cell>
          <table:table-cell office:value-type="currency" office:value="0" table:formula="of:=[.I154]-[.G15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2">
            <text:p>04.02.02.04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75" table:style-name="ce46">
            <text:p>75,00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6]" table:style-name="ce38">
            <text:p><text:s/>R$ 5,717315064024<text:s/></text:p>
          </table:table-cell>
          <table:table-cell office:value-type="currency" office:value="7.01" table:formula="of:=ROUND([.E155]*(1+[.$G$4]);2)" table:style-name="ce39">
            <text:p><text:s/>R$ 7,01<text:s/></text:p>
          </table:table-cell>
          <table:table-cell office:value-type="currency" office:value="525.75" table:formula="of:=ROUND([.F155]*[.D155];2)" table:style-name="ce40">
            <text:p><text:s/>R$ 525,75<text:s/></text:p>
          </table:table-cell>
          <table:table-cell table:style-name="ce1"/>
          <table:table-cell office:value-type="currency" office:value="525.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6]" table:style-name="ce41">
            <text:p><text:s/>R$ 525,75<text:s/></text:p>
          </table:table-cell>
          <table:table-cell office:value-type="currency" office:value="0" table:formula="of:=[.I155]-[.G15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2">
            <text:p>04.02.02.05</text:p>
          </table:table-cell>
          <table:table-cell office:value-type="string" table:style-name="ce141">
            <text:p>MONTAGEM E DESMONTAGEM DE FÔRMA DE PILARES RETANGULARES E ESTRUTURAS SIMILARES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2.34" table:style-name="ce57">
            <text:p>2,34</text:p>
          </table:table-cell>
          <table:table-cell office:value-type="currency" office:value="94.49473941766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7]" table:style-name="ce38">
            <text:p><text:s/>R$ 94,494739417666<text:s/></text:p>
          </table:table-cell>
          <table:table-cell office:value-type="currency" office:value="115.86" table:formula="of:=ROUND([.E156]*(1+[.$G$4]);2)" table:style-name="ce39">
            <text:p><text:s/>R$ 115,86<text:s/></text:p>
          </table:table-cell>
          <table:table-cell office:value-type="currency" office:value="271.11" table:formula="of:=ROUND([.F156]*[.D156];2)" table:style-name="ce40">
            <text:p><text:s/>R$ 271,11<text:s/></text:p>
          </table:table-cell>
          <table:table-cell table:style-name="ce1"/>
          <table:table-cell office:value-type="currency" office:value="271.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7]" table:style-name="ce41">
            <text:p><text:s/>R$ 271,11<text:s/></text:p>
          </table:table-cell>
          <table:table-cell office:value-type="currency" office:value="0" table:formula="of:=[.I156]-[.G15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4.02.03</text:p>
          </table:table-cell>
          <table:table-cell office:value-type="string" table:style-name="ce140">
            <text:p>VIGAS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8]" table:style-name="ce41">
            <text:p><text:s/>R$ -<text:s text:c="3"/></text:p>
          </table:table-cell>
          <table:table-cell office:value-type="currency" office:value="0" table:formula="of:=[.I157]-[.G157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4.02.03.01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.03" table:style-name="ce57">
            <text:p>1,03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59]" table:style-name="ce38">
            <text:p><text:s/>R$ 463,803931163853<text:s/></text:p>
          </table:table-cell>
          <table:table-cell office:value-type="currency" office:value="568.66999999999996" table:formula="of:=ROUND([.E158]*(1+[.$G$4]);2)" table:style-name="ce39">
            <text:p><text:s/>R$ 568,67<text:s/></text:p>
          </table:table-cell>
          <table:table-cell office:value-type="currency" office:value="585.73" table:formula="of:=ROUND([.F158]*[.D158];2)" table:style-name="ce40">
            <text:p><text:s/>R$ 585,73<text:s/></text:p>
          </table:table-cell>
          <table:table-cell table:style-name="ce1"/>
          <table:table-cell office:value-type="currency" office:value="585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59]" table:style-name="ce41">
            <text:p><text:s/>R$ 585,73<text:s/></text:p>
          </table:table-cell>
          <table:table-cell office:value-type="currency" office:value="0" table:formula="of:=[.I158]-[.G15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2.03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22.64" table:style-name="ce57">
            <text:p>22,64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0]" table:style-name="ce38">
            <text:p><text:s/>R$ 9,411956610391<text:s/></text:p>
          </table:table-cell>
          <table:table-cell office:value-type="currency" office:value="11.54" table:formula="of:=ROUND([.E159]*(1+[.$G$4]);2)" table:style-name="ce39">
            <text:p><text:s/>R$ 11,54<text:s/></text:p>
          </table:table-cell>
          <table:table-cell office:value-type="currency" office:value="261.27" table:formula="of:=ROUND([.F159]*[.D159];2)" table:style-name="ce40">
            <text:p><text:s/>R$ 261,27<text:s/></text:p>
          </table:table-cell>
          <table:table-cell table:style-name="ce1"/>
          <table:table-cell office:value-type="currency" office:value="261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0]" table:style-name="ce41">
            <text:p><text:s/>R$ 261,27<text:s/></text:p>
          </table:table-cell>
          <table:table-cell office:value-type="currency" office:value="0" table:formula="of:=[.I159]-[.G15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2.03.03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95.32" table:style-name="ce57">
            <text:p>95,32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1]" table:style-name="ce38">
            <text:p><text:s/>R$ 6,019084903352<text:s/></text:p>
          </table:table-cell>
          <table:table-cell office:value-type="currency" office:value="7.38" table:formula="of:=ROUND([.E160]*(1+[.$G$4]);2)" table:style-name="ce39">
            <text:p><text:s/>R$ 7,38<text:s/></text:p>
          </table:table-cell>
          <table:table-cell office:value-type="currency" office:value="703.46" table:formula="of:=ROUND([.F160]*[.D160];2)" table:style-name="ce40">
            <text:p><text:s/>R$ 703,46<text:s/></text:p>
          </table:table-cell>
          <table:table-cell table:style-name="ce1"/>
          <table:table-cell office:value-type="currency" office:value="703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1]" table:style-name="ce41">
            <text:p><text:s/>R$ 703,46<text:s/></text:p>
          </table:table-cell>
          <table:table-cell office:value-type="currency" office:value="0" table:formula="of:=[.I160]-[.G16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2.03.04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2.4" table:style-name="ce57">
            <text:p>12,40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2]" table:style-name="ce38">
            <text:p><text:s/>R$ 135,502813799853<text:s/></text:p>
          </table:table-cell>
          <table:table-cell office:value-type="currency" office:value="166.14" table:formula="of:=ROUND([.E161]*(1+[.$G$4]);2)" table:style-name="ce39">
            <text:p><text:s/>R$ 166,14<text:s/></text:p>
          </table:table-cell>
          <table:table-cell office:value-type="currency" office:value="2060.14" table:formula="of:=ROUND([.F161]*[.D161];2)" table:style-name="ce40">
            <text:p><text:s/>R$ 2.060,14<text:s/></text:p>
          </table:table-cell>
          <table:table-cell table:style-name="ce1"/>
          <table:table-cell office:value-type="currency" office:value="2060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2]" table:style-name="ce41">
            <text:p><text:s/>R$ 2.060,14<text:s/></text:p>
          </table:table-cell>
          <table:table-cell office:value-type="currency" office:value="0" table:formula="of:=[.I161]-[.G16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4.02.04</text:p>
          </table:table-cell>
          <table:table-cell office:value-type="string" table:style-name="ce140">
            <text:p>LAJES</text:p>
          </table:table-cell>
          <table:table-cell office:value-type="string" table:style-name="ce23">
            <text:p/>
          </table:table-cell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3]" table:style-name="ce41">
            <text:p><text:s/>R$ -<text:s text:c="3"/></text:p>
          </table:table-cell>
          <table:table-cell office:value-type="currency" office:value="0" table:formula="of:=[.I162]-[.G16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4.02.04.01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2.34" table:style-name="ce57">
            <text:p>2,34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4]" table:style-name="ce38">
            <text:p><text:s/>R$ 463,803931163853<text:s/></text:p>
          </table:table-cell>
          <table:table-cell office:value-type="currency" office:value="568.66999999999996" table:formula="of:=ROUND([.E163]*(1+[.$G$4]);2)" table:style-name="ce39">
            <text:p><text:s/>R$ 568,67<text:s/></text:p>
          </table:table-cell>
          <table:table-cell office:value-type="currency" office:value="1330.69" table:formula="of:=ROUND([.F163]*[.D163];2)" table:style-name="ce40">
            <text:p><text:s/>R$ 1.330,69<text:s/></text:p>
          </table:table-cell>
          <table:table-cell table:style-name="ce1"/>
          <table:table-cell office:value-type="currency" office:value="1330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4]" table:style-name="ce41">
            <text:p><text:s/>R$ 1.330,69<text:s/></text:p>
          </table:table-cell>
          <table:table-cell office:value-type="currency" office:value="0" table:formula="of:=[.I163]-[.G16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4.02</text:p>
          </table:table-cell>
          <table:table-cell office:value-type="string" table:style-name="ce141">
            <text:p>ARMAÇÃO DE LAJE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185" table:style-name="ce46">
            <text:p>185,00</text:p>
          </table:table-cell>
          <table:table-cell office:value-type="currency" office:value="7.93573118016475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5]" table:style-name="ce38">
            <text:p><text:s/>R$ 7,935731180165<text:s/></text:p>
          </table:table-cell>
          <table:table-cell office:value-type="currency" office:value="9.73" table:formula="of:=ROUND([.E164]*(1+[.$G$4]);2)" table:style-name="ce39">
            <text:p><text:s/>R$ 9,73<text:s/></text:p>
          </table:table-cell>
          <table:table-cell office:value-type="currency" office:value="1800.05" table:formula="of:=ROUND([.F164]*[.D164];2)" table:style-name="ce40">
            <text:p><text:s/>R$ 1.800,05<text:s/></text:p>
          </table:table-cell>
          <table:table-cell table:style-name="ce1"/>
          <table:table-cell office:value-type="currency" office:value="1800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5]" table:style-name="ce41">
            <text:p><text:s/>R$ 1.800,05<text:s/></text:p>
          </table:table-cell>
          <table:table-cell office:value-type="currency" office:value="0" table:formula="of:=[.I164]-[.G16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2.04.03</text:p>
          </table:table-cell>
          <table:table-cell office:value-type="string" table:style-name="ce141">
            <text:p>ARMAÇÃO DE LAJE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2.74" table:style-name="ce57">
            <text:p>12,74</text:p>
          </table:table-cell>
          <table:table-cell office:value-type="currency" office:value="6.85099094690482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6]" table:style-name="ce38">
            <text:p><text:s/>R$ 6,850990946905<text:s/></text:p>
          </table:table-cell>
          <table:table-cell office:value-type="currency" office:value="8.4" table:formula="of:=ROUND([.E165]*(1+[.$G$4]);2)" table:style-name="ce39">
            <text:p><text:s/>R$ 8,40<text:s/></text:p>
          </table:table-cell>
          <table:table-cell office:value-type="currency" office:value="107.02" table:formula="of:=ROUND([.F165]*[.D165];2)" table:style-name="ce40">
            <text:p><text:s/>R$ 107,02<text:s/></text:p>
          </table:table-cell>
          <table:table-cell table:style-name="ce1"/>
          <table:table-cell office:value-type="currency" office:value="107.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6]" table:style-name="ce41">
            <text:p><text:s/>R$ 107,02<text:s/></text:p>
          </table:table-cell>
          <table:table-cell office:value-type="currency" office:value="0" table:formula="of:=[.I165]-[.G16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2.04.04</text:p>
          </table:table-cell>
          <table:table-cell office:value-type="string" table:style-name="ce141">
            <text:p>ARMAÇÃO DE LAJE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83.12" table:style-name="ce57">
            <text:p>83,12</text:p>
          </table:table-cell>
          <table:table-cell office:value-type="currency" office:value="5.62759970638610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7]" table:style-name="ce38">
            <text:p><text:s/>R$ 5,627599706386<text:s/></text:p>
          </table:table-cell>
          <table:table-cell office:value-type="currency" office:value="6.9" table:formula="of:=ROUND([.E166]*(1+[.$G$4]);2)" table:style-name="ce39">
            <text:p><text:s/>R$ 6,90<text:s/></text:p>
          </table:table-cell>
          <table:table-cell office:value-type="currency" office:value="573.53" table:formula="of:=ROUND([.F166]*[.D166];2)" table:style-name="ce40">
            <text:p><text:s/>R$ 573,53<text:s/></text:p>
          </table:table-cell>
          <table:table-cell table:style-name="ce1"/>
          <table:table-cell office:value-type="currency" office:value="573.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7]" table:style-name="ce41">
            <text:p><text:s/>R$ 573,53<text:s/></text:p>
          </table:table-cell>
          <table:table-cell office:value-type="currency" office:value="0" table:formula="of:=[.I166]-[.G16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4.02.04.05</text:p>
          </table:table-cell>
          <table:table-cell office:value-type="string" table:style-name="ce141">
            <text:p>MONTAGEM E DESMONTAGEM DE FÔRMA DE LAJE MACIÇA, PÉ-DIREITO SIMPLES, EM CHAPA DE MADEIRA COMPENSAD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25.58" table:style-name="ce46">
            <text:p>25,58</text:p>
          </table:table-cell>
          <table:table-cell office:value-type="currency" office:value="44.123644074708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68]" table:style-name="ce38">
            <text:p><text:s/>R$ 44,123644074708<text:s/></text:p>
          </table:table-cell>
          <table:table-cell office:value-type="currency" office:value="54.1" table:formula="of:=ROUND([.E167]*(1+[.$G$4]);2)" table:style-name="ce39">
            <text:p><text:s/>R$ 54,10<text:s/></text:p>
          </table:table-cell>
          <table:table-cell office:value-type="currency" office:value="1383.88" table:formula="of:=ROUND([.F167]*[.D167];2)" table:style-name="ce40">
            <text:p><text:s/>R$ 1.383,88<text:s/></text:p>
          </table:table-cell>
          <table:table-cell table:style-name="ce1"/>
          <table:table-cell office:value-type="currency" office:value="138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68]" table:style-name="ce41">
            <text:p><text:s/>R$ 1.383,88<text:s/></text:p>
          </table:table-cell>
          <table:table-cell office:value-type="currency" office:value="0" table:formula="of:=[.I167]-[.G16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1">
            <text:p>04.03</text:p>
          </table:table-cell>
          <table:table-cell office:value-type="string" table:style-name="ce143">
            <text:p>BASES DOS PILARES DA PASSARELA DO SISTEMA DE INCÊNDIO - Ao lado do bloco 01</text:p>
          </table:table-cell>
          <table:table-cell table:style-name="ce64"/>
          <table:table-cell table:style-name="ce65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61">
            <text:p>04.03.01</text:p>
          </table:table-cell>
          <table:table-cell office:value-type="string" table:style-name="ce140">
            <text:p>BLOCOS</text:p>
          </table:table-cell>
          <table:table-cell office:value-type="string" table:style-name="ce44">
            <text:p/>
          </table:table-cell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7">
            <text:p>04.03.01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17.79" table:style-name="ce37">
            <text:p>17,79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1]" table:style-name="ce38">
            <text:p><text:s/>R$ 93,581273958079<text:s/></text:p>
          </table:table-cell>
          <table:table-cell office:value-type="currency" office:value="114.74" table:formula="of:=ROUND([.E170]*(1+[.$G$4]);2)" table:style-name="ce39">
            <text:p><text:s/>R$ 114,74<text:s/></text:p>
          </table:table-cell>
          <table:table-cell office:value-type="currency" office:value="2041.22" table:formula="of:=ROUND([.F170]*[.D170];2)" table:style-name="ce40">
            <text:p><text:s/>R$ 2.041,22<text:s/></text:p>
          </table:table-cell>
          <table:table-cell table:style-name="ce1"/>
          <table:table-cell office:value-type="currency" office:value="2041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1]" table:style-name="ce41">
            <text:p><text:s/>R$ 2.041,22<text:s/></text:p>
          </table:table-cell>
          <table:table-cell office:value-type="currency" office:value="0" table:formula="of:=[.I170]-[.G17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4.03.01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16.940000000000001" table:style-name="ce57">
            <text:p>16,94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2]" table:style-name="ce38">
            <text:p><text:s/>R$ 6,638936465215<text:s/></text:p>
          </table:table-cell>
          <table:table-cell office:value-type="currency" office:value="8.14" table:formula="of:=ROUND([.E171]*(1+[.$G$4]);2)" table:style-name="ce39">
            <text:p><text:s/>R$ 8,14<text:s/></text:p>
          </table:table-cell>
          <table:table-cell office:value-type="currency" office:value="137.88999999999999" table:formula="of:=ROUND([.F171]*[.D171];2)" table:style-name="ce40">
            <text:p><text:s/>R$ 137,89<text:s/></text:p>
          </table:table-cell>
          <table:table-cell table:style-name="ce1"/>
          <table:table-cell office:value-type="currency" office:value="137.889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2]" table:style-name="ce41">
            <text:p><text:s/>R$ 137,89<text:s/></text:p>
          </table:table-cell>
          <table:table-cell office:value-type="currency" office:value="0" table:formula="of:=[.I171]-[.G17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3.01.03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9.25" table:style-name="ce56">
            <text:p>9,25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3]" table:style-name="ce38">
            <text:p><text:s/>R$ 31,938667319142<text:s/></text:p>
          </table:table-cell>
          <table:table-cell office:value-type="currency" office:value="39.159999999999997" table:formula="of:=ROUND([.E172]*(1+[.$G$4]);2)" table:style-name="ce39">
            <text:p><text:s/>R$ 39,16<text:s/></text:p>
          </table:table-cell>
          <table:table-cell office:value-type="currency" office:value="362.23" table:formula="of:=ROUND([.F172]*[.D172];2)" table:style-name="ce40">
            <text:p><text:s/>R$ 362,23<text:s/></text:p>
          </table:table-cell>
          <table:table-cell table:style-name="ce1"/>
          <table:table-cell office:value-type="currency" office:value="362.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3]" table:style-name="ce41">
            <text:p><text:s/>R$ 362,23<text:s/></text:p>
          </table:table-cell>
          <table:table-cell office:value-type="currency" office:value="0" table:formula="of:=[.I172]-[.G17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3.01.04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9.25" table:style-name="ce57">
            <text:p>9,25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4]" table:style-name="ce38">
            <text:p><text:s/>R$ 22,567490416769<text:s/></text:p>
          </table:table-cell>
          <table:table-cell office:value-type="currency" office:value="27.67" table:formula="of:=ROUND([.E173]*(1+[.$G$4]);2)" table:style-name="ce39">
            <text:p><text:s/>R$ 27,67<text:s/></text:p>
          </table:table-cell>
          <table:table-cell office:value-type="currency" office:value="255.95" table:formula="of:=ROUND([.F173]*[.D173];2)" table:style-name="ce40">
            <text:p><text:s/>R$ 255,95<text:s/></text:p>
          </table:table-cell>
          <table:table-cell table:style-name="ce1"/>
          <table:table-cell office:value-type="currency" office:value="255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4]" table:style-name="ce41">
            <text:p><text:s/>R$ 255,95<text:s/></text:p>
          </table:table-cell>
          <table:table-cell office:value-type="currency" office:value="0" table:formula="of:=[.I173]-[.G17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4.03.01.05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10.67" table:style-name="ce57">
            <text:p>10,67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5]" table:style-name="ce38">
            <text:p><text:s/>R$ 27,151129597912<text:s/></text:p>
          </table:table-cell>
          <table:table-cell office:value-type="currency" office:value="33.29" table:formula="of:=ROUND([.E174]*(1+[.$G$4]);2)" table:style-name="ce39">
            <text:p><text:s/>R$ 33,29<text:s/></text:p>
          </table:table-cell>
          <table:table-cell office:value-type="currency" office:value="355.2" table:formula="of:=ROUND([.F174]*[.D174];2)" table:style-name="ce40">
            <text:p><text:s/>R$ 355,20<text:s/></text:p>
          </table:table-cell>
          <table:table-cell table:style-name="ce1"/>
          <table:table-cell office:value-type="currency" office:value="355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5]" table:style-name="ce41">
            <text:p><text:s/>R$ 355,20<text:s/></text:p>
          </table:table-cell>
          <table:table-cell office:value-type="currency" office:value="0" table:formula="of:=[.I174]-[.G17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3.01.06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0.85" table:style-name="ce57">
            <text:p>0,85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6]" table:style-name="ce38">
            <text:p><text:s/>R$ 240,567653535601<text:s/></text:p>
          </table:table-cell>
          <table:table-cell office:value-type="currency" office:value="294.95999999999998" table:formula="of:=ROUND([.E175]*(1+[.$G$4]);2)" table:style-name="ce39">
            <text:p><text:s/>R$ 294,96<text:s/></text:p>
          </table:table-cell>
          <table:table-cell office:value-type="currency" office:value="250.72" table:formula="of:=ROUND([.F175]*[.D175];2)" table:style-name="ce40">
            <text:p><text:s/>R$ 250,72<text:s/></text:p>
          </table:table-cell>
          <table:table-cell table:style-name="ce1"/>
          <table:table-cell office:value-type="currency" office:value="250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6]" table:style-name="ce41">
            <text:p><text:s/>R$ 250,72<text:s/></text:p>
          </table:table-cell>
          <table:table-cell office:value-type="currency" office:value="0" table:formula="of:=[.I175]-[.G17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3.01.07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31.36" table:style-name="ce57">
            <text:p>31,36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7]" table:style-name="ce38">
            <text:p><text:s/>R$ 71,372644971862<text:s/></text:p>
          </table:table-cell>
          <table:table-cell office:value-type="currency" office:value="87.51" table:formula="of:=ROUND([.E176]*(1+[.$G$4]);2)" table:style-name="ce39">
            <text:p><text:s/>R$ 87,51<text:s/></text:p>
          </table:table-cell>
          <table:table-cell office:value-type="currency" office:value="2744.31" table:formula="of:=ROUND([.F176]*[.D176];2)" table:style-name="ce40">
            <text:p><text:s/>R$ 2.744,31<text:s/></text:p>
          </table:table-cell>
          <table:table-cell table:style-name="ce1"/>
          <table:table-cell office:value-type="currency" office:value="2744.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7]" table:style-name="ce41">
            <text:p><text:s/>R$ 2.744,31<text:s/></text:p>
          </table:table-cell>
          <table:table-cell office:value-type="currency" office:value="0" table:formula="of:=[.I176]-[.G176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4.03.01.08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6.27" table:style-name="ce57">
            <text:p>6,27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8]" table:style-name="ce38">
            <text:p><text:s/>R$ 499,323056846913<text:s/></text:p>
          </table:table-cell>
          <table:table-cell office:value-type="currency" office:value="612.22" table:formula="of:=ROUND([.E177]*(1+[.$G$4]);2)" table:style-name="ce39">
            <text:p><text:s/>R$ 612,22<text:s/></text:p>
          </table:table-cell>
          <table:table-cell office:value-type="currency" office:value="3838.62" table:formula="of:=ROUND([.F177]*[.D177];2)" table:style-name="ce40">
            <text:p><text:s/>R$ 3.838,62<text:s/></text:p>
          </table:table-cell>
          <table:table-cell table:style-name="ce1"/>
          <table:table-cell office:value-type="currency" office:value="3838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8]" table:style-name="ce41">
            <text:p><text:s/>R$ 3.838,62<text:s/></text:p>
          </table:table-cell>
          <table:table-cell office:value-type="currency" office:value="0" table:formula="of:=[.I177]-[.G17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4.03.01.09</text:p>
          </table:table-cell>
          <table:table-cell office:value-type="string" table:style-name="ce141">
            <text:p>ARMAÇÃO DE BLOCO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193.15" table:style-name="ce46">
            <text:p>193,15</text:p>
          </table:table-cell>
          <table:table-cell office:value-type="currency" office:value="10.3417339531848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79]" table:style-name="ce38">
            <text:p><text:s/>R$ 10,341733953185<text:s/></text:p>
          </table:table-cell>
          <table:table-cell office:value-type="currency" office:value="12.68" table:formula="of:=ROUND([.E178]*(1+[.$G$4]);2)" table:style-name="ce39">
            <text:p><text:s/>R$ 12,68<text:s/></text:p>
          </table:table-cell>
          <table:table-cell office:value-type="currency" office:value="2449.14" table:formula="of:=ROUND([.F178]*[.D178];2)" table:style-name="ce40">
            <text:p><text:s/>R$ 2.449,14<text:s/></text:p>
          </table:table-cell>
          <table:table-cell table:style-name="ce1"/>
          <table:table-cell office:value-type="currency" office:value="2449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79]" table:style-name="ce41">
            <text:p><text:s/>R$ 2.449,14<text:s/></text:p>
          </table:table-cell>
          <table:table-cell office:value-type="currency" office:value="0" table:formula="of:=[.I178]-[.G17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4.03.01.10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175.23" table:style-name="ce46">
            <text:p>175,23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0]" table:style-name="ce38">
            <text:p><text:s/>R$ 7,585025691216<text:s/></text:p>
          </table:table-cell>
          <table:table-cell office:value-type="currency" office:value="9.3000000000000007" table:formula="of:=ROUND([.E179]*(1+[.$G$4]);2)" table:style-name="ce39">
            <text:p><text:s/>R$ 9,30<text:s/></text:p>
          </table:table-cell>
          <table:table-cell office:value-type="currency" office:value="1629.64" table:formula="of:=ROUND([.F179]*[.D179];2)" table:style-name="ce40">
            <text:p><text:s/>R$ 1.629,64<text:s/></text:p>
          </table:table-cell>
          <table:table-cell table:style-name="ce1"/>
          <table:table-cell office:value-type="currency" office:value="1629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0]" table:style-name="ce41">
            <text:p><text:s/>R$ 1.629,64<text:s/></text:p>
          </table:table-cell>
          <table:table-cell office:value-type="currency" office:value="0" table:formula="of:=[.I179]-[.G17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4</text:p>
          </table:table-cell>
          <table:table-cell office:value-type="currency" office:value="77829.549999999974" table:formula="of:=SUBTOTAL(9;[.G124:.G179])" table:style-name="ce136">
            <text:p><text:s/>R$ 77.829,55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58">
            <text:p>05</text:p>
          </table:table-cell>
          <table:table-cell office:value-type="string" table:style-name="ce140">
            <text:p>ESTRUTURAS DE CONCRETO - MURO DE ARRIMO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2]" table:style-name="ce41">
            <text:p><text:s/>R$ -<text:s text:c="3"/></text:p>
          </table:table-cell>
          <table:table-cell office:value-type="currency" office:value="0" table:formula="of:=[.I181]-[.G18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5.01</text:p>
          </table:table-cell>
          <table:table-cell office:value-type="string" table:style-name="ce140">
            <text:p>PAREDES DE CONCRETO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3]" table:style-name="ce41">
            <text:p><text:s/>R$ -<text:s text:c="3"/></text:p>
          </table:table-cell>
          <table:table-cell office:value-type="currency" office:value="0" table:formula="of:=[.I182]-[.G18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5.01.01</text:p>
          </table:table-cell>
          <table:table-cell office:value-type="string" table:style-name="ce141">
            <text:p><text:s/>CONCRETAGEM DE PILARES, FCK = 30MPA, COM USO DE BOMBA EM EDIFICAÇÃO COM SEÇÃO MÉDIA DE PILARES MAIOR QUE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.2184999999999917" table:style-name="ce66">
            <text:p>1,21849999999999</text:p>
          </table:table-cell>
          <table:table-cell office:value-type="currency" office:value="463.1269880107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4]" table:style-name="ce38">
            <text:p><text:s/>R$ 463,126988010766<text:s/></text:p>
          </table:table-cell>
          <table:table-cell office:value-type="currency" office:value="567.84" table:formula="of:=ROUND([.E183]*(1+[.$G$4]);2)" table:style-name="ce39">
            <text:p><text:s/>R$ 567,84<text:s/></text:p>
          </table:table-cell>
          <table:table-cell office:value-type="currency" office:value="691.91" table:formula="of:=ROUND([.F183]*[.D183];2)" table:style-name="ce40">
            <text:p><text:s/>R$ 691,91<text:s/></text:p>
          </table:table-cell>
          <table:table-cell table:style-name="ce1"/>
          <table:table-cell office:value-type="currency" office:value="691.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4]" table:style-name="ce41">
            <text:p><text:s/>R$ 691,91<text:s/></text:p>
          </table:table-cell>
          <table:table-cell office:value-type="currency" office:value="0" table:formula="of:=[.I183]-[.G1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5.01.02</text:p>
          </table:table-cell>
          <table:table-cell office:value-type="string" table:style-name="ce141">
            <text:p>ARMAÇÃO DO SISTEMA DE PAREDES DE CONCRETO, EXECUTADA COMO REFORÇO, VERGALHÃO DE 6,3 MM DE DIÂMETRO. AF_12/2024</text:p>
          </table:table-cell>
          <table:table-cell office:value-type="string" table:style-name="ce36">
            <text:p>KG</text:p>
          </table:table-cell>
          <table:table-cell office:value-type="float" office:value="11.67" table:style-name="ce57">
            <text:p>11,67</text:p>
          </table:table-cell>
          <table:table-cell office:value-type="currency" office:value="8.3516842019411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5]" table:style-name="ce38">
            <text:p><text:s/>R$ 8,351684201941<text:s/></text:p>
          </table:table-cell>
          <table:table-cell office:value-type="currency" office:value="10.24" table:formula="of:=ROUND([.E184]*(1+[.$G$4]);2)" table:style-name="ce39">
            <text:p><text:s/>R$ 10,24<text:s/></text:p>
          </table:table-cell>
          <table:table-cell office:value-type="currency" office:value="119.5" table:formula="of:=ROUND([.F184]*[.D184];2)" table:style-name="ce40">
            <text:p><text:s/>R$ 119,50<text:s/></text:p>
          </table:table-cell>
          <table:table-cell table:style-name="ce1"/>
          <table:table-cell office:value-type="currency" office:value="119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5]" table:style-name="ce41">
            <text:p><text:s/>R$ 119,50<text:s/></text:p>
          </table:table-cell>
          <table:table-cell office:value-type="currency" office:value="0" table:formula="of:=[.I184]-[.G18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5.01.03</text:p>
          </table:table-cell>
          <table:table-cell office:value-type="string" table:style-name="ce141">
            <text:p>ARMAÇÃO DO SISTEMA DE PAREDES DE CONCRETO, EXECUTADA COMO REFORÇO, VERGALHÃO DE 8,0 MM DE DIÂMETRO. AF_12/2024</text:p>
          </table:table-cell>
          <table:table-cell office:value-type="string" table:style-name="ce36">
            <text:p>KG</text:p>
          </table:table-cell>
          <table:table-cell office:value-type="float" office:value="65.63" table:style-name="ce57">
            <text:p>65,63</text:p>
          </table:table-cell>
          <table:table-cell office:value-type="currency" office:value="7.46268656716417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6]" table:style-name="ce38">
            <text:p><text:s/>R$ 7,462686567164<text:s/></text:p>
          </table:table-cell>
          <table:table-cell office:value-type="currency" office:value="9.15" table:formula="of:=ROUND([.E185]*(1+[.$G$4]);2)" table:style-name="ce39">
            <text:p><text:s/>R$ 9,15<text:s/></text:p>
          </table:table-cell>
          <table:table-cell office:value-type="currency" office:value="600.51" table:formula="of:=ROUND([.F185]*[.D185];2)" table:style-name="ce40">
            <text:p><text:s/>R$ 600,51<text:s/></text:p>
          </table:table-cell>
          <table:table-cell table:style-name="ce1"/>
          <table:table-cell office:value-type="currency" office:value="600.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6]" table:style-name="ce41">
            <text:p><text:s/>R$ 600,51<text:s/></text:p>
          </table:table-cell>
          <table:table-cell office:value-type="currency" office:value="0" table:formula="of:=[.I185]-[.G18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5.01.04</text:p>
          </table:table-cell>
          <table:table-cell office:value-type="string" table:style-name="ce141">
            <text:p>ARMAÇÃO DO SISTEMA DE PAREDES DE CONCRETO, EXECUTADA COMO REFORÇO, VERGALHÃO DE 10,0 MM DE DIÂMETRO. AF_12/2024</text:p>
          </table:table-cell>
          <table:table-cell office:value-type="string" table:style-name="ce36">
            <text:p>KG</text:p>
          </table:table-cell>
          <table:table-cell office:value-type="float" office:value="107.57" table:style-name="ce57">
            <text:p>107,57</text:p>
          </table:table-cell>
          <table:table-cell office:value-type="currency" office:value="6.46766169154228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7]" table:style-name="ce38">
            <text:p><text:s/>R$ 6,467661691542<text:s/></text:p>
          </table:table-cell>
          <table:table-cell office:value-type="currency" office:value="7.93" table:formula="of:=ROUND([.E186]*(1+[.$G$4]);2)" table:style-name="ce39">
            <text:p><text:s/>R$ 7,93<text:s/></text:p>
          </table:table-cell>
          <table:table-cell office:value-type="currency" office:value="853.03" table:formula="of:=ROUND([.F186]*[.D186];2)" table:style-name="ce40">
            <text:p><text:s/>R$ 853,03<text:s/></text:p>
          </table:table-cell>
          <table:table-cell table:style-name="ce1"/>
          <table:table-cell office:value-type="currency" office:value="853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7]" table:style-name="ce41">
            <text:p><text:s/>R$ 853,03<text:s/></text:p>
          </table:table-cell>
          <table:table-cell office:value-type="currency" office:value="0" table:formula="of:=[.I186]-[.G18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5.01.05</text:p>
          </table:table-cell>
          <table:table-cell office:value-type="string" table:style-name="ce141">
            <text:p>ARMAÇÃO DO SISTEMA DE PAREDES DE CONCRETO, EXECUTADA COMO REFORÇO, VERGALHÃO DE 12,5 MM DE DIÂMETRO. AF_12/2024</text:p>
          </table:table-cell>
          <table:table-cell office:value-type="string" table:style-name="ce36">
            <text:p>KG</text:p>
          </table:table-cell>
          <table:table-cell office:value-type="float" office:value="935.34" table:style-name="ce46">
            <text:p>935,34</text:p>
          </table:table-cell>
          <table:table-cell office:value-type="currency" office:value="5.53788434874806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8]" table:style-name="ce38">
            <text:p><text:s/>R$ 5,537884348748<text:s/></text:p>
          </table:table-cell>
          <table:table-cell office:value-type="currency" office:value="6.79" table:formula="of:=ROUND([.E187]*(1+[.$G$4]);2)" table:style-name="ce39">
            <text:p><text:s/>R$ 6,79<text:s/></text:p>
          </table:table-cell>
          <table:table-cell office:value-type="currency" office:value="6350.96" table:formula="of:=ROUND([.F187]*[.D187];2)" table:style-name="ce40">
            <text:p><text:s/>R$ 6.350,96<text:s/></text:p>
          </table:table-cell>
          <table:table-cell table:style-name="ce1"/>
          <table:table-cell office:value-type="currency" office:value="6350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8]" table:style-name="ce41">
            <text:p><text:s/>R$ 6.350,96<text:s/></text:p>
          </table:table-cell>
          <table:table-cell office:value-type="currency" office:value="0" table:formula="of:=[.I187]-[.G18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5.01.06</text:p>
          </table:table-cell>
          <table:table-cell office:value-type="string" table:style-name="ce141">
            <text:p>ARMAÇÃO DE CORTINA DE CONTENÇÃO EM CONCRETO ARMADO, COM AÇO CA-50 DE 16 MM - MONTAGEM. AF_11/2024</text:p>
          </table:table-cell>
          <table:table-cell office:value-type="string" table:style-name="ce36">
            <text:p>KG</text:p>
          </table:table-cell>
          <table:table-cell office:value-type="float" office:value="26.79" table:style-name="ce57">
            <text:p>26,79</text:p>
          </table:table-cell>
          <table:table-cell office:value-type="currency" office:value="6.02724084495554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89]" table:style-name="ce38">
            <text:p><text:s/>R$ 6,027240844956<text:s/></text:p>
          </table:table-cell>
          <table:table-cell office:value-type="currency" office:value="7.39" table:formula="of:=ROUND([.E188]*(1+[.$G$4]);2)" table:style-name="ce39">
            <text:p><text:s/>R$ 7,39<text:s/></text:p>
          </table:table-cell>
          <table:table-cell office:value-type="currency" office:value="197.98" table:formula="of:=ROUND([.F188]*[.D188];2)" table:style-name="ce40">
            <text:p><text:s/>R$ 197,98<text:s/></text:p>
          </table:table-cell>
          <table:table-cell table:style-name="ce1"/>
          <table:table-cell office:value-type="currency" office:value="197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89]" table:style-name="ce41">
            <text:p><text:s/>R$ 197,98<text:s/></text:p>
          </table:table-cell>
          <table:table-cell office:value-type="currency" office:value="0" table:formula="of:=[.I188]-[.G18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5.01.07</text:p>
          </table:table-cell>
          <table:table-cell office:value-type="string" table:style-name="ce141">
            <text:p>FORMA PLANA EM COMPENSADO PARA ESTRUTURA CONVENCIONAL COM CIMBRAMENTO TUBULAR</text:p>
          </table:table-cell>
          <table:table-cell office:value-type="string" table:style-name="ce36">
            <text:p>M2</text:p>
          </table:table-cell>
          <table:table-cell office:value-type="float" office:value="15.427500000000009" table:style-name="ce55">
            <text:p>15,4275</text:p>
          </table:table-cell>
          <table:table-cell office:value-type="currency" office:value="126.32737949596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90]" table:style-name="ce38">
            <text:p><text:s/>R$ 126,327379495963<text:s/></text:p>
          </table:table-cell>
          <table:table-cell office:value-type="currency" office:value="154.88999999999999" table:formula="of:=ROUND([.E189]*(1+[.$G$4]);2)" table:style-name="ce39">
            <text:p><text:s/>R$ 154,89<text:s/></text:p>
          </table:table-cell>
          <table:table-cell office:value-type="currency" office:value="2389.5700000000002" table:formula="of:=ROUND([.F189]*[.D189];2)" table:style-name="ce40">
            <text:p><text:s/>R$ 2.389,57<text:s/></text:p>
          </table:table-cell>
          <table:table-cell table:style-name="ce1"/>
          <table:table-cell office:value-type="currency" office:value="2389.57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0]" table:style-name="ce41">
            <text:p><text:s/>R$ 2.389,57<text:s/></text:p>
          </table:table-cell>
          <table:table-cell office:value-type="currency" office:value="0" table:formula="of:=[.I189]-[.G18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5</text:p>
          </table:table-cell>
          <table:table-cell office:value-type="currency" office:value="11203.46" table:formula="of:=SUBTOTAL(9;[.G181:.G189])" table:style-name="ce137">
            <text:p><text:s/>R$ 11.203,46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58">
            <text:p>06</text:p>
          </table:table-cell>
          <table:table-cell office:value-type="string" table:style-name="ce140">
            <text:p>ADMINISTRAÇÃO LOCAL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2]" table:style-name="ce41">
            <text:p><text:s/>R$ -<text:s text:c="3"/></text:p>
          </table:table-cell>
          <table:table-cell office:value-type="currency" office:value="0" table:formula="of:=[.I191]-[.G19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0">
            <text:p>06.01</text:p>
          </table:table-cell>
          <table:table-cell office:value-type="string" table:style-name="ce141">
            <text:p>ADMINISTRAÇÃO LOCAL - RECURSOS MUNICIPAIS</text:p>
          </table:table-cell>
          <table:table-cell office:value-type="string" table:style-name="ce36">
            <text:p>UN.</text:p>
          </table:table-cell>
          <table:table-cell office:value-type="float" office:value="1" table:style-name="ce57">
            <text:p>1,00</text:p>
          </table:table-cell>
          <table:table-cell office:value-type="currency" office:value="67538.9038414484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93]" table:style-name="ce38">
            <text:p><text:s/>R$ 67.538,903841448500<text:s/></text:p>
          </table:table-cell>
          <table:table-cell office:value-type="currency" office:value="82809.45" table:formula="of:=ROUND([.E192]*(1+[.$G$4]);2)" table:style-name="ce39">
            <text:p><text:s/>R$ 82.809,45<text:s/></text:p>
          </table:table-cell>
          <table:table-cell office:value-type="currency" office:value="82809.45" table:formula="of:=ROUND([.F192]*[.D192];2)" table:style-name="ce40">
            <text:p><text:s/>R$ 82.809,45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1: ITEM 06</text:p>
          </table:table-cell>
          <table:table-cell office:value-type="currency" office:value="82809.45" table:formula="of:=SUBTOTAL(9;[.G191:.G192])" table:style-name="ce149">
            <text:p><text:s/>R$ 82.809,45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6">
          <table:table-cell table:style-name="ce67"/>
          <table:table-cell table:style-name="ce144"/>
          <table:table-cell table:style-name="ce69"/>
          <table:table-cell table:style-name="ce70"/>
          <table:table-cell table:style-name="ce38"/>
          <table:table-cell office:value-type="string" table:style-name="ce71">
            <text:p>TOTAL FRENTE I</text:p>
          </table:table-cell>
          <table:table-cell office:value-type="currency" office:value="1257838.5999999987" table:formula="of:=SUBTOTAL(9;[.G12:.G193])" table:style-name="ce150">
            <text:p><text:s/>R$ 1.257.838,60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7">
          <table:table-cell office:value-type="string" table:style-name="ce73">
            <text:p>A2</text:p>
          </table:table-cell>
          <table:table-cell office:value-type="string" table:style-name="ce145">
            <text:p>FRENTE II: SERVIÇOS COM VERBAS DO GOVERNO FEDERAL E <text:s/>MUNICIPAL</text:p>
          </table:table-cell>
          <table:table-cell table:style-name="ce75"/>
          <table:table-cell table:style-name="ce76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6]" table:style-name="ce41">
            <text:p><text:s/>R$ -<text:s text:c="3"/></text:p>
          </table:table-cell>
          <table:table-cell office:value-type="currency" office:value="0" table:formula="of:=[.I195]-[.G19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</text:p>
          </table:table-cell>
          <table:table-cell office:value-type="string" table:style-name="ce140">
            <text:p>MOVIMENTO DE TERRA</text:p>
          </table:table-cell>
          <table:table-cell table:style-name="ce29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7]" table:style-name="ce41">
            <text:p><text:s/>R$ -<text:s text:c="3"/></text:p>
          </table:table-cell>
          <table:table-cell office:value-type="currency" office:value="0" table:formula="of:=[.I196]-[.G19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1.01</text:p>
          </table:table-cell>
          <table:table-cell office:value-type="string" table:style-name="ce140">
            <text:p>GEOMANTA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8]" table:style-name="ce41">
            <text:p><text:s/>R$ -<text:s text:c="3"/></text:p>
          </table:table-cell>
          <table:table-cell office:value-type="currency" office:value="0" table:formula="of:=[.I197]-[.G19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0">
            <text:p>01.01.01</text:p>
          </table:table-cell>
          <table:table-cell office:value-type="string" table:style-name="ce141">
            <text:p>GEOCOMPOSTO DRENANTE, INSTALADO EM TALUDE<text:s/></text:p>
          </table:table-cell>
          <table:table-cell office:value-type="string" table:style-name="ce36">
            <text:p>M2</text:p>
          </table:table-cell>
          <table:table-cell office:value-type="float" office:value="745.1" table:style-name="ce57">
            <text:p>745,10</text:p>
          </table:table-cell>
          <table:table-cell office:value-type="currency" office:value="40.6329010684283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99]" table:style-name="ce38">
            <text:p><text:s/>R$ 40,632901068428<text:s/></text:p>
          </table:table-cell>
          <table:table-cell office:value-type="currency" office:value="49.82" table:formula="of:=ROUND([.E198]*(1+[.$G$4]);2)" table:style-name="ce39">
            <text:p><text:s/>R$ 49,82<text:s/></text:p>
          </table:table-cell>
          <table:table-cell office:value-type="currency" office:value="37120.879999999997" table:formula="of:=ROUND([.F198]*[.D198];2)" table:style-name="ce40">
            <text:p><text:s/>R$ 37.120,88<text:s/></text:p>
          </table:table-cell>
          <table:table-cell table:style-name="ce1"/>
          <table:table-cell office:value-type="currency" office:value="37120.879999999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99]" table:style-name="ce41">
            <text:p><text:s/>R$ 37.120,88<text:s/></text:p>
          </table:table-cell>
          <table:table-cell office:value-type="currency" office:value="0" table:formula="of:=[.I198]-[.G19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1.01.02</text:p>
          </table:table-cell>
          <table:table-cell office:value-type="string" table:style-name="ce141">
            <text:p>GEOCOMPOSTO DRENANTE, INSTALADO EM TALUDE, ASSOCIADO À TELA EM MAÇHA HOXAGONAL DE DUPLA TORÇÃO</text:p>
          </table:table-cell>
          <table:table-cell office:value-type="string" table:style-name="ce36">
            <text:p>M2</text:p>
          </table:table-cell>
          <table:table-cell office:value-type="float" office:value="584.6" table:style-name="ce57">
            <text:p>584,60</text:p>
          </table:table-cell>
          <table:table-cell office:value-type="currency" office:value="213.049506565533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0]" table:style-name="ce38">
            <text:p><text:s/>R$ 213,049506565533<text:s/></text:p>
          </table:table-cell>
          <table:table-cell office:value-type="currency" office:value="261.22000000000003" table:formula="of:=ROUND([.E199]*(1+[.$G$4]);2)" table:style-name="ce39">
            <text:p><text:s/>R$ 261,22<text:s/></text:p>
          </table:table-cell>
          <table:table-cell office:value-type="currency" office:value="152709.21" table:formula="of:=ROUND([.F199]*[.D199];2)" table:style-name="ce40">
            <text:p><text:s/>R$ 152.709,21<text:s/></text:p>
          </table:table-cell>
          <table:table-cell table:style-name="ce1"/>
          <table:table-cell office:value-type="currency" office:value="152709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0]" table:style-name="ce41">
            <text:p><text:s/>R$ 152.709,21<text:s/></text:p>
          </table:table-cell>
          <table:table-cell office:value-type="currency" office:value="0" table:formula="of:=[.I199]-[.G19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.02</text:p>
          </table:table-cell>
          <table:table-cell office:value-type="string" table:style-name="ce140">
            <text:p>ESCAVAÇÃO DE VALAS - ÁGUAS PLUVIAIS</text:p>
          </table:table-cell>
          <table:table-cell table:style-name="ce23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1]" table:style-name="ce41">
            <text:p><text:s/>R$ -<text:s text:c="3"/></text:p>
          </table:table-cell>
          <table:table-cell office:value-type="currency" office:value="0" table:formula="of:=[.I200]-[.G20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0">
            <text:p>01.02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47.602719999999977" table:style-name="ce77">
            <text:p>47,602720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2]" table:style-name="ce38">
            <text:p><text:s/>R$ 93,581273958079<text:s/></text:p>
          </table:table-cell>
          <table:table-cell office:value-type="currency" office:value="114.74" table:formula="of:=ROUND([.E201]*(1+[.$G$4]);2)" table:style-name="ce39">
            <text:p><text:s/>R$ 114,74<text:s/></text:p>
          </table:table-cell>
          <table:table-cell office:value-type="currency" office:value="5461.94" table:formula="of:=ROUND([.F201]*[.D201];2)" table:style-name="ce40">
            <text:p><text:s/>R$ 5.461,94<text:s/></text:p>
          </table:table-cell>
          <table:table-cell table:style-name="ce1"/>
          <table:table-cell office:value-type="currency" office:value="5461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2]" table:style-name="ce41">
            <text:p><text:s/>R$ 5.461,94<text:s/></text:p>
          </table:table-cell>
          <table:table-cell office:value-type="currency" office:value="0" table:formula="of:=[.I201]-[.G20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1.02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73.790639999999996" table:style-name="ce77">
            <text:p>73,790640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3]" table:style-name="ce38">
            <text:p><text:s/>R$ 6,638936465215<text:s/></text:p>
          </table:table-cell>
          <table:table-cell office:value-type="currency" office:value="8.14" table:formula="of:=ROUND([.E202]*(1+[.$G$4]);2)" table:style-name="ce39">
            <text:p><text:s/>R$ 8,14<text:s/></text:p>
          </table:table-cell>
          <table:table-cell office:value-type="currency" office:value="600.66" table:formula="of:=ROUND([.F202]*[.D202];2)" table:style-name="ce40">
            <text:p><text:s/>R$ 600,66<text:s/></text:p>
          </table:table-cell>
          <table:table-cell table:style-name="ce1"/>
          <table:table-cell office:value-type="currency" office:value="600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3]" table:style-name="ce41">
            <text:p><text:s/>R$ 600,66<text:s/></text:p>
          </table:table-cell>
          <table:table-cell office:value-type="currency" office:value="0" table:formula="of:=[.I202]-[.G20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1.02.03</text:p>
          </table:table-cell>
          <table:table-cell office:value-type="string" table:style-name="ce141">
            <text:p>REATERRO MANUAL APILOADO SEM CONTROLE DE COMPACTAÇÃO</text:p>
          </table:table-cell>
          <table:table-cell office:value-type="string" table:style-name="ce36">
            <text:p>M3</text:p>
          </table:table-cell>
          <table:table-cell office:value-type="float" office:value="37.882396" table:style-name="ce77">
            <text:p>37,882396</text:p>
          </table:table-cell>
          <table:table-cell office:value-type="currency" office:value="16.303727265312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4]" table:style-name="ce38">
            <text:p><text:s/>R$ 16,303727265313<text:s/></text:p>
          </table:table-cell>
          <table:table-cell office:value-type="currency" office:value="19.989999999999998" table:formula="of:=ROUND([.E203]*(1+[.$G$4]);2)" table:style-name="ce39">
            <text:p><text:s/>R$ 19,99<text:s/></text:p>
          </table:table-cell>
          <table:table-cell office:value-type="currency" office:value="757.27" table:formula="of:=ROUND([.F203]*[.D203];2)" table:style-name="ce40">
            <text:p><text:s/>R$ 757,27<text:s/></text:p>
          </table:table-cell>
          <table:table-cell table:style-name="ce1"/>
          <table:table-cell office:value-type="currency" office:value="757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4]" table:style-name="ce41">
            <text:p><text:s/>R$ 757,27<text:s/></text:p>
          </table:table-cell>
          <table:table-cell office:value-type="currency" office:value="0" table:formula="of:=[.I203]-[.G20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1.02.04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2.644887999999995" table:style-name="ce78">
            <text:p>12,64488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5]" table:style-name="ce38">
            <text:p><text:s/>R$ 31,938667319142<text:s/></text:p>
          </table:table-cell>
          <table:table-cell office:value-type="currency" office:value="39.159999999999997" table:formula="of:=ROUND([.E204]*(1+[.$G$4]);2)" table:style-name="ce39">
            <text:p><text:s/>R$ 39,16<text:s/></text:p>
          </table:table-cell>
          <table:table-cell office:value-type="currency" office:value="495.17" table:formula="of:=ROUND([.F204]*[.D204];2)" table:style-name="ce40">
            <text:p><text:s/>R$ 495,17<text:s/></text:p>
          </table:table-cell>
          <table:table-cell table:style-name="ce1"/>
          <table:table-cell office:value-type="currency" office:value="495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5]" table:style-name="ce41">
            <text:p><text:s/>R$ 495,17<text:s/></text:p>
          </table:table-cell>
          <table:table-cell office:value-type="currency" office:value="0" table:formula="of:=[.I204]-[.G20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1.02.05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2.644887999999995" table:style-name="ce79">
            <text:p>12,644888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6]" table:style-name="ce38">
            <text:p><text:s/>R$ 15,284234564881<text:s/></text:p>
          </table:table-cell>
          <table:table-cell office:value-type="currency" office:value="18.739999999999998" table:formula="of:=ROUND([.E205]*(1+[.$G$4]);2)" table:style-name="ce39">
            <text:p><text:s/>R$ 18,74<text:s/></text:p>
          </table:table-cell>
          <table:table-cell office:value-type="currency" office:value="236.97" table:formula="of:=ROUND([.F205]*[.D205];2)" table:style-name="ce40">
            <text:p><text:s/>R$ 236,97<text:s/></text:p>
          </table:table-cell>
          <table:table-cell table:style-name="ce1"/>
          <table:table-cell office:value-type="currency" office:value="236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6]" table:style-name="ce41">
            <text:p><text:s/>R$ 236,97<text:s/></text:p>
          </table:table-cell>
          <table:table-cell office:value-type="currency" office:value="0" table:formula="of:=[.I205]-[.G20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.03</text:p>
          </table:table-cell>
          <table:table-cell office:value-type="string" table:style-name="ce140">
            <text:p>ESCAVAÇÃO DE VALAS - ELÉTRICA - ILUMINAÇÃO EXTERNA</text:p>
          </table:table-cell>
          <table:table-cell table:style-name="ce44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7]" table:style-name="ce41">
            <text:p><text:s/>R$ -<text:s text:c="3"/></text:p>
          </table:table-cell>
          <table:table-cell office:value-type="currency" office:value="0" table:formula="of:=[.I206]-[.G20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3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112.58" table:style-name="ce57">
            <text:p>112,58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8]" table:style-name="ce38">
            <text:p><text:s/>R$ 93,581273958079<text:s/></text:p>
          </table:table-cell>
          <table:table-cell office:value-type="currency" office:value="114.74" table:formula="of:=ROUND([.E207]*(1+[.$G$4]);2)" table:style-name="ce39">
            <text:p><text:s/>R$ 114,74<text:s/></text:p>
          </table:table-cell>
          <table:table-cell office:value-type="currency" office:value="12917.43" table:formula="of:=ROUND([.F207]*[.D207];2)" table:style-name="ce40">
            <text:p><text:s/>R$ 12.917,43<text:s/></text:p>
          </table:table-cell>
          <table:table-cell table:style-name="ce1"/>
          <table:table-cell office:value-type="currency" office:value="12917.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8]" table:style-name="ce41">
            <text:p><text:s/>R$ 12.917,43<text:s/></text:p>
          </table:table-cell>
          <table:table-cell office:value-type="currency" office:value="0" table:formula="of:=[.I207]-[.G20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3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303.83" table:style-name="ce57">
            <text:p>303,83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09]" table:style-name="ce38">
            <text:p><text:s/>R$ 6,638936465215<text:s/></text:p>
          </table:table-cell>
          <table:table-cell office:value-type="currency" office:value="8.14" table:formula="of:=ROUND([.E208]*(1+[.$G$4]);2)" table:style-name="ce39">
            <text:p><text:s/>R$ 8,14<text:s/></text:p>
          </table:table-cell>
          <table:table-cell office:value-type="currency" office:value="2473.1799999999998" table:formula="of:=ROUND([.F208]*[.D208];2)" table:style-name="ce40">
            <text:p><text:s/>R$ 2.473,18<text:s/></text:p>
          </table:table-cell>
          <table:table-cell table:style-name="ce1"/>
          <table:table-cell office:value-type="currency" office:value="2473.17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09]" table:style-name="ce41">
            <text:p><text:s/>R$ 2.473,18<text:s/></text:p>
          </table:table-cell>
          <table:table-cell office:value-type="currency" office:value="0" table:formula="of:=[.I208]-[.G20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3.03</text:p>
          </table:table-cell>
          <table:table-cell office:value-type="string" table:style-name="ce141">
            <text:p>REATERRO MANUAL APILOADO SEM CONTROLE DE COMPACTAÇÃO</text:p>
          </table:table-cell>
          <table:table-cell office:value-type="string" table:style-name="ce36">
            <text:p>M3</text:p>
          </table:table-cell>
          <table:table-cell office:value-type="float" office:value="101.53" table:style-name="ce57">
            <text:p>101,53</text:p>
          </table:table-cell>
          <table:table-cell office:value-type="currency" office:value="16.303727265312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0]" table:style-name="ce38">
            <text:p><text:s/>R$ 16,303727265313<text:s/></text:p>
          </table:table-cell>
          <table:table-cell office:value-type="currency" office:value="19.989999999999998" table:formula="of:=ROUND([.E209]*(1+[.$G$4]);2)" table:style-name="ce39">
            <text:p><text:s/>R$ 19,99<text:s/></text:p>
          </table:table-cell>
          <table:table-cell office:value-type="currency" office:value="2029.58" table:formula="of:=ROUND([.F209]*[.D209];2)" table:style-name="ce40">
            <text:p><text:s/>R$ 2.029,58<text:s/></text:p>
          </table:table-cell>
          <table:table-cell table:style-name="ce1"/>
          <table:table-cell office:value-type="currency" office:value="2029.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0]" table:style-name="ce41">
            <text:p><text:s/>R$ 2.029,58<text:s/></text:p>
          </table:table-cell>
          <table:table-cell office:value-type="currency" office:value="0" table:formula="of:=[.I209]-[.G20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3.04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4.37" table:style-name="ce57">
            <text:p>14,37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1]" table:style-name="ce38">
            <text:p><text:s/>R$ 31,938667319142<text:s/></text:p>
          </table:table-cell>
          <table:table-cell office:value-type="currency" office:value="39.159999999999997" table:formula="of:=ROUND([.E210]*(1+[.$G$4]);2)" table:style-name="ce39">
            <text:p><text:s/>R$ 39,16<text:s/></text:p>
          </table:table-cell>
          <table:table-cell office:value-type="currency" office:value="562.73" table:formula="of:=ROUND([.F210]*[.D210];2)" table:style-name="ce40">
            <text:p><text:s/>R$ 562,73<text:s/></text:p>
          </table:table-cell>
          <table:table-cell table:style-name="ce1"/>
          <table:table-cell office:value-type="currency" office:value="562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1]" table:style-name="ce41">
            <text:p><text:s/>R$ 562,73<text:s/></text:p>
          </table:table-cell>
          <table:table-cell office:value-type="currency" office:value="0" table:formula="of:=[.I210]-[.G21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3.05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4.37" table:style-name="ce57">
            <text:p>14,37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2]" table:style-name="ce38">
            <text:p><text:s/>R$ 15,284234564881<text:s/></text:p>
          </table:table-cell>
          <table:table-cell office:value-type="currency" office:value="18.739999999999998" table:formula="of:=ROUND([.E211]*(1+[.$G$4]);2)" table:style-name="ce39">
            <text:p><text:s/>R$ 18,74<text:s/></text:p>
          </table:table-cell>
          <table:table-cell office:value-type="currency" office:value="269.29000000000002" table:formula="of:=ROUND([.F211]*[.D211];2)" table:style-name="ce40">
            <text:p><text:s/>R$ 269,29<text:s/></text:p>
          </table:table-cell>
          <table:table-cell table:style-name="ce1"/>
          <table:table-cell office:value-type="currency" office:value="269.290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2]" table:style-name="ce41">
            <text:p><text:s/>R$ 269,29<text:s/></text:p>
          </table:table-cell>
          <table:table-cell office:value-type="currency" office:value="0" table:formula="of:=[.I211]-[.G21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3.06</text:p>
          </table:table-cell>
          <table:table-cell office:value-type="string" table:style-name="ce141">
            <text:p>CONCRETO USINADO, FCK = 20 MPA</text:p>
          </table:table-cell>
          <table:table-cell office:value-type="string" table:style-name="ce36">
            <text:p>M3</text:p>
          </table:table-cell>
          <table:table-cell office:value-type="float" office:value="10.960000000000008" table:style-name="ce57">
            <text:p>10,96</text:p>
          </table:table-cell>
          <table:table-cell office:value-type="currency" office:value="376.372237174781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3]" table:style-name="ce38">
            <text:p><text:s/>R$ 376,372237174782<text:s/></text:p>
          </table:table-cell>
          <table:table-cell office:value-type="currency" office:value="461.47" table:formula="of:=ROUND([.E212]*(1+[.$G$4]);2)" table:style-name="ce39">
            <text:p><text:s/>R$ 461,47<text:s/></text:p>
          </table:table-cell>
          <table:table-cell office:value-type="currency" office:value="5057.71" table:formula="of:=ROUND([.F212]*[.D212];2)" table:style-name="ce40">
            <text:p><text:s/>R$ 5.057,71<text:s/></text:p>
          </table:table-cell>
          <table:table-cell table:style-name="ce1"/>
          <table:table-cell office:value-type="currency" office:value="5057.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3]" table:style-name="ce41">
            <text:p><text:s/>R$ 5.057,71<text:s/></text:p>
          </table:table-cell>
          <table:table-cell office:value-type="currency" office:value="0" table:formula="of:=[.I212]-[.G21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3.07</text:p>
          </table:table-cell>
          <table:table-cell office:value-type="string" table:style-name="ce141">
            <text:p>LANÇAMENTO, ESPALHAMENTO E ADENSAMENTO DE CONCRETO OU MASSA EM LASTRO E/OU ENCHIMENTO</text:p>
          </table:table-cell>
          <table:table-cell office:value-type="string" table:style-name="ce36">
            <text:p>M3</text:p>
          </table:table-cell>
          <table:table-cell office:value-type="float" office:value="10.959999999999999" table:style-name="ce57">
            <text:p>10,96</text:p>
          </table:table-cell>
          <table:table-cell office:value-type="currency" office:value="73.7052442704510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4]" table:style-name="ce38">
            <text:p><text:s/>R$ 73,705244270451<text:s/></text:p>
          </table:table-cell>
          <table:table-cell office:value-type="currency" office:value="90.37" table:formula="of:=ROUND([.E213]*(1+[.$G$4]);2)" table:style-name="ce39">
            <text:p><text:s/>R$ 90,37<text:s/></text:p>
          </table:table-cell>
          <table:table-cell office:value-type="currency" office:value="990.46" table:formula="of:=ROUND([.F213]*[.D213];2)" table:style-name="ce40">
            <text:p><text:s/>R$ 990,46<text:s/></text:p>
          </table:table-cell>
          <table:table-cell table:style-name="ce1"/>
          <table:table-cell office:value-type="currency" office:value="990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4]" table:style-name="ce41">
            <text:p><text:s/>R$ 990,46<text:s/></text:p>
          </table:table-cell>
          <table:table-cell office:value-type="currency" office:value="0" table:formula="of:=[.I213]-[.G21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.04</text:p>
          </table:table-cell>
          <table:table-cell office:value-type="string" table:style-name="ce140">
            <text:p>ESCAVAÇÃO DE VALAS - ELÉTRICA - ALIMENTAÇÃO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5]" table:style-name="ce41">
            <text:p><text:s/>R$ -<text:s text:c="3"/></text:p>
          </table:table-cell>
          <table:table-cell office:value-type="currency" office:value="0" table:formula="of:=[.I214]-[.G21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4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20.09" table:style-name="ce37">
            <text:p>20,09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6]" table:style-name="ce38">
            <text:p><text:s/>R$ 93,581273958079<text:s/></text:p>
          </table:table-cell>
          <table:table-cell office:value-type="currency" office:value="114.74" table:formula="of:=ROUND([.E215]*(1+[.$G$4]);2)" table:style-name="ce39">
            <text:p><text:s/>R$ 114,74<text:s/></text:p>
          </table:table-cell>
          <table:table-cell office:value-type="currency" office:value="2305.13" table:formula="of:=ROUND([.F215]*[.D215];2)" table:style-name="ce40">
            <text:p><text:s/>R$ 2.305,13<text:s/></text:p>
          </table:table-cell>
          <table:table-cell table:style-name="ce1"/>
          <table:table-cell office:value-type="currency" office:value="2305.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6]" table:style-name="ce41">
            <text:p><text:s/>R$ 2.305,13<text:s/></text:p>
          </table:table-cell>
          <table:table-cell office:value-type="currency" office:value="0" table:formula="of:=[.I215]-[.G2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4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66.97" table:style-name="ce57">
            <text:p>66,97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7]" table:style-name="ce38">
            <text:p><text:s/>R$ 6,638936465215<text:s/></text:p>
          </table:table-cell>
          <table:table-cell office:value-type="currency" office:value="8.14" table:formula="of:=ROUND([.E216]*(1+[.$G$4]);2)" table:style-name="ce39">
            <text:p><text:s/>R$ 8,14<text:s/></text:p>
          </table:table-cell>
          <table:table-cell office:value-type="currency" office:value="545.14" table:formula="of:=ROUND([.F216]*[.D216];2)" table:style-name="ce40">
            <text:p><text:s/>R$ 545,14<text:s/></text:p>
          </table:table-cell>
          <table:table-cell table:style-name="ce1"/>
          <table:table-cell office:value-type="currency" office:value="545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7]" table:style-name="ce41">
            <text:p><text:s/>R$ 545,14<text:s/></text:p>
          </table:table-cell>
          <table:table-cell office:value-type="currency" office:value="0" table:formula="of:=[.I216]-[.G21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4.03</text:p>
          </table:table-cell>
          <table:table-cell office:value-type="string" table:style-name="ce141">
            <text:p>REATERRO MANUAL APILOADO SEM CONTROLE DE COMPACTAÇÃO</text:p>
          </table:table-cell>
          <table:table-cell office:value-type="string" table:style-name="ce36">
            <text:p>M3</text:p>
          </table:table-cell>
          <table:table-cell office:value-type="float" office:value="18.57" table:style-name="ce57">
            <text:p>18,57</text:p>
          </table:table-cell>
          <table:table-cell office:value-type="currency" office:value="16.303727265312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8]" table:style-name="ce38">
            <text:p><text:s/>R$ 16,303727265313<text:s/></text:p>
          </table:table-cell>
          <table:table-cell office:value-type="currency" office:value="19.989999999999998" table:formula="of:=ROUND([.E217]*(1+[.$G$4]);2)" table:style-name="ce39">
            <text:p><text:s/>R$ 19,99<text:s/></text:p>
          </table:table-cell>
          <table:table-cell office:value-type="currency" office:value="371.21" table:formula="of:=ROUND([.F217]*[.D217];2)" table:style-name="ce40">
            <text:p><text:s/>R$ 371,21<text:s/></text:p>
          </table:table-cell>
          <table:table-cell table:style-name="ce1"/>
          <table:table-cell office:value-type="currency" office:value="371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8]" table:style-name="ce41">
            <text:p><text:s/>R$ 371,21<text:s/></text:p>
          </table:table-cell>
          <table:table-cell office:value-type="currency" office:value="0" table:formula="of:=[.I217]-[.G21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4.04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.98" table:style-name="ce57">
            <text:p>1,9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19]" table:style-name="ce38">
            <text:p><text:s/>R$ 31,938667319142<text:s/></text:p>
          </table:table-cell>
          <table:table-cell office:value-type="currency" office:value="39.159999999999997" table:formula="of:=ROUND([.E218]*(1+[.$G$4]);2)" table:style-name="ce39">
            <text:p><text:s/>R$ 39,16<text:s/></text:p>
          </table:table-cell>
          <table:table-cell office:value-type="currency" office:value="77.540000000000006" table:formula="of:=ROUND([.F218]*[.D218];2)" table:style-name="ce40">
            <text:p><text:s/>R$ 77,54<text:s/></text:p>
          </table:table-cell>
          <table:table-cell table:style-name="ce1"/>
          <table:table-cell office:value-type="currency" office:value="77.5400000000000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19]" table:style-name="ce41">
            <text:p><text:s/>R$ 77,54<text:s/></text:p>
          </table:table-cell>
          <table:table-cell office:value-type="currency" office:value="0" table:formula="of:=[.I218]-[.G21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4.05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.98" table:style-name="ce57">
            <text:p>1,98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0]" table:style-name="ce38">
            <text:p><text:s/>R$ 15,284234564881<text:s/></text:p>
          </table:table-cell>
          <table:table-cell office:value-type="currency" office:value="18.739999999999998" table:formula="of:=ROUND([.E219]*(1+[.$G$4]);2)" table:style-name="ce39">
            <text:p><text:s/>R$ 18,74<text:s/></text:p>
          </table:table-cell>
          <table:table-cell office:value-type="currency" office:value="37.11" table:formula="of:=ROUND([.F219]*[.D219];2)" table:style-name="ce40">
            <text:p><text:s/>R$ 37,11<text:s/></text:p>
          </table:table-cell>
          <table:table-cell table:style-name="ce1"/>
          <table:table-cell office:value-type="currency" office:value="37.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0]" table:style-name="ce41">
            <text:p><text:s/>R$ 37,11<text:s/></text:p>
          </table:table-cell>
          <table:table-cell office:value-type="currency" office:value="0" table:formula="of:=[.I219]-[.G21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.05</text:p>
          </table:table-cell>
          <table:table-cell office:value-type="string" table:style-name="ce140">
            <text:p>ESCAVAÇÃO DE VALAS - SISTEMAS - ALIMENTAÇÃO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1]" table:style-name="ce41">
            <text:p><text:s/>R$ -<text:s text:c="3"/></text:p>
          </table:table-cell>
          <table:table-cell office:value-type="currency" office:value="0" table:formula="of:=[.I220]-[.G22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5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32.090000000000003" table:style-name="ce57">
            <text:p>32,09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2]" table:style-name="ce38">
            <text:p><text:s/>R$ 93,581273958079<text:s/></text:p>
          </table:table-cell>
          <table:table-cell office:value-type="currency" office:value="114.74" table:formula="of:=ROUND([.E221]*(1+[.$G$4]);2)" table:style-name="ce39">
            <text:p><text:s/>R$ 114,74<text:s/></text:p>
          </table:table-cell>
          <table:table-cell office:value-type="currency" office:value="3682.01" table:formula="of:=ROUND([.F221]*[.D221];2)" table:style-name="ce40">
            <text:p><text:s/>R$ 3.682,01<text:s/></text:p>
          </table:table-cell>
          <table:table-cell table:style-name="ce1"/>
          <table:table-cell office:value-type="currency" office:value="3682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2]" table:style-name="ce41">
            <text:p><text:s/>R$ 3.682,01<text:s/></text:p>
          </table:table-cell>
          <table:table-cell office:value-type="currency" office:value="0" table:formula="of:=[.I221]-[.G22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5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106.92" table:style-name="ce57">
            <text:p>106,92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3]" table:style-name="ce38">
            <text:p><text:s/>R$ 6,638936465215<text:s/></text:p>
          </table:table-cell>
          <table:table-cell office:value-type="currency" office:value="8.14" table:formula="of:=ROUND([.E222]*(1+[.$G$4]);2)" table:style-name="ce39">
            <text:p><text:s/>R$ 8,14<text:s/></text:p>
          </table:table-cell>
          <table:table-cell office:value-type="currency" office:value="870.33" table:formula="of:=ROUND([.F222]*[.D222];2)" table:style-name="ce40">
            <text:p><text:s/>R$ 870,33<text:s/></text:p>
          </table:table-cell>
          <table:table-cell table:style-name="ce1"/>
          <table:table-cell office:value-type="currency" office:value="870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3]" table:style-name="ce41">
            <text:p><text:s/>R$ 870,33<text:s/></text:p>
          </table:table-cell>
          <table:table-cell office:value-type="currency" office:value="0" table:formula="of:=[.I222]-[.G22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5.03</text:p>
          </table:table-cell>
          <table:table-cell office:value-type="string" table:style-name="ce141">
            <text:p>REATERRO MANUAL APILOADO SEM CONTROLE DE COMPACTAÇÃO</text:p>
          </table:table-cell>
          <table:table-cell office:value-type="string" table:style-name="ce36">
            <text:p>M3</text:p>
          </table:table-cell>
          <table:table-cell office:value-type="float" office:value="31.71" table:style-name="ce57">
            <text:p>31,71</text:p>
          </table:table-cell>
          <table:table-cell office:value-type="currency" office:value="16.303727265312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4]" table:style-name="ce38">
            <text:p><text:s/>R$ 16,303727265313<text:s/></text:p>
          </table:table-cell>
          <table:table-cell office:value-type="currency" office:value="19.989999999999998" table:formula="of:=ROUND([.E223]*(1+[.$G$4]);2)" table:style-name="ce39">
            <text:p><text:s/>R$ 19,99<text:s/></text:p>
          </table:table-cell>
          <table:table-cell office:value-type="currency" office:value="633.88" table:formula="of:=ROUND([.F223]*[.D223];2)" table:style-name="ce40">
            <text:p><text:s/>R$ 633,88<text:s/></text:p>
          </table:table-cell>
          <table:table-cell table:style-name="ce1"/>
          <table:table-cell office:value-type="currency" office:value="63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4]" table:style-name="ce41">
            <text:p><text:s/>R$ 633,88<text:s/></text:p>
          </table:table-cell>
          <table:table-cell office:value-type="currency" office:value="0" table:formula="of:=[.I223]-[.G22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5.04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0.48" table:style-name="ce37">
            <text:p>0,4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5]" table:style-name="ce38">
            <text:p><text:s/>R$ 31,938667319142<text:s/></text:p>
          </table:table-cell>
          <table:table-cell office:value-type="currency" office:value="39.159999999999997" table:formula="of:=ROUND([.E224]*(1+[.$G$4]);2)" table:style-name="ce39">
            <text:p><text:s/>R$ 39,16<text:s/></text:p>
          </table:table-cell>
          <table:table-cell office:value-type="currency" office:value="18.8" table:formula="of:=ROUND([.F224]*[.D224];2)" table:style-name="ce40">
            <text:p><text:s/>R$ 18,80<text:s/></text:p>
          </table:table-cell>
          <table:table-cell table:style-name="ce1"/>
          <table:table-cell office:value-type="currency" office:value="18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5]" table:style-name="ce41">
            <text:p><text:s/>R$ 18,80<text:s/></text:p>
          </table:table-cell>
          <table:table-cell office:value-type="currency" office:value="0" table:formula="of:=[.I224]-[.G22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1.05.05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0.48" table:style-name="ce57">
            <text:p>0,48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6]" table:style-name="ce38">
            <text:p><text:s/>R$ 15,284234564881<text:s/></text:p>
          </table:table-cell>
          <table:table-cell office:value-type="currency" office:value="18.739999999999998" table:formula="of:=ROUND([.E225]*(1+[.$G$4]);2)" table:style-name="ce39">
            <text:p><text:s/>R$ 18,74<text:s/></text:p>
          </table:table-cell>
          <table:table-cell office:value-type="currency" office:value="9" table:formula="of:=ROUND([.F225]*[.D225];2)" table:style-name="ce40">
            <text:p><text:s/>R$ 9,00<text:s/></text:p>
          </table:table-cell>
          <table:table-cell table:style-name="ce1"/>
          <table:table-cell office:value-type="currency" office:value="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6]" table:style-name="ce41">
            <text:p><text:s/>R$ 9,00<text:s/></text:p>
          </table:table-cell>
          <table:table-cell office:value-type="currency" office:value="0" table:formula="of:=[.I225]-[.G22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5.06</text:p>
          </table:table-cell>
          <table:table-cell office:value-type="string" table:style-name="ce141">
            <text:p>CONCRETO USINADO, FCK = 20 MPA</text:p>
          </table:table-cell>
          <table:table-cell office:value-type="string" table:style-name="ce36">
            <text:p>M3</text:p>
          </table:table-cell>
          <table:table-cell office:value-type="float" office:value="2.87" table:style-name="ce57">
            <text:p>2,87</text:p>
          </table:table-cell>
          <table:table-cell office:value-type="currency" office:value="376.372237174781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7]" table:style-name="ce38">
            <text:p><text:s/>R$ 376,372237174782<text:s/></text:p>
          </table:table-cell>
          <table:table-cell office:value-type="currency" office:value="461.47" table:formula="of:=ROUND([.E226]*(1+[.$G$4]);2)" table:style-name="ce39">
            <text:p><text:s/>R$ 461,47<text:s/></text:p>
          </table:table-cell>
          <table:table-cell office:value-type="currency" office:value="1324.42" table:formula="of:=ROUND([.F226]*[.D226];2)" table:style-name="ce40">
            <text:p><text:s/>R$ 1.324,42<text:s/></text:p>
          </table:table-cell>
          <table:table-cell table:style-name="ce1"/>
          <table:table-cell office:value-type="currency" office:value="1324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7]" table:style-name="ce41">
            <text:p><text:s/>R$ 1.324,42<text:s/></text:p>
          </table:table-cell>
          <table:table-cell office:value-type="currency" office:value="0" table:formula="of:=[.I226]-[.G22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5.07</text:p>
          </table:table-cell>
          <table:table-cell office:value-type="string" table:style-name="ce141">
            <text:p>LANÇAMENTO, ESPALHAMENTO E ADENSAMENTO DE CONCRETO OU MASSA EM LASTRO E/OU ENCHIMENTO</text:p>
          </table:table-cell>
          <table:table-cell office:value-type="string" table:style-name="ce36">
            <text:p>M3</text:p>
          </table:table-cell>
          <table:table-cell office:value-type="float" office:value="2.87" table:style-name="ce57">
            <text:p>2,87</text:p>
          </table:table-cell>
          <table:table-cell office:value-type="currency" office:value="73.7052442704510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28]" table:style-name="ce38">
            <text:p><text:s/>R$ 73,705244270451<text:s/></text:p>
          </table:table-cell>
          <table:table-cell office:value-type="currency" office:value="90.37" table:formula="of:=ROUND([.E227]*(1+[.$G$4]);2)" table:style-name="ce39">
            <text:p><text:s/>R$ 90,37<text:s/></text:p>
          </table:table-cell>
          <table:table-cell office:value-type="currency" office:value="259.36" table:formula="of:=ROUND([.F227]*[.D227];2)" table:style-name="ce40">
            <text:p><text:s/>R$ 259,36<text:s/></text:p>
          </table:table-cell>
          <table:table-cell table:style-name="ce1"/>
          <table:table-cell office:value-type="currency" office:value="259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8]" table:style-name="ce41">
            <text:p><text:s/>R$ 259,36<text:s/></text:p>
          </table:table-cell>
          <table:table-cell office:value-type="currency" office:value="0" table:formula="of:=[.I227]-[.G22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1.06</text:p>
          </table:table-cell>
          <table:table-cell office:value-type="string" table:style-name="ce140">
            <text:p>ESCAVAÇÃO DE VALAS - SPDA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29]" table:style-name="ce41">
            <text:p><text:s/>R$ -<text:s text:c="3"/></text:p>
          </table:table-cell>
          <table:table-cell office:value-type="currency" office:value="0" table:formula="of:=[.I228]-[.G22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7">
            <text:p>01.06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80.2" table:style-name="ce57">
            <text:p>80,20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0]" table:style-name="ce38">
            <text:p><text:s/>R$ 93,581273958079<text:s/></text:p>
          </table:table-cell>
          <table:table-cell office:value-type="currency" office:value="114.74" table:formula="of:=ROUND([.E229]*(1+[.$G$4]);2)" table:style-name="ce39">
            <text:p><text:s/>R$ 114,74<text:s/></text:p>
          </table:table-cell>
          <table:table-cell office:value-type="currency" office:value="9202.15" table:formula="of:=ROUND([.F229]*[.D229];2)" table:style-name="ce40">
            <text:p><text:s/>R$ 9.202,15<text:s/></text:p>
          </table:table-cell>
          <table:table-cell table:style-name="ce1"/>
          <table:table-cell office:value-type="currency" office:value="9202.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0]" table:style-name="ce41">
            <text:p><text:s/>R$ 9.202,15<text:s/></text:p>
          </table:table-cell>
          <table:table-cell office:value-type="currency" office:value="0" table:formula="of:=[.I229]-[.G22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1.06.02</text:p>
          </table:table-cell>
          <table:table-cell office:value-type="string" table:style-name="ce141">
            <text:p>REATERRO MANUAL DE VALAS, COM PLACA VIBRATÓRIA. AF_08/2023</text:p>
          </table:table-cell>
          <table:table-cell office:value-type="string" table:style-name="ce36">
            <text:p>M3</text:p>
          </table:table-cell>
          <table:table-cell office:value-type="float" office:value="80.2" table:style-name="ce37">
            <text:p>80,20</text:p>
          </table:table-cell>
          <table:table-cell office:value-type="currency" office:value="22.9671315553380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1]" table:style-name="ce38">
            <text:p><text:s/>R$ 22,967131555338<text:s/></text:p>
          </table:table-cell>
          <table:table-cell office:value-type="currency" office:value="28.16" table:formula="of:=ROUND([.E230]*(1+[.$G$4]);2)" table:style-name="ce39">
            <text:p><text:s/>R$ 28,16<text:s/></text:p>
          </table:table-cell>
          <table:table-cell office:value-type="currency" office:value="2258.4299999999998" table:formula="of:=ROUND([.F230]*[.D230];2)" table:style-name="ce40">
            <text:p><text:s/>R$ 2.258,43<text:s/></text:p>
          </table:table-cell>
          <table:table-cell table:style-name="ce1"/>
          <table:table-cell office:value-type="currency" office:value="2258.42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1]" table:style-name="ce41">
            <text:p><text:s/>R$ 2.258,43<text:s/></text:p>
          </table:table-cell>
          <table:table-cell office:value-type="currency" office:value="0" table:formula="of:=[.I230]-[.G23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1</text:p>
          </table:table-cell>
          <table:table-cell office:value-type="currency" office:value="243276.98999999996" table:formula="of:=SUBTOTAL(9;[.G196:.G230])" table:style-name="ce151">
            <text:p><text:s/>R$ 243.276,99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80">
            <text:p>02</text:p>
          </table:table-cell>
          <table:table-cell office:value-type="string" table:style-name="ce140">
            <text:p>FUNDAÇÕES E ESTRUTURAS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58">
            <text:p>02.01</text:p>
          </table:table-cell>
          <table:table-cell office:value-type="string" table:style-name="ce140">
            <text:p>ESTRUTURAS DE CONCRETO DO PRÉDIO DOS VESTIÁRIOS (PRÉDIO 01)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58">
            <text:p>02.01.01</text:p>
          </table:table-cell>
          <table:table-cell office:value-type="string" table:style-name="ce146">
            <text:p>VIGAS 300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11">
          <table:table-cell office:value-type="string" table:style-name="ce60">
            <text:p>02.01.01.01</text:p>
          </table:table-cell>
          <table:table-cell office:value-type="string" table:style-name="ce141">
            <text:p>CONCRETAGEM DE VIGAS E LAJES, FCK = 3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1.78" table:style-name="ce57">
            <text:p>41,78</text:p>
          </table:table-cell>
          <table:table-cell office:value-type="currency" office:value="463.803931163852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6]" table:style-name="ce38">
            <text:p><text:s/>R$ 463,803931163853<text:s/></text:p>
          </table:table-cell>
          <table:table-cell office:value-type="currency" office:value="568.66999999999996" table:formula="of:=ROUND([.E235]*(1+[.$G$4]);2)" table:style-name="ce39">
            <text:p><text:s/>R$ 568,67<text:s/></text:p>
          </table:table-cell>
          <table:table-cell office:value-type="currency" office:value="23759.03" table:formula="of:=ROUND([.F235]*[.D235];2)" table:style-name="ce40">
            <text:p><text:s/>R$ 23.759,03<text:s/></text:p>
          </table:table-cell>
          <table:table-cell table:style-name="ce1"/>
          <table:table-cell office:value-type="currency" office:value="23759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6]" table:style-name="ce41">
            <text:p><text:s/>R$ 23.759,03<text:s/></text:p>
          </table:table-cell>
          <table:table-cell office:value-type="currency" office:value="0" table:formula="of:=[.I235]-[.G23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976.24" table:style-name="ce57">
            <text:p>976,24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7]" table:style-name="ce38">
            <text:p><text:s/>R$ 9,411956610391<text:s/></text:p>
          </table:table-cell>
          <table:table-cell office:value-type="currency" office:value="11.54" table:formula="of:=ROUND([.E236]*(1+[.$G$4]);2)" table:style-name="ce39">
            <text:p><text:s/>R$ 11,54<text:s/></text:p>
          </table:table-cell>
          <table:table-cell office:value-type="currency" office:value="11265.81" table:formula="of:=ROUND([.F236]*[.D236];2)" table:style-name="ce40">
            <text:p><text:s/>R$ 11.265,81<text:s/></text:p>
          </table:table-cell>
          <table:table-cell table:style-name="ce1"/>
          <table:table-cell office:value-type="currency" office:value="11265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7]" table:style-name="ce41">
            <text:p><text:s/>R$ 11.265,81<text:s/></text:p>
          </table:table-cell>
          <table:table-cell office:value-type="currency" office:value="0" table:formula="of:=[.I236]-[.G23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3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15.55" table:style-name="ce37">
            <text:p>15,55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8]" table:style-name="ce38">
            <text:p><text:s/>R$ 8,433243617976<text:s/></text:p>
          </table:table-cell>
          <table:table-cell office:value-type="currency" office:value="10.34" table:formula="of:=ROUND([.E237]*(1+[.$G$4]);2)" table:style-name="ce39">
            <text:p><text:s/>R$ 10,34<text:s/></text:p>
          </table:table-cell>
          <table:table-cell office:value-type="currency" office:value="160.79" table:formula="of:=ROUND([.F237]*[.D237];2)" table:style-name="ce40">
            <text:p><text:s/>R$ 160,79<text:s/></text:p>
          </table:table-cell>
          <table:table-cell table:style-name="ce1"/>
          <table:table-cell office:value-type="currency" office:value="160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8]" table:style-name="ce41">
            <text:p><text:s/>R$ 160,79<text:s/></text:p>
          </table:table-cell>
          <table:table-cell office:value-type="currency" office:value="0" table:formula="of:=[.I237]-[.G23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4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99.71" table:style-name="ce57">
            <text:p>99,71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39]" table:style-name="ce38">
            <text:p><text:s/>R$ 7,315879618302<text:s/></text:p>
          </table:table-cell>
          <table:table-cell office:value-type="currency" office:value="8.9700000000000006" table:formula="of:=ROUND([.E238]*(1+[.$G$4]);2)" table:style-name="ce39">
            <text:p><text:s/>R$ 8,97<text:s/></text:p>
          </table:table-cell>
          <table:table-cell office:value-type="currency" office:value="894.4" table:formula="of:=ROUND([.F238]*[.D238];2)" table:style-name="ce40">
            <text:p><text:s/>R$ 894,40<text:s/></text:p>
          </table:table-cell>
          <table:table-cell table:style-name="ce1"/>
          <table:table-cell office:value-type="currency" office:value="894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39]" table:style-name="ce41">
            <text:p><text:s/>R$ 894,40<text:s/></text:p>
          </table:table-cell>
          <table:table-cell office:value-type="currency" office:value="0" table:formula="of:=[.I238]-[.G23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5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89.06" table:style-name="ce57">
            <text:p>89,06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0]" table:style-name="ce38">
            <text:p><text:s/>R$ 6,019084903352<text:s/></text:p>
          </table:table-cell>
          <table:table-cell office:value-type="currency" office:value="7.38" table:formula="of:=ROUND([.E239]*(1+[.$G$4]);2)" table:style-name="ce39">
            <text:p><text:s/>R$ 7,38<text:s/></text:p>
          </table:table-cell>
          <table:table-cell office:value-type="currency" office:value="657.26" table:formula="of:=ROUND([.F239]*[.D239];2)" table:style-name="ce40">
            <text:p><text:s/>R$ 657,26<text:s/></text:p>
          </table:table-cell>
          <table:table-cell table:style-name="ce1"/>
          <table:table-cell office:value-type="currency" office:value="657.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0]" table:style-name="ce41">
            <text:p><text:s/>R$ 657,26<text:s/></text:p>
          </table:table-cell>
          <table:table-cell office:value-type="currency" office:value="0" table:formula="of:=[.I239]-[.G23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6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688.37" table:style-name="ce57">
            <text:p>688,37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1]" table:style-name="ce38">
            <text:p><text:s/>R$ 5,717315064024<text:s/></text:p>
          </table:table-cell>
          <table:table-cell office:value-type="currency" office:value="7.01" table:formula="of:=ROUND([.E240]*(1+[.$G$4]);2)" table:style-name="ce39">
            <text:p><text:s/>R$ 7,01<text:s/></text:p>
          </table:table-cell>
          <table:table-cell office:value-type="currency" office:value="4825.47" table:formula="of:=ROUND([.F240]*[.D240];2)" table:style-name="ce40">
            <text:p><text:s/>R$ 4.825,47<text:s/></text:p>
          </table:table-cell>
          <table:table-cell table:style-name="ce1"/>
          <table:table-cell office:value-type="currency" office:value="4825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1]" table:style-name="ce41">
            <text:p><text:s/>R$ 4.825,47<text:s/></text:p>
          </table:table-cell>
          <table:table-cell office:value-type="currency" office:value="0" table:formula="of:=[.I240]-[.G24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7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302.49" table:style-name="ce46">
            <text:p>302,49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2]" table:style-name="ce38">
            <text:p><text:s/>R$ 6,386102275508<text:s/></text:p>
          </table:table-cell>
          <table:table-cell office:value-type="currency" office:value="7.83" table:formula="of:=ROUND([.E241]*(1+[.$G$4]);2)" table:style-name="ce39">
            <text:p><text:s/>R$ 7,83<text:s/></text:p>
          </table:table-cell>
          <table:table-cell office:value-type="currency" office:value="2368.5" table:formula="of:=ROUND([.F241]*[.D241];2)" table:style-name="ce40">
            <text:p><text:s/>R$ 2.368,50<text:s/></text:p>
          </table:table-cell>
          <table:table-cell table:style-name="ce1"/>
          <table:table-cell office:value-type="currency" office:value="2368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2]" table:style-name="ce41">
            <text:p><text:s/>R$ 2.368,50<text:s/></text:p>
          </table:table-cell>
          <table:table-cell office:value-type="currency" office:value="0" table:formula="of:=[.I241]-[.G24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8</text:p>
          </table:table-cell>
          <table:table-cell office:value-type="string" table:style-name="ce141">
            <text:p>ARMAÇÃO DE PILAR OU VIGA DE ESTRUTURA CONVENCIONAL DE CONCRETO ARMADO UTILIZANDO AÇO CA-50 DE 25,0 MM - MONTAGEM. AF_06/2022</text:p>
          </table:table-cell>
          <table:table-cell office:value-type="string" table:style-name="ce36">
            <text:p>KG</text:p>
          </table:table-cell>
          <table:table-cell office:value-type="float" office:value="253.07" table:style-name="ce46">
            <text:p>253,07</text:p>
          </table:table-cell>
          <table:table-cell office:value-type="currency" office:value="6.27191909305929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3]" table:style-name="ce38">
            <text:p><text:s/>R$ 6,271919093059<text:s/></text:p>
          </table:table-cell>
          <table:table-cell office:value-type="currency" office:value="7.69" table:formula="of:=ROUND([.E242]*(1+[.$G$4]);2)" table:style-name="ce39">
            <text:p><text:s/>R$ 7,69<text:s/></text:p>
          </table:table-cell>
          <table:table-cell office:value-type="currency" office:value="1946.11" table:formula="of:=ROUND([.F242]*[.D242];2)" table:style-name="ce40">
            <text:p><text:s/>R$ 1.946,11<text:s/></text:p>
          </table:table-cell>
          <table:table-cell table:style-name="ce1"/>
          <table:table-cell office:value-type="currency" office:value="1946.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3]" table:style-name="ce41">
            <text:p><text:s/>R$ 1.946,11<text:s/></text:p>
          </table:table-cell>
          <table:table-cell office:value-type="currency" office:value="0" table:formula="of:=[.I242]-[.G24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09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207" table:style-name="ce37">
            <text:p>207,00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4]" table:style-name="ce38">
            <text:p><text:s/>R$ 10,627191909306<text:s/></text:p>
          </table:table-cell>
          <table:table-cell office:value-type="currency" office:value="13.03" table:formula="of:=ROUND([.E243]*(1+[.$G$4]);2)" table:style-name="ce39">
            <text:p><text:s/>R$ 13,03<text:s/></text:p>
          </table:table-cell>
          <table:table-cell office:value-type="currency" office:value="2697.21" table:formula="of:=ROUND([.F243]*[.D243];2)" table:style-name="ce40">
            <text:p><text:s/>R$ 2.697,21<text:s/></text:p>
          </table:table-cell>
          <table:table-cell table:style-name="ce1"/>
          <table:table-cell office:value-type="currency" office:value="2697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4]" table:style-name="ce41">
            <text:p><text:s/>R$ 2.697,21<text:s/></text:p>
          </table:table-cell>
          <table:table-cell office:value-type="currency" office:value="0" table:formula="of:=[.I243]-[.G24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1.10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422.81" table:style-name="ce46">
            <text:p>422,81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5]" table:style-name="ce38">
            <text:p><text:s/>R$ 135,502813799853<text:s/></text:p>
          </table:table-cell>
          <table:table-cell office:value-type="currency" office:value="166.14" table:formula="of:=ROUND([.E244]*(1+[.$G$4]);2)" table:style-name="ce39">
            <text:p><text:s/>R$ 166,14<text:s/></text:p>
          </table:table-cell>
          <table:table-cell office:value-type="currency" office:value="70245.649999999994" table:formula="of:=ROUND([.F244]*[.D244];2)" table:style-name="ce40">
            <text:p><text:s/>R$ 70.245,65<text:s/></text:p>
          </table:table-cell>
          <table:table-cell table:style-name="ce1"/>
          <table:table-cell office:value-type="currency" office:value="70245.6499999999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5]" table:style-name="ce41">
            <text:p><text:s/>R$ 70.245,65<text:s/></text:p>
          </table:table-cell>
          <table:table-cell office:value-type="currency" office:value="0" table:formula="of:=[.I244]-[.G24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1.02</text:p>
          </table:table-cell>
          <table:table-cell office:value-type="string" table:style-name="ce146">
            <text:p>LAJES MACIÇ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6]" table:style-name="ce41">
            <text:p><text:s/>R$ -<text:s text:c="3"/></text:p>
          </table:table-cell>
          <table:table-cell office:value-type="currency" office:value="0" table:formula="of:=[.I245]-[.G24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2.01.02.01</text:p>
          </table:table-cell>
          <table:table-cell office:value-type="string" table:style-name="ce141">
            <text:p>CONCRETAGEM DE VIGAS E LAJES, FCK = 3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6.84" table:style-name="ce46">
            <text:p>6,84</text:p>
          </table:table-cell>
          <table:table-cell office:value-type="currency" office:value="472.54710056275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7]" table:style-name="ce38">
            <text:p><text:s/>R$ 472,547100562760<text:s/></text:p>
          </table:table-cell>
          <table:table-cell office:value-type="currency" office:value="579.39" table:formula="of:=ROUND([.E246]*(1+[.$G$4]);2)" table:style-name="ce39">
            <text:p><text:s/>R$ 579,39<text:s/></text:p>
          </table:table-cell>
          <table:table-cell office:value-type="currency" office:value="3963.03" table:formula="of:=ROUND([.F246]*[.D246];2)" table:style-name="ce40">
            <text:p><text:s/>R$ 3.963,03<text:s/></text:p>
          </table:table-cell>
          <table:table-cell table:style-name="ce1"/>
          <table:table-cell office:value-type="currency" office:value="3963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7]" table:style-name="ce41">
            <text:p><text:s/>R$ 3.963,03<text:s/></text:p>
          </table:table-cell>
          <table:table-cell office:value-type="currency" office:value="0" table:formula="of:=[.I246]-[.G24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1.02.02</text:p>
          </table:table-cell>
          <table:table-cell office:value-type="string" table:style-name="ce141">
            <text:p>ARMAÇÃO DE LAJE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8.9600000000000009" table:style-name="ce46">
            <text:p>8,96</text:p>
          </table:table-cell>
          <table:table-cell office:value-type="currency" office:value="8.86550852295897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8]" table:style-name="ce38">
            <text:p><text:s/>R$ 8,865508522959<text:s/></text:p>
          </table:table-cell>
          <table:table-cell office:value-type="currency" office:value="10.87" table:formula="of:=ROUND([.E247]*(1+[.$G$4]);2)" table:style-name="ce39">
            <text:p><text:s/>R$ 10,87<text:s/></text:p>
          </table:table-cell>
          <table:table-cell office:value-type="currency" office:value="97.4" table:formula="of:=ROUND([.F247]*[.D247];2)" table:style-name="ce40">
            <text:p><text:s/>R$ 97,40<text:s/></text:p>
          </table:table-cell>
          <table:table-cell table:style-name="ce1"/>
          <table:table-cell office:value-type="currency" office:value="97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8]" table:style-name="ce41">
            <text:p><text:s/>R$ 97,40<text:s/></text:p>
          </table:table-cell>
          <table:table-cell office:value-type="currency" office:value="0" table:formula="of:=[.I247]-[.G24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1.02.03</text:p>
          </table:table-cell>
          <table:table-cell office:value-type="string" table:style-name="ce141">
            <text:p>ARMAÇÃO DE LAJE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944.16" table:style-name="ce37">
            <text:p>944,16</text:p>
          </table:table-cell>
          <table:table-cell office:value-type="currency" office:value="7.93573118016475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49]" table:style-name="ce38">
            <text:p><text:s/>R$ 7,935731180165<text:s/></text:p>
          </table:table-cell>
          <table:table-cell office:value-type="currency" office:value="9.73" table:formula="of:=ROUND([.E248]*(1+[.$G$4]);2)" table:style-name="ce39">
            <text:p><text:s/>R$ 9,73<text:s/></text:p>
          </table:table-cell>
          <table:table-cell office:value-type="currency" office:value="9186.68" table:formula="of:=ROUND([.F248]*[.D248];2)" table:style-name="ce40">
            <text:p><text:s/>R$ 9.186,68<text:s/></text:p>
          </table:table-cell>
          <table:table-cell table:style-name="ce1"/>
          <table:table-cell office:value-type="currency" office:value="9186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49]" table:style-name="ce41">
            <text:p><text:s/>R$ 9.186,68<text:s/></text:p>
          </table:table-cell>
          <table:table-cell office:value-type="currency" office:value="0" table:formula="of:=[.I248]-[.G24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1.02.04</text:p>
          </table:table-cell>
          <table:table-cell office:value-type="string" table:style-name="ce141">
            <text:p>ARMAÇÃO DE LAJE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74" table:style-name="ce37">
            <text:p>74,00</text:p>
          </table:table-cell>
          <table:table-cell office:value-type="currency" office:value="10.0481200554604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0]" table:style-name="ce38">
            <text:p><text:s/>R$ 10,048120055460<text:s/></text:p>
          </table:table-cell>
          <table:table-cell office:value-type="currency" office:value="12.32" table:formula="of:=ROUND([.E249]*(1+[.$G$4]);2)" table:style-name="ce39">
            <text:p><text:s/>R$ 12,32<text:s/></text:p>
          </table:table-cell>
          <table:table-cell office:value-type="currency" office:value="911.68" table:formula="of:=ROUND([.F249]*[.D249];2)" table:style-name="ce40">
            <text:p><text:s/>R$ 911,68<text:s/></text:p>
          </table:table-cell>
          <table:table-cell table:style-name="ce1"/>
          <table:table-cell office:value-type="currency" office:value="911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0]" table:style-name="ce41">
            <text:p><text:s/>R$ 911,68<text:s/></text:p>
          </table:table-cell>
          <table:table-cell office:value-type="currency" office:value="0" table:formula="of:=[.I249]-[.G24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2.01.02.05</text:p>
          </table:table-cell>
          <table:table-cell office:value-type="string" table:style-name="ce141">
            <text:p>MONTAGEM E DESMONTAGEM DE FÔRMA DE LAJE MACIÇA, PÉ-DIREITO SIMPLES, EM CHAPA DE MADEIRA COMPENSAD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75.22" table:style-name="ce37">
            <text:p>75,22</text:p>
          </table:table-cell>
          <table:table-cell office:value-type="currency" office:value="44.123644074708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1]" table:style-name="ce38">
            <text:p><text:s/>R$ 44,123644074708<text:s/></text:p>
          </table:table-cell>
          <table:table-cell office:value-type="currency" office:value="54.1" table:formula="of:=ROUND([.E250]*(1+[.$G$4]);2)" table:style-name="ce39">
            <text:p><text:s/>R$ 54,10<text:s/></text:p>
          </table:table-cell>
          <table:table-cell office:value-type="currency" office:value="4069.4" table:formula="of:=ROUND([.F250]*[.D250];2)" table:style-name="ce40">
            <text:p><text:s/>R$ 4.069,40<text:s/></text:p>
          </table:table-cell>
          <table:table-cell table:style-name="ce1"/>
          <table:table-cell office:value-type="currency" office:value="4069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1]" table:style-name="ce41">
            <text:p><text:s/>R$ 4.069,40<text:s/></text:p>
          </table:table-cell>
          <table:table-cell office:value-type="currency" office:value="0" table:formula="of:=[.I250]-[.G25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1.03</text:p>
          </table:table-cell>
          <table:table-cell office:value-type="string" table:style-name="ce146">
            <text:p>LAJES PRÉ-FABRICAD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2]" table:style-name="ce41">
            <text:p><text:s/>R$ -<text:s text:c="3"/></text:p>
          </table:table-cell>
          <table:table-cell office:value-type="currency" office:value="0" table:formula="of:=[.I251]-[.G25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2.01.03.01</text:p>
          </table:table-cell>
          <table:table-cell office:value-type="string" table:style-name="ce141">
            <text:p>LAJE PRÉ-FABRICADA MISTA VIGOTA TRELIÇADA/LAJOTA CERÂMICA - LT 20 (16+4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381.93000000000006" table:style-name="ce46">
            <text:p>381,93</text:p>
          </table:table-cell>
          <table:table-cell office:value-type="currency" office:value="163.17592366038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3]" table:style-name="ce38">
            <text:p><text:s/>R$ 163,175923660387<text:s/></text:p>
          </table:table-cell>
          <table:table-cell office:value-type="currency" office:value="200.07" table:formula="of:=ROUND([.E252]*(1+[.$G$4]);2)" table:style-name="ce39">
            <text:p><text:s/>R$ 200,07<text:s/></text:p>
          </table:table-cell>
          <table:table-cell office:value-type="currency" office:value="76412.740000000005" table:formula="of:=ROUND([.F252]*[.D252];2)" table:style-name="ce40">
            <text:p><text:s/>R$ 76.412,74<text:s/></text:p>
          </table:table-cell>
          <table:table-cell table:style-name="ce1"/>
          <table:table-cell office:value-type="currency" office:value="76412.74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3]" table:style-name="ce41">
            <text:p><text:s/>R$ 76.412,74<text:s/></text:p>
          </table:table-cell>
          <table:table-cell office:value-type="currency" office:value="0" table:formula="of:=[.I252]-[.G25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1.04</text:p>
          </table:table-cell>
          <table:table-cell office:value-type="string" table:style-name="ce146">
            <text:p>LAJES PRÉ-FABRICADAS - ENTRE PRÉDIO 01 E PRÉDIO 02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4]" table:style-name="ce41">
            <text:p><text:s/>R$ -<text:s text:c="3"/></text:p>
          </table:table-cell>
          <table:table-cell office:value-type="currency" office:value="0" table:formula="of:=[.I253]-[.G25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1.04.01</text:p>
          </table:table-cell>
          <table:table-cell office:value-type="string" table:style-name="ce141">
            <text:p>LAJE PRÉ-FABRICADA MISTA VIGOTA TRELIÇADA/LAJOTA CERÂMICA - LT 20 (16+4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35.979999999999997" table:style-name="ce37">
            <text:p>35,98</text:p>
          </table:table-cell>
          <table:table-cell office:value-type="currency" office:value="163.17592366038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5]" table:style-name="ce38">
            <text:p><text:s/>R$ 163,175923660387<text:s/></text:p>
          </table:table-cell>
          <table:table-cell office:value-type="currency" office:value="200.07" table:formula="of:=ROUND([.E254]*(1+[.$G$4]);2)" table:style-name="ce39">
            <text:p><text:s/>R$ 200,07<text:s/></text:p>
          </table:table-cell>
          <table:table-cell office:value-type="currency" office:value="7198.52" table:formula="of:=ROUND([.F254]*[.D254];2)" table:style-name="ce40">
            <text:p><text:s/>R$ 7.198,52<text:s/></text:p>
          </table:table-cell>
          <table:table-cell table:style-name="ce1"/>
          <table:table-cell office:value-type="currency" office:value="7198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5]" table:style-name="ce41">
            <text:p><text:s/>R$ 7.198,52<text:s/></text:p>
          </table:table-cell>
          <table:table-cell office:value-type="currency" office:value="0" table:formula="of:=[.I254]-[.G25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58">
            <text:p>02.01.05</text:p>
          </table:table-cell>
          <table:table-cell office:value-type="string" table:style-name="ce146">
            <text:p>APOIOS PARA LAJE PRÉ-FABRICADA ENTRE PRÉDIO 01 E PRÉDIO 02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6]" table:style-name="ce41">
            <text:p><text:s/>R$ -<text:s text:c="3"/></text:p>
          </table:table-cell>
          <table:table-cell office:value-type="currency" office:value="0" table:formula="of:=[.I255]-[.G25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1.05.01</text:p>
          </table:table-cell>
          <table:table-cell office:value-type="string" table:style-name="ce141">
            <text:p>CONCRETAGEM DE VIGAS E LAJES, FCK = 3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.32" table:style-name="ce37">
            <text:p>1,32</text:p>
          </table:table-cell>
          <table:table-cell office:value-type="currency" office:value="472.54710056275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7]" table:style-name="ce38">
            <text:p><text:s/>R$ 472,547100562760<text:s/></text:p>
          </table:table-cell>
          <table:table-cell office:value-type="currency" office:value="579.39" table:formula="of:=ROUND([.E256]*(1+[.$G$4]);2)" table:style-name="ce39">
            <text:p><text:s/>R$ 579,39<text:s/></text:p>
          </table:table-cell>
          <table:table-cell office:value-type="currency" office:value="764.79" table:formula="of:=ROUND([.F256]*[.D256];2)" table:style-name="ce40">
            <text:p><text:s/>R$ 764,79<text:s/></text:p>
          </table:table-cell>
          <table:table-cell table:style-name="ce1"/>
          <table:table-cell office:value-type="currency" office:value="764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7]" table:style-name="ce41">
            <text:p><text:s/>R$ 764,79<text:s/></text:p>
          </table:table-cell>
          <table:table-cell office:value-type="currency" office:value="0" table:formula="of:=[.I256]-[.G25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5.02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56.81" table:style-name="ce37">
            <text:p>156,81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8]" table:style-name="ce38">
            <text:p><text:s/>R$ 7,315879618302<text:s/></text:p>
          </table:table-cell>
          <table:table-cell office:value-type="currency" office:value="8.9700000000000006" table:formula="of:=ROUND([.E257]*(1+[.$G$4]);2)" table:style-name="ce39">
            <text:p><text:s/>R$ 8,97<text:s/></text:p>
          </table:table-cell>
          <table:table-cell office:value-type="currency" office:value="1406.59" table:formula="of:=ROUND([.F257]*[.D257];2)" table:style-name="ce40">
            <text:p><text:s/>R$ 1.406,59<text:s/></text:p>
          </table:table-cell>
          <table:table-cell table:style-name="ce1"/>
          <table:table-cell office:value-type="currency" office:value="1406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8]" table:style-name="ce41">
            <text:p><text:s/>R$ 1.406,59<text:s/></text:p>
          </table:table-cell>
          <table:table-cell office:value-type="currency" office:value="0" table:formula="of:=[.I257]-[.G25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1.05.03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2.68" table:style-name="ce37">
            <text:p>12,68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59]" table:style-name="ce38">
            <text:p><text:s/>R$ 135,502813799853<text:s/></text:p>
          </table:table-cell>
          <table:table-cell office:value-type="currency" office:value="166.14" table:formula="of:=ROUND([.E258]*(1+[.$G$4]);2)" table:style-name="ce39">
            <text:p><text:s/>R$ 166,14<text:s/></text:p>
          </table:table-cell>
          <table:table-cell office:value-type="currency" office:value="2106.66" table:formula="of:=ROUND([.F258]*[.D258];2)" table:style-name="ce40">
            <text:p><text:s/>R$ 2.106,66<text:s/></text:p>
          </table:table-cell>
          <table:table-cell table:style-name="ce1"/>
          <table:table-cell office:value-type="currency" office:value="2106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59]" table:style-name="ce41">
            <text:p><text:s/>R$ 2.106,66<text:s/></text:p>
          </table:table-cell>
          <table:table-cell office:value-type="currency" office:value="0" table:formula="of:=[.I258]-[.G25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1.05.04</text:p>
          </table:table-cell>
          <table:table-cell office:value-type="string" table:style-name="ce141">
            <text:p>FURAÇÃO PARA 12,5MM X 200MM EM CONCRETO ARMADO, INCLUSIVE COLAGEM DE ARMADURA (PARA 10MM)</text:p>
          </table:table-cell>
          <table:table-cell office:value-type="string" table:style-name="ce36">
            <text:p>UN</text:p>
          </table:table-cell>
          <table:table-cell office:value-type="float" office:value="336" table:style-name="ce46">
            <text:p>336,00</text:p>
          </table:table-cell>
          <table:table-cell office:value-type="currency" office:value="22.9018840225103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0]" table:style-name="ce38">
            <text:p><text:s/>R$ 22,901884022510<text:s/></text:p>
          </table:table-cell>
          <table:table-cell office:value-type="currency" office:value="28.08" table:formula="of:=ROUND([.E259]*(1+[.$G$4]);2)" table:style-name="ce39">
            <text:p><text:s/>R$ 28,08<text:s/></text:p>
          </table:table-cell>
          <table:table-cell office:value-type="currency" office:value="9434.8799999999992" table:formula="of:=ROUND([.F259]*[.D259];2)" table:style-name="ce40">
            <text:p><text:s/>R$ 9.434,88<text:s/></text:p>
          </table:table-cell>
          <table:table-cell table:style-name="ce1"/>
          <table:table-cell office:value-type="currency" office:value="9434.8799999999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0]" table:style-name="ce41">
            <text:p><text:s/>R$ 9.434,88<text:s/></text:p>
          </table:table-cell>
          <table:table-cell office:value-type="currency" office:value="0" table:formula="of:=[.I259]-[.G25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</text:p>
          </table:table-cell>
          <table:table-cell office:value-type="string" table:style-name="ce140">
            <text:p>ESTRUTURAS DE CONCRETO DO PRÉDIO DO GINÁSIO (PRÉDIO 02)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1]" table:style-name="ce41">
            <text:p><text:s/>R$ -<text:s text:c="3"/></text:p>
          </table:table-cell>
          <table:table-cell office:value-type="currency" office:value="0" table:formula="of:=[.I260]-[.G26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1</text:p>
          </table:table-cell>
          <table:table-cell office:value-type="string" table:style-name="ce146">
            <text:p>GINÁSIO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2]" table:style-name="ce41">
            <text:p><text:s/>R$ -<text:s text:c="3"/></text:p>
          </table:table-cell>
          <table:table-cell office:value-type="currency" office:value="0" table:formula="of:=[.I261]-[.G26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1.01</text:p>
          </table:table-cell>
          <table:table-cell office:value-type="string" table:style-name="ce146">
            <text:p>PILARE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3]" table:style-name="ce41">
            <text:p><text:s/>R$ -<text:s text:c="3"/></text:p>
          </table:table-cell>
          <table:table-cell office:value-type="currency" office:value="0" table:formula="of:=[.I262]-[.G26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1.01</text:p>
          </table:table-cell>
          <table:table-cell office:value-type="string" table:style-name="ce141">
            <text:p>CONCRETAGEM DE PILARES, FCK = 40MPA, COM USO DE BOMBA EM EDIFICAÇÃO COM SEÇÃO MÉDIA DE PILARES MENOR OU IGUAL A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8.168000000000006" table:style-name="ce82">
            <text:p>48,1680</text:p>
          </table:table-cell>
          <table:table-cell office:value-type="currency" office:value="493.589429899681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4]" table:style-name="ce38">
            <text:p><text:s/>R$ 493,589429899682<text:s/></text:p>
          </table:table-cell>
          <table:table-cell office:value-type="currency" office:value="605.19000000000005" table:formula="of:=ROUND([.E263]*(1+[.$G$4]);2)" table:style-name="ce39">
            <text:p><text:s/>R$ 605,19<text:s/></text:p>
          </table:table-cell>
          <table:table-cell office:value-type="currency" office:value="29150.79" table:formula="of:=ROUND([.F263]*[.D263];2)" table:style-name="ce40">
            <text:p><text:s/>R$ 29.150,79<text:s/></text:p>
          </table:table-cell>
          <table:table-cell table:style-name="ce1"/>
          <table:table-cell office:value-type="currency" office:value="29150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4]" table:style-name="ce41">
            <text:p><text:s/>R$ 29.150,79<text:s/></text:p>
          </table:table-cell>
          <table:table-cell office:value-type="currency" office:value="0" table:formula="of:=[.I263]-[.G26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1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451.06" table:style-name="ce37">
            <text:p>451,06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5]" table:style-name="ce38">
            <text:p><text:s/>R$ 9,411956610391<text:s/></text:p>
          </table:table-cell>
          <table:table-cell office:value-type="currency" office:value="11.54" table:formula="of:=ROUND([.E264]*(1+[.$G$4]);2)" table:style-name="ce39">
            <text:p><text:s/>R$ 11,54<text:s/></text:p>
          </table:table-cell>
          <table:table-cell office:value-type="currency" office:value="5205.2299999999996" table:formula="of:=ROUND([.F264]*[.D264];2)" table:style-name="ce40">
            <text:p><text:s/>R$ 5.205,23<text:s/></text:p>
          </table:table-cell>
          <table:table-cell table:style-name="ce1"/>
          <table:table-cell office:value-type="currency" office:value="5205.22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5]" table:style-name="ce41">
            <text:p><text:s/>R$ 5.205,23<text:s/></text:p>
          </table:table-cell>
          <table:table-cell office:value-type="currency" office:value="0" table:formula="of:=[.I264]-[.G26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1.03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576.83000000000004" table:style-name="ce46">
            <text:p>576,83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6]" table:style-name="ce38">
            <text:p><text:s/>R$ 6,019084903352<text:s/></text:p>
          </table:table-cell>
          <table:table-cell office:value-type="currency" office:value="7.38" table:formula="of:=ROUND([.E265]*(1+[.$G$4]);2)" table:style-name="ce39">
            <text:p><text:s/>R$ 7,38<text:s/></text:p>
          </table:table-cell>
          <table:table-cell office:value-type="currency" office:value="4257.01" table:formula="of:=ROUND([.F265]*[.D265];2)" table:style-name="ce40">
            <text:p><text:s/>R$ 4.257,01<text:s/></text:p>
          </table:table-cell>
          <table:table-cell table:style-name="ce1"/>
          <table:table-cell office:value-type="currency" office:value="4257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6]" table:style-name="ce41">
            <text:p><text:s/>R$ 4.257,01<text:s/></text:p>
          </table:table-cell>
          <table:table-cell office:value-type="currency" office:value="0" table:formula="of:=[.I265]-[.G26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1.04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0910.91" table:style-name="ce37">
            <text:p>10.910,91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7]" table:style-name="ce38">
            <text:p><text:s/>R$ 6,386102275508<text:s/></text:p>
          </table:table-cell>
          <table:table-cell office:value-type="currency" office:value="7.83" table:formula="of:=ROUND([.E266]*(1+[.$G$4]);2)" table:style-name="ce39">
            <text:p><text:s/>R$ 7,83<text:s/></text:p>
          </table:table-cell>
          <table:table-cell office:value-type="currency" office:value="85432.43" table:formula="of:=ROUND([.F266]*[.D266];2)" table:style-name="ce40">
            <text:p><text:s/>R$ 85.432,43<text:s/></text:p>
          </table:table-cell>
          <table:table-cell table:style-name="ce1"/>
          <table:table-cell office:value-type="currency" office:value="85432.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7]" table:style-name="ce41">
            <text:p><text:s/>R$ 85.432,43<text:s/></text:p>
          </table:table-cell>
          <table:table-cell office:value-type="currency" office:value="0" table:formula="of:=[.I266]-[.G26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1.05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73.8" table:style-name="ce37">
            <text:p>73,80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8]" table:style-name="ce38">
            <text:p><text:s/>R$ 10,627191909306<text:s/></text:p>
          </table:table-cell>
          <table:table-cell office:value-type="currency" office:value="13.03" table:formula="of:=ROUND([.E267]*(1+[.$G$4]);2)" table:style-name="ce39">
            <text:p><text:s/>R$ 13,03<text:s/></text:p>
          </table:table-cell>
          <table:table-cell office:value-type="currency" office:value="961.61" table:formula="of:=ROUND([.F267]*[.D267];2)" table:style-name="ce40">
            <text:p><text:s/>R$ 961,61<text:s/></text:p>
          </table:table-cell>
          <table:table-cell table:style-name="ce1"/>
          <table:table-cell office:value-type="currency" office:value="961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8]" table:style-name="ce41">
            <text:p><text:s/>R$ 961,61<text:s/></text:p>
          </table:table-cell>
          <table:table-cell office:value-type="currency" office:value="0" table:formula="of:=[.I267]-[.G267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1.06</text:p>
          </table:table-cell>
          <table:table-cell office:value-type="string" table:style-name="ce141">
            <text:p>MONTAGEM E DESMONTAGEM DE FÔRMA DE PILARES RETANGULARES E ESTRUTURAS SIMILARES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35.72000000000003" table:style-name="ce37">
            <text:p>135,72</text:p>
          </table:table-cell>
          <table:table-cell office:value-type="currency" office:value="94.49473941766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69]" table:style-name="ce38">
            <text:p><text:s/>R$ 94,494739417666<text:s/></text:p>
          </table:table-cell>
          <table:table-cell office:value-type="currency" office:value="115.86" table:formula="of:=ROUND([.E268]*(1+[.$G$4]);2)" table:style-name="ce39">
            <text:p><text:s/>R$ 115,86<text:s/></text:p>
          </table:table-cell>
          <table:table-cell office:value-type="currency" office:value="15724.52" table:formula="of:=ROUND([.F268]*[.D268];2)" table:style-name="ce40">
            <text:p><text:s/>R$ 15.724,52<text:s/></text:p>
          </table:table-cell>
          <table:table-cell table:style-name="ce1"/>
          <table:table-cell office:value-type="currency" office:value="15724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69]" table:style-name="ce41">
            <text:p><text:s/>R$ 15.724,52<text:s/></text:p>
          </table:table-cell>
          <table:table-cell office:value-type="currency" office:value="0" table:formula="of:=[.I268]-[.G26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1.07</text:p>
          </table:table-cell>
          <table:table-cell office:value-type="string" table:style-name="ce141">
            <text:p>MONTAGEM E DESMONTAGEM DE FÔRMA DE PILARES CIRCULARES, PÉ-DIREITO DUPLO, EM MADEIRA, 2 UTILIZAÇÕES. AF_05/2024</text:p>
          </table:table-cell>
          <table:table-cell office:value-type="string" table:style-name="ce36">
            <text:p>M2</text:p>
          </table:table-cell>
          <table:table-cell office:value-type="float" office:value="177.01" table:style-name="ce46">
            <text:p>177,01</text:p>
          </table:table-cell>
          <table:table-cell office:value-type="currency" office:value="166.006035396786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0]" table:style-name="ce38">
            <text:p><text:s/>R$ 166,006035396787<text:s/></text:p>
          </table:table-cell>
          <table:table-cell office:value-type="currency" office:value="203.54" table:formula="of:=ROUND([.E269]*(1+[.$G$4]);2)" table:style-name="ce39">
            <text:p><text:s/>R$ 203,54<text:s/></text:p>
          </table:table-cell>
          <table:table-cell office:value-type="currency" office:value="36028.620000000003" table:formula="of:=ROUND([.F269]*[.D269];2)" table:style-name="ce40">
            <text:p><text:s/>R$ 36.028,62<text:s/></text:p>
          </table:table-cell>
          <table:table-cell table:style-name="ce1"/>
          <table:table-cell office:value-type="currency" office:value="36028.6200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0]" table:style-name="ce41">
            <text:p><text:s/>R$ 36.028,62<text:s/></text:p>
          </table:table-cell>
          <table:table-cell office:value-type="currency" office:value="0" table:formula="of:=[.I269]-[.G26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58">
            <text:p>02.02.01.02</text:p>
          </table:table-cell>
          <table:table-cell office:value-type="string" table:style-name="ce146">
            <text:p>APARELHOS DE LIGAÇÃO - APOIOS PARA VIGAS EM PILARES NAS JUNTAS DE DILATAÇÃO (P11/P18; P117/P124)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1]" table:style-name="ce41">
            <text:p><text:s/>R$ -<text:s text:c="3"/></text:p>
          </table:table-cell>
          <table:table-cell office:value-type="currency" office:value="0" table:formula="of:=[.I270]-[.G270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2.01</text:p>
          </table:table-cell>
          <table:table-cell office:value-type="string" table:style-name="ce141">
            <text:p>CONCRETAGEM DE VIGAS E LAJES, FCK = 3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.8000000000000015E-2" table:style-name="ce82">
            <text:p>0,0480</text:p>
          </table:table-cell>
          <table:table-cell office:value-type="currency" office:value="472.54710056275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2]" table:style-name="ce38">
            <text:p><text:s/>R$ 472,547100562760<text:s/></text:p>
          </table:table-cell>
          <table:table-cell office:value-type="currency" office:value="579.39" table:formula="of:=ROUND([.E271]*(1+[.$G$4]);2)" table:style-name="ce39">
            <text:p><text:s/>R$ 579,39<text:s/></text:p>
          </table:table-cell>
          <table:table-cell office:value-type="currency" office:value="27.81" table:formula="of:=ROUND([.F271]*[.D271];2)" table:style-name="ce40">
            <text:p><text:s/>R$ 27,81<text:s/></text:p>
          </table:table-cell>
          <table:table-cell table:style-name="ce1"/>
          <table:table-cell office:value-type="currency" office:value="27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2]" table:style-name="ce41">
            <text:p><text:s/>R$ 27,81<text:s/></text:p>
          </table:table-cell>
          <table:table-cell office:value-type="currency" office:value="0" table:formula="of:=[.I271]-[.G271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2.02</text:p>
          </table:table-cell>
          <table:table-cell office:value-type="string" table:style-name="ce141">
            <text:p>ARMAÇÃO DE ESTRUTURAS DIVERSAS DE CONCRETO ARMADO, EXCETO VIGAS, PILARES, LAJES E FUNDAÇÕES,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2.7" table:style-name="ce37">
            <text:p>2,70</text:p>
          </table:table-cell>
          <table:table-cell office:value-type="currency" office:value="9.85237745697740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3]" table:style-name="ce38">
            <text:p><text:s/>R$ 9,852377456977<text:s/></text:p>
          </table:table-cell>
          <table:table-cell office:value-type="currency" office:value="12.08" table:formula="of:=ROUND([.E272]*(1+[.$G$4]);2)" table:style-name="ce39">
            <text:p><text:s/>R$ 12,08<text:s/></text:p>
          </table:table-cell>
          <table:table-cell office:value-type="currency" office:value="32.619999999999997" table:formula="of:=ROUND([.F272]*[.D272];2)" table:style-name="ce40">
            <text:p><text:s/>R$ 32,62<text:s/></text:p>
          </table:table-cell>
          <table:table-cell table:style-name="ce1"/>
          <table:table-cell office:value-type="currency" office:value="32.619999999999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3]" table:style-name="ce41">
            <text:p><text:s/>R$ 32,62<text:s/></text:p>
          </table:table-cell>
          <table:table-cell office:value-type="currency" office:value="0" table:formula="of:=[.I272]-[.G27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2.03</text:p>
          </table:table-cell>
          <table:table-cell office:value-type="string" table:style-name="ce141">
            <text:p>ARMAÇÃO DE ESTRUTURAS DIVERSAS DE CONCRETO ARMADO, EXCETO VIGAS, PILARES, LAJES E FUNDAÇÕES,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1.89" table:style-name="ce37">
            <text:p>1,89</text:p>
          </table:table-cell>
          <table:table-cell office:value-type="currency" office:value="13.3349645216540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4]" table:style-name="ce38">
            <text:p><text:s/>R$ 13,334964521654<text:s/></text:p>
          </table:table-cell>
          <table:table-cell office:value-type="currency" office:value="16.350000000000001" table:formula="of:=ROUND([.E273]*(1+[.$G$4]);2)" table:style-name="ce39">
            <text:p><text:s/>R$ 16,35<text:s/></text:p>
          </table:table-cell>
          <table:table-cell office:value-type="currency" office:value="30.9" table:formula="of:=ROUND([.F273]*[.D273];2)" table:style-name="ce40">
            <text:p><text:s/>R$ 30,90<text:s/></text:p>
          </table:table-cell>
          <table:table-cell table:style-name="ce1"/>
          <table:table-cell office:value-type="currency" office:value="30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4]" table:style-name="ce41">
            <text:p><text:s/>R$ 30,90<text:s/></text:p>
          </table:table-cell>
          <table:table-cell office:value-type="currency" office:value="0" table:formula="of:=[.I273]-[.G27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2.04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0.8640000000000001" table:style-name="ce82">
            <text:p>0,8640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5]" table:style-name="ce38">
            <text:p><text:s/>R$ 135,502813799853<text:s/></text:p>
          </table:table-cell>
          <table:table-cell office:value-type="currency" office:value="166.14" table:formula="of:=ROUND([.E274]*(1+[.$G$4]);2)" table:style-name="ce39">
            <text:p><text:s/>R$ 166,14<text:s/></text:p>
          </table:table-cell>
          <table:table-cell office:value-type="currency" office:value="143.54" table:formula="of:=ROUND([.F274]*[.D274];2)" table:style-name="ce40">
            <text:p><text:s/>R$ 143,54<text:s/></text:p>
          </table:table-cell>
          <table:table-cell table:style-name="ce1"/>
          <table:table-cell office:value-type="currency" office:value="143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5]" table:style-name="ce41">
            <text:p><text:s/>R$ 143,54<text:s/></text:p>
          </table:table-cell>
          <table:table-cell office:value-type="currency" office:value="0" table:formula="of:=[.I274]-[.G27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1.03</text:p>
          </table:table-cell>
          <table:table-cell office:value-type="string" table:style-name="ce146">
            <text:p>VIGAS 200 + VA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6]" table:style-name="ce41">
            <text:p><text:s/>R$ -<text:s text:c="3"/></text:p>
          </table:table-cell>
          <table:table-cell office:value-type="currency" office:value="0" table:formula="of:=[.I275]-[.G27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3.01</text:p>
          </table:table-cell>
          <table:table-cell office:value-type="string" table:style-name="ce141">
            <text:p>CONCRETAGEM DE VIGAS E LAJES, FCK = 4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78.49" table:style-name="ce37">
            <text:p>178,49</text:p>
          </table:table-cell>
          <table:table-cell office:value-type="currency" office:value="518.5792349726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7]" table:style-name="ce38">
            <text:p><text:s/>R$ 518,579234972678<text:s/></text:p>
          </table:table-cell>
          <table:table-cell office:value-type="currency" office:value="635.83000000000004" table:formula="of:=ROUND([.E276]*(1+[.$G$4]);2)" table:style-name="ce39">
            <text:p><text:s/>R$ 635,83<text:s/></text:p>
          </table:table-cell>
          <table:table-cell office:value-type="currency" office:value="113489.3" table:formula="of:=ROUND([.F276]*[.D276];2)" table:style-name="ce40">
            <text:p><text:s/>R$ 113.489,30<text:s/></text:p>
          </table:table-cell>
          <table:table-cell table:style-name="ce1"/>
          <table:table-cell office:value-type="currency" office:value="113489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7]" table:style-name="ce41">
            <text:p><text:s/>R$ 113.489,30<text:s/></text:p>
          </table:table-cell>
          <table:table-cell office:value-type="currency" office:value="0" table:formula="of:=[.I276]-[.G27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3350" table:style-name="ce37">
            <text:p>3.350,00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8]" table:style-name="ce38">
            <text:p><text:s/>R$ 9,411956610391<text:s/></text:p>
          </table:table-cell>
          <table:table-cell office:value-type="currency" office:value="11.54" table:formula="of:=ROUND([.E277]*(1+[.$G$4]);2)" table:style-name="ce39">
            <text:p><text:s/>R$ 11,54<text:s/></text:p>
          </table:table-cell>
          <table:table-cell office:value-type="currency" office:value="38659" table:formula="of:=ROUND([.F277]*[.D277];2)" table:style-name="ce40">
            <text:p><text:s/>R$ 38.659,00<text:s/></text:p>
          </table:table-cell>
          <table:table-cell table:style-name="ce1"/>
          <table:table-cell office:value-type="currency" office:value="38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8]" table:style-name="ce41">
            <text:p><text:s/>R$ 38.659,00<text:s/></text:p>
          </table:table-cell>
          <table:table-cell office:value-type="currency" office:value="0" table:formula="of:=[.I277]-[.G27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3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4530" table:style-name="ce37">
            <text:p>4.530,00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79]" table:style-name="ce38">
            <text:p><text:s/>R$ 8,433243617976<text:s/></text:p>
          </table:table-cell>
          <table:table-cell office:value-type="currency" office:value="10.34" table:formula="of:=ROUND([.E278]*(1+[.$G$4]);2)" table:style-name="ce39">
            <text:p><text:s/>R$ 10,34<text:s/></text:p>
          </table:table-cell>
          <table:table-cell office:value-type="currency" office:value="46840.2" table:formula="of:=ROUND([.F278]*[.D278];2)" table:style-name="ce40">
            <text:p><text:s/>R$ 46.840,20<text:s/></text:p>
          </table:table-cell>
          <table:table-cell table:style-name="ce1"/>
          <table:table-cell office:value-type="currency" office:value="46840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79]" table:style-name="ce41">
            <text:p><text:s/>R$ 46.840,20<text:s/></text:p>
          </table:table-cell>
          <table:table-cell office:value-type="currency" office:value="0" table:formula="of:=[.I278]-[.G27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4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821" table:style-name="ce37">
            <text:p>1.821,00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0]" table:style-name="ce38">
            <text:p><text:s/>R$ 7,315879618302<text:s/></text:p>
          </table:table-cell>
          <table:table-cell office:value-type="currency" office:value="8.9700000000000006" table:formula="of:=ROUND([.E279]*(1+[.$G$4]);2)" table:style-name="ce39">
            <text:p><text:s/>R$ 8,97<text:s/></text:p>
          </table:table-cell>
          <table:table-cell office:value-type="currency" office:value="16334.37" table:formula="of:=ROUND([.F279]*[.D279];2)" table:style-name="ce40">
            <text:p><text:s/>R$ 16.334,37<text:s/></text:p>
          </table:table-cell>
          <table:table-cell table:style-name="ce1"/>
          <table:table-cell office:value-type="currency" office:value="16334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0]" table:style-name="ce41">
            <text:p><text:s/>R$ 16.334,37<text:s/></text:p>
          </table:table-cell>
          <table:table-cell office:value-type="currency" office:value="0" table:formula="of:=[.I279]-[.G27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5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3044" table:style-name="ce37">
            <text:p>3.044,00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1]" table:style-name="ce38">
            <text:p><text:s/>R$ 6,019084903352<text:s/></text:p>
          </table:table-cell>
          <table:table-cell office:value-type="currency" office:value="7.38" table:formula="of:=ROUND([.E280]*(1+[.$G$4]);2)" table:style-name="ce39">
            <text:p><text:s/>R$ 7,38<text:s/></text:p>
          </table:table-cell>
          <table:table-cell office:value-type="currency" office:value="22464.720000000001" table:formula="of:=ROUND([.F280]*[.D280];2)" table:style-name="ce40">
            <text:p><text:s/>R$ 22.464,72<text:s/></text:p>
          </table:table-cell>
          <table:table-cell table:style-name="ce1"/>
          <table:table-cell office:value-type="currency" office:value="22464.72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1]" table:style-name="ce41">
            <text:p><text:s/>R$ 22.464,72<text:s/></text:p>
          </table:table-cell>
          <table:table-cell office:value-type="currency" office:value="0" table:formula="of:=[.I280]-[.G28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6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3640" table:style-name="ce37">
            <text:p>3.640,00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2]" table:style-name="ce38">
            <text:p><text:s/>R$ 5,717315064024<text:s/></text:p>
          </table:table-cell>
          <table:table-cell office:value-type="currency" office:value="7.01" table:formula="of:=ROUND([.E281]*(1+[.$G$4]);2)" table:style-name="ce39">
            <text:p><text:s/>R$ 7,01<text:s/></text:p>
          </table:table-cell>
          <table:table-cell office:value-type="currency" office:value="25516.400000000001" table:formula="of:=ROUND([.F281]*[.D281];2)" table:style-name="ce40">
            <text:p><text:s/>R$ 25.516,40<text:s/></text:p>
          </table:table-cell>
          <table:table-cell table:style-name="ce1"/>
          <table:table-cell office:value-type="currency" office:value="25516.4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2]" table:style-name="ce41">
            <text:p><text:s/>R$ 25.516,40<text:s/></text:p>
          </table:table-cell>
          <table:table-cell office:value-type="currency" office:value="0" table:formula="of:=[.I281]-[.G28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7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5555" table:style-name="ce46">
            <text:p>15.555,00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3]" table:style-name="ce38">
            <text:p><text:s/>R$ 6,386102275508<text:s/></text:p>
          </table:table-cell>
          <table:table-cell office:value-type="currency" office:value="7.83" table:formula="of:=ROUND([.E282]*(1+[.$G$4]);2)" table:style-name="ce39">
            <text:p><text:s/>R$ 7,83<text:s/></text:p>
          </table:table-cell>
          <table:table-cell office:value-type="currency" office:value="121795.65" table:formula="of:=ROUND([.F282]*[.D282];2)" table:style-name="ce40">
            <text:p><text:s/>R$ 121.795,65<text:s/></text:p>
          </table:table-cell>
          <table:table-cell table:style-name="ce1"/>
          <table:table-cell office:value-type="currency" office:value="121795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3]" table:style-name="ce41">
            <text:p><text:s/>R$ 121.795,65<text:s/></text:p>
          </table:table-cell>
          <table:table-cell office:value-type="currency" office:value="0" table:formula="of:=[.I282]-[.G28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3.08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147.2" table:style-name="ce37">
            <text:p>1.147,20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4]" table:style-name="ce38">
            <text:p><text:s/>R$ 135,502813799853<text:s/></text:p>
          </table:table-cell>
          <table:table-cell office:value-type="currency" office:value="166.14" table:formula="of:=ROUND([.E283]*(1+[.$G$4]);2)" table:style-name="ce39">
            <text:p><text:s/>R$ 166,14<text:s/></text:p>
          </table:table-cell>
          <table:table-cell office:value-type="currency" office:value="190595.81" table:formula="of:=ROUND([.F283]*[.D283];2)" table:style-name="ce40">
            <text:p><text:s/>R$ 190.595,81<text:s/></text:p>
          </table:table-cell>
          <table:table-cell table:style-name="ce1"/>
          <table:table-cell office:value-type="currency" office:value="190595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4]" table:style-name="ce41">
            <text:p><text:s/>R$ 190.595,81<text:s/></text:p>
          </table:table-cell>
          <table:table-cell office:value-type="currency" office:value="0" table:formula="of:=[.I283]-[.G28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1.04</text:p>
          </table:table-cell>
          <table:table-cell office:value-type="string" table:style-name="ce146">
            <text:p>VIGAS 300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5]" table:style-name="ce41">
            <text:p><text:s/>R$ -<text:s text:c="3"/></text:p>
          </table:table-cell>
          <table:table-cell office:value-type="currency" office:value="0" table:formula="of:=[.I284]-[.G284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4.01</text:p>
          </table:table-cell>
          <table:table-cell office:value-type="string" table:style-name="ce141">
            <text:p>CONCRETAGEM DE VIGAS E LAJES, FCK = 4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9.97" table:style-name="ce37">
            <text:p>49,97</text:p>
          </table:table-cell>
          <table:table-cell office:value-type="currency" office:value="518.5792349726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6]" table:style-name="ce38">
            <text:p><text:s/>R$ 518,579234972678<text:s/></text:p>
          </table:table-cell>
          <table:table-cell office:value-type="currency" office:value="635.83000000000004" table:formula="of:=ROUND([.E285]*(1+[.$G$4]);2)" table:style-name="ce39">
            <text:p><text:s/>R$ 635,83<text:s/></text:p>
          </table:table-cell>
          <table:table-cell office:value-type="currency" office:value="31772.43" table:formula="of:=ROUND([.F285]*[.D285];2)" table:style-name="ce40">
            <text:p><text:s/>R$ 31.772,43<text:s/></text:p>
          </table:table-cell>
          <table:table-cell table:style-name="ce1"/>
          <table:table-cell office:value-type="currency" office:value="31772.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6]" table:style-name="ce41">
            <text:p><text:s/>R$ 31.772,43<text:s/></text:p>
          </table:table-cell>
          <table:table-cell office:value-type="currency" office:value="0" table:formula="of:=[.I285]-[.G28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2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1729" table:style-name="ce46">
            <text:p>1.729,00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7]" table:style-name="ce38">
            <text:p><text:s/>R$ 9,411956610391<text:s/></text:p>
          </table:table-cell>
          <table:table-cell office:value-type="currency" office:value="11.54" table:formula="of:=ROUND([.E286]*(1+[.$G$4]);2)" table:style-name="ce39">
            <text:p><text:s/>R$ 11,54<text:s/></text:p>
          </table:table-cell>
          <table:table-cell office:value-type="currency" office:value="19952.66" table:formula="of:=ROUND([.F286]*[.D286];2)" table:style-name="ce40">
            <text:p><text:s/>R$ 19.952,66<text:s/></text:p>
          </table:table-cell>
          <table:table-cell table:style-name="ce1"/>
          <table:table-cell office:value-type="currency" office:value="19952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7]" table:style-name="ce41">
            <text:p><text:s/>R$ 19.952,66<text:s/></text:p>
          </table:table-cell>
          <table:table-cell office:value-type="currency" office:value="0" table:formula="of:=[.I286]-[.G28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3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5" table:style-name="ce46">
            <text:p>5,00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8]" table:style-name="ce38">
            <text:p><text:s/>R$ 8,433243617976<text:s/></text:p>
          </table:table-cell>
          <table:table-cell office:value-type="currency" office:value="10.34" table:formula="of:=ROUND([.E287]*(1+[.$G$4]);2)" table:style-name="ce39">
            <text:p><text:s/>R$ 10,34<text:s/></text:p>
          </table:table-cell>
          <table:table-cell office:value-type="currency" office:value="51.7" table:formula="of:=ROUND([.F287]*[.D287];2)" table:style-name="ce40">
            <text:p><text:s/>R$ 51,70<text:s/></text:p>
          </table:table-cell>
          <table:table-cell table:style-name="ce1"/>
          <table:table-cell office:value-type="currency" office:value="51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8]" table:style-name="ce41">
            <text:p><text:s/>R$ 51,70<text:s/></text:p>
          </table:table-cell>
          <table:table-cell office:value-type="currency" office:value="0" table:formula="of:=[.I287]-[.G28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4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74" table:style-name="ce46">
            <text:p>174,00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89]" table:style-name="ce38">
            <text:p><text:s/>R$ 7,315879618302<text:s/></text:p>
          </table:table-cell>
          <table:table-cell office:value-type="currency" office:value="8.9700000000000006" table:formula="of:=ROUND([.E288]*(1+[.$G$4]);2)" table:style-name="ce39">
            <text:p><text:s/>R$ 8,97<text:s/></text:p>
          </table:table-cell>
          <table:table-cell office:value-type="currency" office:value="1560.78" table:formula="of:=ROUND([.F288]*[.D288];2)" table:style-name="ce40">
            <text:p><text:s/>R$ 1.560,78<text:s/></text:p>
          </table:table-cell>
          <table:table-cell table:style-name="ce1"/>
          <table:table-cell office:value-type="currency" office:value="1560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89]" table:style-name="ce41">
            <text:p><text:s/>R$ 1.560,78<text:s/></text:p>
          </table:table-cell>
          <table:table-cell office:value-type="currency" office:value="0" table:formula="of:=[.I288]-[.G28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5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876" table:style-name="ce37">
            <text:p>876,00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0]" table:style-name="ce38">
            <text:p><text:s/>R$ 6,019084903352<text:s/></text:p>
          </table:table-cell>
          <table:table-cell office:value-type="currency" office:value="7.38" table:formula="of:=ROUND([.E289]*(1+[.$G$4]);2)" table:style-name="ce39">
            <text:p><text:s/>R$ 7,38<text:s/></text:p>
          </table:table-cell>
          <table:table-cell office:value-type="currency" office:value="6464.88" table:formula="of:=ROUND([.F289]*[.D289];2)" table:style-name="ce40">
            <text:p><text:s/>R$ 6.464,88<text:s/></text:p>
          </table:table-cell>
          <table:table-cell table:style-name="ce1"/>
          <table:table-cell office:value-type="currency" office:value="6464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0]" table:style-name="ce41">
            <text:p><text:s/>R$ 6.464,88<text:s/></text:p>
          </table:table-cell>
          <table:table-cell office:value-type="currency" office:value="0" table:formula="of:=[.I289]-[.G28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6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818" table:style-name="ce37">
            <text:p>818,00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1]" table:style-name="ce38">
            <text:p><text:s/>R$ 5,717315064024<text:s/></text:p>
          </table:table-cell>
          <table:table-cell office:value-type="currency" office:value="7.01" table:formula="of:=ROUND([.E290]*(1+[.$G$4]);2)" table:style-name="ce39">
            <text:p><text:s/>R$ 7,01<text:s/></text:p>
          </table:table-cell>
          <table:table-cell office:value-type="currency" office:value="5734.18" table:formula="of:=ROUND([.F290]*[.D290];2)" table:style-name="ce40">
            <text:p><text:s/>R$ 5.734,18<text:s/></text:p>
          </table:table-cell>
          <table:table-cell table:style-name="ce1"/>
          <table:table-cell office:value-type="currency" office:value="5734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1]" table:style-name="ce41">
            <text:p><text:s/>R$ 5.734,18<text:s/></text:p>
          </table:table-cell>
          <table:table-cell office:value-type="currency" office:value="0" table:formula="of:=[.I290]-[.G29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4.07</text:p>
          </table:table-cell>
          <table:table-cell office:value-type="string" table:style-name="ce141">
            <text:p>ARMAÇÃO DE PILAR OU VIGA DE ESTRUTURA CONVENCIONAL DE CONCRETO ARMADO UTILIZANDO AÇO CA-50 DE 20,0 MM - MONTAGEM. AF_06/2022</text:p>
          </table:table-cell>
          <table:table-cell office:value-type="string" table:style-name="ce36">
            <text:p>KG</text:p>
          </table:table-cell>
          <table:table-cell office:value-type="float" office:value="368" table:style-name="ce46">
            <text:p>368,00</text:p>
          </table:table-cell>
          <table:table-cell office:value-type="currency" office:value="6.3861022755077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2]" table:style-name="ce38">
            <text:p><text:s/>R$ 6,386102275508<text:s/></text:p>
          </table:table-cell>
          <table:table-cell office:value-type="currency" office:value="7.83" table:formula="of:=ROUND([.E291]*(1+[.$G$4]);2)" table:style-name="ce39">
            <text:p><text:s/>R$ 7,83<text:s/></text:p>
          </table:table-cell>
          <table:table-cell office:value-type="currency" office:value="2881.44" table:formula="of:=ROUND([.F291]*[.D291];2)" table:style-name="ce40">
            <text:p><text:s/>R$ 2.881,44<text:s/></text:p>
          </table:table-cell>
          <table:table-cell table:style-name="ce1"/>
          <table:table-cell office:value-type="currency" office:value="2881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2]" table:style-name="ce41">
            <text:p><text:s/>R$ 2.881,44<text:s/></text:p>
          </table:table-cell>
          <table:table-cell office:value-type="currency" office:value="0" table:formula="of:=[.I291]-[.G291]" table:style-name="ce42">
            <text:p><text:s/>R$ -<text:s text:c="13"/></text:p>
          </table:table-cell>
          <table:table-cell table:number-columns-repeated="16374"/>
        </table:table-row>
        <table:table-row table:style-name="ro14">
          <table:table-cell office:value-type="string" table:style-name="ce60">
            <text:p>02.02.01.04.08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562.21" table:style-name="ce83">
            <text:p>562,21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3]" table:style-name="ce38">
            <text:p><text:s/>R$ 135,502813799853<text:s/></text:p>
          </table:table-cell>
          <table:table-cell office:value-type="currency" office:value="166.14" table:formula="of:=ROUND([.E292]*(1+[.$G$4]);2)" table:style-name="ce39">
            <text:p><text:s/>R$ 166,14<text:s/></text:p>
          </table:table-cell>
          <table:table-cell office:value-type="currency" office:value="93405.57" table:formula="of:=ROUND([.F292]*[.D292];2)" table:style-name="ce40">
            <text:p><text:s/>R$ 93.405,57<text:s/></text:p>
          </table:table-cell>
          <table:table-cell table:style-name="ce1"/>
          <table:table-cell office:value-type="currency" office:value="93405.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3]" table:style-name="ce41">
            <text:p><text:s/>R$ 93.405,57<text:s/></text:p>
          </table:table-cell>
          <table:table-cell office:value-type="currency" office:value="0" table:formula="of:=[.I292]-[.G29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1.05</text:p>
          </table:table-cell>
          <table:table-cell office:value-type="string" table:style-name="ce147">
            <text:p>VIGAS 400</text:p>
          </table:table-cell>
          <table:table-cell table:style-name="ce64"/>
          <table:table-cell table:style-name="ce8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4]" table:style-name="ce41">
            <text:p><text:s/>R$ -<text:s text:c="3"/></text:p>
          </table:table-cell>
          <table:table-cell office:value-type="currency" office:value="0" table:formula="of:=[.I293]-[.G29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1.05.01</text:p>
          </table:table-cell>
          <table:table-cell office:value-type="string" table:style-name="ce141">
            <text:p>CONCRETAGEM DE VIGAS E LAJES, FCK = 4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3.9" table:style-name="ce46">
            <text:p>13,90</text:p>
          </table:table-cell>
          <table:table-cell office:value-type="currency" office:value="518.5792349726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5]" table:style-name="ce38">
            <text:p><text:s/>R$ 518,579234972678<text:s/></text:p>
          </table:table-cell>
          <table:table-cell office:value-type="currency" office:value="635.83000000000004" table:formula="of:=ROUND([.E294]*(1+[.$G$4]);2)" table:style-name="ce39">
            <text:p><text:s/>R$ 635,83<text:s/></text:p>
          </table:table-cell>
          <table:table-cell office:value-type="currency" office:value="8838.0400000000009" table:formula="of:=ROUND([.F294]*[.D294];2)" table:style-name="ce40">
            <text:p><text:s/>R$ 8.838,04<text:s/></text:p>
          </table:table-cell>
          <table:table-cell table:style-name="ce1"/>
          <table:table-cell office:value-type="currency" office:value="8838.04000000000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5]" table:style-name="ce41">
            <text:p><text:s/>R$ 8.838,04<text:s/></text:p>
          </table:table-cell>
          <table:table-cell office:value-type="currency" office:value="0" table:formula="of:=[.I294]-[.G29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5.02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615.85" table:style-name="ce37">
            <text:p>615,85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6]" table:style-name="ce38">
            <text:p><text:s/>R$ 8,433243617976<text:s/></text:p>
          </table:table-cell>
          <table:table-cell office:value-type="currency" office:value="10.34" table:formula="of:=ROUND([.E295]*(1+[.$G$4]);2)" table:style-name="ce39">
            <text:p><text:s/>R$ 10,34<text:s/></text:p>
          </table:table-cell>
          <table:table-cell office:value-type="currency" office:value="6367.89" table:formula="of:=ROUND([.F295]*[.D295];2)" table:style-name="ce40">
            <text:p><text:s/>R$ 6.367,89<text:s/></text:p>
          </table:table-cell>
          <table:table-cell table:style-name="ce1"/>
          <table:table-cell office:value-type="currency" office:value="6367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6]" table:style-name="ce41">
            <text:p><text:s/>R$ 6.367,89<text:s/></text:p>
          </table:table-cell>
          <table:table-cell office:value-type="currency" office:value="0" table:formula="of:=[.I295]-[.G29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5.03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56.24" table:style-name="ce46">
            <text:p>56,24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7]" table:style-name="ce38">
            <text:p><text:s/>R$ 6,019084903352<text:s/></text:p>
          </table:table-cell>
          <table:table-cell office:value-type="currency" office:value="7.38" table:formula="of:=ROUND([.E296]*(1+[.$G$4]);2)" table:style-name="ce39">
            <text:p><text:s/>R$ 7,38<text:s/></text:p>
          </table:table-cell>
          <table:table-cell office:value-type="currency" office:value="415.05" table:formula="of:=ROUND([.F296]*[.D296];2)" table:style-name="ce40">
            <text:p><text:s/>R$ 415,05<text:s/></text:p>
          </table:table-cell>
          <table:table-cell table:style-name="ce1"/>
          <table:table-cell office:value-type="currency" office:value="415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7]" table:style-name="ce41">
            <text:p><text:s/>R$ 415,05<text:s/></text:p>
          </table:table-cell>
          <table:table-cell office:value-type="currency" office:value="0" table:formula="of:=[.I296]-[.G29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5.04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903.72" table:style-name="ce37">
            <text:p>903,72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8]" table:style-name="ce38">
            <text:p><text:s/>R$ 5,717315064024<text:s/></text:p>
          </table:table-cell>
          <table:table-cell office:value-type="currency" office:value="7.01" table:formula="of:=ROUND([.E297]*(1+[.$G$4]);2)" table:style-name="ce39">
            <text:p><text:s/>R$ 7,01<text:s/></text:p>
          </table:table-cell>
          <table:table-cell office:value-type="currency" office:value="6335.08" table:formula="of:=ROUND([.F297]*[.D297];2)" table:style-name="ce40">
            <text:p><text:s/>R$ 6.335,08<text:s/></text:p>
          </table:table-cell>
          <table:table-cell table:style-name="ce1"/>
          <table:table-cell office:value-type="currency" office:value="6335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8]" table:style-name="ce41">
            <text:p><text:s/>R$ 6.335,08<text:s/></text:p>
          </table:table-cell>
          <table:table-cell office:value-type="currency" office:value="0" table:formula="of:=[.I297]-[.G29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1.05.05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56.32999999999998" table:style-name="ce57">
            <text:p>156,33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299]" table:style-name="ce38">
            <text:p><text:s/>R$ 135,502813799853<text:s/></text:p>
          </table:table-cell>
          <table:table-cell office:value-type="currency" office:value="166.14" table:formula="of:=ROUND([.E298]*(1+[.$G$4]);2)" table:style-name="ce39">
            <text:p><text:s/>R$ 166,14<text:s/></text:p>
          </table:table-cell>
          <table:table-cell office:value-type="currency" office:value="25972.67" table:formula="of:=ROUND([.F298]*[.D298];2)" table:style-name="ce40">
            <text:p><text:s/>R$ 25.972,67<text:s/></text:p>
          </table:table-cell>
          <table:table-cell table:style-name="ce1"/>
          <table:table-cell office:value-type="currency" office:value="25972.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299]" table:style-name="ce41">
            <text:p><text:s/>R$ 25.972,67<text:s/></text:p>
          </table:table-cell>
          <table:table-cell office:value-type="currency" office:value="0" table:formula="of:=[.I298]-[.G29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2.02.01.06</text:p>
          </table:table-cell>
          <table:table-cell office:value-type="string" table:style-name="ce146">
            <text:p>LAJES MACIÇAS</text:p>
          </table:table-cell>
          <table:table-cell table:style-name="ce86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0]" table:style-name="ce41">
            <text:p><text:s/>R$ -<text:s text:c="3"/></text:p>
          </table:table-cell>
          <table:table-cell office:value-type="currency" office:value="0" table:formula="of:=[.I299]-[.G29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47">
            <text:p>02.02.01.06.01</text:p>
          </table:table-cell>
          <table:table-cell office:value-type="string" table:style-name="ce141">
            <text:p>CONCRETAGEM DE VIGAS E LAJES, FCK = 4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586.31000000000006" table:style-name="ce37">
            <text:p>586,31</text:p>
          </table:table-cell>
          <table:table-cell office:value-type="currency" office:value="498.156757197618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1]" table:style-name="ce38">
            <text:p><text:s/>R$ 498,156757197618<text:s/></text:p>
          </table:table-cell>
          <table:table-cell office:value-type="currency" office:value="610.79" table:formula="of:=ROUND([.E300]*(1+[.$G$4]);2)" table:style-name="ce39">
            <text:p><text:s/>R$ 610,79<text:s/></text:p>
          </table:table-cell>
          <table:table-cell office:value-type="currency" office:value="358112.28" table:formula="of:=ROUND([.F300]*[.D300];2)" table:style-name="ce40">
            <text:p><text:s/>R$ 358.112,28<text:s/></text:p>
          </table:table-cell>
          <table:table-cell table:style-name="ce1"/>
          <table:table-cell office:value-type="currency" office:value="358112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1]" table:style-name="ce41">
            <text:p><text:s/>R$ 358.112,28<text:s/></text:p>
          </table:table-cell>
          <table:table-cell office:value-type="currency" office:value="0" table:formula="of:=[.I300]-[.G30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2</text:p>
          </table:table-cell>
          <table:table-cell office:value-type="string" table:style-name="ce141">
            <text:p>ARMAÇÃO DE LAJE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1255" table:style-name="ce46">
            <text:p>1.255,00</text:p>
          </table:table-cell>
          <table:table-cell office:value-type="currency" office:value="8.86550852295897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2]" table:style-name="ce38">
            <text:p><text:s/>R$ 8,865508522959<text:s/></text:p>
          </table:table-cell>
          <table:table-cell office:value-type="currency" office:value="10.87" table:formula="of:=ROUND([.E301]*(1+[.$G$4]);2)" table:style-name="ce39">
            <text:p><text:s/>R$ 10,87<text:s/></text:p>
          </table:table-cell>
          <table:table-cell office:value-type="currency" office:value="13641.85" table:formula="of:=ROUND([.F301]*[.D301];2)" table:style-name="ce40">
            <text:p><text:s/>R$ 13.641,85<text:s/></text:p>
          </table:table-cell>
          <table:table-cell table:style-name="ce1"/>
          <table:table-cell office:value-type="currency" office:value="13641.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2]" table:style-name="ce41">
            <text:p><text:s/>R$ 13.641,85<text:s/></text:p>
          </table:table-cell>
          <table:table-cell office:value-type="currency" office:value="0" table:formula="of:=[.I301]-[.G30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3</text:p>
          </table:table-cell>
          <table:table-cell office:value-type="string" table:style-name="ce141">
            <text:p>ARMAÇÃO DE LAJE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11829.9" table:style-name="ce46">
            <text:p>11.829,90</text:p>
          </table:table-cell>
          <table:table-cell office:value-type="currency" office:value="7.93573118016475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3]" table:style-name="ce38">
            <text:p><text:s/>R$ 7,935731180165<text:s/></text:p>
          </table:table-cell>
          <table:table-cell office:value-type="currency" office:value="9.73" table:formula="of:=ROUND([.E302]*(1+[.$G$4]);2)" table:style-name="ce39">
            <text:p><text:s/>R$ 9,73<text:s/></text:p>
          </table:table-cell>
          <table:table-cell office:value-type="currency" office:value="115104.93" table:formula="of:=ROUND([.F302]*[.D302];2)" table:style-name="ce40">
            <text:p><text:s/>R$ 115.104,93<text:s/></text:p>
          </table:table-cell>
          <table:table-cell table:style-name="ce1"/>
          <table:table-cell office:value-type="currency" office:value="115104.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3]" table:style-name="ce41">
            <text:p><text:s/>R$ 115.104,93<text:s/></text:p>
          </table:table-cell>
          <table:table-cell office:value-type="currency" office:value="0" table:formula="of:=[.I302]-[.G30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4</text:p>
          </table:table-cell>
          <table:table-cell office:value-type="string" table:style-name="ce141">
            <text:p>ARMAÇÃO DE LAJE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9764" table:style-name="ce83">
            <text:p>19.764,00</text:p>
          </table:table-cell>
          <table:table-cell office:value-type="currency" office:value="6.85099094690482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4]" table:style-name="ce38">
            <text:p><text:s/>R$ 6,850990946905<text:s/></text:p>
          </table:table-cell>
          <table:table-cell office:value-type="currency" office:value="8.4" table:formula="of:=ROUND([.E303]*(1+[.$G$4]);2)" table:style-name="ce39">
            <text:p><text:s/>R$ 8,40<text:s/></text:p>
          </table:table-cell>
          <table:table-cell office:value-type="currency" office:value="166017.60000000001" table:formula="of:=ROUND([.F303]*[.D303];2)" table:style-name="ce40">
            <text:p><text:s/>R$ 166.017,60<text:s/></text:p>
          </table:table-cell>
          <table:table-cell table:style-name="ce1"/>
          <table:table-cell office:value-type="currency" office:value="166017.6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4]" table:style-name="ce41">
            <text:p><text:s/>R$ 166.017,60<text:s/></text:p>
          </table:table-cell>
          <table:table-cell office:value-type="currency" office:value="0" table:formula="of:=[.I303]-[.G30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5</text:p>
          </table:table-cell>
          <table:table-cell office:value-type="string" table:style-name="ce141">
            <text:p>ARMAÇÃO DE LAJE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30486" table:style-name="ce37">
            <text:p>30.486,00</text:p>
          </table:table-cell>
          <table:table-cell office:value-type="currency" office:value="5.62759970638610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5]" table:style-name="ce38">
            <text:p><text:s/>R$ 5,627599706386<text:s/></text:p>
          </table:table-cell>
          <table:table-cell office:value-type="currency" office:value="6.9" table:formula="of:=ROUND([.E304]*(1+[.$G$4]);2)" table:style-name="ce39">
            <text:p><text:s/>R$ 6,90<text:s/></text:p>
          </table:table-cell>
          <table:table-cell office:value-type="currency" office:value="210353.4" table:formula="of:=ROUND([.F304]*[.D304];2)" table:style-name="ce40">
            <text:p><text:s/>R$ 210.353,40<text:s/></text:p>
          </table:table-cell>
          <table:table-cell table:style-name="ce1"/>
          <table:table-cell office:value-type="currency" office:value="210353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5]" table:style-name="ce41">
            <text:p><text:s/>R$ 210.353,40<text:s/></text:p>
          </table:table-cell>
          <table:table-cell office:value-type="currency" office:value="0" table:formula="of:=[.I304]-[.G30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6</text:p>
          </table:table-cell>
          <table:table-cell office:value-type="string" table:style-name="ce141">
            <text:p>ARMAÇÃO DE LAJE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16278" table:style-name="ce37">
            <text:p>16.278,00</text:p>
          </table:table-cell>
          <table:table-cell office:value-type="currency" office:value="5.4563249327134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6]" table:style-name="ce38">
            <text:p><text:s/>R$ 5,456324932713<text:s/></text:p>
          </table:table-cell>
          <table:table-cell office:value-type="currency" office:value="6.69" table:formula="of:=ROUND([.E305]*(1+[.$G$4]);2)" table:style-name="ce39">
            <text:p><text:s/>R$ 6,69<text:s/></text:p>
          </table:table-cell>
          <table:table-cell office:value-type="currency" office:value="108899.82" table:formula="of:=ROUND([.F305]*[.D305];2)" table:style-name="ce40">
            <text:p><text:s/>R$ 108.899,82<text:s/></text:p>
          </table:table-cell>
          <table:table-cell table:style-name="ce1"/>
          <table:table-cell office:value-type="currency" office:value="108899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6]" table:style-name="ce41">
            <text:p><text:s/>R$ 108.899,82<text:s/></text:p>
          </table:table-cell>
          <table:table-cell office:value-type="currency" office:value="0" table:formula="of:=[.I305]-[.G30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7</text:p>
          </table:table-cell>
          <table:table-cell office:value-type="string" table:style-name="ce141">
            <text:p>ARMAÇÃO DE LAJE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930" table:style-name="ce46">
            <text:p>930,00</text:p>
          </table:table-cell>
          <table:table-cell office:value-type="currency" office:value="10.0481200554604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7]" table:style-name="ce38">
            <text:p><text:s/>R$ 10,048120055460<text:s/></text:p>
          </table:table-cell>
          <table:table-cell office:value-type="currency" office:value="12.32" table:formula="of:=ROUND([.E306]*(1+[.$G$4]);2)" table:style-name="ce39">
            <text:p><text:s/>R$ 12,32<text:s/></text:p>
          </table:table-cell>
          <table:table-cell office:value-type="currency" office:value="11457.6" table:formula="of:=ROUND([.F306]*[.D306];2)" table:style-name="ce40">
            <text:p><text:s/>R$ 11.457,60<text:s/></text:p>
          </table:table-cell>
          <table:table-cell table:style-name="ce1"/>
          <table:table-cell office:value-type="currency" office:value="11457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7]" table:style-name="ce41">
            <text:p><text:s/>R$ 11.457,60<text:s/></text:p>
          </table:table-cell>
          <table:table-cell office:value-type="currency" office:value="0" table:formula="of:=[.I306]-[.G30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2.01.06.08</text:p>
          </table:table-cell>
          <table:table-cell office:value-type="string" table:style-name="ce141">
            <text:p>MONTAGEM E DESMONTAGEM DE FÔRMA DE LAJE MACIÇA, PÉ-DIREITO SIMPLES, EM CHAPA DE MADEIRA COMPENSAD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2017.9099999999999" table:style-name="ce46">
            <text:p>2.017,91</text:p>
          </table:table-cell>
          <table:table-cell office:value-type="currency" office:value="44.123644074708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08]" table:style-name="ce38">
            <text:p><text:s/>R$ 44,123644074708<text:s/></text:p>
          </table:table-cell>
          <table:table-cell office:value-type="currency" office:value="54.1" table:formula="of:=ROUND([.E307]*(1+[.$G$4]);2)" table:style-name="ce39">
            <text:p><text:s/>R$ 54,10<text:s/></text:p>
          </table:table-cell>
          <table:table-cell office:value-type="currency" office:value="109168.93" table:formula="of:=ROUND([.F307]*[.D307];2)" table:style-name="ce40">
            <text:p><text:s/>R$ 109.168,93<text:s/></text:p>
          </table:table-cell>
          <table:table-cell table:style-name="ce1"/>
          <table:table-cell office:value-type="currency" office:value="109168.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8]" table:style-name="ce41">
            <text:p><text:s/>R$ 109.168,93<text:s/></text:p>
          </table:table-cell>
          <table:table-cell office:value-type="currency" office:value="0" table:formula="of:=[.I307]-[.G30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2</text:p>
          </table:table-cell>
          <table:table-cell office:value-type="string" table:style-name="ce146">
            <text:p>ÁREA TÉCNICA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09]" table:style-name="ce41">
            <text:p><text:s/>R$ -<text:s text:c="3"/></text:p>
          </table:table-cell>
          <table:table-cell office:value-type="currency" office:value="0" table:formula="of:=[.I308]-[.G30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2.02.01</text:p>
          </table:table-cell>
          <table:table-cell office:value-type="string" table:style-name="ce146">
            <text:p>VIG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0]" table:style-name="ce41">
            <text:p><text:s/>R$ -<text:s text:c="3"/></text:p>
          </table:table-cell>
          <table:table-cell office:value-type="currency" office:value="0" table:formula="of:=[.I309]-[.G30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2.01</text:p>
          </table:table-cell>
          <table:table-cell office:value-type="string" table:style-name="ce141">
            <text:p>CONCRETAGEM DE VIGAS E LAJES, FCK = 40MPA, PARA LAJES PRÉ-MOLD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43.740000000000009" table:style-name="ce37">
            <text:p>43,74</text:p>
          </table:table-cell>
          <table:table-cell office:value-type="currency" office:value="518.5792349726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1]" table:style-name="ce38">
            <text:p><text:s/>R$ 518,579234972678<text:s/></text:p>
          </table:table-cell>
          <table:table-cell office:value-type="currency" office:value="635.83000000000004" table:formula="of:=ROUND([.E310]*(1+[.$G$4]);2)" table:style-name="ce39">
            <text:p><text:s/>R$ 635,83<text:s/></text:p>
          </table:table-cell>
          <table:table-cell office:value-type="currency" office:value="27811.200000000001" table:formula="of:=ROUND([.F310]*[.D310];2)" table:style-name="ce40">
            <text:p><text:s/>R$ 27.811,20<text:s/></text:p>
          </table:table-cell>
          <table:table-cell table:style-name="ce1"/>
          <table:table-cell office:value-type="currency" office:value="27811.2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1]" table:style-name="ce41">
            <text:p><text:s/>R$ 27.811,20<text:s/></text:p>
          </table:table-cell>
          <table:table-cell office:value-type="currency" office:value="0" table:formula="of:=[.I310]-[.G31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2.03</text:p>
          </table:table-cell>
          <table:table-cell office:value-type="string" table:style-name="ce141">
            <text:p>ARMAÇÃO DE PILAR OU VIGA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17.39" table:style-name="ce37">
            <text:p>17,39</text:p>
          </table:table-cell>
          <table:table-cell office:value-type="currency" office:value="9.4119566103906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2]" table:style-name="ce38">
            <text:p><text:s/>R$ 9,411956610391<text:s/></text:p>
          </table:table-cell>
          <table:table-cell office:value-type="currency" office:value="11.54" table:formula="of:=ROUND([.E311]*(1+[.$G$4]);2)" table:style-name="ce39">
            <text:p><text:s/>R$ 11,54<text:s/></text:p>
          </table:table-cell>
          <table:table-cell office:value-type="currency" office:value="200.68" table:formula="of:=ROUND([.F311]*[.D311];2)" table:style-name="ce40">
            <text:p><text:s/>R$ 200,68<text:s/></text:p>
          </table:table-cell>
          <table:table-cell table:style-name="ce1"/>
          <table:table-cell office:value-type="currency" office:value="200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2]" table:style-name="ce41">
            <text:p><text:s/>R$ 200,68<text:s/></text:p>
          </table:table-cell>
          <table:table-cell office:value-type="currency" office:value="0" table:formula="of:=[.I311]-[.G31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2.04</text:p>
          </table:table-cell>
          <table:table-cell office:value-type="string" table:style-name="ce141">
            <text:p>ARMAÇÃO DE PILAR OU VIGA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1077.28" table:style-name="ce37">
            <text:p>1.077,28</text:p>
          </table:table-cell>
          <table:table-cell office:value-type="currency" office:value="8.4332436179756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3]" table:style-name="ce38">
            <text:p><text:s/>R$ 8,433243617976<text:s/></text:p>
          </table:table-cell>
          <table:table-cell office:value-type="currency" office:value="10.34" table:formula="of:=ROUND([.E312]*(1+[.$G$4]);2)" table:style-name="ce39">
            <text:p><text:s/>R$ 10,34<text:s/></text:p>
          </table:table-cell>
          <table:table-cell office:value-type="currency" office:value="11139.08" table:formula="of:=ROUND([.F312]*[.D312];2)" table:style-name="ce40">
            <text:p><text:s/>R$ 11.139,08<text:s/></text:p>
          </table:table-cell>
          <table:table-cell table:style-name="ce1"/>
          <table:table-cell office:value-type="currency" office:value="11139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3]" table:style-name="ce41">
            <text:p><text:s/>R$ 11.139,08<text:s/></text:p>
          </table:table-cell>
          <table:table-cell office:value-type="currency" office:value="0" table:formula="of:=[.I312]-[.G31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2.05</text:p>
          </table:table-cell>
          <table:table-cell office:value-type="string" table:style-name="ce141">
            <text:p>ARMAÇÃO DE PILAR OU VIGA DE ESTRUTURA CONVENCIONAL DE CONCRETO ARMADO UTILIZANDO AÇO CA-50 DE 16,0 MM - MONTAGEM. AF_06/2022</text:p>
          </table:table-cell>
          <table:table-cell office:value-type="string" table:style-name="ce36">
            <text:p>KG</text:p>
          </table:table-cell>
          <table:table-cell office:value-type="float" office:value="808.55" table:style-name="ce37">
            <text:p>808,55</text:p>
          </table:table-cell>
          <table:table-cell office:value-type="currency" office:value="5.7173150640241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4]" table:style-name="ce38">
            <text:p><text:s/>R$ 5,717315064024<text:s/></text:p>
          </table:table-cell>
          <table:table-cell office:value-type="currency" office:value="7.01" table:formula="of:=ROUND([.E313]*(1+[.$G$4]);2)" table:style-name="ce39">
            <text:p><text:s/>R$ 7,01<text:s/></text:p>
          </table:table-cell>
          <table:table-cell office:value-type="currency" office:value="5667.94" table:formula="of:=ROUND([.F313]*[.D313];2)" table:style-name="ce40">
            <text:p><text:s/>R$ 5.667,94<text:s/></text:p>
          </table:table-cell>
          <table:table-cell table:style-name="ce1"/>
          <table:table-cell office:value-type="currency" office:value="5667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4]" table:style-name="ce41">
            <text:p><text:s/>R$ 5.667,94<text:s/></text:p>
          </table:table-cell>
          <table:table-cell office:value-type="currency" office:value="0" table:formula="of:=[.I313]-[.G3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2.07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6.23" table:style-name="ce46">
            <text:p>6,23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5]" table:style-name="ce38">
            <text:p><text:s/>R$ 10,627191909306<text:s/></text:p>
          </table:table-cell>
          <table:table-cell office:value-type="currency" office:value="13.03" table:formula="of:=ROUND([.E314]*(1+[.$G$4]);2)" table:style-name="ce39">
            <text:p><text:s/>R$ 13,03<text:s/></text:p>
          </table:table-cell>
          <table:table-cell office:value-type="currency" office:value="81.180000000000007" table:formula="of:=ROUND([.F314]*[.D314];2)" table:style-name="ce40">
            <text:p><text:s/>R$ 81,18<text:s/></text:p>
          </table:table-cell>
          <table:table-cell table:style-name="ce1"/>
          <table:table-cell office:value-type="currency" office:value="81.1800000000000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5]" table:style-name="ce41">
            <text:p><text:s/>R$ 81,18<text:s/></text:p>
          </table:table-cell>
          <table:table-cell office:value-type="currency" office:value="0" table:formula="of:=[.I314]-[.G31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2.08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380.30999999999983" table:style-name="ce46">
            <text:p>380,31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6]" table:style-name="ce38">
            <text:p><text:s/>R$ 135,502813799853<text:s/></text:p>
          </table:table-cell>
          <table:table-cell office:value-type="currency" office:value="166.14" table:formula="of:=ROUND([.E315]*(1+[.$G$4]);2)" table:style-name="ce39">
            <text:p><text:s/>R$ 166,14<text:s/></text:p>
          </table:table-cell>
          <table:table-cell office:value-type="currency" office:value="63184.7" table:formula="of:=ROUND([.F315]*[.D315];2)" table:style-name="ce40">
            <text:p><text:s/>R$ 63.184,70<text:s/></text:p>
          </table:table-cell>
          <table:table-cell table:style-name="ce1"/>
          <table:table-cell office:value-type="currency" office:value="63184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6]" table:style-name="ce41">
            <text:p><text:s/>R$ 63.184,70<text:s/></text:p>
          </table:table-cell>
          <table:table-cell office:value-type="currency" office:value="0" table:formula="of:=[.I315]-[.G31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2.02.03</text:p>
          </table:table-cell>
          <table:table-cell office:value-type="string" table:style-name="ce146">
            <text:p>FUNDAÇÃO: PILARES METÁLICOS DO FECHAMENTO</text:p>
          </table:table-cell>
          <table:table-cell table:style-name="ce86"/>
          <table:table-cell table:style-name="ce30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7]" table:style-name="ce41">
            <text:p><text:s/>R$ -<text:s text:c="3"/></text:p>
          </table:table-cell>
          <table:table-cell office:value-type="currency" office:value="0" table:formula="of:=[.I316]-[.G31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2.02.03.01</text:p>
          </table:table-cell>
          <table:table-cell office:value-type="string" table:style-name="ce146">
            <text:p>ESTAC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8]" table:style-name="ce41">
            <text:p><text:s/>R$ -<text:s text:c="3"/></text:p>
          </table:table-cell>
          <table:table-cell office:value-type="currency" office:value="0" table:formula="of:=[.I317]-[.G31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2.03.01.01</text:p>
          </table:table-cell>
          <table:table-cell office:value-type="string" table:style-name="ce141">
            <text:p>ESTACA TIPO RAIZ, DIÂMETRO DE 31 CM PARA 100 T, EM SOLO</text:p>
          </table:table-cell>
          <table:table-cell office:value-type="string" table:style-name="ce36">
            <text:p>M</text:p>
          </table:table-cell>
          <table:table-cell office:value-type="float" office:value="1088" table:style-name="ce37">
            <text:p>1.088,00</text:p>
          </table:table-cell>
          <table:table-cell office:value-type="currency" office:value="352.679226816735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19]" table:style-name="ce38">
            <text:p><text:s/>R$ 352,679226816736<text:s/></text:p>
          </table:table-cell>
          <table:table-cell office:value-type="currency" office:value="432.42" table:formula="of:=ROUND([.E318]*(1+[.$G$4]);2)" table:style-name="ce39">
            <text:p><text:s/>R$ 432,42<text:s/></text:p>
          </table:table-cell>
          <table:table-cell office:value-type="currency" office:value="470472.96000000002" table:formula="of:=ROUND([.F318]*[.D318];2)" table:style-name="ce40">
            <text:p><text:s/>R$ 470.472,96<text:s/></text:p>
          </table:table-cell>
          <table:table-cell table:style-name="ce1"/>
          <table:table-cell office:value-type="currency" office:value="470472.96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19]" table:style-name="ce41">
            <text:p><text:s/>R$ 470.472,96<text:s/></text:p>
          </table:table-cell>
          <table:table-cell office:value-type="currency" office:value="0" table:formula="of:=[.I318]-[.G31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2.03.01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960.53" table:style-name="ce37">
            <text:p>960,53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0]" table:style-name="ce38">
            <text:p><text:s/>R$ 10,203082945926<text:s/></text:p>
          </table:table-cell>
          <table:table-cell office:value-type="currency" office:value="12.51" table:formula="of:=ROUND([.E319]*(1+[.$G$4]);2)" table:style-name="ce39">
            <text:p><text:s/>R$ 12,51<text:s/></text:p>
          </table:table-cell>
          <table:table-cell office:value-type="currency" office:value="12016.23" table:formula="of:=ROUND([.F319]*[.D319];2)" table:style-name="ce40">
            <text:p><text:s/>R$ 12.016,23<text:s/></text:p>
          </table:table-cell>
          <table:table-cell table:style-name="ce1"/>
          <table:table-cell office:value-type="currency" office:value="12016.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0]" table:style-name="ce41">
            <text:p><text:s/>R$ 12.016,23<text:s/></text:p>
          </table:table-cell>
          <table:table-cell office:value-type="currency" office:value="0" table:formula="of:=[.I319]-[.G31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2.03.01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13456.92" table:style-name="ce37">
            <text:p>13.456,92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1]" table:style-name="ce38">
            <text:p><text:s/>R$ 6,100644319387<text:s/></text:p>
          </table:table-cell>
          <table:table-cell office:value-type="currency" office:value="7.48" table:formula="of:=ROUND([.E320]*(1+[.$G$4]);2)" table:style-name="ce39">
            <text:p><text:s/>R$ 7,48<text:s/></text:p>
          </table:table-cell>
          <table:table-cell office:value-type="currency" office:value="100657.76" table:formula="of:=ROUND([.F320]*[.D320];2)" table:style-name="ce40">
            <text:p><text:s/>R$ 100.657,76<text:s/></text:p>
          </table:table-cell>
          <table:table-cell table:style-name="ce1"/>
          <table:table-cell office:value-type="currency" office:value="100657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1]" table:style-name="ce41">
            <text:p><text:s/>R$ 100.657,76<text:s/></text:p>
          </table:table-cell>
          <table:table-cell office:value-type="currency" office:value="0" table:formula="of:=[.I320]-[.G32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1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06.75" table:style-name="ce37">
            <text:p>106,75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2]" table:style-name="ce38">
            <text:p><text:s/>R$ 15,284234564881<text:s/></text:p>
          </table:table-cell>
          <table:table-cell office:value-type="currency" office:value="18.739999999999998" table:formula="of:=ROUND([.E321]*(1+[.$G$4]);2)" table:style-name="ce39">
            <text:p><text:s/>R$ 18,74<text:s/></text:p>
          </table:table-cell>
          <table:table-cell office:value-type="currency" office:value="2000.5" table:formula="of:=ROUND([.F321]*[.D321];2)" table:style-name="ce40">
            <text:p><text:s/>R$ 2.000,50<text:s/></text:p>
          </table:table-cell>
          <table:table-cell table:style-name="ce1"/>
          <table:table-cell office:value-type="currency" office:value="2000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2]" table:style-name="ce41">
            <text:p><text:s/>R$ 2.000,50<text:s/></text:p>
          </table:table-cell>
          <table:table-cell office:value-type="currency" office:value="0" table:formula="of:=[.I321]-[.G32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1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06.75" table:style-name="ce37">
            <text:p>106,75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3]" table:style-name="ce38">
            <text:p><text:s/>R$ 31,938667319142<text:s/></text:p>
          </table:table-cell>
          <table:table-cell office:value-type="currency" office:value="39.159999999999997" table:formula="of:=ROUND([.E322]*(1+[.$G$4]);2)" table:style-name="ce39">
            <text:p><text:s/>R$ 39,16<text:s/></text:p>
          </table:table-cell>
          <table:table-cell office:value-type="currency" office:value="4180.33" table:formula="of:=ROUND([.F322]*[.D322];2)" table:style-name="ce40">
            <text:p><text:s/>R$ 4.180,33<text:s/></text:p>
          </table:table-cell>
          <table:table-cell table:style-name="ce1"/>
          <table:table-cell office:value-type="currency" office:value="4180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3]" table:style-name="ce41">
            <text:p><text:s/>R$ 4.180,33<text:s/></text:p>
          </table:table-cell>
          <table:table-cell office:value-type="currency" office:value="0" table:formula="of:=[.I322]-[.G32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2.02.03.02</text:p>
          </table:table-cell>
          <table:table-cell office:value-type="string" table:style-name="ce146">
            <text:p>BLOCOS</text:p>
          </table:table-cell>
          <table:table-cell table:style-name="ce64"/>
          <table:table-cell table:style-name="ce8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4]" table:style-name="ce41">
            <text:p><text:s/>R$ -<text:s text:c="3"/></text:p>
          </table:table-cell>
          <table:table-cell office:value-type="currency" office:value="0" table:formula="of:=[.I323]-[.G32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60">
            <text:p>02.02.03.02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147.29" table:style-name="ce37">
            <text:p>147,29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5]" table:style-name="ce38">
            <text:p><text:s/>R$ 93,581273958079<text:s/></text:p>
          </table:table-cell>
          <table:table-cell office:value-type="currency" office:value="114.74" table:formula="of:=ROUND([.E324]*(1+[.$G$4]);2)" table:style-name="ce39">
            <text:p><text:s/>R$ 114,74<text:s/></text:p>
          </table:table-cell>
          <table:table-cell office:value-type="currency" office:value="16900.05" table:formula="of:=ROUND([.F324]*[.D324];2)" table:style-name="ce40">
            <text:p><text:s/>R$ 16.900,05<text:s/></text:p>
          </table:table-cell>
          <table:table-cell table:style-name="ce1"/>
          <table:table-cell office:value-type="currency" office:value="16900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5]" table:style-name="ce41">
            <text:p><text:s/>R$ 16.900,05<text:s/></text:p>
          </table:table-cell>
          <table:table-cell office:value-type="currency" office:value="0" table:formula="of:=[.I324]-[.G32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2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79.209999999999994" table:style-name="ce37">
            <text:p>79,21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6]" table:style-name="ce38">
            <text:p><text:s/>R$ 31,938667319142<text:s/></text:p>
          </table:table-cell>
          <table:table-cell office:value-type="currency" office:value="39.159999999999997" table:formula="of:=ROUND([.E325]*(1+[.$G$4]);2)" table:style-name="ce39">
            <text:p><text:s/>R$ 39,16<text:s/></text:p>
          </table:table-cell>
          <table:table-cell office:value-type="currency" office:value="3101.86" table:formula="of:=ROUND([.F325]*[.D325];2)" table:style-name="ce40">
            <text:p><text:s/>R$ 3.101,86<text:s/></text:p>
          </table:table-cell>
          <table:table-cell table:style-name="ce1"/>
          <table:table-cell office:value-type="currency" office:value="3101.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6]" table:style-name="ce41">
            <text:p><text:s/>R$ 3.101,86<text:s/></text:p>
          </table:table-cell>
          <table:table-cell office:value-type="currency" office:value="0" table:formula="of:=[.I325]-[.G32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3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79.209999999999994" table:style-name="ce37">
            <text:p>79,21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7]" table:style-name="ce38">
            <text:p><text:s/>R$ 22,567490416769<text:s/></text:p>
          </table:table-cell>
          <table:table-cell office:value-type="currency" office:value="27.67" table:formula="of:=ROUND([.E326]*(1+[.$G$4]);2)" table:style-name="ce39">
            <text:p><text:s/>R$ 27,67<text:s/></text:p>
          </table:table-cell>
          <table:table-cell office:value-type="currency" office:value="2191.7399999999998" table:formula="of:=ROUND([.F326]*[.D326];2)" table:style-name="ce40">
            <text:p><text:s/>R$ 2.191,74<text:s/></text:p>
          </table:table-cell>
          <table:table-cell table:style-name="ce1"/>
          <table:table-cell office:value-type="currency" office:value="2191.73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7]" table:style-name="ce41">
            <text:p><text:s/>R$ 2.191,74<text:s/></text:p>
          </table:table-cell>
          <table:table-cell office:value-type="currency" office:value="0" table:formula="of:=[.I326]-[.G32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60">
            <text:p>02.02.03.02.04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86.36" table:style-name="ce37">
            <text:p>86,36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8]" table:style-name="ce38">
            <text:p><text:s/>R$ 27,151129597912<text:s/></text:p>
          </table:table-cell>
          <table:table-cell office:value-type="currency" office:value="33.29" table:formula="of:=ROUND([.E327]*(1+[.$G$4]);2)" table:style-name="ce39">
            <text:p><text:s/>R$ 33,29<text:s/></text:p>
          </table:table-cell>
          <table:table-cell office:value-type="currency" office:value="2874.92" table:formula="of:=ROUND([.F327]*[.D327];2)" table:style-name="ce40">
            <text:p><text:s/>R$ 2.874,92<text:s/></text:p>
          </table:table-cell>
          <table:table-cell table:style-name="ce1"/>
          <table:table-cell office:value-type="currency" office:value="2874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8]" table:style-name="ce41">
            <text:p><text:s/>R$ 2.874,92<text:s/></text:p>
          </table:table-cell>
          <table:table-cell office:value-type="currency" office:value="0" table:formula="of:=[.I327]-[.G32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5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4.3499999999999996" table:style-name="ce37">
            <text:p>4,35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29]" table:style-name="ce38">
            <text:p><text:s/>R$ 240,567653535601<text:s/></text:p>
          </table:table-cell>
          <table:table-cell office:value-type="currency" office:value="294.95999999999998" table:formula="of:=ROUND([.E328]*(1+[.$G$4]);2)" table:style-name="ce39">
            <text:p><text:s/>R$ 294,96<text:s/></text:p>
          </table:table-cell>
          <table:table-cell office:value-type="currency" office:value="1283.08" table:formula="of:=ROUND([.F328]*[.D328];2)" table:style-name="ce40">
            <text:p><text:s/>R$ 1.283,08<text:s/></text:p>
          </table:table-cell>
          <table:table-cell table:style-name="ce1"/>
          <table:table-cell office:value-type="currency" office:value="1283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29]" table:style-name="ce41">
            <text:p><text:s/>R$ 1.283,08<text:s/></text:p>
          </table:table-cell>
          <table:table-cell office:value-type="currency" office:value="0" table:formula="of:=[.I328]-[.G32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6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152.32" table:style-name="ce37">
            <text:p>152,32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0]" table:style-name="ce38">
            <text:p><text:s/>R$ 71,372644971862<text:s/></text:p>
          </table:table-cell>
          <table:table-cell office:value-type="currency" office:value="87.51" table:formula="of:=ROUND([.E329]*(1+[.$G$4]);2)" table:style-name="ce39">
            <text:p><text:s/>R$ 87,51<text:s/></text:p>
          </table:table-cell>
          <table:table-cell office:value-type="currency" office:value="13329.52" table:formula="of:=ROUND([.F329]*[.D329];2)" table:style-name="ce40">
            <text:p><text:s/>R$ 13.329,52<text:s/></text:p>
          </table:table-cell>
          <table:table-cell table:style-name="ce1"/>
          <table:table-cell office:value-type="currency" office:value="13329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0]" table:style-name="ce41">
            <text:p><text:s/>R$ 13.329,52<text:s/></text:p>
          </table:table-cell>
          <table:table-cell office:value-type="currency" office:value="0" table:formula="of:=[.I329]-[.G32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60">
            <text:p>02.02.03.02.07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60.93" table:style-name="ce37">
            <text:p>60,93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1]" table:style-name="ce38">
            <text:p><text:s/>R$ 499,323056846913<text:s/></text:p>
          </table:table-cell>
          <table:table-cell office:value-type="currency" office:value="612.22" table:formula="of:=ROUND([.E330]*(1+[.$G$4]);2)" table:style-name="ce39">
            <text:p><text:s/>R$ 612,22<text:s/></text:p>
          </table:table-cell>
          <table:table-cell office:value-type="currency" office:value="37302.559999999998" table:formula="of:=ROUND([.F330]*[.D330];2)" table:style-name="ce40">
            <text:p><text:s/>R$ 37.302,56<text:s/></text:p>
          </table:table-cell>
          <table:table-cell table:style-name="ce1"/>
          <table:table-cell office:value-type="currency" office:value="37302.55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1]" table:style-name="ce41">
            <text:p><text:s/>R$ 37.302,56<text:s/></text:p>
          </table:table-cell>
          <table:table-cell office:value-type="currency" office:value="0" table:formula="of:=[.I330]-[.G33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8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1170.55" table:style-name="ce37">
            <text:p>1.170,55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2]" table:style-name="ce38">
            <text:p><text:s/>R$ 7,585025691216<text:s/></text:p>
          </table:table-cell>
          <table:table-cell office:value-type="currency" office:value="9.3000000000000007" table:formula="of:=ROUND([.E331]*(1+[.$G$4]);2)" table:style-name="ce39">
            <text:p><text:s/>R$ 9,30<text:s/></text:p>
          </table:table-cell>
          <table:table-cell office:value-type="currency" office:value="10886.12" table:formula="of:=ROUND([.F331]*[.D331];2)" table:style-name="ce40">
            <text:p><text:s/>R$ 10.886,12<text:s/></text:p>
          </table:table-cell>
          <table:table-cell table:style-name="ce1"/>
          <table:table-cell office:value-type="currency" office:value="10886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2]" table:style-name="ce41">
            <text:p><text:s/>R$ 10.886,12<text:s/></text:p>
          </table:table-cell>
          <table:table-cell office:value-type="currency" office:value="0" table:formula="of:=[.I331]-[.G33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09</text:p>
          </table:table-cell>
          <table:table-cell office:value-type="string" table:style-name="ce141">
            <text:p>ARMAÇÃO DE BLOCO, SAPATA ISOLADA, VIGA BALDRAME E SAPATA CORRIDA UTILIZANDO AÇO CA-50 DE 16 MM - MONTAGEM. AF_01/2024</text:p>
          </table:table-cell>
          <table:table-cell office:value-type="string" table:style-name="ce36">
            <text:p>KG</text:p>
          </table:table-cell>
          <table:table-cell office:value-type="float" office:value="6051.65" table:style-name="ce37">
            <text:p>6.051,65</text:p>
          </table:table-cell>
          <table:table-cell office:value-type="currency" office:value="6.93255036293940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3]" table:style-name="ce38">
            <text:p><text:s/>R$ 6,932550362939<text:s/></text:p>
          </table:table-cell>
          <table:table-cell office:value-type="currency" office:value="8.5" table:formula="of:=ROUND([.E332]*(1+[.$G$4]);2)" table:style-name="ce39">
            <text:p><text:s/>R$ 8,50<text:s/></text:p>
          </table:table-cell>
          <table:table-cell office:value-type="currency" office:value="51439.03" table:formula="of:=ROUND([.F332]*[.D332];2)" table:style-name="ce40">
            <text:p><text:s/>R$ 51.439,03<text:s/></text:p>
          </table:table-cell>
          <table:table-cell table:style-name="ce1"/>
          <table:table-cell office:value-type="currency" office:value="51439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3]" table:style-name="ce41">
            <text:p><text:s/>R$ 51.439,03<text:s/></text:p>
          </table:table-cell>
          <table:table-cell office:value-type="currency" office:value="0" table:formula="of:=[.I332]-[.G33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60">
            <text:p>02.02.03.02.10</text:p>
          </table:table-cell>
          <table:table-cell office:value-type="string" table:style-name="ce141">
            <text:p>ARMAÇÃO DE BLOCO, SAPATA ISOLADA E SAPATA CORRIDA UTILIZANDO AÇO CA-50 DE 20 MM - MONTAGEM. AF_01/2024</text:p>
          </table:table-cell>
          <table:table-cell office:value-type="string" table:style-name="ce36">
            <text:p>KG</text:p>
          </table:table-cell>
          <table:table-cell office:value-type="float" office:value="8477.86" table:style-name="ce37">
            <text:p>8.477,86</text:p>
          </table:table-cell>
          <table:table-cell office:value-type="currency" office:value="7.36481526792268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4]" table:style-name="ce38">
            <text:p><text:s/>R$ 7,364815267923<text:s/></text:p>
          </table:table-cell>
          <table:table-cell office:value-type="currency" office:value="9.0299999999999994" table:formula="of:=ROUND([.E333]*(1+[.$G$4]);2)" table:style-name="ce39">
            <text:p><text:s/>R$ 9,03<text:s/></text:p>
          </table:table-cell>
          <table:table-cell office:value-type="currency" office:value="76555.08" table:formula="of:=ROUND([.F333]*[.D333];2)" table:style-name="ce40">
            <text:p><text:s/>R$ 76.555,08<text:s/></text:p>
          </table:table-cell>
          <table:table-cell table:style-name="ce1"/>
          <table:table-cell office:value-type="currency" office:value="76555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4]" table:style-name="ce41">
            <text:p><text:s/>R$ 76.555,08<text:s/></text:p>
          </table:table-cell>
          <table:table-cell office:value-type="currency" office:value="0" table:formula="of:=[.I333]-[.G33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58">
            <text:p>02.03</text:p>
          </table:table-cell>
          <table:table-cell office:value-type="string" table:style-name="ce140">
            <text:p>ESTRUTURAS DE CONCRETO DO PRÉDIO DO AUDITÓRIO (PRÉDIO 03)</text:p>
          </table:table-cell>
          <table:table-cell table:style-name="ce6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5]" table:style-name="ce41">
            <text:p><text:s/>R$ -<text:s text:c="3"/></text:p>
          </table:table-cell>
          <table:table-cell office:value-type="currency" office:value="0" table:formula="of:=[.I334]-[.G33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27">
            <text:p>02.03.01</text:p>
          </table:table-cell>
          <table:table-cell office:value-type="string" table:style-name="ce146">
            <text:p>ESTACA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6]" table:style-name="ce41">
            <text:p><text:s/>R$ -<text:s text:c="3"/></text:p>
          </table:table-cell>
          <table:table-cell office:value-type="currency" office:value="0" table:formula="of:=[.I335]-[.G33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2.03.01.01</text:p>
          </table:table-cell>
          <table:table-cell office:value-type="string" table:style-name="ce141">
            <text:p>ESTACA TIPO RAIZ, DIÂMETRO DE 25 CM PARA 80 T, EM SOLO</text:p>
          </table:table-cell>
          <table:table-cell office:value-type="string" table:style-name="ce36">
            <text:p>M</text:p>
          </table:table-cell>
          <table:table-cell office:value-type="float" office:value="32" table:style-name="ce37">
            <text:p>32,00</text:p>
          </table:table-cell>
          <table:table-cell office:value-type="currency" office:value="399.991844058396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7]" table:style-name="ce38">
            <text:p><text:s/>R$ 399,991844058397<text:s/></text:p>
          </table:table-cell>
          <table:table-cell office:value-type="currency" office:value="490.43" table:formula="of:=ROUND([.E336]*(1+[.$G$4]);2)" table:style-name="ce39">
            <text:p><text:s/>R$ 490,43<text:s/></text:p>
          </table:table-cell>
          <table:table-cell office:value-type="currency" office:value="15693.76" table:formula="of:=ROUND([.F336]*[.D336];2)" table:style-name="ce40">
            <text:p><text:s/>R$ 15.693,76<text:s/></text:p>
          </table:table-cell>
          <table:table-cell table:style-name="ce1"/>
          <table:table-cell office:value-type="currency" office:value="15693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7]" table:style-name="ce41">
            <text:p><text:s/>R$ 15.693,76<text:s/></text:p>
          </table:table-cell>
          <table:table-cell office:value-type="currency" office:value="0" table:formula="of:=[.I336]-[.G336]" table:style-name="ce42">
            <text:p><text:s/>R$ -<text:s text:c="13"/></text:p>
          </table:table-cell>
          <table:table-cell table:number-columns-repeated="16374"/>
        </table:table-row>
        <table:table-row table:style-name="ro13">
          <table:table-cell office:value-type="string" table:style-name="ce47">
            <text:p>02.03.01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24.7" table:style-name="ce37">
            <text:p>24,70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8]" table:style-name="ce38">
            <text:p><text:s/>R$ 10,203082945926<text:s/></text:p>
          </table:table-cell>
          <table:table-cell office:value-type="currency" office:value="12.51" table:formula="of:=ROUND([.E337]*(1+[.$G$4]);2)" table:style-name="ce39">
            <text:p><text:s/>R$ 12,51<text:s/></text:p>
          </table:table-cell>
          <table:table-cell office:value-type="currency" office:value="309" table:formula="of:=ROUND([.F337]*[.D337];2)" table:style-name="ce40">
            <text:p><text:s/>R$ 309,00<text:s/></text:p>
          </table:table-cell>
          <table:table-cell table:style-name="ce1"/>
          <table:table-cell office:value-type="currency" office:value="3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8]" table:style-name="ce41">
            <text:p><text:s/>R$ 309,00<text:s/></text:p>
          </table:table-cell>
          <table:table-cell office:value-type="currency" office:value="0" table:formula="of:=[.I337]-[.G33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47">
            <text:p>02.03.01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315.64999999999998" table:style-name="ce37">
            <text:p>315,65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39]" table:style-name="ce38">
            <text:p><text:s/>R$ 6,100644319387<text:s/></text:p>
          </table:table-cell>
          <table:table-cell office:value-type="currency" office:value="7.48" table:formula="of:=ROUND([.E338]*(1+[.$G$4]);2)" table:style-name="ce39">
            <text:p><text:s/>R$ 7,48<text:s/></text:p>
          </table:table-cell>
          <table:table-cell office:value-type="currency" office:value="2361.06" table:formula="of:=ROUND([.F338]*[.D338];2)" table:style-name="ce40">
            <text:p><text:s/>R$ 2.361,06<text:s/></text:p>
          </table:table-cell>
          <table:table-cell table:style-name="ce1"/>
          <table:table-cell office:value-type="currency" office:value="2361.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39]" table:style-name="ce41">
            <text:p><text:s/>R$ 2.361,06<text:s/></text:p>
          </table:table-cell>
          <table:table-cell office:value-type="currency" office:value="0" table:formula="of:=[.I338]-[.G33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3.01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0.51" table:style-name="ce46">
            <text:p>0,51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0]" table:style-name="ce38">
            <text:p><text:s/>R$ 15,284234564881<text:s/></text:p>
          </table:table-cell>
          <table:table-cell office:value-type="currency" office:value="18.739999999999998" table:formula="of:=ROUND([.E339]*(1+[.$G$4]);2)" table:style-name="ce39">
            <text:p><text:s/>R$ 18,74<text:s/></text:p>
          </table:table-cell>
          <table:table-cell office:value-type="currency" office:value="9.56" table:formula="of:=ROUND([.F339]*[.D339];2)" table:style-name="ce40">
            <text:p><text:s/>R$ 9,56<text:s/></text:p>
          </table:table-cell>
          <table:table-cell table:style-name="ce1"/>
          <table:table-cell office:value-type="currency" office:value="9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0]" table:style-name="ce41">
            <text:p><text:s/>R$ 9,56<text:s/></text:p>
          </table:table-cell>
          <table:table-cell office:value-type="currency" office:value="0" table:formula="of:=[.I339]-[.G33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47">
            <text:p>02.03.01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0.51" table:style-name="ce37">
            <text:p>0,51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1]" table:style-name="ce38">
            <text:p><text:s/>R$ 31,938667319142<text:s/></text:p>
          </table:table-cell>
          <table:table-cell office:value-type="currency" office:value="39.159999999999997" table:formula="of:=ROUND([.E340]*(1+[.$G$4]);2)" table:style-name="ce39">
            <text:p><text:s/>R$ 39,16<text:s/></text:p>
          </table:table-cell>
          <table:table-cell office:value-type="currency" office:value="19.97" table:formula="of:=ROUND([.F340]*[.D340];2)" table:style-name="ce40">
            <text:p><text:s/>R$ 19,97<text:s/></text:p>
          </table:table-cell>
          <table:table-cell table:style-name="ce87"/>
          <table:table-cell office:value-type="currency" office:value="19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1]" table:style-name="ce41">
            <text:p><text:s/>R$ 19,97<text:s/></text:p>
          </table:table-cell>
          <table:table-cell office:value-type="currency" office:value="0" table:formula="of:=[.I340]-[.G34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3.02</text:p>
          </table:table-cell>
          <table:table-cell office:value-type="string" table:style-name="ce146">
            <text:p>BLOCOS E BALDRAME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2]" table:style-name="ce41">
            <text:p><text:s/>R$ -<text:s text:c="3"/></text:p>
          </table:table-cell>
          <table:table-cell office:value-type="currency" office:value="0" table:formula="of:=[.I341]-[.G34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47">
            <text:p>02.03.02.01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1.3900000000000001" table:style-name="ce37">
            <text:p>1,39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3]" table:style-name="ce38">
            <text:p><text:s/>R$ 499,323056846913<text:s/></text:p>
          </table:table-cell>
          <table:table-cell office:value-type="currency" office:value="612.22" table:formula="of:=ROUND([.E342]*(1+[.$G$4]);2)" table:style-name="ce39">
            <text:p><text:s/>R$ 612,22<text:s/></text:p>
          </table:table-cell>
          <table:table-cell office:value-type="currency" office:value="850.99" table:formula="of:=ROUND([.F342]*[.D342];2)" table:style-name="ce40">
            <text:p><text:s/>R$ 850,99<text:s/></text:p>
          </table:table-cell>
          <table:table-cell table:style-name="ce87"/>
          <table:table-cell office:value-type="currency" office:value="850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3]" table:style-name="ce41">
            <text:p><text:s/>R$ 850,99<text:s/></text:p>
          </table:table-cell>
          <table:table-cell office:value-type="currency" office:value="0" table:formula="of:=[.I342]-[.G34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47">
            <text:p>02.03.02.03</text:p>
          </table:table-cell>
          <table:table-cell office:value-type="string" table:style-name="ce141">
            <text:p>ARMAÇÃO DE BLOCO UTILIZANDO AÇO CA-50 DE 8 MM - MONTAGEM. AF_01/2024</text:p>
          </table:table-cell>
          <table:table-cell office:value-type="string" table:style-name="ce36">
            <text:p>KG</text:p>
          </table:table-cell>
          <table:table-cell office:value-type="float" office:value="42.22" table:style-name="ce37">
            <text:p>42,22</text:p>
          </table:table-cell>
          <table:table-cell office:value-type="currency" office:value="12.1768208139629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4]" table:style-name="ce38">
            <text:p><text:s/>R$ 12,176820813963<text:s/></text:p>
          </table:table-cell>
          <table:table-cell office:value-type="currency" office:value="14.93" table:formula="of:=ROUND([.E343]*(1+[.$G$4]);2)" table:style-name="ce39">
            <text:p><text:s/>R$ 14,93<text:s/></text:p>
          </table:table-cell>
          <table:table-cell office:value-type="currency" office:value="630.34" table:formula="of:=ROUND([.F343]*[.D343];2)" table:style-name="ce40">
            <text:p><text:s/>R$ 630,34<text:s/></text:p>
          </table:table-cell>
          <table:table-cell table:style-name="ce87"/>
          <table:table-cell office:value-type="currency" office:value="630.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4]" table:style-name="ce41">
            <text:p><text:s/>R$ 630,34<text:s/></text:p>
          </table:table-cell>
          <table:table-cell office:value-type="currency" office:value="0" table:formula="of:=[.I343]-[.G34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04</text:p>
          </table:table-cell>
          <table:table-cell office:value-type="string" table:style-name="ce141">
            <text:p>ARMAÇÃO DE SAPATA ISOLADA, VIGA BALDRAME E SAPATA CORRIDA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21.36" table:style-name="ce46">
            <text:p>21,36</text:p>
          </table:table-cell>
          <table:table-cell office:value-type="currency" office:value="9.05309517983851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5]" table:style-name="ce38">
            <text:p><text:s/>R$ 9,053095179839<text:s/></text:p>
          </table:table-cell>
          <table:table-cell office:value-type="currency" office:value="11.1" table:formula="of:=ROUND([.E344]*(1+[.$G$4]);2)" table:style-name="ce39">
            <text:p><text:s/>R$ 11,10<text:s/></text:p>
          </table:table-cell>
          <table:table-cell office:value-type="currency" office:value="237.1" table:formula="of:=ROUND([.F344]*[.D344];2)" table:style-name="ce40">
            <text:p><text:s/>R$ 237,10<text:s/></text:p>
          </table:table-cell>
          <table:table-cell table:style-name="ce87"/>
          <table:table-cell office:value-type="currency" office:value="237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5]" table:style-name="ce41">
            <text:p><text:s/>R$ 237,10<text:s/></text:p>
          </table:table-cell>
          <table:table-cell office:value-type="currency" office:value="0" table:formula="of:=[.I344]-[.G34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05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17" table:style-name="ce37">
            <text:p>17,00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6]" table:style-name="ce38">
            <text:p><text:s/>R$ 7,585025691216<text:s/></text:p>
          </table:table-cell>
          <table:table-cell office:value-type="currency" office:value="9.3000000000000007" table:formula="of:=ROUND([.E345]*(1+[.$G$4]);2)" table:style-name="ce39">
            <text:p><text:s/>R$ 9,30<text:s/></text:p>
          </table:table-cell>
          <table:table-cell office:value-type="currency" office:value="158.1" table:formula="of:=ROUND([.F345]*[.D345];2)" table:style-name="ce40">
            <text:p><text:s/>R$ 158,10<text:s/></text:p>
          </table:table-cell>
          <table:table-cell table:style-name="ce87"/>
          <table:table-cell office:value-type="currency" office:value="158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6]" table:style-name="ce41">
            <text:p><text:s/>R$ 158,10<text:s/></text:p>
          </table:table-cell>
          <table:table-cell office:value-type="currency" office:value="0" table:formula="of:=[.I345]-[.G34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06</text:p>
          </table:table-cell>
          <table:table-cell office:value-type="string" table:style-name="ce141">
            <text:p>ARMAÇÃO DE SAPATA ISOLADA, VIGA BALDRAME E SAPATA CORRIDA UTILIZANDO AÇO CA-60 DE 5 MM - MONTAGEM. AF_01/2024</text:p>
          </table:table-cell>
          <table:table-cell office:value-type="string" table:style-name="ce36">
            <text:p>KG</text:p>
          </table:table-cell>
          <table:table-cell office:value-type="float" office:value="9.33" table:style-name="ce37">
            <text:p>9,33</text:p>
          </table:table-cell>
          <table:table-cell office:value-type="currency" office:value="13.3594323464643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7]" table:style-name="ce38">
            <text:p><text:s/>R$ 13,359432346464<text:s/></text:p>
          </table:table-cell>
          <table:table-cell office:value-type="currency" office:value="16.38" table:formula="of:=ROUND([.E346]*(1+[.$G$4]);2)" table:style-name="ce39">
            <text:p><text:s/>R$ 16,38<text:s/></text:p>
          </table:table-cell>
          <table:table-cell office:value-type="currency" office:value="152.83000000000001" table:formula="of:=ROUND([.F346]*[.D346];2)" table:style-name="ce40">
            <text:p><text:s/>R$ 152,83<text:s/></text:p>
          </table:table-cell>
          <table:table-cell table:style-name="ce87"/>
          <table:table-cell office:value-type="currency" office:value="152.83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7]" table:style-name="ce41">
            <text:p><text:s/>R$ 152,83<text:s/></text:p>
          </table:table-cell>
          <table:table-cell office:value-type="currency" office:value="0" table:formula="of:=[.I346]-[.G34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07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11.84" table:style-name="ce37">
            <text:p>11,84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8]" table:style-name="ce38">
            <text:p><text:s/>R$ 71,372644971862<text:s/></text:p>
          </table:table-cell>
          <table:table-cell office:value-type="currency" office:value="87.51" table:formula="of:=ROUND([.E347]*(1+[.$G$4]);2)" table:style-name="ce39">
            <text:p><text:s/>R$ 87,51<text:s/></text:p>
          </table:table-cell>
          <table:table-cell office:value-type="currency" office:value="1036.1199999999999" table:formula="of:=ROUND([.F347]*[.D347];2)" table:style-name="ce40">
            <text:p><text:s/>R$ 1.036,12<text:s/></text:p>
          </table:table-cell>
          <table:table-cell table:style-name="ce87"/>
          <table:table-cell office:value-type="currency" office:value="1036.11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8]" table:style-name="ce41">
            <text:p><text:s/>R$ 1.036,12<text:s/></text:p>
          </table:table-cell>
          <table:table-cell office:value-type="currency" office:value="0" table:formula="of:=[.I347]-[.G34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7">
            <text:p>02.03.02.08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5.99" table:style-name="ce46">
            <text:p>5,99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49]" table:style-name="ce38">
            <text:p><text:s/>R$ 93,581273958079<text:s/></text:p>
          </table:table-cell>
          <table:table-cell office:value-type="currency" office:value="114.74" table:formula="of:=ROUND([.E348]*(1+[.$G$4]);2)" table:style-name="ce39">
            <text:p><text:s/>R$ 114,74<text:s/></text:p>
          </table:table-cell>
          <table:table-cell office:value-type="currency" office:value="687.29" table:formula="of:=ROUND([.F348]*[.D348];2)" table:style-name="ce40">
            <text:p><text:s/>R$ 687,29<text:s/></text:p>
          </table:table-cell>
          <table:table-cell table:style-name="ce87"/>
          <table:table-cell office:value-type="currency" office:value="687.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49]" table:style-name="ce41">
            <text:p><text:s/>R$ 687,29<text:s/></text:p>
          </table:table-cell>
          <table:table-cell office:value-type="currency" office:value="0" table:formula="of:=[.I348]-[.G34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47">
            <text:p>02.03.02.09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7.55" table:style-name="ce37">
            <text:p>7,55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0]" table:style-name="ce38">
            <text:p><text:s/>R$ 6,638936465215<text:s/></text:p>
          </table:table-cell>
          <table:table-cell office:value-type="currency" office:value="8.14" table:formula="of:=ROUND([.E349]*(1+[.$G$4]);2)" table:style-name="ce39">
            <text:p><text:s/>R$ 8,14<text:s/></text:p>
          </table:table-cell>
          <table:table-cell office:value-type="currency" office:value="61.46" table:formula="of:=ROUND([.F349]*[.D349];2)" table:style-name="ce40">
            <text:p><text:s/>R$ 61,46<text:s/></text:p>
          </table:table-cell>
          <table:table-cell table:style-name="ce87"/>
          <table:table-cell office:value-type="currency" office:value="61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0]" table:style-name="ce41">
            <text:p><text:s/>R$ 61,46<text:s/></text:p>
          </table:table-cell>
          <table:table-cell office:value-type="currency" office:value="0" table:formula="of:=[.I349]-[.G34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10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2.2999999999999998" table:style-name="ce37">
            <text:p>2,30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1]" table:style-name="ce38">
            <text:p><text:s/>R$ 31,938667319142<text:s/></text:p>
          </table:table-cell>
          <table:table-cell office:value-type="currency" office:value="39.159999999999997" table:formula="of:=ROUND([.E350]*(1+[.$G$4]);2)" table:style-name="ce39">
            <text:p><text:s/>R$ 39,16<text:s/></text:p>
          </table:table-cell>
          <table:table-cell office:value-type="currency" office:value="90.07" table:formula="of:=ROUND([.F350]*[.D350];2)" table:style-name="ce40">
            <text:p><text:s/>R$ 90,07<text:s/></text:p>
          </table:table-cell>
          <table:table-cell table:style-name="ce87"/>
          <table:table-cell office:value-type="currency" office:value="90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1]" table:style-name="ce41">
            <text:p><text:s/>R$ 90,07<text:s/></text:p>
          </table:table-cell>
          <table:table-cell office:value-type="currency" office:value="0" table:formula="of:=[.I350]-[.G35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11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2.2999999999999998" table:style-name="ce37">
            <text:p>2,30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2]" table:style-name="ce38">
            <text:p><text:s/>R$ 22,567490416769<text:s/></text:p>
          </table:table-cell>
          <table:table-cell office:value-type="currency" office:value="27.67" table:formula="of:=ROUND([.E351]*(1+[.$G$4]);2)" table:style-name="ce39">
            <text:p><text:s/>R$ 27,67<text:s/></text:p>
          </table:table-cell>
          <table:table-cell office:value-type="currency" office:value="63.64" table:formula="of:=ROUND([.F351]*[.D351];2)" table:style-name="ce40">
            <text:p><text:s/>R$ 63,64<text:s/></text:p>
          </table:table-cell>
          <table:table-cell table:style-name="ce87"/>
          <table:table-cell office:value-type="currency" office:value="63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2]" table:style-name="ce41">
            <text:p><text:s/>R$ 63,64<text:s/></text:p>
          </table:table-cell>
          <table:table-cell office:value-type="currency" office:value="0" table:formula="of:=[.I351]-[.G35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47">
            <text:p>02.03.02.12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4.22" table:style-name="ce37">
            <text:p>4,22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3]" table:style-name="ce38">
            <text:p><text:s/>R$ 27,151129597912<text:s/></text:p>
          </table:table-cell>
          <table:table-cell office:value-type="currency" office:value="33.29" table:formula="of:=ROUND([.E352]*(1+[.$G$4]);2)" table:style-name="ce39">
            <text:p><text:s/>R$ 33,29<text:s/></text:p>
          </table:table-cell>
          <table:table-cell office:value-type="currency" office:value="140.47999999999999" table:formula="of:=ROUND([.F352]*[.D352];2)" table:style-name="ce40">
            <text:p><text:s/>R$ 140,48<text:s/></text:p>
          </table:table-cell>
          <table:table-cell table:style-name="ce87"/>
          <table:table-cell office:value-type="currency" office:value="140.479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3]" table:style-name="ce41">
            <text:p><text:s/>R$ 140,48<text:s/></text:p>
          </table:table-cell>
          <table:table-cell office:value-type="currency" office:value="0" table:formula="of:=[.I352]-[.G35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2.13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0.38" table:style-name="ce37">
            <text:p>0,38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4]" table:style-name="ce38">
            <text:p><text:s/>R$ 240,567653535601<text:s/></text:p>
          </table:table-cell>
          <table:table-cell office:value-type="currency" office:value="294.95999999999998" table:formula="of:=ROUND([.E353]*(1+[.$G$4]);2)" table:style-name="ce39">
            <text:p><text:s/>R$ 294,96<text:s/></text:p>
          </table:table-cell>
          <table:table-cell office:value-type="currency" office:value="112.08" table:formula="of:=ROUND([.F353]*[.D353];2)" table:style-name="ce40">
            <text:p><text:s/>R$ 112,08<text:s/></text:p>
          </table:table-cell>
          <table:table-cell table:style-name="ce87"/>
          <table:table-cell office:value-type="currency" office:value="112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4]" table:style-name="ce41">
            <text:p><text:s/>R$ 112,08<text:s/></text:p>
          </table:table-cell>
          <table:table-cell office:value-type="currency" office:value="0" table:formula="of:=[.I353]-[.G35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3.03</text:p>
          </table:table-cell>
          <table:table-cell office:value-type="string" table:style-name="ce146">
            <text:p>PILARES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5]" table:style-name="ce41">
            <text:p><text:s/>R$ -<text:s text:c="3"/></text:p>
          </table:table-cell>
          <table:table-cell office:value-type="currency" office:value="0" table:formula="of:=[.I354]-[.G35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3.01</text:p>
          </table:table-cell>
          <table:table-cell office:value-type="string" table:style-name="ce141">
            <text:p>CONCRETAGEM DE PILARES, FCK = 25 MPA, COM USO DE BOMBA - LANÇAMENTO, ADENSAMENTO E ACABAMENTO. AF_02/2022_PS</text:p>
          </table:table-cell>
          <table:table-cell office:value-type="string" table:style-name="ce36">
            <text:p>M3</text:p>
          </table:table-cell>
          <table:table-cell office:value-type="float" office:value="0.49" table:style-name="ce37">
            <text:p>0,49</text:p>
          </table:table-cell>
          <table:table-cell office:value-type="currency" office:value="460.166381208710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6]" table:style-name="ce38">
            <text:p><text:s/>R$ 460,166381208711<text:s/></text:p>
          </table:table-cell>
          <table:table-cell office:value-type="currency" office:value="564.21" table:formula="of:=ROUND([.E355]*(1+[.$G$4]);2)" table:style-name="ce39">
            <text:p><text:s/>R$ 564,21<text:s/></text:p>
          </table:table-cell>
          <table:table-cell office:value-type="currency" office:value="276.45999999999998" table:formula="of:=ROUND([.F355]*[.D355];2)" table:style-name="ce40">
            <text:p><text:s/>R$ 276,46<text:s/></text:p>
          </table:table-cell>
          <table:table-cell table:style-name="ce87"/>
          <table:table-cell office:value-type="currency" office:value="276.45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6]" table:style-name="ce41">
            <text:p><text:s/>R$ 276,46<text:s/></text:p>
          </table:table-cell>
          <table:table-cell office:value-type="currency" office:value="0" table:formula="of:=[.I355]-[.G35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3.03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42.38" table:style-name="ce37">
            <text:p>42,38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7]" table:style-name="ce38">
            <text:p><text:s/>R$ 7,315879618302<text:s/></text:p>
          </table:table-cell>
          <table:table-cell office:value-type="currency" office:value="8.9700000000000006" table:formula="of:=ROUND([.E356]*(1+[.$G$4]);2)" table:style-name="ce39">
            <text:p><text:s/>R$ 8,97<text:s/></text:p>
          </table:table-cell>
          <table:table-cell office:value-type="currency" office:value="380.15" table:formula="of:=ROUND([.F356]*[.D356];2)" table:style-name="ce40">
            <text:p><text:s/>R$ 380,15<text:s/></text:p>
          </table:table-cell>
          <table:table-cell table:style-name="ce87"/>
          <table:table-cell office:value-type="currency" office:value="380.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7]" table:style-name="ce41">
            <text:p><text:s/>R$ 380,15<text:s/></text:p>
          </table:table-cell>
          <table:table-cell office:value-type="currency" office:value="0" table:formula="of:=[.I356]-[.G35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3.05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15.98" table:style-name="ce37">
            <text:p>15,98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8]" table:style-name="ce38">
            <text:p><text:s/>R$ 10,627191909306<text:s/></text:p>
          </table:table-cell>
          <table:table-cell office:value-type="currency" office:value="13.03" table:formula="of:=ROUND([.E357]*(1+[.$G$4]);2)" table:style-name="ce39">
            <text:p><text:s/>R$ 13,03<text:s/></text:p>
          </table:table-cell>
          <table:table-cell office:value-type="currency" office:value="208.22" table:formula="of:=ROUND([.F357]*[.D357];2)" table:style-name="ce40">
            <text:p><text:s/>R$ 208,22<text:s/></text:p>
          </table:table-cell>
          <table:table-cell table:style-name="ce87"/>
          <table:table-cell office:value-type="currency" office:value="208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8]" table:style-name="ce41">
            <text:p><text:s/>R$ 208,22<text:s/></text:p>
          </table:table-cell>
          <table:table-cell office:value-type="currency" office:value="0" table:formula="of:=[.I357]-[.G35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47">
            <text:p>02.03.03.06</text:p>
          </table:table-cell>
          <table:table-cell office:value-type="string" table:style-name="ce141">
            <text:p>MONTAGEM E DESMONTAGEM DE FÔRMA DE PILARES RETANGULARES E ESTRUTURAS SIMILARES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0.34" table:style-name="ce37">
            <text:p>10,34</text:p>
          </table:table-cell>
          <table:table-cell office:value-type="currency" office:value="94.49473941766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59]" table:style-name="ce38">
            <text:p><text:s/>R$ 94,494739417666<text:s/></text:p>
          </table:table-cell>
          <table:table-cell office:value-type="currency" office:value="115.86" table:formula="of:=ROUND([.E358]*(1+[.$G$4]);2)" table:style-name="ce39">
            <text:p><text:s/>R$ 115,86<text:s/></text:p>
          </table:table-cell>
          <table:table-cell office:value-type="currency" office:value="1197.99" table:formula="of:=ROUND([.F358]*[.D358];2)" table:style-name="ce40">
            <text:p><text:s/>R$ 1.197,99<text:s/></text:p>
          </table:table-cell>
          <table:table-cell table:style-name="ce87"/>
          <table:table-cell office:value-type="currency" office:value="1197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59]" table:style-name="ce41">
            <text:p><text:s/>R$ 1.197,99<text:s/></text:p>
          </table:table-cell>
          <table:table-cell office:value-type="currency" office:value="0" table:formula="of:=[.I358]-[.G35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3.04</text:p>
          </table:table-cell>
          <table:table-cell office:value-type="string" table:style-name="ce146">
            <text:p>VIGAS 100</text:p>
          </table:table-cell>
          <table:table-cell table:style-name="ce44"/>
          <table:table-cell table:style-name="ce45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0]" table:style-name="ce41">
            <text:p><text:s/>R$ -<text:s text:c="3"/></text:p>
          </table:table-cell>
          <table:table-cell office:value-type="currency" office:value="0" table:formula="of:=[.I359]-[.G35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47">
            <text:p>02.03.04.01</text:p>
          </table:table-cell>
          <table:table-cell office:value-type="string" table:style-name="ce141">
            <text:p>CONCRETAGEM DE VIGAS E LAJES, FCK=25 MPA, PARA LAJES MACIÇAS OU NERVURADAS COM USO DE BOMBA - LANÇAMENTO, ADENSAMENTO E ACABAMENTO. AF_02/2022_PS</text:p>
          </table:table-cell>
          <table:table-cell office:value-type="string" table:style-name="ce36">
            <text:p>M3</text:p>
          </table:table-cell>
          <table:table-cell office:value-type="float" office:value="0.79" table:style-name="ce37">
            <text:p>0,79</text:p>
          </table:table-cell>
          <table:table-cell office:value-type="currency" office:value="459.742272245330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1]" table:style-name="ce38">
            <text:p><text:s/>R$ 459,742272245331<text:s/></text:p>
          </table:table-cell>
          <table:table-cell office:value-type="currency" office:value="563.69000000000005" table:formula="of:=ROUND([.E360]*(1+[.$G$4]);2)" table:style-name="ce39">
            <text:p><text:s/>R$ 563,69<text:s/></text:p>
          </table:table-cell>
          <table:table-cell office:value-type="currency" office:value="445.32" table:formula="of:=ROUND([.F360]*[.D360];2)" table:style-name="ce40">
            <text:p><text:s/>R$ 445,32<text:s/></text:p>
          </table:table-cell>
          <table:table-cell table:style-name="ce87"/>
          <table:table-cell office:value-type="currency" office:value="445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1]" table:style-name="ce41">
            <text:p><text:s/>R$ 445,32<text:s/></text:p>
          </table:table-cell>
          <table:table-cell office:value-type="currency" office:value="0" table:formula="of:=[.I360]-[.G36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4.03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21.36" table:style-name="ce37">
            <text:p>21,36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2]" table:style-name="ce38">
            <text:p><text:s/>R$ 7,315879618302<text:s/></text:p>
          </table:table-cell>
          <table:table-cell office:value-type="currency" office:value="8.9700000000000006" table:formula="of:=ROUND([.E361]*(1+[.$G$4]);2)" table:style-name="ce39">
            <text:p><text:s/>R$ 8,97<text:s/></text:p>
          </table:table-cell>
          <table:table-cell office:value-type="currency" office:value="191.6" table:formula="of:=ROUND([.F361]*[.D361];2)" table:style-name="ce40">
            <text:p><text:s/>R$ 191,60<text:s/></text:p>
          </table:table-cell>
          <table:table-cell table:style-name="ce87"/>
          <table:table-cell office:value-type="currency" office:value="191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2]" table:style-name="ce41">
            <text:p><text:s/>R$ 191,60<text:s/></text:p>
          </table:table-cell>
          <table:table-cell office:value-type="currency" office:value="0" table:formula="of:=[.I361]-[.G36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4.04</text:p>
          </table:table-cell>
          <table:table-cell office:value-type="string" table:style-name="ce141">
            <text:p>ARMAÇÃO DE PILAR OU VIGA DE ESTRUTURA CONVENCIONAL DE CONCRETO ARMADO UTILIZANDO AÇO CA-50 DE 12,5 MM - MONTAGEM. AF_06/2022</text:p>
          </table:table-cell>
          <table:table-cell office:value-type="string" table:style-name="ce36">
            <text:p>KG</text:p>
          </table:table-cell>
          <table:table-cell office:value-type="float" office:value="17" table:style-name="ce37">
            <text:p>17,00</text:p>
          </table:table-cell>
          <table:table-cell office:value-type="currency" office:value="6.01908490335209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3]" table:style-name="ce38">
            <text:p><text:s/>R$ 6,019084903352<text:s/></text:p>
          </table:table-cell>
          <table:table-cell office:value-type="currency" office:value="7.38" table:formula="of:=ROUND([.E362]*(1+[.$G$4]);2)" table:style-name="ce39">
            <text:p><text:s/>R$ 7,38<text:s/></text:p>
          </table:table-cell>
          <table:table-cell office:value-type="currency" office:value="125.46" table:formula="of:=ROUND([.F362]*[.D362];2)" table:style-name="ce40">
            <text:p><text:s/>R$ 125,46<text:s/></text:p>
          </table:table-cell>
          <table:table-cell table:style-name="ce87"/>
          <table:table-cell office:value-type="currency" office:value="125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3]" table:style-name="ce41">
            <text:p><text:s/>R$ 125,46<text:s/></text:p>
          </table:table-cell>
          <table:table-cell office:value-type="currency" office:value="0" table:formula="of:=[.I362]-[.G36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3.04.06</text:p>
          </table:table-cell>
          <table:table-cell office:value-type="string" table:style-name="ce141">
            <text:p>ARMAÇÃO DE PILAR OU VIGA DE ESTRUTURA CONVENCIONAL DE CONCRETO ARMADO UTILIZANDO AÇO CA-60 DE 5,0 MM - MONTAGEM. AF_06/2022</text:p>
          </table:table-cell>
          <table:table-cell office:value-type="string" table:style-name="ce36">
            <text:p>KG</text:p>
          </table:table-cell>
          <table:table-cell office:value-type="float" office:value="9.33" table:style-name="ce46">
            <text:p>9,33</text:p>
          </table:table-cell>
          <table:table-cell office:value-type="currency" office:value="10.627191909305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4]" table:style-name="ce38">
            <text:p><text:s/>R$ 10,627191909306<text:s/></text:p>
          </table:table-cell>
          <table:table-cell office:value-type="currency" office:value="13.03" table:formula="of:=ROUND([.E363]*(1+[.$G$4]);2)" table:style-name="ce39">
            <text:p><text:s/>R$ 13,03<text:s/></text:p>
          </table:table-cell>
          <table:table-cell office:value-type="currency" office:value="121.57" table:formula="of:=ROUND([.F363]*[.D363];2)" table:style-name="ce40">
            <text:p><text:s/>R$ 121,57<text:s/></text:p>
          </table:table-cell>
          <table:table-cell table:style-name="ce87"/>
          <table:table-cell office:value-type="currency" office:value="121.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4]" table:style-name="ce41">
            <text:p><text:s/>R$ 121,57<text:s/></text:p>
          </table:table-cell>
          <table:table-cell office:value-type="currency" office:value="0" table:formula="of:=[.I363]-[.G36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47">
            <text:p>02.03.04.07</text:p>
          </table:table-cell>
          <table:table-cell office:value-type="string" table:style-name="ce141">
            <text:p>MONTAGEM E DESMONTAGEM DE FÔRMA DE VIGA, ESCORAMENTO COM PONTALETE DE MADEIRA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8.3499999999999979" table:style-name="ce46">
            <text:p>8,35</text:p>
          </table:table-cell>
          <table:table-cell office:value-type="currency" office:value="150.444498817388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5]" table:style-name="ce38">
            <text:p><text:s/>R$ 150,444498817388<text:s/></text:p>
          </table:table-cell>
          <table:table-cell office:value-type="currency" office:value="184.46" table:formula="of:=ROUND([.E364]*(1+[.$G$4]);2)" table:style-name="ce39">
            <text:p><text:s/>R$ 184,46<text:s/></text:p>
          </table:table-cell>
          <table:table-cell office:value-type="currency" office:value="1540.24" table:formula="of:=ROUND([.F364]*[.D364];2)" table:style-name="ce40">
            <text:p><text:s/>R$ 1.540,24<text:s/></text:p>
          </table:table-cell>
          <table:table-cell table:style-name="ce87"/>
          <table:table-cell office:value-type="currency" office:value="1540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5]" table:style-name="ce41">
            <text:p><text:s/>R$ 1.540,24<text:s/></text:p>
          </table:table-cell>
          <table:table-cell office:value-type="currency" office:value="0" table:formula="of:=[.I364]-[.G36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3.05</text:p>
          </table:table-cell>
          <table:table-cell office:value-type="string" table:style-name="ce146">
            <text:p>LAJES</text:p>
          </table:table-cell>
          <table:table-cell table:style-name="ce86"/>
          <table:table-cell table:style-name="ce30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6]" table:style-name="ce41">
            <text:p><text:s/>R$ -<text:s text:c="3"/></text:p>
          </table:table-cell>
          <table:table-cell office:value-type="currency" office:value="0" table:formula="of:=[.I365]-[.G36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60">
            <text:p>02.03.05.01</text:p>
          </table:table-cell>
          <table:table-cell office:value-type="string" table:style-name="ce141">
            <text:p>LAJE PRÉ-MOLDADA UNIDIRECIONAL, BIAPOIADA, PARA FORRO, ENCHIMENTO EM CERÂMICA, VIGOTA CONVENCIONAL, ALTURA TOTAL DA LAJE (ENCHIMENTO+CAPA) = (8+3). AF_11/2020</text:p>
          </table:table-cell>
          <table:table-cell office:value-type="string" table:style-name="ce36">
            <text:p>M2</text:p>
          </table:table-cell>
          <table:table-cell office:value-type="float" office:value="6.4" table:style-name="ce57">
            <text:p>6,40</text:p>
          </table:table-cell>
          <table:table-cell office:value-type="currency" office:value="148.470760949351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67]" table:style-name="ce38">
            <text:p><text:s/>R$ 148,470760949352<text:s/></text:p>
          </table:table-cell>
          <table:table-cell office:value-type="currency" office:value="182.04" table:formula="of:=ROUND([.E366]*(1+[.$G$4]);2)" table:style-name="ce39">
            <text:p><text:s/>R$ 182,04<text:s/></text:p>
          </table:table-cell>
          <table:table-cell office:value-type="currency" office:value="1165.06" table:formula="of:=ROUND([.F366]*[.D366];2)" table:style-name="ce40">
            <text:p><text:s/>R$ 1.165,06<text:s/></text:p>
          </table:table-cell>
          <table:table-cell table:style-name="ce87"/>
          <table:table-cell office:value-type="currency" office:value="1165.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7]" table:style-name="ce41">
            <text:p><text:s/>R$ 1.165,06<text:s/></text:p>
          </table:table-cell>
          <table:table-cell office:value-type="currency" office:value="0" table:formula="of:=[.I366]-[.G36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4</text:p>
          </table:table-cell>
          <table:table-cell office:value-type="string" table:style-name="ce140">
            <text:p>ESTRUTURAS DE CONCRETO PRÉDIO DAS SALAS (PRÉDIO 04)</text:p>
          </table:table-cell>
          <table:table-cell table:style-name="ce86"/>
          <table:table-cell table:style-name="ce30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8]" table:style-name="ce41">
            <text:p><text:s/>R$ -<text:s text:c="3"/></text:p>
          </table:table-cell>
          <table:table-cell office:value-type="currency" office:value="0" table:formula="of:=[.I367]-[.G36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58">
            <text:p>02.04.01</text:p>
          </table:table-cell>
          <table:table-cell office:value-type="string" table:style-name="ce146">
            <text:p>LAJES PRÉ-FABRICADAS - ENTRE PRÉDIO 02 E PRÉDIO 04</text:p>
          </table:table-cell>
          <table:table-cell table:style-name="ce44"/>
          <table:table-cell table:style-name="ce59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69]" table:style-name="ce41">
            <text:p><text:s/>R$ -<text:s text:c="3"/></text:p>
          </table:table-cell>
          <table:table-cell office:value-type="currency" office:value="0" table:formula="of:=[.I368]-[.G36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47">
            <text:p>02.04.01.01</text:p>
          </table:table-cell>
          <table:table-cell office:value-type="string" table:style-name="ce141">
            <text:p>LAJE PRÉ-FABRICADA MISTA VIGOTA TRELIÇADA/LAJOTA CERÂMICA - LT 20 (16+4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29.74" table:style-name="ce46">
            <text:p>29,74</text:p>
          </table:table-cell>
          <table:table-cell office:value-type="currency" office:value="163.17592366038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0]" table:style-name="ce38">
            <text:p><text:s/>R$ 163,175923660387<text:s/></text:p>
          </table:table-cell>
          <table:table-cell office:value-type="currency" office:value="200.07" table:formula="of:=ROUND([.E369]*(1+[.$G$4]);2)" table:style-name="ce39">
            <text:p><text:s/>R$ 200,07<text:s/></text:p>
          </table:table-cell>
          <table:table-cell office:value-type="currency" office:value="5950.08" table:formula="of:=ROUND([.F369]*[.D369];2)" table:style-name="ce40">
            <text:p><text:s/>R$ 5.950,08<text:s/></text:p>
          </table:table-cell>
          <table:table-cell table:style-name="ce87"/>
          <table:table-cell office:value-type="currency" office:value="5950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0]" table:style-name="ce41">
            <text:p><text:s/>R$ 5.950,08<text:s/></text:p>
          </table:table-cell>
          <table:table-cell office:value-type="currency" office:value="0" table:formula="of:=[.I369]-[.G36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58">
            <text:p>02.04.02</text:p>
          </table:table-cell>
          <table:table-cell office:value-type="string" table:style-name="ce147">
            <text:p>APOIOS PARA LAJE PRÉ-FABRICADA ENTRE PRÉDIO 04 E PRÉDIO 02</text:p>
          </table:table-cell>
          <table:table-cell table:style-name="ce64"/>
          <table:table-cell table:style-name="ce65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1]" table:style-name="ce41">
            <text:p><text:s/>R$ -<text:s text:c="3"/></text:p>
          </table:table-cell>
          <table:table-cell office:value-type="currency" office:value="0" table:formula="of:=[.I370]-[.G37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47">
            <text:p>02.04.02.01</text:p>
          </table:table-cell>
          <table:table-cell office:value-type="string" table:style-name="ce141">
            <text:p>CONCRETAGEM DE VIGAS E LAJES, FCK = 3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1.0920000000000001" table:style-name="ce55">
            <text:p>1,0920</text:p>
          </table:table-cell>
          <table:table-cell office:value-type="currency" office:value="472.54710056275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2]" table:style-name="ce38">
            <text:p><text:s/>R$ 472,547100562760<text:s/></text:p>
          </table:table-cell>
          <table:table-cell office:value-type="currency" office:value="579.39" table:formula="of:=ROUND([.E371]*(1+[.$G$4]);2)" table:style-name="ce39">
            <text:p><text:s/>R$ 579,39<text:s/></text:p>
          </table:table-cell>
          <table:table-cell office:value-type="currency" office:value="632.69000000000005" table:formula="of:=ROUND([.F371]*[.D371];2)" table:style-name="ce40">
            <text:p><text:s/>R$ 632,69<text:s/></text:p>
          </table:table-cell>
          <table:table-cell table:style-name="ce87"/>
          <table:table-cell office:value-type="currency" office:value="632.6900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2]" table:style-name="ce41">
            <text:p><text:s/>R$ 632,69<text:s/></text:p>
          </table:table-cell>
          <table:table-cell office:value-type="currency" office:value="0" table:formula="of:=[.I371]-[.G37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4.02.02</text:p>
          </table:table-cell>
          <table:table-cell office:value-type="string" table:style-name="ce141">
            <text:p>ARMAÇÃO DE PILAR OU VIGA DE ESTRUTURA CONVENCIONAL DE CONCRETO ARMADO UTILIZANDO AÇO CA-50 DE 10,0 MM - MONTAGEM. AF_06/2022</text:p>
          </table:table-cell>
          <table:table-cell office:value-type="string" table:style-name="ce36">
            <text:p>KG</text:p>
          </table:table-cell>
          <table:table-cell office:value-type="float" office:value="118.81926345609067" table:style-name="ce88">
            <text:p>118,819263456091</text:p>
          </table:table-cell>
          <table:table-cell office:value-type="currency" office:value="7.31587961830193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3]" table:style-name="ce38">
            <text:p><text:s/>R$ 7,315879618302<text:s/></text:p>
          </table:table-cell>
          <table:table-cell office:value-type="currency" office:value="8.9700000000000006" table:formula="of:=ROUND([.E372]*(1+[.$G$4]);2)" table:style-name="ce39">
            <text:p><text:s/>R$ 8,97<text:s/></text:p>
          </table:table-cell>
          <table:table-cell office:value-type="currency" office:value="1065.81" table:formula="of:=ROUND([.F372]*[.D372];2)" table:style-name="ce40">
            <text:p><text:s/>R$ 1.065,81<text:s/></text:p>
          </table:table-cell>
          <table:table-cell table:style-name="ce87"/>
          <table:table-cell office:value-type="currency" office:value="1065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3]" table:style-name="ce41">
            <text:p><text:s/>R$ 1.065,81<text:s/></text:p>
          </table:table-cell>
          <table:table-cell office:value-type="currency" office:value="0" table:formula="of:=[.I372]-[.G37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47">
            <text:p>02.04.02.03</text:p>
          </table:table-cell>
          <table:table-cell office:value-type="string" table:style-name="ce141">
            <text:p>MONTAGEM E DESMONTAGEM DE FÔRMA DE VIGA, ESCORAMENTO METÁLICO, PÉ-DIREITO SIMPLES, EM CHAPA DE MADEIRA RESIN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0.09" table:style-name="ce46">
            <text:p>10,09</text:p>
          </table:table-cell>
          <table:table-cell office:value-type="currency" office:value="135.502813799853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4]" table:style-name="ce38">
            <text:p><text:s/>R$ 135,502813799853<text:s/></text:p>
          </table:table-cell>
          <table:table-cell office:value-type="currency" office:value="166.14" table:formula="of:=ROUND([.E373]*(1+[.$G$4]);2)" table:style-name="ce39">
            <text:p><text:s/>R$ 166,14<text:s/></text:p>
          </table:table-cell>
          <table:table-cell office:value-type="currency" office:value="1676.35" table:formula="of:=ROUND([.F373]*[.D373];2)" table:style-name="ce40">
            <text:p><text:s/>R$ 1.676,35<text:s/></text:p>
          </table:table-cell>
          <table:table-cell table:style-name="ce87"/>
          <table:table-cell office:value-type="currency" office:value="1676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4]" table:style-name="ce41">
            <text:p><text:s/>R$ 1.676,35<text:s/></text:p>
          </table:table-cell>
          <table:table-cell office:value-type="currency" office:value="0" table:formula="of:=[.I373]-[.G37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47">
            <text:p>02.04.02.04</text:p>
          </table:table-cell>
          <table:table-cell office:value-type="string" table:style-name="ce141">
            <text:p>FURAÇÃO PARA 12,5MM X 200MM EM CONCRETO ARMADO, INCLUSIVE COLAGEM DE ARMADURA (PARA 10MM)</text:p>
          </table:table-cell>
          <table:table-cell office:value-type="string" table:style-name="ce36">
            <text:p>UN</text:p>
          </table:table-cell>
          <table:table-cell office:value-type="float" office:value="280" table:style-name="ce83">
            <text:p>280,00</text:p>
          </table:table-cell>
          <table:table-cell office:value-type="currency" office:value="22.9018840225103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5]" table:style-name="ce38">
            <text:p><text:s/>R$ 22,901884022510<text:s/></text:p>
          </table:table-cell>
          <table:table-cell office:value-type="currency" office:value="28.08" table:formula="of:=ROUND([.E374]*(1+[.$G$4]);2)" table:style-name="ce39">
            <text:p><text:s/>R$ 28,08<text:s/></text:p>
          </table:table-cell>
          <table:table-cell office:value-type="currency" office:value="7862.4" table:formula="of:=ROUND([.F374]*[.D374];2)" table:style-name="ce40">
            <text:p><text:s/>R$ 7.862,40<text:s/></text:p>
          </table:table-cell>
          <table:table-cell table:style-name="ce87"/>
          <table:table-cell office:value-type="currency" office:value="7862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5]" table:style-name="ce41">
            <text:p><text:s/>R$ 7.862,40<text:s/></text:p>
          </table:table-cell>
          <table:table-cell office:value-type="currency" office:value="0" table:formula="of:=[.I374]-[.G37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5</text:p>
          </table:table-cell>
          <table:table-cell office:value-type="string" table:style-name="ce140">
            <text:p>ESTRUTURAS DE CONCRETO - ACESSOS NORTE E OESTE, PASSARELAS E ESCADAS EXTERNAS</text:p>
          </table:table-cell>
          <table:table-cell table:style-name="ce89"/>
          <table:table-cell table:style-name="ce90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6]" table:style-name="ce41">
            <text:p><text:s/>R$ -<text:s text:c="3"/></text:p>
          </table:table-cell>
          <table:table-cell office:value-type="currency" office:value="0" table:formula="of:=[.I375]-[.G37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5.01</text:p>
          </table:table-cell>
          <table:table-cell office:value-type="string" table:style-name="ce146">
            <text:p>RAMPA - ACESSIBILIDADE</text:p>
          </table:table-cell>
          <table:table-cell table:style-name="ce89"/>
          <table:table-cell table:style-name="ce90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7]" table:style-name="ce41">
            <text:p><text:s/>R$ -<text:s text:c="3"/></text:p>
          </table:table-cell>
          <table:table-cell office:value-type="currency" office:value="0" table:formula="of:=[.I376]-[.G37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5.01.01</text:p>
          </table:table-cell>
          <table:table-cell office:value-type="string" table:style-name="ce146">
            <text:p>ESTACAS</text:p>
          </table:table-cell>
          <table:table-cell office:value-type="string" table:style-name="ce89">
            <text:p/>
          </table:table-cell>
          <table:table-cell table:style-name="ce90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8]" table:style-name="ce41">
            <text:p><text:s/>R$ -<text:s text:c="3"/></text:p>
          </table:table-cell>
          <table:table-cell office:value-type="currency" office:value="0" table:formula="of:=[.I377]-[.G37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1.01</text:p>
          </table:table-cell>
          <table:table-cell office:value-type="string" table:style-name="ce141">
            <text:p>ESTACA BROCA DE CONCRETO, DIÂMETRO DE 15CM, ESCAVAÇÃO MANUAL COM TRADO CONCHA, COM ARMADURA DE ARRANQUE</text:p>
          </table:table-cell>
          <table:table-cell office:value-type="string" table:style-name="ce36">
            <text:p>M</text:p>
          </table:table-cell>
          <table:table-cell office:value-type="float" office:value="19" table:style-name="ce91">
            <text:p>19,00</text:p>
          </table:table-cell>
          <table:table-cell office:value-type="currency" office:value="55.5256504363428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79]" table:style-name="ce38">
            <text:p><text:s/>R$ 55,525650436343<text:s/></text:p>
          </table:table-cell>
          <table:table-cell office:value-type="currency" office:value="68.08" table:formula="of:=ROUND([.E378]*(1+[.$G$4]);2)" table:style-name="ce39">
            <text:p><text:s/>R$ 68,08<text:s/></text:p>
          </table:table-cell>
          <table:table-cell office:value-type="currency" office:value="1293.52" table:formula="of:=ROUND([.F378]*[.D378];2)" table:style-name="ce40">
            <text:p><text:s/>R$ 1.293,52<text:s/></text:p>
          </table:table-cell>
          <table:table-cell table:style-name="ce87"/>
          <table:table-cell office:value-type="currency" office:value="1293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79]" table:style-name="ce41">
            <text:p><text:s/>R$ 1.293,52<text:s/></text:p>
          </table:table-cell>
          <table:table-cell office:value-type="currency" office:value="0" table:formula="of:=[.I378]-[.G37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1.02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0.44" table:style-name="ce91">
            <text:p>0,44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0]" table:style-name="ce38">
            <text:p><text:s/>R$ 15,284234564881<text:s/></text:p>
          </table:table-cell>
          <table:table-cell office:value-type="currency" office:value="18.739999999999998" table:formula="of:=ROUND([.E379]*(1+[.$G$4]);2)" table:style-name="ce39">
            <text:p><text:s/>R$ 18,74<text:s/></text:p>
          </table:table-cell>
          <table:table-cell office:value-type="currency" office:value="8.25" table:formula="of:=ROUND([.F379]*[.D379];2)" table:style-name="ce40">
            <text:p><text:s/>R$ 8,25<text:s/></text:p>
          </table:table-cell>
          <table:table-cell table:style-name="ce87"/>
          <table:table-cell office:value-type="currency" office:value="8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0]" table:style-name="ce41">
            <text:p><text:s/>R$ 8,25<text:s/></text:p>
          </table:table-cell>
          <table:table-cell office:value-type="currency" office:value="0" table:formula="of:=[.I379]-[.G37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1.03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0.44" table:style-name="ce91">
            <text:p>0,44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1]" table:style-name="ce38">
            <text:p><text:s/>R$ 31,938667319142<text:s/></text:p>
          </table:table-cell>
          <table:table-cell office:value-type="currency" office:value="39.159999999999997" table:formula="of:=ROUND([.E380]*(1+[.$G$4]);2)" table:style-name="ce39">
            <text:p><text:s/>R$ 39,16<text:s/></text:p>
          </table:table-cell>
          <table:table-cell office:value-type="currency" office:value="17.23" table:formula="of:=ROUND([.F380]*[.D380];2)" table:style-name="ce40">
            <text:p><text:s/>R$ 17,23<text:s/></text:p>
          </table:table-cell>
          <table:table-cell table:style-name="ce87"/>
          <table:table-cell office:value-type="currency" office:value="17.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1]" table:style-name="ce41">
            <text:p><text:s/>R$ 17,23<text:s/></text:p>
          </table:table-cell>
          <table:table-cell office:value-type="currency" office:value="0" table:formula="of:=[.I380]-[.G38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2">
          <table:table-cell office:value-type="string" table:style-name="ce27">
            <text:p>02.05.01.02</text:p>
          </table:table-cell>
          <table:table-cell office:value-type="string" table:style-name="ce148">
            <text:p>ALVENARIA ESTRUTURAL<text:s/></text:p>
          </table:table-cell>
          <table:table-cell office:value-type="string" table:style-name="ce93">
            <text:p/>
          </table:table-cell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2]" table:style-name="ce41">
            <text:p><text:s/>R$ -<text:s text:c="3"/></text:p>
          </table:table-cell>
          <table:table-cell office:value-type="currency" office:value="0" table:formula="of:=[.I381]-[.G38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2.01</text:p>
          </table:table-cell>
          <table:table-cell office:value-type="string" table:style-name="ce141">
            <text:p>GRAUTEAMENTO DE CINTA DE AMARRAÇÃO DE ALVENARIA MOLDADA IN LOCO COM UTILIZAÇÃO DE BLOCOS CANALETA, GRAUTE 30 FBK</text:p>
          </table:table-cell>
          <table:table-cell office:value-type="string" table:style-name="ce36">
            <text:p>M</text:p>
          </table:table-cell>
          <table:table-cell office:value-type="float" office:value="36.57" table:style-name="ce91">
            <text:p>36,57</text:p>
          </table:table-cell>
          <table:table-cell office:value-type="currency" office:value="27.5915504444988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3]" table:style-name="ce38">
            <text:p><text:s/>R$ 27,591550444499<text:s/></text:p>
          </table:table-cell>
          <table:table-cell office:value-type="currency" office:value="33.83" table:formula="of:=ROUND([.E382]*(1+[.$G$4]);2)" table:style-name="ce39">
            <text:p><text:s/>R$ 33,83<text:s/></text:p>
          </table:table-cell>
          <table:table-cell office:value-type="currency" office:value="1237.1600000000001" table:formula="of:=ROUND([.F382]*[.D382];2)" table:style-name="ce40">
            <text:p><text:s/>R$ 1.237,16<text:s/></text:p>
          </table:table-cell>
          <table:table-cell table:style-name="ce87"/>
          <table:table-cell office:value-type="currency" office:value="1237.16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3]" table:style-name="ce41">
            <text:p><text:s/>R$ 1.237,16<text:s/></text:p>
          </table:table-cell>
          <table:table-cell office:value-type="currency" office:value="0" table:formula="of:=[.I382]-[.G38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2.02</text:p>
          </table:table-cell>
          <table:table-cell office:value-type="string" table:style-name="ce141">
            <text:p>GRAUTEAMENTO VERTICAL EM ALVENARIA ESTRUTURAL; ARMAÇÃO LONGITUDINAL 4Ø10, ESTRIBOS Ø6,3 C/ 20CM; GRAUTE 30 FBK</text:p>
          </table:table-cell>
          <table:table-cell office:value-type="string" table:style-name="ce36">
            <text:p>M</text:p>
          </table:table-cell>
          <table:table-cell office:value-type="float" office:value="9.3999999999999986" table:style-name="ce91">
            <text:p>9,40</text:p>
          </table:table-cell>
          <table:table-cell office:value-type="currency" office:value="959.652556887692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4]" table:style-name="ce38">
            <text:p><text:s/>R$ 959,652556887693<text:s/></text:p>
          </table:table-cell>
          <table:table-cell office:value-type="currency" office:value="1176.6300000000001" table:formula="of:=ROUND([.E383]*(1+[.$G$4]);2)" table:style-name="ce39">
            <text:p><text:s/>R$ 1.176,63<text:s/></text:p>
          </table:table-cell>
          <table:table-cell office:value-type="currency" office:value="11060.32" table:formula="of:=ROUND([.F383]*[.D383];2)" table:style-name="ce40">
            <text:p><text:s/>R$ 11.060,32<text:s/></text:p>
          </table:table-cell>
          <table:table-cell table:style-name="ce87"/>
          <table:table-cell office:value-type="currency" office:value="11060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4]" table:style-name="ce41">
            <text:p><text:s/>R$ 11.060,32<text:s/></text:p>
          </table:table-cell>
          <table:table-cell office:value-type="currency" office:value="0" table:formula="of:=[.I383]-[.G38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2.03</text:p>
          </table:table-cell>
          <table:table-cell office:value-type="string" table:style-name="ce141">
            <text:p>ALVENARIA DE BLOCOS DE CONCRETO ESTRUTURAL 14X19X39 CM (ESPESSURA 14 CM), FBK = 4,5 MPA, UTILIZANDO PALHETA. AF_10/2022</text:p>
          </table:table-cell>
          <table:table-cell office:value-type="string" table:style-name="ce36">
            <text:p>M2</text:p>
          </table:table-cell>
          <table:table-cell office:value-type="float" office:value="7.31" table:style-name="ce91">
            <text:p>7,31</text:p>
          </table:table-cell>
          <table:table-cell office:value-type="currency" office:value="71.8538455264660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5]" table:style-name="ce38">
            <text:p><text:s/>R$ 71,853845526466<text:s/></text:p>
          </table:table-cell>
          <table:table-cell office:value-type="currency" office:value="88.1" table:formula="of:=ROUND([.E384]*(1+[.$G$4]);2)" table:style-name="ce39">
            <text:p><text:s/>R$ 88,10<text:s/></text:p>
          </table:table-cell>
          <table:table-cell office:value-type="currency" office:value="644.01" table:formula="of:=ROUND([.F384]*[.D384];2)" table:style-name="ce40">
            <text:p><text:s/>R$ 644,01<text:s/></text:p>
          </table:table-cell>
          <table:table-cell table:style-name="ce87"/>
          <table:table-cell office:value-type="currency" office:value="644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5]" table:style-name="ce41">
            <text:p><text:s/>R$ 644,01<text:s/></text:p>
          </table:table-cell>
          <table:table-cell office:value-type="currency" office:value="0" table:formula="of:=[.I384]-[.G38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2.04</text:p>
          </table:table-cell>
          <table:table-cell office:value-type="string" table:style-name="ce141">
            <text:p>CORTE E DOBRA DE AÇO CA-50, DIÂMETRO DE 10,0 MM. AF_06/2022</text:p>
          </table:table-cell>
          <table:table-cell office:value-type="string" table:style-name="ce36">
            <text:p>KG</text:p>
          </table:table-cell>
          <table:table-cell office:value-type="float" office:value="108.54" table:style-name="ce91">
            <text:p>108,54</text:p>
          </table:table-cell>
          <table:table-cell office:value-type="currency" office:value="5.58681999836881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6]" table:style-name="ce38">
            <text:p><text:s/>R$ 5,586819998369<text:s/></text:p>
          </table:table-cell>
          <table:table-cell office:value-type="currency" office:value="6.85" table:formula="of:=ROUND([.E385]*(1+[.$G$4]);2)" table:style-name="ce39">
            <text:p><text:s/>R$ 6,85<text:s/></text:p>
          </table:table-cell>
          <table:table-cell office:value-type="currency" office:value="743.5" table:formula="of:=ROUND([.F385]*[.D385];2)" table:style-name="ce40">
            <text:p><text:s/>R$ 743,50<text:s/></text:p>
          </table:table-cell>
          <table:table-cell table:style-name="ce87"/>
          <table:table-cell office:value-type="currency" office:value="743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6]" table:style-name="ce41">
            <text:p><text:s/>R$ 743,50<text:s/></text:p>
          </table:table-cell>
          <table:table-cell office:value-type="currency" office:value="0" table:formula="of:=[.I385]-[.G38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2.05</text:p>
          </table:table-cell>
          <table:table-cell office:value-type="string" table:style-name="ce141">
            <text:p>CORTE E DOBRA DE AÇO CA-60, DIÂMETRO DE 5,0 MM. AF_06/2022</text:p>
          </table:table-cell>
          <table:table-cell office:value-type="string" table:style-name="ce36">
            <text:p>KG</text:p>
          </table:table-cell>
          <table:table-cell office:value-type="float" office:value="11.7" table:style-name="ce91">
            <text:p>11,70</text:p>
          </table:table-cell>
          <table:table-cell office:value-type="currency" office:value="6.67156023162874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7]" table:style-name="ce38">
            <text:p><text:s/>R$ 6,671560231629<text:s/></text:p>
          </table:table-cell>
          <table:table-cell office:value-type="currency" office:value="8.18" table:formula="of:=ROUND([.E386]*(1+[.$G$4]);2)" table:style-name="ce39">
            <text:p><text:s/>R$ 8,18<text:s/></text:p>
          </table:table-cell>
          <table:table-cell office:value-type="currency" office:value="95.71" table:formula="of:=ROUND([.F386]*[.D386];2)" table:style-name="ce40">
            <text:p><text:s/>R$ 95,71<text:s/></text:p>
          </table:table-cell>
          <table:table-cell table:style-name="ce87"/>
          <table:table-cell office:value-type="currency" office:value="95.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7]" table:style-name="ce41">
            <text:p><text:s/>R$ 95,71<text:s/></text:p>
          </table:table-cell>
          <table:table-cell office:value-type="currency" office:value="0" table:formula="of:=[.I386]-[.G38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5.01.03</text:p>
          </table:table-cell>
          <table:table-cell office:value-type="string" table:style-name="ce148">
            <text:p>PISO</text:p>
          </table:table-cell>
          <table:table-cell office:value-type="string" table:style-name="ce93">
            <text:p/>
          </table:table-cell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8]" table:style-name="ce41">
            <text:p><text:s/>R$ -<text:s text:c="3"/></text:p>
          </table:table-cell>
          <table:table-cell office:value-type="currency" office:value="0" table:formula="of:=[.I387]-[.G38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3.01</text:p>
          </table:table-cell>
          <table:table-cell office:value-type="string" table:style-name="ce141">
            <text:p>PREPARO DE FUNDO DE VALA COM LARGURA MENOR QUE 1,5 M, COM CAMADA DE BRITA, LANÇAMENTO MANUAL. AF_08/2020</text:p>
          </table:table-cell>
          <table:table-cell office:value-type="string" table:style-name="ce36">
            <text:p>M3</text:p>
          </table:table-cell>
          <table:table-cell office:value-type="float" office:value="1.782" table:style-name="ce95">
            <text:p>1,7820</text:p>
          </table:table-cell>
          <table:table-cell office:value-type="currency" office:value="237.452083843079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89]" table:style-name="ce38">
            <text:p><text:s/>R$ 237,452083843080<text:s/></text:p>
          </table:table-cell>
          <table:table-cell office:value-type="currency" office:value="291.14" table:formula="of:=ROUND([.E388]*(1+[.$G$4]);2)" table:style-name="ce39">
            <text:p><text:s/>R$ 291,14<text:s/></text:p>
          </table:table-cell>
          <table:table-cell office:value-type="currency" office:value="518.80999999999995" table:formula="of:=ROUND([.F388]*[.D388];2)" table:style-name="ce40">
            <text:p><text:s/>R$ 518,81<text:s/></text:p>
          </table:table-cell>
          <table:table-cell table:style-name="ce87"/>
          <table:table-cell office:value-type="currency" office:value="518.8099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89]" table:style-name="ce41">
            <text:p><text:s/>R$ 518,81<text:s/></text:p>
          </table:table-cell>
          <table:table-cell office:value-type="currency" office:value="0" table:formula="of:=[.I388]-[.G38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3.02</text:p>
          </table:table-cell>
          <table:table-cell office:value-type="string" table:style-name="ce141">
            <text:p>ARMAÇÃO PARA EXECUÇÃO DE RADIER, PISO DE CONCRETO OU LAJE SOBRE SOLO, COM USO DE TELA Q-92. AF_09/2021</text:p>
          </table:table-cell>
          <table:table-cell office:value-type="string" table:style-name="ce36">
            <text:p>KG</text:p>
          </table:table-cell>
          <table:table-cell office:value-type="float" office:value="52.747199999999999" table:style-name="ce95">
            <text:p>52,7472</text:p>
          </table:table-cell>
          <table:table-cell office:value-type="currency" office:value="10.88818204061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0]" table:style-name="ce38">
            <text:p><text:s/>R$ 10,888182040617<text:s/></text:p>
          </table:table-cell>
          <table:table-cell office:value-type="currency" office:value="13.35" table:formula="of:=ROUND([.E389]*(1+[.$G$4]);2)" table:style-name="ce39">
            <text:p><text:s/>R$ 13,35<text:s/></text:p>
          </table:table-cell>
          <table:table-cell office:value-type="currency" office:value="704.18" table:formula="of:=ROUND([.F389]*[.D389];2)" table:style-name="ce40">
            <text:p><text:s/>R$ 704,18<text:s/></text:p>
          </table:table-cell>
          <table:table-cell table:style-name="ce87"/>
          <table:table-cell office:value-type="currency" office:value="704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0]" table:style-name="ce41">
            <text:p><text:s/>R$ 704,18<text:s/></text:p>
          </table:table-cell>
          <table:table-cell office:value-type="currency" office:value="0" table:formula="of:=[.I389]-[.G38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3.03</text:p>
          </table:table-cell>
          <table:table-cell office:value-type="string" table:style-name="ce141">
            <text:p>CONCRETAGEM DE RADIER, PISO DE CONCRETO OU LAJE SOBRE SOLO, FCK 20 MPA - LANÇAMENTO, ADENSAMENTO E ACABAMENTO. AF_09/2021</text:p>
          </table:table-cell>
          <table:table-cell office:value-type="string" table:style-name="ce36">
            <text:p>M3</text:p>
          </table:table-cell>
          <table:table-cell office:value-type="float" office:value="1.782" table:style-name="ce95">
            <text:p>1,7820</text:p>
          </table:table-cell>
          <table:table-cell office:value-type="currency" office:value="380.001631188320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1]" table:style-name="ce38">
            <text:p><text:s/>R$ 380,001631188321<text:s/></text:p>
          </table:table-cell>
          <table:table-cell office:value-type="currency" office:value="465.92" table:formula="of:=ROUND([.E390]*(1+[.$G$4]);2)" table:style-name="ce39">
            <text:p><text:s/>R$ 465,92<text:s/></text:p>
          </table:table-cell>
          <table:table-cell office:value-type="currency" office:value="830.27" table:formula="of:=ROUND([.F390]*[.D390];2)" table:style-name="ce40">
            <text:p><text:s/>R$ 830,27<text:s/></text:p>
          </table:table-cell>
          <table:table-cell table:style-name="ce87"/>
          <table:table-cell office:value-type="currency" office:value="830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1]" table:style-name="ce41">
            <text:p><text:s/>R$ 830,27<text:s/></text:p>
          </table:table-cell>
          <table:table-cell office:value-type="currency" office:value="0" table:formula="of:=[.I390]-[.G39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5.01.04</text:p>
          </table:table-cell>
          <table:table-cell office:value-type="string" table:style-name="ce146">
            <text:p>BASE DAS MARQUISES <text:s/>- Entre prédio 03 e <text:s/>04</text:p>
          </table:table-cell>
          <table:table-cell office:value-type="string" table:style-name="ce23">
            <text:p/>
          </table:table-cell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2]" table:style-name="ce41">
            <text:p><text:s/>R$ -<text:s text:c="3"/></text:p>
          </table:table-cell>
          <table:table-cell office:value-type="currency" office:value="0" table:formula="of:=[.I391]-[.G39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01</text:p>
          </table:table-cell>
          <table:table-cell office:value-type="string" table:style-name="ce141">
            <text:p>ESTACA TIPO RAIZ, DIÂMETRO DE 31 CM PARA 100 T, EM SOLO</text:p>
          </table:table-cell>
          <table:table-cell office:value-type="string" table:style-name="ce36">
            <text:p>M</text:p>
          </table:table-cell>
          <table:table-cell office:value-type="float" office:value="24" table:style-name="ce91">
            <text:p>24,00</text:p>
          </table:table-cell>
          <table:table-cell office:value-type="currency" office:value="352.679226816735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3]" table:style-name="ce38">
            <text:p><text:s/>R$ 352,679226816736<text:s/></text:p>
          </table:table-cell>
          <table:table-cell office:value-type="currency" office:value="432.42" table:formula="of:=ROUND([.E392]*(1+[.$G$4]);2)" table:style-name="ce39">
            <text:p><text:s/>R$ 432,42<text:s/></text:p>
          </table:table-cell>
          <table:table-cell office:value-type="currency" office:value="10378.08" table:formula="of:=ROUND([.F392]*[.D392];2)" table:style-name="ce40">
            <text:p><text:s/>R$ 10.378,08<text:s/></text:p>
          </table:table-cell>
          <table:table-cell table:style-name="ce87"/>
          <table:table-cell office:value-type="currency" office:value="10378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3]" table:style-name="ce41">
            <text:p><text:s/>R$ 10.378,08<text:s/></text:p>
          </table:table-cell>
          <table:table-cell office:value-type="currency" office:value="0" table:formula="of:=[.I392]-[.G39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21.17" table:style-name="ce91">
            <text:p>21,17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4]" table:style-name="ce38">
            <text:p><text:s/>R$ 10,203082945926<text:s/></text:p>
          </table:table-cell>
          <table:table-cell office:value-type="currency" office:value="12.51" table:formula="of:=ROUND([.E393]*(1+[.$G$4]);2)" table:style-name="ce39">
            <text:p><text:s/>R$ 12,51<text:s/></text:p>
          </table:table-cell>
          <table:table-cell office:value-type="currency" office:value="264.83999999999997" table:formula="of:=ROUND([.F393]*[.D393];2)" table:style-name="ce40">
            <text:p><text:s/>R$ 264,84<text:s/></text:p>
          </table:table-cell>
          <table:table-cell table:style-name="ce87"/>
          <table:table-cell office:value-type="currency" office:value="264.83999999999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4]" table:style-name="ce41">
            <text:p><text:s/>R$ 264,84<text:s/></text:p>
          </table:table-cell>
          <table:table-cell office:value-type="currency" office:value="0" table:formula="of:=[.I393]-[.G39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295.92" table:style-name="ce91">
            <text:p>295,92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5]" table:style-name="ce38">
            <text:p><text:s/>R$ 6,100644319387<text:s/></text:p>
          </table:table-cell>
          <table:table-cell office:value-type="currency" office:value="7.48" table:formula="of:=ROUND([.E394]*(1+[.$G$4]);2)" table:style-name="ce39">
            <text:p><text:s/>R$ 7,48<text:s/></text:p>
          </table:table-cell>
          <table:table-cell office:value-type="currency" office:value="2213.48" table:formula="of:=ROUND([.F394]*[.D394];2)" table:style-name="ce40">
            <text:p><text:s/>R$ 2.213,48<text:s/></text:p>
          </table:table-cell>
          <table:table-cell table:style-name="ce87"/>
          <table:table-cell office:value-type="currency" office:value="2213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5]" table:style-name="ce41">
            <text:p><text:s/>R$ 2.213,48<text:s/></text:p>
          </table:table-cell>
          <table:table-cell office:value-type="currency" office:value="0" table:formula="of:=[.I394]-[.G39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2.35" table:style-name="ce91">
            <text:p>2,35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6]" table:style-name="ce38">
            <text:p><text:s/>R$ 15,284234564881<text:s/></text:p>
          </table:table-cell>
          <table:table-cell office:value-type="currency" office:value="18.739999999999998" table:formula="of:=ROUND([.E395]*(1+[.$G$4]);2)" table:style-name="ce39">
            <text:p><text:s/>R$ 18,74<text:s/></text:p>
          </table:table-cell>
          <table:table-cell office:value-type="currency" office:value="44.04" table:formula="of:=ROUND([.F395]*[.D395];2)" table:style-name="ce40">
            <text:p><text:s/>R$ 44,04<text:s/></text:p>
          </table:table-cell>
          <table:table-cell table:style-name="ce87"/>
          <table:table-cell office:value-type="currency" office:value="44.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6]" table:style-name="ce41">
            <text:p><text:s/>R$ 44,04<text:s/></text:p>
          </table:table-cell>
          <table:table-cell office:value-type="currency" office:value="0" table:formula="of:=[.I395]-[.G39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2.35" table:style-name="ce91">
            <text:p>2,35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7]" table:style-name="ce38">
            <text:p><text:s/>R$ 31,938667319142<text:s/></text:p>
          </table:table-cell>
          <table:table-cell office:value-type="currency" office:value="39.159999999999997" table:formula="of:=ROUND([.E396]*(1+[.$G$4]);2)" table:style-name="ce39">
            <text:p><text:s/>R$ 39,16<text:s/></text:p>
          </table:table-cell>
          <table:table-cell office:value-type="currency" office:value="92.03" table:formula="of:=ROUND([.F396]*[.D396];2)" table:style-name="ce40">
            <text:p><text:s/>R$ 92,03<text:s/></text:p>
          </table:table-cell>
          <table:table-cell table:style-name="ce87"/>
          <table:table-cell office:value-type="currency" office:value="92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7]" table:style-name="ce41">
            <text:p><text:s/>R$ 92,03<text:s/></text:p>
          </table:table-cell>
          <table:table-cell office:value-type="currency" office:value="0" table:formula="of:=[.I396]-[.G39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34">
            <text:p>02.05.01.04.06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3.81" table:style-name="ce91">
            <text:p>3,81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8]" table:style-name="ce38">
            <text:p><text:s/>R$ 93,581273958079<text:s/></text:p>
          </table:table-cell>
          <table:table-cell office:value-type="currency" office:value="114.74" table:formula="of:=ROUND([.E397]*(1+[.$G$4]);2)" table:style-name="ce39">
            <text:p><text:s/>R$ 114,74<text:s/></text:p>
          </table:table-cell>
          <table:table-cell office:value-type="currency" office:value="437.16" table:formula="of:=ROUND([.F397]*[.D397];2)" table:style-name="ce40">
            <text:p><text:s/>R$ 437,16<text:s/></text:p>
          </table:table-cell>
          <table:table-cell table:style-name="ce87"/>
          <table:table-cell office:value-type="currency" office:value="437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8]" table:style-name="ce41">
            <text:p><text:s/>R$ 437,16<text:s/></text:p>
          </table:table-cell>
          <table:table-cell office:value-type="currency" office:value="0" table:formula="of:=[.I397]-[.G39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07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3.63" table:style-name="ce91">
            <text:p>3,63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399]" table:style-name="ce38">
            <text:p><text:s/>R$ 6,638936465215<text:s/></text:p>
          </table:table-cell>
          <table:table-cell office:value-type="currency" office:value="8.14" table:formula="of:=ROUND([.E398]*(1+[.$G$4]);2)" table:style-name="ce39">
            <text:p><text:s/>R$ 8,14<text:s/></text:p>
          </table:table-cell>
          <table:table-cell office:value-type="currency" office:value="29.55" table:formula="of:=ROUND([.F398]*[.D398];2)" table:style-name="ce40">
            <text:p><text:s/>R$ 29,55<text:s/></text:p>
          </table:table-cell>
          <table:table-cell table:style-name="ce87"/>
          <table:table-cell office:value-type="currency" office:value="29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399]" table:style-name="ce41">
            <text:p><text:s/>R$ 29,55<text:s/></text:p>
          </table:table-cell>
          <table:table-cell office:value-type="currency" office:value="0" table:formula="of:=[.I398]-[.G39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08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1.98" table:style-name="ce91">
            <text:p>1,98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0]" table:style-name="ce38">
            <text:p><text:s/>R$ 31,938667319142<text:s/></text:p>
          </table:table-cell>
          <table:table-cell office:value-type="currency" office:value="39.159999999999997" table:formula="of:=ROUND([.E399]*(1+[.$G$4]);2)" table:style-name="ce39">
            <text:p><text:s/>R$ 39,16<text:s/></text:p>
          </table:table-cell>
          <table:table-cell office:value-type="currency" office:value="77.540000000000006" table:formula="of:=ROUND([.F399]*[.D399];2)" table:style-name="ce40">
            <text:p><text:s/>R$ 77,54<text:s/></text:p>
          </table:table-cell>
          <table:table-cell table:style-name="ce87"/>
          <table:table-cell office:value-type="currency" office:value="77.5400000000000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0]" table:style-name="ce41">
            <text:p><text:s/>R$ 77,54<text:s/></text:p>
          </table:table-cell>
          <table:table-cell office:value-type="currency" office:value="0" table:formula="of:=[.I399]-[.G39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09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1.98" table:style-name="ce91">
            <text:p>1,98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1]" table:style-name="ce38">
            <text:p><text:s/>R$ 22,567490416769<text:s/></text:p>
          </table:table-cell>
          <table:table-cell office:value-type="currency" office:value="27.67" table:formula="of:=ROUND([.E400]*(1+[.$G$4]);2)" table:style-name="ce39">
            <text:p><text:s/>R$ 27,67<text:s/></text:p>
          </table:table-cell>
          <table:table-cell office:value-type="currency" office:value="54.79" table:formula="of:=ROUND([.F400]*[.D400];2)" table:style-name="ce40">
            <text:p><text:s/>R$ 54,79<text:s/></text:p>
          </table:table-cell>
          <table:table-cell table:style-name="ce87"/>
          <table:table-cell office:value-type="currency" office:value="54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1]" table:style-name="ce41">
            <text:p><text:s/>R$ 54,79<text:s/></text:p>
          </table:table-cell>
          <table:table-cell office:value-type="currency" office:value="0" table:formula="of:=[.I400]-[.G40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10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2.23" table:style-name="ce91">
            <text:p>2,23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2]" table:style-name="ce38">
            <text:p><text:s/>R$ 27,151129597912<text:s/></text:p>
          </table:table-cell>
          <table:table-cell office:value-type="currency" office:value="33.29" table:formula="of:=ROUND([.E401]*(1+[.$G$4]);2)" table:style-name="ce39">
            <text:p><text:s/>R$ 33,29<text:s/></text:p>
          </table:table-cell>
          <table:table-cell office:value-type="currency" office:value="74.239999999999995" table:formula="of:=ROUND([.F401]*[.D401];2)" table:style-name="ce40">
            <text:p><text:s/>R$ 74,24<text:s/></text:p>
          </table:table-cell>
          <table:table-cell table:style-name="ce87"/>
          <table:table-cell office:value-type="currency" office:value="74.23999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2]" table:style-name="ce41">
            <text:p><text:s/>R$ 74,24<text:s/></text:p>
          </table:table-cell>
          <table:table-cell office:value-type="currency" office:value="0" table:formula="of:=[.I401]-[.G40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11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0.18" table:style-name="ce91">
            <text:p>0,18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3]" table:style-name="ce38">
            <text:p><text:s/>R$ 240,567653535601<text:s/></text:p>
          </table:table-cell>
          <table:table-cell office:value-type="currency" office:value="294.95999999999998" table:formula="of:=ROUND([.E402]*(1+[.$G$4]);2)" table:style-name="ce39">
            <text:p><text:s/>R$ 294,96<text:s/></text:p>
          </table:table-cell>
          <table:table-cell office:value-type="currency" office:value="53.09" table:formula="of:=ROUND([.F402]*[.D402];2)" table:style-name="ce40">
            <text:p><text:s/>R$ 53,09<text:s/></text:p>
          </table:table-cell>
          <table:table-cell table:style-name="ce87"/>
          <table:table-cell office:value-type="currency" office:value="53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3]" table:style-name="ce41">
            <text:p><text:s/>R$ 53,09<text:s/></text:p>
          </table:table-cell>
          <table:table-cell office:value-type="currency" office:value="0" table:formula="of:=[.I402]-[.G40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12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6.72" table:style-name="ce91">
            <text:p>6,72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4]" table:style-name="ce38">
            <text:p><text:s/>R$ 71,372644971862<text:s/></text:p>
          </table:table-cell>
          <table:table-cell office:value-type="currency" office:value="87.51" table:formula="of:=ROUND([.E403]*(1+[.$G$4]);2)" table:style-name="ce39">
            <text:p><text:s/>R$ 87,51<text:s/></text:p>
          </table:table-cell>
          <table:table-cell office:value-type="currency" office:value="588.07000000000005" table:formula="of:=ROUND([.F403]*[.D403];2)" table:style-name="ce40">
            <text:p><text:s/>R$ 588,07<text:s/></text:p>
          </table:table-cell>
          <table:table-cell table:style-name="ce87"/>
          <table:table-cell office:value-type="currency" office:value="588.0700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4]" table:style-name="ce41">
            <text:p><text:s/>R$ 588,07<text:s/></text:p>
          </table:table-cell>
          <table:table-cell office:value-type="currency" office:value="0" table:formula="of:=[.I403]-[.G40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2.05.01.04.13</text:p>
          </table:table-cell>
          <table:table-cell office:value-type="string" table:style-name="ce141">
            <text:p>CONCRETAGEM DE BLOCO DE COROAMENTO OU VIGA BALDRAME, FCK 30 MPA, COM USO DE BOMBA - LANÇAMENTO, ADENSAMENTO E ACABAMENTO. AF_01/2024</text:p>
          </table:table-cell>
          <table:table-cell office:value-type="string" table:style-name="ce36">
            <text:p>M3</text:p>
          </table:table-cell>
          <table:table-cell office:value-type="float" office:value="1.34" table:style-name="ce91">
            <text:p>1,34</text:p>
          </table:table-cell>
          <table:table-cell office:value-type="currency" office:value="499.3230568469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5]" table:style-name="ce38">
            <text:p><text:s/>R$ 499,323056846913<text:s/></text:p>
          </table:table-cell>
          <table:table-cell office:value-type="currency" office:value="612.22" table:formula="of:=ROUND([.E404]*(1+[.$G$4]);2)" table:style-name="ce39">
            <text:p><text:s/>R$ 612,22<text:s/></text:p>
          </table:table-cell>
          <table:table-cell office:value-type="currency" office:value="820.37" table:formula="of:=ROUND([.F404]*[.D404];2)" table:style-name="ce40">
            <text:p><text:s/>R$ 820,37<text:s/></text:p>
          </table:table-cell>
          <table:table-cell table:style-name="ce87"/>
          <table:table-cell office:value-type="currency" office:value="820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5]" table:style-name="ce41">
            <text:p><text:s/>R$ 820,37<text:s/></text:p>
          </table:table-cell>
          <table:table-cell office:value-type="currency" office:value="0" table:formula="of:=[.I404]-[.G40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14</text:p>
          </table:table-cell>
          <table:table-cell office:value-type="string" table:style-name="ce141">
            <text:p>ARMAÇÃO DE BLOCO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45.56" table:style-name="ce91">
            <text:p>45,56</text:p>
          </table:table-cell>
          <table:table-cell office:value-type="currency" office:value="10.3417339531848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6]" table:style-name="ce38">
            <text:p><text:s/>R$ 10,341733953185<text:s/></text:p>
          </table:table-cell>
          <table:table-cell office:value-type="currency" office:value="12.68" table:formula="of:=ROUND([.E405]*(1+[.$G$4]);2)" table:style-name="ce39">
            <text:p><text:s/>R$ 12,68<text:s/></text:p>
          </table:table-cell>
          <table:table-cell office:value-type="currency" office:value="577.70000000000005" table:formula="of:=ROUND([.F405]*[.D405];2)" table:style-name="ce40">
            <text:p><text:s/>R$ 577,70<text:s/></text:p>
          </table:table-cell>
          <table:table-cell table:style-name="ce87"/>
          <table:table-cell office:value-type="currency" office:value="577.7000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6]" table:style-name="ce41">
            <text:p><text:s/>R$ 577,70<text:s/></text:p>
          </table:table-cell>
          <table:table-cell office:value-type="currency" office:value="0" table:formula="of:=[.I405]-[.G40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15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36.89" table:style-name="ce91">
            <text:p>36,89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7]" table:style-name="ce38">
            <text:p><text:s/>R$ 7,585025691216<text:s/></text:p>
          </table:table-cell>
          <table:table-cell office:value-type="currency" office:value="9.3000000000000007" table:formula="of:=ROUND([.E406]*(1+[.$G$4]);2)" table:style-name="ce39">
            <text:p><text:s/>R$ 9,30<text:s/></text:p>
          </table:table-cell>
          <table:table-cell office:value-type="currency" office:value="343.08" table:formula="of:=ROUND([.F406]*[.D406];2)" table:style-name="ce40">
            <text:p><text:s/>R$ 343,08<text:s/></text:p>
          </table:table-cell>
          <table:table-cell table:style-name="ce87"/>
          <table:table-cell office:value-type="currency" office:value="343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7]" table:style-name="ce41">
            <text:p><text:s/>R$ 343,08<text:s/></text:p>
          </table:table-cell>
          <table:table-cell office:value-type="currency" office:value="0" table:formula="of:=[.I406]-[.G40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5.01.04.16</text:p>
          </table:table-cell>
          <table:table-cell office:value-type="string" table:style-name="ce141">
            <text:p>CONCRETO FCK = 20MPA, TRAÇO 1:2,7:3 (EM MASSA SECA DE CIMENTO/ AREIA MÉDIA/ BRITA 1) - PREPARO MECÂNICO COM BETONEIRA 600 L. AF_05/2021</text:p>
          </table:table-cell>
          <table:table-cell office:value-type="string" table:style-name="ce36">
            <text:p>M3</text:p>
          </table:table-cell>
          <table:table-cell office:value-type="float" office:value="0.28999999999999998" table:style-name="ce91">
            <text:p>0,29</text:p>
          </table:table-cell>
          <table:table-cell office:value-type="currency" office:value="324.916401598564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8]" table:style-name="ce38">
            <text:p><text:s/>R$ 324,916401598565<text:s/></text:p>
          </table:table-cell>
          <table:table-cell office:value-type="currency" office:value="398.38" table:formula="of:=ROUND([.E407]*(1+[.$G$4]);2)" table:style-name="ce39">
            <text:p><text:s/>R$ 398,38<text:s/></text:p>
          </table:table-cell>
          <table:table-cell office:value-type="currency" office:value="115.53" table:formula="of:=ROUND([.F407]*[.D407];2)" table:style-name="ce40">
            <text:p><text:s/>R$ 115,53<text:s/></text:p>
          </table:table-cell>
          <table:table-cell table:style-name="ce87"/>
          <table:table-cell office:value-type="currency" office:value="115.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8]" table:style-name="ce41">
            <text:p><text:s/>R$ 115,53<text:s/></text:p>
          </table:table-cell>
          <table:table-cell office:value-type="currency" office:value="0" table:formula="of:=[.I407]-[.G40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5.01.04.17</text:p>
          </table:table-cell>
          <table:table-cell office:value-type="string" table:style-name="ce141">
            <text:p>LANÇAMENTO COM USO DE BALDES, ADENSAMENTO E ACABAMENTO DE CONCRETO EM ESTRUTURAS. AF_02/2022</text:p>
          </table:table-cell>
          <table:table-cell office:value-type="string" table:style-name="ce36">
            <text:p>M3</text:p>
          </table:table-cell>
          <table:table-cell office:value-type="float" office:value="0.28999999999999998" table:style-name="ce91">
            <text:p>0,29</text:p>
          </table:table-cell>
          <table:table-cell office:value-type="currency" office:value="309.982872522632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09]" table:style-name="ce38">
            <text:p><text:s/>R$ 309,982872522633<text:s/></text:p>
          </table:table-cell>
          <table:table-cell office:value-type="currency" office:value="380.07" table:formula="of:=ROUND([.E408]*(1+[.$G$4]);2)" table:style-name="ce39">
            <text:p><text:s/>R$ 380,07<text:s/></text:p>
          </table:table-cell>
          <table:table-cell office:value-type="currency" office:value="110.22" table:formula="of:=ROUND([.F408]*[.D408];2)" table:style-name="ce40">
            <text:p><text:s/>R$ 110,22<text:s/></text:p>
          </table:table-cell>
          <table:table-cell table:style-name="ce87"/>
          <table:table-cell office:value-type="currency" office:value="110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09]" table:style-name="ce41">
            <text:p><text:s/>R$ 110,22<text:s/></text:p>
          </table:table-cell>
          <table:table-cell office:value-type="currency" office:value="0" table:formula="of:=[.I408]-[.G40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2.05.01.04.18</text:p>
          </table:table-cell>
          <table:table-cell office:value-type="string" table:style-name="ce141">
            <text:p>MONTAGEM E DESMONTAGEM DE FÔRMA DE PILARES RETANGULARES E ESTRUTURAS SIMILARES, PÉ-DIREITO SIMPLES, EM MADEIRA SERRADA, 4 UTILIZAÇÕES. AF_09/2020</text:p>
          </table:table-cell>
          <table:table-cell office:value-type="string" table:style-name="ce36">
            <text:p>M2</text:p>
          </table:table-cell>
          <table:table-cell office:value-type="float" office:value="1.96" table:style-name="ce91">
            <text:p>1,96</text:p>
          </table:table-cell>
          <table:table-cell office:value-type="currency" office:value="94.49473941766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0]" table:style-name="ce38">
            <text:p><text:s/>R$ 94,494739417666<text:s/></text:p>
          </table:table-cell>
          <table:table-cell office:value-type="currency" office:value="115.86" table:formula="of:=ROUND([.E409]*(1+[.$G$4]);2)" table:style-name="ce39">
            <text:p><text:s/>R$ 115,86<text:s/></text:p>
          </table:table-cell>
          <table:table-cell office:value-type="currency" office:value="227.09" table:formula="of:=ROUND([.F409]*[.D409];2)" table:style-name="ce40">
            <text:p><text:s/>R$ 227,09<text:s/></text:p>
          </table:table-cell>
          <table:table-cell table:style-name="ce87"/>
          <table:table-cell office:value-type="currency" office:value="227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0]" table:style-name="ce41">
            <text:p><text:s/>R$ 227,09<text:s/></text:p>
          </table:table-cell>
          <table:table-cell office:value-type="currency" office:value="0" table:formula="of:=[.I409]-[.G40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27">
            <text:p>02.06</text:p>
          </table:table-cell>
          <table:table-cell office:value-type="string" table:style-name="ce140">
            <text:p>ESTRUTURAS DE CONCRETO - MURO DE ARRIM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1]" table:style-name="ce41">
            <text:p><text:s/>R$ -<text:s text:c="3"/></text:p>
          </table:table-cell>
          <table:table-cell office:value-type="currency" office:value="0" table:formula="of:=[.I410]-[.G41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6.01</text:p>
          </table:table-cell>
          <table:table-cell office:value-type="string" table:style-name="ce146">
            <text:p>BLOCOS, PILARES, VIGAS E LAJES MACIÇ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2]" table:style-name="ce41">
            <text:p><text:s/>R$ -<text:s text:c="3"/></text:p>
          </table:table-cell>
          <table:table-cell office:value-type="currency" office:value="0" table:formula="of:=[.I411]-[.G41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2.06.01.01</text:p>
          </table:table-cell>
          <table:table-cell office:value-type="string" table:style-name="ce141">
            <text:p><text:s/>CONCRETAGEM DE PILARES, FCK = 30MPA, COM USO DE BOMBA EM EDIFICAÇÃO COM SEÇÃO MÉDIA DE PILARES MAIOR QUE 0.25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3.991500000000002" table:style-name="ce95">
            <text:p>3,9915</text:p>
          </table:table-cell>
          <table:table-cell office:value-type="currency" office:value="463.12698801076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3]" table:style-name="ce38">
            <text:p><text:s/>R$ 463,126988010766<text:s/></text:p>
          </table:table-cell>
          <table:table-cell office:value-type="currency" office:value="567.84" table:formula="of:=ROUND([.E412]*(1+[.$G$4]);2)" table:style-name="ce39">
            <text:p><text:s/>R$ 567,84<text:s/></text:p>
          </table:table-cell>
          <table:table-cell office:value-type="currency" office:value="2266.5300000000002" table:formula="of:=ROUND([.F412]*[.D412];2)" table:style-name="ce40">
            <text:p><text:s/>R$ 2.266,53<text:s/></text:p>
          </table:table-cell>
          <table:table-cell table:style-name="ce87"/>
          <table:table-cell office:value-type="currency" office:value="2266.53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3]" table:style-name="ce41">
            <text:p><text:s/>R$ 2.266,53<text:s/></text:p>
          </table:table-cell>
          <table:table-cell office:value-type="currency" office:value="0" table:formula="of:=[.I412]-[.G41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6.01.03</text:p>
          </table:table-cell>
          <table:table-cell office:value-type="string" table:style-name="ce141">
            <text:p>ARMAÇÃO DO SISTEMA DE PAREDES DE CONCRETO, EXECUTADA COMO REFORÇO, VERGALHÃO DE 6,3 MM DE DIÂMETRO. AF_12/2024</text:p>
          </table:table-cell>
          <table:table-cell office:value-type="string" table:style-name="ce36">
            <text:p>KG</text:p>
          </table:table-cell>
          <table:table-cell office:value-type="float" office:value="2.48" table:style-name="ce91">
            <text:p>2,48</text:p>
          </table:table-cell>
          <table:table-cell office:value-type="currency" office:value="8.3516842019411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4]" table:style-name="ce38">
            <text:p><text:s/>R$ 8,351684201941<text:s/></text:p>
          </table:table-cell>
          <table:table-cell office:value-type="currency" office:value="10.24" table:formula="of:=ROUND([.E413]*(1+[.$G$4]);2)" table:style-name="ce39">
            <text:p><text:s/>R$ 10,24<text:s/></text:p>
          </table:table-cell>
          <table:table-cell office:value-type="currency" office:value="25.4" table:formula="of:=ROUND([.F413]*[.D413];2)" table:style-name="ce40">
            <text:p><text:s/>R$ 25,40<text:s/></text:p>
          </table:table-cell>
          <table:table-cell table:style-name="ce87"/>
          <table:table-cell office:value-type="currency" office:value="2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4]" table:style-name="ce41">
            <text:p><text:s/>R$ 25,40<text:s/></text:p>
          </table:table-cell>
          <table:table-cell office:value-type="currency" office:value="0" table:formula="of:=[.I413]-[.G41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6.01.04</text:p>
          </table:table-cell>
          <table:table-cell office:value-type="string" table:style-name="ce141">
            <text:p>ARMAÇÃO DO SISTEMA DE PAREDES DE CONCRETO, EXECUTADA COMO REFORÇO, VERGALHÃO DE 8,0 MM DE DIÂMETRO. AF_12/2024</text:p>
          </table:table-cell>
          <table:table-cell office:value-type="string" table:style-name="ce36">
            <text:p>KG</text:p>
          </table:table-cell>
          <table:table-cell office:value-type="float" office:value="13.94" table:style-name="ce91">
            <text:p>13,94</text:p>
          </table:table-cell>
          <table:table-cell office:value-type="currency" office:value="7.46268656716417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5]" table:style-name="ce38">
            <text:p><text:s/>R$ 7,462686567164<text:s/></text:p>
          </table:table-cell>
          <table:table-cell office:value-type="currency" office:value="9.15" table:formula="of:=ROUND([.E414]*(1+[.$G$4]);2)" table:style-name="ce39">
            <text:p><text:s/>R$ 9,15<text:s/></text:p>
          </table:table-cell>
          <table:table-cell office:value-type="currency" office:value="127.55" table:formula="of:=ROUND([.F414]*[.D414];2)" table:style-name="ce40">
            <text:p><text:s/>R$ 127,55<text:s/></text:p>
          </table:table-cell>
          <table:table-cell table:style-name="ce87"/>
          <table:table-cell office:value-type="currency" office:value="127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5]" table:style-name="ce41">
            <text:p><text:s/>R$ 127,55<text:s/></text:p>
          </table:table-cell>
          <table:table-cell office:value-type="currency" office:value="0" table:formula="of:=[.I414]-[.G41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6.01.05</text:p>
          </table:table-cell>
          <table:table-cell office:value-type="string" table:style-name="ce141">
            <text:p>ARMAÇÃO DO SISTEMA DE PAREDES DE CONCRETO, EXECUTADA COMO REFORÇO, VERGALHÃO DE 10,0 MM DE DIÂMETRO. AF_12/2024</text:p>
          </table:table-cell>
          <table:table-cell office:value-type="string" table:style-name="ce36">
            <text:p>KG</text:p>
          </table:table-cell>
          <table:table-cell office:value-type="float" office:value="22.85" table:style-name="ce91">
            <text:p>22,85</text:p>
          </table:table-cell>
          <table:table-cell office:value-type="currency" office:value="6.46766169154228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6]" table:style-name="ce38">
            <text:p><text:s/>R$ 6,467661691542<text:s/></text:p>
          </table:table-cell>
          <table:table-cell office:value-type="currency" office:value="7.93" table:formula="of:=ROUND([.E415]*(1+[.$G$4]);2)" table:style-name="ce39">
            <text:p><text:s/>R$ 7,93<text:s/></text:p>
          </table:table-cell>
          <table:table-cell office:value-type="currency" office:value="181.2" table:formula="of:=ROUND([.F415]*[.D415];2)" table:style-name="ce40">
            <text:p><text:s/>R$ 181,20<text:s/></text:p>
          </table:table-cell>
          <table:table-cell table:style-name="ce87"/>
          <table:table-cell office:value-type="currency" office:value="181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6]" table:style-name="ce41">
            <text:p><text:s/>R$ 181,20<text:s/></text:p>
          </table:table-cell>
          <table:table-cell office:value-type="currency" office:value="0" table:formula="of:=[.I415]-[.G41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6.01.06</text:p>
          </table:table-cell>
          <table:table-cell office:value-type="string" table:style-name="ce141">
            <text:p>ARMAÇÃO DO SISTEMA DE PAREDES DE CONCRETO, EXECUTADA COMO REFORÇO, VERGALHÃO DE 12,5 MM DE DIÂMETRO. AF_12/2024</text:p>
          </table:table-cell>
          <table:table-cell office:value-type="string" table:style-name="ce36">
            <text:p>KG</text:p>
          </table:table-cell>
          <table:table-cell office:value-type="float" office:value="198.73" table:style-name="ce91">
            <text:p>198,73</text:p>
          </table:table-cell>
          <table:table-cell office:value-type="currency" office:value="5.53788434874806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7]" table:style-name="ce38">
            <text:p><text:s/>R$ 5,537884348748<text:s/></text:p>
          </table:table-cell>
          <table:table-cell office:value-type="currency" office:value="6.79" table:formula="of:=ROUND([.E416]*(1+[.$G$4]);2)" table:style-name="ce39">
            <text:p><text:s/>R$ 6,79<text:s/></text:p>
          </table:table-cell>
          <table:table-cell office:value-type="currency" office:value="1349.38" table:formula="of:=ROUND([.F416]*[.D416];2)" table:style-name="ce40">
            <text:p><text:s/>R$ 1.349,38<text:s/></text:p>
          </table:table-cell>
          <table:table-cell table:style-name="ce87"/>
          <table:table-cell office:value-type="currency" office:value="1349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7]" table:style-name="ce41">
            <text:p><text:s/>R$ 1.349,38<text:s/></text:p>
          </table:table-cell>
          <table:table-cell office:value-type="currency" office:value="0" table:formula="of:=[.I416]-[.G41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6.01.07</text:p>
          </table:table-cell>
          <table:table-cell office:value-type="string" table:style-name="ce141">
            <text:p>ARMAÇÃO DE CORTINA DE CONTENÇÃO EM CONCRETO ARMADO, COM AÇO CA-50 DE 16 MM - MONTAGEM. AF_11/2024</text:p>
          </table:table-cell>
          <table:table-cell office:value-type="string" table:style-name="ce36">
            <text:p>KG</text:p>
          </table:table-cell>
          <table:table-cell office:value-type="float" office:value="5.7" table:style-name="ce91">
            <text:p>5,70</text:p>
          </table:table-cell>
          <table:table-cell office:value-type="currency" office:value="6.02724084495554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8]" table:style-name="ce38">
            <text:p><text:s/>R$ 6,027240844956<text:s/></text:p>
          </table:table-cell>
          <table:table-cell office:value-type="currency" office:value="7.39" table:formula="of:=ROUND([.E417]*(1+[.$G$4]);2)" table:style-name="ce39">
            <text:p><text:s/>R$ 7,39<text:s/></text:p>
          </table:table-cell>
          <table:table-cell office:value-type="currency" office:value="42.12" table:formula="of:=ROUND([.F417]*[.D417];2)" table:style-name="ce40">
            <text:p><text:s/>R$ 42,12<text:s/></text:p>
          </table:table-cell>
          <table:table-cell table:style-name="ce87"/>
          <table:table-cell office:value-type="currency" office:value="42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8]" table:style-name="ce41">
            <text:p><text:s/>R$ 42,12<text:s/></text:p>
          </table:table-cell>
          <table:table-cell office:value-type="currency" office:value="0" table:formula="of:=[.I417]-[.G41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6.01.08</text:p>
          </table:table-cell>
          <table:table-cell office:value-type="string" table:style-name="ce141">
            <text:p>FORMA PLANA EM COMPENSADO PARA ESTRUTURA CONVENCIONAL COM CIMBRAMENTO TUBULAR</text:p>
          </table:table-cell>
          <table:table-cell office:value-type="string" table:style-name="ce36">
            <text:p>M2</text:p>
          </table:table-cell>
          <table:table-cell office:value-type="float" office:value="20.3125" table:style-name="ce95">
            <text:p>20,3125</text:p>
          </table:table-cell>
          <table:table-cell office:value-type="currency" office:value="126.32737949596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19]" table:style-name="ce38">
            <text:p><text:s/>R$ 126,327379495963<text:s/></text:p>
          </table:table-cell>
          <table:table-cell office:value-type="currency" office:value="154.88999999999999" table:formula="of:=ROUND([.E418]*(1+[.$G$4]);2)" table:style-name="ce39">
            <text:p><text:s/>R$ 154,89<text:s/></text:p>
          </table:table-cell>
          <table:table-cell office:value-type="currency" office:value="3146.2" table:formula="of:=ROUND([.F418]*[.D418];2)" table:style-name="ce40">
            <text:p><text:s/>R$ 3.146,20<text:s/></text:p>
          </table:table-cell>
          <table:table-cell table:style-name="ce87"/>
          <table:table-cell office:value-type="currency" office:value="3146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19]" table:style-name="ce41">
            <text:p><text:s/>R$ 3.146,20<text:s/></text:p>
          </table:table-cell>
          <table:table-cell office:value-type="currency" office:value="0" table:formula="of:=[.I418]-[.G41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7</text:p>
          </table:table-cell>
          <table:table-cell office:value-type="string" table:style-name="ce140">
            <text:p>ESTRUTURAS DE CONCRETO - PISO DA QUADR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0]" table:style-name="ce41">
            <text:p><text:s/>R$ -<text:s text:c="3"/></text:p>
          </table:table-cell>
          <table:table-cell office:value-type="currency" office:value="0" table:formula="of:=[.I419]-[.G41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7.01</text:p>
          </table:table-cell>
          <table:table-cell office:value-type="string" table:style-name="ce146">
            <text:p>LAJES, VIGAS E PILA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1]" table:style-name="ce41">
            <text:p><text:s/>R$ -<text:s text:c="3"/></text:p>
          </table:table-cell>
          <table:table-cell office:value-type="currency" office:value="0" table:formula="of:=[.I420]-[.G42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2.07.01.01</text:p>
          </table:table-cell>
          <table:table-cell office:value-type="string" table:style-name="ce141">
            <text:p>CONCRETAGEM DE VIGAS E LAJES, FCK = 30MPA, PARA LAJES MACIÇAS OU NERVURADAS COM USO DE BOMBA EM EDIFICAÇÃO COM ÁREA MÉDIA DE LAJES MAIOR QUE 20 M² - LANÇAMENTO, ADENSAMENTO E ACABAMENTO.</text:p>
          </table:table-cell>
          <table:table-cell office:value-type="string" table:style-name="ce36">
            <text:p>M³</text:p>
          </table:table-cell>
          <table:table-cell office:value-type="float" office:value="565.89" table:style-name="ce91">
            <text:p>565,89</text:p>
          </table:table-cell>
          <table:table-cell office:value-type="currency" office:value="472.54710056275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2]" table:style-name="ce38">
            <text:p><text:s/>R$ 472,547100562760<text:s/></text:p>
          </table:table-cell>
          <table:table-cell office:value-type="currency" office:value="579.39" table:formula="of:=ROUND([.E421]*(1+[.$G$4]);2)" table:style-name="ce39">
            <text:p><text:s/>R$ 579,39<text:s/></text:p>
          </table:table-cell>
          <table:table-cell office:value-type="currency" office:value="327871.01" table:formula="of:=ROUND([.F421]*[.D421];2)" table:style-name="ce40">
            <text:p><text:s/>R$ 327.871,01<text:s/></text:p>
          </table:table-cell>
          <table:table-cell table:style-name="ce87"/>
          <table:table-cell office:value-type="currency" office:value="327871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2]" table:style-name="ce41">
            <text:p><text:s/>R$ 327.871,01<text:s/></text:p>
          </table:table-cell>
          <table:table-cell office:value-type="currency" office:value="0" table:formula="of:=[.I421]-[.G42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3</text:p>
          </table:table-cell>
          <table:table-cell office:value-type="string" table:style-name="ce141">
            <text:p>ARMAÇÃO DE SAPATA ISOLADA, VIGA BALDRAME E SAPATA CORRIDA UTILIZANDO AÇO CA-50 DE 6,3 MM - MONTAGEM. AF_01/2024</text:p>
          </table:table-cell>
          <table:table-cell office:value-type="string" table:style-name="ce36">
            <text:p>KG</text:p>
          </table:table-cell>
          <table:table-cell office:value-type="float" office:value="2184" table:style-name="ce91">
            <text:p>2.184,00</text:p>
          </table:table-cell>
          <table:table-cell office:value-type="currency" office:value="11.7119321425658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3]" table:style-name="ce38">
            <text:p><text:s/>R$ 11,711932142566<text:s/></text:p>
          </table:table-cell>
          <table:table-cell office:value-type="currency" office:value="14.36" table:formula="of:=ROUND([.E422]*(1+[.$G$4]);2)" table:style-name="ce39">
            <text:p><text:s/>R$ 14,36<text:s/></text:p>
          </table:table-cell>
          <table:table-cell office:value-type="currency" office:value="31362.240000000002" table:formula="of:=ROUND([.F422]*[.D422];2)" table:style-name="ce40">
            <text:p><text:s/>R$ 31.362,24<text:s/></text:p>
          </table:table-cell>
          <table:table-cell table:style-name="ce87"/>
          <table:table-cell office:value-type="currency" office:value="31362.24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3]" table:style-name="ce41">
            <text:p><text:s/>R$ 31.362,24<text:s/></text:p>
          </table:table-cell>
          <table:table-cell office:value-type="currency" office:value="0" table:formula="of:=[.I422]-[.G42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4</text:p>
          </table:table-cell>
          <table:table-cell office:value-type="string" table:style-name="ce141">
            <text:p>ARMAÇÃO DE SAPATA ISOLADA, VIGA BALDRAME E SAPATA CORRIDA UTILIZANDO AÇO CA-50 DE 8 MM - MONTAGEM. AF_01/2024</text:p>
          </table:table-cell>
          <table:table-cell office:value-type="string" table:style-name="ce36">
            <text:p>KG</text:p>
          </table:table-cell>
          <table:table-cell office:value-type="float" office:value="54" table:style-name="ce91">
            <text:p>54,00</text:p>
          </table:table-cell>
          <table:table-cell office:value-type="currency" office:value="10.406981486012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4]" table:style-name="ce38">
            <text:p><text:s/>R$ 10,406981486013<text:s/></text:p>
          </table:table-cell>
          <table:table-cell office:value-type="currency" office:value="12.76" table:formula="of:=ROUND([.E423]*(1+[.$G$4]);2)" table:style-name="ce39">
            <text:p><text:s/>R$ 12,76<text:s/></text:p>
          </table:table-cell>
          <table:table-cell office:value-type="currency" office:value="689.04" table:formula="of:=ROUND([.F423]*[.D423];2)" table:style-name="ce40">
            <text:p><text:s/>R$ 689,04<text:s/></text:p>
          </table:table-cell>
          <table:table-cell table:style-name="ce87"/>
          <table:table-cell office:value-type="currency" office:value="689.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4]" table:style-name="ce41">
            <text:p><text:s/>R$ 689,04<text:s/></text:p>
          </table:table-cell>
          <table:table-cell office:value-type="currency" office:value="0" table:formula="of:=[.I423]-[.G42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5</text:p>
          </table:table-cell>
          <table:table-cell office:value-type="string" table:style-name="ce141">
            <text:p>ARMAÇÃO DE SAPATA ISOLADA, VIGA BALDRAME E SAPATA CORRIDA UTILIZANDO AÇO CA-50 DE 10 MM - MONTAGEM. AF_01/2024</text:p>
          </table:table-cell>
          <table:table-cell office:value-type="string" table:style-name="ce36">
            <text:p>KG</text:p>
          </table:table-cell>
          <table:table-cell office:value-type="float" office:value="1887" table:style-name="ce91">
            <text:p>1.887,00</text:p>
          </table:table-cell>
          <table:table-cell office:value-type="currency" office:value="9.05309517983851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5]" table:style-name="ce38">
            <text:p><text:s/>R$ 9,053095179839<text:s/></text:p>
          </table:table-cell>
          <table:table-cell office:value-type="currency" office:value="11.1" table:formula="of:=ROUND([.E424]*(1+[.$G$4]);2)" table:style-name="ce39">
            <text:p><text:s/>R$ 11,10<text:s/></text:p>
          </table:table-cell>
          <table:table-cell office:value-type="currency" office:value="20945.7" table:formula="of:=ROUND([.F424]*[.D424];2)" table:style-name="ce40">
            <text:p><text:s/>R$ 20.945,70<text:s/></text:p>
          </table:table-cell>
          <table:table-cell table:style-name="ce87"/>
          <table:table-cell office:value-type="currency" office:value="20945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5]" table:style-name="ce41">
            <text:p><text:s/>R$ 20.945,70<text:s/></text:p>
          </table:table-cell>
          <table:table-cell office:value-type="currency" office:value="0" table:formula="of:=[.I424]-[.G42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6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1893" table:style-name="ce91">
            <text:p>1.893,00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6]" table:style-name="ce38">
            <text:p><text:s/>R$ 7,585025691216<text:s/></text:p>
          </table:table-cell>
          <table:table-cell office:value-type="currency" office:value="9.3000000000000007" table:formula="of:=ROUND([.E425]*(1+[.$G$4]);2)" table:style-name="ce39">
            <text:p><text:s/>R$ 9,30<text:s/></text:p>
          </table:table-cell>
          <table:table-cell office:value-type="currency" office:value="17604.900000000001" table:formula="of:=ROUND([.F425]*[.D425];2)" table:style-name="ce40">
            <text:p><text:s/>R$ 17.604,90<text:s/></text:p>
          </table:table-cell>
          <table:table-cell table:style-name="ce87"/>
          <table:table-cell office:value-type="currency" office:value="17604.9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6]" table:style-name="ce41">
            <text:p><text:s/>R$ 17.604,90<text:s/></text:p>
          </table:table-cell>
          <table:table-cell office:value-type="currency" office:value="0" table:formula="of:=[.I425]-[.G42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7</text:p>
          </table:table-cell>
          <table:table-cell office:value-type="string" table:style-name="ce141">
            <text:p>ARMAÇÃO DE BLOCO, SAPATA ISOLADA, VIGA BALDRAME E SAPATA CORRIDA UTILIZANDO AÇO CA-50 DE 16 MM - MONTAGEM. AF_01/2024</text:p>
          </table:table-cell>
          <table:table-cell office:value-type="string" table:style-name="ce36">
            <text:p>KG</text:p>
          </table:table-cell>
          <table:table-cell office:value-type="float" office:value="1497" table:style-name="ce91">
            <text:p>1.497,00</text:p>
          </table:table-cell>
          <table:table-cell office:value-type="currency" office:value="6.93255036293940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7]" table:style-name="ce38">
            <text:p><text:s/>R$ 6,932550362939<text:s/></text:p>
          </table:table-cell>
          <table:table-cell office:value-type="currency" office:value="8.5" table:formula="of:=ROUND([.E426]*(1+[.$G$4]);2)" table:style-name="ce39">
            <text:p><text:s/>R$ 8,50<text:s/></text:p>
          </table:table-cell>
          <table:table-cell office:value-type="currency" office:value="12724.5" table:formula="of:=ROUND([.F426]*[.D426];2)" table:style-name="ce40">
            <text:p><text:s/>R$ 12.724,50<text:s/></text:p>
          </table:table-cell>
          <table:table-cell table:style-name="ce87"/>
          <table:table-cell office:value-type="currency" office:value="12724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7]" table:style-name="ce41">
            <text:p><text:s/>R$ 12.724,50<text:s/></text:p>
          </table:table-cell>
          <table:table-cell office:value-type="currency" office:value="0" table:formula="of:=[.I426]-[.G42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8</text:p>
          </table:table-cell>
          <table:table-cell office:value-type="string" table:style-name="ce141">
            <text:p>ARMAÇÃO DE BLOCO, SAPATA ISOLADA E SAPATA CORRIDA UTILIZANDO AÇO CA-50 DE 20 MM - MONTAGEM. AF_01/2024</text:p>
          </table:table-cell>
          <table:table-cell office:value-type="string" table:style-name="ce36">
            <text:p>KG</text:p>
          </table:table-cell>
          <table:table-cell office:value-type="float" office:value="238" table:style-name="ce91">
            <text:p>238,00</text:p>
          </table:table-cell>
          <table:table-cell office:value-type="currency" office:value="7.36481526792268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8]" table:style-name="ce38">
            <text:p><text:s/>R$ 7,364815267923<text:s/></text:p>
          </table:table-cell>
          <table:table-cell office:value-type="currency" office:value="9.0299999999999994" table:formula="of:=ROUND([.E427]*(1+[.$G$4]);2)" table:style-name="ce39">
            <text:p><text:s/>R$ 9,03<text:s/></text:p>
          </table:table-cell>
          <table:table-cell office:value-type="currency" office:value="2149.14" table:formula="of:=ROUND([.F427]*[.D427];2)" table:style-name="ce40">
            <text:p><text:s/>R$ 2.149,14<text:s/></text:p>
          </table:table-cell>
          <table:table-cell table:style-name="ce87"/>
          <table:table-cell office:value-type="currency" office:value="2149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8]" table:style-name="ce41">
            <text:p><text:s/>R$ 2.149,14<text:s/></text:p>
          </table:table-cell>
          <table:table-cell office:value-type="currency" office:value="0" table:formula="of:=[.I427]-[.G42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09</text:p>
          </table:table-cell>
          <table:table-cell office:value-type="string" table:style-name="ce141">
            <text:p>ARMAÇÃO DE LAJE DE ESTRUTURA CONVENCIONAL DE CONCRETO ARMADO UTILIZANDO AÇO CA-50 DE 6,3 MM - MONTAGEM. AF_06/2022</text:p>
          </table:table-cell>
          <table:table-cell office:value-type="string" table:style-name="ce36">
            <text:p>KG</text:p>
          </table:table-cell>
          <table:table-cell office:value-type="float" office:value="15780" table:style-name="ce91">
            <text:p>15.780,00</text:p>
          </table:table-cell>
          <table:table-cell office:value-type="currency" office:value="8.86550852295897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29]" table:style-name="ce38">
            <text:p><text:s/>R$ 8,865508522959<text:s/></text:p>
          </table:table-cell>
          <table:table-cell office:value-type="currency" office:value="10.87" table:formula="of:=ROUND([.E428]*(1+[.$G$4]);2)" table:style-name="ce39">
            <text:p><text:s/>R$ 10,87<text:s/></text:p>
          </table:table-cell>
          <table:table-cell office:value-type="currency" office:value="171528.6" table:formula="of:=ROUND([.F428]*[.D428];2)" table:style-name="ce40">
            <text:p><text:s/>R$ 171.528,60<text:s/></text:p>
          </table:table-cell>
          <table:table-cell table:style-name="ce87"/>
          <table:table-cell office:value-type="currency" office:value="171528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29]" table:style-name="ce41">
            <text:p><text:s/>R$ 171.528,60<text:s/></text:p>
          </table:table-cell>
          <table:table-cell office:value-type="currency" office:value="0" table:formula="of:=[.I428]-[.G42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10</text:p>
          </table:table-cell>
          <table:table-cell office:value-type="string" table:style-name="ce141">
            <text:p>ARMAÇÃO DE LAJE DE ESTRUTURA CONVENCIONAL DE CONCRETO ARMADO UTILIZANDO AÇO CA-50 DE 8,0 MM - MONTAGEM. AF_06/2022</text:p>
          </table:table-cell>
          <table:table-cell office:value-type="string" table:style-name="ce36">
            <text:p>KG</text:p>
          </table:table-cell>
          <table:table-cell office:value-type="float" office:value="4536" table:style-name="ce91">
            <text:p>4.536,00</text:p>
          </table:table-cell>
          <table:table-cell office:value-type="currency" office:value="7.93573118016475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0]" table:style-name="ce38">
            <text:p><text:s/>R$ 7,935731180165<text:s/></text:p>
          </table:table-cell>
          <table:table-cell office:value-type="currency" office:value="9.73" table:formula="of:=ROUND([.E429]*(1+[.$G$4]);2)" table:style-name="ce39">
            <text:p><text:s/>R$ 9,73<text:s/></text:p>
          </table:table-cell>
          <table:table-cell office:value-type="currency" office:value="44135.28" table:formula="of:=ROUND([.F429]*[.D429];2)" table:style-name="ce40">
            <text:p><text:s/>R$ 44.135,28<text:s/></text:p>
          </table:table-cell>
          <table:table-cell table:style-name="ce87"/>
          <table:table-cell office:value-type="currency" office:value="44135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0]" table:style-name="ce41">
            <text:p><text:s/>R$ 44.135,28<text:s/></text:p>
          </table:table-cell>
          <table:table-cell office:value-type="currency" office:value="0" table:formula="of:=[.I429]-[.G42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11</text:p>
          </table:table-cell>
          <table:table-cell office:value-type="string" table:style-name="ce141">
            <text:p>FABRICAÇÃO, MONTAGEM E DESMONTAGEM DE FÔRMA PARA VIGA BALDRAME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552.6" table:style-name="ce91">
            <text:p>552,60</text:p>
          </table:table-cell>
          <table:table-cell office:value-type="currency" office:value="61.1614060843324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1]" table:style-name="ce38">
            <text:p><text:s/>R$ 61,161406084332<text:s/></text:p>
          </table:table-cell>
          <table:table-cell office:value-type="currency" office:value="74.989999999999995" table:formula="of:=ROUND([.E430]*(1+[.$G$4]);2)" table:style-name="ce39">
            <text:p><text:s/>R$ 74,99<text:s/></text:p>
          </table:table-cell>
          <table:table-cell office:value-type="currency" office:value="41439.47" table:formula="of:=ROUND([.F430]*[.D430];2)" table:style-name="ce40">
            <text:p><text:s/>R$ 41.439,47<text:s/></text:p>
          </table:table-cell>
          <table:table-cell table:style-name="ce87"/>
          <table:table-cell office:value-type="currency" office:value="41439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1]" table:style-name="ce41">
            <text:p><text:s/>R$ 41.439,47<text:s/></text:p>
          </table:table-cell>
          <table:table-cell office:value-type="currency" office:value="0" table:formula="of:=[.I430]-[.G43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7.01.12</text:p>
          </table:table-cell>
          <table:table-cell office:value-type="string" table:style-name="ce141">
            <text:p>JUNTA DE DILATAÇÃO OU VEDAÇÃO COM MASTIQUE DE SILICONE, 1,0 X 0,5 CM - INCLUSIVE GUIA DE APOIO EM POLIETILENO</text:p>
          </table:table-cell>
          <table:table-cell office:value-type="string" table:style-name="ce36">
            <text:p>M</text:p>
          </table:table-cell>
          <table:table-cell office:value-type="float" office:value="342.11" table:style-name="ce91">
            <text:p>342,11</text:p>
          </table:table-cell>
          <table:table-cell office:value-type="currency" office:value="9.4853600848217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2]" table:style-name="ce38">
            <text:p><text:s/>R$ 9,485360084822<text:s/></text:p>
          </table:table-cell>
          <table:table-cell office:value-type="currency" office:value="11.63" table:formula="of:=ROUND([.E431]*(1+[.$G$4]);2)" table:style-name="ce39">
            <text:p><text:s/>R$ 11,63<text:s/></text:p>
          </table:table-cell>
          <table:table-cell office:value-type="currency" office:value="3978.74" table:formula="of:=ROUND([.F431]*[.D431];2)" table:style-name="ce40">
            <text:p><text:s/>R$ 3.978,74<text:s/></text:p>
          </table:table-cell>
          <table:table-cell table:style-name="ce87"/>
          <table:table-cell office:value-type="currency" office:value="3978.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2]" table:style-name="ce41">
            <text:p><text:s/>R$ 3.978,74<text:s/></text:p>
          </table:table-cell>
          <table:table-cell office:value-type="currency" office:value="0" table:formula="of:=[.I431]-[.G43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8</text:p>
          </table:table-cell>
          <table:table-cell office:value-type="string" table:style-name="ce140">
            <text:p>ESTRUTURAS DE CONCRETO - RESERVATÓRIOS PARTE 1 E PARTE 2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3]" table:style-name="ce41">
            <text:p><text:s/>R$ -<text:s text:c="3"/></text:p>
          </table:table-cell>
          <table:table-cell office:value-type="currency" office:value="0" table:formula="of:=[.I432]-[.G43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8.01</text:p>
          </table:table-cell>
          <table:table-cell office:value-type="string" table:style-name="ce146">
            <text:p>RESERVATÓRIO DO SISTEMA DE INCÊNDI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4]" table:style-name="ce41">
            <text:p><text:s/>R$ -<text:s text:c="3"/></text:p>
          </table:table-cell>
          <table:table-cell office:value-type="currency" office:value="0" table:formula="of:=[.I433]-[.G43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1.01</text:p>
          </table:table-cell>
          <table:table-cell office:value-type="string" table:style-name="ce141">
            <text:p>FORMA PLANA EM COMPENSADO PARA ESTRUTURA CONVENCIONAL COM CIMBRAMENTO TUBULAR</text:p>
          </table:table-cell>
          <table:table-cell office:value-type="string" table:style-name="ce36">
            <text:p>M2</text:p>
          </table:table-cell>
          <table:table-cell office:value-type="float" office:value="154.94" table:style-name="ce91">
            <text:p>154,94</text:p>
          </table:table-cell>
          <table:table-cell office:value-type="currency" office:value="126.32737949596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5]" table:style-name="ce38">
            <text:p><text:s/>R$ 126,327379495963<text:s/></text:p>
          </table:table-cell>
          <table:table-cell office:value-type="currency" office:value="154.88999999999999" table:formula="of:=ROUND([.E434]*(1+[.$G$4]);2)" table:style-name="ce39">
            <text:p><text:s/>R$ 154,89<text:s/></text:p>
          </table:table-cell>
          <table:table-cell office:value-type="currency" office:value="23998.66" table:formula="of:=ROUND([.F434]*[.D434];2)" table:style-name="ce40">
            <text:p><text:s/>R$ 23.998,66<text:s/></text:p>
          </table:table-cell>
          <table:table-cell table:style-name="ce87"/>
          <table:table-cell office:value-type="currency" office:value="23998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5]" table:style-name="ce41">
            <text:p><text:s/>R$ 23.998,66<text:s/></text:p>
          </table:table-cell>
          <table:table-cell office:value-type="currency" office:value="0" table:formula="of:=[.I434]-[.G43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0">
          <table:table-cell office:value-type="string" table:style-name="ce34">
            <text:p>02.08.01.02</text:p>
          </table:table-cell>
          <table:table-cell office:value-type="string" table:style-name="ce141">
            <text:p>CONCRETAGEM DE PAREDES EM EDIFICAÇÕES UNIFAMILIARES FEITAS COM SISTEMA DE FÔRMAS MANUSEÁVEIS, COM CONCRETO USINADO BOMBEÁVEL FCK 25 MPA - LANÇAMENTO, ADENSAMENTO E ACABAMENTO (EXCLUSIVE BOMBA LANÇA).</text:p>
          </table:table-cell>
          <table:table-cell office:value-type="string" table:style-name="ce36">
            <text:p>M3<text:s text:c="4"/></text:p>
          </table:table-cell>
          <table:table-cell office:value-type="float" office:value="8.48" table:style-name="ce91">
            <text:p>8,48</text:p>
          </table:table-cell>
          <table:table-cell office:value-type="currency" office:value="462.539760215316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6]" table:style-name="ce38">
            <text:p><text:s/>R$ 462,539760215317<text:s/></text:p>
          </table:table-cell>
          <table:table-cell office:value-type="currency" office:value="567.12" table:formula="of:=ROUND([.E435]*(1+[.$G$4]);2)" table:style-name="ce39">
            <text:p><text:s/>R$ 567,12<text:s/></text:p>
          </table:table-cell>
          <table:table-cell office:value-type="currency" office:value="4809.18" table:formula="of:=ROUND([.F435]*[.D435];2)" table:style-name="ce40">
            <text:p><text:s/>R$ 4.809,18<text:s/></text:p>
          </table:table-cell>
          <table:table-cell table:style-name="ce87"/>
          <table:table-cell office:value-type="currency" office:value="4809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6]" table:style-name="ce41">
            <text:p><text:s/>R$ 4.809,18<text:s/></text:p>
          </table:table-cell>
          <table:table-cell office:value-type="currency" office:value="0" table:formula="of:=[.I435]-[.G43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1.03</text:p>
          </table:table-cell>
          <table:table-cell office:value-type="string" table:style-name="ce141">
            <text:p>LAJE PRÉ-FABRICADA MISTA VIGOTA TRELIÇADA/LAJOTA CERÂMICA - LT 20 (16+4) E CAPA COM CONCRETO DE 30MPA</text:p>
          </table:table-cell>
          <table:table-cell office:value-type="string" table:style-name="ce36">
            <text:p>M2</text:p>
          </table:table-cell>
          <table:table-cell office:value-type="float" office:value="36.130000000000003" table:style-name="ce91">
            <text:p>36,13</text:p>
          </table:table-cell>
          <table:table-cell office:value-type="currency" office:value="171.511295979120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37]" table:style-name="ce38">
            <text:p><text:s/>R$ 171,511295979121<text:s/></text:p>
          </table:table-cell>
          <table:table-cell office:value-type="currency" office:value="210.29" table:formula="of:=ROUND([.E436]*(1+[.$G$4]);2)" table:style-name="ce39">
            <text:p><text:s/>R$ 210,29<text:s/></text:p>
          </table:table-cell>
          <table:table-cell office:value-type="currency" office:value="7597.78" table:formula="of:=ROUND([.F436]*[.D436];2)" table:style-name="ce40">
            <text:p><text:s/>R$ 7.597,78<text:s/></text:p>
          </table:table-cell>
          <table:table-cell table:style-name="ce87"/>
          <table:table-cell office:value-type="currency" office:value="7597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7]" table:style-name="ce41">
            <text:p><text:s/>R$ 7.597,78<text:s/></text:p>
          </table:table-cell>
          <table:table-cell office:value-type="currency" office:value="0" table:formula="of:=[.I436]-[.G43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8.02</text:p>
          </table:table-cell>
          <table:table-cell office:value-type="string" table:style-name="ce146">
            <text:p>RESERVATÓRIO ELEVADOS (2X)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8]" table:style-name="ce41">
            <text:p><text:s/>R$ -<text:s text:c="3"/></text:p>
          </table:table-cell>
          <table:table-cell office:value-type="currency" office:value="0" table:formula="of:=[.I437]-[.G43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8.02.01</text:p>
          </table:table-cell>
          <table:table-cell office:value-type="string" table:style-name="ce146">
            <text:p>ESTAC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39]" table:style-name="ce41">
            <text:p><text:s/>R$ -<text:s text:c="3"/></text:p>
          </table:table-cell>
          <table:table-cell office:value-type="currency" office:value="0" table:formula="of:=[.I438]-[.G43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2.01.01</text:p>
          </table:table-cell>
          <table:table-cell office:value-type="string" table:style-name="ce141">
            <text:p>ESTACA TIPO RAIZ, DIÂMETRO DE 31 CM PARA 100 T, EM SOLO</text:p>
          </table:table-cell>
          <table:table-cell office:value-type="string" table:style-name="ce36">
            <text:p>M</text:p>
          </table:table-cell>
          <table:table-cell office:value-type="float" office:value="144" table:style-name="ce91">
            <text:p>144,00</text:p>
          </table:table-cell>
          <table:table-cell office:value-type="currency" office:value="352.679226816735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0]" table:style-name="ce38">
            <text:p><text:s/>R$ 352,679226816736<text:s/></text:p>
          </table:table-cell>
          <table:table-cell office:value-type="currency" office:value="432.42" table:formula="of:=ROUND([.E439]*(1+[.$G$4]);2)" table:style-name="ce39">
            <text:p><text:s/>R$ 432,42<text:s/></text:p>
          </table:table-cell>
          <table:table-cell office:value-type="currency" office:value="62268.480000000003" table:formula="of:=ROUND([.F439]*[.D439];2)" table:style-name="ce40">
            <text:p><text:s/>R$ 62.268,48<text:s/></text:p>
          </table:table-cell>
          <table:table-cell table:style-name="ce87"/>
          <table:table-cell office:value-type="currency" office:value="62268.4800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0]" table:style-name="ce41">
            <text:p><text:s/>R$ 62.268,48<text:s/></text:p>
          </table:table-cell>
          <table:table-cell office:value-type="currency" office:value="0" table:formula="of:=[.I439]-[.G43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2.01.02</text:p>
          </table:table-cell>
          <table:table-cell office:value-type="string" table:style-name="ce141">
            <text:p>MONTAGEM DE ARMADURA TRANSVERSAL DE ESTACAS DE SEÇÃO CIRCULAR, DIÂMETRO = 6,30 MM. AF_09/2021_PS</text:p>
          </table:table-cell>
          <table:table-cell office:value-type="string" table:style-name="ce36">
            <text:p>KG</text:p>
          </table:table-cell>
          <table:table-cell office:value-type="float" office:value="127.01" table:style-name="ce91">
            <text:p>127,01</text:p>
          </table:table-cell>
          <table:table-cell office:value-type="currency" office:value="10.2030829459261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1]" table:style-name="ce38">
            <text:p><text:s/>R$ 10,203082945926<text:s/></text:p>
          </table:table-cell>
          <table:table-cell office:value-type="currency" office:value="12.51" table:formula="of:=ROUND([.E440]*(1+[.$G$4]);2)" table:style-name="ce39">
            <text:p><text:s/>R$ 12,51<text:s/></text:p>
          </table:table-cell>
          <table:table-cell office:value-type="currency" office:value="1588.9" table:formula="of:=ROUND([.F440]*[.D440];2)" table:style-name="ce40">
            <text:p><text:s/>R$ 1.588,90<text:s/></text:p>
          </table:table-cell>
          <table:table-cell table:style-name="ce87"/>
          <table:table-cell office:value-type="currency" office:value="1588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1]" table:style-name="ce41">
            <text:p><text:s/>R$ 1.588,90<text:s/></text:p>
          </table:table-cell>
          <table:table-cell office:value-type="currency" office:value="0" table:formula="of:=[.I440]-[.G44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2.01.03</text:p>
          </table:table-cell>
          <table:table-cell office:value-type="string" table:style-name="ce141">
            <text:p>MONTAGEM DE ARMADURA DE ESTACAS, DIÂMETRO = 20,0 MM. AF_09/2021_PS</text:p>
          </table:table-cell>
          <table:table-cell office:value-type="string" table:style-name="ce36">
            <text:p>KG</text:p>
          </table:table-cell>
          <table:table-cell office:value-type="float" office:value="1775.52" table:style-name="ce91">
            <text:p>1.775,52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2]" table:style-name="ce38">
            <text:p><text:s/>R$ 6,100644319387<text:s/></text:p>
          </table:table-cell>
          <table:table-cell office:value-type="currency" office:value="7.48" table:formula="of:=ROUND([.E441]*(1+[.$G$4]);2)" table:style-name="ce39">
            <text:p><text:s/>R$ 7,48<text:s/></text:p>
          </table:table-cell>
          <table:table-cell office:value-type="currency" office:value="13280.89" table:formula="of:=ROUND([.F441]*[.D441];2)" table:style-name="ce40">
            <text:p><text:s/>R$ 13.280,89<text:s/></text:p>
          </table:table-cell>
          <table:table-cell table:style-name="ce87"/>
          <table:table-cell office:value-type="currency" office:value="13280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2]" table:style-name="ce41">
            <text:p><text:s/>R$ 13.280,89<text:s/></text:p>
          </table:table-cell>
          <table:table-cell office:value-type="currency" office:value="0" table:formula="of:=[.I441]-[.G44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1.04</text:p>
          </table:table-cell>
          <table:table-cell office:value-type="string" table:style-name="ce141">
            <text:p>CARGA E DESCARGA MECANIZADAS DE SOLO UTILIZANDO CAMINHÃO BASCULANTE,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28.26" table:style-name="ce91">
            <text:p>28,26</text:p>
          </table:table-cell>
          <table:table-cell office:value-type="currency" office:value="15.2842345648805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3]" table:style-name="ce38">
            <text:p><text:s/>R$ 15,284234564881<text:s/></text:p>
          </table:table-cell>
          <table:table-cell office:value-type="currency" office:value="18.739999999999998" table:formula="of:=ROUND([.E442]*(1+[.$G$4]);2)" table:style-name="ce39">
            <text:p><text:s/>R$ 18,74<text:s/></text:p>
          </table:table-cell>
          <table:table-cell office:value-type="currency" office:value="529.59" table:formula="of:=ROUND([.F442]*[.D442];2)" table:style-name="ce40">
            <text:p><text:s/>R$ 529,59<text:s/></text:p>
          </table:table-cell>
          <table:table-cell table:style-name="ce87"/>
          <table:table-cell office:value-type="currency" office:value="529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3]" table:style-name="ce41">
            <text:p><text:s/>R$ 529,59<text:s/></text:p>
          </table:table-cell>
          <table:table-cell office:value-type="currency" office:value="0" table:formula="of:=[.I442]-[.G44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1.05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28.26" table:style-name="ce91">
            <text:p>28,26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4]" table:style-name="ce38">
            <text:p><text:s/>R$ 31,938667319142<text:s/></text:p>
          </table:table-cell>
          <table:table-cell office:value-type="currency" office:value="39.159999999999997" table:formula="of:=ROUND([.E443]*(1+[.$G$4]);2)" table:style-name="ce39">
            <text:p><text:s/>R$ 39,16<text:s/></text:p>
          </table:table-cell>
          <table:table-cell office:value-type="currency" office:value="1106.6600000000001" table:formula="of:=ROUND([.F443]*[.D443];2)" table:style-name="ce40">
            <text:p><text:s/>R$ 1.106,66<text:s/></text:p>
          </table:table-cell>
          <table:table-cell table:style-name="ce87"/>
          <table:table-cell office:value-type="currency" office:value="1106.66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4]" table:style-name="ce41">
            <text:p><text:s/>R$ 1.106,66<text:s/></text:p>
          </table:table-cell>
          <table:table-cell office:value-type="currency" office:value="0" table:formula="of:=[.I443]-[.G44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8.02.02</text:p>
          </table:table-cell>
          <table:table-cell office:value-type="string" table:style-name="ce146">
            <text:p>BLOC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5]" table:style-name="ce41">
            <text:p><text:s/>R$ -<text:s text:c="3"/></text:p>
          </table:table-cell>
          <table:table-cell office:value-type="currency" office:value="0" table:formula="of:=[.I444]-[.G44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34">
            <text:p>02.08.02.02.01</text:p>
          </table:table-cell>
          <table:table-cell office:value-type="string" table:style-name="ce141">
            <text:p>ESCAVAÇÃO MANUAL DE VALA. AF_09/2024</text:p>
          </table:table-cell>
          <table:table-cell office:value-type="string" table:style-name="ce36">
            <text:p>M3</text:p>
          </table:table-cell>
          <table:table-cell office:value-type="float" office:value="20.68" table:style-name="ce91">
            <text:p>20,68</text:p>
          </table:table-cell>
          <table:table-cell office:value-type="currency" office:value="93.581273958078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6]" table:style-name="ce38">
            <text:p><text:s/>R$ 93,581273958079<text:s/></text:p>
          </table:table-cell>
          <table:table-cell office:value-type="currency" office:value="114.74" table:formula="of:=ROUND([.E445]*(1+[.$G$4]);2)" table:style-name="ce39">
            <text:p><text:s/>R$ 114,74<text:s/></text:p>
          </table:table-cell>
          <table:table-cell office:value-type="currency" office:value="2372.8200000000002" table:formula="of:=ROUND([.F445]*[.D445];2)" table:style-name="ce40">
            <text:p><text:s/>R$ 2.372,82<text:s/></text:p>
          </table:table-cell>
          <table:table-cell table:style-name="ce87"/>
          <table:table-cell office:value-type="currency" office:value="2372.82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6]" table:style-name="ce41">
            <text:p><text:s/>R$ 2.372,82<text:s/></text:p>
          </table:table-cell>
          <table:table-cell office:value-type="currency" office:value="0" table:formula="of:=[.I445]-[.G44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2.02.02</text:p>
          </table:table-cell>
          <table:table-cell office:value-type="string" table:style-name="ce141">
            <text:p>PREPARO DE FUNDO DE VALA COM LARGURA MENOR QUE 1,5 M (ACERTO DO SOLO NATURAL). AF_08/2020</text:p>
          </table:table-cell>
          <table:table-cell office:value-type="string" table:style-name="ce36">
            <text:p>M2</text:p>
          </table:table-cell>
          <table:table-cell office:value-type="float" office:value="30.81" table:style-name="ce91">
            <text:p>30,81</text:p>
          </table:table-cell>
          <table:table-cell office:value-type="currency" office:value="6.63893646521490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7]" table:style-name="ce38">
            <text:p><text:s/>R$ 6,638936465215<text:s/></text:p>
          </table:table-cell>
          <table:table-cell office:value-type="currency" office:value="8.14" table:formula="of:=ROUND([.E446]*(1+[.$G$4]);2)" table:style-name="ce39">
            <text:p><text:s/>R$ 8,14<text:s/></text:p>
          </table:table-cell>
          <table:table-cell office:value-type="currency" office:value="250.79" table:formula="of:=ROUND([.F446]*[.D446];2)" table:style-name="ce40">
            <text:p><text:s/>R$ 250,79<text:s/></text:p>
          </table:table-cell>
          <table:table-cell table:style-name="ce87"/>
          <table:table-cell office:value-type="currency" office:value="250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7]" table:style-name="ce41">
            <text:p><text:s/>R$ 250,79<text:s/></text:p>
          </table:table-cell>
          <table:table-cell office:value-type="currency" office:value="0" table:formula="of:=[.I446]-[.G44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2.03</text:p>
          </table:table-cell>
          <table:table-cell office:value-type="string" table:style-name="ce141">
            <text:p>TRANSPORTE DE MATERIAL COM CAMINHÃO BASCULANTE DE 10 M3 PARA UNIDADE RECICLADORA DE MATERIAIS (U.R.M) – D.M.T. = 15,90 KM</text:p>
          </table:table-cell>
          <table:table-cell office:value-type="string" table:style-name="ce36">
            <text:p><text:s/>M3</text:p>
          </table:table-cell>
          <table:table-cell office:value-type="float" office:value="3.2" table:style-name="ce91">
            <text:p>3,20</text:p>
          </table:table-cell>
          <table:table-cell office:value-type="currency" office:value="31.938667319141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8]" table:style-name="ce38">
            <text:p><text:s/>R$ 31,938667319142<text:s/></text:p>
          </table:table-cell>
          <table:table-cell office:value-type="currency" office:value="39.159999999999997" table:formula="of:=ROUND([.E447]*(1+[.$G$4]);2)" table:style-name="ce39">
            <text:p><text:s/>R$ 39,16<text:s/></text:p>
          </table:table-cell>
          <table:table-cell office:value-type="currency" office:value="125.31" table:formula="of:=ROUND([.F447]*[.D447];2)" table:style-name="ce40">
            <text:p><text:s/>R$ 125,31<text:s/></text:p>
          </table:table-cell>
          <table:table-cell table:style-name="ce87"/>
          <table:table-cell office:value-type="currency" office:value="125.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8]" table:style-name="ce41">
            <text:p><text:s/>R$ 125,31<text:s/></text:p>
          </table:table-cell>
          <table:table-cell office:value-type="currency" office:value="0" table:formula="of:=[.I447]-[.G44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2.04</text:p>
          </table:table-cell>
          <table:table-cell office:value-type="string" table:style-name="ce141">
            <text:p>CARGA E DESCARGA MECANIZADAS DE ENTULHO, UTILIZANDO CAMINHÃO BASCULANTE DE 10M3 - INCLUSIVE CUSTO DE DESCARTE DOS RESIDUOS EM BOTA-FORA<text:s/></text:p>
          </table:table-cell>
          <table:table-cell office:value-type="string" table:style-name="ce36">
            <text:p><text:s/>M3</text:p>
          </table:table-cell>
          <table:table-cell office:value-type="float" office:value="3.2" table:style-name="ce91">
            <text:p>3,20</text:p>
          </table:table-cell>
          <table:table-cell office:value-type="currency" office:value="22.5674904167686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49]" table:style-name="ce38">
            <text:p><text:s/>R$ 22,567490416769<text:s/></text:p>
          </table:table-cell>
          <table:table-cell office:value-type="currency" office:value="27.67" table:formula="of:=ROUND([.E448]*(1+[.$G$4]);2)" table:style-name="ce39">
            <text:p><text:s/>R$ 27,67<text:s/></text:p>
          </table:table-cell>
          <table:table-cell office:value-type="currency" office:value="88.54" table:formula="of:=ROUND([.F448]*[.D448];2)" table:style-name="ce40">
            <text:p><text:s/>R$ 88,54<text:s/></text:p>
          </table:table-cell>
          <table:table-cell table:style-name="ce87"/>
          <table:table-cell office:value-type="currency" office:value="88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49]" table:style-name="ce41">
            <text:p><text:s/>R$ 88,54<text:s/></text:p>
          </table:table-cell>
          <table:table-cell office:value-type="currency" office:value="0" table:formula="of:=[.I448]-[.G44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2.08.02.02.05</text:p>
          </table:table-cell>
          <table:table-cell office:value-type="string" table:style-name="ce141">
            <text:p>REATERRO MANUAL DE VALAS, COM COMPACTADOR DE SOLOS DE PERCUSSÃO. AF_08/2023</text:p>
          </table:table-cell>
          <table:table-cell office:value-type="string" table:style-name="ce36">
            <text:p>M3</text:p>
          </table:table-cell>
          <table:table-cell office:value-type="float" office:value="4.05" table:style-name="ce91">
            <text:p>4,05</text:p>
          </table:table-cell>
          <table:table-cell office:value-type="currency" office:value="27.1511295979120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50]" table:style-name="ce38">
            <text:p><text:s/>R$ 27,151129597912<text:s/></text:p>
          </table:table-cell>
          <table:table-cell office:value-type="currency" office:value="33.29" table:formula="of:=ROUND([.E449]*(1+[.$G$4]);2)" table:style-name="ce39">
            <text:p><text:s/>R$ 33,29<text:s/></text:p>
          </table:table-cell>
          <table:table-cell office:value-type="currency" office:value="134.82" table:formula="of:=ROUND([.F449]*[.D449];2)" table:style-name="ce40">
            <text:p><text:s/>R$ 134,82<text:s/></text:p>
          </table:table-cell>
          <table:table-cell table:style-name="ce87"/>
          <table:table-cell office:value-type="currency" office:value="134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0]" table:style-name="ce41">
            <text:p><text:s/>R$ 134,82<text:s/></text:p>
          </table:table-cell>
          <table:table-cell office:value-type="currency" office:value="0" table:formula="of:=[.I449]-[.G44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2.06</text:p>
          </table:table-cell>
          <table:table-cell office:value-type="string" table:style-name="ce141">
            <text:p>LASTRO DE VALA COM PREPARO DE FUNDO, LARGURA MENOR QUE 1,5 M, COM CAMADA DE BRITA, LANÇAMENTO MANUAL, EM LOCAL COM NÍVEL BAIXO DE INTERFERÊNCIA.<text:s/></text:p>
          </table:table-cell>
          <table:table-cell office:value-type="string" table:style-name="ce36">
            <text:p>M3</text:p>
          </table:table-cell>
          <table:table-cell office:value-type="float" office:value="1.59" table:style-name="ce91">
            <text:p>1,59</text:p>
          </table:table-cell>
          <table:table-cell office:value-type="currency" office:value="240.56765353560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51]" table:style-name="ce38">
            <text:p><text:s/>R$ 240,567653535601<text:s/></text:p>
          </table:table-cell>
          <table:table-cell office:value-type="currency" office:value="294.95999999999998" table:formula="of:=ROUND([.E450]*(1+[.$G$4]);2)" table:style-name="ce39">
            <text:p><text:s/>R$ 294,96<text:s/></text:p>
          </table:table-cell>
          <table:table-cell office:value-type="currency" office:value="468.99" table:formula="of:=ROUND([.F450]*[.D450];2)" table:style-name="ce40">
            <text:p><text:s/>R$ 468,99<text:s/></text:p>
          </table:table-cell>
          <table:table-cell table:style-name="ce87"/>
          <table:table-cell office:value-type="currency" office:value="468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1]" table:style-name="ce41">
            <text:p><text:s/>R$ 468,99<text:s/></text:p>
          </table:table-cell>
          <table:table-cell office:value-type="currency" office:value="0" table:formula="of:=[.I450]-[.G45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2.07</text:p>
          </table:table-cell>
          <table:table-cell office:value-type="string" table:style-name="ce141">
            <text:p>FABRICAÇÃO, MONTAGEM E DESMONTAGEM DE FÔRMA PARA BLOCO DE COROAMENTO, EM MADEIRA SERRADA, E=25 MM, 4 UTILIZAÇÕES. AF_01/2024</text:p>
          </table:table-cell>
          <table:table-cell office:value-type="string" table:style-name="ce36">
            <text:p>M2</text:p>
          </table:table-cell>
          <table:table-cell office:value-type="float" office:value="15.83" table:style-name="ce91">
            <text:p>15,83</text:p>
          </table:table-cell>
          <table:table-cell office:value-type="currency" office:value="71.372644971862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52]" table:style-name="ce38">
            <text:p><text:s/>R$ 71,372644971862<text:s/></text:p>
          </table:table-cell>
          <table:table-cell office:value-type="currency" office:value="87.51" table:formula="of:=ROUND([.E451]*(1+[.$G$4]);2)" table:style-name="ce39">
            <text:p><text:s/>R$ 87,51<text:s/></text:p>
          </table:table-cell>
          <table:table-cell office:value-type="currency" office:value="1385.28" table:formula="of:=ROUND([.F451]*[.D451];2)" table:style-name="ce40">
            <text:p><text:s/>R$ 1.385,28<text:s/></text:p>
          </table:table-cell>
          <table:table-cell table:style-name="ce87"/>
          <table:table-cell office:value-type="currency" office:value="1385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2]" table:style-name="ce41">
            <text:p><text:s/>R$ 1.385,28<text:s/></text:p>
          </table:table-cell>
          <table:table-cell office:value-type="currency" office:value="0" table:formula="of:=[.I451]-[.G45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2.08.02.02.08</text:p>
          </table:table-cell>
          <table:table-cell office:value-type="string" table:style-name="ce141">
            <text:p>ARMAÇÃO DE BLOCO, SAPATA ISOLADA, VIGA BALDRAME E SAPATA CORRIDA UTILIZANDO AÇO CA-50 DE 12,5 MM - MONTAGEM. AF_01/2024</text:p>
          </table:table-cell>
          <table:table-cell office:value-type="string" table:style-name="ce36">
            <text:p>KG</text:p>
          </table:table-cell>
          <table:table-cell office:value-type="float" office:value="778.73" table:style-name="ce91">
            <text:p>778,73</text:p>
          </table:table-cell>
          <table:table-cell office:value-type="currency" office:value="7.58502569121605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53]" table:style-name="ce38">
            <text:p><text:s/>R$ 7,585025691216<text:s/></text:p>
          </table:table-cell>
          <table:table-cell office:value-type="currency" office:value="9.3000000000000007" table:formula="of:=ROUND([.E452]*(1+[.$G$4]);2)" table:style-name="ce39">
            <text:p><text:s/>R$ 9,30<text:s/></text:p>
          </table:table-cell>
          <table:table-cell office:value-type="currency" office:value="7242.19" table:formula="of:=ROUND([.F452]*[.D452];2)" table:style-name="ce40">
            <text:p><text:s/>R$ 7.242,19<text:s/></text:p>
          </table:table-cell>
          <table:table-cell table:style-name="ce87"/>
          <table:table-cell office:value-type="currency" office:value="7242.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3]" table:style-name="ce41">
            <text:p><text:s/>R$ 7.242,19<text:s/></text:p>
          </table:table-cell>
          <table:table-cell office:value-type="currency" office:value="0" table:formula="of:=[.I452]-[.G45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2.09</text:p>
          </table:table-cell>
          <table:table-cell office:value-type="string" table:style-name="ce140">
            <text:p>ESTRUTURAS METÁLIC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4]" table:style-name="ce41">
            <text:p><text:s/>R$ -<text:s text:c="3"/></text:p>
          </table:table-cell>
          <table:table-cell office:value-type="currency" office:value="0" table:formula="of:=[.I453]-[.G45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96">
            <text:p>02.09.01</text:p>
          </table:table-cell>
          <table:table-cell office:value-type="string" table:style-name="ce141">
            <text:p>FORNECIMENTO E MONTAGEM DE ESTRUTURA METÁLICA PARA COBERTURA DE GALPÕES COM ESTRUTURA DE APOIO EM TRELIÇA, COM CONEXÕES PARAFUSADAS, INCLUSIVE PINTURA EM FÁBRICA</text:p>
          </table:table-cell>
          <table:table-cell office:value-type="string" table:style-name="ce36">
            <text:p>KG</text:p>
          </table:table-cell>
          <table:table-cell office:value-type="float" office:value="344929.75" table:style-name="ce97">
            <text:p>344.929,75</text:p>
          </table:table-cell>
          <table:table-cell office:value-type="currency" office:value="20.3082945926107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55]" table:style-name="ce38">
            <text:p><text:s/>R$ 20,308294592611<text:s/></text:p>
          </table:table-cell>
          <table:table-cell office:value-type="currency" office:value="24.9" table:formula="of:=ROUND([.E454]*(1+[.$G$4]);2)" table:style-name="ce39">
            <text:p><text:s/>R$ 24,90<text:s/></text:p>
          </table:table-cell>
          <table:table-cell office:value-type="currency" office:value="8588750.7799999993" table:formula="of:=ROUND([.F454]*[.D454];2)" table:style-name="ce40">
            <text:p><text:s/>R$ 8.588.750,78<text:s/></text:p>
          </table:table-cell>
          <table:table-cell table:style-name="ce87"/>
          <table:table-cell office:value-type="currency" office:value="8588750.77999999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55]" table:style-name="ce41">
            <text:p><text:s/>R$ 8.588.750,78<text:s/></text:p>
          </table:table-cell>
          <table:table-cell office:value-type="currency" office:value="0" table:formula="of:=[.I454]-[.G45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2</text:p>
          </table:table-cell>
          <table:table-cell office:value-type="currency" office:value="12679522.200000001" table:formula="of:=SUBTOTAL(9;[.G232:.G454])" table:style-name="ce152">
            <text:p><text:s/>R$ 12.679.522,20<text:s/></text:p>
          </table:table-cell>
          <table:table-cell table:style-name="ce87"/>
          <table:table-cell table:style-name="ce41"/>
          <table:table-cell table:style-name="ce42"/>
          <table:table-cell table:number-columns-repeated="16374" table:style-name="ce87"/>
        </table:table-row>
        <table:table-row table:style-name="ro8">
          <table:table-cell office:value-type="string" table:style-name="ce98">
            <text:p>03</text:p>
          </table:table-cell>
          <table:table-cell office:value-type="string" table:style-name="ce140">
            <text:p>ARQUITETURA E ELEMENTOS DE URBANISM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table:style-name="ce41"/>
          <table:table-cell table:style-name="ce42"/>
          <table:table-cell table:number-columns-repeated="16374" table:style-name="ce87"/>
        </table:table-row>
        <table:table-row table:style-name="ro8">
          <table:table-cell office:value-type="string" table:style-name="ce43">
            <text:p>03.01</text:p>
          </table:table-cell>
          <table:table-cell office:value-type="string" table:style-name="ce140">
            <text:p>PAREDES E DIVISÓRI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table:style-name="ce41"/>
          <table:table-cell table:style-name="ce42"/>
          <table:table-cell table:number-columns-repeated="16374" table:style-name="ce87"/>
        </table:table-row>
        <table:table-row table:style-name="ro8">
          <table:table-cell office:value-type="string" table:style-name="ce43">
            <text:p>03.01.01</text:p>
          </table:table-cell>
          <table:table-cell office:value-type="string" table:style-name="ce146">
            <text:p>ALVENARIA DE BLOCO CERÂMIC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table:style-name="ce41"/>
          <table:table-cell table:style-name="ce42"/>
          <table:table-cell table:number-columns-repeated="16374" table:style-name="ce87"/>
        </table:table-row>
        <table:table-row table:style-name="ro11">
          <table:table-cell office:value-type="string" table:style-name="ce34">
            <text:p>03.01.01.01</text:p>
          </table:table-cell>
          <table:table-cell office:value-type="string" table:style-name="ce141">
            <text:p>ALVENARIA DE VEDAÇÃO DE BLOCOS CERÂMICOS FURADOS NA VERTICAL DE 9X19X39 CM (ESPESSURA 9 CM) E ARGAMASSA DE ASSENTAMENTO COM PREPARO EM BETONEIRA. AF_12/2021</text:p>
          </table:table-cell>
          <table:table-cell office:value-type="string" table:style-name="ce36">
            <text:p>M2</text:p>
          </table:table-cell>
          <table:table-cell office:value-type="float" office:value="12.920999999999999" table:style-name="ce95">
            <text:p>12,9210</text:p>
          </table:table-cell>
          <table:table-cell office:value-type="currency" office:value="49.1803278688524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0]" table:style-name="ce38">
            <text:p><text:s/>R$ 49,180327868853<text:s/></text:p>
          </table:table-cell>
          <table:table-cell office:value-type="currency" office:value="60.3" table:formula="of:=ROUND([.E459]*(1+[.$G$4]);2)" table:style-name="ce39">
            <text:p><text:s/>R$ 60,30<text:s/></text:p>
          </table:table-cell>
          <table:table-cell office:value-type="currency" office:value="779.14" table:formula="of:=ROUND([.F459]*[.D459];2)" table:style-name="ce40">
            <text:p><text:s/>R$ 779,14<text:s/></text:p>
          </table:table-cell>
          <table:table-cell table:style-name="ce87"/>
          <table:table-cell office:value-type="currency" office:value="779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0]" table:style-name="ce41">
            <text:p><text:s/>R$ 779,14<text:s/></text:p>
          </table:table-cell>
          <table:table-cell office:value-type="currency" office:value="0" table:formula="of:=[.I459]-[.G45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3.01.01.02</text:p>
          </table:table-cell>
          <table:table-cell office:value-type="string" table:style-name="ce141">
            <text:p>ALVENARIA DE VEDAÇÃO DE BLOCOS CERÂMICOS FURADOS NA VERTICAL DE 14X19X39 CM (ESPESSURA 14 CM) E ARGAMASSA DE ASSENTAMENTO COM PREPARO EM BETONEIRA. AF_12/2021</text:p>
          </table:table-cell>
          <table:table-cell office:value-type="string" table:style-name="ce36">
            <text:p>M2</text:p>
          </table:table-cell>
          <table:table-cell office:value-type="float" office:value="281.08572699999991" table:style-name="ce99">
            <text:p>281,085727</text:p>
          </table:table-cell>
          <table:table-cell office:value-type="currency" office:value="66.4056765353560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1]" table:style-name="ce38">
            <text:p><text:s/>R$ 66,405676535356<text:s/></text:p>
          </table:table-cell>
          <table:table-cell office:value-type="currency" office:value="81.42" table:formula="of:=ROUND([.E460]*(1+[.$G$4]);2)" table:style-name="ce39">
            <text:p><text:s/>R$ 81,42<text:s/></text:p>
          </table:table-cell>
          <table:table-cell office:value-type="currency" office:value="22886" table:formula="of:=ROUND([.F460]*[.D460];2)" table:style-name="ce40">
            <text:p><text:s/>R$ 22.886,00<text:s/></text:p>
          </table:table-cell>
          <table:table-cell table:style-name="ce87"/>
          <table:table-cell office:value-type="currency" office:value="228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1]" table:style-name="ce41">
            <text:p><text:s/>R$ 22.886,00<text:s/></text:p>
          </table:table-cell>
          <table:table-cell office:value-type="currency" office:value="0" table:formula="of:=[.I460]-[.G46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3.01.01.03</text:p>
          </table:table-cell>
          <table:table-cell office:value-type="string" table:style-name="ce141">
            <text:p>ALVENARIA DE VEDAÇÃO DE BLOCOS CERÂMICOS FURADOS NA VERTICAL DE 19X19X39 CM (ESPESSURA 19 CM) E ARGAMASSA DE ASSENTAMENTO COM PREPARO EM BETONEIRA. AF_12/2021</text:p>
          </table:table-cell>
          <table:table-cell office:value-type="string" table:style-name="ce36">
            <text:p>M2</text:p>
          </table:table-cell>
          <table:table-cell office:value-type="float" office:value="967.74931700000002" table:style-name="ce99">
            <text:p>967,749317</text:p>
          </table:table-cell>
          <table:table-cell office:value-type="currency" office:value="77.9137101378354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2]" table:style-name="ce38">
            <text:p><text:s/>R$ 77,913710137835<text:s/></text:p>
          </table:table-cell>
          <table:table-cell office:value-type="currency" office:value="95.53" table:formula="of:=ROUND([.E461]*(1+[.$G$4]);2)" table:style-name="ce39">
            <text:p><text:s/>R$ 95,53<text:s/></text:p>
          </table:table-cell>
          <table:table-cell office:value-type="currency" office:value="92449.09" table:formula="of:=ROUND([.F461]*[.D461];2)" table:style-name="ce40">
            <text:p><text:s/>R$ 92.449,09<text:s/></text:p>
          </table:table-cell>
          <table:table-cell table:style-name="ce87"/>
          <table:table-cell office:value-type="currency" office:value="92449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2]" table:style-name="ce41">
            <text:p><text:s/>R$ 92.449,09<text:s/></text:p>
          </table:table-cell>
          <table:table-cell office:value-type="currency" office:value="0" table:formula="of:=[.I461]-[.G46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34">
            <text:p>03.01.01.04</text:p>
          </table:table-cell>
          <table:table-cell office:value-type="string" table:style-name="ce141">
            <text:p>PAREDE VAZADA EM ELEMENTO LAMINADO 24X10.5X4</text:p>
          </table:table-cell>
          <table:table-cell office:value-type="string" table:style-name="ce36">
            <text:p>M²</text:p>
          </table:table-cell>
          <table:table-cell office:value-type="float" office:value="22.36" table:style-name="ce91">
            <text:p>22,36</text:p>
          </table:table-cell>
          <table:table-cell office:value-type="currency" office:value="144.417257972432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3]" table:style-name="ce38">
            <text:p><text:s/>R$ 144,417257972433<text:s/></text:p>
          </table:table-cell>
          <table:table-cell office:value-type="currency" office:value="177.07" table:formula="of:=ROUND([.E462]*(1+[.$G$4]);2)" table:style-name="ce39">
            <text:p><text:s/>R$ 177,07<text:s/></text:p>
          </table:table-cell>
          <table:table-cell office:value-type="currency" office:value="3959.29" table:formula="of:=ROUND([.F462]*[.D462];2)" table:style-name="ce40">
            <text:p><text:s/>R$ 3.959,29<text:s/></text:p>
          </table:table-cell>
          <table:table-cell table:style-name="ce87"/>
          <table:table-cell office:value-type="currency" office:value="3959.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3]" table:style-name="ce41">
            <text:p><text:s/>R$ 3.959,29<text:s/></text:p>
          </table:table-cell>
          <table:table-cell office:value-type="currency" office:value="0" table:formula="of:=[.I462]-[.G46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11">
          <table:table-cell office:value-type="string" table:style-name="ce34">
            <text:p>03.01.01.05</text:p>
          </table:table-cell>
          <table:table-cell office:value-type="string" table:style-name="ce141">
            <text:p>ALVENARIA ESTRUTURAL DE BLOCOS CERÂMICOS 14X19X39, (ESPESSURA DE 14 CM), UTILIZANDO COLHER DE PEDREIRO E ARGAMASSA DE ASSENTAMENTO COM PREPARO EM BETONEIRA. AF_03/2023</text:p>
          </table:table-cell>
          <table:table-cell office:value-type="string" table:style-name="ce36">
            <text:p>M2</text:p>
          </table:table-cell>
          <table:table-cell office:value-type="float" office:value="131.36000000000001" table:style-name="ce91">
            <text:p>131,36</text:p>
          </table:table-cell>
          <table:table-cell office:value-type="currency" office:value="70.108474023325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4]" table:style-name="ce38">
            <text:p><text:s/>R$ 70,108474023326<text:s/></text:p>
          </table:table-cell>
          <table:table-cell office:value-type="currency" office:value="85.96" table:formula="of:=ROUND([.E463]*(1+[.$G$4]);2)" table:style-name="ce39">
            <text:p><text:s/>R$ 85,96<text:s/></text:p>
          </table:table-cell>
          <table:table-cell office:value-type="currency" office:value="11291.71" table:formula="of:=ROUND([.F463]*[.D463];2)" table:style-name="ce40">
            <text:p><text:s/>R$ 11.291,71<text:s/></text:p>
          </table:table-cell>
          <table:table-cell table:style-name="ce87"/>
          <table:table-cell office:value-type="currency" office:value="11291.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4]" table:style-name="ce41">
            <text:p><text:s/>R$ 11.291,71<text:s/></text:p>
          </table:table-cell>
          <table:table-cell office:value-type="currency" office:value="0" table:formula="of:=[.I463]-[.G46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3.02</text:p>
          </table:table-cell>
          <table:table-cell office:value-type="string" table:style-name="ce140">
            <text:p>ESQUADRI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5]" table:style-name="ce41">
            <text:p><text:s/>R$ -<text:s text:c="3"/></text:p>
          </table:table-cell>
          <table:table-cell office:value-type="currency" office:value="0" table:formula="of:=[.I464]-[.G46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43">
            <text:p>03.02.01</text:p>
          </table:table-cell>
          <table:table-cell office:value-type="string" table:style-name="ce146">
            <text:p>PORT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87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6]" table:style-name="ce41">
            <text:p><text:s/>R$ -<text:s text:c="3"/></text:p>
          </table:table-cell>
          <table:table-cell office:value-type="currency" office:value="0" table:formula="of:=[.I465]-[.G46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1</text:p>
          </table:table-cell>
          <table:table-cell office:value-type="string" table:style-name="ce141">
            <text:p>PORTA EM LAMINADO FENÓLICO MELAMÍNICO COM ACABAMENTO LISO, BATENTE METÁLICO - 120 X 210 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555.17494494739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7]" table:style-name="ce38">
            <text:p><text:s/>R$ 2.555,174944947390<text:s/></text:p>
          </table:table-cell>
          <table:table-cell office:value-type="currency" office:value="3132.9" table:formula="of:=ROUND([.E466]*(1+[.$G$4]);2)" table:style-name="ce39">
            <text:p><text:s/>R$ 3.132,90<text:s/></text:p>
          </table:table-cell>
          <table:table-cell office:value-type="currency" office:value="3132.9" table:formula="of:=ROUND([.F466]*[.D466];2)" table:style-name="ce40">
            <text:p><text:s/>R$ 3.132,90<text:s/></text:p>
          </table:table-cell>
          <table:table-cell table:style-name="ce87"/>
          <table:table-cell office:value-type="currency" office:value="3132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7]" table:style-name="ce41">
            <text:p><text:s/>R$ 3.132,90<text:s/></text:p>
          </table:table-cell>
          <table:table-cell office:value-type="currency" office:value="0" table:formula="of:=[.I466]-[.G46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2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4.4400000000000004" table:style-name="ce91">
            <text:p>4,44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8]" table:style-name="ce38">
            <text:p><text:s/>R$ 401,166299649295<text:s/></text:p>
          </table:table-cell>
          <table:table-cell office:value-type="currency" office:value="491.87" table:formula="of:=ROUND([.E467]*(1+[.$G$4]);2)" table:style-name="ce39">
            <text:p><text:s/>R$ 491,87<text:s/></text:p>
          </table:table-cell>
          <table:table-cell office:value-type="currency" office:value="2183.9" table:formula="of:=ROUND([.F467]*[.D467];2)" table:style-name="ce40">
            <text:p><text:s/>R$ 2.183,90<text:s/></text:p>
          </table:table-cell>
          <table:table-cell table:style-name="ce87"/>
          <table:table-cell office:value-type="currency" office:value="2183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8]" table:style-name="ce41">
            <text:p><text:s/>R$ 2.183,90<text:s/></text:p>
          </table:table-cell>
          <table:table-cell office:value-type="currency" office:value="0" table:formula="of:=[.I467]-[.G46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3.02.01.03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4" table:style-name="ce91">
            <text:p>4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69]" table:style-name="ce38">
            <text:p><text:s/>R$ 1.984,316124296550<text:s/></text:p>
          </table:table-cell>
          <table:table-cell office:value-type="currency" office:value="2432.9699999999998" table:formula="of:=ROUND([.E468]*(1+[.$G$4]);2)" table:style-name="ce39">
            <text:p><text:s/>R$ 2.432,97<text:s/></text:p>
          </table:table-cell>
          <table:table-cell office:value-type="currency" office:value="9731.8799999999992" table:formula="of:=ROUND([.F468]*[.D468];2)" table:style-name="ce40">
            <text:p><text:s/>R$ 9.731,88<text:s/></text:p>
          </table:table-cell>
          <table:table-cell table:style-name="ce87"/>
          <table:table-cell office:value-type="currency" office:value="9731.8799999999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69]" table:style-name="ce41">
            <text:p><text:s/>R$ 9.731,88<text:s/></text:p>
          </table:table-cell>
          <table:table-cell office:value-type="currency" office:value="0" table:formula="of:=[.I468]-[.G46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4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5.2" table:style-name="ce91">
            <text:p>5,2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0]" table:style-name="ce38">
            <text:p><text:s/>R$ 401,166299649295<text:s/></text:p>
          </table:table-cell>
          <table:table-cell office:value-type="currency" office:value="491.87" table:formula="of:=ROUND([.E469]*(1+[.$G$4]);2)" table:style-name="ce39">
            <text:p><text:s/>R$ 491,87<text:s/></text:p>
          </table:table-cell>
          <table:table-cell office:value-type="currency" office:value="2557.7199999999998" table:formula="of:=ROUND([.F469]*[.D469];2)" table:style-name="ce40">
            <text:p><text:s/>R$ 2.557,72<text:s/></text:p>
          </table:table-cell>
          <table:table-cell table:style-name="ce87"/>
          <table:table-cell office:value-type="currency" office:value="2557.71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0]" table:style-name="ce41">
            <text:p><text:s/>R$ 2.557,72<text:s/></text:p>
          </table:table-cell>
          <table:table-cell office:value-type="currency" office:value="0" table:formula="of:=[.I469]-[.G46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5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4" table:style-name="ce91">
            <text:p>4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1]" table:style-name="ce38">
            <text:p><text:s/>R$ 181,632819509012<text:s/></text:p>
          </table:table-cell>
          <table:table-cell office:value-type="currency" office:value="222.7" table:formula="of:=ROUND([.E470]*(1+[.$G$4]);2)" table:style-name="ce39">
            <text:p><text:s/>R$ 222,70<text:s/></text:p>
          </table:table-cell>
          <table:table-cell office:value-type="currency" office:value="890.8" table:formula="of:=ROUND([.F470]*[.D470];2)" table:style-name="ce40">
            <text:p><text:s/>R$ 890,80<text:s/></text:p>
          </table:table-cell>
          <table:table-cell table:style-name="ce87"/>
          <table:table-cell office:value-type="currency" office:value="890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1]" table:style-name="ce41">
            <text:p><text:s/>R$ 890,80<text:s/></text:p>
          </table:table-cell>
          <table:table-cell office:value-type="currency" office:value="0" table:formula="of:=[.I470]-[.G47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6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8" table:style-name="ce91">
            <text:p>8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2]" table:style-name="ce38">
            <text:p><text:s/>R$ 403,409183590246<text:s/></text:p>
          </table:table-cell>
          <table:table-cell office:value-type="currency" office:value="494.62" table:formula="of:=ROUND([.E471]*(1+[.$G$4]);2)" table:style-name="ce39">
            <text:p><text:s/>R$ 494,62<text:s/></text:p>
          </table:table-cell>
          <table:table-cell office:value-type="currency" office:value="3956.96" table:formula="of:=ROUND([.F471]*[.D471];2)" table:style-name="ce40">
            <text:p><text:s/>R$ 3.956,96<text:s/></text:p>
          </table:table-cell>
          <table:table-cell table:style-name="ce87"/>
          <table:table-cell office:value-type="currency" office:value="3956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2]" table:style-name="ce41">
            <text:p><text:s/>R$ 3.956,96<text:s/></text:p>
          </table:table-cell>
          <table:table-cell office:value-type="currency" office:value="0" table:formula="of:=[.I471]-[.G47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3.02.01.07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6" table:style-name="ce91">
            <text:p>6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3]" table:style-name="ce38">
            <text:p><text:s/>R$ 1.984,316124296550<text:s/></text:p>
          </table:table-cell>
          <table:table-cell office:value-type="currency" office:value="2432.9699999999998" table:formula="of:=ROUND([.E472]*(1+[.$G$4]);2)" table:style-name="ce39">
            <text:p><text:s/>R$ 2.432,97<text:s/></text:p>
          </table:table-cell>
          <table:table-cell office:value-type="currency" office:value="14597.82" table:formula="of:=ROUND([.F472]*[.D472];2)" table:style-name="ce40">
            <text:p><text:s/>R$ 14.597,82<text:s/></text:p>
          </table:table-cell>
          <table:table-cell table:style-name="ce87"/>
          <table:table-cell office:value-type="currency" office:value="14597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3]" table:style-name="ce41">
            <text:p><text:s/>R$ 14.597,82<text:s/></text:p>
          </table:table-cell>
          <table:table-cell office:value-type="currency" office:value="0" table:formula="of:=[.I472]-[.G472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8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11.399999999999999" table:style-name="ce91">
            <text:p>11,4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4]" table:style-name="ce38">
            <text:p><text:s/>R$ 401,166299649295<text:s/></text:p>
          </table:table-cell>
          <table:table-cell office:value-type="currency" office:value="491.87" table:formula="of:=ROUND([.E473]*(1+[.$G$4]);2)" table:style-name="ce39">
            <text:p><text:s/>R$ 491,87<text:s/></text:p>
          </table:table-cell>
          <table:table-cell office:value-type="currency" office:value="5607.32" table:formula="of:=ROUND([.F473]*[.D473];2)" table:style-name="ce40">
            <text:p><text:s/>R$ 5.607,32<text:s/></text:p>
          </table:table-cell>
          <table:table-cell table:style-name="ce87"/>
          <table:table-cell office:value-type="currency" office:value="5607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4]" table:style-name="ce41">
            <text:p><text:s/>R$ 5.607,32<text:s/></text:p>
          </table:table-cell>
          <table:table-cell office:value-type="currency" office:value="0" table:formula="of:=[.I473]-[.G473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09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6" table:style-name="ce91">
            <text:p>6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5]" table:style-name="ce38">
            <text:p><text:s/>R$ 181,632819509012<text:s/></text:p>
          </table:table-cell>
          <table:table-cell office:value-type="currency" office:value="222.7" table:formula="of:=ROUND([.E474]*(1+[.$G$4]);2)" table:style-name="ce39">
            <text:p><text:s/>R$ 222,70<text:s/></text:p>
          </table:table-cell>
          <table:table-cell office:value-type="currency" office:value="1336.2" table:formula="of:=ROUND([.F474]*[.D474];2)" table:style-name="ce40">
            <text:p><text:s/>R$ 1.336,20<text:s/></text:p>
          </table:table-cell>
          <table:table-cell table:style-name="ce87"/>
          <table:table-cell office:value-type="currency" office:value="1336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5]" table:style-name="ce41">
            <text:p><text:s/>R$ 1.336,20<text:s/></text:p>
          </table:table-cell>
          <table:table-cell office:value-type="currency" office:value="0" table:formula="of:=[.I474]-[.G474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0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12" table:style-name="ce91">
            <text:p>12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6]" table:style-name="ce38">
            <text:p><text:s/>R$ 403,409183590246<text:s/></text:p>
          </table:table-cell>
          <table:table-cell office:value-type="currency" office:value="494.62" table:formula="of:=ROUND([.E475]*(1+[.$G$4]);2)" table:style-name="ce39">
            <text:p><text:s/>R$ 494,62<text:s/></text:p>
          </table:table-cell>
          <table:table-cell office:value-type="currency" office:value="5935.44" table:formula="of:=ROUND([.F475]*[.D475];2)" table:style-name="ce40">
            <text:p><text:s/>R$ 5.935,44<text:s/></text:p>
          </table:table-cell>
          <table:table-cell table:style-name="ce87"/>
          <table:table-cell office:value-type="currency" office:value="5935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6]" table:style-name="ce41">
            <text:p><text:s/>R$ 5.935,44<text:s/></text:p>
          </table:table-cell>
          <table:table-cell office:value-type="currency" office:value="0" table:formula="of:=[.I475]-[.G475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1</text:p>
          </table:table-cell>
          <table:table-cell office:value-type="string" table:style-name="ce141">
            <text:p>PORTA EM MADEIRA 1A CORRER / GUARNIÇÃO 15CM/ ALIZAR</text:p>
          </table:table-cell>
          <table:table-cell office:value-type="string" table:style-name="ce36">
            <text:p>M2</text:p>
          </table:table-cell>
          <table:table-cell office:value-type="float" office:value="6.12" table:style-name="ce91">
            <text:p>6,12</text:p>
          </table:table-cell>
          <table:table-cell office:value-type="currency" office:value="575.254873175108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7]" table:style-name="ce38">
            <text:p><text:s/>R$ 575,254873175108<text:s/></text:p>
          </table:table-cell>
          <table:table-cell office:value-type="currency" office:value="705.32" table:formula="of:=ROUND([.E476]*(1+[.$G$4]);2)" table:style-name="ce39">
            <text:p><text:s/>R$ 705,32<text:s/></text:p>
          </table:table-cell>
          <table:table-cell office:value-type="currency" office:value="4316.5600000000004" table:formula="of:=ROUND([.F476]*[.D476];2)" table:style-name="ce40">
            <text:p><text:s/>R$ 4.316,56<text:s/></text:p>
          </table:table-cell>
          <table:table-cell table:style-name="ce87"/>
          <table:table-cell office:value-type="currency" office:value="4316.56000000000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7]" table:style-name="ce41">
            <text:p><text:s/>R$ 4.316,56<text:s/></text:p>
          </table:table-cell>
          <table:table-cell office:value-type="currency" office:value="0" table:formula="of:=[.I476]-[.G476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2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2.3400000000000003" table:style-name="ce91">
            <text:p>2,34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8]" table:style-name="ce38">
            <text:p><text:s/>R$ 401,166299649295<text:s/></text:p>
          </table:table-cell>
          <table:table-cell office:value-type="currency" office:value="491.87" table:formula="of:=ROUND([.E477]*(1+[.$G$4]);2)" table:style-name="ce39">
            <text:p><text:s/>R$ 491,87<text:s/></text:p>
          </table:table-cell>
          <table:table-cell office:value-type="currency" office:value="1150.98" table:formula="of:=ROUND([.F477]*[.D477];2)" table:style-name="ce40">
            <text:p><text:s/>R$ 1.150,98<text:s/></text:p>
          </table:table-cell>
          <table:table-cell table:style-name="ce87"/>
          <table:table-cell office:value-type="currency" office:value="1150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8]" table:style-name="ce41">
            <text:p><text:s/>R$ 1.150,98<text:s/></text:p>
          </table:table-cell>
          <table:table-cell office:value-type="currency" office:value="0" table:formula="of:=[.I477]-[.G477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3</text:p>
          </table:table-cell>
          <table:table-cell office:value-type="string" table:style-name="ce141">
            <text:p>PORTA DE CORRER EM ALUMÍNIO COM VENEZIANA E VIDRO - COR BRANCA</text:p>
          </table:table-cell>
          <table:table-cell office:value-type="string" table:style-name="ce36">
            <text:p>M2</text:p>
          </table:table-cell>
          <table:table-cell office:value-type="float" office:value="31.04" table:style-name="ce91">
            <text:p>31,04</text:p>
          </table:table-cell>
          <table:table-cell office:value-type="currency" office:value="642.492455754016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79]" table:style-name="ce38">
            <text:p><text:s/>R$ 642,492455754017<text:s/></text:p>
          </table:table-cell>
          <table:table-cell office:value-type="currency" office:value="787.76" table:formula="of:=ROUND([.E478]*(1+[.$G$4]);2)" table:style-name="ce39">
            <text:p><text:s/>R$ 787,76<text:s/></text:p>
          </table:table-cell>
          <table:table-cell office:value-type="currency" office:value="24452.07" table:formula="of:=ROUND([.F478]*[.D478];2)" table:style-name="ce40">
            <text:p><text:s/>R$ 24.452,07<text:s/></text:p>
          </table:table-cell>
          <table:table-cell table:style-name="ce87"/>
          <table:table-cell office:value-type="currency" office:value="24452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79]" table:style-name="ce41">
            <text:p><text:s/>R$ 24.452,07<text:s/></text:p>
          </table:table-cell>
          <table:table-cell office:value-type="currency" office:value="0" table:formula="of:=[.I478]-[.G478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4</text:p>
          </table:table-cell>
          <table:table-cell office:value-type="string" table:style-name="ce141">
            <text:p>PORTA DE CORRER EM ALUMÍNIO TIPO LAMBRI BRANCO, SOB MEDIDA</text:p>
          </table:table-cell>
          <table:table-cell office:value-type="string" table:style-name="ce36">
            <text:p>M2</text:p>
          </table:table-cell>
          <table:table-cell office:value-type="float" office:value="7.2" table:style-name="ce91">
            <text:p>7,20</text:p>
          </table:table-cell>
          <table:table-cell office:value-type="currency" office:value="848.405513416523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0]" table:style-name="ce38">
            <text:p><text:s/>R$ 848,405513416524<text:s/></text:p>
          </table:table-cell>
          <table:table-cell office:value-type="currency" office:value="1040.23" table:formula="of:=ROUND([.E479]*(1+[.$G$4]);2)" table:style-name="ce39">
            <text:p><text:s/>R$ 1.040,23<text:s/></text:p>
          </table:table-cell>
          <table:table-cell office:value-type="currency" office:value="7489.66" table:formula="of:=ROUND([.F479]*[.D479];2)" table:style-name="ce40">
            <text:p><text:s/>R$ 7.489,66<text:s/></text:p>
          </table:table-cell>
          <table:table-cell table:style-name="ce87"/>
          <table:table-cell office:value-type="currency" office:value="7489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0]" table:style-name="ce41">
            <text:p><text:s/>R$ 7.489,66<text:s/></text:p>
          </table:table-cell>
          <table:table-cell office:value-type="currency" office:value="0" table:formula="of:=[.I479]-[.G479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8">
          <table:table-cell office:value-type="string" table:style-name="ce34">
            <text:p>03.02.01.15</text:p>
          </table:table-cell>
          <table:table-cell office:value-type="string" table:style-name="ce141">
            <text:p>CAIXILHO FIXO EM ALUMÍNIO, SOB MEDIDA - BRANCO</text:p>
          </table:table-cell>
          <table:table-cell office:value-type="string" table:style-name="ce36">
            <text:p>M2</text:p>
          </table:table-cell>
          <table:table-cell office:value-type="float" office:value="6" table:style-name="ce91">
            <text:p>6,00</text:p>
          </table:table-cell>
          <table:table-cell office:value-type="currency" office:value="921.482750183508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1]" table:style-name="ce38">
            <text:p><text:s/>R$ 921,482750183509<text:s/></text:p>
          </table:table-cell>
          <table:table-cell office:value-type="currency" office:value="1129.83" table:formula="of:=ROUND([.E480]*(1+[.$G$4]);2)" table:style-name="ce39">
            <text:p><text:s/>R$ 1.129,83<text:s/></text:p>
          </table:table-cell>
          <table:table-cell office:value-type="currency" office:value="6778.98" table:formula="of:=ROUND([.F480]*[.D480];2)" table:style-name="ce40">
            <text:p><text:s/>R$ 6.778,98<text:s/></text:p>
          </table:table-cell>
          <table:table-cell table:style-name="ce87"/>
          <table:table-cell office:value-type="currency" office:value="6778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1]" table:style-name="ce41">
            <text:p><text:s/>R$ 6.778,98<text:s/></text:p>
          </table:table-cell>
          <table:table-cell office:value-type="currency" office:value="0" table:formula="of:=[.I480]-[.G480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4">
          <table:table-cell office:value-type="string" table:style-name="ce34">
            <text:p>03.02.01.16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2]" table:style-name="ce38">
            <text:p><text:s/>R$ 181,632819509012<text:s/></text:p>
          </table:table-cell>
          <table:table-cell office:value-type="currency" office:value="222.7" table:formula="of:=ROUND([.E481]*(1+[.$G$4]);2)" table:style-name="ce39">
            <text:p><text:s/>R$ 222,70<text:s/></text:p>
          </table:table-cell>
          <table:table-cell office:value-type="currency" office:value="445.4" table:formula="of:=ROUND([.F481]*[.D481];2)" table:style-name="ce40">
            <text:p><text:s/>R$ 445,40<text:s/></text:p>
          </table:table-cell>
          <table:table-cell table:style-name="ce87"/>
          <table:table-cell office:value-type="currency" office:value="44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2]" table:style-name="ce41">
            <text:p><text:s/>R$ 445,40<text:s/></text:p>
          </table:table-cell>
          <table:table-cell office:value-type="currency" office:value="0" table:formula="of:=[.I481]-[.G481]" table:style-name="ce42">
            <text:p><text:s/>R$ -<text:s text:c="13"/></text:p>
          </table:table-cell>
          <table:table-cell table:number-columns-repeated="16374" table:style-name="ce87"/>
        </table:table-row>
        <table:table-row table:style-name="ro9">
          <table:table-cell office:value-type="string" table:style-name="ce34">
            <text:p>03.02.01.17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4" table:style-name="ce91">
            <text:p>4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3]" table:style-name="ce38">
            <text:p><text:s/>R$ 1.984,316124296550<text:s/></text:p>
          </table:table-cell>
          <table:table-cell office:value-type="currency" office:value="2432.9699999999998" table:formula="of:=ROUND([.E482]*(1+[.$G$4]);2)" table:style-name="ce39">
            <text:p><text:s/>R$ 2.432,97<text:s/></text:p>
          </table:table-cell>
          <table:table-cell office:value-type="currency" office:value="9731.8799999999992" table:formula="of:=ROUND([.F482]*[.D482];2)" table:style-name="ce40">
            <text:p><text:s/>R$ 9.731,88<text:s/></text:p>
          </table:table-cell>
          <table:table-cell table:style-name="ce100"/>
          <table:table-cell office:value-type="currency" office:value="9731.8799999999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3]" table:style-name="ce41">
            <text:p><text:s/>R$ 9.731,88<text:s/></text:p>
          </table:table-cell>
          <table:table-cell office:value-type="currency" office:value="0" table:formula="of:=[.I482]-[.G482]" table:style-name="ce42">
            <text:p><text:s/>R$ -<text:s text:c="13"/></text:p>
          </table:table-cell>
          <table:table-cell table:number-columns-repeated="16374" table:style-name="ce100"/>
        </table:table-row>
        <table:table-row table:style-name="ro4">
          <table:table-cell office:value-type="string" table:style-name="ce34">
            <text:p>03.02.01.18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2" table:style-name="ce91">
            <text:p>2,0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4]" table:style-name="ce38">
            <text:p><text:s/>R$ 401,166299649295<text:s/></text:p>
          </table:table-cell>
          <table:table-cell office:value-type="currency" office:value="491.87" table:formula="of:=ROUND([.E483]*(1+[.$G$4]);2)" table:style-name="ce39">
            <text:p><text:s/>R$ 491,87<text:s/></text:p>
          </table:table-cell>
          <table:table-cell office:value-type="currency" office:value="983.74" table:formula="of:=ROUND([.F483]*[.D483];2)" table:style-name="ce40">
            <text:p><text:s/>R$ 983,74<text:s/></text:p>
          </table:table-cell>
          <table:table-cell table:style-name="ce1"/>
          <table:table-cell office:value-type="currency" office:value="983.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4]" table:style-name="ce41">
            <text:p><text:s/>R$ 983,74<text:s/></text:p>
          </table:table-cell>
          <table:table-cell office:value-type="currency" office:value="0" table:formula="of:=[.I483]-[.G4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19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5]" table:style-name="ce38">
            <text:p><text:s/>R$ 1.984,316124296550<text:s/></text:p>
          </table:table-cell>
          <table:table-cell office:value-type="currency" office:value="2432.9699999999998" table:formula="of:=ROUND([.E484]*(1+[.$G$4]);2)" table:style-name="ce39">
            <text:p><text:s/>R$ 2.432,97<text:s/></text:p>
          </table:table-cell>
          <table:table-cell office:value-type="currency" office:value="4865.9399999999996" table:formula="of:=ROUND([.F484]*[.D484];2)" table:style-name="ce40">
            <text:p><text:s/>R$ 4.865,94<text:s/></text:p>
          </table:table-cell>
          <table:table-cell table:style-name="ce1"/>
          <table:table-cell office:value-type="currency" office:value="4865.93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5]" table:style-name="ce41">
            <text:p><text:s/>R$ 4.865,94<text:s/></text:p>
          </table:table-cell>
          <table:table-cell office:value-type="currency" office:value="0" table:formula="of:=[.I484]-[.G48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0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1" table:style-name="ce91">
            <text:p>1,0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6]" table:style-name="ce38">
            <text:p><text:s/>R$ 401,166299649295<text:s/></text:p>
          </table:table-cell>
          <table:table-cell office:value-type="currency" office:value="491.87" table:formula="of:=ROUND([.E485]*(1+[.$G$4]);2)" table:style-name="ce39">
            <text:p><text:s/>R$ 491,87<text:s/></text:p>
          </table:table-cell>
          <table:table-cell office:value-type="currency" office:value="491.87" table:formula="of:=ROUND([.F485]*[.D485];2)" table:style-name="ce40">
            <text:p><text:s/>R$ 491,87<text:s/></text:p>
          </table:table-cell>
          <table:table-cell table:style-name="ce1"/>
          <table:table-cell office:value-type="currency" office:value="491.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6]" table:style-name="ce41">
            <text:p><text:s/>R$ 491,87<text:s/></text:p>
          </table:table-cell>
          <table:table-cell office:value-type="currency" office:value="0" table:formula="of:=[.I485]-[.G48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1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7]" table:style-name="ce38">
            <text:p><text:s/>R$ 181,632819509012<text:s/></text:p>
          </table:table-cell>
          <table:table-cell office:value-type="currency" office:value="222.7" table:formula="of:=ROUND([.E486]*(1+[.$G$4]);2)" table:style-name="ce39">
            <text:p><text:s/>R$ 222,70<text:s/></text:p>
          </table:table-cell>
          <table:table-cell office:value-type="currency" office:value="445.4" table:formula="of:=ROUND([.F486]*[.D486];2)" table:style-name="ce40">
            <text:p><text:s/>R$ 445,40<text:s/></text:p>
          </table:table-cell>
          <table:table-cell table:style-name="ce1"/>
          <table:table-cell office:value-type="currency" office:value="44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7]" table:style-name="ce41">
            <text:p><text:s/>R$ 445,40<text:s/></text:p>
          </table:table-cell>
          <table:table-cell office:value-type="currency" office:value="0" table:formula="of:=[.I486]-[.G48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2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4" table:style-name="ce91">
            <text:p>4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8]" table:style-name="ce38">
            <text:p><text:s/>R$ 403,409183590246<text:s/></text:p>
          </table:table-cell>
          <table:table-cell office:value-type="currency" office:value="494.62" table:formula="of:=ROUND([.E487]*(1+[.$G$4]);2)" table:style-name="ce39">
            <text:p><text:s/>R$ 494,62<text:s/></text:p>
          </table:table-cell>
          <table:table-cell office:value-type="currency" office:value="1978.48" table:formula="of:=ROUND([.F487]*[.D487];2)" table:style-name="ce40">
            <text:p><text:s/>R$ 1.978,48<text:s/></text:p>
          </table:table-cell>
          <table:table-cell table:style-name="ce1"/>
          <table:table-cell office:value-type="currency" office:value="1978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8]" table:style-name="ce41">
            <text:p><text:s/>R$ 1.978,48<text:s/></text:p>
          </table:table-cell>
          <table:table-cell office:value-type="currency" office:value="0" table:formula="of:=[.I487]-[.G48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23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89]" table:style-name="ce38">
            <text:p><text:s/>R$ 1.984,316124296550<text:s/></text:p>
          </table:table-cell>
          <table:table-cell office:value-type="currency" office:value="2432.9699999999998" table:formula="of:=ROUND([.E488]*(1+[.$G$4]);2)" table:style-name="ce39">
            <text:p><text:s/>R$ 2.432,97<text:s/></text:p>
          </table:table-cell>
          <table:table-cell office:value-type="currency" office:value="4865.9399999999996" table:formula="of:=ROUND([.F488]*[.D488];2)" table:style-name="ce40">
            <text:p><text:s/>R$ 4.865,94<text:s/></text:p>
          </table:table-cell>
          <table:table-cell table:style-name="ce1"/>
          <table:table-cell office:value-type="currency" office:value="4865.93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89]" table:style-name="ce41">
            <text:p><text:s/>R$ 4.865,94<text:s/></text:p>
          </table:table-cell>
          <table:table-cell office:value-type="currency" office:value="0" table:formula="of:=[.I488]-[.G48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4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3.8" table:style-name="ce91">
            <text:p>3,8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0]" table:style-name="ce38">
            <text:p><text:s/>R$ 401,166299649295<text:s/></text:p>
          </table:table-cell>
          <table:table-cell office:value-type="currency" office:value="491.87" table:formula="of:=ROUND([.E489]*(1+[.$G$4]);2)" table:style-name="ce39">
            <text:p><text:s/>R$ 491,87<text:s/></text:p>
          </table:table-cell>
          <table:table-cell office:value-type="currency" office:value="1869.11" table:formula="of:=ROUND([.F489]*[.D489];2)" table:style-name="ce40">
            <text:p><text:s/>R$ 1.869,11<text:s/></text:p>
          </table:table-cell>
          <table:table-cell table:style-name="ce1"/>
          <table:table-cell office:value-type="currency" office:value="1869.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0]" table:style-name="ce41">
            <text:p><text:s/>R$ 1.869,11<text:s/></text:p>
          </table:table-cell>
          <table:table-cell office:value-type="currency" office:value="0" table:formula="of:=[.I489]-[.G48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25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1]" table:style-name="ce38">
            <text:p><text:s/>R$ 1.984,316124296550<text:s/></text:p>
          </table:table-cell>
          <table:table-cell office:value-type="currency" office:value="2432.9699999999998" table:formula="of:=ROUND([.E490]*(1+[.$G$4]);2)" table:style-name="ce39">
            <text:p><text:s/>R$ 2.432,97<text:s/></text:p>
          </table:table-cell>
          <table:table-cell office:value-type="currency" office:value="4865.9399999999996" table:formula="of:=ROUND([.F490]*[.D490];2)" table:style-name="ce40">
            <text:p><text:s/>R$ 4.865,94<text:s/></text:p>
          </table:table-cell>
          <table:table-cell table:style-name="ce1"/>
          <table:table-cell office:value-type="currency" office:value="4865.93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1]" table:style-name="ce41">
            <text:p><text:s/>R$ 4.865,94<text:s/></text:p>
          </table:table-cell>
          <table:table-cell office:value-type="currency" office:value="0" table:formula="of:=[.I490]-[.G49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6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2.4" table:style-name="ce91">
            <text:p>2,4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2]" table:style-name="ce38">
            <text:p><text:s/>R$ 401,166299649295<text:s/></text:p>
          </table:table-cell>
          <table:table-cell office:value-type="currency" office:value="491.87" table:formula="of:=ROUND([.E491]*(1+[.$G$4]);2)" table:style-name="ce39">
            <text:p><text:s/>R$ 491,87<text:s/></text:p>
          </table:table-cell>
          <table:table-cell office:value-type="currency" office:value="1180.49" table:formula="of:=ROUND([.F491]*[.D491];2)" table:style-name="ce40">
            <text:p><text:s/>R$ 1.180,49<text:s/></text:p>
          </table:table-cell>
          <table:table-cell table:style-name="ce1"/>
          <table:table-cell office:value-type="currency" office:value="1180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2]" table:style-name="ce41">
            <text:p><text:s/>R$ 1.180,49<text:s/></text:p>
          </table:table-cell>
          <table:table-cell office:value-type="currency" office:value="0" table:formula="of:=[.I491]-[.G49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7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3]" table:style-name="ce38">
            <text:p><text:s/>R$ 181,632819509012<text:s/></text:p>
          </table:table-cell>
          <table:table-cell office:value-type="currency" office:value="222.7" table:formula="of:=ROUND([.E492]*(1+[.$G$4]);2)" table:style-name="ce39">
            <text:p><text:s/>R$ 222,70<text:s/></text:p>
          </table:table-cell>
          <table:table-cell office:value-type="currency" office:value="445.4" table:formula="of:=ROUND([.F492]*[.D492];2)" table:style-name="ce40">
            <text:p><text:s/>R$ 445,40<text:s/></text:p>
          </table:table-cell>
          <table:table-cell table:style-name="ce1"/>
          <table:table-cell office:value-type="currency" office:value="44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3]" table:style-name="ce41">
            <text:p><text:s/>R$ 445,40<text:s/></text:p>
          </table:table-cell>
          <table:table-cell office:value-type="currency" office:value="0" table:formula="of:=[.I492]-[.G49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28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4" table:style-name="ce91">
            <text:p>4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4]" table:style-name="ce38">
            <text:p><text:s/>R$ 403,409183590246<text:s/></text:p>
          </table:table-cell>
          <table:table-cell office:value-type="currency" office:value="494.62" table:formula="of:=ROUND([.E493]*(1+[.$G$4]);2)" table:style-name="ce39">
            <text:p><text:s/>R$ 494,62<text:s/></text:p>
          </table:table-cell>
          <table:table-cell office:value-type="currency" office:value="1978.48" table:formula="of:=ROUND([.F493]*[.D493];2)" table:style-name="ce40">
            <text:p><text:s/>R$ 1.978,48<text:s/></text:p>
          </table:table-cell>
          <table:table-cell table:style-name="ce1"/>
          <table:table-cell office:value-type="currency" office:value="1978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4]" table:style-name="ce41">
            <text:p><text:s/>R$ 1.978,48<text:s/></text:p>
          </table:table-cell>
          <table:table-cell office:value-type="currency" office:value="0" table:formula="of:=[.I493]-[.G49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29</text:p>
          </table:table-cell>
          <table:table-cell office:value-type="string" table:style-name="ce141">
            <text:p>PORTA DE GIRO EM LAMINADO FENÓLICO MELAMÍNICO COM ACABAMENTO LISO, BATENTE METÁLICO (2 FOLHAS) - VÃO = 130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721.71927249000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5]" table:style-name="ce38">
            <text:p><text:s/>R$ 2.721,719272490010<text:s/></text:p>
          </table:table-cell>
          <table:table-cell office:value-type="currency" office:value="3337.1" table:formula="of:=ROUND([.E494]*(1+[.$G$4]);2)" table:style-name="ce39">
            <text:p><text:s/>R$ 3.337,10<text:s/></text:p>
          </table:table-cell>
          <table:table-cell office:value-type="currency" office:value="3337.1" table:formula="of:=ROUND([.F494]*[.D494];2)" table:style-name="ce40">
            <text:p><text:s/>R$ 3.337,10<text:s/></text:p>
          </table:table-cell>
          <table:table-cell table:style-name="ce1"/>
          <table:table-cell office:value-type="currency" office:value="3337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5]" table:style-name="ce41">
            <text:p><text:s/>R$ 3.337,10<text:s/></text:p>
          </table:table-cell>
          <table:table-cell office:value-type="currency" office:value="0" table:formula="of:=[.I494]-[.G49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30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2.6" table:style-name="ce91">
            <text:p>2,6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6]" table:style-name="ce38">
            <text:p><text:s/>R$ 401,166299649295<text:s/></text:p>
          </table:table-cell>
          <table:table-cell office:value-type="currency" office:value="491.87" table:formula="of:=ROUND([.E495]*(1+[.$G$4]);2)" table:style-name="ce39">
            <text:p><text:s/>R$ 491,87<text:s/></text:p>
          </table:table-cell>
          <table:table-cell office:value-type="currency" office:value="1278.8599999999999" table:formula="of:=ROUND([.F495]*[.D495];2)" table:style-name="ce40">
            <text:p><text:s/>R$ 1.278,86<text:s/></text:p>
          </table:table-cell>
          <table:table-cell table:style-name="ce1"/>
          <table:table-cell office:value-type="currency" office:value="1278.85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6]" table:style-name="ce41">
            <text:p><text:s/>R$ 1.278,86<text:s/></text:p>
          </table:table-cell>
          <table:table-cell office:value-type="currency" office:value="0" table:formula="of:=[.I495]-[.G49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1.31</text:p>
          </table:table-cell>
          <table:table-cell office:value-type="string" table:style-name="ce141">
            <text:p>ACRÉSCIMO DE VISOR COMPLETO EM PORTA DE MADEIRA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50.101949270043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7]" table:style-name="ce38">
            <text:p><text:s/>R$ 250,101949270043<text:s/></text:p>
          </table:table-cell>
          <table:table-cell office:value-type="currency" office:value="306.64999999999998" table:formula="of:=ROUND([.E496]*(1+[.$G$4]);2)" table:style-name="ce39">
            <text:p><text:s/>R$ 306,65<text:s/></text:p>
          </table:table-cell>
          <table:table-cell office:value-type="currency" office:value="613.29999999999995" table:formula="of:=ROUND([.F496]*[.D496];2)" table:style-name="ce40">
            <text:p><text:s/>R$ 613,30<text:s/></text:p>
          </table:table-cell>
          <table:table-cell table:style-name="ce1"/>
          <table:table-cell office:value-type="currency" office:value="613.2999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7]" table:style-name="ce41">
            <text:p><text:s/>R$ 613,30<text:s/></text:p>
          </table:table-cell>
          <table:table-cell office:value-type="currency" office:value="0" table:formula="of:=[.I496]-[.G49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32</text:p>
          </table:table-cell>
          <table:table-cell office:value-type="string" table:style-name="ce141">
            <text:p>PORTA DE GIRO EM LAMINADO FENÓLICO MELAMÍNICO COM ACABAMENTO LISO, BATENTE METÁLICO (2 FOLHAS) - VÃO = 152CM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2991.90930592936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8]" table:style-name="ce38">
            <text:p><text:s/>R$ 2.991,909305929370<text:s/></text:p>
          </table:table-cell>
          <table:table-cell office:value-type="currency" office:value="3668.38" table:formula="of:=ROUND([.E497]*(1+[.$G$4]);2)" table:style-name="ce39">
            <text:p><text:s/>R$ 3.668,38<text:s/></text:p>
          </table:table-cell>
          <table:table-cell office:value-type="currency" office:value="11005.14" table:formula="of:=ROUND([.F497]*[.D497];2)" table:style-name="ce40">
            <text:p><text:s/>R$ 11.005,14<text:s/></text:p>
          </table:table-cell>
          <table:table-cell table:style-name="ce1"/>
          <table:table-cell office:value-type="currency" office:value="11005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8]" table:style-name="ce41">
            <text:p><text:s/>R$ 11.005,14<text:s/></text:p>
          </table:table-cell>
          <table:table-cell office:value-type="currency" office:value="0" table:formula="of:=[.I497]-[.G49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33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5.24" table:style-name="ce91">
            <text:p>5,24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499]" table:style-name="ce38">
            <text:p><text:s/>R$ 401,166299649295<text:s/></text:p>
          </table:table-cell>
          <table:table-cell office:value-type="currency" office:value="491.87" table:formula="of:=ROUND([.E498]*(1+[.$G$4]);2)" table:style-name="ce39">
            <text:p><text:s/>R$ 491,87<text:s/></text:p>
          </table:table-cell>
          <table:table-cell office:value-type="currency" office:value="2577.4" table:formula="of:=ROUND([.F498]*[.D498];2)" table:style-name="ce40">
            <text:p><text:s/>R$ 2.577,40<text:s/></text:p>
          </table:table-cell>
          <table:table-cell table:style-name="ce1"/>
          <table:table-cell office:value-type="currency" office:value="2577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499]" table:style-name="ce41">
            <text:p><text:s/>R$ 2.577,40<text:s/></text:p>
          </table:table-cell>
          <table:table-cell office:value-type="currency" office:value="0" table:formula="of:=[.I498]-[.G498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2.01.34</text:p>
          </table:table-cell>
          <table:table-cell office:value-type="string" table:style-name="ce141">
            <text:p>BARRA ANTIPÂNICO PARA PORTA DUPLA COM TRAVAMENTOS HORIZONTAL E VERTICAL COMPLETA, COM MAÇANETA TIPO ALAVANCA E CHAVE, PARA VÃOS DE 1,40 A 1,60 M</text:p>
          </table:table-cell>
          <table:table-cell office:value-type="string" table:style-name="ce36">
            <text:p>CJ</text:p>
          </table:table-cell>
          <table:table-cell office:value-type="float" office:value="3" table:style-name="ce91">
            <text:p>3,00</text:p>
          </table:table-cell>
          <table:table-cell office:value-type="currency" office:value="1128.50501590408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0]" table:style-name="ce38">
            <text:p><text:s/>R$ 1.128,505015904090<text:s/></text:p>
          </table:table-cell>
          <table:table-cell office:value-type="currency" office:value="1383.66" table:formula="of:=ROUND([.E499]*(1+[.$G$4]);2)" table:style-name="ce39">
            <text:p><text:s/>R$ 1.383,66<text:s/></text:p>
          </table:table-cell>
          <table:table-cell office:value-type="currency" office:value="4150.9799999999996" table:formula="of:=ROUND([.F499]*[.D499];2)" table:style-name="ce40">
            <text:p><text:s/>R$ 4.150,98<text:s/></text:p>
          </table:table-cell>
          <table:table-cell table:style-name="ce1"/>
          <table:table-cell office:value-type="currency" office:value="4150.97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0]" table:style-name="ce41">
            <text:p><text:s/>R$ 4.150,98<text:s/></text:p>
          </table:table-cell>
          <table:table-cell office:value-type="currency" office:value="0" table:formula="of:=[.I499]-[.G49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35</text:p>
          </table:table-cell>
          <table:table-cell office:value-type="string" table:style-name="ce141">
            <text:p>PORTA EM ALUMÍNIO ANODIZADO DE ABRIR, SOB MEDIDA - BRONZE/PRETO</text:p>
          </table:table-cell>
          <table:table-cell office:value-type="string" table:style-name="ce36">
            <text:p>M2</text:p>
          </table:table-cell>
          <table:table-cell office:value-type="float" office:value="39.979999999999997" table:style-name="ce91">
            <text:p>39,98</text:p>
          </table:table-cell>
          <table:table-cell office:value-type="currency" office:value="857.050811516189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1]" table:style-name="ce38">
            <text:p><text:s/>R$ 857,050811516189<text:s/></text:p>
          </table:table-cell>
          <table:table-cell office:value-type="currency" office:value="1050.83" table:formula="of:=ROUND([.E500]*(1+[.$G$4]);2)" table:style-name="ce39">
            <text:p><text:s/>R$ 1.050,83<text:s/></text:p>
          </table:table-cell>
          <table:table-cell office:value-type="currency" office:value="42012.18" table:formula="of:=ROUND([.F500]*[.D500];2)" table:style-name="ce40">
            <text:p><text:s/>R$ 42.012,18<text:s/></text:p>
          </table:table-cell>
          <table:table-cell table:style-name="ce1"/>
          <table:table-cell office:value-type="currency" office:value="42012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1]" table:style-name="ce41">
            <text:p><text:s/>R$ 42.012,18<text:s/></text:p>
          </table:table-cell>
          <table:table-cell office:value-type="currency" office:value="0" table:formula="of:=[.I500]-[.G50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36</text:p>
          </table:table-cell>
          <table:table-cell office:value-type="string" table:style-name="ce141">
            <text:p>PUXADOR DUPLO EM TUBO DE AÇO INOXIDÁVEL DE 1 1/2´ X 4700 MM - FIXAÇÃO EM PORTA DE MADEIRA, ALUMÍNIO OU VIDRO</text:p>
          </table:table-cell>
          <table:table-cell office:value-type="string" table:style-name="ce36">
            <text:p>UN</text:p>
          </table:table-cell>
          <table:table-cell office:value-type="float" office:value="8" table:style-name="ce91">
            <text:p>8,00</text:p>
          </table:table-cell>
          <table:table-cell office:value-type="currency" office:value="1643.18571079031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2]" table:style-name="ce38">
            <text:p><text:s/>R$ 1.643,185710790310<text:s/></text:p>
          </table:table-cell>
          <table:table-cell office:value-type="currency" office:value="2014.71" table:formula="of:=ROUND([.E501]*(1+[.$G$4]);2)" table:style-name="ce39">
            <text:p><text:s/>R$ 2.014,71<text:s/></text:p>
          </table:table-cell>
          <table:table-cell office:value-type="currency" office:value="16117.68" table:formula="of:=ROUND([.F501]*[.D501];2)" table:style-name="ce40">
            <text:p><text:s/>R$ 16.117,68<text:s/></text:p>
          </table:table-cell>
          <table:table-cell table:style-name="ce1"/>
          <table:table-cell office:value-type="currency" office:value="16117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2]" table:style-name="ce41">
            <text:p><text:s/>R$ 16.117,68<text:s/></text:p>
          </table:table-cell>
          <table:table-cell office:value-type="currency" office:value="0" table:formula="of:=[.I501]-[.G50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37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1" table:style-name="ce91">
            <text:p>1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3]" table:style-name="ce38">
            <text:p><text:s/>R$ 1.984,316124296550<text:s/></text:p>
          </table:table-cell>
          <table:table-cell office:value-type="currency" office:value="2432.9699999999998" table:formula="of:=ROUND([.E502]*(1+[.$G$4]);2)" table:style-name="ce39">
            <text:p><text:s/>R$ 2.432,97<text:s/></text:p>
          </table:table-cell>
          <table:table-cell office:value-type="currency" office:value="2432.9699999999998" table:formula="of:=ROUND([.F502]*[.D502];2)" table:style-name="ce40">
            <text:p><text:s/>R$ 2.432,97<text:s/></text:p>
          </table:table-cell>
          <table:table-cell table:style-name="ce1"/>
          <table:table-cell office:value-type="currency" office:value="2432.96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3]" table:style-name="ce41">
            <text:p><text:s/>R$ 2.432,97<text:s/></text:p>
          </table:table-cell>
          <table:table-cell office:value-type="currency" office:value="0" table:formula="of:=[.I502]-[.G50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38</text:p>
          </table:table-cell>
          <table:table-cell office:value-type="string" table:style-name="ce141">
            <text:p>PORTA DE CORRER EM ALUMÍNIO TIPO LAMBRI BRANCO, SOB MEDIDA</text:p>
          </table:table-cell>
          <table:table-cell office:value-type="string" table:style-name="ce36">
            <text:p>M2</text:p>
          </table:table-cell>
          <table:table-cell office:value-type="float" office:value="8.9" table:style-name="ce91">
            <text:p>8,90</text:p>
          </table:table-cell>
          <table:table-cell office:value-type="currency" office:value="848.405513416523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4]" table:style-name="ce38">
            <text:p><text:s/>R$ 848,405513416524<text:s/></text:p>
          </table:table-cell>
          <table:table-cell office:value-type="currency" office:value="1040.23" table:formula="of:=ROUND([.E503]*(1+[.$G$4]);2)" table:style-name="ce39">
            <text:p><text:s/>R$ 1.040,23<text:s/></text:p>
          </table:table-cell>
          <table:table-cell office:value-type="currency" office:value="9258.0499999999993" table:formula="of:=ROUND([.F503]*[.D503];2)" table:style-name="ce40">
            <text:p><text:s/>R$ 9.258,05<text:s/></text:p>
          </table:table-cell>
          <table:table-cell table:style-name="ce1"/>
          <table:table-cell office:value-type="currency" office:value="9258.04999999999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4]" table:style-name="ce41">
            <text:p><text:s/>R$ 9.258,05<text:s/></text:p>
          </table:table-cell>
          <table:table-cell office:value-type="currency" office:value="0" table:formula="of:=[.I503]-[.G50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1.39</text:p>
          </table:table-cell>
          <table:table-cell office:value-type="string" table:style-name="ce141">
            <text:p>CAIXILHO FIXO EM ALUMÍNIO, SOB MEDIDA - BRANCO</text:p>
          </table:table-cell>
          <table:table-cell office:value-type="string" table:style-name="ce36">
            <text:p>M2</text:p>
          </table:table-cell>
          <table:table-cell office:value-type="float" office:value="5.95" table:style-name="ce91">
            <text:p>5,95</text:p>
          </table:table-cell>
          <table:table-cell office:value-type="currency" office:value="921.482750183508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5]" table:style-name="ce38">
            <text:p><text:s/>R$ 921,482750183509<text:s/></text:p>
          </table:table-cell>
          <table:table-cell office:value-type="currency" office:value="1129.83" table:formula="of:=ROUND([.E504]*(1+[.$G$4]);2)" table:style-name="ce39">
            <text:p><text:s/>R$ 1.129,83<text:s/></text:p>
          </table:table-cell>
          <table:table-cell office:value-type="currency" office:value="6722.49" table:formula="of:=ROUND([.F504]*[.D504];2)" table:style-name="ce40">
            <text:p><text:s/>R$ 6.722,49<text:s/></text:p>
          </table:table-cell>
          <table:table-cell table:style-name="ce1"/>
          <table:table-cell office:value-type="currency" office:value="6722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5]" table:style-name="ce41">
            <text:p><text:s/>R$ 6.722,49<text:s/></text:p>
          </table:table-cell>
          <table:table-cell office:value-type="currency" office:value="0" table:formula="of:=[.I504]-[.G50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40</text:p>
          </table:table-cell>
          <table:table-cell office:value-type="string" table:style-name="ce141">
            <text:p>PORTA DE GIRO EM LAMINADO FENÓLICO MELAMÍNICO COM ACABAMENTO LISO, BATENTE METÁLICO (2 FOLHAS) - VÃO = 200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581.42076502732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6]" table:style-name="ce38">
            <text:p><text:s/>R$ 3.581,420765027320<text:s/></text:p>
          </table:table-cell>
          <table:table-cell office:value-type="currency" office:value="4391.18" table:formula="of:=ROUND([.E505]*(1+[.$G$4]);2)" table:style-name="ce39">
            <text:p><text:s/>R$ 4.391,18<text:s/></text:p>
          </table:table-cell>
          <table:table-cell office:value-type="currency" office:value="4391.18" table:formula="of:=ROUND([.F505]*[.D505];2)" table:style-name="ce40">
            <text:p><text:s/>R$ 4.391,18<text:s/></text:p>
          </table:table-cell>
          <table:table-cell table:style-name="ce1"/>
          <table:table-cell office:value-type="currency" office:value="4391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6]" table:style-name="ce41">
            <text:p><text:s/>R$ 4.391,18<text:s/></text:p>
          </table:table-cell>
          <table:table-cell office:value-type="currency" office:value="0" table:formula="of:=[.I505]-[.G50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41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6.98" table:style-name="ce91">
            <text:p>6,98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7]" table:style-name="ce38">
            <text:p><text:s/>R$ 401,166299649295<text:s/></text:p>
          </table:table-cell>
          <table:table-cell office:value-type="currency" office:value="491.87" table:formula="of:=ROUND([.E506]*(1+[.$G$4]);2)" table:style-name="ce39">
            <text:p><text:s/>R$ 491,87<text:s/></text:p>
          </table:table-cell>
          <table:table-cell office:value-type="currency" office:value="3433.25" table:formula="of:=ROUND([.F506]*[.D506];2)" table:style-name="ce40">
            <text:p><text:s/>R$ 3.433,25<text:s/></text:p>
          </table:table-cell>
          <table:table-cell table:style-name="ce1"/>
          <table:table-cell office:value-type="currency" office:value="3433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7]" table:style-name="ce41">
            <text:p><text:s/>R$ 3.433,25<text:s/></text:p>
          </table:table-cell>
          <table:table-cell office:value-type="currency" office:value="0" table:formula="of:=[.I506]-[.G506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2.01.42</text:p>
          </table:table-cell>
          <table:table-cell office:value-type="string" table:style-name="ce141">
            <text:p>BARRA ANTIPÂNICO PARA PORTA DUPLA COM TRAVAMENTOS HORIZONTAL E VERTICAL COMPLETA, COM MAÇANETA TIPO ALAVANCA E CHAVE, PARA VÃOS DE 1,40 A 1,60 M</text:p>
          </table:table-cell>
          <table:table-cell office:value-type="string" table:style-name="ce36">
            <text:p>CJ</text:p>
          </table:table-cell>
          <table:table-cell office:value-type="float" office:value="1" table:style-name="ce91">
            <text:p>1,00</text:p>
          </table:table-cell>
          <table:table-cell office:value-type="currency" office:value="1128.50501590408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8]" table:style-name="ce38">
            <text:p><text:s/>R$ 1.128,505015904090<text:s/></text:p>
          </table:table-cell>
          <table:table-cell office:value-type="currency" office:value="1383.66" table:formula="of:=ROUND([.E507]*(1+[.$G$4]);2)" table:style-name="ce39">
            <text:p><text:s/>R$ 1.383,66<text:s/></text:p>
          </table:table-cell>
          <table:table-cell office:value-type="currency" office:value="1383.66" table:formula="of:=ROUND([.F507]*[.D507];2)" table:style-name="ce40">
            <text:p><text:s/>R$ 1.383,66<text:s/></text:p>
          </table:table-cell>
          <table:table-cell table:style-name="ce1"/>
          <table:table-cell office:value-type="currency" office:value="1383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8]" table:style-name="ce41">
            <text:p><text:s/>R$ 1.383,66<text:s/></text:p>
          </table:table-cell>
          <table:table-cell office:value-type="currency" office:value="0" table:formula="of:=[.I507]-[.G50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43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1" table:style-name="ce91">
            <text:p>1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09]" table:style-name="ce38">
            <text:p><text:s/>R$ 1.984,316124296550<text:s/></text:p>
          </table:table-cell>
          <table:table-cell office:value-type="currency" office:value="2432.9699999999998" table:formula="of:=ROUND([.E508]*(1+[.$G$4]);2)" table:style-name="ce39">
            <text:p><text:s/>R$ 2.432,97<text:s/></text:p>
          </table:table-cell>
          <table:table-cell office:value-type="currency" office:value="2432.9699999999998" table:formula="of:=ROUND([.F508]*[.D508];2)" table:style-name="ce40">
            <text:p><text:s/>R$ 2.432,97<text:s/></text:p>
          </table:table-cell>
          <table:table-cell table:style-name="ce1"/>
          <table:table-cell office:value-type="currency" office:value="2432.96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09]" table:style-name="ce41">
            <text:p><text:s/>R$ 2.432,97<text:s/></text:p>
          </table:table-cell>
          <table:table-cell office:value-type="currency" office:value="0" table:formula="of:=[.I508]-[.G50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44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1.4" table:style-name="ce91">
            <text:p>1,4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0]" table:style-name="ce38">
            <text:p><text:s/>R$ 401,166299649295<text:s/></text:p>
          </table:table-cell>
          <table:table-cell office:value-type="currency" office:value="491.87" table:formula="of:=ROUND([.E509]*(1+[.$G$4]);2)" table:style-name="ce39">
            <text:p><text:s/>R$ 491,87<text:s/></text:p>
          </table:table-cell>
          <table:table-cell office:value-type="currency" office:value="688.62" table:formula="of:=ROUND([.F509]*[.D509];2)" table:style-name="ce40">
            <text:p><text:s/>R$ 688,62<text:s/></text:p>
          </table:table-cell>
          <table:table-cell table:style-name="ce1"/>
          <table:table-cell office:value-type="currency" office:value="688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0]" table:style-name="ce41">
            <text:p><text:s/>R$ 688,62<text:s/></text:p>
          </table:table-cell>
          <table:table-cell office:value-type="currency" office:value="0" table:formula="of:=[.I509]-[.G50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45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1" table:style-name="ce91">
            <text:p>1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1]" table:style-name="ce38">
            <text:p><text:s/>R$ 181,632819509012<text:s/></text:p>
          </table:table-cell>
          <table:table-cell office:value-type="currency" office:value="222.7" table:formula="of:=ROUND([.E510]*(1+[.$G$4]);2)" table:style-name="ce39">
            <text:p><text:s/>R$ 222,70<text:s/></text:p>
          </table:table-cell>
          <table:table-cell office:value-type="currency" office:value="222.7" table:formula="of:=ROUND([.F510]*[.D510];2)" table:style-name="ce40">
            <text:p><text:s/>R$ 222,70<text:s/></text:p>
          </table:table-cell>
          <table:table-cell table:style-name="ce1"/>
          <table:table-cell office:value-type="currency" office:value="222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1]" table:style-name="ce41">
            <text:p><text:s/>R$ 222,70<text:s/></text:p>
          </table:table-cell>
          <table:table-cell office:value-type="currency" office:value="0" table:formula="of:=[.I510]-[.G51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46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2" table:style-name="ce91">
            <text:p>2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2]" table:style-name="ce38">
            <text:p><text:s/>R$ 403,409183590246<text:s/></text:p>
          </table:table-cell>
          <table:table-cell office:value-type="currency" office:value="494.62" table:formula="of:=ROUND([.E511]*(1+[.$G$4]);2)" table:style-name="ce39">
            <text:p><text:s/>R$ 494,62<text:s/></text:p>
          </table:table-cell>
          <table:table-cell office:value-type="currency" office:value="989.24" table:formula="of:=ROUND([.F511]*[.D511];2)" table:style-name="ce40">
            <text:p><text:s/>R$ 989,24<text:s/></text:p>
          </table:table-cell>
          <table:table-cell table:style-name="ce1"/>
          <table:table-cell office:value-type="currency" office:value="989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2]" table:style-name="ce41">
            <text:p><text:s/>R$ 989,24<text:s/></text:p>
          </table:table-cell>
          <table:table-cell office:value-type="currency" office:value="0" table:formula="of:=[.I511]-[.G51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47</text:p>
          </table:table-cell>
          <table:table-cell office:value-type="string" table:style-name="ce141">
            <text:p>PORTA DE GIRO EM LAMINADO FENÓLICO MELAMÍNICO COM ACABAMENTO LISO, BATENTE METÁLICO (2 FOLHAS) - VÃO = 163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398.40143544572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3]" table:style-name="ce38">
            <text:p><text:s/>R$ 3.398,401435445720<text:s/></text:p>
          </table:table-cell>
          <table:table-cell office:value-type="currency" office:value="4166.78" table:formula="of:=ROUND([.E512]*(1+[.$G$4]);2)" table:style-name="ce39">
            <text:p><text:s/>R$ 4.166,78<text:s/></text:p>
          </table:table-cell>
          <table:table-cell office:value-type="currency" office:value="4166.78" table:formula="of:=ROUND([.F512]*[.D512];2)" table:style-name="ce40">
            <text:p><text:s/>R$ 4.166,78<text:s/></text:p>
          </table:table-cell>
          <table:table-cell table:style-name="ce1"/>
          <table:table-cell office:value-type="currency" office:value="4166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3]" table:style-name="ce41">
            <text:p><text:s/>R$ 4.166,78<text:s/></text:p>
          </table:table-cell>
          <table:table-cell office:value-type="currency" office:value="0" table:formula="of:=[.I512]-[.G51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48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3.26" table:style-name="ce91">
            <text:p>3,26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4]" table:style-name="ce38">
            <text:p><text:s/>R$ 401,166299649295<text:s/></text:p>
          </table:table-cell>
          <table:table-cell office:value-type="currency" office:value="491.87" table:formula="of:=ROUND([.E513]*(1+[.$G$4]);2)" table:style-name="ce39">
            <text:p><text:s/>R$ 491,87<text:s/></text:p>
          </table:table-cell>
          <table:table-cell office:value-type="currency" office:value="1603.5" table:formula="of:=ROUND([.F513]*[.D513];2)" table:style-name="ce40">
            <text:p><text:s/>R$ 1.603,50<text:s/></text:p>
          </table:table-cell>
          <table:table-cell table:style-name="ce1"/>
          <table:table-cell office:value-type="currency" office:value="1603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4]" table:style-name="ce41">
            <text:p><text:s/>R$ 1.603,50<text:s/></text:p>
          </table:table-cell>
          <table:table-cell office:value-type="currency" office:value="0" table:formula="of:=[.I513]-[.G5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49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1" table:style-name="ce91">
            <text:p>1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5]" table:style-name="ce38">
            <text:p><text:s/>R$ 1.984,316124296550<text:s/></text:p>
          </table:table-cell>
          <table:table-cell office:value-type="currency" office:value="2432.9699999999998" table:formula="of:=ROUND([.E514]*(1+[.$G$4]);2)" table:style-name="ce39">
            <text:p><text:s/>R$ 2.432,97<text:s/></text:p>
          </table:table-cell>
          <table:table-cell office:value-type="currency" office:value="2432.9699999999998" table:formula="of:=ROUND([.F514]*[.D514];2)" table:style-name="ce40">
            <text:p><text:s/>R$ 2.432,97<text:s/></text:p>
          </table:table-cell>
          <table:table-cell table:style-name="ce1"/>
          <table:table-cell office:value-type="currency" office:value="2432.96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5]" table:style-name="ce41">
            <text:p><text:s/>R$ 2.432,97<text:s/></text:p>
          </table:table-cell>
          <table:table-cell office:value-type="currency" office:value="0" table:formula="of:=[.I514]-[.G51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0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0.65" table:style-name="ce91">
            <text:p>0,65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6]" table:style-name="ce38">
            <text:p><text:s/>R$ 401,166299649295<text:s/></text:p>
          </table:table-cell>
          <table:table-cell office:value-type="currency" office:value="491.87" table:formula="of:=ROUND([.E515]*(1+[.$G$4]);2)" table:style-name="ce39">
            <text:p><text:s/>R$ 491,87<text:s/></text:p>
          </table:table-cell>
          <table:table-cell office:value-type="currency" office:value="319.72000000000003" table:formula="of:=ROUND([.F515]*[.D515];2)" table:style-name="ce40">
            <text:p><text:s/>R$ 319,72<text:s/></text:p>
          </table:table-cell>
          <table:table-cell table:style-name="ce1"/>
          <table:table-cell office:value-type="currency" office:value="319.720000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6]" table:style-name="ce41">
            <text:p><text:s/>R$ 319,72<text:s/></text:p>
          </table:table-cell>
          <table:table-cell office:value-type="currency" office:value="0" table:formula="of:=[.I515]-[.G5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1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1" table:style-name="ce91">
            <text:p>1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7]" table:style-name="ce38">
            <text:p><text:s/>R$ 181,632819509012<text:s/></text:p>
          </table:table-cell>
          <table:table-cell office:value-type="currency" office:value="222.7" table:formula="of:=ROUND([.E516]*(1+[.$G$4]);2)" table:style-name="ce39">
            <text:p><text:s/>R$ 222,70<text:s/></text:p>
          </table:table-cell>
          <table:table-cell office:value-type="currency" office:value="222.7" table:formula="of:=ROUND([.F516]*[.D516];2)" table:style-name="ce40">
            <text:p><text:s/>R$ 222,70<text:s/></text:p>
          </table:table-cell>
          <table:table-cell table:style-name="ce1"/>
          <table:table-cell office:value-type="currency" office:value="222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7]" table:style-name="ce41">
            <text:p><text:s/>R$ 222,70<text:s/></text:p>
          </table:table-cell>
          <table:table-cell office:value-type="currency" office:value="0" table:formula="of:=[.I516]-[.G51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2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2" table:style-name="ce91">
            <text:p>2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8]" table:style-name="ce38">
            <text:p><text:s/>R$ 403,409183590246<text:s/></text:p>
          </table:table-cell>
          <table:table-cell office:value-type="currency" office:value="494.62" table:formula="of:=ROUND([.E517]*(1+[.$G$4]);2)" table:style-name="ce39">
            <text:p><text:s/>R$ 494,62<text:s/></text:p>
          </table:table-cell>
          <table:table-cell office:value-type="currency" office:value="989.24" table:formula="of:=ROUND([.F517]*[.D517];2)" table:style-name="ce40">
            <text:p><text:s/>R$ 989,24<text:s/></text:p>
          </table:table-cell>
          <table:table-cell table:style-name="ce1"/>
          <table:table-cell office:value-type="currency" office:value="989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8]" table:style-name="ce41">
            <text:p><text:s/>R$ 989,24<text:s/></text:p>
          </table:table-cell>
          <table:table-cell office:value-type="currency" office:value="0" table:formula="of:=[.I517]-[.G51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53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3" table:style-name="ce91">
            <text:p>3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19]" table:style-name="ce38">
            <text:p><text:s/>R$ 1.984,316124296550<text:s/></text:p>
          </table:table-cell>
          <table:table-cell office:value-type="currency" office:value="2432.9699999999998" table:formula="of:=ROUND([.E518]*(1+[.$G$4]);2)" table:style-name="ce39">
            <text:p><text:s/>R$ 2.432,97<text:s/></text:p>
          </table:table-cell>
          <table:table-cell office:value-type="currency" office:value="7298.91" table:formula="of:=ROUND([.F518]*[.D518];2)" table:style-name="ce40">
            <text:p><text:s/>R$ 7.298,91<text:s/></text:p>
          </table:table-cell>
          <table:table-cell table:style-name="ce1"/>
          <table:table-cell office:value-type="currency" office:value="7298.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19]" table:style-name="ce41">
            <text:p><text:s/>R$ 7.298,91<text:s/></text:p>
          </table:table-cell>
          <table:table-cell office:value-type="currency" office:value="0" table:formula="of:=[.I518]-[.G51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4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4.05" table:style-name="ce91">
            <text:p>4,05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0]" table:style-name="ce38">
            <text:p><text:s/>R$ 401,166299649295<text:s/></text:p>
          </table:table-cell>
          <table:table-cell office:value-type="currency" office:value="491.87" table:formula="of:=ROUND([.E519]*(1+[.$G$4]);2)" table:style-name="ce39">
            <text:p><text:s/>R$ 491,87<text:s/></text:p>
          </table:table-cell>
          <table:table-cell office:value-type="currency" office:value="1992.07" table:formula="of:=ROUND([.F519]*[.D519];2)" table:style-name="ce40">
            <text:p><text:s/>R$ 1.992,07<text:s/></text:p>
          </table:table-cell>
          <table:table-cell table:style-name="ce1"/>
          <table:table-cell office:value-type="currency" office:value="1992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0]" table:style-name="ce41">
            <text:p><text:s/>R$ 1.992,07<text:s/></text:p>
          </table:table-cell>
          <table:table-cell office:value-type="currency" office:value="0" table:formula="of:=[.I519]-[.G51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5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3" table:style-name="ce91">
            <text:p>3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1]" table:style-name="ce38">
            <text:p><text:s/>R$ 181,632819509012<text:s/></text:p>
          </table:table-cell>
          <table:table-cell office:value-type="currency" office:value="222.7" table:formula="of:=ROUND([.E520]*(1+[.$G$4]);2)" table:style-name="ce39">
            <text:p><text:s/>R$ 222,70<text:s/></text:p>
          </table:table-cell>
          <table:table-cell office:value-type="currency" office:value="668.1" table:formula="of:=ROUND([.F520]*[.D520];2)" table:style-name="ce40">
            <text:p><text:s/>R$ 668,10<text:s/></text:p>
          </table:table-cell>
          <table:table-cell table:style-name="ce1"/>
          <table:table-cell office:value-type="currency" office:value="668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1]" table:style-name="ce41">
            <text:p><text:s/>R$ 668,10<text:s/></text:p>
          </table:table-cell>
          <table:table-cell office:value-type="currency" office:value="0" table:formula="of:=[.I520]-[.G52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6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6" table:style-name="ce91">
            <text:p>6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2]" table:style-name="ce38">
            <text:p><text:s/>R$ 403,409183590246<text:s/></text:p>
          </table:table-cell>
          <table:table-cell office:value-type="currency" office:value="494.62" table:formula="of:=ROUND([.E521]*(1+[.$G$4]);2)" table:style-name="ce39">
            <text:p><text:s/>R$ 494,62<text:s/></text:p>
          </table:table-cell>
          <table:table-cell office:value-type="currency" office:value="2967.72" table:formula="of:=ROUND([.F521]*[.D521];2)" table:style-name="ce40">
            <text:p><text:s/>R$ 2.967,72<text:s/></text:p>
          </table:table-cell>
          <table:table-cell table:style-name="ce1"/>
          <table:table-cell office:value-type="currency" office:value="2967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2]" table:style-name="ce41">
            <text:p><text:s/>R$ 2.967,72<text:s/></text:p>
          </table:table-cell>
          <table:table-cell office:value-type="currency" office:value="0" table:formula="of:=[.I521]-[.G52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57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10" table:style-name="ce91">
            <text:p>10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3]" table:style-name="ce38">
            <text:p><text:s/>R$ 1.984,316124296550<text:s/></text:p>
          </table:table-cell>
          <table:table-cell office:value-type="currency" office:value="2432.9699999999998" table:formula="of:=ROUND([.E522]*(1+[.$G$4]);2)" table:style-name="ce39">
            <text:p><text:s/>R$ 2.432,97<text:s/></text:p>
          </table:table-cell>
          <table:table-cell office:value-type="currency" office:value="24329.7" table:formula="of:=ROUND([.F522]*[.D522];2)" table:style-name="ce40">
            <text:p><text:s/>R$ 24.329,70<text:s/></text:p>
          </table:table-cell>
          <table:table-cell table:style-name="ce1"/>
          <table:table-cell office:value-type="currency" office:value="24329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3]" table:style-name="ce41">
            <text:p><text:s/>R$ 24.329,70<text:s/></text:p>
          </table:table-cell>
          <table:table-cell office:value-type="currency" office:value="0" table:formula="of:=[.I522]-[.G52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58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13.5" table:style-name="ce91">
            <text:p>13,5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4]" table:style-name="ce38">
            <text:p><text:s/>R$ 401,166299649295<text:s/></text:p>
          </table:table-cell>
          <table:table-cell office:value-type="currency" office:value="491.87" table:formula="of:=ROUND([.E523]*(1+[.$G$4]);2)" table:style-name="ce39">
            <text:p><text:s/>R$ 491,87<text:s/></text:p>
          </table:table-cell>
          <table:table-cell office:value-type="currency" office:value="6640.25" table:formula="of:=ROUND([.F523]*[.D523];2)" table:style-name="ce40">
            <text:p><text:s/>R$ 6.640,25<text:s/></text:p>
          </table:table-cell>
          <table:table-cell table:style-name="ce1"/>
          <table:table-cell office:value-type="currency" office:value="6640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4]" table:style-name="ce41">
            <text:p><text:s/>R$ 6.640,25<text:s/></text:p>
          </table:table-cell>
          <table:table-cell office:value-type="currency" office:value="0" table:formula="of:=[.I523]-[.G52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59</text:p>
          </table:table-cell>
          <table:table-cell office:value-type="string" table:style-name="ce141">
            <text:p>PORTA DE GIRO EM LAMINADO FENÓLICO MELAMÍNICO COM ACABAMENTO LISO, BATENTE METÁLICO (1 FOLHA)- 100 X 210</text:p>
          </table:table-cell>
          <table:table-cell office:value-type="string" table:style-name="ce36">
            <text:p>UN<text:s text:c="4"/></text:p>
          </table:table-cell>
          <table:table-cell office:value-type="float" office:value="4" table:style-name="ce91">
            <text:p>4,00</text:p>
          </table:table-cell>
          <table:table-cell office:value-type="currency" office:value="1984.31612429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5]" table:style-name="ce38">
            <text:p><text:s/>R$ 1.984,316124296550<text:s/></text:p>
          </table:table-cell>
          <table:table-cell office:value-type="currency" office:value="2432.9699999999998" table:formula="of:=ROUND([.E524]*(1+[.$G$4]);2)" table:style-name="ce39">
            <text:p><text:s/>R$ 2.432,97<text:s/></text:p>
          </table:table-cell>
          <table:table-cell office:value-type="currency" office:value="9731.8799999999992" table:formula="of:=ROUND([.F524]*[.D524];2)" table:style-name="ce40">
            <text:p><text:s/>R$ 9.731,88<text:s/></text:p>
          </table:table-cell>
          <table:table-cell table:style-name="ce1"/>
          <table:table-cell office:value-type="currency" office:value="9731.87999999999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5]" table:style-name="ce41">
            <text:p><text:s/>R$ 9.731,88<text:s/></text:p>
          </table:table-cell>
          <table:table-cell office:value-type="currency" office:value="0" table:formula="of:=[.I524]-[.G52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0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8" table:style-name="ce91">
            <text:p>8,00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6]" table:style-name="ce38">
            <text:p><text:s/>R$ 401,166299649295<text:s/></text:p>
          </table:table-cell>
          <table:table-cell office:value-type="currency" office:value="491.87" table:formula="of:=ROUND([.E525]*(1+[.$G$4]);2)" table:style-name="ce39">
            <text:p><text:s/>R$ 491,87<text:s/></text:p>
          </table:table-cell>
          <table:table-cell office:value-type="currency" office:value="3934.96" table:formula="of:=ROUND([.F525]*[.D525];2)" table:style-name="ce40">
            <text:p><text:s/>R$ 3.934,96<text:s/></text:p>
          </table:table-cell>
          <table:table-cell table:style-name="ce1"/>
          <table:table-cell office:value-type="currency" office:value="3934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6]" table:style-name="ce41">
            <text:p><text:s/>R$ 3.934,96<text:s/></text:p>
          </table:table-cell>
          <table:table-cell office:value-type="currency" office:value="0" table:formula="of:=[.I525]-[.G52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61</text:p>
          </table:table-cell>
          <table:table-cell office:value-type="string" table:style-name="ce141">
            <text:p>PORTA DE GIRO EM LAMINADO FENÓLICO MELAMÍNICO COM ACABAMENTO LISO, BATENTE METÁLICO (1 FOLHA)- 120 X 210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993.13269716988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7]" table:style-name="ce38">
            <text:p><text:s/>R$ 1.993,132697169890<text:s/></text:p>
          </table:table-cell>
          <table:table-cell office:value-type="currency" office:value="2443.7800000000002" table:formula="of:=ROUND([.E526]*(1+[.$G$4]);2)" table:style-name="ce39">
            <text:p><text:s/>R$ 2.443,78<text:s/></text:p>
          </table:table-cell>
          <table:table-cell office:value-type="currency" office:value="4887.5600000000004" table:formula="of:=ROUND([.F526]*[.D526];2)" table:style-name="ce40">
            <text:p><text:s/>R$ 4.887,56<text:s/></text:p>
          </table:table-cell>
          <table:table-cell table:style-name="ce1"/>
          <table:table-cell office:value-type="currency" office:value="4887.56000000000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7]" table:style-name="ce41">
            <text:p><text:s/>R$ 4.887,56<text:s/></text:p>
          </table:table-cell>
          <table:table-cell office:value-type="currency" office:value="0" table:formula="of:=[.I526]-[.G52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2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3.24" table:style-name="ce91">
            <text:p>3,24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8]" table:style-name="ce38">
            <text:p><text:s/>R$ 401,166299649295<text:s/></text:p>
          </table:table-cell>
          <table:table-cell office:value-type="currency" office:value="491.87" table:formula="of:=ROUND([.E527]*(1+[.$G$4]);2)" table:style-name="ce39">
            <text:p><text:s/>R$ 491,87<text:s/></text:p>
          </table:table-cell>
          <table:table-cell office:value-type="currency" office:value="1593.66" table:formula="of:=ROUND([.F527]*[.D527];2)" table:style-name="ce40">
            <text:p><text:s/>R$ 1.593,66<text:s/></text:p>
          </table:table-cell>
          <table:table-cell table:style-name="ce1"/>
          <table:table-cell office:value-type="currency" office:value="1593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8]" table:style-name="ce41">
            <text:p><text:s/>R$ 1.593,66<text:s/></text:p>
          </table:table-cell>
          <table:table-cell office:value-type="currency" office:value="0" table:formula="of:=[.I527]-[.G52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3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29]" table:style-name="ce38">
            <text:p><text:s/>R$ 181,632819509012<text:s/></text:p>
          </table:table-cell>
          <table:table-cell office:value-type="currency" office:value="222.7" table:formula="of:=ROUND([.E528]*(1+[.$G$4]);2)" table:style-name="ce39">
            <text:p><text:s/>R$ 222,70<text:s/></text:p>
          </table:table-cell>
          <table:table-cell office:value-type="currency" office:value="445.4" table:formula="of:=ROUND([.F528]*[.D528];2)" table:style-name="ce40">
            <text:p><text:s/>R$ 445,40<text:s/></text:p>
          </table:table-cell>
          <table:table-cell table:style-name="ce1"/>
          <table:table-cell office:value-type="currency" office:value="44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29]" table:style-name="ce41">
            <text:p><text:s/>R$ 445,40<text:s/></text:p>
          </table:table-cell>
          <table:table-cell office:value-type="currency" office:value="0" table:formula="of:=[.I528]-[.G52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4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4.8" table:style-name="ce91">
            <text:p>4,8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0]" table:style-name="ce38">
            <text:p><text:s/>R$ 403,409183590246<text:s/></text:p>
          </table:table-cell>
          <table:table-cell office:value-type="currency" office:value="494.62" table:formula="of:=ROUND([.E529]*(1+[.$G$4]);2)" table:style-name="ce39">
            <text:p><text:s/>R$ 494,62<text:s/></text:p>
          </table:table-cell>
          <table:table-cell office:value-type="currency" office:value="2374.1799999999998" table:formula="of:=ROUND([.F529]*[.D529];2)" table:style-name="ce40">
            <text:p><text:s/>R$ 2.374,18<text:s/></text:p>
          </table:table-cell>
          <table:table-cell table:style-name="ce1"/>
          <table:table-cell office:value-type="currency" office:value="2374.17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0]" table:style-name="ce41">
            <text:p><text:s/>R$ 2.374,18<text:s/></text:p>
          </table:table-cell>
          <table:table-cell office:value-type="currency" office:value="0" table:formula="of:=[.I529]-[.G52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5</text:p>
          </table:table-cell>
          <table:table-cell office:value-type="string" table:style-name="ce141">
            <text:p>PORTA LISA DE CORRER SUSPENSA EM MADEIRA COM BATENTE</text:p>
          </table:table-cell>
          <table:table-cell office:value-type="string" table:style-name="ce36">
            <text:p>M2</text:p>
          </table:table-cell>
          <table:table-cell office:value-type="float" office:value="7.56" table:style-name="ce91">
            <text:p>7,56</text:p>
          </table:table-cell>
          <table:table-cell office:value-type="currency" office:value="356.643014436016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1]" table:style-name="ce38">
            <text:p><text:s/>R$ 356,643014436017<text:s/></text:p>
          </table:table-cell>
          <table:table-cell office:value-type="currency" office:value="437.28" table:formula="of:=ROUND([.E530]*(1+[.$G$4]);2)" table:style-name="ce39">
            <text:p><text:s/>R$ 437,28<text:s/></text:p>
          </table:table-cell>
          <table:table-cell office:value-type="currency" office:value="3305.84" table:formula="of:=ROUND([.F530]*[.D530];2)" table:style-name="ce40">
            <text:p><text:s/>R$ 3.305,84<text:s/></text:p>
          </table:table-cell>
          <table:table-cell table:style-name="ce1"/>
          <table:table-cell office:value-type="currency" office:value="3305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1]" table:style-name="ce41">
            <text:p><text:s/>R$ 3.305,84<text:s/></text:p>
          </table:table-cell>
          <table:table-cell office:value-type="currency" office:value="0" table:formula="of:=[.I530]-[.G53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6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4.8600000000000003" table:style-name="ce91">
            <text:p>4,86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2]" table:style-name="ce38">
            <text:p><text:s/>R$ 401,166299649295<text:s/></text:p>
          </table:table-cell>
          <table:table-cell office:value-type="currency" office:value="491.87" table:formula="of:=ROUND([.E531]*(1+[.$G$4]);2)" table:style-name="ce39">
            <text:p><text:s/>R$ 491,87<text:s/></text:p>
          </table:table-cell>
          <table:table-cell office:value-type="currency" office:value="2390.4899999999998" table:formula="of:=ROUND([.F531]*[.D531];2)" table:style-name="ce40">
            <text:p><text:s/>R$ 2.390,49<text:s/></text:p>
          </table:table-cell>
          <table:table-cell table:style-name="ce1"/>
          <table:table-cell office:value-type="currency" office:value="2390.48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2]" table:style-name="ce41">
            <text:p><text:s/>R$ 2.390,49<text:s/></text:p>
          </table:table-cell>
          <table:table-cell office:value-type="currency" office:value="0" table:formula="of:=[.I531]-[.G53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67</text:p>
          </table:table-cell>
          <table:table-cell office:value-type="string" table:style-name="ce141">
            <text:p>PORTA DE GIRO EM LAMINADO FENÓLICO MELAMÍNICO COM ACABAMENTO LISO, BATENTE METÁLICO (2 FOLHAS) - VÃO = 150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827.94225593344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3]" table:style-name="ce38">
            <text:p><text:s/>R$ 2.827,942255933450<text:s/></text:p>
          </table:table-cell>
          <table:table-cell office:value-type="currency" office:value="3467.34" table:formula="of:=ROUND([.E532]*(1+[.$G$4]);2)" table:style-name="ce39">
            <text:p><text:s/>R$ 3.467,34<text:s/></text:p>
          </table:table-cell>
          <table:table-cell office:value-type="currency" office:value="3467.34" table:formula="of:=ROUND([.F532]*[.D532];2)" table:style-name="ce40">
            <text:p><text:s/>R$ 3.467,34<text:s/></text:p>
          </table:table-cell>
          <table:table-cell table:style-name="ce1"/>
          <table:table-cell office:value-type="currency" office:value="3467.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3]" table:style-name="ce41">
            <text:p><text:s/>R$ 3.467,34<text:s/></text:p>
          </table:table-cell>
          <table:table-cell office:value-type="currency" office:value="0" table:formula="of:=[.I532]-[.G53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8</text:p>
          </table:table-cell>
          <table:table-cell office:value-type="string" table:style-name="ce141">
            <text:p>ACRÉSCIMO DE BANDEIRA - PORTA LISA REVESTIDA COM LAMINADO FENÓLICO MELAMÍNICO E BATENTE METÁLICO</text:p>
          </table:table-cell>
          <table:table-cell office:value-type="string" table:style-name="ce36">
            <text:p>M²</text:p>
          </table:table-cell>
          <table:table-cell office:value-type="float" office:value="2.0299999999999998" table:style-name="ce91">
            <text:p>2,03</text:p>
          </table:table-cell>
          <table:table-cell office:value-type="currency" office:value="401.16629964929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4]" table:style-name="ce38">
            <text:p><text:s/>R$ 401,166299649295<text:s/></text:p>
          </table:table-cell>
          <table:table-cell office:value-type="currency" office:value="491.87" table:formula="of:=ROUND([.E533]*(1+[.$G$4]);2)" table:style-name="ce39">
            <text:p><text:s/>R$ 491,87<text:s/></text:p>
          </table:table-cell>
          <table:table-cell office:value-type="currency" office:value="998.5" table:formula="of:=ROUND([.F533]*[.D533];2)" table:style-name="ce40">
            <text:p><text:s/>R$ 998,50<text:s/></text:p>
          </table:table-cell>
          <table:table-cell table:style-name="ce1"/>
          <table:table-cell office:value-type="currency" office:value="998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4]" table:style-name="ce41">
            <text:p><text:s/>R$ 998,50<text:s/></text:p>
          </table:table-cell>
          <table:table-cell office:value-type="currency" office:value="0" table:formula="of:=[.I533]-[.G53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69</text:p>
          </table:table-cell>
          <table:table-cell office:value-type="string" table:style-name="ce141">
            <text:p>PUXADOR EM TUBO DE AÇO INOXIDÁVEL DE 1 1/2´ X 500 MM - FIXAÇÃO EM PORTA DE MADEIRA, ALUMÍNIO OU VIDRO</text:p>
          </table:table-cell>
          <table:table-cell office:value-type="string" table:style-name="ce36">
            <text:p>UN<text:s text:c="4"/></text:p>
          </table:table-cell>
          <table:table-cell office:value-type="float" office:value="2" table:style-name="ce91">
            <text:p>2,00</text:p>
          </table:table-cell>
          <table:table-cell office:value-type="currency" office:value="181.632819509012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5]" table:style-name="ce38">
            <text:p><text:s/>R$ 181,632819509012<text:s/></text:p>
          </table:table-cell>
          <table:table-cell office:value-type="currency" office:value="222.7" table:formula="of:=ROUND([.E534]*(1+[.$G$4]);2)" table:style-name="ce39">
            <text:p><text:s/>R$ 222,70<text:s/></text:p>
          </table:table-cell>
          <table:table-cell office:value-type="currency" office:value="445.4" table:formula="of:=ROUND([.F534]*[.D534];2)" table:style-name="ce40">
            <text:p><text:s/>R$ 445,40<text:s/></text:p>
          </table:table-cell>
          <table:table-cell table:style-name="ce1"/>
          <table:table-cell office:value-type="currency" office:value="44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5]" table:style-name="ce41">
            <text:p><text:s/>R$ 445,40<text:s/></text:p>
          </table:table-cell>
          <table:table-cell office:value-type="currency" office:value="0" table:formula="of:=[.I534]-[.G53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70</text:p>
          </table:table-cell>
          <table:table-cell office:value-type="string" table:style-name="ce141">
            <text:p>REVESTIMENTO EM CHAPA DE AÇO INOXIDÁVEL PARA PROTEÇÃO DE PORTAS, ALTURA DE 40 CM</text:p>
          </table:table-cell>
          <table:table-cell office:value-type="string" table:style-name="ce36">
            <text:p>M</text:p>
          </table:table-cell>
          <table:table-cell office:value-type="float" office:value="3" table:style-name="ce91">
            <text:p>3,00</text:p>
          </table:table-cell>
          <table:table-cell office:value-type="currency" office:value="403.4091835902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6]" table:style-name="ce38">
            <text:p><text:s/>R$ 403,409183590246<text:s/></text:p>
          </table:table-cell>
          <table:table-cell office:value-type="currency" office:value="494.62" table:formula="of:=ROUND([.E535]*(1+[.$G$4]);2)" table:style-name="ce39">
            <text:p><text:s/>R$ 494,62<text:s/></text:p>
          </table:table-cell>
          <table:table-cell office:value-type="currency" office:value="1483.86" table:formula="of:=ROUND([.F535]*[.D535];2)" table:style-name="ce40">
            <text:p><text:s/>R$ 1.483,86<text:s/></text:p>
          </table:table-cell>
          <table:table-cell table:style-name="ce1"/>
          <table:table-cell office:value-type="currency" office:value="1483.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6]" table:style-name="ce41">
            <text:p><text:s/>R$ 1.483,86<text:s/></text:p>
          </table:table-cell>
          <table:table-cell office:value-type="currency" office:value="0" table:formula="of:=[.I535]-[.G53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1.71</text:p>
          </table:table-cell>
          <table:table-cell office:value-type="string" table:style-name="ce141">
            <text:p>PORTA EM MADEIRA 1A CORRER / GUARNIÇÃO 15CM/ ALIZAR.</text:p>
          </table:table-cell>
          <table:table-cell office:value-type="string" table:style-name="ce36">
            <text:p>M2</text:p>
          </table:table-cell>
          <table:table-cell office:value-type="float" office:value="3.86" table:style-name="ce91">
            <text:p>3,86</text:p>
          </table:table-cell>
          <table:table-cell office:value-type="currency" office:value="575.254873175108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7]" table:style-name="ce38">
            <text:p><text:s/>R$ 575,254873175108<text:s/></text:p>
          </table:table-cell>
          <table:table-cell office:value-type="currency" office:value="705.32" table:formula="of:=ROUND([.E536]*(1+[.$G$4]);2)" table:style-name="ce39">
            <text:p><text:s/>R$ 705,32<text:s/></text:p>
          </table:table-cell>
          <table:table-cell office:value-type="currency" office:value="2722.54" table:formula="of:=ROUND([.F536]*[.D536];2)" table:style-name="ce40">
            <text:p><text:s/>R$ 2.722,54<text:s/></text:p>
          </table:table-cell>
          <table:table-cell table:style-name="ce1"/>
          <table:table-cell office:value-type="currency" office:value="2722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7]" table:style-name="ce41">
            <text:p><text:s/>R$ 2.722,54<text:s/></text:p>
          </table:table-cell>
          <table:table-cell office:value-type="currency" office:value="0" table:formula="of:=[.I536]-[.G53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2.01.72</text:p>
          </table:table-cell>
          <table:table-cell office:value-type="string" table:style-name="ce141">
            <text:p>PORTA DE ENROLAR AUTOMATIZADA, EM CHAPA DE AÇO GALVANIZADA MICROPERFURADA, COM PINTURA ELETROSTÁTICA, COM CONTROLE REMOTO</text:p>
          </table:table-cell>
          <table:table-cell office:value-type="string" table:style-name="ce36">
            <text:p>M2</text:p>
          </table:table-cell>
          <table:table-cell office:value-type="float" office:value="113.1207" table:style-name="ce95">
            <text:p>113,1207</text:p>
          </table:table-cell>
          <table:table-cell office:value-type="currency" office:value="522.045510154147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8]" table:style-name="ce38">
            <text:p><text:s/>R$ 522,045510154147<text:s/></text:p>
          </table:table-cell>
          <table:table-cell office:value-type="currency" office:value="640.08000000000004" table:formula="of:=ROUND([.E537]*(1+[.$G$4]);2)" table:style-name="ce39">
            <text:p><text:s/>R$ 640,08<text:s/></text:p>
          </table:table-cell>
          <table:table-cell office:value-type="currency" office:value="72406.3" table:formula="of:=ROUND([.F537]*[.D537];2)" table:style-name="ce40">
            <text:p><text:s/>R$ 72.406,30<text:s/></text:p>
          </table:table-cell>
          <table:table-cell table:style-name="ce1"/>
          <table:table-cell office:value-type="currency" office:value="72406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8]" table:style-name="ce41">
            <text:p><text:s/>R$ 72.406,30<text:s/></text:p>
          </table:table-cell>
          <table:table-cell office:value-type="currency" office:value="0" table:formula="of:=[.I537]-[.G53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1.73</text:p>
          </table:table-cell>
          <table:table-cell office:value-type="string" table:style-name="ce141">
            <text:p>CAIXILHO EM ALUMÍNIO TIPO VENEZIANA, SOB MEDIDA</text:p>
          </table:table-cell>
          <table:table-cell office:value-type="string" table:style-name="ce36">
            <text:p>M2</text:p>
          </table:table-cell>
          <table:table-cell office:value-type="float" office:value="11.5595" table:style-name="ce95">
            <text:p>11,5595</text:p>
          </table:table-cell>
          <table:table-cell office:value-type="currency" office:value="1060.15822526710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39]" table:style-name="ce38">
            <text:p><text:s/>R$ 1.060,158225267110<text:s/></text:p>
          </table:table-cell>
          <table:table-cell office:value-type="currency" office:value="1299.8599999999999" table:formula="of:=ROUND([.E538]*(1+[.$G$4]);2)" table:style-name="ce39">
            <text:p><text:s/>R$ 1.299,86<text:s/></text:p>
          </table:table-cell>
          <table:table-cell office:value-type="currency" office:value="15025.73" table:formula="of:=ROUND([.F538]*[.D538];2)" table:style-name="ce40">
            <text:p><text:s/>R$ 15.025,73<text:s/></text:p>
          </table:table-cell>
          <table:table-cell table:style-name="ce1"/>
          <table:table-cell office:value-type="currency" office:value="15025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39]" table:style-name="ce41">
            <text:p><text:s/>R$ 15.025,73<text:s/></text:p>
          </table:table-cell>
          <table:table-cell office:value-type="currency" office:value="0" table:formula="of:=[.I538]-[.G53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1.74</text:p>
          </table:table-cell>
          <table:table-cell office:value-type="string" table:style-name="ce141">
            <text:p>CAIXILHO EM ALUMÍNIO TIPO VENEZIANA, SOB MEDIDA</text:p>
          </table:table-cell>
          <table:table-cell office:value-type="string" table:style-name="ce36">
            <text:p>M2</text:p>
          </table:table-cell>
          <table:table-cell office:value-type="float" office:value="7.7049999999999992" table:style-name="ce95">
            <text:p>7,7050</text:p>
          </table:table-cell>
          <table:table-cell office:value-type="currency" office:value="1060.15822526710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0]" table:style-name="ce38">
            <text:p><text:s/>R$ 1.060,158225267110<text:s/></text:p>
          </table:table-cell>
          <table:table-cell office:value-type="currency" office:value="1299.8599999999999" table:formula="of:=ROUND([.E539]*(1+[.$G$4]);2)" table:style-name="ce39">
            <text:p><text:s/>R$ 1.299,86<text:s/></text:p>
          </table:table-cell>
          <table:table-cell office:value-type="currency" office:value="10015.42" table:formula="of:=ROUND([.F539]*[.D539];2)" table:style-name="ce40">
            <text:p><text:s/>R$ 10.015,42<text:s/></text:p>
          </table:table-cell>
          <table:table-cell table:style-name="ce1"/>
          <table:table-cell office:value-type="currency" office:value="10015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0]" table:style-name="ce41">
            <text:p><text:s/>R$ 10.015,42<text:s/></text:p>
          </table:table-cell>
          <table:table-cell office:value-type="currency" office:value="0" table:formula="of:=[.I539]-[.G53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1.75</text:p>
          </table:table-cell>
          <table:table-cell office:value-type="string" table:style-name="ce141">
            <text:p>PORTA DE ENTRADA DE ABRIR EM ALUMÍNIO, SOB MEDIDA</text:p>
          </table:table-cell>
          <table:table-cell office:value-type="string" table:style-name="ce36">
            <text:p>M2</text:p>
          </table:table-cell>
          <table:table-cell office:value-type="float" office:value="2.52" table:style-name="ce91">
            <text:p>2,52</text:p>
          </table:table-cell>
          <table:table-cell office:value-type="currency" office:value="834.344670092162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1]" table:style-name="ce38">
            <text:p><text:s/>R$ 834,344670092162<text:s/></text:p>
          </table:table-cell>
          <table:table-cell office:value-type="currency" office:value="1022.99" table:formula="of:=ROUND([.E540]*(1+[.$G$4]);2)" table:style-name="ce39">
            <text:p><text:s/>R$ 1.022,99<text:s/></text:p>
          </table:table-cell>
          <table:table-cell office:value-type="currency" office:value="2577.9299999999998" table:formula="of:=ROUND([.F540]*[.D540];2)" table:style-name="ce40">
            <text:p><text:s/>R$ 2.577,93<text:s/></text:p>
          </table:table-cell>
          <table:table-cell table:style-name="ce1"/>
          <table:table-cell office:value-type="currency" office:value="2577.92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1]" table:style-name="ce41">
            <text:p><text:s/>R$ 2.577,93<text:s/></text:p>
          </table:table-cell>
          <table:table-cell office:value-type="currency" office:value="0" table:formula="of:=[.I540]-[.G54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2.02</text:p>
          </table:table-cell>
          <table:table-cell office:value-type="string" table:style-name="ce146">
            <text:p>JANEL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2]" table:style-name="ce41">
            <text:p><text:s/>R$ -<text:s text:c="3"/></text:p>
          </table:table-cell>
          <table:table-cell office:value-type="currency" office:value="0" table:formula="of:=[.I541]-[.G54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1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3.11" table:style-name="ce91">
            <text:p>3,11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3]" table:style-name="ce38">
            <text:p><text:s/>R$ 1.084,454775303810<text:s/></text:p>
          </table:table-cell>
          <table:table-cell office:value-type="currency" office:value="1329.65" table:formula="of:=ROUND([.E542]*(1+[.$G$4]);2)" table:style-name="ce39">
            <text:p><text:s/>R$ 1.329,65<text:s/></text:p>
          </table:table-cell>
          <table:table-cell office:value-type="currency" office:value="4135.21" table:formula="of:=ROUND([.F542]*[.D542];2)" table:style-name="ce40">
            <text:p><text:s/>R$ 4.135,21<text:s/></text:p>
          </table:table-cell>
          <table:table-cell table:style-name="ce1"/>
          <table:table-cell office:value-type="currency" office:value="4135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3]" table:style-name="ce41">
            <text:p><text:s/>R$ 4.135,21<text:s/></text:p>
          </table:table-cell>
          <table:table-cell office:value-type="currency" office:value="0" table:formula="of:=[.I542]-[.G54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2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11.74" table:style-name="ce91">
            <text:p>11,74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4]" table:style-name="ce38">
            <text:p><text:s/>R$ 1.084,454775303810<text:s/></text:p>
          </table:table-cell>
          <table:table-cell office:value-type="currency" office:value="1329.65" table:formula="of:=ROUND([.E543]*(1+[.$G$4]);2)" table:style-name="ce39">
            <text:p><text:s/>R$ 1.329,65<text:s/></text:p>
          </table:table-cell>
          <table:table-cell office:value-type="currency" office:value="15610.09" table:formula="of:=ROUND([.F543]*[.D543];2)" table:style-name="ce40">
            <text:p><text:s/>R$ 15.610,09<text:s/></text:p>
          </table:table-cell>
          <table:table-cell table:style-name="ce1"/>
          <table:table-cell office:value-type="currency" office:value="15610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4]" table:style-name="ce41">
            <text:p><text:s/>R$ 15.610,09<text:s/></text:p>
          </table:table-cell>
          <table:table-cell office:value-type="currency" office:value="0" table:formula="of:=[.I543]-[.G54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3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12.88" table:style-name="ce91">
            <text:p>12,88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5]" table:style-name="ce38">
            <text:p><text:s/>R$ 1.084,454775303810<text:s/></text:p>
          </table:table-cell>
          <table:table-cell office:value-type="currency" office:value="1329.65" table:formula="of:=ROUND([.E544]*(1+[.$G$4]);2)" table:style-name="ce39">
            <text:p><text:s/>R$ 1.329,65<text:s/></text:p>
          </table:table-cell>
          <table:table-cell office:value-type="currency" office:value="17125.89" table:formula="of:=ROUND([.F544]*[.D544];2)" table:style-name="ce40">
            <text:p><text:s/>R$ 17.125,89<text:s/></text:p>
          </table:table-cell>
          <table:table-cell table:style-name="ce1"/>
          <table:table-cell office:value-type="currency" office:value="17125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5]" table:style-name="ce41">
            <text:p><text:s/>R$ 17.125,89<text:s/></text:p>
          </table:table-cell>
          <table:table-cell office:value-type="currency" office:value="0" table:formula="of:=[.I544]-[.G54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4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7.41" table:style-name="ce91">
            <text:p>7,41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6]" table:style-name="ce38">
            <text:p><text:s/>R$ 1.084,454775303810<text:s/></text:p>
          </table:table-cell>
          <table:table-cell office:value-type="currency" office:value="1329.65" table:formula="of:=ROUND([.E545]*(1+[.$G$4]);2)" table:style-name="ce39">
            <text:p><text:s/>R$ 1.329,65<text:s/></text:p>
          </table:table-cell>
          <table:table-cell office:value-type="currency" office:value="9852.7099999999991" table:formula="of:=ROUND([.F545]*[.D545];2)" table:style-name="ce40">
            <text:p><text:s/>R$ 9.852,71<text:s/></text:p>
          </table:table-cell>
          <table:table-cell table:style-name="ce1"/>
          <table:table-cell office:value-type="currency" office:value="9852.70999999999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6]" table:style-name="ce41">
            <text:p><text:s/>R$ 9.852,71<text:s/></text:p>
          </table:table-cell>
          <table:table-cell office:value-type="currency" office:value="0" table:formula="of:=[.I545]-[.G54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5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5.66" table:style-name="ce91">
            <text:p>5,66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7]" table:style-name="ce38">
            <text:p><text:s/>R$ 1.084,454775303810<text:s/></text:p>
          </table:table-cell>
          <table:table-cell office:value-type="currency" office:value="1329.65" table:formula="of:=ROUND([.E546]*(1+[.$G$4]);2)" table:style-name="ce39">
            <text:p><text:s/>R$ 1.329,65<text:s/></text:p>
          </table:table-cell>
          <table:table-cell office:value-type="currency" office:value="7525.82" table:formula="of:=ROUND([.F546]*[.D546];2)" table:style-name="ce40">
            <text:p><text:s/>R$ 7.525,82<text:s/></text:p>
          </table:table-cell>
          <table:table-cell table:style-name="ce1"/>
          <table:table-cell office:value-type="currency" office:value="7525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7]" table:style-name="ce41">
            <text:p><text:s/>R$ 7.525,82<text:s/></text:p>
          </table:table-cell>
          <table:table-cell office:value-type="currency" office:value="0" table:formula="of:=[.I546]-[.G54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6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4.8600000000000003" table:style-name="ce91">
            <text:p>4,86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8]" table:style-name="ce38">
            <text:p><text:s/>R$ 1.084,454775303810<text:s/></text:p>
          </table:table-cell>
          <table:table-cell office:value-type="currency" office:value="1329.65" table:formula="of:=ROUND([.E547]*(1+[.$G$4]);2)" table:style-name="ce39">
            <text:p><text:s/>R$ 1.329,65<text:s/></text:p>
          </table:table-cell>
          <table:table-cell office:value-type="currency" office:value="6462.1" table:formula="of:=ROUND([.F547]*[.D547];2)" table:style-name="ce40">
            <text:p><text:s/>R$ 6.462,10<text:s/></text:p>
          </table:table-cell>
          <table:table-cell table:style-name="ce1"/>
          <table:table-cell office:value-type="currency" office:value="6462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8]" table:style-name="ce41">
            <text:p><text:s/>R$ 6.462,10<text:s/></text:p>
          </table:table-cell>
          <table:table-cell office:value-type="currency" office:value="0" table:formula="of:=[.I547]-[.G54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7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12.83" table:style-name="ce91">
            <text:p>12,83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49]" table:style-name="ce38">
            <text:p><text:s/>R$ 1.084,454775303810<text:s/></text:p>
          </table:table-cell>
          <table:table-cell office:value-type="currency" office:value="1329.65" table:formula="of:=ROUND([.E548]*(1+[.$G$4]);2)" table:style-name="ce39">
            <text:p><text:s/>R$ 1.329,65<text:s/></text:p>
          </table:table-cell>
          <table:table-cell office:value-type="currency" office:value="17059.41" table:formula="of:=ROUND([.F548]*[.D548];2)" table:style-name="ce40">
            <text:p><text:s/>R$ 17.059,41<text:s/></text:p>
          </table:table-cell>
          <table:table-cell table:style-name="ce1"/>
          <table:table-cell office:value-type="currency" office:value="17059.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49]" table:style-name="ce41">
            <text:p><text:s/>R$ 17.059,41<text:s/></text:p>
          </table:table-cell>
          <table:table-cell office:value-type="currency" office:value="0" table:formula="of:=[.I548]-[.G54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8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6.43" table:style-name="ce91">
            <text:p>6,43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0]" table:style-name="ce38">
            <text:p><text:s/>R$ 1.084,454775303810<text:s/></text:p>
          </table:table-cell>
          <table:table-cell office:value-type="currency" office:value="1329.65" table:formula="of:=ROUND([.E549]*(1+[.$G$4]);2)" table:style-name="ce39">
            <text:p><text:s/>R$ 1.329,65<text:s/></text:p>
          </table:table-cell>
          <table:table-cell office:value-type="currency" office:value="8549.65" table:formula="of:=ROUND([.F549]*[.D549];2)" table:style-name="ce40">
            <text:p><text:s/>R$ 8.549,65<text:s/></text:p>
          </table:table-cell>
          <table:table-cell table:style-name="ce1"/>
          <table:table-cell office:value-type="currency" office:value="8549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0]" table:style-name="ce41">
            <text:p><text:s/>R$ 8.549,65<text:s/></text:p>
          </table:table-cell>
          <table:table-cell office:value-type="currency" office:value="0" table:formula="of:=[.I549]-[.G54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09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5.18" table:style-name="ce91">
            <text:p>5,18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1]" table:style-name="ce38">
            <text:p><text:s/>R$ 1.084,454775303810<text:s/></text:p>
          </table:table-cell>
          <table:table-cell office:value-type="currency" office:value="1329.65" table:formula="of:=ROUND([.E550]*(1+[.$G$4]);2)" table:style-name="ce39">
            <text:p><text:s/>R$ 1.329,65<text:s/></text:p>
          </table:table-cell>
          <table:table-cell office:value-type="currency" office:value="6887.59" table:formula="of:=ROUND([.F550]*[.D550];2)" table:style-name="ce40">
            <text:p><text:s/>R$ 6.887,59<text:s/></text:p>
          </table:table-cell>
          <table:table-cell table:style-name="ce1"/>
          <table:table-cell office:value-type="currency" office:value="6887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1]" table:style-name="ce41">
            <text:p><text:s/>R$ 6.887,59<text:s/></text:p>
          </table:table-cell>
          <table:table-cell office:value-type="currency" office:value="0" table:formula="of:=[.I550]-[.G55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10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6.66" table:style-name="ce91">
            <text:p>6,66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2]" table:style-name="ce38">
            <text:p><text:s/>R$ 1.084,454775303810<text:s/></text:p>
          </table:table-cell>
          <table:table-cell office:value-type="currency" office:value="1329.65" table:formula="of:=ROUND([.E551]*(1+[.$G$4]);2)" table:style-name="ce39">
            <text:p><text:s/>R$ 1.329,65<text:s/></text:p>
          </table:table-cell>
          <table:table-cell office:value-type="currency" office:value="8855.4699999999993" table:formula="of:=ROUND([.F551]*[.D551];2)" table:style-name="ce40">
            <text:p><text:s/>R$ 8.855,47<text:s/></text:p>
          </table:table-cell>
          <table:table-cell table:style-name="ce1"/>
          <table:table-cell office:value-type="currency" office:value="8855.46999999999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2]" table:style-name="ce41">
            <text:p><text:s/>R$ 8.855,47<text:s/></text:p>
          </table:table-cell>
          <table:table-cell office:value-type="currency" office:value="0" table:formula="of:=[.I551]-[.G551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2.02.11</text:p>
          </table:table-cell>
          <table:table-cell office:value-type="string" table:style-name="ce141">
            <text:p>PAINEL EM VIDRO TEMPERADO 10MM NA COR VERDE, COM FIXAÇÃO DO TIPO SPIDER GLASS EM PILARES CILÍNDRICOS DE AÇO CARBONO Ø=60MM E JUNTAS EM SILICONE DE VEDAÇÃO INCOLOR DE 10MM (H=3,7M; L=6,38M)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6695.4408286436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3]" table:style-name="ce38">
            <text:p><text:s/>R$ 16.695,440828643700<text:s/></text:p>
          </table:table-cell>
          <table:table-cell office:value-type="currency" office:value="20470.28" table:formula="of:=ROUND([.E552]*(1+[.$G$4]);2)" table:style-name="ce39">
            <text:p><text:s/>R$ 20.470,28<text:s/></text:p>
          </table:table-cell>
          <table:table-cell office:value-type="currency" office:value="20470.28" table:formula="of:=ROUND([.F552]*[.D552];2)" table:style-name="ce40">
            <text:p><text:s/>R$ 20.470,28<text:s/></text:p>
          </table:table-cell>
          <table:table-cell table:style-name="ce1"/>
          <table:table-cell office:value-type="currency" office:value="20470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3]" table:style-name="ce41">
            <text:p><text:s/>R$ 20.470,28<text:s/></text:p>
          </table:table-cell>
          <table:table-cell office:value-type="currency" office:value="0" table:formula="of:=[.I552]-[.G55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12</text:p>
          </table:table-cell>
          <table:table-cell office:value-type="string" table:style-name="ce141">
            <text:p>CAIXILHO EM ALUMÍNIO PARA PELE DE VIDRO, TIPO FACHADA</text:p>
          </table:table-cell>
          <table:table-cell office:value-type="string" table:style-name="ce36">
            <text:p>M2</text:p>
          </table:table-cell>
          <table:table-cell office:value-type="float" office:value="34.6" table:style-name="ce91">
            <text:p>34,60</text:p>
          </table:table-cell>
          <table:table-cell office:value-type="currency" office:value="1084.45477530380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4]" table:style-name="ce38">
            <text:p><text:s/>R$ 1.084,454775303810<text:s/></text:p>
          </table:table-cell>
          <table:table-cell office:value-type="currency" office:value="1329.65" table:formula="of:=ROUND([.E553]*(1+[.$G$4]);2)" table:style-name="ce39">
            <text:p><text:s/>R$ 1.329,65<text:s/></text:p>
          </table:table-cell>
          <table:table-cell office:value-type="currency" office:value="46005.89" table:formula="of:=ROUND([.F553]*[.D553];2)" table:style-name="ce40">
            <text:p><text:s/>R$ 46.005,89<text:s/></text:p>
          </table:table-cell>
          <table:table-cell table:style-name="ce1"/>
          <table:table-cell office:value-type="currency" office:value="46005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4]" table:style-name="ce41">
            <text:p><text:s/>R$ 46.005,89<text:s/></text:p>
          </table:table-cell>
          <table:table-cell office:value-type="currency" office:value="0" table:formula="of:=[.I553]-[.G55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2.13</text:p>
          </table:table-cell>
          <table:table-cell office:value-type="string" table:style-name="ce141">
            <text:p>CAIXILHO EM ALUMÍNIO FIXO, TIPO FACHADA</text:p>
          </table:table-cell>
          <table:table-cell office:value-type="string" table:style-name="ce36">
            <text:p>M2</text:p>
          </table:table-cell>
          <table:table-cell office:value-type="float" office:value="6.55" table:style-name="ce91">
            <text:p>6,55</text:p>
          </table:table-cell>
          <table:table-cell office:value-type="currency" office:value="740.698148601255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5]" table:style-name="ce38">
            <text:p><text:s/>R$ 740,698148601256<text:s/></text:p>
          </table:table-cell>
          <table:table-cell office:value-type="currency" office:value="908.17" table:formula="of:=ROUND([.E554]*(1+[.$G$4]);2)" table:style-name="ce39">
            <text:p><text:s/>R$ 908,17<text:s/></text:p>
          </table:table-cell>
          <table:table-cell office:value-type="currency" office:value="5948.51" table:formula="of:=ROUND([.F554]*[.D554];2)" table:style-name="ce40">
            <text:p><text:s/>R$ 5.948,51<text:s/></text:p>
          </table:table-cell>
          <table:table-cell table:style-name="ce1"/>
          <table:table-cell office:value-type="currency" office:value="5948.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5]" table:style-name="ce41">
            <text:p><text:s/>R$ 5.948,51<text:s/></text:p>
          </table:table-cell>
          <table:table-cell office:value-type="currency" office:value="0" table:formula="of:=[.I554]-[.G55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2.14</text:p>
          </table:table-cell>
          <table:table-cell office:value-type="string" table:style-name="ce141">
            <text:p>CAIXILHO EM ALUMÍNIO TIPO VENEZIANA, SOB MEDIDA</text:p>
          </table:table-cell>
          <table:table-cell office:value-type="string" table:style-name="ce36">
            <text:p>M2</text:p>
          </table:table-cell>
          <table:table-cell office:value-type="float" office:value="1.3999999999999986" table:style-name="ce91">
            <text:p>1,40</text:p>
          </table:table-cell>
          <table:table-cell office:value-type="currency" office:value="1060.15822526710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6]" table:style-name="ce38">
            <text:p><text:s/>R$ 1.060,158225267110<text:s/></text:p>
          </table:table-cell>
          <table:table-cell office:value-type="currency" office:value="1299.8599999999999" table:formula="of:=ROUND([.E555]*(1+[.$G$4]);2)" table:style-name="ce39">
            <text:p><text:s/>R$ 1.299,86<text:s/></text:p>
          </table:table-cell>
          <table:table-cell office:value-type="currency" office:value="1819.8" table:formula="of:=ROUND([.F555]*[.D555];2)" table:style-name="ce40">
            <text:p><text:s/>R$ 1.819,80<text:s/></text:p>
          </table:table-cell>
          <table:table-cell table:style-name="ce1"/>
          <table:table-cell office:value-type="currency" office:value="1819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6]" table:style-name="ce41">
            <text:p><text:s/>R$ 1.819,80<text:s/></text:p>
          </table:table-cell>
          <table:table-cell office:value-type="currency" office:value="0" table:formula="of:=[.I555]-[.G55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2.02.15</text:p>
          </table:table-cell>
          <table:table-cell office:value-type="string" table:style-name="ce141">
            <text:p>TELA DE PROTEÇÃO TIPO MOSQUITEIRA EM AÇO GALVANIZADO, COM REQUADRO EM PERFIS DE FERRO</text:p>
          </table:table-cell>
          <table:table-cell office:value-type="string" table:style-name="ce36">
            <text:p>M2</text:p>
          </table:table-cell>
          <table:table-cell office:value-type="float" office:value="1.4" table:style-name="ce91">
            <text:p>1,40</text:p>
          </table:table-cell>
          <table:table-cell office:value-type="currency" office:value="776.372237174781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7]" table:style-name="ce38">
            <text:p><text:s/>R$ 776,372237174782<text:s/></text:p>
          </table:table-cell>
          <table:table-cell office:value-type="currency" office:value="951.91" table:formula="of:=ROUND([.E556]*(1+[.$G$4]);2)" table:style-name="ce39">
            <text:p><text:s/>R$ 951,91<text:s/></text:p>
          </table:table-cell>
          <table:table-cell office:value-type="currency" office:value="1332.67" table:formula="of:=ROUND([.F556]*[.D556];2)" table:style-name="ce40">
            <text:p><text:s/>R$ 1.332,67<text:s/></text:p>
          </table:table-cell>
          <table:table-cell table:style-name="ce1"/>
          <table:table-cell office:value-type="currency" office:value="1332.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7]" table:style-name="ce41">
            <text:p><text:s/>R$ 1.332,67<text:s/></text:p>
          </table:table-cell>
          <table:table-cell office:value-type="currency" office:value="0" table:formula="of:=[.I556]-[.G55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2.02.16</text:p>
          </table:table-cell>
          <table:table-cell office:value-type="string" table:style-name="ce141">
            <text:p>CAIXILHO EM ALUMÍNIO TIPO VENEZIANA, SOB MEDIDA</text:p>
          </table:table-cell>
          <table:table-cell office:value-type="string" table:style-name="ce36">
            <text:p>M2</text:p>
          </table:table-cell>
          <table:table-cell office:value-type="float" office:value="167.36" table:style-name="ce91">
            <text:p>167,36</text:p>
          </table:table-cell>
          <table:table-cell office:value-type="currency" office:value="1060.15822526710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58]" table:style-name="ce38">
            <text:p><text:s/>R$ 1.060,158225267110<text:s/></text:p>
          </table:table-cell>
          <table:table-cell office:value-type="currency" office:value="1299.8599999999999" table:formula="of:=ROUND([.E557]*(1+[.$G$4]);2)" table:style-name="ce39">
            <text:p><text:s/>R$ 1.299,86<text:s/></text:p>
          </table:table-cell>
          <table:table-cell office:value-type="currency" office:value="217544.57" table:formula="of:=ROUND([.F557]*[.D557];2)" table:style-name="ce40">
            <text:p><text:s/>R$ 217.544,57<text:s/></text:p>
          </table:table-cell>
          <table:table-cell table:style-name="ce1"/>
          <table:table-cell office:value-type="currency" office:value="217544.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8]" table:style-name="ce41">
            <text:p><text:s/>R$ 217.544,57<text:s/></text:p>
          </table:table-cell>
          <table:table-cell office:value-type="currency" office:value="0" table:formula="of:=[.I557]-[.G55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3</text:p>
          </table:table-cell>
          <table:table-cell office:value-type="string" table:style-name="ce140">
            <text:p>DOM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59]" table:style-name="ce41">
            <text:p><text:s/>R$ -<text:s text:c="3"/></text:p>
          </table:table-cell>
          <table:table-cell office:value-type="currency" office:value="0" table:formula="of:=[.I558]-[.G55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3.01</text:p>
          </table:table-cell>
          <table:table-cell office:value-type="string" table:style-name="ce141">
            <text:p>DOMOS ACRÍLICO PARA ILUMINAÇÃO E VENTILAÇÃO</text:p>
          </table:table-cell>
          <table:table-cell office:value-type="string" table:style-name="ce36">
            <text:p>M2</text:p>
          </table:table-cell>
          <table:table-cell office:value-type="float" office:value="71.66" table:style-name="ce91">
            <text:p>71,66</text:p>
          </table:table-cell>
          <table:table-cell office:value-type="currency" office:value="515.292390506483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0]" table:style-name="ce38">
            <text:p><text:s/>R$ 515,292390506484<text:s/></text:p>
          </table:table-cell>
          <table:table-cell office:value-type="currency" office:value="631.79999999999995" table:formula="of:=ROUND([.E559]*(1+[.$G$4]);2)" table:style-name="ce39">
            <text:p><text:s/>R$ 631,80<text:s/></text:p>
          </table:table-cell>
          <table:table-cell office:value-type="currency" office:value="45274.79" table:formula="of:=ROUND([.F559]*[.D559];2)" table:style-name="ce40">
            <text:p><text:s/>R$ 45.274,79<text:s/></text:p>
          </table:table-cell>
          <table:table-cell table:style-name="ce1"/>
          <table:table-cell office:value-type="currency" office:value="45274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0]" table:style-name="ce41">
            <text:p><text:s/>R$ 45.274,79<text:s/></text:p>
          </table:table-cell>
          <table:table-cell office:value-type="currency" office:value="0" table:formula="of:=[.I559]-[.G55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4</text:p>
          </table:table-cell>
          <table:table-cell office:value-type="string" table:style-name="ce140">
            <text:p>VIDROS E POLICARBONAT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1]" table:style-name="ce41">
            <text:p><text:s/>R$ -<text:s text:c="3"/></text:p>
          </table:table-cell>
          <table:table-cell office:value-type="currency" office:value="0" table:formula="of:=[.I560]-[.G56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4.01</text:p>
          </table:table-cell>
          <table:table-cell office:value-type="string" table:style-name="ce141">
            <text:p>ESPELHO COMUM DE 3 MM COM MOLDURA EM ALUMÍNIO</text:p>
          </table:table-cell>
          <table:table-cell office:value-type="string" table:style-name="ce36">
            <text:p>M2</text:p>
          </table:table-cell>
          <table:table-cell office:value-type="float" office:value="65.92" table:style-name="ce91">
            <text:p>65,92</text:p>
          </table:table-cell>
          <table:table-cell office:value-type="currency" office:value="756.259685180654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2]" table:style-name="ce38">
            <text:p><text:s/>R$ 756,259685180654<text:s/></text:p>
          </table:table-cell>
          <table:table-cell office:value-type="currency" office:value="927.25" table:formula="of:=ROUND([.E561]*(1+[.$G$4]);2)" table:style-name="ce39">
            <text:p><text:s/>R$ 927,25<text:s/></text:p>
          </table:table-cell>
          <table:table-cell office:value-type="currency" office:value="61124.32" table:formula="of:=ROUND([.F561]*[.D561];2)" table:style-name="ce40">
            <text:p><text:s/>R$ 61.124,32<text:s/></text:p>
          </table:table-cell>
          <table:table-cell table:style-name="ce1"/>
          <table:table-cell office:value-type="currency" office:value="61124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2]" table:style-name="ce41">
            <text:p><text:s/>R$ 61.124,32<text:s/></text:p>
          </table:table-cell>
          <table:table-cell office:value-type="currency" office:value="0" table:formula="of:=[.I561]-[.G56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4.02</text:p>
          </table:table-cell>
          <table:table-cell office:value-type="string" table:style-name="ce141">
            <text:p>INSTALAÇÃO DE VIDRO TEMPERADO, E = 6 MM, ENCAIXADO EM PERFIL U. AF_01/2021_PS</text:p>
          </table:table-cell>
          <table:table-cell office:value-type="string" table:style-name="ce36">
            <text:p>M2</text:p>
          </table:table-cell>
          <table:table-cell office:value-type="float" office:value="43.21" table:style-name="ce91">
            <text:p>43,21</text:p>
          </table:table-cell>
          <table:table-cell office:value-type="currency" office:value="327.281624663567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3]" table:style-name="ce38">
            <text:p><text:s/>R$ 327,281624663567<text:s/></text:p>
          </table:table-cell>
          <table:table-cell office:value-type="currency" office:value="401.28" table:formula="of:=ROUND([.E562]*(1+[.$G$4]);2)" table:style-name="ce39">
            <text:p><text:s/>R$ 401,28<text:s/></text:p>
          </table:table-cell>
          <table:table-cell office:value-type="currency" office:value="17339.310000000001" table:formula="of:=ROUND([.F562]*[.D562];2)" table:style-name="ce40">
            <text:p><text:s/>R$ 17.339,31<text:s/></text:p>
          </table:table-cell>
          <table:table-cell table:style-name="ce1"/>
          <table:table-cell office:value-type="currency" office:value="17339.31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3]" table:style-name="ce41">
            <text:p><text:s/>R$ 17.339,31<text:s/></text:p>
          </table:table-cell>
          <table:table-cell office:value-type="currency" office:value="0" table:formula="of:=[.I562]-[.G56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4.03</text:p>
          </table:table-cell>
          <table:table-cell office:value-type="string" table:style-name="ce141">
            <text:p>INSTALAÇÃO DE VIDRO TEMPERADO, E = 8 MM, ENCAIXADO EM PERFIL U. AF_01/2021_PS</text:p>
          </table:table-cell>
          <table:table-cell office:value-type="string" table:style-name="ce36">
            <text:p>M2</text:p>
          </table:table-cell>
          <table:table-cell office:value-type="float" office:value="20.85" table:style-name="ce91">
            <text:p>20,85</text:p>
          </table:table-cell>
          <table:table-cell office:value-type="currency" office:value="381.363673436098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4]" table:style-name="ce38">
            <text:p><text:s/>R$ 381,363673436098<text:s/></text:p>
          </table:table-cell>
          <table:table-cell office:value-type="currency" office:value="467.59" table:formula="of:=ROUND([.E563]*(1+[.$G$4]);2)" table:style-name="ce39">
            <text:p><text:s/>R$ 467,59<text:s/></text:p>
          </table:table-cell>
          <table:table-cell office:value-type="currency" office:value="9749.25" table:formula="of:=ROUND([.F563]*[.D563];2)" table:style-name="ce40">
            <text:p><text:s/>R$ 9.749,25<text:s/></text:p>
          </table:table-cell>
          <table:table-cell table:style-name="ce1"/>
          <table:table-cell office:value-type="currency" office:value="9749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4]" table:style-name="ce41">
            <text:p><text:s/>R$ 9.749,25<text:s/></text:p>
          </table:table-cell>
          <table:table-cell office:value-type="currency" office:value="0" table:formula="of:=[.I563]-[.G56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4.04</text:p>
          </table:table-cell>
          <table:table-cell office:value-type="string" table:style-name="ce141">
            <text:p>INSTALAÇÃO DE VIDRO LAMINADO, E = 8 MM (4+4), ENCAIXADO EM PERFIL U. AF_01/2021_PS</text:p>
          </table:table-cell>
          <table:table-cell office:value-type="string" table:style-name="ce36">
            <text:p>M2</text:p>
          </table:table-cell>
          <table:table-cell office:value-type="float" office:value="117.57" table:style-name="ce91">
            <text:p>117,57</text:p>
          </table:table-cell>
          <table:table-cell office:value-type="currency" office:value="815.267922681673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5]" table:style-name="ce38">
            <text:p><text:s/>R$ 815,267922681674<text:s/></text:p>
          </table:table-cell>
          <table:table-cell office:value-type="currency" office:value="999.6" table:formula="of:=ROUND([.E564]*(1+[.$G$4]);2)" table:style-name="ce39">
            <text:p><text:s/>R$ 999,60<text:s/></text:p>
          </table:table-cell>
          <table:table-cell office:value-type="currency" office:value="117522.97" table:formula="of:=ROUND([.F564]*[.D564];2)" table:style-name="ce40">
            <text:p><text:s/>R$ 117.522,97<text:s/></text:p>
          </table:table-cell>
          <table:table-cell table:style-name="ce1"/>
          <table:table-cell office:value-type="currency" office:value="117522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5]" table:style-name="ce41">
            <text:p><text:s/>R$ 117.522,97<text:s/></text:p>
          </table:table-cell>
          <table:table-cell office:value-type="currency" office:value="0" table:formula="of:=[.I564]-[.G56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4.05</text:p>
          </table:table-cell>
          <table:table-cell office:value-type="string" table:style-name="ce141">
            <text:p>VIDRO LAMINADO TEMPERADO INCOLOR DE 16 MM</text:p>
          </table:table-cell>
          <table:table-cell office:value-type="string" table:style-name="ce36">
            <text:p>M2</text:p>
          </table:table-cell>
          <table:table-cell office:value-type="float" office:value="39.979999999999997" table:style-name="ce91">
            <text:p>39,98</text:p>
          </table:table-cell>
          <table:table-cell office:value-type="currency" office:value="962.07487154391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6]" table:style-name="ce38">
            <text:p><text:s/>R$ 962,074871543920<text:s/></text:p>
          </table:table-cell>
          <table:table-cell office:value-type="currency" office:value="1179.5999999999999" table:formula="of:=ROUND([.E565]*(1+[.$G$4]);2)" table:style-name="ce39">
            <text:p><text:s/>R$ 1.179,60<text:s/></text:p>
          </table:table-cell>
          <table:table-cell office:value-type="currency" office:value="47160.41" table:formula="of:=ROUND([.F565]*[.D565];2)" table:style-name="ce40">
            <text:p><text:s/>R$ 47.160,41<text:s/></text:p>
          </table:table-cell>
          <table:table-cell table:style-name="ce1"/>
          <table:table-cell office:value-type="currency" office:value="47160.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6]" table:style-name="ce41">
            <text:p><text:s/>R$ 47.160,41<text:s/></text:p>
          </table:table-cell>
          <table:table-cell office:value-type="currency" office:value="0" table:formula="of:=[.I565]-[.G56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4.06</text:p>
          </table:table-cell>
          <table:table-cell office:value-type="string" table:style-name="ce141">
            <text:p>INSTALAÇÃO DE VIDRO TEMPERADO, E = 10 MM, ENCAIXADO EM PERFIL U. AF_01/2021_PS</text:p>
          </table:table-cell>
          <table:table-cell office:value-type="string" table:style-name="ce36">
            <text:p>M2</text:p>
          </table:table-cell>
          <table:table-cell office:value-type="float" office:value="23.64" table:style-name="ce91">
            <text:p>23,64</text:p>
          </table:table-cell>
          <table:table-cell office:value-type="currency" office:value="453.617160101133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67]" table:style-name="ce38">
            <text:p><text:s/>R$ 453,617160101134<text:s/></text:p>
          </table:table-cell>
          <table:table-cell office:value-type="currency" office:value="556.17999999999995" table:formula="of:=ROUND([.E566]*(1+[.$G$4]);2)" table:style-name="ce39">
            <text:p><text:s/>R$ 556,18<text:s/></text:p>
          </table:table-cell>
          <table:table-cell office:value-type="currency" office:value="13148.1" table:formula="of:=ROUND([.F566]*[.D566];2)" table:style-name="ce40">
            <text:p><text:s/>R$ 13.148,10<text:s/></text:p>
          </table:table-cell>
          <table:table-cell table:style-name="ce1"/>
          <table:table-cell office:value-type="currency" office:value="13148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7]" table:style-name="ce41">
            <text:p><text:s/>R$ 13.148,10<text:s/></text:p>
          </table:table-cell>
          <table:table-cell office:value-type="currency" office:value="0" table:formula="of:=[.I566]-[.G56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</text:p>
          </table:table-cell>
          <table:table-cell office:value-type="string" table:style-name="ce140">
            <text:p>COBERTUR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8]" table:style-name="ce41">
            <text:p><text:s/>R$ -<text:s text:c="3"/></text:p>
          </table:table-cell>
          <table:table-cell office:value-type="currency" office:value="0" table:formula="of:=[.I567]-[.G56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1</text:p>
          </table:table-cell>
          <table:table-cell office:value-type="string" table:style-name="ce146">
            <text:p>COBERTURA METÁLICA GINÁSI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69]" table:style-name="ce41">
            <text:p><text:s/>R$ -<text:s text:c="3"/></text:p>
          </table:table-cell>
          <table:table-cell office:value-type="currency" office:value="0" table:formula="of:=[.I568]-[.G56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1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6389.12" table:style-name="ce91">
            <text:p>6.389,12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0]" table:style-name="ce38">
            <text:p><text:s/>R$ 153,788434874806<text:s/></text:p>
          </table:table-cell>
          <table:table-cell office:value-type="currency" office:value="188.56" table:formula="of:=ROUND([.E569]*(1+[.$G$4]);2)" table:style-name="ce39">
            <text:p><text:s/>R$ 188,56<text:s/></text:p>
          </table:table-cell>
          <table:table-cell office:value-type="currency" office:value="1204732.47" table:formula="of:=ROUND([.F569]*[.D569];2)" table:style-name="ce40">
            <text:p><text:s/>R$ 1.204.732,47<text:s/></text:p>
          </table:table-cell>
          <table:table-cell table:style-name="ce1"/>
          <table:table-cell office:value-type="currency" office:value="1204732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0]" table:style-name="ce41">
            <text:p><text:s/>R$ 1.204.732,47<text:s/></text:p>
          </table:table-cell>
          <table:table-cell office:value-type="currency" office:value="0" table:formula="of:=[.I569]-[.G56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2</text:p>
          </table:table-cell>
          <table:table-cell office:value-type="string" table:style-name="ce141">
            <text:p>FECHAMENTO EM CHAPA EXPANDIDA LOSANGULAR DE 10 X 20 MM, COM REQUADRO EM CANTONEIRA DE AÇO CARBONO</text:p>
          </table:table-cell>
          <table:table-cell office:value-type="string" table:style-name="ce36">
            <text:p>M2</text:p>
          </table:table-cell>
          <table:table-cell office:value-type="float" office:value="1614.98" table:style-name="ce91">
            <text:p>1.614,98</text:p>
          </table:table-cell>
          <table:table-cell office:value-type="currency" office:value="624.011092080580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1]" table:style-name="ce38">
            <text:p><text:s/>R$ 624,011092080581<text:s/></text:p>
          </table:table-cell>
          <table:table-cell office:value-type="currency" office:value="765.1" table:formula="of:=ROUND([.E570]*(1+[.$G$4]);2)" table:style-name="ce39">
            <text:p><text:s/>R$ 765,10<text:s/></text:p>
          </table:table-cell>
          <table:table-cell office:value-type="currency" office:value="1235621.2" table:formula="of:=ROUND([.F570]*[.D570];2)" table:style-name="ce40">
            <text:p><text:s/>R$ 1.235.621,20<text:s/></text:p>
          </table:table-cell>
          <table:table-cell table:style-name="ce1"/>
          <table:table-cell office:value-type="currency" office:value="1235621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1]" table:style-name="ce41">
            <text:p><text:s/>R$ 1.235.621,20<text:s/></text:p>
          </table:table-cell>
          <table:table-cell office:value-type="currency" office:value="0" table:formula="of:=[.I570]-[.G57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3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536.01" table:style-name="ce91">
            <text:p>536,01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2]" table:style-name="ce38">
            <text:p><text:s/>R$ 153,788434874806<text:s/></text:p>
          </table:table-cell>
          <table:table-cell office:value-type="currency" office:value="188.56" table:formula="of:=ROUND([.E571]*(1+[.$G$4]);2)" table:style-name="ce39">
            <text:p><text:s/>R$ 188,56<text:s/></text:p>
          </table:table-cell>
          <table:table-cell office:value-type="currency" office:value="101070.05" table:formula="of:=ROUND([.F571]*[.D571];2)" table:style-name="ce40">
            <text:p><text:s/>R$ 101.070,05<text:s/></text:p>
          </table:table-cell>
          <table:table-cell table:style-name="ce1"/>
          <table:table-cell office:value-type="currency" office:value="101070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2]" table:style-name="ce41">
            <text:p><text:s/>R$ 101.070,05<text:s/></text:p>
          </table:table-cell>
          <table:table-cell office:value-type="currency" office:value="0" table:formula="of:=[.I571]-[.G57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4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509.57" table:style-name="ce91">
            <text:p>509,57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3]" table:style-name="ce38">
            <text:p><text:s/>R$ 153,788434874806<text:s/></text:p>
          </table:table-cell>
          <table:table-cell office:value-type="currency" office:value="188.56" table:formula="of:=ROUND([.E572]*(1+[.$G$4]);2)" table:style-name="ce39">
            <text:p><text:s/>R$ 188,56<text:s/></text:p>
          </table:table-cell>
          <table:table-cell office:value-type="currency" office:value="96084.52" table:formula="of:=ROUND([.F572]*[.D572];2)" table:style-name="ce40">
            <text:p><text:s/>R$ 96.084,52<text:s/></text:p>
          </table:table-cell>
          <table:table-cell table:style-name="ce1"/>
          <table:table-cell office:value-type="currency" office:value="96084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3]" table:style-name="ce41">
            <text:p><text:s/>R$ 96.084,52<text:s/></text:p>
          </table:table-cell>
          <table:table-cell office:value-type="currency" office:value="0" table:formula="of:=[.I572]-[.G57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5</text:p>
          </table:table-cell>
          <table:table-cell office:value-type="string" table:style-name="ce141">
            <text:p>FECHAMENTO EM CHAPA EXPANDIDA LOSANGULAR DE 10 X 20 MM, COM REQUADRO EM CANTONEIRA DE AÇO CARBONO</text:p>
          </table:table-cell>
          <table:table-cell office:value-type="string" table:style-name="ce36">
            <text:p>M2</text:p>
          </table:table-cell>
          <table:table-cell office:value-type="float" office:value="341.87" table:style-name="ce91">
            <text:p>341,87</text:p>
          </table:table-cell>
          <table:table-cell office:value-type="currency" office:value="624.011092080580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4]" table:style-name="ce38">
            <text:p><text:s/>R$ 624,011092080581<text:s/></text:p>
          </table:table-cell>
          <table:table-cell office:value-type="currency" office:value="765.1" table:formula="of:=ROUND([.E573]*(1+[.$G$4]);2)" table:style-name="ce39">
            <text:p><text:s/>R$ 765,10<text:s/></text:p>
          </table:table-cell>
          <table:table-cell office:value-type="currency" office:value="261564.74" table:formula="of:=ROUND([.F573]*[.D573];2)" table:style-name="ce40">
            <text:p><text:s/>R$ 261.564,74<text:s/></text:p>
          </table:table-cell>
          <table:table-cell table:style-name="ce1"/>
          <table:table-cell office:value-type="currency" office:value="261564.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4]" table:style-name="ce41">
            <text:p><text:s/>R$ 261.564,74<text:s/></text:p>
          </table:table-cell>
          <table:table-cell office:value-type="currency" office:value="0" table:formula="of:=[.I573]-[.G57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1.06</text:p>
          </table:table-cell>
          <table:table-cell office:value-type="string" table:style-name="ce141">
            <text:p>RUFO EM CHAPA DE AÇO GALVANIZADO N.24 - DESENVOLVIMENTO 160 CM</text:p>
          </table:table-cell>
          <table:table-cell office:value-type="string" table:style-name="ce36">
            <text:p>M</text:p>
          </table:table-cell>
          <table:table-cell office:value-type="float" office:value="98.339999999999989" table:style-name="ce91">
            <text:p>98,34</text:p>
          </table:table-cell>
          <table:table-cell office:value-type="currency" office:value="211.14101623032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5]" table:style-name="ce38">
            <text:p><text:s/>R$ 211,141016230324<text:s/></text:p>
          </table:table-cell>
          <table:table-cell office:value-type="currency" office:value="258.88" table:formula="of:=ROUND([.E574]*(1+[.$G$4]);2)" table:style-name="ce39">
            <text:p><text:s/>R$ 258,88<text:s/></text:p>
          </table:table-cell>
          <table:table-cell office:value-type="currency" office:value="25458.26" table:formula="of:=ROUND([.F574]*[.D574];2)" table:style-name="ce40">
            <text:p><text:s/>R$ 25.458,26<text:s/></text:p>
          </table:table-cell>
          <table:table-cell table:style-name="ce1"/>
          <table:table-cell office:value-type="currency" office:value="25458.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5]" table:style-name="ce41">
            <text:p><text:s/>R$ 25.458,26<text:s/></text:p>
          </table:table-cell>
          <table:table-cell office:value-type="currency" office:value="0" table:formula="of:=[.I574]-[.G57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1.07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327.38200000000001" table:style-name="ce95">
            <text:p>327,3820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6]" table:style-name="ce38">
            <text:p><text:s/>R$ 132,803197129109<text:s/></text:p>
          </table:table-cell>
          <table:table-cell office:value-type="currency" office:value="162.83000000000001" table:formula="of:=ROUND([.E575]*(1+[.$G$4]);2)" table:style-name="ce39">
            <text:p><text:s/>R$ 162,83<text:s/></text:p>
          </table:table-cell>
          <table:table-cell office:value-type="currency" office:value="53307.61" table:formula="of:=ROUND([.F575]*[.D575];2)" table:style-name="ce40">
            <text:p><text:s/>R$ 53.307,61<text:s/></text:p>
          </table:table-cell>
          <table:table-cell table:style-name="ce1"/>
          <table:table-cell office:value-type="currency" office:value="53307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6]" table:style-name="ce41">
            <text:p><text:s/>R$ 53.307,61<text:s/></text:p>
          </table:table-cell>
          <table:table-cell office:value-type="currency" office:value="0" table:formula="of:=[.I575]-[.G57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2</text:p>
          </table:table-cell>
          <table:table-cell office:value-type="string" table:style-name="ce146">
            <text:p>COBERTURA METÁLICA VESTIÁRI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7]" table:style-name="ce41">
            <text:p><text:s/>R$ -<text:s text:c="3"/></text:p>
          </table:table-cell>
          <table:table-cell office:value-type="currency" office:value="0" table:formula="of:=[.I576]-[.G57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2.01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857.79219999999998" table:style-name="ce95">
            <text:p>857,7922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8]" table:style-name="ce38">
            <text:p><text:s/>R$ 153,788434874806<text:s/></text:p>
          </table:table-cell>
          <table:table-cell office:value-type="currency" office:value="188.56" table:formula="of:=ROUND([.E577]*(1+[.$G$4]);2)" table:style-name="ce39">
            <text:p><text:s/>R$ 188,56<text:s/></text:p>
          </table:table-cell>
          <table:table-cell office:value-type="currency" office:value="161745.29999999999" table:formula="of:=ROUND([.F577]*[.D577];2)" table:style-name="ce40">
            <text:p><text:s/>R$ 161.745,30<text:s/></text:p>
          </table:table-cell>
          <table:table-cell table:style-name="ce1"/>
          <table:table-cell office:value-type="currency" office:value="161745.2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8]" table:style-name="ce41">
            <text:p><text:s/>R$ 161.745,30<text:s/></text:p>
          </table:table-cell>
          <table:table-cell office:value-type="currency" office:value="0" table:formula="of:=[.I577]-[.G57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2.02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115.06" table:style-name="ce91">
            <text:p>115,06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79]" table:style-name="ce38">
            <text:p><text:s/>R$ 132,803197129109<text:s/></text:p>
          </table:table-cell>
          <table:table-cell office:value-type="currency" office:value="162.83000000000001" table:formula="of:=ROUND([.E578]*(1+[.$G$4]);2)" table:style-name="ce39">
            <text:p><text:s/>R$ 162,83<text:s/></text:p>
          </table:table-cell>
          <table:table-cell office:value-type="currency" office:value="18735.22" table:formula="of:=ROUND([.F578]*[.D578];2)" table:style-name="ce40">
            <text:p><text:s/>R$ 18.735,22<text:s/></text:p>
          </table:table-cell>
          <table:table-cell table:style-name="ce1"/>
          <table:table-cell office:value-type="currency" office:value="18735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79]" table:style-name="ce41">
            <text:p><text:s/>R$ 18.735,22<text:s/></text:p>
          </table:table-cell>
          <table:table-cell office:value-type="currency" office:value="0" table:formula="of:=[.I578]-[.G57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2.03</text:p>
          </table:table-cell>
          <table:table-cell office:value-type="string" table:style-name="ce141">
            <text:p>CUMEEIRA EM CHAPA DE AÇO PRÉ-PINTADA, PERFIL TRAPEZOIDAL, COM ESPESSURA DE 0,50MM</text:p>
          </table:table-cell>
          <table:table-cell office:value-type="string" table:style-name="ce36">
            <text:p>M</text:p>
          </table:table-cell>
          <table:table-cell office:value-type="float" office:value="57.53" table:style-name="ce91">
            <text:p>57,53</text:p>
          </table:table-cell>
          <table:table-cell office:value-type="currency" office:value="66.5198597178044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0]" table:style-name="ce38">
            <text:p><text:s/>R$ 66,519859717804<text:s/></text:p>
          </table:table-cell>
          <table:table-cell office:value-type="currency" office:value="81.56" table:formula="of:=ROUND([.E579]*(1+[.$G$4]);2)" table:style-name="ce39">
            <text:p><text:s/>R$ 81,56<text:s/></text:p>
          </table:table-cell>
          <table:table-cell office:value-type="currency" office:value="4692.1499999999996" table:formula="of:=ROUND([.F579]*[.D579];2)" table:style-name="ce40">
            <text:p><text:s/>R$ 4.692,15<text:s/></text:p>
          </table:table-cell>
          <table:table-cell table:style-name="ce1"/>
          <table:table-cell office:value-type="currency" office:value="4692.14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0]" table:style-name="ce41">
            <text:p><text:s/>R$ 4.692,15<text:s/></text:p>
          </table:table-cell>
          <table:table-cell office:value-type="currency" office:value="0" table:formula="of:=[.I579]-[.G57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2.04</text:p>
          </table:table-cell>
          <table:table-cell office:value-type="string" table:style-name="ce141">
            <text:p>CALHA, RUFO, AFINS EM CHAPA GALVANIZADA Nº 24 - CORTE 0,50 M</text:p>
          </table:table-cell>
          <table:table-cell office:value-type="string" table:style-name="ce36">
            <text:p>M</text:p>
          </table:table-cell>
          <table:table-cell office:value-type="float" office:value="145.02000000000001" table:style-name="ce91">
            <text:p>145,02</text:p>
          </table:table-cell>
          <table:table-cell office:value-type="currency" office:value="122.40437158469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1]" table:style-name="ce38">
            <text:p><text:s/>R$ 122,404371584699<text:s/></text:p>
          </table:table-cell>
          <table:table-cell office:value-type="currency" office:value="150.08000000000001" table:formula="of:=ROUND([.E580]*(1+[.$G$4]);2)" table:style-name="ce39">
            <text:p><text:s/>R$ 150,08<text:s/></text:p>
          </table:table-cell>
          <table:table-cell office:value-type="currency" office:value="21764.6" table:formula="of:=ROUND([.F580]*[.D580];2)" table:style-name="ce40">
            <text:p><text:s/>R$ 21.764,60<text:s/></text:p>
          </table:table-cell>
          <table:table-cell table:style-name="ce1"/>
          <table:table-cell office:value-type="currency" office:value="21764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1]" table:style-name="ce41">
            <text:p><text:s/>R$ 21.764,60<text:s/></text:p>
          </table:table-cell>
          <table:table-cell office:value-type="currency" office:value="0" table:formula="of:=[.I580]-[.G58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2.05</text:p>
          </table:table-cell>
          <table:table-cell office:value-type="string" table:style-name="ce141">
            <text:p>CALHA, RUFO, AFINS EM CHAPA GALVANIZADA Nº 24 - CORTE 0,33 M</text:p>
          </table:table-cell>
          <table:table-cell office:value-type="string" table:style-name="ce36">
            <text:p>M</text:p>
          </table:table-cell>
          <table:table-cell office:value-type="float" office:value="86.28" table:style-name="ce91">
            <text:p>86,28</text:p>
          </table:table-cell>
          <table:table-cell office:value-type="currency" office:value="90.3923007911263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2]" table:style-name="ce38">
            <text:p><text:s/>R$ 90,392300791126<text:s/></text:p>
          </table:table-cell>
          <table:table-cell office:value-type="currency" office:value="110.83" table:formula="of:=ROUND([.E581]*(1+[.$G$4]);2)" table:style-name="ce39">
            <text:p><text:s/>R$ 110,83<text:s/></text:p>
          </table:table-cell>
          <table:table-cell office:value-type="currency" office:value="9562.41" table:formula="of:=ROUND([.F581]*[.D581];2)" table:style-name="ce40">
            <text:p><text:s/>R$ 9.562,41<text:s/></text:p>
          </table:table-cell>
          <table:table-cell table:style-name="ce1"/>
          <table:table-cell office:value-type="currency" office:value="9562.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2]" table:style-name="ce41">
            <text:p><text:s/>R$ 9.562,41<text:s/></text:p>
          </table:table-cell>
          <table:table-cell office:value-type="currency" office:value="0" table:formula="of:=[.I581]-[.G58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3</text:p>
          </table:table-cell>
          <table:table-cell office:value-type="string" table:style-name="ce146">
            <text:p>COBERTURA METÁLICA APOIO MÉDIC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3]" table:style-name="ce41">
            <text:p><text:s/>R$ -<text:s text:c="3"/></text:p>
          </table:table-cell>
          <table:table-cell office:value-type="currency" office:value="0" table:formula="of:=[.I582]-[.G58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3.01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420.16" table:style-name="ce91">
            <text:p>420,16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4]" table:style-name="ce38">
            <text:p><text:s/>R$ 153,788434874806<text:s/></text:p>
          </table:table-cell>
          <table:table-cell office:value-type="currency" office:value="188.56" table:formula="of:=ROUND([.E583]*(1+[.$G$4]);2)" table:style-name="ce39">
            <text:p><text:s/>R$ 188,56<text:s/></text:p>
          </table:table-cell>
          <table:table-cell office:value-type="currency" office:value="79225.37" table:formula="of:=ROUND([.F583]*[.D583];2)" table:style-name="ce40">
            <text:p><text:s/>R$ 79.225,37<text:s/></text:p>
          </table:table-cell>
          <table:table-cell table:style-name="ce1"/>
          <table:table-cell office:value-type="currency" office:value="79225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4]" table:style-name="ce41">
            <text:p><text:s/>R$ 79.225,37<text:s/></text:p>
          </table:table-cell>
          <table:table-cell office:value-type="currency" office:value="0" table:formula="of:=[.I583]-[.G5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3.02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56.45" table:style-name="ce91">
            <text:p>56,45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5]" table:style-name="ce38">
            <text:p><text:s/>R$ 132,803197129109<text:s/></text:p>
          </table:table-cell>
          <table:table-cell office:value-type="currency" office:value="162.83000000000001" table:formula="of:=ROUND([.E584]*(1+[.$G$4]);2)" table:style-name="ce39">
            <text:p><text:s/>R$ 162,83<text:s/></text:p>
          </table:table-cell>
          <table:table-cell office:value-type="currency" office:value="9191.75" table:formula="of:=ROUND([.F584]*[.D584];2)" table:style-name="ce40">
            <text:p><text:s/>R$ 9.191,75<text:s/></text:p>
          </table:table-cell>
          <table:table-cell table:style-name="ce1"/>
          <table:table-cell office:value-type="currency" office:value="9191.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5]" table:style-name="ce41">
            <text:p><text:s/>R$ 9.191,75<text:s/></text:p>
          </table:table-cell>
          <table:table-cell office:value-type="currency" office:value="0" table:formula="of:=[.I584]-[.G58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3.03</text:p>
          </table:table-cell>
          <table:table-cell office:value-type="string" table:style-name="ce141">
            <text:p>CUMEEIRA EM CHAPA DE AÇO PRÉ-PINTADA, PERFIL TRAPEZOIDAL, COM ESPESSURA DE 0,50MM</text:p>
          </table:table-cell>
          <table:table-cell office:value-type="string" table:style-name="ce36">
            <text:p>M</text:p>
          </table:table-cell>
          <table:table-cell office:value-type="float" office:value="28.225000000000001" table:style-name="ce95">
            <text:p>28,2250</text:p>
          </table:table-cell>
          <table:table-cell office:value-type="currency" office:value="66.5198597178044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6]" table:style-name="ce38">
            <text:p><text:s/>R$ 66,519859717804<text:s/></text:p>
          </table:table-cell>
          <table:table-cell office:value-type="currency" office:value="81.56" table:formula="of:=ROUND([.E585]*(1+[.$G$4]);2)" table:style-name="ce39">
            <text:p><text:s/>R$ 81,56<text:s/></text:p>
          </table:table-cell>
          <table:table-cell office:value-type="currency" office:value="2302.0300000000002" table:formula="of:=ROUND([.F585]*[.D585];2)" table:style-name="ce40">
            <text:p><text:s/>R$ 2.302,03<text:s/></text:p>
          </table:table-cell>
          <table:table-cell table:style-name="ce1"/>
          <table:table-cell office:value-type="currency" office:value="2302.03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6]" table:style-name="ce41">
            <text:p><text:s/>R$ 2.302,03<text:s/></text:p>
          </table:table-cell>
          <table:table-cell office:value-type="currency" office:value="0" table:formula="of:=[.I585]-[.G58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3.04</text:p>
          </table:table-cell>
          <table:table-cell office:value-type="string" table:style-name="ce141">
            <text:p>CALHA, RUFO, AFINS EM CHAPA GALVANIZADA Nº 24 - CORTE 0,50 M</text:p>
          </table:table-cell>
          <table:table-cell office:value-type="string" table:style-name="ce36">
            <text:p>M</text:p>
          </table:table-cell>
          <table:table-cell office:value-type="float" office:value="84.83" table:style-name="ce91">
            <text:p>84,83</text:p>
          </table:table-cell>
          <table:table-cell office:value-type="currency" office:value="122.40437158469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7]" table:style-name="ce38">
            <text:p><text:s/>R$ 122,404371584699<text:s/></text:p>
          </table:table-cell>
          <table:table-cell office:value-type="currency" office:value="150.08000000000001" table:formula="of:=ROUND([.E586]*(1+[.$G$4]);2)" table:style-name="ce39">
            <text:p><text:s/>R$ 150,08<text:s/></text:p>
          </table:table-cell>
          <table:table-cell office:value-type="currency" office:value="12731.29" table:formula="of:=ROUND([.F586]*[.D586];2)" table:style-name="ce40">
            <text:p><text:s/>R$ 12.731,29<text:s/></text:p>
          </table:table-cell>
          <table:table-cell table:style-name="ce1"/>
          <table:table-cell office:value-type="currency" office:value="12731.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7]" table:style-name="ce41">
            <text:p><text:s/>R$ 12.731,29<text:s/></text:p>
          </table:table-cell>
          <table:table-cell office:value-type="currency" office:value="0" table:formula="of:=[.I586]-[.G58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3.05</text:p>
          </table:table-cell>
          <table:table-cell office:value-type="string" table:style-name="ce141">
            <text:p>CALHA, RUFO, AFINS EM CHAPA GALVANIZADA Nº 24 - CORTE 0,33 M</text:p>
          </table:table-cell>
          <table:table-cell office:value-type="string" table:style-name="ce36">
            <text:p>M</text:p>
          </table:table-cell>
          <table:table-cell office:value-type="float" office:value="61.02" table:style-name="ce91">
            <text:p>61,02</text:p>
          </table:table-cell>
          <table:table-cell office:value-type="currency" office:value="90.3923007911263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88]" table:style-name="ce38">
            <text:p><text:s/>R$ 90,392300791126<text:s/></text:p>
          </table:table-cell>
          <table:table-cell office:value-type="currency" office:value="110.83" table:formula="of:=ROUND([.E587]*(1+[.$G$4]);2)" table:style-name="ce39">
            <text:p><text:s/>R$ 110,83<text:s/></text:p>
          </table:table-cell>
          <table:table-cell office:value-type="currency" office:value="6762.85" table:formula="of:=ROUND([.F587]*[.D587];2)" table:style-name="ce40">
            <text:p><text:s/>R$ 6.762,85<text:s/></text:p>
          </table:table-cell>
          <table:table-cell table:style-name="ce1"/>
          <table:table-cell office:value-type="currency" office:value="6762.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8]" table:style-name="ce41">
            <text:p><text:s/>R$ 6.762,85<text:s/></text:p>
          </table:table-cell>
          <table:table-cell office:value-type="currency" office:value="0" table:formula="of:=[.I587]-[.G58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4</text:p>
          </table:table-cell>
          <table:table-cell office:value-type="string" table:style-name="ce146">
            <text:p>COBERTURA METÁLICA ACADEMI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89]" table:style-name="ce41">
            <text:p><text:s/>R$ -<text:s text:c="3"/></text:p>
          </table:table-cell>
          <table:table-cell office:value-type="currency" office:value="0" table:formula="of:=[.I588]-[.G58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4.01</text:p>
          </table:table-cell>
          <table:table-cell office:value-type="string" table:style-name="ce141">
            <text:p>TELHAMENTO COM TELHA METÁLICA TERMOACÚSTICA E = 30 MM, COM ATÉ 2 ÁGUAS, INCLUSO IÇAMENTO. AF_07/2019</text:p>
          </table:table-cell>
          <table:table-cell office:value-type="string" table:style-name="ce36">
            <text:p>M2</text:p>
          </table:table-cell>
          <table:table-cell office:value-type="float" office:value="487.88" table:style-name="ce91">
            <text:p>487,88</text:p>
          </table:table-cell>
          <table:table-cell office:value-type="currency" office:value="153.788434874806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0]" table:style-name="ce38">
            <text:p><text:s/>R$ 153,788434874806<text:s/></text:p>
          </table:table-cell>
          <table:table-cell office:value-type="currency" office:value="188.56" table:formula="of:=ROUND([.E589]*(1+[.$G$4]);2)" table:style-name="ce39">
            <text:p><text:s/>R$ 188,56<text:s/></text:p>
          </table:table-cell>
          <table:table-cell office:value-type="currency" office:value="91994.65" table:formula="of:=ROUND([.F589]*[.D589];2)" table:style-name="ce40">
            <text:p><text:s/>R$ 91.994,65<text:s/></text:p>
          </table:table-cell>
          <table:table-cell table:style-name="ce1"/>
          <table:table-cell office:value-type="currency" office:value="91994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0]" table:style-name="ce41">
            <text:p><text:s/>R$ 91.994,65<text:s/></text:p>
          </table:table-cell>
          <table:table-cell office:value-type="currency" office:value="0" table:formula="of:=[.I589]-[.G58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4.02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48.77" table:style-name="ce91">
            <text:p>48,77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1]" table:style-name="ce38">
            <text:p><text:s/>R$ 132,803197129109<text:s/></text:p>
          </table:table-cell>
          <table:table-cell office:value-type="currency" office:value="162.83000000000001" table:formula="of:=ROUND([.E590]*(1+[.$G$4]);2)" table:style-name="ce39">
            <text:p><text:s/>R$ 162,83<text:s/></text:p>
          </table:table-cell>
          <table:table-cell office:value-type="currency" office:value="7941.22" table:formula="of:=ROUND([.F590]*[.D590];2)" table:style-name="ce40">
            <text:p><text:s/>R$ 7.941,22<text:s/></text:p>
          </table:table-cell>
          <table:table-cell table:style-name="ce1"/>
          <table:table-cell office:value-type="currency" office:value="7941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1]" table:style-name="ce41">
            <text:p><text:s/>R$ 7.941,22<text:s/></text:p>
          </table:table-cell>
          <table:table-cell office:value-type="currency" office:value="0" table:formula="of:=[.I590]-[.G59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4.03</text:p>
          </table:table-cell>
          <table:table-cell office:value-type="string" table:style-name="ce141">
            <text:p>CUMEEIRA EM CHAPA DE AÇO PRÉ-PINTADA, PERFIL TRAPEZOIDAL, COM ESPESSURA DE 0,50MM</text:p>
          </table:table-cell>
          <table:table-cell office:value-type="string" table:style-name="ce36">
            <text:p>M</text:p>
          </table:table-cell>
          <table:table-cell office:value-type="float" office:value="24.389999999999997" table:style-name="ce91">
            <text:p>24,39</text:p>
          </table:table-cell>
          <table:table-cell office:value-type="currency" office:value="66.5198597178044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2]" table:style-name="ce38">
            <text:p><text:s/>R$ 66,519859717804<text:s/></text:p>
          </table:table-cell>
          <table:table-cell office:value-type="currency" office:value="81.56" table:formula="of:=ROUND([.E591]*(1+[.$G$4]);2)" table:style-name="ce39">
            <text:p><text:s/>R$ 81,56<text:s/></text:p>
          </table:table-cell>
          <table:table-cell office:value-type="currency" office:value="1989.25" table:formula="of:=ROUND([.F591]*[.D591];2)" table:style-name="ce40">
            <text:p><text:s/>R$ 1.989,25<text:s/></text:p>
          </table:table-cell>
          <table:table-cell table:style-name="ce1"/>
          <table:table-cell office:value-type="currency" office:value="1989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2]" table:style-name="ce41">
            <text:p><text:s/>R$ 1.989,25<text:s/></text:p>
          </table:table-cell>
          <table:table-cell office:value-type="currency" office:value="0" table:formula="of:=[.I591]-[.G59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4.04</text:p>
          </table:table-cell>
          <table:table-cell office:value-type="string" table:style-name="ce141">
            <text:p>CALHA, RUFO, AFINS EM CHAPA GALVANIZADA Nº 24 - CORTE 0,50 M</text:p>
          </table:table-cell>
          <table:table-cell office:value-type="string" table:style-name="ce36">
            <text:p>M</text:p>
          </table:table-cell>
          <table:table-cell office:value-type="float" office:value="88.77" table:style-name="ce91">
            <text:p>88,77</text:p>
          </table:table-cell>
          <table:table-cell office:value-type="currency" office:value="122.40437158469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3]" table:style-name="ce38">
            <text:p><text:s/>R$ 122,404371584699<text:s/></text:p>
          </table:table-cell>
          <table:table-cell office:value-type="currency" office:value="150.08000000000001" table:formula="of:=ROUND([.E592]*(1+[.$G$4]);2)" table:style-name="ce39">
            <text:p><text:s/>R$ 150,08<text:s/></text:p>
          </table:table-cell>
          <table:table-cell office:value-type="currency" office:value="13322.6" table:formula="of:=ROUND([.F592]*[.D592];2)" table:style-name="ce40">
            <text:p><text:s/>R$ 13.322,60<text:s/></text:p>
          </table:table-cell>
          <table:table-cell table:style-name="ce1"/>
          <table:table-cell office:value-type="currency" office:value="13322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3]" table:style-name="ce41">
            <text:p><text:s/>R$ 13.322,60<text:s/></text:p>
          </table:table-cell>
          <table:table-cell office:value-type="currency" office:value="0" table:formula="of:=[.I592]-[.G59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4.05</text:p>
          </table:table-cell>
          <table:table-cell office:value-type="string" table:style-name="ce141">
            <text:p>CALHA, RUFO, AFINS EM CHAPA GALVANIZADA Nº 24 - CORTE 0,33 M</text:p>
          </table:table-cell>
          <table:table-cell office:value-type="string" table:style-name="ce36">
            <text:p>M</text:p>
          </table:table-cell>
          <table:table-cell office:value-type="float" office:value="27.36" table:style-name="ce91">
            <text:p>27,36</text:p>
          </table:table-cell>
          <table:table-cell office:value-type="currency" office:value="90.3923007911263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4]" table:style-name="ce38">
            <text:p><text:s/>R$ 90,392300791126<text:s/></text:p>
          </table:table-cell>
          <table:table-cell office:value-type="currency" office:value="110.83" table:formula="of:=ROUND([.E593]*(1+[.$G$4]);2)" table:style-name="ce39">
            <text:p><text:s/>R$ 110,83<text:s/></text:p>
          </table:table-cell>
          <table:table-cell office:value-type="currency" office:value="3032.31" table:formula="of:=ROUND([.F593]*[.D593];2)" table:style-name="ce40">
            <text:p><text:s/>R$ 3.032,31<text:s/></text:p>
          </table:table-cell>
          <table:table-cell table:style-name="ce1"/>
          <table:table-cell office:value-type="currency" office:value="3032.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4]" table:style-name="ce41">
            <text:p><text:s/>R$ 3.032,31<text:s/></text:p>
          </table:table-cell>
          <table:table-cell office:value-type="currency" office:value="0" table:formula="of:=[.I593]-[.G59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5</text:p>
          </table:table-cell>
          <table:table-cell office:value-type="string" table:style-name="ce146">
            <text:p>COBERTURA METÁLICA AQUECIMENT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5]" table:style-name="ce41">
            <text:p><text:s/>R$ -<text:s text:c="3"/></text:p>
          </table:table-cell>
          <table:table-cell office:value-type="currency" office:value="0" table:formula="of:=[.I594]-[.G59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5.05.01</text:p>
          </table:table-cell>
          <table:table-cell office:value-type="string" table:style-name="ce141">
            <text:p>CHAPA DE POLICARBONATO ALVEOLAR DE 6 MM</text:p>
          </table:table-cell>
          <table:table-cell office:value-type="string" table:style-name="ce36">
            <text:p>M2</text:p>
          </table:table-cell>
          <table:table-cell office:value-type="float" office:value="143.77569464988392" table:style-name="ce101">
            <text:p>143,775694649884</text:p>
          </table:table-cell>
          <table:table-cell office:value-type="currency" office:value="136.016638120871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6]" table:style-name="ce38">
            <text:p><text:s/>R$ 136,016638120871<text:s/></text:p>
          </table:table-cell>
          <table:table-cell office:value-type="currency" office:value="166.77" table:formula="of:=ROUND([.E595]*(1+[.$G$4]);2)" table:style-name="ce39">
            <text:p><text:s/>R$ 166,77<text:s/></text:p>
          </table:table-cell>
          <table:table-cell office:value-type="currency" office:value="23977.47" table:formula="of:=ROUND([.F595]*[.D595];2)" table:style-name="ce40">
            <text:p><text:s/>R$ 23.977,47<text:s/></text:p>
          </table:table-cell>
          <table:table-cell table:style-name="ce1"/>
          <table:table-cell office:value-type="currency" office:value="23977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6]" table:style-name="ce41">
            <text:p><text:s/>R$ 23.977,47<text:s/></text:p>
          </table:table-cell>
          <table:table-cell office:value-type="currency" office:value="0" table:formula="of:=[.I595]-[.G59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5.02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23.12" table:style-name="ce91">
            <text:p>23,12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7]" table:style-name="ce38">
            <text:p><text:s/>R$ 132,803197129109<text:s/></text:p>
          </table:table-cell>
          <table:table-cell office:value-type="currency" office:value="162.83000000000001" table:formula="of:=ROUND([.E596]*(1+[.$G$4]);2)" table:style-name="ce39">
            <text:p><text:s/>R$ 162,83<text:s/></text:p>
          </table:table-cell>
          <table:table-cell office:value-type="currency" office:value="3764.63" table:formula="of:=ROUND([.F596]*[.D596];2)" table:style-name="ce40">
            <text:p><text:s/>R$ 3.764,63<text:s/></text:p>
          </table:table-cell>
          <table:table-cell table:style-name="ce1"/>
          <table:table-cell office:value-type="currency" office:value="3764.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7]" table:style-name="ce41">
            <text:p><text:s/>R$ 3.764,63<text:s/></text:p>
          </table:table-cell>
          <table:table-cell office:value-type="currency" office:value="0" table:formula="of:=[.I596]-[.G59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5.03</text:p>
          </table:table-cell>
          <table:table-cell office:value-type="string" table:style-name="ce141">
            <text:p>CALHA, RUFO, AFINS EM CHAPA GALVANIZADA Nº 24 - CORTE 0,50 M</text:p>
          </table:table-cell>
          <table:table-cell office:value-type="string" table:style-name="ce36">
            <text:p>M</text:p>
          </table:table-cell>
          <table:table-cell office:value-type="float" office:value="21" table:style-name="ce91">
            <text:p>21,00</text:p>
          </table:table-cell>
          <table:table-cell office:value-type="currency" office:value="122.40437158469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598]" table:style-name="ce38">
            <text:p><text:s/>R$ 122,404371584699<text:s/></text:p>
          </table:table-cell>
          <table:table-cell office:value-type="currency" office:value="150.08000000000001" table:formula="of:=ROUND([.E597]*(1+[.$G$4]);2)" table:style-name="ce39">
            <text:p><text:s/>R$ 150,08<text:s/></text:p>
          </table:table-cell>
          <table:table-cell office:value-type="currency" office:value="3151.68" table:formula="of:=ROUND([.F597]*[.D597];2)" table:style-name="ce40">
            <text:p><text:s/>R$ 3.151,68<text:s/></text:p>
          </table:table-cell>
          <table:table-cell table:style-name="ce1"/>
          <table:table-cell office:value-type="currency" office:value="3151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8]" table:style-name="ce41">
            <text:p><text:s/>R$ 3.151,68<text:s/></text:p>
          </table:table-cell>
          <table:table-cell office:value-type="currency" office:value="0" table:formula="of:=[.I597]-[.G59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6</text:p>
          </table:table-cell>
          <table:table-cell office:value-type="string" table:style-name="ce146">
            <text:p>COBERTURA METÁLICA MARQUISE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599]" table:style-name="ce41">
            <text:p><text:s/>R$ -<text:s text:c="3"/></text:p>
          </table:table-cell>
          <table:table-cell office:value-type="currency" office:value="0" table:formula="of:=[.I598]-[.G59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5.06.01</text:p>
          </table:table-cell>
          <table:table-cell office:value-type="string" table:style-name="ce141">
            <text:p>CHAPA DE POLICARBONATO ALVEOLAR DE 6 MM</text:p>
          </table:table-cell>
          <table:table-cell office:value-type="string" table:style-name="ce36">
            <text:p>M2</text:p>
          </table:table-cell>
          <table:table-cell office:value-type="float" office:value="744.22" table:style-name="ce91">
            <text:p>744,22</text:p>
          </table:table-cell>
          <table:table-cell office:value-type="currency" office:value="136.016638120871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0]" table:style-name="ce38">
            <text:p><text:s/>R$ 136,016638120871<text:s/></text:p>
          </table:table-cell>
          <table:table-cell office:value-type="currency" office:value="166.77" table:formula="of:=ROUND([.E599]*(1+[.$G$4]);2)" table:style-name="ce39">
            <text:p><text:s/>R$ 166,77<text:s/></text:p>
          </table:table-cell>
          <table:table-cell office:value-type="currency" office:value="124113.57" table:formula="of:=ROUND([.F599]*[.D599];2)" table:style-name="ce40">
            <text:p><text:s/>R$ 124.113,57<text:s/></text:p>
          </table:table-cell>
          <table:table-cell table:style-name="ce1"/>
          <table:table-cell office:value-type="currency" office:value="124113.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0]" table:style-name="ce41">
            <text:p><text:s/>R$ 124.113,57<text:s/></text:p>
          </table:table-cell>
          <table:table-cell office:value-type="currency" office:value="0" table:formula="of:=[.I599]-[.G59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6.02</text:p>
          </table:table-cell>
          <table:table-cell office:value-type="string" table:style-name="ce141">
            <text:p>RUFO EM CHAPA DE AÇO GALVANIZADO N.24 - DESENVOLVIMENTO 160 CM</text:p>
          </table:table-cell>
          <table:table-cell office:value-type="string" table:style-name="ce36">
            <text:p>M</text:p>
          </table:table-cell>
          <table:table-cell office:value-type="float" office:value="66.293999999999997" table:style-name="ce95">
            <text:p>66,2940</text:p>
          </table:table-cell>
          <table:table-cell office:value-type="currency" office:value="211.14101623032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1]" table:style-name="ce38">
            <text:p><text:s/>R$ 211,141016230324<text:s/></text:p>
          </table:table-cell>
          <table:table-cell office:value-type="currency" office:value="258.88" table:formula="of:=ROUND([.E600]*(1+[.$G$4]);2)" table:style-name="ce39">
            <text:p><text:s/>R$ 258,88<text:s/></text:p>
          </table:table-cell>
          <table:table-cell office:value-type="currency" office:value="17162.189999999999" table:formula="of:=ROUND([.F600]*[.D600];2)" table:style-name="ce40">
            <text:p><text:s/>R$ 17.162,19<text:s/></text:p>
          </table:table-cell>
          <table:table-cell table:style-name="ce1"/>
          <table:table-cell office:value-type="currency" office:value="17162.18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1]" table:style-name="ce41">
            <text:p><text:s/>R$ 17.162,19<text:s/></text:p>
          </table:table-cell>
          <table:table-cell office:value-type="currency" office:value="0" table:formula="of:=[.I600]-[.G60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7</text:p>
          </table:table-cell>
          <table:table-cell office:value-type="string" table:style-name="ce146">
            <text:p>COBERTURA METÁLICA CORREDO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2]" table:style-name="ce41">
            <text:p><text:s/>R$ -<text:s text:c="3"/></text:p>
          </table:table-cell>
          <table:table-cell office:value-type="currency" office:value="0" table:formula="of:=[.I601]-[.G60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5.07.01</text:p>
          </table:table-cell>
          <table:table-cell office:value-type="string" table:style-name="ce141">
            <text:p>CHAPA DE POLICARBONATO ALVEOLAR DE 6 MM</text:p>
          </table:table-cell>
          <table:table-cell office:value-type="string" table:style-name="ce36">
            <text:p>M2</text:p>
          </table:table-cell>
          <table:table-cell office:value-type="float" office:value="156.57" table:style-name="ce91">
            <text:p>156,57</text:p>
          </table:table-cell>
          <table:table-cell office:value-type="currency" office:value="136.016638120871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3]" table:style-name="ce38">
            <text:p><text:s/>R$ 136,016638120871<text:s/></text:p>
          </table:table-cell>
          <table:table-cell office:value-type="currency" office:value="166.77" table:formula="of:=ROUND([.E602]*(1+[.$G$4]);2)" table:style-name="ce39">
            <text:p><text:s/>R$ 166,77<text:s/></text:p>
          </table:table-cell>
          <table:table-cell office:value-type="currency" office:value="26111.18" table:formula="of:=ROUND([.F602]*[.D602];2)" table:style-name="ce40">
            <text:p><text:s/>R$ 26.111,18<text:s/></text:p>
          </table:table-cell>
          <table:table-cell table:style-name="ce1"/>
          <table:table-cell office:value-type="currency" office:value="26111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3]" table:style-name="ce41">
            <text:p><text:s/>R$ 26.111,18<text:s/></text:p>
          </table:table-cell>
          <table:table-cell office:value-type="currency" office:value="0" table:formula="of:=[.I602]-[.G60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7.02</text:p>
          </table:table-cell>
          <table:table-cell office:value-type="string" table:style-name="ce141">
            <text:p>CALHA, RUFO, AFINS EM CHAPA GALVANIZADA Nº 24 - CORTE 0,50 M</text:p>
          </table:table-cell>
          <table:table-cell office:value-type="string" table:style-name="ce36">
            <text:p>M</text:p>
          </table:table-cell>
          <table:table-cell office:value-type="float" office:value="103.82699999999998" table:style-name="ce95">
            <text:p>103,8270</text:p>
          </table:table-cell>
          <table:table-cell office:value-type="currency" office:value="122.40437158469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4]" table:style-name="ce38">
            <text:p><text:s/>R$ 122,404371584699<text:s/></text:p>
          </table:table-cell>
          <table:table-cell office:value-type="currency" office:value="150.08000000000001" table:formula="of:=ROUND([.E603]*(1+[.$G$4]);2)" table:style-name="ce39">
            <text:p><text:s/>R$ 150,08<text:s/></text:p>
          </table:table-cell>
          <table:table-cell office:value-type="currency" office:value="15582.36" table:formula="of:=ROUND([.F603]*[.D603];2)" table:style-name="ce40">
            <text:p><text:s/>R$ 15.582,36<text:s/></text:p>
          </table:table-cell>
          <table:table-cell table:style-name="ce1"/>
          <table:table-cell office:value-type="currency" office:value="15582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4]" table:style-name="ce41">
            <text:p><text:s/>R$ 15.582,36<text:s/></text:p>
          </table:table-cell>
          <table:table-cell office:value-type="currency" office:value="0" table:formula="of:=[.I603]-[.G60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7.03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46.4" table:style-name="ce91">
            <text:p>46,40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5]" table:style-name="ce38">
            <text:p><text:s/>R$ 132,803197129109<text:s/></text:p>
          </table:table-cell>
          <table:table-cell office:value-type="currency" office:value="162.83000000000001" table:formula="of:=ROUND([.E604]*(1+[.$G$4]);2)" table:style-name="ce39">
            <text:p><text:s/>R$ 162,83<text:s/></text:p>
          </table:table-cell>
          <table:table-cell office:value-type="currency" office:value="7555.31" table:formula="of:=ROUND([.F604]*[.D604];2)" table:style-name="ce40">
            <text:p><text:s/>R$ 7.555,31<text:s/></text:p>
          </table:table-cell>
          <table:table-cell table:style-name="ce1"/>
          <table:table-cell office:value-type="currency" office:value="7555.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5]" table:style-name="ce41">
            <text:p><text:s/>R$ 7.555,31<text:s/></text:p>
          </table:table-cell>
          <table:table-cell office:value-type="currency" office:value="0" table:formula="of:=[.I604]-[.G60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5.07.04</text:p>
          </table:table-cell>
          <table:table-cell office:value-type="string" table:style-name="ce141">
            <text:p>CUMEEIRA EM CHAPA DE AÇO PRÉ-PINTADA, PERFIL TRAPEZOIDAL, COM ESPESSURA DE 0,50MM</text:p>
          </table:table-cell>
          <table:table-cell office:value-type="string" table:style-name="ce36">
            <text:p>M</text:p>
          </table:table-cell>
          <table:table-cell office:value-type="float" office:value="75.11" table:style-name="ce91">
            <text:p>75,11</text:p>
          </table:table-cell>
          <table:table-cell office:value-type="currency" office:value="66.5198597178044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6]" table:style-name="ce38">
            <text:p><text:s/>R$ 66,519859717804<text:s/></text:p>
          </table:table-cell>
          <table:table-cell office:value-type="currency" office:value="81.56" table:formula="of:=ROUND([.E605]*(1+[.$G$4]);2)" table:style-name="ce39">
            <text:p><text:s/>R$ 81,56<text:s/></text:p>
          </table:table-cell>
          <table:table-cell office:value-type="currency" office:value="6125.97" table:formula="of:=ROUND([.F605]*[.D605];2)" table:style-name="ce40">
            <text:p><text:s/>R$ 6.125,97<text:s/></text:p>
          </table:table-cell>
          <table:table-cell table:style-name="ce1"/>
          <table:table-cell office:value-type="currency" office:value="6125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6]" table:style-name="ce41">
            <text:p><text:s/>R$ 6.125,97<text:s/></text:p>
          </table:table-cell>
          <table:table-cell office:value-type="currency" office:value="0" table:formula="of:=[.I605]-[.G60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5.08</text:p>
          </table:table-cell>
          <table:table-cell office:value-type="string" table:style-name="ce146">
            <text:p>COBERTURA METÁLICA COBERTURA ACESSO OESTE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7]" table:style-name="ce41">
            <text:p><text:s/>R$ -<text:s text:c="3"/></text:p>
          </table:table-cell>
          <table:table-cell office:value-type="currency" office:value="0" table:formula="of:=[.I606]-[.G60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5.08.01</text:p>
          </table:table-cell>
          <table:table-cell office:value-type="string" table:style-name="ce141">
            <text:p>CHAPA DE POLICARBONATO ALVEOLAR DE 6 MM</text:p>
          </table:table-cell>
          <table:table-cell office:value-type="string" table:style-name="ce36">
            <text:p>M2</text:p>
          </table:table-cell>
          <table:table-cell office:value-type="float" office:value="36.6" table:style-name="ce91">
            <text:p>36,60</text:p>
          </table:table-cell>
          <table:table-cell office:value-type="currency" office:value="136.016638120871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8]" table:style-name="ce38">
            <text:p><text:s/>R$ 136,016638120871<text:s/></text:p>
          </table:table-cell>
          <table:table-cell office:value-type="currency" office:value="166.77" table:formula="of:=ROUND([.E607]*(1+[.$G$4]);2)" table:style-name="ce39">
            <text:p><text:s/>R$ 166,77<text:s/></text:p>
          </table:table-cell>
          <table:table-cell office:value-type="currency" office:value="6103.78" table:formula="of:=ROUND([.F607]*[.D607];2)" table:style-name="ce40">
            <text:p><text:s/>R$ 6.103,78<text:s/></text:p>
          </table:table-cell>
          <table:table-cell table:style-name="ce1"/>
          <table:table-cell office:value-type="currency" office:value="6103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8]" table:style-name="ce41">
            <text:p><text:s/>R$ 6.103,78<text:s/></text:p>
          </table:table-cell>
          <table:table-cell office:value-type="currency" office:value="0" table:formula="of:=[.I607]-[.G60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8.02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9.92" table:style-name="ce91">
            <text:p>9,92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09]" table:style-name="ce38">
            <text:p><text:s/>R$ 132,803197129109<text:s/></text:p>
          </table:table-cell>
          <table:table-cell office:value-type="currency" office:value="162.83000000000001" table:formula="of:=ROUND([.E608]*(1+[.$G$4]);2)" table:style-name="ce39">
            <text:p><text:s/>R$ 162,83<text:s/></text:p>
          </table:table-cell>
          <table:table-cell office:value-type="currency" office:value="1615.27" table:formula="of:=ROUND([.F608]*[.D608];2)" table:style-name="ce40">
            <text:p><text:s/>R$ 1.615,27<text:s/></text:p>
          </table:table-cell>
          <table:table-cell table:style-name="ce1"/>
          <table:table-cell office:value-type="currency" office:value="1615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09]" table:style-name="ce41">
            <text:p><text:s/>R$ 1.615,27<text:s/></text:p>
          </table:table-cell>
          <table:table-cell office:value-type="currency" office:value="0" table:formula="of:=[.I608]-[.G60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5.08.03</text:p>
          </table:table-cell>
          <table:table-cell office:value-type="string" table:style-name="ce141">
            <text:p>CALHA EM CHAPA DE AÇO GALVANIZADO NÚMERO 24, DESENVOLVIMENTO DE 100 CM, INCLUSO TRANSPORTE VERTICAL. AF_07/2019</text:p>
          </table:table-cell>
          <table:table-cell office:value-type="string" table:style-name="ce36">
            <text:p>M</text:p>
          </table:table-cell>
          <table:table-cell office:value-type="float" office:value="9.92" table:style-name="ce91">
            <text:p>9,92</text:p>
          </table:table-cell>
          <table:table-cell office:value-type="currency" office:value="132.803197129108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0]" table:style-name="ce38">
            <text:p><text:s/>R$ 132,803197129109<text:s/></text:p>
          </table:table-cell>
          <table:table-cell office:value-type="currency" office:value="162.83000000000001" table:formula="of:=ROUND([.E609]*(1+[.$G$4]);2)" table:style-name="ce39">
            <text:p><text:s/>R$ 162,83<text:s/></text:p>
          </table:table-cell>
          <table:table-cell office:value-type="currency" office:value="1615.27" table:formula="of:=ROUND([.F609]*[.D609];2)" table:style-name="ce40">
            <text:p><text:s/>R$ 1.615,27<text:s/></text:p>
          </table:table-cell>
          <table:table-cell table:style-name="ce1"/>
          <table:table-cell office:value-type="currency" office:value="1615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0]" table:style-name="ce41">
            <text:p><text:s/>R$ 1.615,27<text:s/></text:p>
          </table:table-cell>
          <table:table-cell office:value-type="currency" office:value="0" table:formula="of:=[.I609]-[.G60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6</text:p>
          </table:table-cell>
          <table:table-cell office:value-type="string" table:style-name="ce140">
            <text:p>IMPERMEABILIZAÇÃ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1]" table:style-name="ce41">
            <text:p><text:s/>R$ -<text:s text:c="3"/></text:p>
          </table:table-cell>
          <table:table-cell office:value-type="currency" office:value="0" table:formula="of:=[.I610]-[.G61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6.01</text:p>
          </table:table-cell>
          <table:table-cell office:value-type="string" table:style-name="ce141">
            <text:p>IMPERMEABILIZAÇÃO DE SUPERFÍCIE COM ARGAMASSA POLIMÉRICA / MEMBRANA ACRÍLICA, 3 DEMÃOS. AF_09/2023</text:p>
          </table:table-cell>
          <table:table-cell office:value-type="string" table:style-name="ce36">
            <text:p>M2</text:p>
          </table:table-cell>
          <table:table-cell office:value-type="float" office:value="284.42450000000008" table:style-name="ce95">
            <text:p>284,4245</text:p>
          </table:table-cell>
          <table:table-cell office:value-type="currency" office:value="28.839409509827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2]" table:style-name="ce38">
            <text:p><text:s/>R$ 28,839409509828<text:s/></text:p>
          </table:table-cell>
          <table:table-cell office:value-type="currency" office:value="35.36" table:formula="of:=ROUND([.E611]*(1+[.$G$4]);2)" table:style-name="ce39">
            <text:p><text:s/>R$ 35,36<text:s/></text:p>
          </table:table-cell>
          <table:table-cell office:value-type="currency" office:value="10057.25" table:formula="of:=ROUND([.F611]*[.D611];2)" table:style-name="ce40">
            <text:p><text:s/>R$ 10.057,25<text:s/></text:p>
          </table:table-cell>
          <table:table-cell table:style-name="ce1"/>
          <table:table-cell office:value-type="currency" office:value="10057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2]" table:style-name="ce41">
            <text:p><text:s/>R$ 10.057,25<text:s/></text:p>
          </table:table-cell>
          <table:table-cell office:value-type="currency" office:value="0" table:formula="of:=[.I611]-[.G61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6.02</text:p>
          </table:table-cell>
          <table:table-cell office:value-type="string" table:style-name="ce141">
            <text:p>IMPERMEABILIZAÇÃO DE SUPERFÍCIE COM EMULSÃO ASFÁLTICA, 2 DEMÃOS. AF_09/2023</text:p>
          </table:table-cell>
          <table:table-cell office:value-type="string" table:style-name="ce36">
            <text:p>M2</text:p>
          </table:table-cell>
          <table:table-cell office:value-type="float" office:value="284.42450000000008" table:style-name="ce95">
            <text:p>284,4245</text:p>
          </table:table-cell>
          <table:table-cell office:value-type="currency" office:value="34.662751814697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3]" table:style-name="ce38">
            <text:p><text:s/>R$ 34,662751814697<text:s/></text:p>
          </table:table-cell>
          <table:table-cell office:value-type="currency" office:value="42.5" table:formula="of:=ROUND([.E612]*(1+[.$G$4]);2)" table:style-name="ce39">
            <text:p><text:s/>R$ 42,50<text:s/></text:p>
          </table:table-cell>
          <table:table-cell office:value-type="currency" office:value="12088.04" table:formula="of:=ROUND([.F612]*[.D612];2)" table:style-name="ce40">
            <text:p><text:s/>R$ 12.088,04<text:s/></text:p>
          </table:table-cell>
          <table:table-cell table:style-name="ce1"/>
          <table:table-cell office:value-type="currency" office:value="12088.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3]" table:style-name="ce41">
            <text:p><text:s/>R$ 12.088,04<text:s/></text:p>
          </table:table-cell>
          <table:table-cell office:value-type="currency" office:value="0" table:formula="of:=[.I612]-[.G61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6.03</text:p>
          </table:table-cell>
          <table:table-cell office:value-type="string" table:style-name="ce141">
            <text:p>IMPERMEABILIZAÇÃO EM ARGAMASSA POLIMÉRICA PARA UMIDADE E ÁGUA DE PERCOLAÇÃO</text:p>
          </table:table-cell>
          <table:table-cell office:value-type="string" table:style-name="ce36">
            <text:p>M2</text:p>
          </table:table-cell>
          <table:table-cell office:value-type="float" office:value="5149.2299999999996" table:style-name="ce91">
            <text:p>5.149,23</text:p>
          </table:table-cell>
          <table:table-cell office:value-type="currency" office:value="11.8016475002038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4]" table:style-name="ce38">
            <text:p><text:s/>R$ 11,801647500204<text:s/></text:p>
          </table:table-cell>
          <table:table-cell office:value-type="currency" office:value="14.47" table:formula="of:=ROUND([.E613]*(1+[.$G$4]);2)" table:style-name="ce39">
            <text:p><text:s/>R$ 14,47<text:s/></text:p>
          </table:table-cell>
          <table:table-cell office:value-type="currency" office:value="74509.36" table:formula="of:=ROUND([.F613]*[.D613];2)" table:style-name="ce40">
            <text:p><text:s/>R$ 74.509,36<text:s/></text:p>
          </table:table-cell>
          <table:table-cell table:style-name="ce1"/>
          <table:table-cell office:value-type="currency" office:value="74509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4]" table:style-name="ce41">
            <text:p><text:s/>R$ 74.509,36<text:s/></text:p>
          </table:table-cell>
          <table:table-cell office:value-type="currency" office:value="0" table:formula="of:=[.I613]-[.G6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6.04</text:p>
          </table:table-cell>
          <table:table-cell office:value-type="string" table:style-name="ce141">
            <text:p>TRATAMENTO DE RALO OU PONTO EMERGENTE COM ARGAMASSA POLIMÉRICA / MEMBRANA ACRÍLICA REFORÇADO COM TELA DE POLIÉSTER (MAV). AF_09/2023</text:p>
          </table:table-cell>
          <table:table-cell office:value-type="string" table:style-name="ce36">
            <text:p>UN</text:p>
          </table:table-cell>
          <table:table-cell office:value-type="float" office:value="79" table:style-name="ce91">
            <text:p>79,00</text:p>
          </table:table-cell>
          <table:table-cell office:value-type="currency" office:value="8.40877579316532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5]" table:style-name="ce38">
            <text:p><text:s/>R$ 8,408775793165<text:s/></text:p>
          </table:table-cell>
          <table:table-cell office:value-type="currency" office:value="10.31" table:formula="of:=ROUND([.E614]*(1+[.$G$4]);2)" table:style-name="ce39">
            <text:p><text:s/>R$ 10,31<text:s/></text:p>
          </table:table-cell>
          <table:table-cell office:value-type="currency" office:value="814.49" table:formula="of:=ROUND([.F614]*[.D614];2)" table:style-name="ce40">
            <text:p><text:s/>R$ 814,49<text:s/></text:p>
          </table:table-cell>
          <table:table-cell table:style-name="ce1"/>
          <table:table-cell office:value-type="currency" office:value="814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5]" table:style-name="ce41">
            <text:p><text:s/>R$ 814,49<text:s/></text:p>
          </table:table-cell>
          <table:table-cell office:value-type="currency" office:value="0" table:formula="of:=[.I614]-[.G61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6.05</text:p>
          </table:table-cell>
          <table:table-cell office:value-type="string" table:style-name="ce141">
            <text:p>TRATAMENTO DE RODAPÉ COM TELA DE POLIÉSTER. AF_09/2023</text:p>
          </table:table-cell>
          <table:table-cell office:value-type="string" table:style-name="ce36">
            <text:p>M</text:p>
          </table:table-cell>
          <table:table-cell office:value-type="float" office:value="1381.39" table:style-name="ce91">
            <text:p>1.381,39</text:p>
          </table:table-cell>
          <table:table-cell office:value-type="currency" office:value="4.28186934181551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6]" table:style-name="ce38">
            <text:p><text:s/>R$ 4,281869341816<text:s/></text:p>
          </table:table-cell>
          <table:table-cell office:value-type="currency" office:value="5.25" table:formula="of:=ROUND([.E615]*(1+[.$G$4]);2)" table:style-name="ce39">
            <text:p><text:s/>R$ 5,25<text:s/></text:p>
          </table:table-cell>
          <table:table-cell office:value-type="currency" office:value="7252.3" table:formula="of:=ROUND([.F615]*[.D615];2)" table:style-name="ce40">
            <text:p><text:s/>R$ 7.252,30<text:s/></text:p>
          </table:table-cell>
          <table:table-cell table:style-name="ce1"/>
          <table:table-cell office:value-type="currency" office:value="7252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6]" table:style-name="ce41">
            <text:p><text:s/>R$ 7.252,30<text:s/></text:p>
          </table:table-cell>
          <table:table-cell office:value-type="currency" office:value="0" table:formula="of:=[.I615]-[.G6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6.06</text:p>
          </table:table-cell>
          <table:table-cell office:value-type="string" table:style-name="ce141">
            <text:p>IMPERMEABILIZAÇÃO DE SUPERFÍCIE COM MEMBRANA À BASE DE RESINA ACRÍLICA, 3 DEMÃOS. AF_09/2023</text:p>
          </table:table-cell>
          <table:table-cell office:value-type="string" table:style-name="ce36">
            <text:p>M2</text:p>
          </table:table-cell>
          <table:table-cell office:value-type="float" office:value="5149.228075" table:style-name="ce99">
            <text:p>5.149,228075</text:p>
          </table:table-cell>
          <table:table-cell office:value-type="currency" office:value="40.5839654188076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7]" table:style-name="ce38">
            <text:p><text:s/>R$ 40,583965418808<text:s/></text:p>
          </table:table-cell>
          <table:table-cell office:value-type="currency" office:value="49.76" table:formula="of:=ROUND([.E616]*(1+[.$G$4]);2)" table:style-name="ce39">
            <text:p><text:s/>R$ 49,76<text:s/></text:p>
          </table:table-cell>
          <table:table-cell office:value-type="currency" office:value="256225.59" table:formula="of:=ROUND([.F616]*[.D616];2)" table:style-name="ce40">
            <text:p><text:s/>R$ 256.225,59<text:s/></text:p>
          </table:table-cell>
          <table:table-cell table:style-name="ce1"/>
          <table:table-cell office:value-type="currency" office:value="256225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7]" table:style-name="ce41">
            <text:p><text:s/>R$ 256.225,59<text:s/></text:p>
          </table:table-cell>
          <table:table-cell office:value-type="currency" office:value="0" table:formula="of:=[.I616]-[.G61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6.07</text:p>
          </table:table-cell>
          <table:table-cell office:value-type="string" table:style-name="ce141">
            <text:p>IMPERMEABILIZAÇÃO DE SUPERFÍCIE COM MANTA ASFÁLTICA, UMA CAMADA, INCLUSIVE APLICAÇÃO DE PRIMER ASFÁLTICO, E=4MM. AF_09/2023</text:p>
          </table:table-cell>
          <table:table-cell office:value-type="string" table:style-name="ce36">
            <text:p>M2</text:p>
          </table:table-cell>
          <table:table-cell office:value-type="float" office:value="595.67700000000002" table:style-name="ce95">
            <text:p>595,6770</text:p>
          </table:table-cell>
          <table:table-cell office:value-type="currency" office:value="101.027648642035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8]" table:style-name="ce38">
            <text:p><text:s/>R$ 101,027648642036<text:s/></text:p>
          </table:table-cell>
          <table:table-cell office:value-type="currency" office:value="123.87" table:formula="of:=ROUND([.E617]*(1+[.$G$4]);2)" table:style-name="ce39">
            <text:p><text:s/>R$ 123,87<text:s/></text:p>
          </table:table-cell>
          <table:table-cell office:value-type="currency" office:value="73786.509999999995" table:formula="of:=ROUND([.F617]*[.D617];2)" table:style-name="ce40">
            <text:p><text:s/>R$ 73.786,51<text:s/></text:p>
          </table:table-cell>
          <table:table-cell table:style-name="ce1"/>
          <table:table-cell office:value-type="currency" office:value="73786.50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8]" table:style-name="ce41">
            <text:p><text:s/>R$ 73.786,51<text:s/></text:p>
          </table:table-cell>
          <table:table-cell office:value-type="currency" office:value="0" table:formula="of:=[.I617]-[.G61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6.08</text:p>
          </table:table-cell>
          <table:table-cell office:value-type="string" table:style-name="ce141">
            <text:p>SUBCOBERTURA COM MANTA PLÁSTICA REVESTIDA POR PELÍCULA DE ALUMÍNO, INCLUSO TRANSPORTE VERTICAL. AF_07/2019</text:p>
          </table:table-cell>
          <table:table-cell office:value-type="string" table:style-name="ce36">
            <text:p>M2</text:p>
          </table:table-cell>
          <table:table-cell office:value-type="float" office:value="595.67700000000002" table:style-name="ce95">
            <text:p>595,6770</text:p>
          </table:table-cell>
          <table:table-cell office:value-type="currency" office:value="18.4895196150395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19]" table:style-name="ce38">
            <text:p><text:s/>R$ 18,489519615040<text:s/></text:p>
          </table:table-cell>
          <table:table-cell office:value-type="currency" office:value="22.67" table:formula="of:=ROUND([.E618]*(1+[.$G$4]);2)" table:style-name="ce39">
            <text:p><text:s/>R$ 22,67<text:s/></text:p>
          </table:table-cell>
          <table:table-cell office:value-type="currency" office:value="13504" table:formula="of:=ROUND([.F618]*[.D618];2)" table:style-name="ce40">
            <text:p><text:s/>R$ 13.504,00<text:s/></text:p>
          </table:table-cell>
          <table:table-cell table:style-name="ce1"/>
          <table:table-cell office:value-type="currency" office:value="135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19]" table:style-name="ce41">
            <text:p><text:s/>R$ 13.504,00<text:s/></text:p>
          </table:table-cell>
          <table:table-cell office:value-type="currency" office:value="0" table:formula="of:=[.I618]-[.G61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7</text:p>
          </table:table-cell>
          <table:table-cell office:value-type="string" table:style-name="ce140">
            <text:p>REVESTIMENTO INTERN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0]" table:style-name="ce41">
            <text:p><text:s/>R$ -<text:s text:c="3"/></text:p>
          </table:table-cell>
          <table:table-cell office:value-type="currency" office:value="0" table:formula="of:=[.I619]-[.G61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7.01</text:p>
          </table:table-cell>
          <table:table-cell office:value-type="string" table:style-name="ce146">
            <text:p>PARED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1]" table:style-name="ce41">
            <text:p><text:s/>R$ -<text:s text:c="3"/></text:p>
          </table:table-cell>
          <table:table-cell office:value-type="currency" office:value="0" table:formula="of:=[.I620]-[.G620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7.01.01</text:p>
          </table:table-cell>
          <table:table-cell office:value-type="string" table:style-name="ce141">
            <text:p>CHAPISCO APLICADO EM ALVENARIAS E ESTRUTURAS DE CONCRETO INTERNAS, COM COLHER DE PEDREIRO. ARGAMASSA TRAÇO 1:3 COM PREPARO EM BETONEIRA 400L. AF_10/2022</text:p>
          </table:table-cell>
          <table:table-cell office:value-type="string" table:style-name="ce36">
            <text:p>M2</text:p>
          </table:table-cell>
          <table:table-cell office:value-type="float" office:value="2258.4000820000001" table:style-name="ce99">
            <text:p>2.258,400082</text:p>
          </table:table-cell>
          <table:table-cell office:value-type="currency" office:value="3.87407226164260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2]" table:style-name="ce38">
            <text:p><text:s/>R$ 3,874072261643<text:s/></text:p>
          </table:table-cell>
          <table:table-cell office:value-type="currency" office:value="4.75" table:formula="of:=ROUND([.E621]*(1+[.$G$4]);2)" table:style-name="ce39">
            <text:p><text:s/>R$ 4,75<text:s/></text:p>
          </table:table-cell>
          <table:table-cell office:value-type="currency" office:value="10727.4" table:formula="of:=ROUND([.F621]*[.D621];2)" table:style-name="ce40">
            <text:p><text:s/>R$ 10.727,40<text:s/></text:p>
          </table:table-cell>
          <table:table-cell table:style-name="ce1"/>
          <table:table-cell office:value-type="currency" office:value="10727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2]" table:style-name="ce41">
            <text:p><text:s/>R$ 10.727,40<text:s/></text:p>
          </table:table-cell>
          <table:table-cell office:value-type="currency" office:value="0" table:formula="of:=[.I621]-[.G621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7.01.02</text:p>
          </table:table-cell>
          <table:table-cell office:value-type="string" table:style-name="ce141">
            <text:p>MASSA ÚNICA, EM ARGAMASSA TRAÇO 1:2:8, PREPARO MECÂNICO, APLICADA MANUALMENTE EM PAREDES INTERNAS DE AMBIENTES COM ÁREA ENTRE 5M² E 10M², E = 17,5MM, COM TALISCAS. AF_03/2024</text:p>
          </table:table-cell>
          <table:table-cell office:value-type="string" table:style-name="ce36">
            <text:p>M2</text:p>
          </table:table-cell>
          <table:table-cell office:value-type="float" office:value="2258.3978900000002" table:style-name="ce99">
            <text:p>2.258,397890</text:p>
          </table:table-cell>
          <table:table-cell office:value-type="currency" office:value="31.1801647500203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3]" table:style-name="ce38">
            <text:p><text:s/>R$ 31,180164750020<text:s/></text:p>
          </table:table-cell>
          <table:table-cell office:value-type="currency" office:value="38.229999999999997" table:formula="of:=ROUND([.E622]*(1+[.$G$4]);2)" table:style-name="ce39">
            <text:p><text:s/>R$ 38,23<text:s/></text:p>
          </table:table-cell>
          <table:table-cell office:value-type="currency" office:value="86338.55" table:formula="of:=ROUND([.F622]*[.D622];2)" table:style-name="ce40">
            <text:p><text:s/>R$ 86.338,55<text:s/></text:p>
          </table:table-cell>
          <table:table-cell table:style-name="ce1"/>
          <table:table-cell office:value-type="currency" office:value="86338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3]" table:style-name="ce41">
            <text:p><text:s/>R$ 86.338,55<text:s/></text:p>
          </table:table-cell>
          <table:table-cell office:value-type="currency" office:value="0" table:formula="of:=[.I622]-[.G62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7.01.03</text:p>
          </table:table-cell>
          <table:table-cell office:value-type="string" table:style-name="ce141">
            <text:p>REVESTIMENTO EM PLACA CERÂMICA ESMALTADA DE 7,5X7,5 CM, ASSENTADO E REJUNTADO COM ARGAMASSA INDUSTRIALIZADA</text:p>
          </table:table-cell>
          <table:table-cell office:value-type="string" table:style-name="ce36">
            <text:p>M2</text:p>
          </table:table-cell>
          <table:table-cell office:value-type="float" office:value="48.69" table:style-name="ce91">
            <text:p>48,69</text:p>
          </table:table-cell>
          <table:table-cell office:value-type="currency" office:value="118.465051790229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4]" table:style-name="ce38">
            <text:p><text:s/>R$ 118,465051790229<text:s/></text:p>
          </table:table-cell>
          <table:table-cell office:value-type="currency" office:value="145.25" table:formula="of:=ROUND([.E623]*(1+[.$G$4]);2)" table:style-name="ce39">
            <text:p><text:s/>R$ 145,25<text:s/></text:p>
          </table:table-cell>
          <table:table-cell office:value-type="currency" office:value="7072.22" table:formula="of:=ROUND([.F623]*[.D623];2)" table:style-name="ce40">
            <text:p><text:s/>R$ 7.072,22<text:s/></text:p>
          </table:table-cell>
          <table:table-cell table:style-name="ce1"/>
          <table:table-cell office:value-type="currency" office:value="7072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4]" table:style-name="ce41">
            <text:p><text:s/>R$ 7.072,22<text:s/></text:p>
          </table:table-cell>
          <table:table-cell office:value-type="currency" office:value="0" table:formula="of:=[.I623]-[.G62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7.01.04</text:p>
          </table:table-cell>
          <table:table-cell office:value-type="string" table:style-name="ce141">
            <text:p>REVESTIMENTO CERÂMICO PARA PAREDES INTERNAS COM PLACAS TIPO ESMALTADA DE DIMENSÕES 60X60 CM APLICADAS NA ALTURA INTEIRA DAS PAREDES. AF_02/2023_PE</text:p>
          </table:table-cell>
          <table:table-cell office:value-type="string" table:style-name="ce36">
            <text:p>M2</text:p>
          </table:table-cell>
          <table:table-cell office:value-type="float" office:value="75.849999999999994" table:style-name="ce91">
            <text:p>75,85</text:p>
          </table:table-cell>
          <table:table-cell office:value-type="currency" office:value="68.6811842427208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5]" table:style-name="ce38">
            <text:p><text:s/>R$ 68,681184242721<text:s/></text:p>
          </table:table-cell>
          <table:table-cell office:value-type="currency" office:value="84.21" table:formula="of:=ROUND([.E624]*(1+[.$G$4]);2)" table:style-name="ce39">
            <text:p><text:s/>R$ 84,21<text:s/></text:p>
          </table:table-cell>
          <table:table-cell office:value-type="currency" office:value="6387.33" table:formula="of:=ROUND([.F624]*[.D624];2)" table:style-name="ce40">
            <text:p><text:s/>R$ 6.387,33<text:s/></text:p>
          </table:table-cell>
          <table:table-cell table:style-name="ce1"/>
          <table:table-cell office:value-type="currency" office:value="6387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5]" table:style-name="ce41">
            <text:p><text:s/>R$ 6.387,33<text:s/></text:p>
          </table:table-cell>
          <table:table-cell office:value-type="currency" office:value="0" table:formula="of:=[.I624]-[.G62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7.01.05</text:p>
          </table:table-cell>
          <table:table-cell office:value-type="string" table:style-name="ce141">
            <text:p>REVESTIMENTO EM PLACA CERÂMICA ESMALTADA DE 7,5X7,5 CM, ASSENTADO E REJUNTADO COM ARGAMASSA INDUSTRIALIZADA</text:p>
          </table:table-cell>
          <table:table-cell office:value-type="string" table:style-name="ce36">
            <text:p>M2</text:p>
          </table:table-cell>
          <table:table-cell office:value-type="float" office:value="1011.5" table:style-name="ce91">
            <text:p>1.011,50</text:p>
          </table:table-cell>
          <table:table-cell office:value-type="currency" office:value="118.465051790229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6]" table:style-name="ce38">
            <text:p><text:s/>R$ 118,465051790229<text:s/></text:p>
          </table:table-cell>
          <table:table-cell office:value-type="currency" office:value="145.25" table:formula="of:=ROUND([.E625]*(1+[.$G$4]);2)" table:style-name="ce39">
            <text:p><text:s/>R$ 145,25<text:s/></text:p>
          </table:table-cell>
          <table:table-cell office:value-type="currency" office:value="146920.38" table:formula="of:=ROUND([.F625]*[.D625];2)" table:style-name="ce40">
            <text:p><text:s/>R$ 146.920,38<text:s/></text:p>
          </table:table-cell>
          <table:table-cell table:style-name="ce1"/>
          <table:table-cell office:value-type="currency" office:value="146920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6]" table:style-name="ce41">
            <text:p><text:s/>R$ 146.920,38<text:s/></text:p>
          </table:table-cell>
          <table:table-cell office:value-type="currency" office:value="0" table:formula="of:=[.I625]-[.G62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7.02</text:p>
          </table:table-cell>
          <table:table-cell office:value-type="string" table:style-name="ce146">
            <text:p>TET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7]" table:style-name="ce41">
            <text:p><text:s/>R$ -<text:s text:c="3"/></text:p>
          </table:table-cell>
          <table:table-cell office:value-type="currency" office:value="0" table:formula="of:=[.I626]-[.G62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7.02.01</text:p>
          </table:table-cell>
          <table:table-cell office:value-type="string" table:style-name="ce141">
            <text:p>FORRO EM DRYWALL, PARA AMBIENTES COMERCIAIS, INCLUSIVE ESTRUTURA BIRECIONAL DE FIXAÇÃO. AF_08/2023_PS</text:p>
          </table:table-cell>
          <table:table-cell office:value-type="string" table:style-name="ce36">
            <text:p>M2</text:p>
          </table:table-cell>
          <table:table-cell office:value-type="float" office:value="306.2" table:style-name="ce91">
            <text:p>306,20</text:p>
          </table:table-cell>
          <table:table-cell office:value-type="currency" office:value="60.9248837778321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8]" table:style-name="ce38">
            <text:p><text:s/>R$ 60,924883777832<text:s/></text:p>
          </table:table-cell>
          <table:table-cell office:value-type="currency" office:value="74.7" table:formula="of:=ROUND([.E627]*(1+[.$G$4]);2)" table:style-name="ce39">
            <text:p><text:s/>R$ 74,70<text:s/></text:p>
          </table:table-cell>
          <table:table-cell office:value-type="currency" office:value="22873.14" table:formula="of:=ROUND([.F627]*[.D627];2)" table:style-name="ce40">
            <text:p><text:s/>R$ 22.873,14<text:s/></text:p>
          </table:table-cell>
          <table:table-cell table:style-name="ce1"/>
          <table:table-cell office:value-type="currency" office:value="22873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8]" table:style-name="ce41">
            <text:p><text:s/>R$ 22.873,14<text:s/></text:p>
          </table:table-cell>
          <table:table-cell office:value-type="currency" office:value="0" table:formula="of:=[.I627]-[.G62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2.02</text:p>
          </table:table-cell>
          <table:table-cell office:value-type="string" table:style-name="ce141">
            <text:p>FORRO METÁLICO REMOVÍVEL, EM PAINÉIS DE 625MM X 625MM, TIPO COLMEIA</text:p>
          </table:table-cell>
          <table:table-cell office:value-type="string" table:style-name="ce36">
            <text:p>M2</text:p>
          </table:table-cell>
          <table:table-cell office:value-type="float" office:value="1517" table:style-name="ce91">
            <text:p>1.517,00</text:p>
          </table:table-cell>
          <table:table-cell office:value-type="currency" office:value="673.207731832640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29]" table:style-name="ce38">
            <text:p><text:s/>R$ 673,207731832640<text:s/></text:p>
          </table:table-cell>
          <table:table-cell office:value-type="currency" office:value="825.42" table:formula="of:=ROUND([.E628]*(1+[.$G$4]);2)" table:style-name="ce39">
            <text:p><text:s/>R$ 825,42<text:s/></text:p>
          </table:table-cell>
          <table:table-cell office:value-type="currency" office:value="1252162.1399999999" table:formula="of:=ROUND([.F628]*[.D628];2)" table:style-name="ce40">
            <text:p><text:s/>R$ 1.252.162,14<text:s/></text:p>
          </table:table-cell>
          <table:table-cell table:style-name="ce1"/>
          <table:table-cell office:value-type="currency" office:value="1252162.13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29]" table:style-name="ce41">
            <text:p><text:s/>R$ 1.252.162,14<text:s/></text:p>
          </table:table-cell>
          <table:table-cell office:value-type="currency" office:value="0" table:formula="of:=[.I628]-[.G62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7.03</text:p>
          </table:table-cell>
          <table:table-cell office:value-type="string" table:style-name="ce146">
            <text:p>PAVIMENTAÇÃ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0]" table:style-name="ce41">
            <text:p><text:s/>R$ -<text:s text:c="3"/></text:p>
          </table:table-cell>
          <table:table-cell office:value-type="currency" office:value="0" table:formula="of:=[.I629]-[.G62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7.03.01</text:p>
          </table:table-cell>
          <table:table-cell office:value-type="string" table:style-name="ce141">
            <text:p>PISO FLUTUANTE/FLEXÍVEL DE MADEIRA</text:p>
          </table:table-cell>
          <table:table-cell office:value-type="string" table:style-name="ce36">
            <text:p>M2</text:p>
          </table:table-cell>
          <table:table-cell office:value-type="float" office:value="2921.04" table:style-name="ce91">
            <text:p>2.921,04</text:p>
          </table:table-cell>
          <table:table-cell office:value-type="currency" office:value="423.285213277872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1]" table:style-name="ce38">
            <text:p><text:s/>R$ 423,285213277873<text:s/></text:p>
          </table:table-cell>
          <table:table-cell office:value-type="currency" office:value="518.99" table:formula="of:=ROUND([.E630]*(1+[.$G$4]);2)" table:style-name="ce39">
            <text:p><text:s/>R$ 518,99<text:s/></text:p>
          </table:table-cell>
          <table:table-cell office:value-type="currency" office:value="1515990.55" table:formula="of:=ROUND([.F630]*[.D630];2)" table:style-name="ce40">
            <text:p><text:s/>R$ 1.515.990,55<text:s/></text:p>
          </table:table-cell>
          <table:table-cell table:style-name="ce1"/>
          <table:table-cell office:value-type="currency" office:value="1515990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1]" table:style-name="ce41">
            <text:p><text:s/>R$ 1.515.990,55<text:s/></text:p>
          </table:table-cell>
          <table:table-cell office:value-type="currency" office:value="0" table:formula="of:=[.I630]-[.G63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3.02</text:p>
          </table:table-cell>
          <table:table-cell office:value-type="string" table:style-name="ce141">
            <text:p>PISO EM PLACA DE CONCRETO PERMEÁVEL DRENANTE, COR NATURAL - ESPESSURA DE 8 CM</text:p>
          </table:table-cell>
          <table:table-cell office:value-type="string" table:style-name="ce36">
            <text:p>M2</text:p>
          </table:table-cell>
          <table:table-cell office:value-type="float" office:value="1046.5327" table:style-name="ce95">
            <text:p>1.046,5327</text:p>
          </table:table-cell>
          <table:table-cell office:value-type="currency" office:value="117.706549221107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2]" table:style-name="ce38">
            <text:p><text:s/>R$ 117,706549221108<text:s/></text:p>
          </table:table-cell>
          <table:table-cell office:value-type="currency" office:value="144.32" table:formula="of:=ROUND([.E631]*(1+[.$G$4]);2)" table:style-name="ce39">
            <text:p><text:s/>R$ 144,32<text:s/></text:p>
          </table:table-cell>
          <table:table-cell office:value-type="currency" office:value="151035.6" table:formula="of:=ROUND([.F631]*[.D631];2)" table:style-name="ce40">
            <text:p><text:s/>R$ 151.035,60<text:s/></text:p>
          </table:table-cell>
          <table:table-cell table:style-name="ce1"/>
          <table:table-cell office:value-type="currency" office:value="151035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2]" table:style-name="ce41">
            <text:p><text:s/>R$ 151.035,60<text:s/></text:p>
          </table:table-cell>
          <table:table-cell office:value-type="currency" office:value="0" table:formula="of:=[.I631]-[.G63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7.03.03</text:p>
          </table:table-cell>
          <table:table-cell office:value-type="string" table:style-name="ce141">
            <text:p>ACRÍLICO PARA QUADRAS E PISOS CIMENTADOS</text:p>
          </table:table-cell>
          <table:table-cell office:value-type="string" table:style-name="ce36">
            <text:p>M2</text:p>
          </table:table-cell>
          <table:table-cell office:value-type="float" office:value="3425.7864" table:style-name="ce95">
            <text:p>3.425,7864</text:p>
          </table:table-cell>
          <table:table-cell office:value-type="currency" office:value="21.9965745045265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3]" table:style-name="ce38">
            <text:p><text:s/>R$ 21,996574504527<text:s/></text:p>
          </table:table-cell>
          <table:table-cell office:value-type="currency" office:value="26.97" table:formula="of:=ROUND([.E632]*(1+[.$G$4]);2)" table:style-name="ce39">
            <text:p><text:s/>R$ 26,97<text:s/></text:p>
          </table:table-cell>
          <table:table-cell office:value-type="currency" office:value="92393.46" table:formula="of:=ROUND([.F632]*[.D632];2)" table:style-name="ce40">
            <text:p><text:s/>R$ 92.393,46<text:s/></text:p>
          </table:table-cell>
          <table:table-cell table:style-name="ce1"/>
          <table:table-cell office:value-type="currency" office:value="92393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3]" table:style-name="ce41">
            <text:p><text:s/>R$ 92.393,46<text:s/></text:p>
          </table:table-cell>
          <table:table-cell office:value-type="currency" office:value="0" table:formula="of:=[.I632]-[.G63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7.03.04</text:p>
          </table:table-cell>
          <table:table-cell office:value-type="string" table:style-name="ce141">
            <text:p>REVESTIMENTO CERÂMICO PARA PISO COM PLACAS TIPO PORCELANATO DE DIMENSÕES 60X60 CM APLICADA EM AMBIENTES DE ÁREA MAIOR QUE 10 M². AF_02/2023_PE</text:p>
          </table:table-cell>
          <table:table-cell office:value-type="string" table:style-name="ce36">
            <text:p>M2</text:p>
          </table:table-cell>
          <table:table-cell office:value-type="float" office:value="1384.3229999999992" table:style-name="ce95">
            <text:p>1.384,3230</text:p>
          </table:table-cell>
          <table:table-cell office:value-type="currency" office:value="80.2544653780279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4]" table:style-name="ce38">
            <text:p><text:s/>R$ 80,254465378028<text:s/></text:p>
          </table:table-cell>
          <table:table-cell office:value-type="currency" office:value="98.4" table:formula="of:=ROUND([.E633]*(1+[.$G$4]);2)" table:style-name="ce39">
            <text:p><text:s/>R$ 98,40<text:s/></text:p>
          </table:table-cell>
          <table:table-cell office:value-type="currency" office:value="136217.38" table:formula="of:=ROUND([.F633]*[.D633];2)" table:style-name="ce40">
            <text:p><text:s/>R$ 136.217,38<text:s/></text:p>
          </table:table-cell>
          <table:table-cell table:style-name="ce1"/>
          <table:table-cell office:value-type="currency" office:value="136217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4]" table:style-name="ce41">
            <text:p><text:s/>R$ 136.217,38<text:s/></text:p>
          </table:table-cell>
          <table:table-cell office:value-type="currency" office:value="0" table:formula="of:=[.I633]-[.G63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3.05</text:p>
          </table:table-cell>
          <table:table-cell office:value-type="string" table:style-name="ce141">
            <text:p>REVESTIMENTO VINÍLICO FLEXÍVEL EM MANTA HOMOGÊNEA, ESPESSURA DE 2 MM, COM IMPERMEABILIZANTE ACRÍLICO</text:p>
          </table:table-cell>
          <table:table-cell office:value-type="string" table:style-name="ce36">
            <text:p>M2</text:p>
          </table:table-cell>
          <table:table-cell office:value-type="float" office:value="358.72" table:style-name="ce91">
            <text:p>358,72</text:p>
          </table:table-cell>
          <table:table-cell office:value-type="currency" office:value="311.687464317755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5]" table:style-name="ce38">
            <text:p><text:s/>R$ 311,687464317756<text:s/></text:p>
          </table:table-cell>
          <table:table-cell office:value-type="currency" office:value="382.16" table:formula="of:=ROUND([.E634]*(1+[.$G$4]);2)" table:style-name="ce39">
            <text:p><text:s/>R$ 382,16<text:s/></text:p>
          </table:table-cell>
          <table:table-cell office:value-type="currency" office:value="137088.44" table:formula="of:=ROUND([.F634]*[.D634];2)" table:style-name="ce40">
            <text:p><text:s/>R$ 137.088,44<text:s/></text:p>
          </table:table-cell>
          <table:table-cell table:style-name="ce1"/>
          <table:table-cell office:value-type="currency" office:value="137088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5]" table:style-name="ce41">
            <text:p><text:s/>R$ 137.088,44<text:s/></text:p>
          </table:table-cell>
          <table:table-cell office:value-type="currency" office:value="0" table:formula="of:=[.I634]-[.G63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3.06</text:p>
          </table:table-cell>
          <table:table-cell office:value-type="string" table:style-name="ce141">
            <text:p>REVESTIMENTO COM CARPETE PARA TRÁFEGO MODERADO, USO COMERCIAL, TIPO BOUCLÊ DE 5,4 ATÉ 8 MM</text:p>
          </table:table-cell>
          <table:table-cell office:value-type="string" table:style-name="ce36">
            <text:p>M2</text:p>
          </table:table-cell>
          <table:table-cell office:value-type="float" office:value="108.25" table:style-name="ce91">
            <text:p>108,25</text:p>
          </table:table-cell>
          <table:table-cell office:value-type="currency" office:value="121.07495310333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6]" table:style-name="ce38">
            <text:p><text:s/>R$ 121,074953103336<text:s/></text:p>
          </table:table-cell>
          <table:table-cell office:value-type="currency" office:value="148.44999999999999" table:formula="of:=ROUND([.E635]*(1+[.$G$4]);2)" table:style-name="ce39">
            <text:p><text:s/>R$ 148,45<text:s/></text:p>
          </table:table-cell>
          <table:table-cell office:value-type="currency" office:value="16069.71" table:formula="of:=ROUND([.F635]*[.D635];2)" table:style-name="ce40">
            <text:p><text:s/>R$ 16.069,71<text:s/></text:p>
          </table:table-cell>
          <table:table-cell table:style-name="ce1"/>
          <table:table-cell office:value-type="currency" office:value="16069.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6]" table:style-name="ce41">
            <text:p><text:s/>R$ 16.069,71<text:s/></text:p>
          </table:table-cell>
          <table:table-cell office:value-type="currency" office:value="0" table:formula="of:=[.I635]-[.G63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3.07</text:p>
          </table:table-cell>
          <table:table-cell office:value-type="string" table:style-name="ce141">
            <text:p>ESTRADO PLÁSTICO PARA BANHEIROS E VESTIÁRIOS - 30X30CM - ESP. 15MM - FABRICADO EM PEAD</text:p>
          </table:table-cell>
          <table:table-cell office:value-type="string" table:style-name="ce36">
            <text:p>M²</text:p>
          </table:table-cell>
          <table:table-cell office:value-type="float" office:value="146.34" table:style-name="ce91">
            <text:p>146,34</text:p>
          </table:table-cell>
          <table:table-cell office:value-type="currency" office:value="54.5795612103417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7]" table:style-name="ce38">
            <text:p><text:s/>R$ 54,579561210342<text:s/></text:p>
          </table:table-cell>
          <table:table-cell office:value-type="currency" office:value="66.92" table:formula="of:=ROUND([.E636]*(1+[.$G$4]);2)" table:style-name="ce39">
            <text:p><text:s/>R$ 66,92<text:s/></text:p>
          </table:table-cell>
          <table:table-cell office:value-type="currency" office:value="9793.07" table:formula="of:=ROUND([.F636]*[.D636];2)" table:style-name="ce40">
            <text:p><text:s/>R$ 9.793,07<text:s/></text:p>
          </table:table-cell>
          <table:table-cell table:style-name="ce1"/>
          <table:table-cell office:value-type="currency" office:value="9793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7]" table:style-name="ce41">
            <text:p><text:s/>R$ 9.793,07<text:s/></text:p>
          </table:table-cell>
          <table:table-cell office:value-type="currency" office:value="0" table:formula="of:=[.I636]-[.G636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3.07.03.08</text:p>
          </table:table-cell>
          <table:table-cell office:value-type="string" table:style-name="ce141">
            <text:p>CONTRAPISO EM ARGAMASSA TRAÇO 1:4 (CIMENTO E AREIA), PREPARO MECÂNICO COM BETONEIRA 400 L, APLICADO EM ÁREAS SECAS SOBRE LAJE, ADERIDO, ACABAMENTO NÃO REFORÇADO, ESPESSURA 4CM. AF_07/2021</text:p>
          </table:table-cell>
          <table:table-cell office:value-type="string" table:style-name="ce36">
            <text:p>M2</text:p>
          </table:table-cell>
          <table:table-cell office:value-type="float" office:value="5867.9311000000007" table:style-name="ce95">
            <text:p>5.867,9311</text:p>
          </table:table-cell>
          <table:table-cell office:value-type="currency" office:value="36.3918114346301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38]" table:style-name="ce38">
            <text:p><text:s/>R$ 36,391811434630<text:s/></text:p>
          </table:table-cell>
          <table:table-cell office:value-type="currency" office:value="44.62" table:formula="of:=ROUND([.E637]*(1+[.$G$4]);2)" table:style-name="ce39">
            <text:p><text:s/>R$ 44,62<text:s/></text:p>
          </table:table-cell>
          <table:table-cell office:value-type="currency" office:value="261827.09" table:formula="of:=ROUND([.F637]*[.D637];2)" table:style-name="ce40">
            <text:p><text:s/>R$ 261.827,09<text:s/></text:p>
          </table:table-cell>
          <table:table-cell table:style-name="ce1"/>
          <table:table-cell office:value-type="currency" office:value="261827.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8]" table:style-name="ce41">
            <text:p><text:s/>R$ 261.827,09<text:s/></text:p>
          </table:table-cell>
          <table:table-cell office:value-type="currency" office:value="0" table:formula="of:=[.I637]-[.G63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7.04</text:p>
          </table:table-cell>
          <table:table-cell office:value-type="string" table:style-name="ce146">
            <text:p>SOLEIRAS, RODAPÉS E PEITORI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39]" table:style-name="ce41">
            <text:p><text:s/>R$ -<text:s text:c="3"/></text:p>
          </table:table-cell>
          <table:table-cell office:value-type="currency" office:value="0" table:formula="of:=[.I638]-[.G63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4.01</text:p>
          </table:table-cell>
          <table:table-cell office:value-type="string" table:style-name="ce141">
            <text:p>PEITORIL E/OU SOLEIRA EM GRANITO, ESPESSURA DE 2 CM E LARGURA DE 21 CM ATÉ 30 CM, ACABAMENTO POLIDO</text:p>
          </table:table-cell>
          <table:table-cell office:value-type="string" table:style-name="ce36">
            <text:p>M</text:p>
          </table:table-cell>
          <table:table-cell office:value-type="float" office:value="296.88" table:style-name="ce91">
            <text:p>296,88</text:p>
          </table:table-cell>
          <table:table-cell office:value-type="currency" office:value="161.381616507625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0]" table:style-name="ce38">
            <text:p><text:s/>R$ 161,381616507626<text:s/></text:p>
          </table:table-cell>
          <table:table-cell office:value-type="currency" office:value="197.87" table:formula="of:=ROUND([.E639]*(1+[.$G$4]);2)" table:style-name="ce39">
            <text:p><text:s/>R$ 197,87<text:s/></text:p>
          </table:table-cell>
          <table:table-cell office:value-type="currency" office:value="58743.65" table:formula="of:=ROUND([.F639]*[.D639];2)" table:style-name="ce40">
            <text:p><text:s/>R$ 58.743,65<text:s/></text:p>
          </table:table-cell>
          <table:table-cell table:style-name="ce1"/>
          <table:table-cell office:value-type="currency" office:value="58743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0]" table:style-name="ce41">
            <text:p><text:s/>R$ 58.743,65<text:s/></text:p>
          </table:table-cell>
          <table:table-cell office:value-type="currency" office:value="0" table:formula="of:=[.I639]-[.G63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7.04.02</text:p>
          </table:table-cell>
          <table:table-cell office:value-type="string" table:style-name="ce141">
            <text:p>RODAPÉ EM MADEIRA, ALTURA 7CM, FIXADO COM COLA. AF_09/2020</text:p>
          </table:table-cell>
          <table:table-cell office:value-type="string" table:style-name="ce36">
            <text:p>M</text:p>
          </table:table-cell>
          <table:table-cell office:value-type="float" office:value="761.79230000000007" table:style-name="ce95">
            <text:p>761,7923</text:p>
          </table:table-cell>
          <table:table-cell office:value-type="currency" office:value="36.3591876682162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1]" table:style-name="ce38">
            <text:p><text:s/>R$ 36,359187668216<text:s/></text:p>
          </table:table-cell>
          <table:table-cell office:value-type="currency" office:value="44.58" table:formula="of:=ROUND([.E640]*(1+[.$G$4]);2)" table:style-name="ce39">
            <text:p><text:s/>R$ 44,58<text:s/></text:p>
          </table:table-cell>
          <table:table-cell office:value-type="currency" office:value="33960.699999999997" table:formula="of:=ROUND([.F640]*[.D640];2)" table:style-name="ce40">
            <text:p><text:s/>R$ 33.960,70<text:s/></text:p>
          </table:table-cell>
          <table:table-cell table:style-name="ce1"/>
          <table:table-cell office:value-type="currency" office:value="33960.6999999999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1]" table:style-name="ce41">
            <text:p><text:s/>R$ 33.960,70<text:s/></text:p>
          </table:table-cell>
          <table:table-cell office:value-type="currency" office:value="0" table:formula="of:=[.I640]-[.G64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8</text:p>
          </table:table-cell>
          <table:table-cell office:value-type="string" table:style-name="ce140">
            <text:p>REVESTIMENTO EXTERN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2]" table:style-name="ce41">
            <text:p><text:s/>R$ -<text:s text:c="3"/></text:p>
          </table:table-cell>
          <table:table-cell office:value-type="currency" office:value="0" table:formula="of:=[.I641]-[.G64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8.01</text:p>
          </table:table-cell>
          <table:table-cell office:value-type="string" table:style-name="ce146">
            <text:p>PAREDES E FACHAD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3]" table:style-name="ce41">
            <text:p><text:s/>R$ -<text:s text:c="3"/></text:p>
          </table:table-cell>
          <table:table-cell office:value-type="currency" office:value="0" table:formula="of:=[.I642]-[.G64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8.01.01</text:p>
          </table:table-cell>
          <table:table-cell office:value-type="string" table:style-name="ce141">
            <text:p>CHAPISCO APLICADO NO TETO OU EM ESTRUTURA, COM DESEMPENADEIRA DENTADA. ARGAMASSA INDUSTRIALIZADA COM PREPARO EM MISTURADOR 300 KG. AF_10/2022</text:p>
          </table:table-cell>
          <table:table-cell office:value-type="string" table:style-name="ce36">
            <text:p>M2</text:p>
          </table:table-cell>
          <table:table-cell office:value-type="float" office:value="1493.611817" table:style-name="ce99">
            <text:p>1.493,611817</text:p>
          </table:table-cell>
          <table:table-cell office:value-type="currency" office:value="13.579642769757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4]" table:style-name="ce38">
            <text:p><text:s/>R$ 13,579642769758<text:s/></text:p>
          </table:table-cell>
          <table:table-cell office:value-type="currency" office:value="16.649999999999999" table:formula="of:=ROUND([.E643]*(1+[.$G$4]);2)" table:style-name="ce39">
            <text:p><text:s/>R$ 16,65<text:s/></text:p>
          </table:table-cell>
          <table:table-cell office:value-type="currency" office:value="24868.639999999999" table:formula="of:=ROUND([.F643]*[.D643];2)" table:style-name="ce40">
            <text:p><text:s/>R$ 24.868,64<text:s/></text:p>
          </table:table-cell>
          <table:table-cell table:style-name="ce1"/>
          <table:table-cell office:value-type="currency" office:value="24868.63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4]" table:style-name="ce41">
            <text:p><text:s/>R$ 24.868,64<text:s/></text:p>
          </table:table-cell>
          <table:table-cell office:value-type="currency" office:value="0" table:formula="of:=[.I643]-[.G64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3.08.01.02</text:p>
          </table:table-cell>
          <table:table-cell office:value-type="string" table:style-name="ce141">
            <text:p>EMBOÇO OU MASSA ÚNICA EM ARGAMASSA TRAÇO 1:2:8, PREPARO MECÂNICO COM BETONEIRA 400 L, APLICADA MANUALMENTE EM PANOS DE FACHADA COM PRESENÇA DE VÃOS, ESPESSURA DE 25 MM. AF_08/2022</text:p>
          </table:table-cell>
          <table:table-cell office:value-type="string" table:style-name="ce36">
            <text:p>M2</text:p>
          </table:table-cell>
          <table:table-cell office:value-type="float" office:value="1493.611817" table:style-name="ce99">
            <text:p>1.493,611817</text:p>
          </table:table-cell>
          <table:table-cell office:value-type="currency" office:value="49.2537313432835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5]" table:style-name="ce38">
            <text:p><text:s/>R$ 49,253731343284<text:s/></text:p>
          </table:table-cell>
          <table:table-cell office:value-type="currency" office:value="60.39" table:formula="of:=ROUND([.E644]*(1+[.$G$4]);2)" table:style-name="ce39">
            <text:p><text:s/>R$ 60,39<text:s/></text:p>
          </table:table-cell>
          <table:table-cell office:value-type="currency" office:value="90199.22" table:formula="of:=ROUND([.F644]*[.D644];2)" table:style-name="ce40">
            <text:p><text:s/>R$ 90.199,22<text:s/></text:p>
          </table:table-cell>
          <table:table-cell table:style-name="ce1"/>
          <table:table-cell office:value-type="currency" office:value="90199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5]" table:style-name="ce41">
            <text:p><text:s/>R$ 90.199,22<text:s/></text:p>
          </table:table-cell>
          <table:table-cell office:value-type="currency" office:value="0" table:formula="of:=[.I644]-[.G64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8.01.03</text:p>
          </table:table-cell>
          <table:table-cell office:value-type="string" table:style-name="ce141">
            <text:p>BRISE SM C150 METÁLICO FIXO EM CHAPA MICROPERFURADA ALUZINC PRÉ-PINTADA - FORNECIMENTO E INSTALAÇÃO</text:p>
          </table:table-cell>
          <table:table-cell office:value-type="string" table:style-name="ce36">
            <text:p>M2</text:p>
          </table:table-cell>
          <table:table-cell office:value-type="float" office:value="651.16999999999996" table:style-name="ce91">
            <text:p>651,17</text:p>
          </table:table-cell>
          <table:table-cell office:value-type="currency" office:value="269.366283337411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6]" table:style-name="ce38">
            <text:p><text:s/>R$ 269,366283337411<text:s/></text:p>
          </table:table-cell>
          <table:table-cell office:value-type="currency" office:value="330.27" table:formula="of:=ROUND([.E645]*(1+[.$G$4]);2)" table:style-name="ce39">
            <text:p><text:s/>R$ 330,27<text:s/></text:p>
          </table:table-cell>
          <table:table-cell office:value-type="currency" office:value="215061.92" table:formula="of:=ROUND([.F645]*[.D645];2)" table:style-name="ce40">
            <text:p><text:s/>R$ 215.061,92<text:s/></text:p>
          </table:table-cell>
          <table:table-cell table:style-name="ce1"/>
          <table:table-cell office:value-type="currency" office:value="215061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6]" table:style-name="ce41">
            <text:p><text:s/>R$ 215.061,92<text:s/></text:p>
          </table:table-cell>
          <table:table-cell office:value-type="currency" office:value="0" table:formula="of:=[.I645]-[.G64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8.01.04</text:p>
          </table:table-cell>
          <table:table-cell office:value-type="string" table:style-name="ce141">
            <text:p>POLICARBONATO ALVEOLAR 10/600 SUNPAL OU EQUIVALENTE - FUMÊ - FORNECIMENTO E INSTALAÇÃO</text:p>
          </table:table-cell>
          <table:table-cell office:value-type="string" table:style-name="ce36">
            <text:p>M²</text:p>
          </table:table-cell>
          <table:table-cell office:value-type="float" office:value="739.3" table:style-name="ce91">
            <text:p>739,30</text:p>
          </table:table-cell>
          <table:table-cell office:value-type="currency" office:value="182.024304705978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7]" table:style-name="ce38">
            <text:p><text:s/>R$ 182,024304705978<text:s/></text:p>
          </table:table-cell>
          <table:table-cell office:value-type="currency" office:value="223.18" table:formula="of:=ROUND([.E646]*(1+[.$G$4]);2)" table:style-name="ce39">
            <text:p><text:s/>R$ 223,18<text:s/></text:p>
          </table:table-cell>
          <table:table-cell office:value-type="currency" office:value="164996.97" table:formula="of:=ROUND([.F646]*[.D646];2)" table:style-name="ce40">
            <text:p><text:s/>R$ 164.996,97<text:s/></text:p>
          </table:table-cell>
          <table:table-cell table:style-name="ce1"/>
          <table:table-cell office:value-type="currency" office:value="164996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7]" table:style-name="ce41">
            <text:p><text:s/>R$ 164.996,97<text:s/></text:p>
          </table:table-cell>
          <table:table-cell office:value-type="currency" office:value="0" table:formula="of:=[.I646]-[.G64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8.01.05</text:p>
          </table:table-cell>
          <table:table-cell office:value-type="string" table:style-name="ce141">
            <text:p>POLICARBONATO ALVEOLAR 10/600 SUNPAL OU EQUIVALENTE - CRISTAL - FORNECIMENTO E INSTALAÇÃO</text:p>
          </table:table-cell>
          <table:table-cell office:value-type="string" table:style-name="ce36">
            <text:p>M²</text:p>
          </table:table-cell>
          <table:table-cell office:value-type="float" office:value="659.79" table:style-name="ce91">
            <text:p>659,79</text:p>
          </table:table-cell>
          <table:table-cell office:value-type="currency" office:value="182.024304705978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48]" table:style-name="ce38">
            <text:p><text:s/>R$ 182,024304705978<text:s/></text:p>
          </table:table-cell>
          <table:table-cell office:value-type="currency" office:value="223.18" table:formula="of:=ROUND([.E647]*(1+[.$G$4]);2)" table:style-name="ce39">
            <text:p><text:s/>R$ 223,18<text:s/></text:p>
          </table:table-cell>
          <table:table-cell office:value-type="currency" office:value="147251.93" table:formula="of:=ROUND([.F647]*[.D647];2)" table:style-name="ce40">
            <text:p><text:s/>R$ 147.251,93<text:s/></text:p>
          </table:table-cell>
          <table:table-cell table:style-name="ce1"/>
          <table:table-cell office:value-type="currency" office:value="147251.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8]" table:style-name="ce41">
            <text:p><text:s/>R$ 147.251,93<text:s/></text:p>
          </table:table-cell>
          <table:table-cell office:value-type="currency" office:value="0" table:formula="of:=[.I647]-[.G64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8.02</text:p>
          </table:table-cell>
          <table:table-cell office:value-type="string" table:style-name="ce146">
            <text:p>PAVIMENTAÇÃ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49]" table:style-name="ce41">
            <text:p><text:s/>R$ -<text:s text:c="3"/></text:p>
          </table:table-cell>
          <table:table-cell office:value-type="currency" office:value="0" table:formula="of:=[.I648]-[.G64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8.02.01</text:p>
          </table:table-cell>
          <table:table-cell office:value-type="string" table:style-name="ce141">
            <text:p>EXECUÇÃO DE PAVIMENTO EM PISO INTERTRAVADO, COM BLOCO RETANGULAR DE 20 X 10 CM, ESPESSURA 10 CM. AF_10/2022</text:p>
          </table:table-cell>
          <table:table-cell office:value-type="string" table:style-name="ce36">
            <text:p>M2</text:p>
          </table:table-cell>
          <table:table-cell office:value-type="float" office:value="4674.99" table:style-name="ce91">
            <text:p>4.674,99</text:p>
          </table:table-cell>
          <table:table-cell office:value-type="currency" office:value="98.6950493434467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0]" table:style-name="ce38">
            <text:p><text:s/>R$ 98,695049343447<text:s/></text:p>
          </table:table-cell>
          <table:table-cell office:value-type="currency" office:value="121.01" table:formula="of:=ROUND([.E649]*(1+[.$G$4]);2)" table:style-name="ce39">
            <text:p><text:s/>R$ 121,01<text:s/></text:p>
          </table:table-cell>
          <table:table-cell office:value-type="currency" office:value="565720.54" table:formula="of:=ROUND([.F649]*[.D649];2)" table:style-name="ce40">
            <text:p><text:s/>R$ 565.720,54<text:s/></text:p>
          </table:table-cell>
          <table:table-cell table:style-name="ce1"/>
          <table:table-cell office:value-type="currency" office:value="565720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0]" table:style-name="ce41">
            <text:p><text:s/>R$ 565.720,54<text:s/></text:p>
          </table:table-cell>
          <table:table-cell office:value-type="currency" office:value="0" table:formula="of:=[.I649]-[.G64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8.02.02</text:p>
          </table:table-cell>
          <table:table-cell office:value-type="string" table:style-name="ce141">
            <text:p>SINALIZAÇÃO COM PICTOGRAMA PARA VAGA DE ESTACIONAMENTO, COM FAIXAS DEMARCATÓRIAS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412.478590653290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1]" table:style-name="ce38">
            <text:p><text:s/>R$ 412,478590653291<text:s/></text:p>
          </table:table-cell>
          <table:table-cell office:value-type="currency" office:value="505.74" table:formula="of:=ROUND([.E650]*(1+[.$G$4]);2)" table:style-name="ce39">
            <text:p><text:s/>R$ 505,74<text:s/></text:p>
          </table:table-cell>
          <table:table-cell office:value-type="currency" office:value="5057.3999999999996" table:formula="of:=ROUND([.F650]*[.D650];2)" table:style-name="ce40">
            <text:p><text:s/>R$ 5.057,40<text:s/></text:p>
          </table:table-cell>
          <table:table-cell table:style-name="ce1"/>
          <table:table-cell office:value-type="currency" office:value="5057.3999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1]" table:style-name="ce41">
            <text:p><text:s/>R$ 5.057,40<text:s/></text:p>
          </table:table-cell>
          <table:table-cell office:value-type="currency" office:value="0" table:formula="of:=[.I650]-[.G65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8.02.03</text:p>
          </table:table-cell>
          <table:table-cell office:value-type="string" table:style-name="ce141">
            <text:p>PINTURA DE DEMARCAÇÃO DE VAGA COM TINTA ACRÍLICA, E = 10 CM, APLICAÇÃO MANUAL. AF_05/2021</text:p>
          </table:table-cell>
          <table:table-cell office:value-type="string" table:style-name="ce36">
            <text:p>M</text:p>
          </table:table-cell>
          <table:table-cell office:value-type="float" office:value="982" table:style-name="ce91">
            <text:p>982,00</text:p>
          </table:table-cell>
          <table:table-cell office:value-type="currency" office:value="4.35527281624663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2]" table:style-name="ce38">
            <text:p><text:s/>R$ 4,355272816247<text:s/></text:p>
          </table:table-cell>
          <table:table-cell office:value-type="currency" office:value="5.34" table:formula="of:=ROUND([.E651]*(1+[.$G$4]);2)" table:style-name="ce39">
            <text:p><text:s/>R$ 5,34<text:s/></text:p>
          </table:table-cell>
          <table:table-cell office:value-type="currency" office:value="5243.88" table:formula="of:=ROUND([.F651]*[.D651];2)" table:style-name="ce40">
            <text:p><text:s/>R$ 5.243,88<text:s/></text:p>
          </table:table-cell>
          <table:table-cell table:style-name="ce1"/>
          <table:table-cell office:value-type="currency" office:value="524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2]" table:style-name="ce41">
            <text:p><text:s/>R$ 5.243,88<text:s/></text:p>
          </table:table-cell>
          <table:table-cell office:value-type="currency" office:value="0" table:formula="of:=[.I651]-[.G65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8.02.04</text:p>
          </table:table-cell>
          <table:table-cell office:value-type="string" table:style-name="ce141">
            <text:p>SINALIZAÇÃO HORIZONTAL COM TINTA VINÍLICA OU ACRÍLICA</text:p>
          </table:table-cell>
          <table:table-cell office:value-type="string" table:style-name="ce36">
            <text:p>M2</text:p>
          </table:table-cell>
          <table:table-cell office:value-type="float" office:value="34" table:style-name="ce91">
            <text:p>34,00</text:p>
          </table:table-cell>
          <table:table-cell office:value-type="currency" office:value="27.2979365467743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3]" table:style-name="ce38">
            <text:p><text:s/>R$ 27,297936546774<text:s/></text:p>
          </table:table-cell>
          <table:table-cell office:value-type="currency" office:value="33.47" table:formula="of:=ROUND([.E652]*(1+[.$G$4]);2)" table:style-name="ce39">
            <text:p><text:s/>R$ 33,47<text:s/></text:p>
          </table:table-cell>
          <table:table-cell office:value-type="currency" office:value="1137.98" table:formula="of:=ROUND([.F652]*[.D652];2)" table:style-name="ce40">
            <text:p><text:s/>R$ 1.137,98<text:s/></text:p>
          </table:table-cell>
          <table:table-cell table:style-name="ce1"/>
          <table:table-cell office:value-type="currency" office:value="1137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3]" table:style-name="ce41">
            <text:p><text:s/>R$ 1.137,98<text:s/></text:p>
          </table:table-cell>
          <table:table-cell office:value-type="currency" office:value="0" table:formula="of:=[.I652]-[.G65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8.02.05</text:p>
          </table:table-cell>
          <table:table-cell office:value-type="string" table:style-name="ce141">
            <text:p>SEGREGADOR (BATE-RODA) REFLETIVO - RESINA</text:p>
          </table:table-cell>
          <table:table-cell office:value-type="string" table:style-name="ce36">
            <text:p>UN</text:p>
          </table:table-cell>
          <table:table-cell office:value-type="float" office:value="368" table:style-name="ce91">
            <text:p>368,00</text:p>
          </table:table-cell>
          <table:table-cell office:value-type="currency" office:value="87.8639588940543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4]" table:style-name="ce38">
            <text:p><text:s/>R$ 87,863958894054<text:s/></text:p>
          </table:table-cell>
          <table:table-cell office:value-type="currency" office:value="107.73" table:formula="of:=ROUND([.E653]*(1+[.$G$4]);2)" table:style-name="ce39">
            <text:p><text:s/>R$ 107,73<text:s/></text:p>
          </table:table-cell>
          <table:table-cell office:value-type="currency" office:value="39644.639999999999" table:formula="of:=ROUND([.F653]*[.D653];2)" table:style-name="ce40">
            <text:p><text:s/>R$ 39.644,64<text:s/></text:p>
          </table:table-cell>
          <table:table-cell table:style-name="ce1"/>
          <table:table-cell office:value-type="currency" office:value="39644.63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4]" table:style-name="ce41">
            <text:p><text:s/>R$ 39.644,64<text:s/></text:p>
          </table:table-cell>
          <table:table-cell office:value-type="currency" office:value="0" table:formula="of:=[.I653]-[.G65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08.02.06</text:p>
          </table:table-cell>
          <table:table-cell office:value-type="string" table:style-name="ce141">
            <text:p>EXECUÇÃO DE PASSEIO EM PISO INTERTRAVADO, COM BLOCO RETANGULAR COR NATURAL DE 20 X 10 CM, ESPESSURA 6 CM. AF_10/2022</text:p>
          </table:table-cell>
          <table:table-cell office:value-type="string" table:style-name="ce36">
            <text:p>M2</text:p>
          </table:table-cell>
          <table:table-cell office:value-type="float" office:value="1081.079" table:style-name="ce95">
            <text:p>1.081,0790</text:p>
          </table:table-cell>
          <table:table-cell office:value-type="currency" office:value="83.5168420194111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5]" table:style-name="ce38">
            <text:p><text:s/>R$ 83,516842019411<text:s/></text:p>
          </table:table-cell>
          <table:table-cell office:value-type="currency" office:value="102.4" table:formula="of:=ROUND([.E654]*(1+[.$G$4]);2)" table:style-name="ce39">
            <text:p><text:s/>R$ 102,40<text:s/></text:p>
          </table:table-cell>
          <table:table-cell office:value-type="currency" office:value="110702.49" table:formula="of:=ROUND([.F654]*[.D654];2)" table:style-name="ce40">
            <text:p><text:s/>R$ 110.702,49<text:s/></text:p>
          </table:table-cell>
          <table:table-cell table:style-name="ce1"/>
          <table:table-cell office:value-type="currency" office:value="110702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5]" table:style-name="ce41">
            <text:p><text:s/>R$ 110.702,49<text:s/></text:p>
          </table:table-cell>
          <table:table-cell office:value-type="currency" office:value="0" table:formula="of:=[.I654]-[.G65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8.02.07</text:p>
          </table:table-cell>
          <table:table-cell office:value-type="string" table:style-name="ce141">
            <text:p>GUIA PRÉ-MOLDADA CURVA TIPO PMSP 100 - FCK 25 MPA</text:p>
          </table:table-cell>
          <table:table-cell office:value-type="string" table:style-name="ce36">
            <text:p>M</text:p>
          </table:table-cell>
          <table:table-cell office:value-type="float" office:value="251.60499999999999" table:style-name="ce95">
            <text:p>251,6050</text:p>
          </table:table-cell>
          <table:table-cell office:value-type="currency" office:value="49.5391892994046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6]" table:style-name="ce38">
            <text:p><text:s/>R$ 49,539189299405<text:s/></text:p>
          </table:table-cell>
          <table:table-cell office:value-type="currency" office:value="60.74" table:formula="of:=ROUND([.E655]*(1+[.$G$4]);2)" table:style-name="ce39">
            <text:p><text:s/>R$ 60,74<text:s/></text:p>
          </table:table-cell>
          <table:table-cell office:value-type="currency" office:value="15282.49" table:formula="of:=ROUND([.F655]*[.D655];2)" table:style-name="ce40">
            <text:p><text:s/>R$ 15.282,49<text:s/></text:p>
          </table:table-cell>
          <table:table-cell table:style-name="ce1"/>
          <table:table-cell office:value-type="currency" office:value="15282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6]" table:style-name="ce41">
            <text:p><text:s/>R$ 15.282,49<text:s/></text:p>
          </table:table-cell>
          <table:table-cell office:value-type="currency" office:value="0" table:formula="of:=[.I655]-[.G65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08.02.08</text:p>
          </table:table-cell>
          <table:table-cell office:value-type="string" table:style-name="ce141">
            <text:p>GUIA PRÉ-MOLDADA RETA TIPO PMSP 100 - FCK 25 MPA</text:p>
          </table:table-cell>
          <table:table-cell office:value-type="string" table:style-name="ce36">
            <text:p>M</text:p>
          </table:table-cell>
          <table:table-cell office:value-type="float" office:value="1205.3399999999999" table:style-name="ce91">
            <text:p>1.205,34</text:p>
          </table:table-cell>
          <table:table-cell office:value-type="currency" office:value="47.0597830519533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57]" table:style-name="ce38">
            <text:p><text:s/>R$ 47,059783051953<text:s/></text:p>
          </table:table-cell>
          <table:table-cell office:value-type="currency" office:value="57.7" table:formula="of:=ROUND([.E656]*(1+[.$G$4]);2)" table:style-name="ce39">
            <text:p><text:s/>R$ 57,70<text:s/></text:p>
          </table:table-cell>
          <table:table-cell office:value-type="currency" office:value="69548.12" table:formula="of:=ROUND([.F656]*[.D656];2)" table:style-name="ce40">
            <text:p><text:s/>R$ 69.548,12<text:s/></text:p>
          </table:table-cell>
          <table:table-cell table:style-name="ce1"/>
          <table:table-cell office:value-type="currency" office:value="69548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7]" table:style-name="ce41">
            <text:p><text:s/>R$ 69.548,12<text:s/></text:p>
          </table:table-cell>
          <table:table-cell office:value-type="currency" office:value="0" table:formula="of:=[.I656]-[.G65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9</text:p>
          </table:table-cell>
          <table:table-cell office:value-type="string" table:style-name="ce140">
            <text:p>PINTUR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8]" table:style-name="ce41">
            <text:p><text:s/>R$ -<text:s text:c="3"/></text:p>
          </table:table-cell>
          <table:table-cell office:value-type="currency" office:value="0" table:formula="of:=[.I657]-[.G65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9.01</text:p>
          </table:table-cell>
          <table:table-cell office:value-type="string" table:style-name="ce146">
            <text:p>PAREDES INTERN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59]" table:style-name="ce41">
            <text:p><text:s/>R$ -<text:s text:c="3"/></text:p>
          </table:table-cell>
          <table:table-cell office:value-type="currency" office:value="0" table:formula="of:=[.I658]-[.G65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1.01</text:p>
          </table:table-cell>
          <table:table-cell office:value-type="string" table:style-name="ce141">
            <text:p>FUNDO SELADOR ACRÍLICO, APLICAÇÃO MANUAL EM PAREDE, UMA DEMÃO. AF_04/2023</text:p>
          </table:table-cell>
          <table:table-cell office:value-type="string" table:style-name="ce36">
            <text:p>M2</text:p>
          </table:table-cell>
          <table:table-cell office:value-type="float" office:value="4232.6172000000033" table:style-name="ce95">
            <text:p>4.232,6172</text:p>
          </table:table-cell>
          <table:table-cell office:value-type="currency" office:value="3.96378761928064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0]" table:style-name="ce38">
            <text:p><text:s/>R$ 3,963787619281<text:s/></text:p>
          </table:table-cell>
          <table:table-cell office:value-type="currency" office:value="4.8600000000000003" table:formula="of:=ROUND([.E659]*(1+[.$G$4]);2)" table:style-name="ce39">
            <text:p><text:s/>R$ 4,86<text:s/></text:p>
          </table:table-cell>
          <table:table-cell office:value-type="currency" office:value="20570.52" table:formula="of:=ROUND([.F659]*[.D659];2)" table:style-name="ce40">
            <text:p><text:s/>R$ 20.570,52<text:s/></text:p>
          </table:table-cell>
          <table:table-cell table:style-name="ce1"/>
          <table:table-cell office:value-type="currency" office:value="20570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0]" table:style-name="ce41">
            <text:p><text:s/>R$ 20.570,52<text:s/></text:p>
          </table:table-cell>
          <table:table-cell office:value-type="currency" office:value="0" table:formula="of:=[.I659]-[.G65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1.02</text:p>
          </table:table-cell>
          <table:table-cell office:value-type="string" table:style-name="ce141">
            <text:p>EMASSAMENTO COM MASSA LÁTEX, APLICAÇÃO EM PAREDE, UMA DEMÃO, LIXAMENTO MANUAL. AF_04/2023</text:p>
          </table:table-cell>
          <table:table-cell office:value-type="string" table:style-name="ce36">
            <text:p>M2</text:p>
          </table:table-cell>
          <table:table-cell office:value-type="float" office:value="4232.6172000000033" table:style-name="ce95">
            <text:p>4.232,6172</text:p>
          </table:table-cell>
          <table:table-cell office:value-type="currency" office:value="11.2633553543756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1]" table:style-name="ce38">
            <text:p><text:s/>R$ 11,263355354376<text:s/></text:p>
          </table:table-cell>
          <table:table-cell office:value-type="currency" office:value="13.81" table:formula="of:=ROUND([.E660]*(1+[.$G$4]);2)" table:style-name="ce39">
            <text:p><text:s/>R$ 13,81<text:s/></text:p>
          </table:table-cell>
          <table:table-cell office:value-type="currency" office:value="58452.44" table:formula="of:=ROUND([.F660]*[.D660];2)" table:style-name="ce40">
            <text:p><text:s/>R$ 58.452,44<text:s/></text:p>
          </table:table-cell>
          <table:table-cell table:style-name="ce1"/>
          <table:table-cell office:value-type="currency" office:value="58452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1]" table:style-name="ce41">
            <text:p><text:s/>R$ 58.452,44<text:s/></text:p>
          </table:table-cell>
          <table:table-cell office:value-type="currency" office:value="0" table:formula="of:=[.I660]-[.G66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1.03</text:p>
          </table:table-cell>
          <table:table-cell office:value-type="string" table:style-name="ce141">
            <text:p>PINTURA LÁTEX ACRÍLICA PREMIUM, APLICAÇÃO MANUAL EM PAREDES, DUAS DEMÃOS. AF_04/2023</text:p>
          </table:table-cell>
          <table:table-cell office:value-type="string" table:style-name="ce36">
            <text:p>M2</text:p>
          </table:table-cell>
          <table:table-cell office:value-type="float" office:value="4232.6172000000033" table:style-name="ce91">
            <text:p>4.232,62</text:p>
          </table:table-cell>
          <table:table-cell office:value-type="currency" office:value="11.6303727265312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2]" table:style-name="ce38">
            <text:p><text:s/>R$ 11,630372726531<text:s/></text:p>
          </table:table-cell>
          <table:table-cell office:value-type="currency" office:value="14.26" table:formula="of:=ROUND([.E661]*(1+[.$G$4]);2)" table:style-name="ce39">
            <text:p><text:s/>R$ 14,26<text:s/></text:p>
          </table:table-cell>
          <table:table-cell office:value-type="currency" office:value="60357.120000000003" table:formula="of:=ROUND([.F661]*[.D661];2)" table:style-name="ce40">
            <text:p><text:s/>R$ 60.357,12<text:s/></text:p>
          </table:table-cell>
          <table:table-cell table:style-name="ce1"/>
          <table:table-cell office:value-type="currency" office:value="60357.1200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2]" table:style-name="ce41">
            <text:p><text:s/>R$ 60.357,12<text:s/></text:p>
          </table:table-cell>
          <table:table-cell office:value-type="currency" office:value="0" table:formula="of:=[.I661]-[.G66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9.02</text:p>
          </table:table-cell>
          <table:table-cell office:value-type="string" table:style-name="ce146">
            <text:p>PAREDES EXTERN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3]" table:style-name="ce41">
            <text:p><text:s/>R$ -<text:s text:c="3"/></text:p>
          </table:table-cell>
          <table:table-cell office:value-type="currency" office:value="0" table:formula="of:=[.I662]-[.G66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2.01</text:p>
          </table:table-cell>
          <table:table-cell office:value-type="string" table:style-name="ce141">
            <text:p>FUNDO SELADOR ACRÍLICO, APLICAÇÃO MANUAL EM PAREDE, UMA DEMÃO. AF_04/2023</text:p>
          </table:table-cell>
          <table:table-cell office:value-type="string" table:style-name="ce36">
            <text:p>M2</text:p>
          </table:table-cell>
          <table:table-cell office:value-type="float" office:value="1029.4100000000001" table:style-name="ce91">
            <text:p>1.029,41</text:p>
          </table:table-cell>
          <table:table-cell office:value-type="currency" office:value="3.96378761928064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4]" table:style-name="ce38">
            <text:p><text:s/>R$ 3,963787619281<text:s/></text:p>
          </table:table-cell>
          <table:table-cell office:value-type="currency" office:value="4.8600000000000003" table:formula="of:=ROUND([.E663]*(1+[.$G$4]);2)" table:style-name="ce39">
            <text:p><text:s/>R$ 4,86<text:s/></text:p>
          </table:table-cell>
          <table:table-cell office:value-type="currency" office:value="5002.93" table:formula="of:=ROUND([.F663]*[.D663];2)" table:style-name="ce40">
            <text:p><text:s/>R$ 5.002,93<text:s/></text:p>
          </table:table-cell>
          <table:table-cell table:style-name="ce1"/>
          <table:table-cell office:value-type="currency" office:value="5002.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4]" table:style-name="ce41">
            <text:p><text:s/>R$ 5.002,93<text:s/></text:p>
          </table:table-cell>
          <table:table-cell office:value-type="currency" office:value="0" table:formula="of:=[.I663]-[.G66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2.02</text:p>
          </table:table-cell>
          <table:table-cell office:value-type="string" table:style-name="ce141">
            <text:p>PINTURA LÁTEX ACRÍLICA PREMIUM, APLICAÇÃO MANUAL EM PAREDES, DUAS DEMÃOS. AF_04/2023</text:p>
          </table:table-cell>
          <table:table-cell office:value-type="string" table:style-name="ce36">
            <text:p>M2</text:p>
          </table:table-cell>
          <table:table-cell office:value-type="float" office:value="1029.4100000000001" table:style-name="ce91">
            <text:p>1.029,41</text:p>
          </table:table-cell>
          <table:table-cell office:value-type="currency" office:value="11.6303727265312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5]" table:style-name="ce38">
            <text:p><text:s/>R$ 11,630372726531<text:s/></text:p>
          </table:table-cell>
          <table:table-cell office:value-type="currency" office:value="14.26" table:formula="of:=ROUND([.E664]*(1+[.$G$4]);2)" table:style-name="ce39">
            <text:p><text:s/>R$ 14,26<text:s/></text:p>
          </table:table-cell>
          <table:table-cell office:value-type="currency" office:value="14679.39" table:formula="of:=ROUND([.F664]*[.D664];2)" table:style-name="ce40">
            <text:p><text:s/>R$ 14.679,39<text:s/></text:p>
          </table:table-cell>
          <table:table-cell table:style-name="ce1"/>
          <table:table-cell office:value-type="currency" office:value="14679.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5]" table:style-name="ce41">
            <text:p><text:s/>R$ 14.679,39<text:s/></text:p>
          </table:table-cell>
          <table:table-cell office:value-type="currency" office:value="0" table:formula="of:=[.I664]-[.G66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2.03</text:p>
          </table:table-cell>
          <table:table-cell office:value-type="string" table:style-name="ce141">
            <text:p>HIDROREPELENTE INCOLOR À BASE DE SILANO-SILOXANO OLIGOMÉRICO DISPERSO EM ÁGUA</text:p>
          </table:table-cell>
          <table:table-cell office:value-type="string" table:style-name="ce36">
            <text:p>M2</text:p>
          </table:table-cell>
          <table:table-cell office:value-type="float" office:value="2772.4112554871008" table:style-name="ce102">
            <text:p>2.772,4112554871</text:p>
          </table:table-cell>
          <table:table-cell office:value-type="currency" office:value="26.2539760215316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6]" table:style-name="ce38">
            <text:p><text:s/>R$ 26,253976021532<text:s/></text:p>
          </table:table-cell>
          <table:table-cell office:value-type="currency" office:value="32.19" table:formula="of:=ROUND([.E665]*(1+[.$G$4]);2)" table:style-name="ce39">
            <text:p><text:s/>R$ 32,19<text:s/></text:p>
          </table:table-cell>
          <table:table-cell office:value-type="currency" office:value="89243.92" table:formula="of:=ROUND([.F665]*[.D665];2)" table:style-name="ce40">
            <text:p><text:s/>R$ 89.243,92<text:s/></text:p>
          </table:table-cell>
          <table:table-cell table:style-name="ce1"/>
          <table:table-cell office:value-type="currency" office:value="89243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6]" table:style-name="ce41">
            <text:p><text:s/>R$ 89.243,92<text:s/></text:p>
          </table:table-cell>
          <table:table-cell office:value-type="currency" office:value="0" table:formula="of:=[.I665]-[.G66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09.03</text:p>
          </table:table-cell>
          <table:table-cell office:value-type="string" table:style-name="ce146">
            <text:p>TETOS</text:p>
          </table:table-cell>
          <table:table-cell table:style-name="ce23"/>
          <table:table-cell table:style-name="ce94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7]" table:style-name="ce38">
            <text:p><text:s/>R$ -<text:s text:c="3"/></text:p>
          </table:table-cell>
          <table:table-cell office:value-type="currency" office:value="0" table:formula="of:=ROUND([.E666]*(1+[.$G$4]);2)" table:style-name="ce39">
            <text:p><text:s/>R$ -<text:s text:c="3"/></text:p>
          </table:table-cell>
          <table:table-cell office:value-type="currency" office:value="0" table:formula="of:=ROUND([.F666]*[.D666];2)" table:style-name="ce40">
            <text:p><text:s/>R$ -<text:s text:c="3"/></text:p>
          </table:table-cell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7]" table:style-name="ce41">
            <text:p><text:s/>R$ -<text:s text:c="3"/></text:p>
          </table:table-cell>
          <table:table-cell office:value-type="currency" office:value="0" table:formula="of:=[.I666]-[.G66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3.01</text:p>
          </table:table-cell>
          <table:table-cell office:value-type="string" table:style-name="ce141">
            <text:p>FUNDO SELADOR ACRÍLICO, APLICAÇÃO MANUAL EM TETO, UMA DEMÃO. AF_04/2023</text:p>
          </table:table-cell>
          <table:table-cell office:value-type="string" table:style-name="ce36">
            <text:p>M2</text:p>
          </table:table-cell>
          <table:table-cell office:value-type="float" office:value="306.2" table:style-name="ce91">
            <text:p>306,20</text:p>
          </table:table-cell>
          <table:table-cell office:value-type="currency" office:value="4.9180327868852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8]" table:style-name="ce38">
            <text:p><text:s/>R$ 4,918032786885<text:s/></text:p>
          </table:table-cell>
          <table:table-cell office:value-type="currency" office:value="6.03" table:formula="of:=ROUND([.E667]*(1+[.$G$4]);2)" table:style-name="ce39">
            <text:p><text:s/>R$ 6,03<text:s/></text:p>
          </table:table-cell>
          <table:table-cell office:value-type="currency" office:value="1846.39" table:formula="of:=ROUND([.F667]*[.D667];2)" table:style-name="ce40">
            <text:p><text:s/>R$ 1.846,39<text:s/></text:p>
          </table:table-cell>
          <table:table-cell table:style-name="ce1"/>
          <table:table-cell office:value-type="currency" office:value="1846.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8]" table:style-name="ce41">
            <text:p><text:s/>R$ 1.846,39<text:s/></text:p>
          </table:table-cell>
          <table:table-cell office:value-type="currency" office:value="0" table:formula="of:=[.I667]-[.G66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3.02</text:p>
          </table:table-cell>
          <table:table-cell office:value-type="string" table:style-name="ce141">
            <text:p>PINTURA LÁTEX ACRÍLICA PREMIUM, APLICAÇÃO MANUAL EM TETO, DUAS DEMÃOS. AF_04/2023</text:p>
          </table:table-cell>
          <table:table-cell office:value-type="string" table:style-name="ce36">
            <text:p>M2</text:p>
          </table:table-cell>
          <table:table-cell office:value-type="float" office:value="306.2" table:style-name="ce91">
            <text:p>306,20</text:p>
          </table:table-cell>
          <table:table-cell office:value-type="currency" office:value="13.9548160835168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69]" table:style-name="ce38">
            <text:p><text:s/>R$ 13,954816083517<text:s/></text:p>
          </table:table-cell>
          <table:table-cell office:value-type="currency" office:value="17.11" table:formula="of:=ROUND([.E668]*(1+[.$G$4]);2)" table:style-name="ce39">
            <text:p><text:s/>R$ 17,11<text:s/></text:p>
          </table:table-cell>
          <table:table-cell office:value-type="currency" office:value="5239.08" table:formula="of:=ROUND([.F668]*[.D668];2)" table:style-name="ce40">
            <text:p><text:s/>R$ 5.239,08<text:s/></text:p>
          </table:table-cell>
          <table:table-cell table:style-name="ce1"/>
          <table:table-cell office:value-type="currency" office:value="5239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69]" table:style-name="ce41">
            <text:p><text:s/>R$ 5.239,08<text:s/></text:p>
          </table:table-cell>
          <table:table-cell office:value-type="currency" office:value="0" table:formula="of:=[.I668]-[.G66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09.03.03</text:p>
          </table:table-cell>
          <table:table-cell office:value-type="string" table:style-name="ce141">
            <text:p>HIDROREPELENTE INCOLOR À BASE DE SILANO-SILOXANO OLIGOMÉRICO DISPERSO EM ÁGUA</text:p>
          </table:table-cell>
          <table:table-cell office:value-type="string" table:style-name="ce36">
            <text:p>M2</text:p>
          </table:table-cell>
          <table:table-cell office:value-type="float" office:value="1529.6529999999996" table:style-name="ce95">
            <text:p>1.529,6530</text:p>
          </table:table-cell>
          <table:table-cell office:value-type="currency" office:value="26.2539760215316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0]" table:style-name="ce38">
            <text:p><text:s/>R$ 26,253976021532<text:s/></text:p>
          </table:table-cell>
          <table:table-cell office:value-type="currency" office:value="32.19" table:formula="of:=ROUND([.E669]*(1+[.$G$4]);2)" table:style-name="ce39">
            <text:p><text:s/>R$ 32,19<text:s/></text:p>
          </table:table-cell>
          <table:table-cell office:value-type="currency" office:value="49239.53" table:formula="of:=ROUND([.F669]*[.D669];2)" table:style-name="ce40">
            <text:p><text:s/>R$ 49.239,53<text:s/></text:p>
          </table:table-cell>
          <table:table-cell table:style-name="ce1"/>
          <table:table-cell office:value-type="currency" office:value="49239.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0]" table:style-name="ce41">
            <text:p><text:s/>R$ 49.239,53<text:s/></text:p>
          </table:table-cell>
          <table:table-cell office:value-type="currency" office:value="0" table:formula="of:=[.I669]-[.G66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3.10</text:p>
          </table:table-cell>
          <table:table-cell office:value-type="string" table:style-name="ce140">
            <text:p>SERVIÇOS COMPLEMENTA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1]" table:style-name="ce41">
            <text:p><text:s/>R$ -<text:s text:c="3"/></text:p>
          </table:table-cell>
          <table:table-cell office:value-type="currency" office:value="0" table:formula="of:=[.I670]-[.G67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10.01</text:p>
          </table:table-cell>
          <table:table-cell office:value-type="string" table:style-name="ce141">
            <text:p>ASSENTO FIXO COM ENCOSTO PARA RECINTOS DESPORTIVOS</text:p>
          </table:table-cell>
          <table:table-cell office:value-type="string" table:style-name="ce36">
            <text:p>UN.</text:p>
          </table:table-cell>
          <table:table-cell office:value-type="float" office:value="1460" table:style-name="ce91">
            <text:p>1.460,00</text:p>
          </table:table-cell>
          <table:table-cell office:value-type="currency" office:value="201.859554685588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2]" table:style-name="ce38">
            <text:p><text:s/>R$ 201,859554685588<text:s/></text:p>
          </table:table-cell>
          <table:table-cell office:value-type="currency" office:value="247.5" table:formula="of:=ROUND([.E671]*(1+[.$G$4]);2)" table:style-name="ce39">
            <text:p><text:s/>R$ 247,50<text:s/></text:p>
          </table:table-cell>
          <table:table-cell office:value-type="currency" office:value="361350" table:formula="of:=ROUND([.F671]*[.D671];2)" table:style-name="ce40">
            <text:p><text:s/>R$ 361.350,00<text:s/></text:p>
          </table:table-cell>
          <table:table-cell table:style-name="ce1"/>
          <table:table-cell office:value-type="currency" office:value="36135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2]" table:style-name="ce41">
            <text:p><text:s/>R$ 361.350,00<text:s/></text:p>
          </table:table-cell>
          <table:table-cell office:value-type="currency" office:value="0" table:formula="of:=[.I671]-[.G67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10.02</text:p>
          </table:table-cell>
          <table:table-cell office:value-type="string" table:style-name="ce141">
            <text:p>ASSENTO FIXO COM ENCOSTO PARA RECINTOS DESPORTIVOS PARA OBESOS</text:p>
          </table:table-cell>
          <table:table-cell office:value-type="string" table:style-name="ce36">
            <text:p>UN.</text:p>
          </table:table-cell>
          <table:table-cell office:value-type="float" office:value="11" table:style-name="ce91">
            <text:p>11,00</text:p>
          </table:table-cell>
          <table:table-cell office:value-type="currency" office:value="1526.5965255688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3]" table:style-name="ce38">
            <text:p><text:s/>R$ 1.526,596525568880<text:s/></text:p>
          </table:table-cell>
          <table:table-cell office:value-type="currency" office:value="1871.76" table:formula="of:=ROUND([.E672]*(1+[.$G$4]);2)" table:style-name="ce39">
            <text:p><text:s/>R$ 1.871,76<text:s/></text:p>
          </table:table-cell>
          <table:table-cell office:value-type="currency" office:value="20589.36" table:formula="of:=ROUND([.F672]*[.D672];2)" table:style-name="ce40">
            <text:p><text:s/>R$ 20.589,36<text:s/></text:p>
          </table:table-cell>
          <table:table-cell table:style-name="ce1"/>
          <table:table-cell office:value-type="currency" office:value="20589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3]" table:style-name="ce41">
            <text:p><text:s/>R$ 20.589,36<text:s/></text:p>
          </table:table-cell>
          <table:table-cell office:value-type="currency" office:value="0" table:formula="of:=[.I672]-[.G67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03</text:p>
          </table:table-cell>
          <table:table-cell office:value-type="string" table:style-name="ce141">
            <text:p>BANCADA EM GRANITO BRANCO SIENA, ESPESSURA DE 2 CM, COM FRONTÃO E SAIA DE 20CM E FURAÇÃO PARA CUBAS, <text:s/>ACABAMENTO POLIDO</text:p>
          </table:table-cell>
          <table:table-cell office:value-type="string" table:style-name="ce36">
            <text:p>M2</text:p>
          </table:table-cell>
          <table:table-cell office:value-type="float" office:value="49.682199999999995" table:style-name="ce95">
            <text:p>49,6822</text:p>
          </table:table-cell>
          <table:table-cell office:value-type="currency" office:value="1323.9458445477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4]" table:style-name="ce38">
            <text:p><text:s/>R$ 1.323,945844547750<text:s/></text:p>
          </table:table-cell>
          <table:table-cell office:value-type="currency" office:value="1623.29" table:formula="of:=ROUND([.E673]*(1+[.$G$4]);2)" table:style-name="ce39">
            <text:p><text:s/>R$ 1.623,29<text:s/></text:p>
          </table:table-cell>
          <table:table-cell office:value-type="currency" office:value="80648.62" table:formula="of:=ROUND([.F673]*[.D673];2)" table:style-name="ce40">
            <text:p><text:s/>R$ 80.648,62<text:s/></text:p>
          </table:table-cell>
          <table:table-cell table:style-name="ce1"/>
          <table:table-cell office:value-type="currency" office:value="80648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4]" table:style-name="ce41">
            <text:p><text:s/>R$ 80.648,62<text:s/></text:p>
          </table:table-cell>
          <table:table-cell office:value-type="currency" office:value="0" table:formula="of:=[.I673]-[.G67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3.10.04</text:p>
          </table:table-cell>
          <table:table-cell office:value-type="string" table:style-name="ce141">
            <text:p>PRATELEIRA EM GRANITO COM ESPESSURA DE 2 CM</text:p>
          </table:table-cell>
          <table:table-cell office:value-type="string" table:style-name="ce36">
            <text:p>M2</text:p>
          </table:table-cell>
          <table:table-cell office:value-type="float" office:value="11.8" table:style-name="ce91">
            <text:p>11,80</text:p>
          </table:table-cell>
          <table:table-cell office:value-type="currency" office:value="474.781828562107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5]" table:style-name="ce38">
            <text:p><text:s/>R$ 474,781828562107<text:s/></text:p>
          </table:table-cell>
          <table:table-cell office:value-type="currency" office:value="582.13" table:formula="of:=ROUND([.E674]*(1+[.$G$4]);2)" table:style-name="ce39">
            <text:p><text:s/>R$ 582,13<text:s/></text:p>
          </table:table-cell>
          <table:table-cell office:value-type="currency" office:value="6869.13" table:formula="of:=ROUND([.F674]*[.D674];2)" table:style-name="ce40">
            <text:p><text:s/>R$ 6.869,13<text:s/></text:p>
          </table:table-cell>
          <table:table-cell table:style-name="ce1"/>
          <table:table-cell office:value-type="currency" office:value="6869.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5]" table:style-name="ce41">
            <text:p><text:s/>R$ 6.869,13<text:s/></text:p>
          </table:table-cell>
          <table:table-cell office:value-type="currency" office:value="0" table:formula="of:=[.I674]-[.G67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05</text:p>
          </table:table-cell>
          <table:table-cell office:value-type="string" table:style-name="ce141">
            <text:p>DIVISÓRIA SANITÁRIA EM PAINEL LAMINADO MELAMÍNICO ESTRUTURAL COM PERFIS EM ALUMÍNIO, INCLUSIVE FERRAGEM COMPLETA PARA VÃO DE PORTA</text:p>
          </table:table-cell>
          <table:table-cell office:value-type="string" table:style-name="ce36">
            <text:p>M2</text:p>
          </table:table-cell>
          <table:table-cell office:value-type="float" office:value="368.96700000000004" table:style-name="ce95">
            <text:p>368,9670</text:p>
          </table:table-cell>
          <table:table-cell office:value-type="currency" office:value="637.329744719027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6]" table:style-name="ce38">
            <text:p><text:s/>R$ 637,329744719028<text:s/></text:p>
          </table:table-cell>
          <table:table-cell office:value-type="currency" office:value="781.43" table:formula="of:=ROUND([.E675]*(1+[.$G$4]);2)" table:style-name="ce39">
            <text:p><text:s/>R$ 781,43<text:s/></text:p>
          </table:table-cell>
          <table:table-cell office:value-type="currency" office:value="288321.88" table:formula="of:=ROUND([.F675]*[.D675];2)" table:style-name="ce40">
            <text:p><text:s/>R$ 288.321,88<text:s/></text:p>
          </table:table-cell>
          <table:table-cell table:style-name="ce1"/>
          <table:table-cell office:value-type="currency" office:value="288321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6]" table:style-name="ce41">
            <text:p><text:s/>R$ 288.321,88<text:s/></text:p>
          </table:table-cell>
          <table:table-cell office:value-type="currency" office:value="0" table:formula="of:=[.I675]-[.G675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3.10.06</text:p>
          </table:table-cell>
          <table:table-cell office:value-type="string" table:style-name="ce141">
            <text:p>GUARDA-CORPO DE AÇO GALVANIZADO DE 1,10M, MONTANTES TUBULARES DE 1.1/4" ESPAÇADOS DE 1,20M, TRAVESSA SUPERIOR DE 1.1/2", GRADIL FORMADO POR TUBOS HORIZONTAIS DE 1" E VERTICAIS DE 3/4", FIXADO COM CHUMBADOR MECÂNICO. AF_04/2019_PS</text:p>
          </table:table-cell>
          <table:table-cell office:value-type="string" table:style-name="ce36">
            <text:p>M</text:p>
          </table:table-cell>
          <table:table-cell office:value-type="float" office:value="390.81" table:style-name="ce91">
            <text:p>390,81</text:p>
          </table:table-cell>
          <table:table-cell office:value-type="currency" office:value="520.300138651007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7]" table:style-name="ce38">
            <text:p><text:s/>R$ 520,300138651007<text:s/></text:p>
          </table:table-cell>
          <table:table-cell office:value-type="currency" office:value="637.94000000000005" table:formula="of:=ROUND([.E676]*(1+[.$G$4]);2)" table:style-name="ce39">
            <text:p><text:s/>R$ 637,94<text:s/></text:p>
          </table:table-cell>
          <table:table-cell office:value-type="currency" office:value="249313.33" table:formula="of:=ROUND([.F676]*[.D676];2)" table:style-name="ce40">
            <text:p><text:s/>R$ 249.313,33<text:s/></text:p>
          </table:table-cell>
          <table:table-cell table:style-name="ce1"/>
          <table:table-cell office:value-type="currency" office:value="249313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7]" table:style-name="ce41">
            <text:p><text:s/>R$ 249.313,33<text:s/></text:p>
          </table:table-cell>
          <table:table-cell office:value-type="currency" office:value="0" table:formula="of:=[.I676]-[.G67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07</text:p>
          </table:table-cell>
          <table:table-cell office:value-type="string" table:style-name="ce141">
            <text:p>GUARDA-CORPO EM TUBO DE ACO GALVANIZADO 1 1/2", COM FECHAMENTO EM CHAPA GALVANIZADA PERFURADA (EXCLUI O FORNECIMENTO DA CHAPA)</text:p>
          </table:table-cell>
          <table:table-cell office:value-type="string" table:style-name="ce36">
            <text:p>M<text:s text:c="5"/></text:p>
          </table:table-cell>
          <table:table-cell office:value-type="float" office:value="118.30000000000001" table:style-name="ce91">
            <text:p>118,30</text:p>
          </table:table-cell>
          <table:table-cell office:value-type="currency" office:value="535.510969741456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8]" table:style-name="ce38">
            <text:p><text:s/>R$ 535,510969741457<text:s/></text:p>
          </table:table-cell>
          <table:table-cell office:value-type="currency" office:value="656.59" table:formula="of:=ROUND([.E677]*(1+[.$G$4]);2)" table:style-name="ce39">
            <text:p><text:s/>R$ 656,59<text:s/></text:p>
          </table:table-cell>
          <table:table-cell office:value-type="currency" office:value="77674.600000000006" table:formula="of:=ROUND([.F677]*[.D677];2)" table:style-name="ce40">
            <text:p><text:s/>R$ 77.674,60<text:s/></text:p>
          </table:table-cell>
          <table:table-cell table:style-name="ce1"/>
          <table:table-cell office:value-type="currency" office:value="77674.6000000000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8]" table:style-name="ce41">
            <text:p><text:s/>R$ 77.674,60<text:s/></text:p>
          </table:table-cell>
          <table:table-cell office:value-type="currency" office:value="0" table:formula="of:=[.I677]-[.G67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10.08</text:p>
          </table:table-cell>
          <table:table-cell office:value-type="string" table:style-name="ce141">
            <text:p>CORRIMÃO EM AÇO GALVANIZADO, ESTRUTURA TUBULAR QUADRADA 4CMX4CM, PARA ARQUIBANCADA</text:p>
          </table:table-cell>
          <table:table-cell office:value-type="string" table:style-name="ce36">
            <text:p>UN.</text:p>
          </table:table-cell>
          <table:table-cell office:value-type="float" office:value="148" table:style-name="ce91">
            <text:p>148,00</text:p>
          </table:table-cell>
          <table:table-cell office:value-type="currency" office:value="212.772204551015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79]" table:style-name="ce38">
            <text:p><text:s/>R$ 212,772204551015<text:s/></text:p>
          </table:table-cell>
          <table:table-cell office:value-type="currency" office:value="260.88" table:formula="of:=ROUND([.E678]*(1+[.$G$4]);2)" table:style-name="ce39">
            <text:p><text:s/>R$ 260,88<text:s/></text:p>
          </table:table-cell>
          <table:table-cell office:value-type="currency" office:value="38610.239999999998" table:formula="of:=ROUND([.F678]*[.D678];2)" table:style-name="ce40">
            <text:p><text:s/>R$ 38.610,24<text:s/></text:p>
          </table:table-cell>
          <table:table-cell table:style-name="ce1"/>
          <table:table-cell office:value-type="currency" office:value="38610.23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79]" table:style-name="ce41">
            <text:p><text:s/>R$ 38.610,24<text:s/></text:p>
          </table:table-cell>
          <table:table-cell office:value-type="currency" office:value="0" table:formula="of:=[.I678]-[.G67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09</text:p>
          </table:table-cell>
          <table:table-cell office:value-type="string" table:style-name="ce141">
            <text:p>CORRIMÃO DUPLO EM TUBO DE AÇO INOXIDÁVEL ESCOVADO, COM DIÂMETRO DE 1 1/2´ E MONTANTES COM DIÂMETRO DE 2´</text:p>
          </table:table-cell>
          <table:table-cell office:value-type="string" table:style-name="ce36">
            <text:p>M</text:p>
          </table:table-cell>
          <table:table-cell office:value-type="float" office:value="127.16" table:style-name="ce91">
            <text:p>127,16</text:p>
          </table:table-cell>
          <table:table-cell office:value-type="currency" office:value="575.964440094609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0]" table:style-name="ce38">
            <text:p><text:s/>R$ 575,964440094609<text:s/></text:p>
          </table:table-cell>
          <table:table-cell office:value-type="currency" office:value="706.19" table:formula="of:=ROUND([.E679]*(1+[.$G$4]);2)" table:style-name="ce39">
            <text:p><text:s/>R$ 706,19<text:s/></text:p>
          </table:table-cell>
          <table:table-cell office:value-type="currency" office:value="89799.12" table:formula="of:=ROUND([.F679]*[.D679];2)" table:style-name="ce40">
            <text:p><text:s/>R$ 89.799,12<text:s/></text:p>
          </table:table-cell>
          <table:table-cell table:style-name="ce1"/>
          <table:table-cell office:value-type="currency" office:value="89799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0]" table:style-name="ce41">
            <text:p><text:s/>R$ 89.799,12<text:s/></text:p>
          </table:table-cell>
          <table:table-cell office:value-type="currency" office:value="0" table:formula="of:=[.I679]-[.G67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10.10</text:p>
          </table:table-cell>
          <table:table-cell office:value-type="string" table:style-name="ce141">
            <text:p>PURIFICADOR DE ÁGUA DE PRESSÃO EM INOX, FIXAÇÃO NA PAREDE, COMPATÍVEL COM ACESSIBILIDADE</text:p>
          </table:table-cell>
          <table:table-cell office:value-type="string" table:style-name="ce36">
            <text:p>UN</text:p>
          </table:table-cell>
          <table:table-cell office:value-type="float" office:value="11" table:style-name="ce91">
            <text:p>11,00</text:p>
          </table:table-cell>
          <table:table-cell office:value-type="currency" office:value="1945.82823586983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1]" table:style-name="ce38">
            <text:p><text:s/>R$ 1.945,828235869830<text:s/></text:p>
          </table:table-cell>
          <table:table-cell office:value-type="currency" office:value="2385.7800000000002" table:formula="of:=ROUND([.E680]*(1+[.$G$4]);2)" table:style-name="ce39">
            <text:p><text:s/>R$ 2.385,78<text:s/></text:p>
          </table:table-cell>
          <table:table-cell office:value-type="currency" office:value="26243.58" table:formula="of:=ROUND([.F680]*[.D680];2)" table:style-name="ce40">
            <text:p><text:s/>R$ 26.243,58<text:s/></text:p>
          </table:table-cell>
          <table:table-cell table:style-name="ce1"/>
          <table:table-cell office:value-type="currency" office:value="26243.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1]" table:style-name="ce41">
            <text:p><text:s/>R$ 26.243,58<text:s/></text:p>
          </table:table-cell>
          <table:table-cell office:value-type="currency" office:value="0" table:formula="of:=[.I680]-[.G68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11</text:p>
          </table:table-cell>
          <table:table-cell office:value-type="string" table:style-name="ce141">
            <text:p>BARRA DE APOIO RETA, PARA PESSOAS COM MOBILIDADE REDUZIDA, EM TUBO DE ALUMÍNIO, COMPRIMENTO DE 800 MM, ACABAMENTO COM PINTURA EPÓXI</text:p>
          </table:table-cell>
          <table:table-cell office:value-type="string" table:style-name="ce36">
            <text:p>UN</text:p>
          </table:table-cell>
          <table:table-cell office:value-type="float" office:value="36" table:style-name="ce91">
            <text:p>36,00</text:p>
          </table:table-cell>
          <table:table-cell office:value-type="currency" office:value="123.994780197373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2]" table:style-name="ce38">
            <text:p><text:s/>R$ 123,994780197374<text:s/></text:p>
          </table:table-cell>
          <table:table-cell office:value-type="currency" office:value="152.03" table:formula="of:=ROUND([.E681]*(1+[.$G$4]);2)" table:style-name="ce39">
            <text:p><text:s/>R$ 152,03<text:s/></text:p>
          </table:table-cell>
          <table:table-cell office:value-type="currency" office:value="5473.08" table:formula="of:=ROUND([.F681]*[.D681];2)" table:style-name="ce40">
            <text:p><text:s/>R$ 5.473,08<text:s/></text:p>
          </table:table-cell>
          <table:table-cell table:style-name="ce1"/>
          <table:table-cell office:value-type="currency" office:value="5473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2]" table:style-name="ce41">
            <text:p><text:s/>R$ 5.473,08<text:s/></text:p>
          </table:table-cell>
          <table:table-cell office:value-type="currency" office:value="0" table:formula="of:=[.I681]-[.G68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12</text:p>
          </table:table-cell>
          <table:table-cell office:value-type="string" table:style-name="ce141">
            <text:p>BARRA DE APOIO EM ÂNGULO DE 90°, PARA PESSOAS COM MOBILIDADE REDUZIDA, EM TUBO DE ALUMÍNIO DE 800 X 800 MM, ACABAMENTO COM PINTURA EPÓXI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261.25112144197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3]" table:style-name="ce38">
            <text:p><text:s/>R$ 261,251121441970<text:s/></text:p>
          </table:table-cell>
          <table:table-cell office:value-type="currency" office:value="320.32" table:formula="of:=ROUND([.E682]*(1+[.$G$4]);2)" table:style-name="ce39">
            <text:p><text:s/>R$ 320,32<text:s/></text:p>
          </table:table-cell>
          <table:table-cell office:value-type="currency" office:value="1921.92" table:formula="of:=ROUND([.F682]*[.D682];2)" table:style-name="ce40">
            <text:p><text:s/>R$ 1.921,92<text:s/></text:p>
          </table:table-cell>
          <table:table-cell table:style-name="ce1"/>
          <table:table-cell office:value-type="currency" office:value="1921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3]" table:style-name="ce41">
            <text:p><text:s/>R$ 1.921,92<text:s/></text:p>
          </table:table-cell>
          <table:table-cell office:value-type="currency" office:value="0" table:formula="of:=[.I682]-[.G68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3.10.13</text:p>
          </table:table-cell>
          <table:table-cell office:value-type="string" table:style-name="ce141">
            <text:p>ASSENTO ARTICULADO PARA BANHO, EM ALUMÍNIO COM PINTURA EPÓXI DE 700 X 450 MM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610.341733953184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4]" table:style-name="ce38">
            <text:p><text:s/>R$ 610,341733953185<text:s/></text:p>
          </table:table-cell>
          <table:table-cell office:value-type="currency" office:value="748.34" table:formula="of:=ROUND([.E683]*(1+[.$G$4]);2)" table:style-name="ce39">
            <text:p><text:s/>R$ 748,34<text:s/></text:p>
          </table:table-cell>
          <table:table-cell office:value-type="currency" office:value="4490.04" table:formula="of:=ROUND([.F683]*[.D683];2)" table:style-name="ce40">
            <text:p><text:s/>R$ 4.490,04<text:s/></text:p>
          </table:table-cell>
          <table:table-cell table:style-name="ce1"/>
          <table:table-cell office:value-type="currency" office:value="4490.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4]" table:style-name="ce41">
            <text:p><text:s/>R$ 4.490,04<text:s/></text:p>
          </table:table-cell>
          <table:table-cell office:value-type="currency" office:value="0" table:formula="of:=[.I683]-[.G6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14</text:p>
          </table:table-cell>
          <table:table-cell office:value-type="string" table:style-name="ce141">
            <text:p>REVESTIMENTO SINTÉTICO DE BORRACHA OU PVC COLORIDO, PARA SINALIZAÇÃO TÁTIL DE ALERTA / DIRECIONAL - ASSENTAMENTO ARGAMASSADO</text:p>
          </table:table-cell>
          <table:table-cell office:value-type="string" table:style-name="ce36">
            <text:p>M2</text:p>
          </table:table-cell>
          <table:table-cell office:value-type="float" office:value="187.25" table:style-name="ce91">
            <text:p>187,25</text:p>
          </table:table-cell>
          <table:table-cell office:value-type="currency" office:value="341.644237827257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5]" table:style-name="ce38">
            <text:p><text:s/>R$ 341,644237827257<text:s/></text:p>
          </table:table-cell>
          <table:table-cell office:value-type="currency" office:value="418.89" table:formula="of:=ROUND([.E684]*(1+[.$G$4]);2)" table:style-name="ce39">
            <text:p><text:s/>R$ 418,89<text:s/></text:p>
          </table:table-cell>
          <table:table-cell office:value-type="currency" office:value="78437.149999999994" table:formula="of:=ROUND([.F684]*[.D684];2)" table:style-name="ce40">
            <text:p><text:s/>R$ 78.437,15<text:s/></text:p>
          </table:table-cell>
          <table:table-cell table:style-name="ce1"/>
          <table:table-cell office:value-type="currency" office:value="78437.1499999999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5]" table:style-name="ce41">
            <text:p><text:s/>R$ 78.437,15<text:s/></text:p>
          </table:table-cell>
          <table:table-cell office:value-type="currency" office:value="0" table:formula="of:=[.I684]-[.G68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3.10.15</text:p>
          </table:table-cell>
          <table:table-cell office:value-type="string" table:style-name="ce141">
            <text:p>BARRA DE PROTEÇÃO PARA LAVATÓRIO, PARA PESSOAS COM MOBILIDADE REDUZIDA, EM TUBO DE ALUMÍNIO ACABAMENTO COM PINTURA EPÓXI</text:p>
          </table:table-cell>
          <table:table-cell office:value-type="string" table:style-name="ce36">
            <text:p>UN</text:p>
          </table:table-cell>
          <table:table-cell office:value-type="float" office:value="15" table:style-name="ce91">
            <text:p>15,00</text:p>
          </table:table-cell>
          <table:table-cell office:value-type="currency" office:value="327.142973656308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86]" table:style-name="ce38">
            <text:p><text:s/>R$ 327,142973656309<text:s/></text:p>
          </table:table-cell>
          <table:table-cell office:value-type="currency" office:value="401.11" table:formula="of:=ROUND([.E685]*(1+[.$G$4]);2)" table:style-name="ce39">
            <text:p><text:s/>R$ 401,11<text:s/></text:p>
          </table:table-cell>
          <table:table-cell office:value-type="currency" office:value="6016.65" table:formula="of:=ROUND([.F685]*[.D685];2)" table:style-name="ce40">
            <text:p><text:s/>R$ 6.016,65<text:s/></text:p>
          </table:table-cell>
          <table:table-cell table:style-name="ce1"/>
          <table:table-cell office:value-type="currency" office:value="6016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86]" table:style-name="ce41">
            <text:p><text:s/>R$ 6.016,65<text:s/></text:p>
          </table:table-cell>
          <table:table-cell office:value-type="currency" office:value="0" table:formula="of:=[.I685]-[.G68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3</text:p>
          </table:table-cell>
          <table:table-cell office:value-type="currency" office:value="12419278.84" table:formula="of:=SUBTOTAL(9;[.G456:.G685])" table:style-name="ce153">
            <text:p><text:s/>R$ 12.419.278,84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4</text:p>
          </table:table-cell>
          <table:table-cell office:value-type="string" table:style-name="ce140">
            <text:p>INSTALAÇÕES HIDRÁULICAS E SANITÁRI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3">
            <text:p>04.01</text:p>
          </table:table-cell>
          <table:table-cell office:value-type="string" table:style-name="ce140">
            <text:p>ÁGUA FRIA E DRENOS DE AR CONDICIONAD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4">
          <table:table-cell office:value-type="string" table:style-name="ce34">
            <text:p>04.01.01</text:p>
          </table:table-cell>
          <table:table-cell office:value-type="string" table:style-name="ce141">
            <text:p>TUBO DE PVC RÍGIDO SOLDÁVEL MARROM, DN= 25 MM, (3/4´), INCLUSIVE CONEXÕES</text:p>
          </table:table-cell>
          <table:table-cell office:value-type="string" table:style-name="ce36">
            <text:p>M</text:p>
          </table:table-cell>
          <table:table-cell office:value-type="float" office:value="1063.01" table:style-name="ce91">
            <text:p>1.063,01</text:p>
          </table:table-cell>
          <table:table-cell office:value-type="currency" office:value="26.1887284887040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0]" table:style-name="ce38">
            <text:p><text:s/>R$ 26,188728488704<text:s/></text:p>
          </table:table-cell>
          <table:table-cell office:value-type="currency" office:value="32.11" table:formula="of:=ROUND([.E689]*(1+[.$G$4]);2)" table:style-name="ce39">
            <text:p><text:s/>R$ 32,11<text:s/></text:p>
          </table:table-cell>
          <table:table-cell office:value-type="currency" office:value="34133.25" table:formula="of:=ROUND([.F689]*[.D689];2)" table:style-name="ce40">
            <text:p><text:s/>R$ 34.133,25<text:s/></text:p>
          </table:table-cell>
          <table:table-cell table:style-name="ce1"/>
          <table:table-cell office:value-type="currency" office:value="34133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0]" table:style-name="ce41">
            <text:p><text:s/>R$ 34.133,25<text:s/></text:p>
          </table:table-cell>
          <table:table-cell office:value-type="currency" office:value="0" table:formula="of:=[.I689]-[.G68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02</text:p>
          </table:table-cell>
          <table:table-cell office:value-type="string" table:style-name="ce141">
            <text:p>TUBO DE PVC RÍGIDO SOLDÁVEL MARROM, DN= 32 MM, (1´), INCLUSIVE CONEXÕES</text:p>
          </table:table-cell>
          <table:table-cell office:value-type="string" table:style-name="ce36">
            <text:p>M</text:p>
          </table:table-cell>
          <table:table-cell office:value-type="float" office:value="651.49" table:style-name="ce91">
            <text:p>651,49</text:p>
          </table:table-cell>
          <table:table-cell office:value-type="currency" office:value="31.351439523693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1]" table:style-name="ce38">
            <text:p><text:s/>R$ 31,351439523693<text:s/></text:p>
          </table:table-cell>
          <table:table-cell office:value-type="currency" office:value="38.44" table:formula="of:=ROUND([.E690]*(1+[.$G$4]);2)" table:style-name="ce39">
            <text:p><text:s/>R$ 38,44<text:s/></text:p>
          </table:table-cell>
          <table:table-cell office:value-type="currency" office:value="25043.279999999999" table:formula="of:=ROUND([.F690]*[.D690];2)" table:style-name="ce40">
            <text:p><text:s/>R$ 25.043,28<text:s/></text:p>
          </table:table-cell>
          <table:table-cell table:style-name="ce1"/>
          <table:table-cell office:value-type="currency" office:value="25043.27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1]" table:style-name="ce41">
            <text:p><text:s/>R$ 25.043,28<text:s/></text:p>
          </table:table-cell>
          <table:table-cell office:value-type="currency" office:value="0" table:formula="of:=[.I690]-[.G69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03</text:p>
          </table:table-cell>
          <table:table-cell office:value-type="string" table:style-name="ce141">
            <text:p>TUBO DE PVC RÍGIDO SOLDÁVEL MARROM, DN= 40 MM, (1 1/4´), INCLUSIVE CONEXÕES</text:p>
          </table:table-cell>
          <table:table-cell office:value-type="string" table:style-name="ce36">
            <text:p>M</text:p>
          </table:table-cell>
          <table:table-cell office:value-type="float" office:value="291.89" table:style-name="ce91">
            <text:p>291,89</text:p>
          </table:table-cell>
          <table:table-cell office:value-type="currency" office:value="39.0832721637713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2]" table:style-name="ce38">
            <text:p><text:s/>R$ 39,083272163771<text:s/></text:p>
          </table:table-cell>
          <table:table-cell office:value-type="currency" office:value="47.92" table:formula="of:=ROUND([.E691]*(1+[.$G$4]);2)" table:style-name="ce39">
            <text:p><text:s/>R$ 47,92<text:s/></text:p>
          </table:table-cell>
          <table:table-cell office:value-type="currency" office:value="13987.37" table:formula="of:=ROUND([.F691]*[.D691];2)" table:style-name="ce40">
            <text:p><text:s/>R$ 13.987,37<text:s/></text:p>
          </table:table-cell>
          <table:table-cell table:style-name="ce1"/>
          <table:table-cell office:value-type="currency" office:value="13987.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2]" table:style-name="ce41">
            <text:p><text:s/>R$ 13.987,37<text:s/></text:p>
          </table:table-cell>
          <table:table-cell office:value-type="currency" office:value="0" table:formula="of:=[.I691]-[.G69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04</text:p>
          </table:table-cell>
          <table:table-cell office:value-type="string" table:style-name="ce141">
            <text:p>TUBO DE PVC RÍGIDO SOLDÁVEL MARROM, DN= 50 MM, (1 1/2´), INCLUSIVE CONEXÕES</text:p>
          </table:table-cell>
          <table:table-cell office:value-type="string" table:style-name="ce36">
            <text:p>M</text:p>
          </table:table-cell>
          <table:table-cell office:value-type="float" office:value="235.27" table:style-name="ce91">
            <text:p>235,27</text:p>
          </table:table-cell>
          <table:table-cell office:value-type="currency" office:value="41.3016882799119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3]" table:style-name="ce38">
            <text:p><text:s/>R$ 41,301688279912<text:s/></text:p>
          </table:table-cell>
          <table:table-cell office:value-type="currency" office:value="50.64" table:formula="of:=ROUND([.E692]*(1+[.$G$4]);2)" table:style-name="ce39">
            <text:p><text:s/>R$ 50,64<text:s/></text:p>
          </table:table-cell>
          <table:table-cell office:value-type="currency" office:value="11914.07" table:formula="of:=ROUND([.F692]*[.D692];2)" table:style-name="ce40">
            <text:p><text:s/>R$ 11.914,07<text:s/></text:p>
          </table:table-cell>
          <table:table-cell table:style-name="ce1"/>
          <table:table-cell office:value-type="currency" office:value="11914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3]" table:style-name="ce41">
            <text:p><text:s/>R$ 11.914,07<text:s/></text:p>
          </table:table-cell>
          <table:table-cell office:value-type="currency" office:value="0" table:formula="of:=[.I692]-[.G69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05</text:p>
          </table:table-cell>
          <table:table-cell office:value-type="string" table:style-name="ce141">
            <text:p>TUBO DE PVC RÍGIDO SOLDÁVEL MARROM, DN= 60 MM, (2´), INCLUSIVE CONEXÕES</text:p>
          </table:table-cell>
          <table:table-cell office:value-type="string" table:style-name="ce36">
            <text:p>M</text:p>
          </table:table-cell>
          <table:table-cell office:value-type="float" office:value="2.93" table:style-name="ce91">
            <text:p>2,93</text:p>
          </table:table-cell>
          <table:table-cell office:value-type="currency" office:value="62.1401190767474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4]" table:style-name="ce38">
            <text:p><text:s/>R$ 62,140119076747<text:s/></text:p>
          </table:table-cell>
          <table:table-cell office:value-type="currency" office:value="76.19" table:formula="of:=ROUND([.E693]*(1+[.$G$4]);2)" table:style-name="ce39">
            <text:p><text:s/>R$ 76,19<text:s/></text:p>
          </table:table-cell>
          <table:table-cell office:value-type="currency" office:value="223.24" table:formula="of:=ROUND([.F693]*[.D693];2)" table:style-name="ce40">
            <text:p><text:s/>R$ 223,24<text:s/></text:p>
          </table:table-cell>
          <table:table-cell table:style-name="ce1"/>
          <table:table-cell office:value-type="currency" office:value="223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4]" table:style-name="ce41">
            <text:p><text:s/>R$ 223,24<text:s/></text:p>
          </table:table-cell>
          <table:table-cell office:value-type="currency" office:value="0" table:formula="of:=[.I693]-[.G69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1.06</text:p>
          </table:table-cell>
          <table:table-cell office:value-type="string" table:style-name="ce141">
            <text:p>REGISTRO DE PRESSÃO BRUTO, LATÃO, ROSCÁVEL, 3/4", COM ACABAMENTO E CANOPLA CROMADOS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42" table:style-name="ce91">
            <text:p>42,00</text:p>
          </table:table-cell>
          <table:table-cell office:value-type="currency" office:value="56.2107495310333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5]" table:style-name="ce38">
            <text:p><text:s/>R$ 56,210749531033<text:s/></text:p>
          </table:table-cell>
          <table:table-cell office:value-type="currency" office:value="68.92" table:formula="of:=ROUND([.E694]*(1+[.$G$4]);2)" table:style-name="ce39">
            <text:p><text:s/>R$ 68,92<text:s/></text:p>
          </table:table-cell>
          <table:table-cell office:value-type="currency" office:value="2894.64" table:formula="of:=ROUND([.F694]*[.D694];2)" table:style-name="ce40">
            <text:p><text:s/>R$ 2.894,64<text:s/></text:p>
          </table:table-cell>
          <table:table-cell table:style-name="ce1"/>
          <table:table-cell office:value-type="currency" office:value="2894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5]" table:style-name="ce41">
            <text:p><text:s/>R$ 2.894,64<text:s/></text:p>
          </table:table-cell>
          <table:table-cell office:value-type="currency" office:value="0" table:formula="of:=[.I694]-[.G69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1.07</text:p>
          </table:table-cell>
          <table:table-cell office:value-type="string" table:style-name="ce141">
            <text:p>REGISTRO DE GAVETA BRUTO, LATÃO, ROSCÁVEL, 3/4", COM ACABAMENTO E CANOPLA CROMADOS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111" table:style-name="ce91">
            <text:p>111,00</text:p>
          </table:table-cell>
          <table:table-cell office:value-type="currency" office:value="58.853274610553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6]" table:style-name="ce38">
            <text:p><text:s/>R$ 58,853274610554<text:s/></text:p>
          </table:table-cell>
          <table:table-cell office:value-type="currency" office:value="72.16" table:formula="of:=ROUND([.E695]*(1+[.$G$4]);2)" table:style-name="ce39">
            <text:p><text:s/>R$ 72,16<text:s/></text:p>
          </table:table-cell>
          <table:table-cell office:value-type="currency" office:value="8009.76" table:formula="of:=ROUND([.F695]*[.D695];2)" table:style-name="ce40">
            <text:p><text:s/>R$ 8.009,76<text:s/></text:p>
          </table:table-cell>
          <table:table-cell table:style-name="ce1"/>
          <table:table-cell office:value-type="currency" office:value="8009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6]" table:style-name="ce41">
            <text:p><text:s/>R$ 8.009,76<text:s/></text:p>
          </table:table-cell>
          <table:table-cell office:value-type="currency" office:value="0" table:formula="of:=[.I695]-[.G69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1.08</text:p>
          </table:table-cell>
          <table:table-cell office:value-type="string" table:style-name="ce141">
            <text:p>REGISTRO DE GAVETA BRUTO, LATÃO, ROSCÁVEL, 1", COM ACABAMENTO E CANOPLA CROMADOS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71.4052687382758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7]" table:style-name="ce38">
            <text:p><text:s/>R$ 71,405268738276<text:s/></text:p>
          </table:table-cell>
          <table:table-cell office:value-type="currency" office:value="87.55" table:formula="of:=ROUND([.E696]*(1+[.$G$4]);2)" table:style-name="ce39">
            <text:p><text:s/>R$ 87,55<text:s/></text:p>
          </table:table-cell>
          <table:table-cell office:value-type="currency" office:value="175.1" table:formula="of:=ROUND([.F696]*[.D696];2)" table:style-name="ce40">
            <text:p><text:s/>R$ 175,10<text:s/></text:p>
          </table:table-cell>
          <table:table-cell table:style-name="ce1"/>
          <table:table-cell office:value-type="currency" office:value="175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7]" table:style-name="ce41">
            <text:p><text:s/>R$ 175,10<text:s/></text:p>
          </table:table-cell>
          <table:table-cell office:value-type="currency" office:value="0" table:formula="of:=[.I696]-[.G69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09</text:p>
          </table:table-cell>
          <table:table-cell office:value-type="string" table:style-name="ce141">
            <text:p>REGISTRO DE GAVETA EM LATÃO FUNDIDO SEM ACABAMENTO, DN= 1 1/4´</text:p>
          </table:table-cell>
          <table:table-cell office:value-type="string" table:style-name="ce36">
            <text:p>UN</text:p>
          </table:table-cell>
          <table:table-cell office:value-type="float" office:value="8" table:style-name="ce91">
            <text:p>8,00</text:p>
          </table:table-cell>
          <table:table-cell office:value-type="currency" office:value="109.420112551994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8]" table:style-name="ce38">
            <text:p><text:s/>R$ 109,420112551994<text:s/></text:p>
          </table:table-cell>
          <table:table-cell office:value-type="currency" office:value="134.16" table:formula="of:=ROUND([.E697]*(1+[.$G$4]);2)" table:style-name="ce39">
            <text:p><text:s/>R$ 134,16<text:s/></text:p>
          </table:table-cell>
          <table:table-cell office:value-type="currency" office:value="1073.28" table:formula="of:=ROUND([.F697]*[.D697];2)" table:style-name="ce40">
            <text:p><text:s/>R$ 1.073,28<text:s/></text:p>
          </table:table-cell>
          <table:table-cell table:style-name="ce1"/>
          <table:table-cell office:value-type="currency" office:value="1073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8]" table:style-name="ce41">
            <text:p><text:s/>R$ 1.073,28<text:s/></text:p>
          </table:table-cell>
          <table:table-cell office:value-type="currency" office:value="0" table:formula="of:=[.I697]-[.G69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0</text:p>
          </table:table-cell>
          <table:table-cell office:value-type="string" table:style-name="ce141">
            <text:p>REGISTRO DE GAVETA EM LATÃO FUNDIDO SEM ACABAMENTO, DN= 2´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186.452980996656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699]" table:style-name="ce38">
            <text:p><text:s/>R$ 186,452980996656<text:s/></text:p>
          </table:table-cell>
          <table:table-cell office:value-type="currency" office:value="228.61" table:formula="of:=ROUND([.E698]*(1+[.$G$4]);2)" table:style-name="ce39">
            <text:p><text:s/>R$ 228,61<text:s/></text:p>
          </table:table-cell>
          <table:table-cell office:value-type="currency" office:value="914.44" table:formula="of:=ROUND([.F698]*[.D698];2)" table:style-name="ce40">
            <text:p><text:s/>R$ 914,44<text:s/></text:p>
          </table:table-cell>
          <table:table-cell table:style-name="ce1"/>
          <table:table-cell office:value-type="currency" office:value="914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699]" table:style-name="ce41">
            <text:p><text:s/>R$ 914,44<text:s/></text:p>
          </table:table-cell>
          <table:table-cell office:value-type="currency" office:value="0" table:formula="of:=[.I698]-[.G69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1</text:p>
          </table:table-cell>
          <table:table-cell office:value-type="string" table:style-name="ce141">
            <text:p>CAIXA DE DESCARGA DE EMBUTIR, ACIONAMENTO FRONTAL, COMPLETA</text:p>
          </table:table-cell>
          <table:table-cell office:value-type="string" table:style-name="ce36">
            <text:p>CJ</text:p>
          </table:table-cell>
          <table:table-cell office:value-type="float" office:value="15" table:style-name="ce91">
            <text:p>15,00</text:p>
          </table:table-cell>
          <table:table-cell office:value-type="currency" office:value="1688.45118668950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0]" table:style-name="ce38">
            <text:p><text:s/>R$ 1.688,451186689500<text:s/></text:p>
          </table:table-cell>
          <table:table-cell office:value-type="currency" office:value="2070.21" table:formula="of:=ROUND([.E699]*(1+[.$G$4]);2)" table:style-name="ce39">
            <text:p><text:s/>R$ 2.070,21<text:s/></text:p>
          </table:table-cell>
          <table:table-cell office:value-type="currency" office:value="31053.15" table:formula="of:=ROUND([.F699]*[.D699];2)" table:style-name="ce40">
            <text:p><text:s/>R$ 31.053,15<text:s/></text:p>
          </table:table-cell>
          <table:table-cell table:style-name="ce1"/>
          <table:table-cell office:value-type="currency" office:value="31053.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0]" table:style-name="ce41">
            <text:p><text:s/>R$ 31.053,15<text:s/></text:p>
          </table:table-cell>
          <table:table-cell office:value-type="currency" office:value="0" table:formula="of:=[.I699]-[.G69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2</text:p>
          </table:table-cell>
          <table:table-cell office:value-type="string" table:style-name="ce141">
            <text:p>CONJUNTO MOTOR-BOMBA (CENTRÍFUGA) 2 CV, MONOESTÁGIO, HMAN= 12 A 27 MCA, Q= 25 A 8 M³/H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3187.268575157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1]" table:style-name="ce38">
            <text:p><text:s/>R$ 3.187,268575157000<text:s/></text:p>
          </table:table-cell>
          <table:table-cell office:value-type="currency" office:value="3907.91" table:formula="of:=ROUND([.E700]*(1+[.$G$4]);2)" table:style-name="ce39">
            <text:p><text:s/>R$ 3.907,91<text:s/></text:p>
          </table:table-cell>
          <table:table-cell office:value-type="currency" office:value="7815.82" table:formula="of:=ROUND([.F700]*[.D700];2)" table:style-name="ce40">
            <text:p><text:s/>R$ 7.815,82<text:s/></text:p>
          </table:table-cell>
          <table:table-cell table:style-name="ce1"/>
          <table:table-cell office:value-type="currency" office:value="7815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1]" table:style-name="ce41">
            <text:p><text:s/>R$ 7.815,82<text:s/></text:p>
          </table:table-cell>
          <table:table-cell office:value-type="currency" office:value="0" table:formula="of:=[.I700]-[.G70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3</text:p>
          </table:table-cell>
          <table:table-cell office:value-type="string" table:style-name="ce141">
            <text:p>CONJUNTO MOTOR-BOMBA (CENTRÍFUGA) 3 CV, MULTIESTÁGIO, HMAN= 30 A 45 MCA, Q= 12,4 A 8,4 M³/H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4770.25528097218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2]" table:style-name="ce38">
            <text:p><text:s/>R$ 4.770,255280972190<text:s/></text:p>
          </table:table-cell>
          <table:table-cell office:value-type="currency" office:value="5848.81" table:formula="of:=ROUND([.E701]*(1+[.$G$4]);2)" table:style-name="ce39">
            <text:p><text:s/>R$ 5.848,81<text:s/></text:p>
          </table:table-cell>
          <table:table-cell office:value-type="currency" office:value="11697.62" table:formula="of:=ROUND([.F701]*[.D701];2)" table:style-name="ce40">
            <text:p><text:s/>R$ 11.697,62<text:s/></text:p>
          </table:table-cell>
          <table:table-cell table:style-name="ce1"/>
          <table:table-cell office:value-type="currency" office:value="11697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2]" table:style-name="ce41">
            <text:p><text:s/>R$ 11.697,62<text:s/></text:p>
          </table:table-cell>
          <table:table-cell office:value-type="currency" office:value="0" table:formula="of:=[.I701]-[.G70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1.14</text:p>
          </table:table-cell>
          <table:table-cell office:value-type="string" table:style-name="ce141">
            <text:p>ABRIGO E CAVALETE DE 3/4'' COMPLETO 85X65X30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644.13180001631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3]" table:style-name="ce38">
            <text:p><text:s/>R$ 1.644,131800016310<text:s/></text:p>
          </table:table-cell>
          <table:table-cell office:value-type="currency" office:value="2015.87" table:formula="of:=ROUND([.E702]*(1+[.$G$4]);2)" table:style-name="ce39">
            <text:p><text:s/>R$ 2.015,87<text:s/></text:p>
          </table:table-cell>
          <table:table-cell office:value-type="currency" office:value="2015.87" table:formula="of:=ROUND([.F702]*[.D702];2)" table:style-name="ce40">
            <text:p><text:s/>R$ 2.015,87<text:s/></text:p>
          </table:table-cell>
          <table:table-cell table:style-name="ce1"/>
          <table:table-cell office:value-type="currency" office:value="2015.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3]" table:style-name="ce41">
            <text:p><text:s/>R$ 2.015,87<text:s/></text:p>
          </table:table-cell>
          <table:table-cell office:value-type="currency" office:value="0" table:formula="of:=[.I702]-[.G70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5</text:p>
          </table:table-cell>
          <table:table-cell office:value-type="string" table:style-name="ce141">
            <text:p>TORNEIRA CURTA COM ROSCA PARA USO GERAL, EM LATÃO FUNDIDO CROMADO, DN= 3/4´</text:p>
          </table:table-cell>
          <table:table-cell office:value-type="string" table:style-name="ce36">
            <text:p>UN</text:p>
          </table:table-cell>
          <table:table-cell office:value-type="float" office:value="17" table:style-name="ce91">
            <text:p>17,00</text:p>
          </table:table-cell>
          <table:table-cell office:value-type="currency" office:value="45.5101541472963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4]" table:style-name="ce38">
            <text:p><text:s/>R$ 45,510154147296<text:s/></text:p>
          </table:table-cell>
          <table:table-cell office:value-type="currency" office:value="55.8" table:formula="of:=ROUND([.E703]*(1+[.$G$4]);2)" table:style-name="ce39">
            <text:p><text:s/>R$ 55,80<text:s/></text:p>
          </table:table-cell>
          <table:table-cell office:value-type="currency" office:value="948.6" table:formula="of:=ROUND([.F703]*[.D703];2)" table:style-name="ce40">
            <text:p><text:s/>R$ 948,60<text:s/></text:p>
          </table:table-cell>
          <table:table-cell table:style-name="ce1"/>
          <table:table-cell office:value-type="currency" office:value="948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4]" table:style-name="ce41">
            <text:p><text:s/>R$ 948,60<text:s/></text:p>
          </table:table-cell>
          <table:table-cell office:value-type="currency" office:value="0" table:formula="of:=[.I703]-[.G70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6</text:p>
          </table:table-cell>
          <table:table-cell office:value-type="string" table:style-name="ce141">
            <text:p>VÁLVULA DE ESFERA MONOBLOCO EM LATÃO, PASSAGEM PLENA, ACIONAMENTO COM ALAVANCA, DN= 1´</text:p>
          </table:table-cell>
          <table:table-cell office:value-type="string" table:style-name="ce36">
            <text:p>UN</text:p>
          </table:table-cell>
          <table:table-cell office:value-type="float" office:value="9" table:style-name="ce91">
            <text:p>9,00</text:p>
          </table:table-cell>
          <table:table-cell office:value-type="currency" office:value="74.3087839491069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5]" table:style-name="ce38">
            <text:p><text:s/>R$ 74,308783949107<text:s/></text:p>
          </table:table-cell>
          <table:table-cell office:value-type="currency" office:value="91.11" table:formula="of:=ROUND([.E704]*(1+[.$G$4]);2)" table:style-name="ce39">
            <text:p><text:s/>R$ 91,11<text:s/></text:p>
          </table:table-cell>
          <table:table-cell office:value-type="currency" office:value="819.99" table:formula="of:=ROUND([.F704]*[.D704];2)" table:style-name="ce40">
            <text:p><text:s/>R$ 819,99<text:s/></text:p>
          </table:table-cell>
          <table:table-cell table:style-name="ce1"/>
          <table:table-cell office:value-type="currency" office:value="819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5]" table:style-name="ce41">
            <text:p><text:s/>R$ 819,99<text:s/></text:p>
          </table:table-cell>
          <table:table-cell office:value-type="currency" office:value="0" table:formula="of:=[.I704]-[.G70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7</text:p>
          </table:table-cell>
          <table:table-cell office:value-type="string" table:style-name="ce141">
            <text:p>VÁLVULA DE ESFERA MONOBLOCO EM LATÃO, PASSAGEM PLENA, ACIONAMENTO COM ALAVANCA, DN= 1.1/4´</text:p>
          </table:table-cell>
          <table:table-cell office:value-type="string" table:style-name="ce36">
            <text:p>UN</text:p>
          </table:table-cell>
          <table:table-cell office:value-type="float" office:value="17" table:style-name="ce91">
            <text:p>17,00</text:p>
          </table:table-cell>
          <table:table-cell office:value-type="currency" office:value="99.4617078541717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6]" table:style-name="ce38">
            <text:p><text:s/>R$ 99,461707854172<text:s/></text:p>
          </table:table-cell>
          <table:table-cell office:value-type="currency" office:value="121.95" table:formula="of:=ROUND([.E705]*(1+[.$G$4]);2)" table:style-name="ce39">
            <text:p><text:s/>R$ 121,95<text:s/></text:p>
          </table:table-cell>
          <table:table-cell office:value-type="currency" office:value="2073.15" table:formula="of:=ROUND([.F705]*[.D705];2)" table:style-name="ce40">
            <text:p><text:s/>R$ 2.073,15<text:s/></text:p>
          </table:table-cell>
          <table:table-cell table:style-name="ce1"/>
          <table:table-cell office:value-type="currency" office:value="2073.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6]" table:style-name="ce41">
            <text:p><text:s/>R$ 2.073,15<text:s/></text:p>
          </table:table-cell>
          <table:table-cell office:value-type="currency" office:value="0" table:formula="of:=[.I705]-[.G70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8</text:p>
          </table:table-cell>
          <table:table-cell office:value-type="string" table:style-name="ce141">
            <text:p>VÁLVULA DE ESFERA BRUTA, BRONZE, ROSCÁVEL, 1 1/2''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5" table:style-name="ce91">
            <text:p>5,00</text:p>
          </table:table-cell>
          <table:table-cell office:value-type="currency" office:value="90.5146399151782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7]" table:style-name="ce38">
            <text:p><text:s/>R$ 90,514639915178<text:s/></text:p>
          </table:table-cell>
          <table:table-cell office:value-type="currency" office:value="110.98" table:formula="of:=ROUND([.E706]*(1+[.$G$4]);2)" table:style-name="ce39">
            <text:p><text:s/>R$ 110,98<text:s/></text:p>
          </table:table-cell>
          <table:table-cell office:value-type="currency" office:value="554.9" table:formula="of:=ROUND([.F706]*[.D706];2)" table:style-name="ce40">
            <text:p><text:s/>R$ 554,90<text:s/></text:p>
          </table:table-cell>
          <table:table-cell table:style-name="ce1"/>
          <table:table-cell office:value-type="currency" office:value="554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7]" table:style-name="ce41">
            <text:p><text:s/>R$ 554,90<text:s/></text:p>
          </table:table-cell>
          <table:table-cell office:value-type="currency" office:value="0" table:formula="of:=[.I706]-[.G70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19</text:p>
          </table:table-cell>
          <table:table-cell office:value-type="string" table:style-name="ce141">
            <text:p>VÁLVULA DE ESFERA MONOBLOCO EM LATÃO, PASSAGEM PLENA, ACIONAMENTO COM ALAVANCA, DN= 2´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14.72147459424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8]" table:style-name="ce38">
            <text:p><text:s/>R$ 214,721474594242<text:s/></text:p>
          </table:table-cell>
          <table:table-cell office:value-type="currency" office:value="263.27" table:formula="of:=ROUND([.E707]*(1+[.$G$4]);2)" table:style-name="ce39">
            <text:p><text:s/>R$ 263,27<text:s/></text:p>
          </table:table-cell>
          <table:table-cell office:value-type="currency" office:value="526.54" table:formula="of:=ROUND([.F707]*[.D707];2)" table:style-name="ce40">
            <text:p><text:s/>R$ 526,54<text:s/></text:p>
          </table:table-cell>
          <table:table-cell table:style-name="ce1"/>
          <table:table-cell office:value-type="currency" office:value="526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8]" table:style-name="ce41">
            <text:p><text:s/>R$ 526,54<text:s/></text:p>
          </table:table-cell>
          <table:table-cell office:value-type="currency" office:value="0" table:formula="of:=[.I707]-[.G70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1.20</text:p>
          </table:table-cell>
          <table:table-cell office:value-type="string" table:style-name="ce141">
            <text:p>REGISTRO DE ESFERA, PVC, SOLDÁVEL, COM VOLANTE, DN 60 MM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102.601745371503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09]" table:style-name="ce38">
            <text:p><text:s/>R$ 102,601745371503<text:s/></text:p>
          </table:table-cell>
          <table:table-cell office:value-type="currency" office:value="125.8" table:formula="of:=ROUND([.E708]*(1+[.$G$4]);2)" table:style-name="ce39">
            <text:p><text:s/>R$ 125,80<text:s/></text:p>
          </table:table-cell>
          <table:table-cell office:value-type="currency" office:value="251.6" table:formula="of:=ROUND([.F708]*[.D708];2)" table:style-name="ce40">
            <text:p><text:s/>R$ 251,60<text:s/></text:p>
          </table:table-cell>
          <table:table-cell table:style-name="ce1"/>
          <table:table-cell office:value-type="currency" office:value="251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09]" table:style-name="ce41">
            <text:p><text:s/>R$ 251,60<text:s/></text:p>
          </table:table-cell>
          <table:table-cell office:value-type="currency" office:value="0" table:formula="of:=[.I708]-[.G70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2</text:p>
          </table:table-cell>
          <table:table-cell office:value-type="string" table:style-name="ce140">
            <text:p>ESGOTO</text:p>
          </table:table-cell>
          <table:table-cell table:style-name="ce23"/>
          <table:table-cell table:style-name="ce94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0]" table:style-name="ce38">
            <text:p><text:s/>R$ -<text:s text:c="3"/></text:p>
          </table:table-cell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0]" table:style-name="ce41">
            <text:p><text:s/>R$ -<text:s text:c="3"/></text:p>
          </table:table-cell>
          <table:table-cell office:value-type="currency" office:value="0" table:formula="of:=[.I709]-[.G70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1</text:p>
          </table:table-cell>
          <table:table-cell office:value-type="string" table:style-name="ce141">
            <text:p>TUBO DE PVC RÍGIDO BRANCO, PONTAS LISAS, SOLDÁVEL, LINHA ESGOTO SÉRIE NORMAL, DN= 40 MM, INCLUSIVE CONEXÕES</text:p>
          </table:table-cell>
          <table:table-cell office:value-type="string" table:style-name="ce36">
            <text:p>M</text:p>
          </table:table-cell>
          <table:table-cell office:value-type="float" office:value="204.4" table:style-name="ce91">
            <text:p>204,40</text:p>
          </table:table-cell>
          <table:table-cell office:value-type="currency" office:value="30.6989641954163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1]" table:style-name="ce38">
            <text:p><text:s/>R$ 30,698964195416<text:s/></text:p>
          </table:table-cell>
          <table:table-cell office:value-type="currency" office:value="37.64" table:formula="of:=ROUND([.E710]*(1+[.$G$4]);2)" table:style-name="ce39">
            <text:p><text:s/>R$ 37,64<text:s/></text:p>
          </table:table-cell>
          <table:table-cell office:value-type="currency" office:value="7693.62" table:formula="of:=ROUND([.F710]*[.D710];2)" table:style-name="ce40">
            <text:p><text:s/>R$ 7.693,62<text:s/></text:p>
          </table:table-cell>
          <table:table-cell table:style-name="ce1"/>
          <table:table-cell office:value-type="currency" office:value="7693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1]" table:style-name="ce41">
            <text:p><text:s/>R$ 7.693,62<text:s/></text:p>
          </table:table-cell>
          <table:table-cell office:value-type="currency" office:value="0" table:formula="of:=[.I710]-[.G71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2</text:p>
          </table:table-cell>
          <table:table-cell office:value-type="string" table:style-name="ce141">
            <text:p>TUBO DE PVC RÍGIDO BRANCO PXB COM VIROLA E ANEL DE BORRACHA, LINHA ESGOTO SÉRIE NORMAL, DN= 50 MM, INCLUSIVE CONEXÕES</text:p>
          </table:table-cell>
          <table:table-cell office:value-type="string" table:style-name="ce36">
            <text:p>M</text:p>
          </table:table-cell>
          <table:table-cell office:value-type="float" office:value="310.49" table:style-name="ce91">
            <text:p>310,49</text:p>
          </table:table-cell>
          <table:table-cell office:value-type="currency" office:value="37.4113041350623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2]" table:style-name="ce38">
            <text:p><text:s/>R$ 37,411304135062<text:s/></text:p>
          </table:table-cell>
          <table:table-cell office:value-type="currency" office:value="45.87" table:formula="of:=ROUND([.E711]*(1+[.$G$4]);2)" table:style-name="ce39">
            <text:p><text:s/>R$ 45,87<text:s/></text:p>
          </table:table-cell>
          <table:table-cell office:value-type="currency" office:value="14242.18" table:formula="of:=ROUND([.F711]*[.D711];2)" table:style-name="ce40">
            <text:p><text:s/>R$ 14.242,18<text:s/></text:p>
          </table:table-cell>
          <table:table-cell table:style-name="ce1"/>
          <table:table-cell office:value-type="currency" office:value="14242.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2]" table:style-name="ce41">
            <text:p><text:s/>R$ 14.242,18<text:s/></text:p>
          </table:table-cell>
          <table:table-cell office:value-type="currency" office:value="0" table:formula="of:=[.I711]-[.G71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3</text:p>
          </table:table-cell>
          <table:table-cell office:value-type="string" table:style-name="ce141">
            <text:p>TUBO DE PVC RÍGIDO BRANCO PXB COM VIROLA E ANEL DE BORRACHA, LINHA ESGOTO SÉRIE NORMAL, DN= 75 MM, INCLUSIVE CONEXÕES</text:p>
          </table:table-cell>
          <table:table-cell office:value-type="string" table:style-name="ce36">
            <text:p>M</text:p>
          </table:table-cell>
          <table:table-cell office:value-type="float" office:value="177.74" table:style-name="ce91">
            <text:p>177,74</text:p>
          </table:table-cell>
          <table:table-cell office:value-type="currency" office:value="59.252915749123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3]" table:style-name="ce38">
            <text:p><text:s/>R$ 59,252915749123<text:s/></text:p>
          </table:table-cell>
          <table:table-cell office:value-type="currency" office:value="72.650000000000006" table:formula="of:=ROUND([.E712]*(1+[.$G$4]);2)" table:style-name="ce39">
            <text:p><text:s/>R$ 72,65<text:s/></text:p>
          </table:table-cell>
          <table:table-cell office:value-type="currency" office:value="12912.81" table:formula="of:=ROUND([.F712]*[.D712];2)" table:style-name="ce40">
            <text:p><text:s/>R$ 12.912,81<text:s/></text:p>
          </table:table-cell>
          <table:table-cell table:style-name="ce1"/>
          <table:table-cell office:value-type="currency" office:value="12912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3]" table:style-name="ce41">
            <text:p><text:s/>R$ 12.912,81<text:s/></text:p>
          </table:table-cell>
          <table:table-cell office:value-type="currency" office:value="0" table:formula="of:=[.I712]-[.G71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4</text:p>
          </table:table-cell>
          <table:table-cell office:value-type="string" table:style-name="ce141">
            <text:p>TUBO DE PVC RÍGIDO BRANCO PXB COM VIROLA E ANEL DE BORRACHA, LINHA ESGOTO SÉRIE NORMAL, DN= 100 MM, INCLUSIVE CONEXÕES</text:p>
          </table:table-cell>
          <table:table-cell office:value-type="string" table:style-name="ce36">
            <text:p>M</text:p>
          </table:table-cell>
          <table:table-cell office:value-type="float" office:value="314.92999999999995" table:style-name="ce91">
            <text:p>314,93</text:p>
          </table:table-cell>
          <table:table-cell office:value-type="currency" office:value="64.7663322730609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4]" table:style-name="ce38">
            <text:p><text:s/>R$ 64,766332273061<text:s/></text:p>
          </table:table-cell>
          <table:table-cell office:value-type="currency" office:value="79.41" table:formula="of:=ROUND([.E713]*(1+[.$G$4]);2)" table:style-name="ce39">
            <text:p><text:s/>R$ 79,41<text:s/></text:p>
          </table:table-cell>
          <table:table-cell office:value-type="currency" office:value="25008.59" table:formula="of:=ROUND([.F713]*[.D713];2)" table:style-name="ce40">
            <text:p><text:s/>R$ 25.008,59<text:s/></text:p>
          </table:table-cell>
          <table:table-cell table:style-name="ce1"/>
          <table:table-cell office:value-type="currency" office:value="25008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4]" table:style-name="ce41">
            <text:p><text:s/>R$ 25.008,59<text:s/></text:p>
          </table:table-cell>
          <table:table-cell office:value-type="currency" office:value="0" table:formula="of:=[.I713]-[.G7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5</text:p>
          </table:table-cell>
          <table:table-cell office:value-type="string" table:style-name="ce141">
            <text:p>TUBO DE PVC RÍGIDO PXB COM VIROLA E ANEL DE BORRACHA, LINHA ESGOTO SÉRIE REFORÇADA ´R´. DN= 150 MM, INCLUSIVE CONEXÕES</text:p>
          </table:table-cell>
          <table:table-cell office:value-type="string" table:style-name="ce36">
            <text:p>M</text:p>
          </table:table-cell>
          <table:table-cell office:value-type="float" office:value="180.3312" table:style-name="ce95">
            <text:p>180,3312</text:p>
          </table:table-cell>
          <table:table-cell office:value-type="currency" office:value="126.066389364652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5]" table:style-name="ce38">
            <text:p><text:s/>R$ 126,066389364652<text:s/></text:p>
          </table:table-cell>
          <table:table-cell office:value-type="currency" office:value="154.57" table:formula="of:=ROUND([.E714]*(1+[.$G$4]);2)" table:style-name="ce39">
            <text:p><text:s/>R$ 154,57<text:s/></text:p>
          </table:table-cell>
          <table:table-cell office:value-type="currency" office:value="27873.79" table:formula="of:=ROUND([.F714]*[.D714];2)" table:style-name="ce40">
            <text:p><text:s/>R$ 27.873,79<text:s/></text:p>
          </table:table-cell>
          <table:table-cell table:style-name="ce1"/>
          <table:table-cell office:value-type="currency" office:value="27873.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5]" table:style-name="ce41">
            <text:p><text:s/>R$ 27.873,79<text:s/></text:p>
          </table:table-cell>
          <table:table-cell office:value-type="currency" office:value="0" table:formula="of:=[.I714]-[.G714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2.06</text:p>
          </table:table-cell>
          <table:table-cell office:value-type="string" table:style-name="ce141">
            <text:p>CAIXA DE PASSAGEM ENTERRADA RETANGULAR EM ALVENARIA COM BLOCOS DE CONCRETO, FUNDO EM CONCRETO, TAMPA EM CONCRETO PRÉ-MOLDADO, DIMENSÕES INTERNAS: 0,8X0,8 M - INCLUSIVE ESCAVAÇÃO E REATERRO (PROFUNDIDADE MÉDIA 0,59M)</text:p>
          </table:table-cell>
          <table:table-cell office:value-type="string" table:style-name="ce36">
            <text:p>UN</text:p>
          </table:table-cell>
          <table:table-cell office:value-type="float" office:value="20" table:style-name="ce91">
            <text:p>20,00</text:p>
          </table:table-cell>
          <table:table-cell office:value-type="currency" office:value="875.499551423211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6]" table:style-name="ce38">
            <text:p><text:s/>R$ 875,499551423212<text:s/></text:p>
          </table:table-cell>
          <table:table-cell office:value-type="currency" office:value="1073.45" table:formula="of:=ROUND([.E715]*(1+[.$G$4]);2)" table:style-name="ce39">
            <text:p><text:s/>R$ 1.073,45<text:s/></text:p>
          </table:table-cell>
          <table:table-cell office:value-type="currency" office:value="21469" table:formula="of:=ROUND([.F715]*[.D715];2)" table:style-name="ce40">
            <text:p><text:s/>R$ 21.469,00<text:s/></text:p>
          </table:table-cell>
          <table:table-cell table:style-name="ce1"/>
          <table:table-cell office:value-type="currency" office:value="214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6]" table:style-name="ce41">
            <text:p><text:s/>R$ 21.469,00<text:s/></text:p>
          </table:table-cell>
          <table:table-cell office:value-type="currency" office:value="0" table:formula="of:=[.I715]-[.G71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4.02.07</text:p>
          </table:table-cell>
          <table:table-cell office:value-type="string" table:style-name="ce141">
            <text:p>CAIXA SIFONADA, PVC, DN 100 X 100 X 50 MM, JUNTA ELÁSTICA, FORNECIDA E INSTALADA EM RAMAL DE DESCARGA OU EM RAMAL DE ESGOTO SANITÁRIO. AF_08/2022</text:p>
          </table:table-cell>
          <table:table-cell office:value-type="string" table:style-name="ce36">
            <text:p>UN</text:p>
          </table:table-cell>
          <table:table-cell office:value-type="float" office:value="25" table:style-name="ce91">
            <text:p>25,00</text:p>
          </table:table-cell>
          <table:table-cell office:value-type="currency" office:value="43.6505994617078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7]" table:style-name="ce38">
            <text:p><text:s/>R$ 43,650599461708<text:s/></text:p>
          </table:table-cell>
          <table:table-cell office:value-type="currency" office:value="53.52" table:formula="of:=ROUND([.E716]*(1+[.$G$4]);2)" table:style-name="ce39">
            <text:p><text:s/>R$ 53,52<text:s/></text:p>
          </table:table-cell>
          <table:table-cell office:value-type="currency" office:value="1338" table:formula="of:=ROUND([.F716]*[.D716];2)" table:style-name="ce40">
            <text:p><text:s/>R$ 1.338,00<text:s/></text:p>
          </table:table-cell>
          <table:table-cell table:style-name="ce1"/>
          <table:table-cell office:value-type="currency" office:value="13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7]" table:style-name="ce41">
            <text:p><text:s/>R$ 1.338,00<text:s/></text:p>
          </table:table-cell>
          <table:table-cell office:value-type="currency" office:value="0" table:formula="of:=[.I716]-[.G716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4.02.08</text:p>
          </table:table-cell>
          <table:table-cell office:value-type="string" table:style-name="ce141">
            <text:p>CAIXA SIFONADA, PVC, DN 150 X 185 X 75 MM, JUNTA ELÁSTICA, FORNECIDA E INSTALADA EM RAMAL DE DESCARGA OU EM RAMAL DE ESGOTO SANITÁRIO. AF_08/2022</text:p>
          </table:table-cell>
          <table:table-cell office:value-type="string" table:style-name="ce36">
            <text:p>UN</text:p>
          </table:table-cell>
          <table:table-cell office:value-type="float" office:value="40" table:style-name="ce91">
            <text:p>40,00</text:p>
          </table:table-cell>
          <table:table-cell office:value-type="currency" office:value="85.9473126172416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8]" table:style-name="ce38">
            <text:p><text:s/>R$ 85,947312617242<text:s/></text:p>
          </table:table-cell>
          <table:table-cell office:value-type="currency" office:value="105.38" table:formula="of:=ROUND([.E717]*(1+[.$G$4]);2)" table:style-name="ce39">
            <text:p><text:s/>R$ 105,38<text:s/></text:p>
          </table:table-cell>
          <table:table-cell office:value-type="currency" office:value="4215.2" table:formula="of:=ROUND([.F717]*[.D717];2)" table:style-name="ce40">
            <text:p><text:s/>R$ 4.215,20<text:s/></text:p>
          </table:table-cell>
          <table:table-cell table:style-name="ce1"/>
          <table:table-cell office:value-type="currency" office:value="4215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8]" table:style-name="ce41">
            <text:p><text:s/>R$ 4.215,20<text:s/></text:p>
          </table:table-cell>
          <table:table-cell office:value-type="currency" office:value="0" table:formula="of:=[.I717]-[.G71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2.09</text:p>
          </table:table-cell>
          <table:table-cell office:value-type="string" table:style-name="ce141">
            <text:p>RALO SECO, PVC, DN 100 X 40 MM, JUNTA SOLDÁVEL, FORNECIDO E INSTALADO EM RAMAL DE DESCARGA OU EM RAMAL DE ESGOTO SANITÁRIO. AF_08/2022</text:p>
          </table:table-cell>
          <table:table-cell office:value-type="string" table:style-name="ce36">
            <text:p>UN</text:p>
          </table:table-cell>
          <table:table-cell office:value-type="float" office:value="20.998799999999999" table:style-name="ce95">
            <text:p>20,9988</text:p>
          </table:table-cell>
          <table:table-cell office:value-type="currency" office:value="16.8583312943479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19]" table:style-name="ce38">
            <text:p><text:s/>R$ 16,858331294348<text:s/></text:p>
          </table:table-cell>
          <table:table-cell office:value-type="currency" office:value="20.67" table:formula="of:=ROUND([.E718]*(1+[.$G$4]);2)" table:style-name="ce39">
            <text:p><text:s/>R$ 20,67<text:s/></text:p>
          </table:table-cell>
          <table:table-cell office:value-type="currency" office:value="434.05" table:formula="of:=ROUND([.F718]*[.D718];2)" table:style-name="ce40">
            <text:p><text:s/>R$ 434,05<text:s/></text:p>
          </table:table-cell>
          <table:table-cell table:style-name="ce1"/>
          <table:table-cell office:value-type="currency" office:value="434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19]" table:style-name="ce41">
            <text:p><text:s/>R$ 434,05<text:s/></text:p>
          </table:table-cell>
          <table:table-cell office:value-type="currency" office:value="0" table:formula="of:=[.I718]-[.G71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3</text:p>
          </table:table-cell>
          <table:table-cell office:value-type="string" table:style-name="ce140">
            <text:p>ÁGUAS PLUVIAI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0]" table:style-name="ce41">
            <text:p><text:s/>R$ -<text:s text:c="3"/></text:p>
          </table:table-cell>
          <table:table-cell office:value-type="currency" office:value="0" table:formula="of:=[.I719]-[.G71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3.01</text:p>
          </table:table-cell>
          <table:table-cell office:value-type="string" table:style-name="ce141">
            <text:p>TUBO DE PVC RÍGIDO PXB COM VIROLA E ANEL DE BORRACHA, LINHA ESGOTO SÉRIE REFORÇADA ´R´, DN= 75 MM, INCLUSIVE CONEXÕES</text:p>
          </table:table-cell>
          <table:table-cell office:value-type="string" table:style-name="ce36">
            <text:p>M</text:p>
          </table:table-cell>
          <table:table-cell office:value-type="float" office:value="199.68" table:style-name="ce91">
            <text:p>199,68</text:p>
          </table:table-cell>
          <table:table-cell office:value-type="currency" office:value="70.9648478916891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1]" table:style-name="ce38">
            <text:p><text:s/>R$ 70,964847891689<text:s/></text:p>
          </table:table-cell>
          <table:table-cell office:value-type="currency" office:value="87.01" table:formula="of:=ROUND([.E720]*(1+[.$G$4]);2)" table:style-name="ce39">
            <text:p><text:s/>R$ 87,01<text:s/></text:p>
          </table:table-cell>
          <table:table-cell office:value-type="currency" office:value="17374.16" table:formula="of:=ROUND([.F720]*[.D720];2)" table:style-name="ce40">
            <text:p><text:s/>R$ 17.374,16<text:s/></text:p>
          </table:table-cell>
          <table:table-cell table:style-name="ce1"/>
          <table:table-cell office:value-type="currency" office:value="17374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1]" table:style-name="ce41">
            <text:p><text:s/>R$ 17.374,16<text:s/></text:p>
          </table:table-cell>
          <table:table-cell office:value-type="currency" office:value="0" table:formula="of:=[.I720]-[.G72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3.02</text:p>
          </table:table-cell>
          <table:table-cell office:value-type="string" table:style-name="ce141">
            <text:p>TUBO DE PVC RÍGIDO PXB COM VIROLA E ANEL DE BORRACHA, LINHA ESGOTO SÉRIE REFORÇADA ´R´, DN= 100 MM, INCLUSIVE CONEXÕES</text:p>
          </table:table-cell>
          <table:table-cell office:value-type="string" table:style-name="ce36">
            <text:p>M</text:p>
          </table:table-cell>
          <table:table-cell office:value-type="float" office:value="430.61" table:style-name="ce91">
            <text:p>430,61</text:p>
          </table:table-cell>
          <table:table-cell office:value-type="currency" office:value="89.3728080906940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2]" table:style-name="ce38">
            <text:p><text:s/>R$ 89,372808090694<text:s/></text:p>
          </table:table-cell>
          <table:table-cell office:value-type="currency" office:value="109.58" table:formula="of:=ROUND([.E721]*(1+[.$G$4]);2)" table:style-name="ce39">
            <text:p><text:s/>R$ 109,58<text:s/></text:p>
          </table:table-cell>
          <table:table-cell office:value-type="currency" office:value="47186.239999999998" table:formula="of:=ROUND([.F721]*[.D721];2)" table:style-name="ce40">
            <text:p><text:s/>R$ 47.186,24<text:s/></text:p>
          </table:table-cell>
          <table:table-cell table:style-name="ce1"/>
          <table:table-cell office:value-type="currency" office:value="47186.23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2]" table:style-name="ce41">
            <text:p><text:s/>R$ 47.186,24<text:s/></text:p>
          </table:table-cell>
          <table:table-cell office:value-type="currency" office:value="0" table:formula="of:=[.I721]-[.G72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3.03</text:p>
          </table:table-cell>
          <table:table-cell office:value-type="string" table:style-name="ce141">
            <text:p>TUBO DE PVC RÍGIDO PXB COM VIROLA E ANEL DE BORRACHA, LINHA ESGOTO SÉRIE REFORÇADA ´R´. DN= 150 MM, INCLUSIVE CONEXÕES</text:p>
          </table:table-cell>
          <table:table-cell office:value-type="string" table:style-name="ce36">
            <text:p>M</text:p>
          </table:table-cell>
          <table:table-cell office:value-type="float" office:value="676.68" table:style-name="ce91">
            <text:p>676,68</text:p>
          </table:table-cell>
          <table:table-cell office:value-type="currency" office:value="126.066389364652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3]" table:style-name="ce38">
            <text:p><text:s/>R$ 126,066389364652<text:s/></text:p>
          </table:table-cell>
          <table:table-cell office:value-type="currency" office:value="154.57" table:formula="of:=ROUND([.E722]*(1+[.$G$4]);2)" table:style-name="ce39">
            <text:p><text:s/>R$ 154,57<text:s/></text:p>
          </table:table-cell>
          <table:table-cell office:value-type="currency" office:value="104594.43" table:formula="of:=ROUND([.F722]*[.D722];2)" table:style-name="ce40">
            <text:p><text:s/>R$ 104.594,43<text:s/></text:p>
          </table:table-cell>
          <table:table-cell table:style-name="ce1"/>
          <table:table-cell office:value-type="currency" office:value="104594.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3]" table:style-name="ce41">
            <text:p><text:s/>R$ 104.594,43<text:s/></text:p>
          </table:table-cell>
          <table:table-cell office:value-type="currency" office:value="0" table:formula="of:=[.I722]-[.G72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3.04</text:p>
          </table:table-cell>
          <table:table-cell office:value-type="string" table:style-name="ce141">
            <text:p>TUBO EM FERRO FUNDIDO COM PONTA E PONTA, PREDIAL SMU, DN= 100 MM</text:p>
          </table:table-cell>
          <table:table-cell office:value-type="string" table:style-name="ce36">
            <text:p>M</text:p>
          </table:table-cell>
          <table:table-cell office:value-type="float" office:value="117" table:style-name="ce91">
            <text:p>117,00</text:p>
          </table:table-cell>
          <table:table-cell office:value-type="currency" office:value="236.62833374113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4]" table:style-name="ce38">
            <text:p><text:s/>R$ 236,628333741130<text:s/></text:p>
          </table:table-cell>
          <table:table-cell office:value-type="currency" office:value="290.13" table:formula="of:=ROUND([.E723]*(1+[.$G$4]);2)" table:style-name="ce39">
            <text:p><text:s/>R$ 290,13<text:s/></text:p>
          </table:table-cell>
          <table:table-cell office:value-type="currency" office:value="33945.21" table:formula="of:=ROUND([.F723]*[.D723];2)" table:style-name="ce40">
            <text:p><text:s/>R$ 33.945,21<text:s/></text:p>
          </table:table-cell>
          <table:table-cell table:style-name="ce1"/>
          <table:table-cell office:value-type="currency" office:value="33945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4]" table:style-name="ce41">
            <text:p><text:s/>R$ 33.945,21<text:s/></text:p>
          </table:table-cell>
          <table:table-cell office:value-type="currency" office:value="0" table:formula="of:=[.I723]-[.G72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3.05</text:p>
          </table:table-cell>
          <table:table-cell office:value-type="string" table:style-name="ce141">
            <text:p>TUBO DE PVC RÍGIDO DEFOFO, DN= 200MM (DE= 222MM), INCLUSIVE CONEXÕES</text:p>
          </table:table-cell>
          <table:table-cell office:value-type="string" table:style-name="ce36">
            <text:p>M</text:p>
          </table:table-cell>
          <table:table-cell office:value-type="float" office:value="188.48" table:style-name="ce91">
            <text:p>188,48</text:p>
          </table:table-cell>
          <table:table-cell office:value-type="currency" office:value="187.733463828399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5]" table:style-name="ce38">
            <text:p><text:s/>R$ 187,733463828399<text:s/></text:p>
          </table:table-cell>
          <table:table-cell office:value-type="currency" office:value="230.18" table:formula="of:=ROUND([.E724]*(1+[.$G$4]);2)" table:style-name="ce39">
            <text:p><text:s/>R$ 230,18<text:s/></text:p>
          </table:table-cell>
          <table:table-cell office:value-type="currency" office:value="43384.33" table:formula="of:=ROUND([.F724]*[.D724];2)" table:style-name="ce40">
            <text:p><text:s/>R$ 43.384,33<text:s/></text:p>
          </table:table-cell>
          <table:table-cell table:style-name="ce1"/>
          <table:table-cell office:value-type="currency" office:value="43384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5]" table:style-name="ce41">
            <text:p><text:s/>R$ 43.384,33<text:s/></text:p>
          </table:table-cell>
          <table:table-cell office:value-type="currency" office:value="0" table:formula="of:=[.I724]-[.G72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3.06</text:p>
          </table:table-cell>
          <table:table-cell office:value-type="string" table:style-name="ce141">
            <text:p>TUBO DE PVC RÍGIDO DEFOFO, DN= 250MM (DE= 274MM), INCLUSIVE CONEXÕES</text:p>
          </table:table-cell>
          <table:table-cell office:value-type="string" table:style-name="ce36">
            <text:p>M</text:p>
          </table:table-cell>
          <table:table-cell office:value-type="float" office:value="161.01" table:style-name="ce91">
            <text:p>161,01</text:p>
          </table:table-cell>
          <table:table-cell office:value-type="currency" office:value="314.240274039637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6]" table:style-name="ce38">
            <text:p><text:s/>R$ 314,240274039638<text:s/></text:p>
          </table:table-cell>
          <table:table-cell office:value-type="currency" office:value="385.29" table:formula="of:=ROUND([.E725]*(1+[.$G$4]);2)" table:style-name="ce39">
            <text:p><text:s/>R$ 385,29<text:s/></text:p>
          </table:table-cell>
          <table:table-cell office:value-type="currency" office:value="62035.54" table:formula="of:=ROUND([.F725]*[.D725];2)" table:style-name="ce40">
            <text:p><text:s/>R$ 62.035,54<text:s/></text:p>
          </table:table-cell>
          <table:table-cell table:style-name="ce1"/>
          <table:table-cell office:value-type="currency" office:value="62035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6]" table:style-name="ce41">
            <text:p><text:s/>R$ 62.035,54<text:s/></text:p>
          </table:table-cell>
          <table:table-cell office:value-type="currency" office:value="0" table:formula="of:=[.I725]-[.G72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07</text:p>
          </table:table-cell>
          <table:table-cell office:value-type="string" table:style-name="ce141">
            <text:p>GRELHA HEMISFÉRICA EM FERRO FUNDIDO DE 4´</text:p>
          </table:table-cell>
          <table:table-cell office:value-type="string" table:style-name="ce36">
            <text:p>UN</text:p>
          </table:table-cell>
          <table:table-cell office:value-type="float" office:value="46" table:style-name="ce91">
            <text:p>46,00</text:p>
          </table:table-cell>
          <table:table-cell office:value-type="currency" office:value="13.8977244922926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7]" table:style-name="ce38">
            <text:p><text:s/>R$ 13,897724492293<text:s/></text:p>
          </table:table-cell>
          <table:table-cell office:value-type="currency" office:value="17.04" table:formula="of:=ROUND([.E726]*(1+[.$G$4]);2)" table:style-name="ce39">
            <text:p><text:s/>R$ 17,04<text:s/></text:p>
          </table:table-cell>
          <table:table-cell office:value-type="currency" office:value="783.84" table:formula="of:=ROUND([.F726]*[.D726];2)" table:style-name="ce40">
            <text:p><text:s/>R$ 783,84<text:s/></text:p>
          </table:table-cell>
          <table:table-cell table:style-name="ce1"/>
          <table:table-cell office:value-type="currency" office:value="783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7]" table:style-name="ce41">
            <text:p><text:s/>R$ 783,84<text:s/></text:p>
          </table:table-cell>
          <table:table-cell office:value-type="currency" office:value="0" table:formula="of:=[.I726]-[.G72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08</text:p>
          </table:table-cell>
          <table:table-cell office:value-type="string" table:style-name="ce141">
            <text:p>GRELHA HEMISFÉRICA EM FERRO FUNDIDO DE 6´</text:p>
          </table:table-cell>
          <table:table-cell office:value-type="string" table:style-name="ce36">
            <text:p>UN</text:p>
          </table:table-cell>
          <table:table-cell office:value-type="float" office:value="50" table:style-name="ce91">
            <text:p>50,00</text:p>
          </table:table-cell>
          <table:table-cell office:value-type="currency" office:value="27.3550281379985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8]" table:style-name="ce38">
            <text:p><text:s/>R$ 27,355028137999<text:s/></text:p>
          </table:table-cell>
          <table:table-cell office:value-type="currency" office:value="33.54" table:formula="of:=ROUND([.E727]*(1+[.$G$4]);2)" table:style-name="ce39">
            <text:p><text:s/>R$ 33,54<text:s/></text:p>
          </table:table-cell>
          <table:table-cell office:value-type="currency" office:value="1677" table:formula="of:=ROUND([.F727]*[.D727];2)" table:style-name="ce40">
            <text:p><text:s/>R$ 1.677,00<text:s/></text:p>
          </table:table-cell>
          <table:table-cell table:style-name="ce1"/>
          <table:table-cell office:value-type="currency" office:value="16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8]" table:style-name="ce41">
            <text:p><text:s/>R$ 1.677,00<text:s/></text:p>
          </table:table-cell>
          <table:table-cell office:value-type="currency" office:value="0" table:formula="of:=[.I727]-[.G72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09</text:p>
          </table:table-cell>
          <table:table-cell office:value-type="string" table:style-name="ce141">
            <text:p>GRELHA HEMISFÉRICA 200MM - 8'</text:p>
          </table:table-cell>
          <table:table-cell office:value-type="string" table:style-name="ce36">
            <text:p>UN.</text:p>
          </table:table-cell>
          <table:table-cell office:value-type="float" office:value="2" table:style-name="ce91">
            <text:p>2,00</text:p>
          </table:table-cell>
          <table:table-cell office:value-type="currency" office:value="32.8847565451431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29]" table:style-name="ce38">
            <text:p><text:s/>R$ 32,884756545143<text:s/></text:p>
          </table:table-cell>
          <table:table-cell office:value-type="currency" office:value="40.32" table:formula="of:=ROUND([.E728]*(1+[.$G$4]);2)" table:style-name="ce39">
            <text:p><text:s/>R$ 40,32<text:s/></text:p>
          </table:table-cell>
          <table:table-cell office:value-type="currency" office:value="80.64" table:formula="of:=ROUND([.F728]*[.D728];2)" table:style-name="ce40">
            <text:p><text:s/>R$ 80,64<text:s/></text:p>
          </table:table-cell>
          <table:table-cell table:style-name="ce1"/>
          <table:table-cell office:value-type="currency" office:value="80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29]" table:style-name="ce41">
            <text:p><text:s/>R$ 80,64<text:s/></text:p>
          </table:table-cell>
          <table:table-cell office:value-type="currency" office:value="0" table:formula="of:=[.I728]-[.G72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10</text:p>
          </table:table-cell>
          <table:table-cell office:value-type="string" table:style-name="ce141">
            <text:p>GRELHA HEMISFÉRICA 250MM - 10'</text:p>
          </table:table-cell>
          <table:table-cell office:value-type="string" table:style-name="ce36">
            <text:p>UN.</text:p>
          </table:table-cell>
          <table:table-cell office:value-type="float" office:value="10" table:style-name="ce91">
            <text:p>10,00</text:p>
          </table:table-cell>
          <table:table-cell office:value-type="currency" office:value="73.2485115406573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0]" table:style-name="ce38">
            <text:p><text:s/>R$ 73,248511540657<text:s/></text:p>
          </table:table-cell>
          <table:table-cell office:value-type="currency" office:value="89.81" table:formula="of:=ROUND([.E729]*(1+[.$G$4]);2)" table:style-name="ce39">
            <text:p><text:s/>R$ 89,81<text:s/></text:p>
          </table:table-cell>
          <table:table-cell office:value-type="currency" office:value="898.1" table:formula="of:=ROUND([.F729]*[.D729];2)" table:style-name="ce40">
            <text:p><text:s/>R$ 898,10<text:s/></text:p>
          </table:table-cell>
          <table:table-cell table:style-name="ce1"/>
          <table:table-cell office:value-type="currency" office:value="898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0]" table:style-name="ce41">
            <text:p><text:s/>R$ 898,10<text:s/></text:p>
          </table:table-cell>
          <table:table-cell office:value-type="currency" office:value="0" table:formula="of:=[.I729]-[.G72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3.11</text:p>
          </table:table-cell>
          <table:table-cell office:value-type="string" table:style-name="ce141">
            <text:p>CANALETA DE ALVENARIA PARA GRELHA OU TAMPA DE CONCRETO <text:s/>L=30CM</text:p>
          </table:table-cell>
          <table:table-cell office:value-type="string" table:style-name="ce36">
            <text:p>M</text:p>
          </table:table-cell>
          <table:table-cell office:value-type="float" office:value="70.11" table:style-name="ce91">
            <text:p>70,11</text:p>
          </table:table-cell>
          <table:table-cell office:value-type="currency" office:value="164.603213440991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1]" table:style-name="ce38">
            <text:p><text:s/>R$ 164,603213440992<text:s/></text:p>
          </table:table-cell>
          <table:table-cell office:value-type="currency" office:value="201.82" table:formula="of:=ROUND([.E730]*(1+[.$G$4]);2)" table:style-name="ce39">
            <text:p><text:s/>R$ 201,82<text:s/></text:p>
          </table:table-cell>
          <table:table-cell office:value-type="currency" office:value="14149.6" table:formula="of:=ROUND([.F730]*[.D730];2)" table:style-name="ce40">
            <text:p><text:s/>R$ 14.149,60<text:s/></text:p>
          </table:table-cell>
          <table:table-cell table:style-name="ce1"/>
          <table:table-cell office:value-type="currency" office:value="14149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1]" table:style-name="ce41">
            <text:p><text:s/>R$ 14.149,60<text:s/></text:p>
          </table:table-cell>
          <table:table-cell office:value-type="currency" office:value="0" table:formula="of:=[.I730]-[.G73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12</text:p>
          </table:table-cell>
          <table:table-cell office:value-type="string" table:style-name="ce141">
            <text:p>GRELHA EM FERRO FUNDIDO PARA CAIXAS E CANALETAS</text:p>
          </table:table-cell>
          <table:table-cell office:value-type="string" table:style-name="ce36">
            <text:p>M2</text:p>
          </table:table-cell>
          <table:table-cell office:value-type="float" office:value="28.23" table:style-name="ce91">
            <text:p>28,23</text:p>
          </table:table-cell>
          <table:table-cell office:value-type="currency" office:value="923.831661365304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2]" table:style-name="ce38">
            <text:p><text:s/>R$ 923,831661365305<text:s/></text:p>
          </table:table-cell>
          <table:table-cell office:value-type="currency" office:value="1132.71" table:formula="of:=ROUND([.E731]*(1+[.$G$4]);2)" table:style-name="ce39">
            <text:p><text:s/>R$ 1.132,71<text:s/></text:p>
          </table:table-cell>
          <table:table-cell office:value-type="currency" office:value="31976.400000000001" table:formula="of:=ROUND([.F731]*[.D731];2)" table:style-name="ce40">
            <text:p><text:s/>R$ 31.976,40<text:s/></text:p>
          </table:table-cell>
          <table:table-cell table:style-name="ce1"/>
          <table:table-cell office:value-type="currency" office:value="31976.4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2]" table:style-name="ce41">
            <text:p><text:s/>R$ 31.976,40<text:s/></text:p>
          </table:table-cell>
          <table:table-cell office:value-type="currency" office:value="0" table:formula="of:=[.I731]-[.G731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3</text:p>
          </table:table-cell>
          <table:table-cell office:value-type="string" table:style-name="ce141">
            <text:p>CAIXA DE PASSAGEM ENTERRADA RETANGULAR EM ALVENARIA COM BLOCOS DE CONCRETO, FUNDO EM CONCRETO, TAMPA EM CONCRETO PRÉ-MOLDADO, DIMENSÕES INTERNAS: 0,6X0,6 M - INCLUSIVE ESCAVAÇÃO E REATERRO (PROFUNDIDADE MÉDIA 0,73M)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723.081314737786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3]" table:style-name="ce38">
            <text:p><text:s/>R$ 723,081314737787<text:s/></text:p>
          </table:table-cell>
          <table:table-cell office:value-type="currency" office:value="886.57" table:formula="of:=ROUND([.E732]*(1+[.$G$4]);2)" table:style-name="ce39">
            <text:p><text:s/>R$ 886,57<text:s/></text:p>
          </table:table-cell>
          <table:table-cell office:value-type="currency" office:value="5319.42" table:formula="of:=ROUND([.F732]*[.D732];2)" table:style-name="ce40">
            <text:p><text:s/>R$ 5.319,42<text:s/></text:p>
          </table:table-cell>
          <table:table-cell table:style-name="ce1"/>
          <table:table-cell office:value-type="currency" office:value="5319.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3]" table:style-name="ce41">
            <text:p><text:s/>R$ 5.319,42<text:s/></text:p>
          </table:table-cell>
          <table:table-cell office:value-type="currency" office:value="0" table:formula="of:=[.I732]-[.G732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4</text:p>
          </table:table-cell>
          <table:table-cell office:value-type="string" table:style-name="ce141">
            <text:p>CAIXA DE PASSAGEM ENTERRADA RETANGULAR EM ALVENARIA COM BLOCOS DE CONCRETO, FUNDO EM CONCRETO, TAMPA EM CONCRETO PRÉ-MOLDADO, DIMENSÕES INTERNAS: 0,8X0,8 M - INCLUSIVE ESCAVAÇÃO E REATERRO (PROFUNDIDADE MÉDIA 0,59M)</text:p>
          </table:table-cell>
          <table:table-cell office:value-type="string" table:style-name="ce36">
            <text:p>UN</text:p>
          </table:table-cell>
          <table:table-cell office:value-type="float" office:value="16" table:style-name="ce91">
            <text:p>16,00</text:p>
          </table:table-cell>
          <table:table-cell office:value-type="currency" office:value="875.4995514232118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4]" table:style-name="ce38">
            <text:p><text:s/>R$ 875,499551423212<text:s/></text:p>
          </table:table-cell>
          <table:table-cell office:value-type="currency" office:value="1073.45" table:formula="of:=ROUND([.E733]*(1+[.$G$4]);2)" table:style-name="ce39">
            <text:p><text:s/>R$ 1.073,45<text:s/></text:p>
          </table:table-cell>
          <table:table-cell office:value-type="currency" office:value="17175.2" table:formula="of:=ROUND([.F733]*[.D733];2)" table:style-name="ce40">
            <text:p><text:s/>R$ 17.175,20<text:s/></text:p>
          </table:table-cell>
          <table:table-cell table:style-name="ce1"/>
          <table:table-cell office:value-type="currency" office:value="17175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4]" table:style-name="ce41">
            <text:p><text:s/>R$ 17.175,20<text:s/></text:p>
          </table:table-cell>
          <table:table-cell office:value-type="currency" office:value="0" table:formula="of:=[.I733]-[.G733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5</text:p>
          </table:table-cell>
          <table:table-cell office:value-type="string" table:style-name="ce141">
            <text:p>CAIXA DE PASSAGEM ENTERRADA RETANGULAR EM ALVENARIA COM BLOCOS DE CONCRETO, FUNDO EM CONCRETO, TAMPA EM CONCRETO PRÉ-MOLDADO, DIMENSÕES INTERNAS: 1,0X1,0 M - INCLUSIVE ESCAVAÇÃO E REATERRO (PROFUNDIDADE 0,80M)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372.44922926351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5]" table:style-name="ce38">
            <text:p><text:s/>R$ 1.372,449229263520<text:s/></text:p>
          </table:table-cell>
          <table:table-cell office:value-type="currency" office:value="1682.76" table:formula="of:=ROUND([.E734]*(1+[.$G$4]);2)" table:style-name="ce39">
            <text:p><text:s/>R$ 1.682,76<text:s/></text:p>
          </table:table-cell>
          <table:table-cell office:value-type="currency" office:value="1682.76" table:formula="of:=ROUND([.F734]*[.D734];2)" table:style-name="ce40">
            <text:p><text:s/>R$ 1.682,76<text:s/></text:p>
          </table:table-cell>
          <table:table-cell table:style-name="ce1"/>
          <table:table-cell office:value-type="currency" office:value="1682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5]" table:style-name="ce41">
            <text:p><text:s/>R$ 1.682,76<text:s/></text:p>
          </table:table-cell>
          <table:table-cell office:value-type="currency" office:value="0" table:formula="of:=[.I734]-[.G734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6</text:p>
          </table:table-cell>
          <table:table-cell office:value-type="string" table:style-name="ce141">
            <text:p>CAIXA DE PASSAGEM ENTERRADA RETANGULAR EM CONCRETO PRÉ-MOLDADO, FUNDO COM DRENO DE AREIA, BRITA E GEOTÊXTIL, TAMPA EM CONCRETO PRÉ-MOLDADO COM GRELHA, DIMENSÕES INTERNAS: 0,6X0,6X VAR. - INCLUSIVE ESCAVAÇÃO E REATERRO (PROFUNDIDADE 0,59M)</text:p>
          </table:table-cell>
          <table:table-cell office:value-type="string" table:style-name="ce36">
            <text:p>UN</text:p>
          </table:table-cell>
          <table:table-cell office:value-type="float" office:value="36" table:style-name="ce91">
            <text:p>36,00</text:p>
          </table:table-cell>
          <table:table-cell office:value-type="currency" office:value="693.499714542043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6]" table:style-name="ce38">
            <text:p><text:s/>R$ 693,499714542044<text:s/></text:p>
          </table:table-cell>
          <table:table-cell office:value-type="currency" office:value="850.3" table:formula="of:=ROUND([.E735]*(1+[.$G$4]);2)" table:style-name="ce39">
            <text:p><text:s/>R$ 850,30<text:s/></text:p>
          </table:table-cell>
          <table:table-cell office:value-type="currency" office:value="30610.799999999999" table:formula="of:=ROUND([.F735]*[.D735];2)" table:style-name="ce40">
            <text:p><text:s/>R$ 30.610,80<text:s/></text:p>
          </table:table-cell>
          <table:table-cell table:style-name="ce1"/>
          <table:table-cell office:value-type="currency" office:value="30610.7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6]" table:style-name="ce41">
            <text:p><text:s/>R$ 30.610,80<text:s/></text:p>
          </table:table-cell>
          <table:table-cell office:value-type="currency" office:value="0" table:formula="of:=[.I735]-[.G735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7</text:p>
          </table:table-cell>
          <table:table-cell office:value-type="string" table:style-name="ce141">
            <text:p>CAIXA DE PASSAGEM ENTERRADA RETANGULAR EM ALVENARIA COM BLOCOS DE CONCRETO, FUNDO EM CONCRETO, TAMPA EM CONCRETO PRÉ-MOLDADO COM GRELHA, DIMENSÕES INTERNAS: 0,7X0,7 M - INCLUSIVE ESCAVAÇÃO E REATERRO (PROFUNDIDADE 0,80M)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966.927656797977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7]" table:style-name="ce38">
            <text:p><text:s/>R$ 966,927656797977<text:s/></text:p>
          </table:table-cell>
          <table:table-cell office:value-type="currency" office:value="1185.55" table:formula="of:=ROUND([.E736]*(1+[.$G$4]);2)" table:style-name="ce39">
            <text:p><text:s/>R$ 1.185,55<text:s/></text:p>
          </table:table-cell>
          <table:table-cell office:value-type="currency" office:value="1185.55" table:formula="of:=ROUND([.F736]*[.D736];2)" table:style-name="ce40">
            <text:p><text:s/>R$ 1.185,55<text:s/></text:p>
          </table:table-cell>
          <table:table-cell table:style-name="ce1"/>
          <table:table-cell office:value-type="currency" office:value="1185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7]" table:style-name="ce41">
            <text:p><text:s/>R$ 1.185,55<text:s/></text:p>
          </table:table-cell>
          <table:table-cell office:value-type="currency" office:value="0" table:formula="of:=[.I736]-[.G736]" table:style-name="ce42">
            <text:p><text:s/>R$ -<text:s text:c="13"/></text:p>
          </table:table-cell>
          <table:table-cell table:number-columns-repeated="16374"/>
        </table:table-row>
        <table:table-row table:style-name="ro10">
          <table:table-cell office:value-type="string" table:style-name="ce34">
            <text:p>04.03.18</text:p>
          </table:table-cell>
          <table:table-cell office:value-type="string" table:style-name="ce141">
            <text:p>CAIXA DE PASSAGEM ENTERRADA RETANGULAR EM CONCRETO PRÉ-MOLDADO, FUNDO COM DRENO DE AREIA, BRITA E GEOTÊXTIL, TAMPA EM CONCRETO PRÉ-MOLDADO COM GRELHA, DIMENSÕES INTERNAS: 0,8X0,8X0,5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862.776282521817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8]" table:style-name="ce38">
            <text:p><text:s/>R$ 862,776282521817<text:s/></text:p>
          </table:table-cell>
          <table:table-cell office:value-type="currency" office:value="1057.8499999999999" table:formula="of:=ROUND([.E737]*(1+[.$G$4]);2)" table:style-name="ce39">
            <text:p><text:s/>R$ 1.057,85<text:s/></text:p>
          </table:table-cell>
          <table:table-cell office:value-type="currency" office:value="1057.8499999999999" table:formula="of:=ROUND([.F737]*[.D737];2)" table:style-name="ce40">
            <text:p><text:s/>R$ 1.057,85<text:s/></text:p>
          </table:table-cell>
          <table:table-cell table:style-name="ce1"/>
          <table:table-cell office:value-type="currency" office:value="1057.84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8]" table:style-name="ce41">
            <text:p><text:s/>R$ 1.057,85<text:s/></text:p>
          </table:table-cell>
          <table:table-cell office:value-type="currency" office:value="0" table:formula="of:=[.I737]-[.G73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3.19</text:p>
          </table:table-cell>
          <table:table-cell office:value-type="string" table:style-name="ce141">
            <text:p>CANALETA DE CONCRETO MOLDADA NO LOCAL</text:p>
          </table:table-cell>
          <table:table-cell office:value-type="string" table:style-name="ce36">
            <text:p>M3</text:p>
          </table:table-cell>
          <table:table-cell office:value-type="float" office:value="1.17" table:style-name="ce91">
            <text:p>1,17</text:p>
          </table:table-cell>
          <table:table-cell office:value-type="currency" office:value="704.306337166625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39]" table:style-name="ce38">
            <text:p><text:s/>R$ 704,306337166626<text:s/></text:p>
          </table:table-cell>
          <table:table-cell office:value-type="currency" office:value="863.55" table:formula="of:=ROUND([.E738]*(1+[.$G$4]);2)" table:style-name="ce39">
            <text:p><text:s/>R$ 863,55<text:s/></text:p>
          </table:table-cell>
          <table:table-cell office:value-type="currency" office:value="1010.35" table:formula="of:=ROUND([.F738]*[.D738];2)" table:style-name="ce40">
            <text:p><text:s/>R$ 1.010,35<text:s/></text:p>
          </table:table-cell>
          <table:table-cell table:style-name="ce1"/>
          <table:table-cell office:value-type="currency" office:value="1010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39]" table:style-name="ce41">
            <text:p><text:s/>R$ 1.010,35<text:s/></text:p>
          </table:table-cell>
          <table:table-cell office:value-type="currency" office:value="0" table:formula="of:=[.I738]-[.G73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4</text:p>
          </table:table-cell>
          <table:table-cell office:value-type="string" table:style-name="ce140">
            <text:p>ÁGUA QUENTE</text:p>
          </table:table-cell>
          <table:table-cell table:style-name="ce23"/>
          <table:table-cell table:style-name="ce94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0]" table:style-name="ce38">
            <text:p><text:s/>R$ -<text:s text:c="3"/></text:p>
          </table:table-cell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0]" table:style-name="ce41">
            <text:p><text:s/>R$ -<text:s text:c="3"/></text:p>
          </table:table-cell>
          <table:table-cell office:value-type="currency" office:value="0" table:formula="of:=[.I739]-[.G73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4.01</text:p>
          </table:table-cell>
          <table:table-cell office:value-type="string" table:style-name="ce141">
            <text:p>COLETOR SOLAR SISTEMA A VÁCUO - TUBO EM VIDRO</text:p>
          </table:table-cell>
          <table:table-cell office:value-type="string" table:style-name="ce36">
            <text:p>UN</text:p>
          </table:table-cell>
          <table:table-cell office:value-type="float" office:value="24" table:style-name="ce91">
            <text:p>24,00</text:p>
          </table:table-cell>
          <table:table-cell office:value-type="currency" office:value="1790.70222657205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1]" table:style-name="ce38">
            <text:p><text:s/>R$ 1.790,702226572060<text:s/></text:p>
          </table:table-cell>
          <table:table-cell office:value-type="currency" office:value="2195.58" table:formula="of:=ROUND([.E740]*(1+[.$G$4]);2)" table:style-name="ce39">
            <text:p><text:s/>R$ 2.195,58<text:s/></text:p>
          </table:table-cell>
          <table:table-cell office:value-type="currency" office:value="52693.919999999998" table:formula="of:=ROUND([.F740]*[.D740];2)" table:style-name="ce40">
            <text:p><text:s/>R$ 52.693,92<text:s/></text:p>
          </table:table-cell>
          <table:table-cell table:style-name="ce1"/>
          <table:table-cell office:value-type="currency" office:value="52693.91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1]" table:style-name="ce41">
            <text:p><text:s/>R$ 52.693,92<text:s/></text:p>
          </table:table-cell>
          <table:table-cell office:value-type="currency" office:value="0" table:formula="of:=[.I740]-[.G74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4.02</text:p>
          </table:table-cell>
          <table:table-cell office:value-type="string" table:style-name="ce141">
            <text:p>RESERVATÓRIO TÉRMICO HORIZONTAL EM AÇO INOXIDÁVEL AISI 304, CAPACIDADE DE 1000 LITROS - COM TANQUE DE EXPANSÃO E VÁLVULAS</text:p>
          </table:table-cell>
          <table:table-cell office:value-type="string" table:style-name="ce36">
            <text:p>UN.</text:p>
          </table:table-cell>
          <table:table-cell office:value-type="float" office:value="4" table:style-name="ce91">
            <text:p>4,00</text:p>
          </table:table-cell>
          <table:table-cell office:value-type="currency" office:value="5497.56952940216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2]" table:style-name="ce38">
            <text:p><text:s/>R$ 5.497,569529402170<text:s/></text:p>
          </table:table-cell>
          <table:table-cell office:value-type="currency" office:value="6740.57" table:formula="of:=ROUND([.E741]*(1+[.$G$4]);2)" table:style-name="ce39">
            <text:p><text:s/>R$ 6.740,57<text:s/></text:p>
          </table:table-cell>
          <table:table-cell office:value-type="currency" office:value="26962.28" table:formula="of:=ROUND([.F741]*[.D741];2)" table:style-name="ce40">
            <text:p><text:s/>R$ 26.962,28<text:s/></text:p>
          </table:table-cell>
          <table:table-cell table:style-name="ce1"/>
          <table:table-cell office:value-type="currency" office:value="26962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2]" table:style-name="ce41">
            <text:p><text:s/>R$ 26.962,28<text:s/></text:p>
          </table:table-cell>
          <table:table-cell office:value-type="currency" office:value="0" table:formula="of:=[.I741]-[.G74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4.03</text:p>
          </table:table-cell>
          <table:table-cell office:value-type="string" table:style-name="ce141">
            <text:p>BOMBA DE CIRCULAÇÃO PARA ÁGUA QUENTE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494.494739417665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3]" table:style-name="ce38">
            <text:p><text:s/>R$ 494,494739417666<text:s/></text:p>
          </table:table-cell>
          <table:table-cell office:value-type="currency" office:value="606.29999999999995" table:formula="of:=ROUND([.E742]*(1+[.$G$4]);2)" table:style-name="ce39">
            <text:p><text:s/>R$ 606,30<text:s/></text:p>
          </table:table-cell>
          <table:table-cell office:value-type="currency" office:value="2425.1999999999998" table:formula="of:=ROUND([.F742]*[.D742];2)" table:style-name="ce40">
            <text:p><text:s/>R$ 2.425,20<text:s/></text:p>
          </table:table-cell>
          <table:table-cell table:style-name="ce1"/>
          <table:table-cell office:value-type="currency" office:value="2425.1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3]" table:style-name="ce41">
            <text:p><text:s/>R$ 2.425,20<text:s/></text:p>
          </table:table-cell>
          <table:table-cell office:value-type="currency" office:value="0" table:formula="of:=[.I742]-[.G74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4.04</text:p>
          </table:table-cell>
          <table:table-cell office:value-type="string" table:style-name="ce141">
            <text:p>REGISTRO DE GAVETA BRUTO, LATÃO, ROSCÁVEL, 3/4", COM ACABAMENTO E CANOPLA CROMADOS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18" table:style-name="ce91">
            <text:p>18,00</text:p>
          </table:table-cell>
          <table:table-cell office:value-type="currency" office:value="58.853274610553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4]" table:style-name="ce38">
            <text:p><text:s/>R$ 58,853274610554<text:s/></text:p>
          </table:table-cell>
          <table:table-cell office:value-type="currency" office:value="72.16" table:formula="of:=ROUND([.E743]*(1+[.$G$4]);2)" table:style-name="ce39">
            <text:p><text:s/>R$ 72,16<text:s/></text:p>
          </table:table-cell>
          <table:table-cell office:value-type="currency" office:value="1298.8800000000001" table:formula="of:=ROUND([.F743]*[.D743];2)" table:style-name="ce40">
            <text:p><text:s/>R$ 1.298,88<text:s/></text:p>
          </table:table-cell>
          <table:table-cell table:style-name="ce1"/>
          <table:table-cell office:value-type="currency" office:value="1298.88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4]" table:style-name="ce41">
            <text:p><text:s/>R$ 1.298,88<text:s/></text:p>
          </table:table-cell>
          <table:table-cell office:value-type="currency" office:value="0" table:formula="of:=[.I743]-[.G74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4.05</text:p>
          </table:table-cell>
          <table:table-cell office:value-type="string" table:style-name="ce141">
            <text:p>REGISTRO DE PRESSÃO BRUTO, LATÃO, ROSCÁVEL, 3/4", COM ACABAMENTO E CANOPLA CROMADOS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42" table:style-name="ce91">
            <text:p>42,00</text:p>
          </table:table-cell>
          <table:table-cell office:value-type="currency" office:value="56.2107495310333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5]" table:style-name="ce38">
            <text:p><text:s/>R$ 56,210749531033<text:s/></text:p>
          </table:table-cell>
          <table:table-cell office:value-type="currency" office:value="68.92" table:formula="of:=ROUND([.E744]*(1+[.$G$4]);2)" table:style-name="ce39">
            <text:p><text:s/>R$ 68,92<text:s/></text:p>
          </table:table-cell>
          <table:table-cell office:value-type="currency" office:value="2894.64" table:formula="of:=ROUND([.F744]*[.D744];2)" table:style-name="ce40">
            <text:p><text:s/>R$ 2.894,64<text:s/></text:p>
          </table:table-cell>
          <table:table-cell table:style-name="ce1"/>
          <table:table-cell office:value-type="currency" office:value="2894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5]" table:style-name="ce41">
            <text:p><text:s/>R$ 2.894,64<text:s/></text:p>
          </table:table-cell>
          <table:table-cell office:value-type="currency" office:value="0" table:formula="of:=[.I744]-[.G74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4.06</text:p>
          </table:table-cell>
          <table:table-cell office:value-type="string" table:style-name="ce141">
            <text:p>VÁLVULA DE RETENÇÃO HORIZONTAL, DE BRONZE, ROSCÁVEL, 1 1/2"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260.582334230486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6]" table:style-name="ce38">
            <text:p><text:s/>R$ 260,582334230487<text:s/></text:p>
          </table:table-cell>
          <table:table-cell office:value-type="currency" office:value="319.5" table:formula="of:=ROUND([.E745]*(1+[.$G$4]);2)" table:style-name="ce39">
            <text:p><text:s/>R$ 319,50<text:s/></text:p>
          </table:table-cell>
          <table:table-cell office:value-type="currency" office:value="1278" table:formula="of:=ROUND([.F745]*[.D745];2)" table:style-name="ce40">
            <text:p><text:s/>R$ 1.278,00<text:s/></text:p>
          </table:table-cell>
          <table:table-cell table:style-name="ce1"/>
          <table:table-cell office:value-type="currency" office:value="12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6]" table:style-name="ce41">
            <text:p><text:s/>R$ 1.278,00<text:s/></text:p>
          </table:table-cell>
          <table:table-cell office:value-type="currency" office:value="0" table:formula="of:=[.I745]-[.G74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4.07</text:p>
          </table:table-cell>
          <table:table-cell office:value-type="string" table:style-name="ce141">
            <text:p>VÁLVULA DE ESFERA BRUTA, BRONZE, ROSCÁVEL, 1 1/4''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8" table:style-name="ce91">
            <text:p>8,00</text:p>
          </table:table-cell>
          <table:table-cell office:value-type="currency" office:value="74.2027567082619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7]" table:style-name="ce38">
            <text:p><text:s/>R$ 74,202756708262<text:s/></text:p>
          </table:table-cell>
          <table:table-cell office:value-type="currency" office:value="90.98" table:formula="of:=ROUND([.E746]*(1+[.$G$4]);2)" table:style-name="ce39">
            <text:p><text:s/>R$ 90,98<text:s/></text:p>
          </table:table-cell>
          <table:table-cell office:value-type="currency" office:value="727.84" table:formula="of:=ROUND([.F746]*[.D746];2)" table:style-name="ce40">
            <text:p><text:s/>R$ 727,84<text:s/></text:p>
          </table:table-cell>
          <table:table-cell table:style-name="ce1"/>
          <table:table-cell office:value-type="currency" office:value="727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7]" table:style-name="ce41">
            <text:p><text:s/>R$ 727,84<text:s/></text:p>
          </table:table-cell>
          <table:table-cell office:value-type="currency" office:value="0" table:formula="of:=[.I746]-[.G74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4.08</text:p>
          </table:table-cell>
          <table:table-cell office:value-type="string" table:style-name="ce141">
            <text:p>VÁLVULA DE ESFERA BRUTA, BRONZE, ROSCÁVEL, 1 1/2''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90.5146399151782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8]" table:style-name="ce38">
            <text:p><text:s/>R$ 90,514639915178<text:s/></text:p>
          </table:table-cell>
          <table:table-cell office:value-type="currency" office:value="110.98" table:formula="of:=ROUND([.E747]*(1+[.$G$4]);2)" table:style-name="ce39">
            <text:p><text:s/>R$ 110,98<text:s/></text:p>
          </table:table-cell>
          <table:table-cell office:value-type="currency" office:value="443.92" table:formula="of:=ROUND([.F747]*[.D747];2)" table:style-name="ce40">
            <text:p><text:s/>R$ 443,92<text:s/></text:p>
          </table:table-cell>
          <table:table-cell table:style-name="ce1"/>
          <table:table-cell office:value-type="currency" office:value="443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8]" table:style-name="ce41">
            <text:p><text:s/>R$ 443,92<text:s/></text:p>
          </table:table-cell>
          <table:table-cell office:value-type="currency" office:value="0" table:formula="of:=[.I747]-[.G74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4.09</text:p>
          </table:table-cell>
          <table:table-cell office:value-type="string" table:style-name="ce141">
            <text:p>TUBO DE CPVC RÍGIDO SOLDÁVEL, DN= 22 MM, INCLUSIVE CONEXÕES</text:p>
          </table:table-cell>
          <table:table-cell office:value-type="string" table:style-name="ce36">
            <text:p>M</text:p>
          </table:table-cell>
          <table:table-cell office:value-type="float" office:value="190.99" table:style-name="ce91">
            <text:p>190,99</text:p>
          </table:table-cell>
          <table:table-cell office:value-type="currency" office:value="50.966479080009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49]" table:style-name="ce38">
            <text:p><text:s/>R$ 50,966479080010<text:s/></text:p>
          </table:table-cell>
          <table:table-cell office:value-type="currency" office:value="62.49" table:formula="of:=ROUND([.E748]*(1+[.$G$4]);2)" table:style-name="ce39">
            <text:p><text:s/>R$ 62,49<text:s/></text:p>
          </table:table-cell>
          <table:table-cell office:value-type="currency" office:value="11934.97" table:formula="of:=ROUND([.F748]*[.D748];2)" table:style-name="ce40">
            <text:p><text:s/>R$ 11.934,97<text:s/></text:p>
          </table:table-cell>
          <table:table-cell table:style-name="ce1"/>
          <table:table-cell office:value-type="currency" office:value="11934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49]" table:style-name="ce41">
            <text:p><text:s/>R$ 11.934,97<text:s/></text:p>
          </table:table-cell>
          <table:table-cell office:value-type="currency" office:value="0" table:formula="of:=[.I748]-[.G74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4.10</text:p>
          </table:table-cell>
          <table:table-cell office:value-type="string" table:style-name="ce141">
            <text:p>TUBO DE CPVC RÍGIDO SOLDÁVEL, DN= 28 MM, INCLUSIVE CONEXÕES</text:p>
          </table:table-cell>
          <table:table-cell office:value-type="string" table:style-name="ce36">
            <text:p>M</text:p>
          </table:table-cell>
          <table:table-cell office:value-type="float" office:value="80.420000000000016" table:style-name="ce91">
            <text:p>80,42</text:p>
          </table:table-cell>
          <table:table-cell office:value-type="currency" office:value="67.5475083598401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0]" table:style-name="ce38">
            <text:p><text:s/>R$ 67,547508359840<text:s/></text:p>
          </table:table-cell>
          <table:table-cell office:value-type="currency" office:value="82.82" table:formula="of:=ROUND([.E749]*(1+[.$G$4]);2)" table:style-name="ce39">
            <text:p><text:s/>R$ 82,82<text:s/></text:p>
          </table:table-cell>
          <table:table-cell office:value-type="currency" office:value="6660.38" table:formula="of:=ROUND([.F749]*[.D749];2)" table:style-name="ce40">
            <text:p><text:s/>R$ 6.660,38<text:s/></text:p>
          </table:table-cell>
          <table:table-cell table:style-name="ce1"/>
          <table:table-cell office:value-type="currency" office:value="6660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0]" table:style-name="ce41">
            <text:p><text:s/>R$ 6.660,38<text:s/></text:p>
          </table:table-cell>
          <table:table-cell office:value-type="currency" office:value="0" table:formula="of:=[.I749]-[.G74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4.11</text:p>
          </table:table-cell>
          <table:table-cell office:value-type="string" table:style-name="ce141">
            <text:p>TUBO DE CPVC RÍGIDO SOLDÁVEL, DN= 35 MM, INCLUSIVE CONEXÕES</text:p>
          </table:table-cell>
          <table:table-cell office:value-type="string" table:style-name="ce36">
            <text:p>M</text:p>
          </table:table-cell>
          <table:table-cell office:value-type="float" office:value="79.930000000000007" table:style-name="ce91">
            <text:p>79,93</text:p>
          </table:table-cell>
          <table:table-cell office:value-type="currency" office:value="79.6427697577685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1]" table:style-name="ce38">
            <text:p><text:s/>R$ 79,642769757769<text:s/></text:p>
          </table:table-cell>
          <table:table-cell office:value-type="currency" office:value="97.65" table:formula="of:=ROUND([.E750]*(1+[.$G$4]);2)" table:style-name="ce39">
            <text:p><text:s/>R$ 97,65<text:s/></text:p>
          </table:table-cell>
          <table:table-cell office:value-type="currency" office:value="7805.16" table:formula="of:=ROUND([.F750]*[.D750];2)" table:style-name="ce40">
            <text:p><text:s/>R$ 7.805,16<text:s/></text:p>
          </table:table-cell>
          <table:table-cell table:style-name="ce1"/>
          <table:table-cell office:value-type="currency" office:value="7805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1]" table:style-name="ce41">
            <text:p><text:s/>R$ 7.805,16<text:s/></text:p>
          </table:table-cell>
          <table:table-cell office:value-type="currency" office:value="0" table:formula="of:=[.I750]-[.G75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5</text:p>
          </table:table-cell>
          <table:table-cell office:value-type="string" table:style-name="ce140">
            <text:p>ACESSÓRI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2]" table:style-name="ce41">
            <text:p><text:s/>R$ -<text:s text:c="3"/></text:p>
          </table:table-cell>
          <table:table-cell office:value-type="currency" office:value="0" table:formula="of:=[.I751]-[.G75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01</text:p>
          </table:table-cell>
          <table:table-cell office:value-type="string" table:style-name="ce141">
            <text:p>RESERVATÓRIO METÁLICO CILÍNDRICO - 30.000L - 2,50M DIÂMETRO</text:p>
          </table:table-cell>
          <table:table-cell office:value-type="string" table:style-name="ce36">
            <text:p>UN.</text:p>
          </table:table-cell>
          <table:table-cell office:value-type="float" office:value="2" table:style-name="ce91">
            <text:p>2,00</text:p>
          </table:table-cell>
          <table:table-cell office:value-type="currency" office:value="34632.0039148519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3]" table:style-name="ce38">
            <text:p><text:s/>R$ 34.632,003914852000<text:s/></text:p>
          </table:table-cell>
          <table:table-cell office:value-type="currency" office:value="42462.3" table:formula="of:=ROUND([.E752]*(1+[.$G$4]);2)" table:style-name="ce39">
            <text:p><text:s/>R$ 42.462,30<text:s/></text:p>
          </table:table-cell>
          <table:table-cell office:value-type="currency" office:value="84924.6" table:formula="of:=ROUND([.F752]*[.D752];2)" table:style-name="ce40">
            <text:p><text:s/>R$ 84.924,60<text:s/></text:p>
          </table:table-cell>
          <table:table-cell table:style-name="ce1"/>
          <table:table-cell office:value-type="currency" office:value="84924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3]" table:style-name="ce41">
            <text:p><text:s/>R$ 84.924,60<text:s/></text:p>
          </table:table-cell>
          <table:table-cell office:value-type="currency" office:value="0" table:formula="of:=[.I752]-[.G75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5.02</text:p>
          </table:table-cell>
          <table:table-cell office:value-type="string" table:style-name="ce141">
            <text:p>TANQUE EM AÇO INOXIDÁVEL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1058.50256912160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4]" table:style-name="ce38">
            <text:p><text:s/>R$ 1.058,502569121610<text:s/></text:p>
          </table:table-cell>
          <table:table-cell office:value-type="currency" office:value="1297.83" table:formula="of:=ROUND([.E753]*(1+[.$G$4]);2)" table:style-name="ce39">
            <text:p><text:s/>R$ 1.297,83<text:s/></text:p>
          </table:table-cell>
          <table:table-cell office:value-type="currency" office:value="3893.49" table:formula="of:=ROUND([.F753]*[.D753];2)" table:style-name="ce40">
            <text:p><text:s/>R$ 3.893,49<text:s/></text:p>
          </table:table-cell>
          <table:table-cell table:style-name="ce1"/>
          <table:table-cell office:value-type="currency" office:value="3893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4]" table:style-name="ce41">
            <text:p><text:s/>R$ 3.893,49<text:s/></text:p>
          </table:table-cell>
          <table:table-cell office:value-type="currency" office:value="0" table:formula="of:=[.I753]-[.G75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03</text:p>
          </table:table-cell>
          <table:table-cell office:value-type="string" table:style-name="ce141">
            <text:p>TORNEIRA CROMADA 1/2" OU 3/4" PARA TANQUE, PADRÃO MÉDIO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68.4609738194274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5]" table:style-name="ce38">
            <text:p><text:s/>R$ 68,460973819428<text:s/></text:p>
          </table:table-cell>
          <table:table-cell office:value-type="currency" office:value="83.94" table:formula="of:=ROUND([.E754]*(1+[.$G$4]);2)" table:style-name="ce39">
            <text:p><text:s/>R$ 83,94<text:s/></text:p>
          </table:table-cell>
          <table:table-cell office:value-type="currency" office:value="251.82" table:formula="of:=ROUND([.F754]*[.D754];2)" table:style-name="ce40">
            <text:p><text:s/>R$ 251,82<text:s/></text:p>
          </table:table-cell>
          <table:table-cell table:style-name="ce1"/>
          <table:table-cell office:value-type="currency" office:value="251.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5]" table:style-name="ce41">
            <text:p><text:s/>R$ 251,82<text:s/></text:p>
          </table:table-cell>
          <table:table-cell office:value-type="currency" office:value="0" table:formula="of:=[.I754]-[.G75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04</text:p>
          </table:table-cell>
          <table:table-cell office:value-type="string" table:style-name="ce141">
            <text:p>CUBA DE EMBUTIR RETANGULAR DE AÇO INOXIDÁVEL, 46 X 30 X 12 CM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167.400701410977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6]" table:style-name="ce38">
            <text:p><text:s/>R$ 167,400701410978<text:s/></text:p>
          </table:table-cell>
          <table:table-cell office:value-type="currency" office:value="205.25" table:formula="of:=ROUND([.E755]*(1+[.$G$4]);2)" table:style-name="ce39">
            <text:p><text:s/>R$ 205,25<text:s/></text:p>
          </table:table-cell>
          <table:table-cell office:value-type="currency" office:value="2052.5" table:formula="of:=ROUND([.F755]*[.D755];2)" table:style-name="ce40">
            <text:p><text:s/>R$ 2.052,50<text:s/></text:p>
          </table:table-cell>
          <table:table-cell table:style-name="ce1"/>
          <table:table-cell office:value-type="currency" office:value="2052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6]" table:style-name="ce41">
            <text:p><text:s/>R$ 2.052,50<text:s/></text:p>
          </table:table-cell>
          <table:table-cell office:value-type="currency" office:value="0" table:formula="of:=[.I755]-[.G75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5.05</text:p>
          </table:table-cell>
          <table:table-cell office:value-type="string" table:style-name="ce141">
            <text:p>TORNEIRA CROMADA TUBO MÓVEL, DE MESA, 1/2" OU 3/4", PARA PIA DE COZINHA, PADRÃO ALTO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89.9192561781257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7]" table:style-name="ce38">
            <text:p><text:s/>R$ 89,919256178126<text:s/></text:p>
          </table:table-cell>
          <table:table-cell office:value-type="currency" office:value="110.25" table:formula="of:=ROUND([.E756]*(1+[.$G$4]);2)" table:style-name="ce39">
            <text:p><text:s/>R$ 110,25<text:s/></text:p>
          </table:table-cell>
          <table:table-cell office:value-type="currency" office:value="1102.5" table:formula="of:=ROUND([.F756]*[.D756];2)" table:style-name="ce40">
            <text:p><text:s/>R$ 1.102,50<text:s/></text:p>
          </table:table-cell>
          <table:table-cell table:style-name="ce1"/>
          <table:table-cell office:value-type="currency" office:value="1102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7]" table:style-name="ce41">
            <text:p><text:s/>R$ 1.102,50<text:s/></text:p>
          </table:table-cell>
          <table:table-cell office:value-type="currency" office:value="0" table:formula="of:=[.I756]-[.G756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4.05.06</text:p>
          </table:table-cell>
          <table:table-cell office:value-type="string" table:style-name="ce141">
            <text:p>CUBA DE EMBUTIR OVAL EM LOUÇA BRANCA, 35 X 50CM OU EQUIVALENTE, INCLUSO VÁLVULA EM METAL CROMADO E SIFÃO FLEXÍVEL EM PVC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69" table:style-name="ce91">
            <text:p>69,00</text:p>
          </table:table-cell>
          <table:table-cell office:value-type="currency" office:value="181.861185873909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8]" table:style-name="ce38">
            <text:p><text:s/>R$ 181,861185873909<text:s/></text:p>
          </table:table-cell>
          <table:table-cell office:value-type="currency" office:value="222.98" table:formula="of:=ROUND([.E757]*(1+[.$G$4]);2)" table:style-name="ce39">
            <text:p><text:s/>R$ 222,98<text:s/></text:p>
          </table:table-cell>
          <table:table-cell office:value-type="currency" office:value="15385.62" table:formula="of:=ROUND([.F757]*[.D757];2)" table:style-name="ce40">
            <text:p><text:s/>R$ 15.385,62<text:s/></text:p>
          </table:table-cell>
          <table:table-cell table:style-name="ce1"/>
          <table:table-cell office:value-type="currency" office:value="15385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8]" table:style-name="ce41">
            <text:p><text:s/>R$ 15.385,62<text:s/></text:p>
          </table:table-cell>
          <table:table-cell office:value-type="currency" office:value="0" table:formula="of:=[.I757]-[.G75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07</text:p>
          </table:table-cell>
          <table:table-cell office:value-type="string" table:style-name="ce141">
            <text:p>TORNEIRA DE MESA AUTOMÁTICA, ACIONAMENTO HIDROMECÂNICO, EM LATÃO CROMADO, DN= 1/2´OU 3/4´</text:p>
          </table:table-cell>
          <table:table-cell office:value-type="string" table:style-name="ce36">
            <text:p>UN</text:p>
          </table:table-cell>
          <table:table-cell office:value-type="float" office:value="69" table:style-name="ce91">
            <text:p>69,00</text:p>
          </table:table-cell>
          <table:table-cell office:value-type="currency" office:value="118.38349237419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59]" table:style-name="ce38">
            <text:p><text:s/>R$ 118,383492374195<text:s/></text:p>
          </table:table-cell>
          <table:table-cell office:value-type="currency" office:value="145.15" table:formula="of:=ROUND([.E758]*(1+[.$G$4]);2)" table:style-name="ce39">
            <text:p><text:s/>R$ 145,15<text:s/></text:p>
          </table:table-cell>
          <table:table-cell office:value-type="currency" office:value="10015.35" table:formula="of:=ROUND([.F758]*[.D758];2)" table:style-name="ce40">
            <text:p><text:s/>R$ 10.015,35<text:s/></text:p>
          </table:table-cell>
          <table:table-cell table:style-name="ce1"/>
          <table:table-cell office:value-type="currency" office:value="10015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59]" table:style-name="ce41">
            <text:p><text:s/>R$ 10.015,35<text:s/></text:p>
          </table:table-cell>
          <table:table-cell office:value-type="currency" office:value="0" table:formula="of:=[.I758]-[.G75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08</text:p>
          </table:table-cell>
          <table:table-cell office:value-type="string" table:style-name="ce141">
            <text:p>LAVATÓRIO DE LOUÇA PARA CANTO SEM COLUNA PARA PESSOAS COM MOBILIDADE REDUZIDA</text:p>
          </table:table-cell>
          <table:table-cell office:value-type="string" table:style-name="ce36">
            <text:p>UN</text:p>
          </table:table-cell>
          <table:table-cell office:value-type="float" office:value="15" table:style-name="ce91">
            <text:p>15,00</text:p>
          </table:table-cell>
          <table:table-cell office:value-type="currency" office:value="1378.73746023978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0]" table:style-name="ce38">
            <text:p><text:s/>R$ 1.378,737460239780<text:s/></text:p>
          </table:table-cell>
          <table:table-cell office:value-type="currency" office:value="1690.47" table:formula="of:=ROUND([.E759]*(1+[.$G$4]);2)" table:style-name="ce39">
            <text:p><text:s/>R$ 1.690,47<text:s/></text:p>
          </table:table-cell>
          <table:table-cell office:value-type="currency" office:value="25357.05" table:formula="of:=ROUND([.F759]*[.D759];2)" table:style-name="ce40">
            <text:p><text:s/>R$ 25.357,05<text:s/></text:p>
          </table:table-cell>
          <table:table-cell table:style-name="ce1"/>
          <table:table-cell office:value-type="currency" office:value="25357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0]" table:style-name="ce41">
            <text:p><text:s/>R$ 25.357,05<text:s/></text:p>
          </table:table-cell>
          <table:table-cell office:value-type="currency" office:value="0" table:formula="of:=[.I759]-[.G75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5.09</text:p>
          </table:table-cell>
          <table:table-cell office:value-type="string" table:style-name="ce141">
            <text:p>TORNEIRA DE MESA PARA LAVATÓRIO, ACIONAMENTO HIDROMECÂNICO COM ALAVANCA, REGISTRO INTEGRADO REGULADOR DE VAZÃO, EM LATÃO CROMADO, DN= 1/2´</text:p>
          </table:table-cell>
          <table:table-cell office:value-type="string" table:style-name="ce36">
            <text:p>UN</text:p>
          </table:table-cell>
          <table:table-cell office:value-type="float" office:value="15" table:style-name="ce91">
            <text:p>15,00</text:p>
          </table:table-cell>
          <table:table-cell office:value-type="currency" office:value="596.582660468151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1]" table:style-name="ce38">
            <text:p><text:s/>R$ 596,582660468151<text:s/></text:p>
          </table:table-cell>
          <table:table-cell office:value-type="currency" office:value="731.47" table:formula="of:=ROUND([.E760]*(1+[.$G$4]);2)" table:style-name="ce39">
            <text:p><text:s/>R$ 731,47<text:s/></text:p>
          </table:table-cell>
          <table:table-cell office:value-type="currency" office:value="10972.05" table:formula="of:=ROUND([.F760]*[.D760];2)" table:style-name="ce40">
            <text:p><text:s/>R$ 10.972,05<text:s/></text:p>
          </table:table-cell>
          <table:table-cell table:style-name="ce1"/>
          <table:table-cell office:value-type="currency" office:value="10972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1]" table:style-name="ce41">
            <text:p><text:s/>R$ 10.972,05<text:s/></text:p>
          </table:table-cell>
          <table:table-cell office:value-type="currency" office:value="0" table:formula="of:=[.I760]-[.G76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10</text:p>
          </table:table-cell>
          <table:table-cell office:value-type="string" table:style-name="ce141">
            <text:p>CHUVEIRO COM JATO REGULÁVEL EM METAL COM ACABAMENTO CROMADO</text:p>
          </table:table-cell>
          <table:table-cell office:value-type="string" table:style-name="ce36">
            <text:p>UN</text:p>
          </table:table-cell>
          <table:table-cell office:value-type="float" office:value="42" table:style-name="ce91">
            <text:p>42,00</text:p>
          </table:table-cell>
          <table:table-cell office:value-type="currency" office:value="146.75801321262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2]" table:style-name="ce38">
            <text:p><text:s/>R$ 146,758013212625<text:s/></text:p>
          </table:table-cell>
          <table:table-cell office:value-type="currency" office:value="179.94" table:formula="of:=ROUND([.E761]*(1+[.$G$4]);2)" table:style-name="ce39">
            <text:p><text:s/>R$ 179,94<text:s/></text:p>
          </table:table-cell>
          <table:table-cell office:value-type="currency" office:value="7557.48" table:formula="of:=ROUND([.F761]*[.D761];2)" table:style-name="ce40">
            <text:p><text:s/>R$ 7.557,48<text:s/></text:p>
          </table:table-cell>
          <table:table-cell table:style-name="ce1"/>
          <table:table-cell office:value-type="currency" office:value="7557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2]" table:style-name="ce41">
            <text:p><text:s/>R$ 7.557,48<text:s/></text:p>
          </table:table-cell>
          <table:table-cell office:value-type="currency" office:value="0" table:formula="of:=[.I761]-[.G76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5.11</text:p>
          </table:table-cell>
          <table:table-cell office:value-type="string" table:style-name="ce141">
            <text:p>MISTURADOR MONOCOMANDO PARA CHUVEIRO, BASE BRUTA E ACABAMENTO CROMADO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42" table:style-name="ce91">
            <text:p>42,00</text:p>
          </table:table-cell>
          <table:table-cell office:value-type="currency" office:value="379.512274692113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3]" table:style-name="ce38">
            <text:p><text:s/>R$ 379,512274692113<text:s/></text:p>
          </table:table-cell>
          <table:table-cell office:value-type="currency" office:value="465.32" table:formula="of:=ROUND([.E762]*(1+[.$G$4]);2)" table:style-name="ce39">
            <text:p><text:s/>R$ 465,32<text:s/></text:p>
          </table:table-cell>
          <table:table-cell office:value-type="currency" office:value="19543.439999999999" table:formula="of:=ROUND([.F762]*[.D762];2)" table:style-name="ce40">
            <text:p><text:s/>R$ 19.543,44<text:s/></text:p>
          </table:table-cell>
          <table:table-cell table:style-name="ce1"/>
          <table:table-cell office:value-type="currency" office:value="19543.43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3]" table:style-name="ce41">
            <text:p><text:s/>R$ 19.543,44<text:s/></text:p>
          </table:table-cell>
          <table:table-cell office:value-type="currency" office:value="0" table:formula="of:=[.I762]-[.G76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4.05.12</text:p>
          </table:table-cell>
          <table:table-cell office:value-type="string" table:style-name="ce141">
            <text:p>VASO SANITÁRIO SIFONADO COM CAIXA ACOPLADA LOUÇA BRANCA - PADRÃO MÉDIO, INCLUSO ENGATE FLEXÍVEL EM METAL CROMADO, 1/2 X 40CM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66" table:style-name="ce91">
            <text:p>66,00</text:p>
          </table:table-cell>
          <table:table-cell office:value-type="currency" office:value="414.35445722208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4]" table:style-name="ce38">
            <text:p><text:s/>R$ 414,354457222086<text:s/></text:p>
          </table:table-cell>
          <table:table-cell office:value-type="currency" office:value="508.04" table:formula="of:=ROUND([.E763]*(1+[.$G$4]);2)" table:style-name="ce39">
            <text:p><text:s/>R$ 508,04<text:s/></text:p>
          </table:table-cell>
          <table:table-cell office:value-type="currency" office:value="33530.639999999999" table:formula="of:=ROUND([.F763]*[.D763];2)" table:style-name="ce40">
            <text:p><text:s/>R$ 33.530,64<text:s/></text:p>
          </table:table-cell>
          <table:table-cell table:style-name="ce1"/>
          <table:table-cell office:value-type="currency" office:value="33530.63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4]" table:style-name="ce41">
            <text:p><text:s/>R$ 33.530,64<text:s/></text:p>
          </table:table-cell>
          <table:table-cell office:value-type="currency" office:value="0" table:formula="of:=[.I763]-[.G76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13</text:p>
          </table:table-cell>
          <table:table-cell office:value-type="string" table:style-name="ce141">
            <text:p>BACIA SIFONADA DE LOUÇA PARA PESSOAS COM MOBILIDADE REDUZIDA - CAPACIDADE DE 6 LITROS</text:p>
          </table:table-cell>
          <table:table-cell office:value-type="string" table:style-name="ce36">
            <text:p>UN</text:p>
          </table:table-cell>
          <table:table-cell office:value-type="float" office:value="15" table:style-name="ce91">
            <text:p>15,00</text:p>
          </table:table-cell>
          <table:table-cell office:value-type="currency" office:value="914.011907674741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5]" table:style-name="ce38">
            <text:p><text:s/>R$ 914,011907674741<text:s/></text:p>
          </table:table-cell>
          <table:table-cell office:value-type="currency" office:value="1120.67" table:formula="of:=ROUND([.E764]*(1+[.$G$4]);2)" table:style-name="ce39">
            <text:p><text:s/>R$ 1.120,67<text:s/></text:p>
          </table:table-cell>
          <table:table-cell office:value-type="currency" office:value="16810.05" table:formula="of:=ROUND([.F764]*[.D764];2)" table:style-name="ce40">
            <text:p><text:s/>R$ 16.810,05<text:s/></text:p>
          </table:table-cell>
          <table:table-cell table:style-name="ce1"/>
          <table:table-cell office:value-type="currency" office:value="16810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5]" table:style-name="ce41">
            <text:p><text:s/>R$ 16.810,05<text:s/></text:p>
          </table:table-cell>
          <table:table-cell office:value-type="currency" office:value="0" table:formula="of:=[.I764]-[.G76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14</text:p>
          </table:table-cell>
          <table:table-cell office:value-type="string" table:style-name="ce141">
            <text:p>MICTÓRIO SIFONADO LOUÇA BRANCA - PADRÃO MÉDIO - FORNECIMENTO E INSTALAÇÃO. AF_01/2020</text:p>
          </table:table-cell>
          <table:table-cell office:value-type="string" table:style-name="ce36">
            <text:p>UN</text:p>
          </table:table-cell>
          <table:table-cell office:value-type="float" office:value="11" table:style-name="ce91">
            <text:p>11,00</text:p>
          </table:table-cell>
          <table:table-cell office:value-type="currency" office:value="591.403637549955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6]" table:style-name="ce38">
            <text:p><text:s/>R$ 591,403637549955<text:s/></text:p>
          </table:table-cell>
          <table:table-cell office:value-type="currency" office:value="725.12" table:formula="of:=ROUND([.E765]*(1+[.$G$4]);2)" table:style-name="ce39">
            <text:p><text:s/>R$ 725,12<text:s/></text:p>
          </table:table-cell>
          <table:table-cell office:value-type="currency" office:value="7976.32" table:formula="of:=ROUND([.F765]*[.D765];2)" table:style-name="ce40">
            <text:p><text:s/>R$ 7.976,32<text:s/></text:p>
          </table:table-cell>
          <table:table-cell table:style-name="ce1"/>
          <table:table-cell office:value-type="currency" office:value="7976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6]" table:style-name="ce41">
            <text:p><text:s/>R$ 7.976,32<text:s/></text:p>
          </table:table-cell>
          <table:table-cell office:value-type="currency" office:value="0" table:formula="of:=[.I765]-[.G76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5.15</text:p>
          </table:table-cell>
          <table:table-cell office:value-type="string" table:style-name="ce141">
            <text:p>TAMPO/BANCADA EM CONCRETO ARMADO, REVESTIDO EM AÇO INOXIDÁVEL FOSCO POLIDO</text:p>
          </table:table-cell>
          <table:table-cell office:value-type="string" table:style-name="ce36">
            <text:p>M2</text:p>
          </table:table-cell>
          <table:table-cell office:value-type="float" office:value="7.5484" table:style-name="ce95">
            <text:p>7,5484</text:p>
          </table:table-cell>
          <table:table-cell office:value-type="currency" office:value="1217.10300954245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7]" table:style-name="ce38">
            <text:p><text:s/>R$ 1.217,103009542450<text:s/></text:p>
          </table:table-cell>
          <table:table-cell office:value-type="currency" office:value="1492.29" table:formula="of:=ROUND([.E766]*(1+[.$G$4]);2)" table:style-name="ce39">
            <text:p><text:s/>R$ 1.492,29<text:s/></text:p>
          </table:table-cell>
          <table:table-cell office:value-type="currency" office:value="11264.4" table:formula="of:=ROUND([.F766]*[.D766];2)" table:style-name="ce40">
            <text:p><text:s/>R$ 11.264,40<text:s/></text:p>
          </table:table-cell>
          <table:table-cell table:style-name="ce1"/>
          <table:table-cell office:value-type="currency" office:value="11264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7]" table:style-name="ce41">
            <text:p><text:s/>R$ 11.264,40<text:s/></text:p>
          </table:table-cell>
          <table:table-cell office:value-type="currency" office:value="0" table:formula="of:=[.I766]-[.G76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6</text:p>
          </table:table-cell>
          <table:table-cell office:value-type="string" table:style-name="ce140">
            <text:p>INCÊNDI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8]" table:style-name="ce41">
            <text:p><text:s/>R$ -<text:s text:c="3"/></text:p>
          </table:table-cell>
          <table:table-cell office:value-type="currency" office:value="0" table:formula="of:=[.I767]-[.G76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01</text:p>
          </table:table-cell>
          <table:table-cell office:value-type="string" table:style-name="ce141">
            <text:p>ABRIGO DE HIDRANTE DE 2 1/2´ COMPLETO - INCLUSIVE MANGUEIRA DE 30 M (2 X 15 M)</text:p>
          </table:table-cell>
          <table:table-cell office:value-type="string" table:style-name="ce36">
            <text:p>UN</text:p>
          </table:table-cell>
          <table:table-cell office:value-type="float" office:value="13" table:style-name="ce91">
            <text:p>13,00</text:p>
          </table:table-cell>
          <table:table-cell office:value-type="currency" office:value="2151.99412772204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69]" table:style-name="ce38">
            <text:p><text:s/>R$ 2.151,994127722050<text:s/></text:p>
          </table:table-cell>
          <table:table-cell office:value-type="currency" office:value="2638.56" table:formula="of:=ROUND([.E768]*(1+[.$G$4]);2)" table:style-name="ce39">
            <text:p><text:s/>R$ 2.638,56<text:s/></text:p>
          </table:table-cell>
          <table:table-cell office:value-type="currency" office:value="34301.279999999999" table:formula="of:=ROUND([.F768]*[.D768];2)" table:style-name="ce40">
            <text:p><text:s/>R$ 34.301,28<text:s/></text:p>
          </table:table-cell>
          <table:table-cell table:style-name="ce1"/>
          <table:table-cell office:value-type="currency" office:value="34301.27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69]" table:style-name="ce41">
            <text:p><text:s/>R$ 34.301,28<text:s/></text:p>
          </table:table-cell>
          <table:table-cell office:value-type="currency" office:value="0" table:formula="of:=[.I768]-[.G76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6.02</text:p>
          </table:table-cell>
          <table:table-cell office:value-type="string" table:style-name="ce141">
            <text:p>TUBO GALVANIZADO DN= 1/2´, INCLUSIVE CONEXÕES</text:p>
          </table:table-cell>
          <table:table-cell office:value-type="string" table:style-name="ce36">
            <text:p>M</text:p>
          </table:table-cell>
          <table:table-cell office:value-type="float" office:value="5" table:style-name="ce91">
            <text:p>5,00</text:p>
          </table:table-cell>
          <table:table-cell office:value-type="currency" office:value="70.1492537313432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0]" table:style-name="ce38">
            <text:p><text:s/>R$ 70,149253731343<text:s/></text:p>
          </table:table-cell>
          <table:table-cell office:value-type="currency" office:value="86.01" table:formula="of:=ROUND([.E769]*(1+[.$G$4]);2)" table:style-name="ce39">
            <text:p><text:s/>R$ 86,01<text:s/></text:p>
          </table:table-cell>
          <table:table-cell office:value-type="currency" office:value="430.05" table:formula="of:=ROUND([.F769]*[.D769];2)" table:style-name="ce40">
            <text:p><text:s/>R$ 430,05<text:s/></text:p>
          </table:table-cell>
          <table:table-cell table:style-name="ce1"/>
          <table:table-cell office:value-type="currency" office:value="430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0]" table:style-name="ce41">
            <text:p><text:s/>R$ 430,05<text:s/></text:p>
          </table:table-cell>
          <table:table-cell office:value-type="currency" office:value="0" table:formula="of:=[.I769]-[.G76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6.03</text:p>
          </table:table-cell>
          <table:table-cell office:value-type="string" table:style-name="ce141">
            <text:p>TUBO GALVANIZADO DN= 1´, INCLUSIVE CONEXÕES</text:p>
          </table:table-cell>
          <table:table-cell office:value-type="string" table:style-name="ce36">
            <text:p>M</text:p>
          </table:table-cell>
          <table:table-cell office:value-type="float" office:value="4.5" table:style-name="ce91">
            <text:p>4,50</text:p>
          </table:table-cell>
          <table:table-cell office:value-type="currency" office:value="96.6479080009787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1]" table:style-name="ce38">
            <text:p><text:s/>R$ 96,647908000979<text:s/></text:p>
          </table:table-cell>
          <table:table-cell office:value-type="currency" office:value="118.5" table:formula="of:=ROUND([.E770]*(1+[.$G$4]);2)" table:style-name="ce39">
            <text:p><text:s/>R$ 118,50<text:s/></text:p>
          </table:table-cell>
          <table:table-cell office:value-type="currency" office:value="533.25" table:formula="of:=ROUND([.F770]*[.D770];2)" table:style-name="ce40">
            <text:p><text:s/>R$ 533,25<text:s/></text:p>
          </table:table-cell>
          <table:table-cell table:style-name="ce1"/>
          <table:table-cell office:value-type="currency" office:value="533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1]" table:style-name="ce41">
            <text:p><text:s/>R$ 533,25<text:s/></text:p>
          </table:table-cell>
          <table:table-cell office:value-type="currency" office:value="0" table:formula="of:=[.I770]-[.G77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6.04</text:p>
          </table:table-cell>
          <table:table-cell office:value-type="string" table:style-name="ce141">
            <text:p>TUBO GALVANIZADO DN= 2 1/2´, INCLUSIVE CONEXÕES</text:p>
          </table:table-cell>
          <table:table-cell office:value-type="string" table:style-name="ce36">
            <text:p>M</text:p>
          </table:table-cell>
          <table:table-cell office:value-type="float" office:value="309.06" table:style-name="ce91">
            <text:p>309,06</text:p>
          </table:table-cell>
          <table:table-cell office:value-type="currency" office:value="190.800097871299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2]" table:style-name="ce38">
            <text:p><text:s/>R$ 190,800097871299<text:s/></text:p>
          </table:table-cell>
          <table:table-cell office:value-type="currency" office:value="233.94" table:formula="of:=ROUND([.E771]*(1+[.$G$4]);2)" table:style-name="ce39">
            <text:p><text:s/>R$ 233,94<text:s/></text:p>
          </table:table-cell>
          <table:table-cell office:value-type="currency" office:value="72301.5" table:formula="of:=ROUND([.F771]*[.D771];2)" table:style-name="ce40">
            <text:p><text:s/>R$ 72.301,50<text:s/></text:p>
          </table:table-cell>
          <table:table-cell table:style-name="ce1"/>
          <table:table-cell office:value-type="currency" office:value="72301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2]" table:style-name="ce41">
            <text:p><text:s/>R$ 72.301,50<text:s/></text:p>
          </table:table-cell>
          <table:table-cell office:value-type="currency" office:value="0" table:formula="of:=[.I771]-[.G77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6.05</text:p>
          </table:table-cell>
          <table:table-cell office:value-type="string" table:style-name="ce141">
            <text:p>TUBO GALVANIZADO DN= 3´, INCLUSIVE CONEXÕES</text:p>
          </table:table-cell>
          <table:table-cell office:value-type="string" table:style-name="ce36">
            <text:p>M</text:p>
          </table:table-cell>
          <table:table-cell office:value-type="float" office:value="8.5399999999999991" table:style-name="ce91">
            <text:p>8,54</text:p>
          </table:table-cell>
          <table:table-cell office:value-type="currency" office:value="217.845200228366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3]" table:style-name="ce38">
            <text:p><text:s/>R$ 217,845200228366<text:s/></text:p>
          </table:table-cell>
          <table:table-cell office:value-type="currency" office:value="267.10000000000002" table:formula="of:=ROUND([.E772]*(1+[.$G$4]);2)" table:style-name="ce39">
            <text:p><text:s/>R$ 267,10<text:s/></text:p>
          </table:table-cell>
          <table:table-cell office:value-type="currency" office:value="2281.0300000000002" table:formula="of:=ROUND([.F772]*[.D772];2)" table:style-name="ce40">
            <text:p><text:s/>R$ 2.281,03<text:s/></text:p>
          </table:table-cell>
          <table:table-cell table:style-name="ce1"/>
          <table:table-cell office:value-type="currency" office:value="2281.03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3]" table:style-name="ce41">
            <text:p><text:s/>R$ 2.281,03<text:s/></text:p>
          </table:table-cell>
          <table:table-cell office:value-type="currency" office:value="0" table:formula="of:=[.I772]-[.G77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06</text:p>
          </table:table-cell>
          <table:table-cell office:value-type="string" table:style-name="ce141">
            <text:p>VÁLVULA GLOBO EM BRONZE, CLASSE 150 LIBRAS PARA VAPOR SATURADO E 300 LIBRAS PARA ÁGUA, ÓLEO E GÁS, DN= 3/4´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185.172498164913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4]" table:style-name="ce38">
            <text:p><text:s/>R$ 185,172498164913<text:s/></text:p>
          </table:table-cell>
          <table:table-cell office:value-type="currency" office:value="227.04" table:formula="of:=ROUND([.E773]*(1+[.$G$4]);2)" table:style-name="ce39">
            <text:p><text:s/>R$ 227,04<text:s/></text:p>
          </table:table-cell>
          <table:table-cell office:value-type="currency" office:value="908.16" table:formula="of:=ROUND([.F773]*[.D773];2)" table:style-name="ce40">
            <text:p><text:s/>R$ 908,16<text:s/></text:p>
          </table:table-cell>
          <table:table-cell table:style-name="ce1"/>
          <table:table-cell office:value-type="currency" office:value="908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4]" table:style-name="ce41">
            <text:p><text:s/>R$ 908,16<text:s/></text:p>
          </table:table-cell>
          <table:table-cell office:value-type="currency" office:value="0" table:formula="of:=[.I773]-[.G77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07</text:p>
          </table:table-cell>
          <table:table-cell office:value-type="string" table:style-name="ce141">
            <text:p>VÁLVULA DE RETENÇÃO HORIZONTAL, DE BRONZE, ROSCÁVEL, 1/2"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93.2387244107332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5]" table:style-name="ce38">
            <text:p><text:s/>R$ 93,238724410733<text:s/></text:p>
          </table:table-cell>
          <table:table-cell office:value-type="currency" office:value="114.32" table:formula="of:=ROUND([.E774]*(1+[.$G$4]);2)" table:style-name="ce39">
            <text:p><text:s/>R$ 114,32<text:s/></text:p>
          </table:table-cell>
          <table:table-cell office:value-type="currency" office:value="342.96" table:formula="of:=ROUND([.F774]*[.D774];2)" table:style-name="ce40">
            <text:p><text:s/>R$ 342,96<text:s/></text:p>
          </table:table-cell>
          <table:table-cell table:style-name="ce1"/>
          <table:table-cell office:value-type="currency" office:value="342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5]" table:style-name="ce41">
            <text:p><text:s/>R$ 342,96<text:s/></text:p>
          </table:table-cell>
          <table:table-cell office:value-type="currency" office:value="0" table:formula="of:=[.I774]-[.G77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08</text:p>
          </table:table-cell>
          <table:table-cell office:value-type="string" table:style-name="ce141">
            <text:p>REGISTRO DE GAVETA BRUTO, LATÃO, ROSCÁVEL, 2 1/2"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174.8796998613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6]" table:style-name="ce38">
            <text:p><text:s/>R$ 174,879699861349<text:s/></text:p>
          </table:table-cell>
          <table:table-cell office:value-type="currency" office:value="214.42" table:formula="of:=ROUND([.E775]*(1+[.$G$4]);2)" table:style-name="ce39">
            <text:p><text:s/>R$ 214,42<text:s/></text:p>
          </table:table-cell>
          <table:table-cell office:value-type="currency" office:value="428.84" table:formula="of:=ROUND([.F775]*[.D775];2)" table:style-name="ce40">
            <text:p><text:s/>R$ 428,84<text:s/></text:p>
          </table:table-cell>
          <table:table-cell table:style-name="ce1"/>
          <table:table-cell office:value-type="currency" office:value="428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6]" table:style-name="ce41">
            <text:p><text:s/>R$ 428,84<text:s/></text:p>
          </table:table-cell>
          <table:table-cell office:value-type="currency" office:value="0" table:formula="of:=[.I775]-[.G77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09</text:p>
          </table:table-cell>
          <table:table-cell office:value-type="string" table:style-name="ce141">
            <text:p>REGISTRO DE GAVETA BRUTO, LATÃO, ROSCÁVEL, 3" - FORNECIMENTO E INSTALAÇÃO. AF_08/2021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12.780360492618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7]" table:style-name="ce38">
            <text:p><text:s/>R$ 212,780360492619<text:s/></text:p>
          </table:table-cell>
          <table:table-cell office:value-type="currency" office:value="260.89" table:formula="of:=ROUND([.E776]*(1+[.$G$4]);2)" table:style-name="ce39">
            <text:p><text:s/>R$ 260,89<text:s/></text:p>
          </table:table-cell>
          <table:table-cell office:value-type="currency" office:value="521.78" table:formula="of:=ROUND([.F776]*[.D776];2)" table:style-name="ce40">
            <text:p><text:s/>R$ 521,78<text:s/></text:p>
          </table:table-cell>
          <table:table-cell table:style-name="ce1"/>
          <table:table-cell office:value-type="currency" office:value="521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7]" table:style-name="ce41">
            <text:p><text:s/>R$ 521,78<text:s/></text:p>
          </table:table-cell>
          <table:table-cell office:value-type="currency" office:value="0" table:formula="of:=[.I776]-[.G77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10</text:p>
          </table:table-cell>
          <table:table-cell office:value-type="string" table:style-name="ce141">
            <text:p>ABRIGO PARA REGISTRO DE RECALQUE TIPO COLUNA, COMPLETO - INCLUSIVE TUBULAÇÕES E VÁLVULAS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892.6841203816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8]" table:style-name="ce38">
            <text:p><text:s/>R$ 2.892,684120381700<text:s/></text:p>
          </table:table-cell>
          <table:table-cell office:value-type="currency" office:value="3546.72" table:formula="of:=ROUND([.E777]*(1+[.$G$4]);2)" table:style-name="ce39">
            <text:p><text:s/>R$ 3.546,72<text:s/></text:p>
          </table:table-cell>
          <table:table-cell office:value-type="currency" office:value="3546.72" table:formula="of:=ROUND([.F777]*[.D777];2)" table:style-name="ce40">
            <text:p><text:s/>R$ 3.546,72<text:s/></text:p>
          </table:table-cell>
          <table:table-cell table:style-name="ce1"/>
          <table:table-cell office:value-type="currency" office:value="3546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8]" table:style-name="ce41">
            <text:p><text:s/>R$ 3.546,72<text:s/></text:p>
          </table:table-cell>
          <table:table-cell office:value-type="currency" office:value="0" table:formula="of:=[.I777]-[.G77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1</text:p>
          </table:table-cell>
          <table:table-cell office:value-type="string" table:style-name="ce141">
            <text:p>EXTINTOR DE INCÊNDIO PORTÁTIL COM CARGA DE PQS DE 4 KG, CLASSE BC - FORNECIMENTO E INSTALAÇÃO. AF_10/2020_PE</text:p>
          </table:table-cell>
          <table:table-cell office:value-type="string" table:style-name="ce36">
            <text:p>UN</text:p>
          </table:table-cell>
          <table:table-cell office:value-type="float" office:value="14" table:style-name="ce91">
            <text:p>14,00</text:p>
          </table:table-cell>
          <table:table-cell office:value-type="currency" office:value="176.355925291574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79]" table:style-name="ce38">
            <text:p><text:s/>R$ 176,355925291575<text:s/></text:p>
          </table:table-cell>
          <table:table-cell office:value-type="currency" office:value="216.23" table:formula="of:=ROUND([.E778]*(1+[.$G$4]);2)" table:style-name="ce39">
            <text:p><text:s/>R$ 216,23<text:s/></text:p>
          </table:table-cell>
          <table:table-cell office:value-type="currency" office:value="3027.22" table:formula="of:=ROUND([.F778]*[.D778];2)" table:style-name="ce40">
            <text:p><text:s/>R$ 3.027,22<text:s/></text:p>
          </table:table-cell>
          <table:table-cell table:style-name="ce1"/>
          <table:table-cell office:value-type="currency" office:value="3027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79]" table:style-name="ce41">
            <text:p><text:s/>R$ 3.027,22<text:s/></text:p>
          </table:table-cell>
          <table:table-cell office:value-type="currency" office:value="0" table:formula="of:=[.I778]-[.G77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2</text:p>
          </table:table-cell>
          <table:table-cell office:value-type="string" table:style-name="ce141">
            <text:p>EXTINTOR DE INCÊNDIO PORTÁTIL COM CARGA DE ÁGUA PRESSURIZADA DE 10 L, CLASSE A - FORNECIMENTO E INSTALAÇÃO. AF_10/2020_PE</text:p>
          </table:table-cell>
          <table:table-cell office:value-type="string" table:style-name="ce36">
            <text:p>UN</text:p>
          </table:table-cell>
          <table:table-cell office:value-type="float" office:value="5" table:style-name="ce91">
            <text:p>5,00</text:p>
          </table:table-cell>
          <table:table-cell office:value-type="currency" office:value="181.461544735339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0]" table:style-name="ce38">
            <text:p><text:s/>R$ 181,461544735340<text:s/></text:p>
          </table:table-cell>
          <table:table-cell office:value-type="currency" office:value="222.49" table:formula="of:=ROUND([.E779]*(1+[.$G$4]);2)" table:style-name="ce39">
            <text:p><text:s/>R$ 222,49<text:s/></text:p>
          </table:table-cell>
          <table:table-cell office:value-type="currency" office:value="1112.45" table:formula="of:=ROUND([.F779]*[.D779];2)" table:style-name="ce40">
            <text:p><text:s/>R$ 1.112,45<text:s/></text:p>
          </table:table-cell>
          <table:table-cell table:style-name="ce1"/>
          <table:table-cell office:value-type="currency" office:value="1112.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0]" table:style-name="ce41">
            <text:p><text:s/>R$ 1.112,45<text:s/></text:p>
          </table:table-cell>
          <table:table-cell office:value-type="currency" office:value="0" table:formula="of:=[.I779]-[.G77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13</text:p>
          </table:table-cell>
          <table:table-cell office:value-type="string" table:style-name="ce141">
            <text:p>EXTINTOR MANUAL DE GÁS CARBÔNICO 5 BC - CAPACIDADE DE 6 KG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498.735829051464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1]" table:style-name="ce38">
            <text:p><text:s/>R$ 498,735829051464<text:s/></text:p>
          </table:table-cell>
          <table:table-cell office:value-type="currency" office:value="611.5" table:formula="of:=ROUND([.E780]*(1+[.$G$4]);2)" table:style-name="ce39">
            <text:p><text:s/>R$ 611,50<text:s/></text:p>
          </table:table-cell>
          <table:table-cell office:value-type="currency" office:value="611.5" table:formula="of:=ROUND([.F780]*[.D780];2)" table:style-name="ce40">
            <text:p><text:s/>R$ 611,50<text:s/></text:p>
          </table:table-cell>
          <table:table-cell table:style-name="ce1"/>
          <table:table-cell office:value-type="currency" office:value="611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1]" table:style-name="ce41">
            <text:p><text:s/>R$ 611,50<text:s/></text:p>
          </table:table-cell>
          <table:table-cell office:value-type="currency" office:value="0" table:formula="of:=[.I780]-[.G78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4</text:p>
          </table:table-cell>
          <table:table-cell office:value-type="string" table:style-name="ce141">
            <text:p>BOMBA CENTRÍFUGA, TRIFÁSICA, 1,5 CV OU 1,48 HP, HM 10 A 70 M, Q 1,8 A 5,3 M3/H - FORNECIMENTO E INSTALAÇÃO. AF_12/2020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363.2737949596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2]" table:style-name="ce38">
            <text:p><text:s/>R$ 2.363,273794959630<text:s/></text:p>
          </table:table-cell>
          <table:table-cell office:value-type="currency" office:value="2897.61" table:formula="of:=ROUND([.E781]*(1+[.$G$4]);2)" table:style-name="ce39">
            <text:p><text:s/>R$ 2.897,61<text:s/></text:p>
          </table:table-cell>
          <table:table-cell office:value-type="currency" office:value="2897.61" table:formula="of:=ROUND([.F781]*[.D781];2)" table:style-name="ce40">
            <text:p><text:s/>R$ 2.897,61<text:s/></text:p>
          </table:table-cell>
          <table:table-cell table:style-name="ce1"/>
          <table:table-cell office:value-type="currency" office:value="2897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2]" table:style-name="ce41">
            <text:p><text:s/>R$ 2.897,61<text:s/></text:p>
          </table:table-cell>
          <table:table-cell office:value-type="currency" office:value="0" table:formula="of:=[.I781]-[.G78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15</text:p>
          </table:table-cell>
          <table:table-cell office:value-type="string" table:style-name="ce141">
            <text:p>CONJUNTO MOTOR-BOMBA (CENTRÍFUGA) 7,5 CV, MULTIESTÁGIO, HMAN= 30 A 80 MCA, Q= 21,6 A 12,0 M³/H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7436.29394013538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3]" table:style-name="ce38">
            <text:p><text:s/>R$ 7.436,293940135390<text:s/></text:p>
          </table:table-cell>
          <table:table-cell office:value-type="currency" office:value="9117.64" table:formula="of:=ROUND([.E782]*(1+[.$G$4]);2)" table:style-name="ce39">
            <text:p><text:s/>R$ 9.117,64<text:s/></text:p>
          </table:table-cell>
          <table:table-cell office:value-type="currency" office:value="9117.64" table:formula="of:=ROUND([.F782]*[.D782];2)" table:style-name="ce40">
            <text:p><text:s/>R$ 9.117,64<text:s/></text:p>
          </table:table-cell>
          <table:table-cell table:style-name="ce1"/>
          <table:table-cell office:value-type="currency" office:value="9117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3]" table:style-name="ce41">
            <text:p><text:s/>R$ 9.117,64<text:s/></text:p>
          </table:table-cell>
          <table:table-cell office:value-type="currency" office:value="0" table:formula="of:=[.I782]-[.G78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6</text:p>
          </table:table-cell>
          <table:table-cell office:value-type="string" table:style-name="ce141">
            <text:p>LUMINÁRIA DE EMERGÊNCIA, COM 30 LÂMPADAS LED DE 2 W, SEM REATOR - FORNECIMENTO E INSTALAÇÃO. AF_09/2024</text:p>
          </table:table-cell>
          <table:table-cell office:value-type="string" table:style-name="ce36">
            <text:p>UN</text:p>
          </table:table-cell>
          <table:table-cell office:value-type="float" office:value="54" table:style-name="ce91">
            <text:p>54,00</text:p>
          </table:table-cell>
          <table:table-cell office:value-type="currency" office:value="16.3118832069162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4]" table:style-name="ce38">
            <text:p><text:s/>R$ 16,311883206916<text:s/></text:p>
          </table:table-cell>
          <table:table-cell office:value-type="currency" office:value="20" table:formula="of:=ROUND([.E783]*(1+[.$G$4]);2)" table:style-name="ce39">
            <text:p><text:s/>R$ 20,00<text:s/></text:p>
          </table:table-cell>
          <table:table-cell office:value-type="currency" office:value="1080" table:formula="of:=ROUND([.F783]*[.D783];2)" table:style-name="ce40">
            <text:p><text:s/>R$ 1.080,00<text:s/></text:p>
          </table:table-cell>
          <table:table-cell table:style-name="ce1"/>
          <table:table-cell office:value-type="currency" office:value="108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4]" table:style-name="ce41">
            <text:p><text:s/>R$ 1.080,00<text:s/></text:p>
          </table:table-cell>
          <table:table-cell office:value-type="currency" office:value="0" table:formula="of:=[.I783]-[.G78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7</text:p>
          </table:table-cell>
          <table:table-cell office:value-type="string" table:style-name="ce141">
            <text:p>PLACA DE SINALIZAÇÃO EM PVC FOTOLUMINESCENTE (240X120MM), COM INDICAÇÃO DE ROTA DE EVACUAÇÃO E SAÍDA DE EMERGÊNCIA</text:p>
          </table:table-cell>
          <table:table-cell office:value-type="string" table:style-name="ce36">
            <text:p>UN</text:p>
          </table:table-cell>
          <table:table-cell office:value-type="float" office:value="54" table:style-name="ce91">
            <text:p>54,00</text:p>
          </table:table-cell>
          <table:table-cell office:value-type="currency" office:value="20.3082945926107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5]" table:style-name="ce38">
            <text:p><text:s/>R$ 20,308294592611<text:s/></text:p>
          </table:table-cell>
          <table:table-cell office:value-type="currency" office:value="24.9" table:formula="of:=ROUND([.E784]*(1+[.$G$4]);2)" table:style-name="ce39">
            <text:p><text:s/>R$ 24,90<text:s/></text:p>
          </table:table-cell>
          <table:table-cell office:value-type="currency" office:value="1344.6" table:formula="of:=ROUND([.F784]*[.D784];2)" table:style-name="ce40">
            <text:p><text:s/>R$ 1.344,60<text:s/></text:p>
          </table:table-cell>
          <table:table-cell table:style-name="ce1"/>
          <table:table-cell office:value-type="currency" office:value="1344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5]" table:style-name="ce41">
            <text:p><text:s/>R$ 1.344,60<text:s/></text:p>
          </table:table-cell>
          <table:table-cell office:value-type="currency" office:value="0" table:formula="of:=[.I784]-[.G78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4.06.18</text:p>
          </table:table-cell>
          <table:table-cell office:value-type="string" table:style-name="ce141">
            <text:p>PLACA DE SINALIZAÇÃO EM PVC FOTOLUMINESCENTE (150X150MM), COM INDICAÇÃO DE EQUIPAMENTOS DE COMBATE À INCÊNDIO E ALARME</text:p>
          </table:table-cell>
          <table:table-cell office:value-type="string" table:style-name="ce36">
            <text:p>UN</text:p>
          </table:table-cell>
          <table:table-cell office:value-type="float" office:value="29" table:style-name="ce91">
            <text:p>29,00</text:p>
          </table:table-cell>
          <table:table-cell office:value-type="currency" office:value="12.8619199086534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6]" table:style-name="ce38">
            <text:p><text:s/>R$ 12,861919908654<text:s/></text:p>
          </table:table-cell>
          <table:table-cell office:value-type="currency" office:value="15.77" table:formula="of:=ROUND([.E785]*(1+[.$G$4]);2)" table:style-name="ce39">
            <text:p><text:s/>R$ 15,77<text:s/></text:p>
          </table:table-cell>
          <table:table-cell office:value-type="currency" office:value="457.33" table:formula="of:=ROUND([.F785]*[.D785];2)" table:style-name="ce40">
            <text:p><text:s/>R$ 457,33<text:s/></text:p>
          </table:table-cell>
          <table:table-cell table:style-name="ce1"/>
          <table:table-cell office:value-type="currency" office:value="457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6]" table:style-name="ce41">
            <text:p><text:s/>R$ 457,33<text:s/></text:p>
          </table:table-cell>
          <table:table-cell office:value-type="currency" office:value="0" table:formula="of:=[.I785]-[.G78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6.19</text:p>
          </table:table-cell>
          <table:table-cell office:value-type="string" table:style-name="ce141">
            <text:p>LUMINÁRIA COM CORPO EM TUBO DE ALUMÍNIO TIPO BALIZADOR PARA USO EXTERNO</text:p>
          </table:table-cell>
          <table:table-cell office:value-type="string" table:style-name="ce36">
            <text:p>UN</text:p>
          </table:table-cell>
          <table:table-cell office:value-type="float" office:value="12" table:style-name="ce91">
            <text:p>12,00</text:p>
          </table:table-cell>
          <table:table-cell office:value-type="currency" office:value="99.4861756789821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87]" table:style-name="ce38">
            <text:p><text:s/>R$ 99,486175678982<text:s/></text:p>
          </table:table-cell>
          <table:table-cell office:value-type="currency" office:value="121.98" table:formula="of:=ROUND([.E786]*(1+[.$G$4]);2)" table:style-name="ce39">
            <text:p><text:s/>R$ 121,98<text:s/></text:p>
          </table:table-cell>
          <table:table-cell office:value-type="currency" office:value="1463.76" table:formula="of:=ROUND([.F786]*[.D786];2)" table:style-name="ce40">
            <text:p><text:s/>R$ 1.463,76<text:s/></text:p>
          </table:table-cell>
          <table:table-cell table:style-name="ce1"/>
          <table:table-cell office:value-type="currency" office:value="1463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7]" table:style-name="ce41">
            <text:p><text:s/>R$ 1.463,76<text:s/></text:p>
          </table:table-cell>
          <table:table-cell office:value-type="currency" office:value="0" table:formula="of:=[.I786]-[.G78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4.07</text:p>
          </table:table-cell>
          <table:table-cell office:value-type="string" table:style-name="ce140">
            <text:p>INSTALAÇÕES DE GÁ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8]" table:style-name="ce41">
            <text:p><text:s/>R$ -<text:s text:c="3"/></text:p>
          </table:table-cell>
          <table:table-cell office:value-type="currency" office:value="0" table:formula="of:=[.I787]-[.G78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7.01</text:p>
          </table:table-cell>
          <table:table-cell office:value-type="string" table:style-name="ce146">
            <text:p>ABRIGO DE GÁS COMPLETO, INCLUSIVE CILINDROS DE 45KG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89]" table:style-name="ce41">
            <text:p><text:s/>R$ -<text:s text:c="3"/></text:p>
          </table:table-cell>
          <table:table-cell office:value-type="currency" office:value="0" table:formula="of:=[.I788]-[.G78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4.07.02</text:p>
          </table:table-cell>
          <table:table-cell office:value-type="string" table:style-name="ce141">
            <text:p>TUBO DE COBRE CLASSE A, DN= 28MM (1´), INCLUSIVE CONEXÕES</text:p>
          </table:table-cell>
          <table:table-cell office:value-type="string" table:style-name="ce36">
            <text:p>M</text:p>
          </table:table-cell>
          <table:table-cell office:value-type="float" office:value="18.72" table:style-name="ce91">
            <text:p>18,72</text:p>
          </table:table-cell>
          <table:table-cell office:value-type="currency" office:value="127.81176086779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0]" table:style-name="ce38">
            <text:p><text:s/>R$ 127,811760867792<text:s/></text:p>
          </table:table-cell>
          <table:table-cell office:value-type="currency" office:value="156.71" table:formula="of:=ROUND([.E789]*(1+[.$G$4]);2)" table:style-name="ce39">
            <text:p><text:s/>R$ 156,71<text:s/></text:p>
          </table:table-cell>
          <table:table-cell office:value-type="currency" office:value="2933.61" table:formula="of:=ROUND([.F789]*[.D789];2)" table:style-name="ce40">
            <text:p><text:s/>R$ 2.933,61<text:s/></text:p>
          </table:table-cell>
          <table:table-cell table:style-name="ce1"/>
          <table:table-cell office:value-type="currency" office:value="2933.6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0]" table:style-name="ce41">
            <text:p><text:s/>R$ 2.933,61<text:s/></text:p>
          </table:table-cell>
          <table:table-cell office:value-type="currency" office:value="0" table:formula="of:=[.I789]-[.G78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4.07.03</text:p>
          </table:table-cell>
          <table:table-cell office:value-type="string" table:style-name="ce141">
            <text:p>VÁLVULA DE ESFERA EM AÇO CARBONO FUNDIDO, PASSAGEM PLENA, EXTREMIDADES ROSQUEÁVEIS, CLASSE 300 LIBRAS PARA VAPOR E CLASSE 600 LIBRAS PARA ÁGUA, ÓLEO E GÁS, DN= 1/2"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91.6890955060761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1]" table:style-name="ce38">
            <text:p><text:s/>R$ 91,689095506076<text:s/></text:p>
          </table:table-cell>
          <table:table-cell office:value-type="currency" office:value="112.42" table:formula="of:=ROUND([.E790]*(1+[.$G$4]);2)" table:style-name="ce39">
            <text:p><text:s/>R$ 112,42<text:s/></text:p>
          </table:table-cell>
          <table:table-cell office:value-type="currency" office:value="224.84" table:formula="of:=ROUND([.F790]*[.D790];2)" table:style-name="ce40">
            <text:p><text:s/>R$ 224,84<text:s/></text:p>
          </table:table-cell>
          <table:table-cell table:style-name="ce1"/>
          <table:table-cell office:value-type="currency" office:value="224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1]" table:style-name="ce41">
            <text:p><text:s/>R$ 224,84<text:s/></text:p>
          </table:table-cell>
          <table:table-cell office:value-type="currency" office:value="0" table:formula="of:=[.I790]-[.G79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4.07.04</text:p>
          </table:table-cell>
          <table:table-cell office:value-type="string" table:style-name="ce141">
            <text:p>ABRIGO PARA GAS COM 2 CILINDROS DE 45 KG<text:s/>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5305.13824321017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2]" table:style-name="ce38">
            <text:p><text:s/>R$ 5.305,138243210180<text:s/></text:p>
          </table:table-cell>
          <table:table-cell office:value-type="currency" office:value="6504.63" table:formula="of:=ROUND([.E791]*(1+[.$G$4]);2)" table:style-name="ce39">
            <text:p><text:s/>R$ 6.504,63<text:s/></text:p>
          </table:table-cell>
          <table:table-cell office:value-type="currency" office:value="6504.63" table:formula="of:=ROUND([.F791]*[.D791];2)" table:style-name="ce40">
            <text:p><text:s/>R$ 6.504,63<text:s/></text:p>
          </table:table-cell>
          <table:table-cell table:style-name="ce1"/>
          <table:table-cell office:value-type="currency" office:value="6504.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2]" table:style-name="ce41">
            <text:p><text:s/>R$ 6.504,63<text:s/></text:p>
          </table:table-cell>
          <table:table-cell office:value-type="currency" office:value="0" table:formula="of:=[.I791]-[.G79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4</text:p>
          </table:table-cell>
          <table:table-cell office:value-type="currency" office:value="1199573.5900000003" table:formula="of:=SUBTOTAL(9;[.G687:.G791])" table:style-name="ce154">
            <text:p><text:s/>R$ 1.199.573,59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5</text:p>
          </table:table-cell>
          <table:table-cell office:value-type="string" table:style-name="ce140">
            <text:p>INSTALAÇÕES ELÉTRICAS E ELETRÔNIC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3">
            <text:p>05.01</text:p>
          </table:table-cell>
          <table:table-cell office:value-type="string" table:style-name="ce140">
            <text:p>ELETRODUT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5]" table:style-name="ce41">
            <text:p><text:s/>R$ -<text:s text:c="3"/></text:p>
          </table:table-cell>
          <table:table-cell office:value-type="currency" office:value="0" table:formula="of:=[.I794]-[.G79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1.01</text:p>
          </table:table-cell>
          <table:table-cell office:value-type="string" table:style-name="ce141">
            <text:p>ELETRODUTO FLEXÍVEL LISO Ø = 3/4" </text:p>
          </table:table-cell>
          <table:table-cell office:value-type="string" table:style-name="ce36">
            <text:p>M</text:p>
          </table:table-cell>
          <table:table-cell office:value-type="float" office:value="1223.25" table:style-name="ce91">
            <text:p>1.223,25</text:p>
          </table:table-cell>
          <table:table-cell office:value-type="currency" office:value="3.77620096240110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6]" table:style-name="ce38">
            <text:p><text:s/>R$ 3,776200962401<text:s/></text:p>
          </table:table-cell>
          <table:table-cell office:value-type="currency" office:value="4.63" table:formula="of:=ROUND([.E795]*(1+[.$G$4]);2)" table:style-name="ce39">
            <text:p><text:s/>R$ 4,63<text:s/></text:p>
          </table:table-cell>
          <table:table-cell office:value-type="currency" office:value="5663.65" table:formula="of:=ROUND([.F795]*[.D795];2)" table:style-name="ce40">
            <text:p><text:s/>R$ 5.663,65<text:s/></text:p>
          </table:table-cell>
          <table:table-cell table:style-name="ce1"/>
          <table:table-cell office:value-type="currency" office:value="5663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6]" table:style-name="ce41">
            <text:p><text:s/>R$ 5.663,65<text:s/></text:p>
          </table:table-cell>
          <table:table-cell office:value-type="currency" office:value="0" table:formula="of:=[.I795]-[.G79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1.02</text:p>
          </table:table-cell>
          <table:table-cell office:value-type="string" table:style-name="ce141">
            <text:p>ELETRODUTO FLEXÍVEL LISO <text:s/>Ø = 1" </text:p>
          </table:table-cell>
          <table:table-cell office:value-type="string" table:style-name="ce36">
            <text:p>M</text:p>
          </table:table-cell>
          <table:table-cell office:value-type="float" office:value="584.77" table:style-name="ce91">
            <text:p>584,77</text:p>
          </table:table-cell>
          <table:table-cell office:value-type="currency" office:value="3.77620096240110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7]" table:style-name="ce38">
            <text:p><text:s/>R$ 3,776200962401<text:s/></text:p>
          </table:table-cell>
          <table:table-cell office:value-type="currency" office:value="4.63" table:formula="of:=ROUND([.E796]*(1+[.$G$4]);2)" table:style-name="ce39">
            <text:p><text:s/>R$ 4,63<text:s/></text:p>
          </table:table-cell>
          <table:table-cell office:value-type="currency" office:value="2707.49" table:formula="of:=ROUND([.F796]*[.D796];2)" table:style-name="ce40">
            <text:p><text:s/>R$ 2.707,49<text:s/></text:p>
          </table:table-cell>
          <table:table-cell table:style-name="ce1"/>
          <table:table-cell office:value-type="currency" office:value="2707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7]" table:style-name="ce41">
            <text:p><text:s/>R$ 2.707,49<text:s/></text:p>
          </table:table-cell>
          <table:table-cell office:value-type="currency" office:value="0" table:formula="of:=[.I796]-[.G79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1.03</text:p>
          </table:table-cell>
          <table:table-cell office:value-type="string" table:style-name="ce141">
            <text:p>ELETRODUTO FLEXÍVEL LISO Ø = 1 1/4" </text:p>
          </table:table-cell>
          <table:table-cell office:value-type="string" table:style-name="ce36">
            <text:p>M</text:p>
          </table:table-cell>
          <table:table-cell office:value-type="float" office:value="27.509999999999991" table:style-name="ce91">
            <text:p>27,51</text:p>
          </table:table-cell>
          <table:table-cell office:value-type="currency" office:value="4.42867629067775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8]" table:style-name="ce38">
            <text:p><text:s/>R$ 4,428676290678<text:s/></text:p>
          </table:table-cell>
          <table:table-cell office:value-type="currency" office:value="5.43" table:formula="of:=ROUND([.E797]*(1+[.$G$4]);2)" table:style-name="ce39">
            <text:p><text:s/>R$ 5,43<text:s/></text:p>
          </table:table-cell>
          <table:table-cell office:value-type="currency" office:value="149.38" table:formula="of:=ROUND([.F797]*[.D797];2)" table:style-name="ce40">
            <text:p><text:s/>R$ 149,38<text:s/></text:p>
          </table:table-cell>
          <table:table-cell table:style-name="ce1"/>
          <table:table-cell office:value-type="currency" office:value="149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8]" table:style-name="ce41">
            <text:p><text:s/>R$ 149,38<text:s/></text:p>
          </table:table-cell>
          <table:table-cell office:value-type="currency" office:value="0" table:formula="of:=[.I797]-[.G79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1.04</text:p>
          </table:table-cell>
          <table:table-cell office:value-type="string" table:style-name="ce141">
            <text:p>ELETRODUTO FLEXÍVEL LISO <text:s/>Ø = 1 1/2"</text:p>
          </table:table-cell>
          <table:table-cell office:value-type="string" table:style-name="ce36">
            <text:p>M</text:p>
          </table:table-cell>
          <table:table-cell office:value-type="float" office:value="104.13" table:style-name="ce91">
            <text:p>104,13</text:p>
          </table:table-cell>
          <table:table-cell office:value-type="currency" office:value="4.99959220291982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799]" table:style-name="ce38">
            <text:p><text:s/>R$ 4,999592202920<text:s/></text:p>
          </table:table-cell>
          <table:table-cell office:value-type="currency" office:value="6.13" table:formula="of:=ROUND([.E798]*(1+[.$G$4]);2)" table:style-name="ce39">
            <text:p><text:s/>R$ 6,13<text:s/></text:p>
          </table:table-cell>
          <table:table-cell office:value-type="currency" office:value="638.32000000000005" table:formula="of:=ROUND([.F798]*[.D798];2)" table:style-name="ce40">
            <text:p><text:s/>R$ 638,32<text:s/></text:p>
          </table:table-cell>
          <table:table-cell table:style-name="ce1"/>
          <table:table-cell office:value-type="currency" office:value="638.3200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799]" table:style-name="ce41">
            <text:p><text:s/>R$ 638,32<text:s/></text:p>
          </table:table-cell>
          <table:table-cell office:value-type="currency" office:value="0" table:formula="of:=[.I798]-[.G79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05</text:p>
          </table:table-cell>
          <table:table-cell office:value-type="string" table:style-name="ce141">
            <text:p>ELETRODUTO CORRUGADO EM POLIETILENO DE ALTA DENSIDADE, DN= 50 MM, COM ACESSÓRIOS</text:p>
          </table:table-cell>
          <table:table-cell office:value-type="string" table:style-name="ce36">
            <text:p>M</text:p>
          </table:table-cell>
          <table:table-cell office:value-type="float" office:value="87.69" table:style-name="ce91">
            <text:p>87,69</text:p>
          </table:table-cell>
          <table:table-cell office:value-type="currency" office:value="9.04493923823505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0]" table:style-name="ce38">
            <text:p><text:s/>R$ 9,044939238235<text:s/></text:p>
          </table:table-cell>
          <table:table-cell office:value-type="currency" office:value="11.09" table:formula="of:=ROUND([.E799]*(1+[.$G$4]);2)" table:style-name="ce39">
            <text:p><text:s/>R$ 11,09<text:s/></text:p>
          </table:table-cell>
          <table:table-cell office:value-type="currency" office:value="972.48" table:formula="of:=ROUND([.F799]*[.D799];2)" table:style-name="ce40">
            <text:p><text:s/>R$ 972,48<text:s/></text:p>
          </table:table-cell>
          <table:table-cell table:style-name="ce1"/>
          <table:table-cell office:value-type="currency" office:value="972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0]" table:style-name="ce41">
            <text:p><text:s/>R$ 972,48<text:s/></text:p>
          </table:table-cell>
          <table:table-cell office:value-type="currency" office:value="0" table:formula="of:=[.I799]-[.G79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06</text:p>
          </table:table-cell>
          <table:table-cell office:value-type="string" table:style-name="ce141">
            <text:p>ELETRODUTO CORRUGADO EM POLIETILENO DE ALTA DENSIDADE, DN= 75 MM, COM ACESSÓRIOS</text:p>
          </table:table-cell>
          <table:table-cell office:value-type="string" table:style-name="ce36">
            <text:p>M</text:p>
          </table:table-cell>
          <table:table-cell office:value-type="float" office:value="142.38999999999999" table:style-name="ce91">
            <text:p>142,39</text:p>
          </table:table-cell>
          <table:table-cell office:value-type="currency" office:value="12.1931326971698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1]" table:style-name="ce38">
            <text:p><text:s/>R$ 12,193132697170<text:s/></text:p>
          </table:table-cell>
          <table:table-cell office:value-type="currency" office:value="14.95" table:formula="of:=ROUND([.E800]*(1+[.$G$4]);2)" table:style-name="ce39">
            <text:p><text:s/>R$ 14,95<text:s/></text:p>
          </table:table-cell>
          <table:table-cell office:value-type="currency" office:value="2128.73" table:formula="of:=ROUND([.F800]*[.D800];2)" table:style-name="ce40">
            <text:p><text:s/>R$ 2.128,73<text:s/></text:p>
          </table:table-cell>
          <table:table-cell table:style-name="ce1"/>
          <table:table-cell office:value-type="currency" office:value="2128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1]" table:style-name="ce41">
            <text:p><text:s/>R$ 2.128,73<text:s/></text:p>
          </table:table-cell>
          <table:table-cell office:value-type="currency" office:value="0" table:formula="of:=[.I800]-[.G80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07</text:p>
          </table:table-cell>
          <table:table-cell office:value-type="string" table:style-name="ce141">
            <text:p>ELETRODUTO CORRUGADO EM POLIETILENO DE ALTA DENSIDADE, DN= 100 MM, COM ACESSÓRIOS</text:p>
          </table:table-cell>
          <table:table-cell office:value-type="string" table:style-name="ce36">
            <text:p>M</text:p>
          </table:table-cell>
          <table:table-cell office:value-type="float" office:value="115.38" table:style-name="ce91">
            <text:p>115,38</text:p>
          </table:table-cell>
          <table:table-cell office:value-type="currency" office:value="18.0735665932631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2]" table:style-name="ce38">
            <text:p><text:s/>R$ 18,073566593263<text:s/></text:p>
          </table:table-cell>
          <table:table-cell office:value-type="currency" office:value="22.16" table:formula="of:=ROUND([.E801]*(1+[.$G$4]);2)" table:style-name="ce39">
            <text:p><text:s/>R$ 22,16<text:s/></text:p>
          </table:table-cell>
          <table:table-cell office:value-type="currency" office:value="2556.8200000000002" table:formula="of:=ROUND([.F801]*[.D801];2)" table:style-name="ce40">
            <text:p><text:s/>R$ 2.556,82<text:s/></text:p>
          </table:table-cell>
          <table:table-cell table:style-name="ce1"/>
          <table:table-cell office:value-type="currency" office:value="2556.82000000000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2]" table:style-name="ce41">
            <text:p><text:s/>R$ 2.556,82<text:s/></text:p>
          </table:table-cell>
          <table:table-cell office:value-type="currency" office:value="0" table:formula="of:=[.I801]-[.G80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08</text:p>
          </table:table-cell>
          <table:table-cell office:value-type="string" table:style-name="ce141">
            <text:p>ELETRODUTO METÁLICO FLEXÍVEL COM CAPA EM PVC DE 3/4´</text:p>
          </table:table-cell>
          <table:table-cell office:value-type="string" table:style-name="ce36">
            <text:p>M</text:p>
          </table:table-cell>
          <table:table-cell office:value-type="float" office:value="1346.2719999999999" table:style-name="ce95">
            <text:p>1.346,2720</text:p>
          </table:table-cell>
          <table:table-cell office:value-type="currency" office:value="22.23309681102683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3]" table:style-name="ce38">
            <text:p><text:s/>R$ 22,233096811027<text:s/></text:p>
          </table:table-cell>
          <table:table-cell office:value-type="currency" office:value="27.26" table:formula="of:=ROUND([.E802]*(1+[.$G$4]);2)" table:style-name="ce39">
            <text:p><text:s/>R$ 27,26<text:s/></text:p>
          </table:table-cell>
          <table:table-cell office:value-type="currency" office:value="36699.370000000003" table:formula="of:=ROUND([.F802]*[.D802];2)" table:style-name="ce40">
            <text:p><text:s/>R$ 36.699,37<text:s/></text:p>
          </table:table-cell>
          <table:table-cell table:style-name="ce1"/>
          <table:table-cell office:value-type="currency" office:value="36699.3700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3]" table:style-name="ce41">
            <text:p><text:s/>R$ 36.699,37<text:s/></text:p>
          </table:table-cell>
          <table:table-cell office:value-type="currency" office:value="0" table:formula="of:=[.I802]-[.G80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1.09</text:p>
          </table:table-cell>
          <table:table-cell office:value-type="string" table:style-name="ce141">
            <text:p>ELETRODUTO METÁLICO FLEXÍVEL COM CAPA EM PVC DE 1´</text:p>
          </table:table-cell>
          <table:table-cell office:value-type="string" table:style-name="ce36">
            <text:p>M</text:p>
          </table:table-cell>
          <table:table-cell office:value-type="float" office:value="411.81" table:style-name="ce91">
            <text:p>411,81</text:p>
          </table:table-cell>
          <table:table-cell office:value-type="currency" office:value="24.5820079928227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4]" table:style-name="ce38">
            <text:p><text:s/>R$ 24,582007992823<text:s/></text:p>
          </table:table-cell>
          <table:table-cell office:value-type="currency" office:value="30.14" table:formula="of:=ROUND([.E803]*(1+[.$G$4]);2)" table:style-name="ce39">
            <text:p><text:s/>R$ 30,14<text:s/></text:p>
          </table:table-cell>
          <table:table-cell office:value-type="currency" office:value="12411.95" table:formula="of:=ROUND([.F803]*[.D803];2)" table:style-name="ce40">
            <text:p><text:s/>R$ 12.411,95<text:s/></text:p>
          </table:table-cell>
          <table:table-cell table:style-name="ce1"/>
          <table:table-cell office:value-type="currency" office:value="12411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4]" table:style-name="ce41">
            <text:p><text:s/>R$ 12.411,95<text:s/></text:p>
          </table:table-cell>
          <table:table-cell office:value-type="currency" office:value="0" table:formula="of:=[.I803]-[.G80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0</text:p>
          </table:table-cell>
          <table:table-cell office:value-type="string" table:style-name="ce141">
            <text:p>ELETRODUTO METÁLICO FLEXÍVEL COM CAPA EM PVC DE 1 1/4''</text:p>
          </table:table-cell>
          <table:table-cell office:value-type="string" table:style-name="ce36">
            <text:p>M</text:p>
          </table:table-cell>
          <table:table-cell office:value-type="float" office:value="3.7800000000000011" table:style-name="ce91">
            <text:p>3,78</text:p>
          </table:table-cell>
          <table:table-cell office:value-type="currency" office:value="34.1489274936791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5]" table:style-name="ce38">
            <text:p><text:s/>R$ 34,148927493679<text:s/></text:p>
          </table:table-cell>
          <table:table-cell office:value-type="currency" office:value="41.87" table:formula="of:=ROUND([.E804]*(1+[.$G$4]);2)" table:style-name="ce39">
            <text:p><text:s/>R$ 41,87<text:s/></text:p>
          </table:table-cell>
          <table:table-cell office:value-type="currency" office:value="158.27000000000001" table:formula="of:=ROUND([.F804]*[.D804];2)" table:style-name="ce40">
            <text:p><text:s/>R$ 158,27<text:s/></text:p>
          </table:table-cell>
          <table:table-cell table:style-name="ce1"/>
          <table:table-cell office:value-type="currency" office:value="158.27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5]" table:style-name="ce41">
            <text:p><text:s/>R$ 158,27<text:s/></text:p>
          </table:table-cell>
          <table:table-cell office:value-type="currency" office:value="0" table:formula="of:=[.I804]-[.G80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1</text:p>
          </table:table-cell>
          <table:table-cell office:value-type="string" table:style-name="ce141">
            <text:p>ELETRODUTO METÁLICO FLEXÍVEL COM CAPA EM PVC DE 1 1/2''</text:p>
          </table:table-cell>
          <table:table-cell office:value-type="string" table:style-name="ce36">
            <text:p>M</text:p>
          </table:table-cell>
          <table:table-cell office:value-type="float" office:value="221.29" table:style-name="ce91">
            <text:p>221,29</text:p>
          </table:table-cell>
          <table:table-cell office:value-type="currency" office:value="35.2336677269390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6]" table:style-name="ce38">
            <text:p><text:s/>R$ 35,233667726939<text:s/></text:p>
          </table:table-cell>
          <table:table-cell office:value-type="currency" office:value="43.2" table:formula="of:=ROUND([.E805]*(1+[.$G$4]);2)" table:style-name="ce39">
            <text:p><text:s/>R$ 43,20<text:s/></text:p>
          </table:table-cell>
          <table:table-cell office:value-type="currency" office:value="9559.73" table:formula="of:=ROUND([.F805]*[.D805];2)" table:style-name="ce40">
            <text:p><text:s/>R$ 9.559,73<text:s/></text:p>
          </table:table-cell>
          <table:table-cell table:style-name="ce1"/>
          <table:table-cell office:value-type="currency" office:value="9559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6]" table:style-name="ce41">
            <text:p><text:s/>R$ 9.559,73<text:s/></text:p>
          </table:table-cell>
          <table:table-cell office:value-type="currency" office:value="0" table:formula="of:=[.I805]-[.G80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2</text:p>
          </table:table-cell>
          <table:table-cell office:value-type="string" table:style-name="ce141">
            <text:p>ELETRODUTO GALVANIZADO CONFORME NBR13057 - <text:s/>3/4´ COM ACESSÓRIOS</text:p>
          </table:table-cell>
          <table:table-cell office:value-type="string" table:style-name="ce36">
            <text:p>M</text:p>
          </table:table-cell>
          <table:table-cell office:value-type="float" office:value="602.77" table:style-name="ce91">
            <text:p>602,77</text:p>
          </table:table-cell>
          <table:table-cell office:value-type="currency" office:value="36.8648560476307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7]" table:style-name="ce38">
            <text:p><text:s/>R$ 36,864856047631<text:s/></text:p>
          </table:table-cell>
          <table:table-cell office:value-type="currency" office:value="45.2" table:formula="of:=ROUND([.E806]*(1+[.$G$4]);2)" table:style-name="ce39">
            <text:p><text:s/>R$ 45,20<text:s/></text:p>
          </table:table-cell>
          <table:table-cell office:value-type="currency" office:value="27245.200000000001" table:formula="of:=ROUND([.F806]*[.D806];2)" table:style-name="ce40">
            <text:p><text:s/>R$ 27.245,20<text:s/></text:p>
          </table:table-cell>
          <table:table-cell table:style-name="ce1"/>
          <table:table-cell office:value-type="currency" office:value="27245.2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7]" table:style-name="ce41">
            <text:p><text:s/>R$ 27.245,20<text:s/></text:p>
          </table:table-cell>
          <table:table-cell office:value-type="currency" office:value="0" table:formula="of:=[.I806]-[.G80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3</text:p>
          </table:table-cell>
          <table:table-cell office:value-type="string" table:style-name="ce141">
            <text:p>ELETRODUTO GALVANIZADO CONFORME NBR13057 - <text:s/>1´ COM ACESSÓRIOS</text:p>
          </table:table-cell>
          <table:table-cell office:value-type="string" table:style-name="ce36">
            <text:p>M</text:p>
          </table:table-cell>
          <table:table-cell office:value-type="float" office:value="83.679999999999993" table:style-name="ce91">
            <text:p>83,68</text:p>
          </table:table-cell>
          <table:table-cell office:value-type="currency" office:value="44.2378272571568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8]" table:style-name="ce38">
            <text:p><text:s/>R$ 44,237827257157<text:s/></text:p>
          </table:table-cell>
          <table:table-cell office:value-type="currency" office:value="54.24" table:formula="of:=ROUND([.E807]*(1+[.$G$4]);2)" table:style-name="ce39">
            <text:p><text:s/>R$ 54,24<text:s/></text:p>
          </table:table-cell>
          <table:table-cell office:value-type="currency" office:value="4538.8" table:formula="of:=ROUND([.F807]*[.D807];2)" table:style-name="ce40">
            <text:p><text:s/>R$ 4.538,80<text:s/></text:p>
          </table:table-cell>
          <table:table-cell table:style-name="ce1"/>
          <table:table-cell office:value-type="currency" office:value="4538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8]" table:style-name="ce41">
            <text:p><text:s/>R$ 4.538,80<text:s/></text:p>
          </table:table-cell>
          <table:table-cell office:value-type="currency" office:value="0" table:formula="of:=[.I807]-[.G80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4</text:p>
          </table:table-cell>
          <table:table-cell office:value-type="string" table:style-name="ce141">
            <text:p>ELETRODUTO GALVANIZADO CONFORME NBR13057 - <text:s/>1 1/4´ COM ACESSÓRIOS</text:p>
          </table:table-cell>
          <table:table-cell office:value-type="string" table:style-name="ce36">
            <text:p>M</text:p>
          </table:table-cell>
          <table:table-cell office:value-type="float" office:value="7.11" table:style-name="ce91">
            <text:p>7,11</text:p>
          </table:table-cell>
          <table:table-cell office:value-type="currency" office:value="56.3820243047059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09]" table:style-name="ce38">
            <text:p><text:s/>R$ 56,382024304706<text:s/></text:p>
          </table:table-cell>
          <table:table-cell office:value-type="currency" office:value="69.13" table:formula="of:=ROUND([.E808]*(1+[.$G$4]);2)" table:style-name="ce39">
            <text:p><text:s/>R$ 69,13<text:s/></text:p>
          </table:table-cell>
          <table:table-cell office:value-type="currency" office:value="491.51" table:formula="of:=ROUND([.F808]*[.D808];2)" table:style-name="ce40">
            <text:p><text:s/>R$ 491,51<text:s/></text:p>
          </table:table-cell>
          <table:table-cell table:style-name="ce1"/>
          <table:table-cell office:value-type="currency" office:value="491.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09]" table:style-name="ce41">
            <text:p><text:s/>R$ 491,51<text:s/></text:p>
          </table:table-cell>
          <table:table-cell office:value-type="currency" office:value="0" table:formula="of:=[.I808]-[.G80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5</text:p>
          </table:table-cell>
          <table:table-cell office:value-type="string" table:style-name="ce141">
            <text:p>ELETRODUTO GALVANIZADO CONFORME NBR13057 - <text:s/>1 1/2´ COM ACESSÓRIOS</text:p>
          </table:table-cell>
          <table:table-cell office:value-type="string" table:style-name="ce36">
            <text:p>M</text:p>
          </table:table-cell>
          <table:table-cell office:value-type="float" office:value="4.6499999999999986" table:style-name="ce91">
            <text:p>4,65</text:p>
          </table:table-cell>
          <table:table-cell office:value-type="currency" office:value="65.4840551341652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0]" table:style-name="ce38">
            <text:p><text:s/>R$ 65,484055134165<text:s/></text:p>
          </table:table-cell>
          <table:table-cell office:value-type="currency" office:value="80.290000000000006" table:formula="of:=ROUND([.E809]*(1+[.$G$4]);2)" table:style-name="ce39">
            <text:p><text:s/>R$ 80,29<text:s/></text:p>
          </table:table-cell>
          <table:table-cell office:value-type="currency" office:value="373.35" table:formula="of:=ROUND([.F809]*[.D809];2)" table:style-name="ce40">
            <text:p><text:s/>R$ 373,35<text:s/></text:p>
          </table:table-cell>
          <table:table-cell table:style-name="ce1"/>
          <table:table-cell office:value-type="currency" office:value="373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0]" table:style-name="ce41">
            <text:p><text:s/>R$ 373,35<text:s/></text:p>
          </table:table-cell>
          <table:table-cell office:value-type="currency" office:value="0" table:formula="of:=[.I809]-[.G80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1.16</text:p>
          </table:table-cell>
          <table:table-cell office:value-type="string" table:style-name="ce141">
            <text:p>ELETRODUTO GALVANIZADO A QUENTE CONFORME NBR5598 - 4´ COM ACESSÓRIOS</text:p>
          </table:table-cell>
          <table:table-cell office:value-type="string" table:style-name="ce36">
            <text:p>M</text:p>
          </table:table-cell>
          <table:table-cell office:value-type="float" office:value="36.799999999999997" table:style-name="ce91">
            <text:p>36,80</text:p>
          </table:table-cell>
          <table:table-cell office:value-type="currency" office:value="202.642525079520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1]" table:style-name="ce38">
            <text:p><text:s/>R$ 202,642525079520<text:s/></text:p>
          </table:table-cell>
          <table:table-cell office:value-type="currency" office:value="248.46" table:formula="of:=ROUND([.E810]*(1+[.$G$4]);2)" table:style-name="ce39">
            <text:p><text:s/>R$ 248,46<text:s/></text:p>
          </table:table-cell>
          <table:table-cell office:value-type="currency" office:value="9143.33" table:formula="of:=ROUND([.F810]*[.D810];2)" table:style-name="ce40">
            <text:p><text:s/>R$ 9.143,33<text:s/></text:p>
          </table:table-cell>
          <table:table-cell table:style-name="ce1"/>
          <table:table-cell office:value-type="currency" office:value="9143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1]" table:style-name="ce41">
            <text:p><text:s/>R$ 9.143,33<text:s/></text:p>
          </table:table-cell>
          <table:table-cell office:value-type="currency" office:value="0" table:formula="of:=[.I810]-[.G81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2</text:p>
          </table:table-cell>
          <table:table-cell office:value-type="string" table:style-name="ce140">
            <text:p>CAIX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2]" table:style-name="ce41">
            <text:p><text:s/>R$ -<text:s text:c="3"/></text:p>
          </table:table-cell>
          <table:table-cell office:value-type="currency" office:value="0" table:formula="of:=[.I811]-[.G81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2.01</text:p>
          </table:table-cell>
          <table:table-cell office:value-type="string" table:style-name="ce141">
            <text:p>CAIXA EM PVC DE 4´ X 2´</text:p>
          </table:table-cell>
          <table:table-cell office:value-type="string" table:style-name="ce36">
            <text:p>UN</text:p>
          </table:table-cell>
          <table:table-cell office:value-type="float" office:value="488" table:style-name="ce91">
            <text:p>488,00</text:p>
          </table:table-cell>
          <table:table-cell office:value-type="currency" office:value="13.4736155289128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3]" table:style-name="ce38">
            <text:p><text:s/>R$ 13,473615528913<text:s/></text:p>
          </table:table-cell>
          <table:table-cell office:value-type="currency" office:value="16.52" table:formula="of:=ROUND([.E812]*(1+[.$G$4]);2)" table:style-name="ce39">
            <text:p><text:s/>R$ 16,52<text:s/></text:p>
          </table:table-cell>
          <table:table-cell office:value-type="currency" office:value="8061.76" table:formula="of:=ROUND([.F812]*[.D812];2)" table:style-name="ce40">
            <text:p><text:s/>R$ 8.061,76<text:s/></text:p>
          </table:table-cell>
          <table:table-cell table:style-name="ce1"/>
          <table:table-cell office:value-type="currency" office:value="8061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3]" table:style-name="ce41">
            <text:p><text:s/>R$ 8.061,76<text:s/></text:p>
          </table:table-cell>
          <table:table-cell office:value-type="currency" office:value="0" table:formula="of:=[.I812]-[.G81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2.02</text:p>
          </table:table-cell>
          <table:table-cell office:value-type="string" table:style-name="ce141">
            <text:p>CAIXA DE PASSAGEM EM CHAPA, COM TAMPA PARAFUSADA, 100 X 100 X 80 MM</text:p>
          </table:table-cell>
          <table:table-cell office:value-type="string" table:style-name="ce36">
            <text:p>UN</text:p>
          </table:table-cell>
          <table:table-cell office:value-type="float" office:value="77" table:style-name="ce91">
            <text:p>77,00</text:p>
          </table:table-cell>
          <table:table-cell office:value-type="currency" office:value="24.9571813065818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4]" table:style-name="ce38">
            <text:p><text:s/>R$ 24,957181306582<text:s/></text:p>
          </table:table-cell>
          <table:table-cell office:value-type="currency" office:value="30.6" table:formula="of:=ROUND([.E813]*(1+[.$G$4]);2)" table:style-name="ce39">
            <text:p><text:s/>R$ 30,60<text:s/></text:p>
          </table:table-cell>
          <table:table-cell office:value-type="currency" office:value="2356.1999999999998" table:formula="of:=ROUND([.F813]*[.D813];2)" table:style-name="ce40">
            <text:p><text:s/>R$ 2.356,20<text:s/></text:p>
          </table:table-cell>
          <table:table-cell table:style-name="ce1"/>
          <table:table-cell office:value-type="currency" office:value="2356.1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4]" table:style-name="ce41">
            <text:p><text:s/>R$ 2.356,20<text:s/></text:p>
          </table:table-cell>
          <table:table-cell office:value-type="currency" office:value="0" table:formula="of:=[.I813]-[.G81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2.03</text:p>
          </table:table-cell>
          <table:table-cell office:value-type="string" table:style-name="ce141">
            <text:p>CAIXA DE PASSAGEM EM CHAPA, COM TAMPA PARAFUSADA, 150 X 150 X 80 MM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26.5802136856700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5]" table:style-name="ce38">
            <text:p><text:s/>R$ 26,580213685670<text:s/></text:p>
          </table:table-cell>
          <table:table-cell office:value-type="currency" office:value="32.590000000000003" table:formula="of:=ROUND([.E814]*(1+[.$G$4]);2)" table:style-name="ce39">
            <text:p><text:s/>R$ 32,59<text:s/></text:p>
          </table:table-cell>
          <table:table-cell office:value-type="currency" office:value="97.77" table:formula="of:=ROUND([.F814]*[.D814];2)" table:style-name="ce40">
            <text:p><text:s/>R$ 97,77<text:s/></text:p>
          </table:table-cell>
          <table:table-cell table:style-name="ce1"/>
          <table:table-cell office:value-type="currency" office:value="97.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5]" table:style-name="ce41">
            <text:p><text:s/>R$ 97,77<text:s/></text:p>
          </table:table-cell>
          <table:table-cell office:value-type="currency" office:value="0" table:formula="of:=[.I814]-[.G81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2.04</text:p>
          </table:table-cell>
          <table:table-cell office:value-type="string" table:style-name="ce141">
            <text:p>CAIXA DE PASSAGEM EM CHAPA, COM TAMPA PARAFUSADA, 200 X 200 X 100 MM</text:p>
          </table:table-cell>
          <table:table-cell office:value-type="string" table:style-name="ce36">
            <text:p>UN</text:p>
          </table:table-cell>
          <table:table-cell office:value-type="float" office:value="5" table:style-name="ce91">
            <text:p>5,00</text:p>
          </table:table-cell>
          <table:table-cell office:value-type="currency" office:value="35.5762172742843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6]" table:style-name="ce38">
            <text:p><text:s/>R$ 35,576217274284<text:s/></text:p>
          </table:table-cell>
          <table:table-cell office:value-type="currency" office:value="43.62" table:formula="of:=ROUND([.E815]*(1+[.$G$4]);2)" table:style-name="ce39">
            <text:p><text:s/>R$ 43,62<text:s/></text:p>
          </table:table-cell>
          <table:table-cell office:value-type="currency" office:value="218.1" table:formula="of:=ROUND([.F815]*[.D815];2)" table:style-name="ce40">
            <text:p><text:s/>R$ 218,10<text:s/></text:p>
          </table:table-cell>
          <table:table-cell table:style-name="ce1"/>
          <table:table-cell office:value-type="currency" office:value="218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6]" table:style-name="ce41">
            <text:p><text:s/>R$ 218,10<text:s/></text:p>
          </table:table-cell>
          <table:table-cell office:value-type="currency" office:value="0" table:formula="of:=[.I815]-[.G8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2.05</text:p>
          </table:table-cell>
          <table:table-cell office:value-type="string" table:style-name="ce141">
            <text:p>CAIXA DE DERIVAÇÃO OU PASSAGEM, PARA CRUZAMENTO DE DUTO, MEDINDO 4 X 25 X 70 MM, SEM CRUZADORA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50.3710953429573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7]" table:style-name="ce38">
            <text:p><text:s/>R$ 50,371095342957<text:s/></text:p>
          </table:table-cell>
          <table:table-cell office:value-type="currency" office:value="61.76" table:formula="of:=ROUND([.E816]*(1+[.$G$4]);2)" table:style-name="ce39">
            <text:p><text:s/>R$ 61,76<text:s/></text:p>
          </table:table-cell>
          <table:table-cell office:value-type="currency" office:value="185.28" table:formula="of:=ROUND([.F816]*[.D816];2)" table:style-name="ce40">
            <text:p><text:s/>R$ 185,28<text:s/></text:p>
          </table:table-cell>
          <table:table-cell table:style-name="ce1"/>
          <table:table-cell office:value-type="currency" office:value="185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7]" table:style-name="ce41">
            <text:p><text:s/>R$ 185,28<text:s/></text:p>
          </table:table-cell>
          <table:table-cell office:value-type="currency" office:value="0" table:formula="of:=[.I816]-[.G81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2.06</text:p>
          </table:table-cell>
          <table:table-cell office:value-type="string" table:style-name="ce141">
            <text:p>CAIXA DE PASSAGEM PARA CONDICIONAMENTO DE AR TIPO SPLIT, COM SAÍDA DE DRENO ÚNICO NA VERTICAL - 39 X 22 X 6 C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4.4506973330070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8]" table:style-name="ce38">
            <text:p><text:s/>R$ 34,450697333007<text:s/></text:p>
          </table:table-cell>
          <table:table-cell office:value-type="currency" office:value="42.24" table:formula="of:=ROUND([.E817]*(1+[.$G$4]);2)" table:style-name="ce39">
            <text:p><text:s/>R$ 42,24<text:s/></text:p>
          </table:table-cell>
          <table:table-cell office:value-type="currency" office:value="42.24" table:formula="of:=ROUND([.F817]*[.D817];2)" table:style-name="ce40">
            <text:p><text:s/>R$ 42,24<text:s/></text:p>
          </table:table-cell>
          <table:table-cell table:style-name="ce1"/>
          <table:table-cell office:value-type="currency" office:value="42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8]" table:style-name="ce41">
            <text:p><text:s/>R$ 42,24<text:s/></text:p>
          </table:table-cell>
          <table:table-cell office:value-type="currency" office:value="0" table:formula="of:=[.I817]-[.G817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2.07</text:p>
          </table:table-cell>
          <table:table-cell office:value-type="string" table:style-name="ce141">
            <text:p>CAIXA DE PASSAGEM ENTERRADA RETANGULAR EM CONCRETO PRÉ-MOLDADO, FUNDO COM BRITA, TAMPA EM CONCRETO PRÉ-MOLDADO, DIMENSÕES INTERNAS: 0,3X0,3X0,3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5" table:style-name="ce91">
            <text:p>5,00</text:p>
          </table:table-cell>
          <table:table-cell office:value-type="currency" office:value="211.010521164668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19]" table:style-name="ce38">
            <text:p><text:s/>R$ 211,010521164668<text:s/></text:p>
          </table:table-cell>
          <table:table-cell office:value-type="currency" office:value="258.72000000000003" table:formula="of:=ROUND([.E818]*(1+[.$G$4]);2)" table:style-name="ce39">
            <text:p><text:s/>R$ 258,72<text:s/></text:p>
          </table:table-cell>
          <table:table-cell office:value-type="currency" office:value="1293.5999999999999" table:formula="of:=ROUND([.F818]*[.D818];2)" table:style-name="ce40">
            <text:p><text:s/>R$ 1.293,60<text:s/></text:p>
          </table:table-cell>
          <table:table-cell table:style-name="ce1"/>
          <table:table-cell office:value-type="currency" office:value="1293.599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19]" table:style-name="ce41">
            <text:p><text:s/>R$ 1.293,60<text:s/></text:p>
          </table:table-cell>
          <table:table-cell office:value-type="currency" office:value="0" table:formula="of:=[.I818]-[.G818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2.08</text:p>
          </table:table-cell>
          <table:table-cell office:value-type="string" table:style-name="ce141">
            <text:p>CAIXA DE PASSAGEM ENTERRADA RETANGULAR EM CONCRETO PRÉ-MOLDADO, FUNDO COM BRITA, TAMPA EM FERRO FUNDIDO, DIMENSÕES INTERNAS: 0,4X0,4X0,4 M - INCLUSIVE ESCAVAÇÃO <text:s/>E REATERRO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32.321996574504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0]" table:style-name="ce38">
            <text:p><text:s/>R$ 332,321996574505<text:s/></text:p>
          </table:table-cell>
          <table:table-cell office:value-type="currency" office:value="407.46" table:formula="of:=ROUND([.E819]*(1+[.$G$4]);2)" table:style-name="ce39">
            <text:p><text:s/>R$ 407,46<text:s/></text:p>
          </table:table-cell>
          <table:table-cell office:value-type="currency" office:value="407.46" table:formula="of:=ROUND([.F819]*[.D819];2)" table:style-name="ce40">
            <text:p><text:s/>R$ 407,46<text:s/></text:p>
          </table:table-cell>
          <table:table-cell table:style-name="ce1"/>
          <table:table-cell office:value-type="currency" office:value="407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0]" table:style-name="ce41">
            <text:p><text:s/>R$ 407,46<text:s/></text:p>
          </table:table-cell>
          <table:table-cell office:value-type="currency" office:value="0" table:formula="of:=[.I819]-[.G81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2.09</text:p>
          </table:table-cell>
          <table:table-cell office:value-type="string" table:style-name="ce141">
            <text:p>CAIXA DE PASSAGEM ENTERRADA RETANGULAR EM CONCRETO PRÉ-MOLDADO, FUNDO COM BRITA, TAMPA EM FERRO FUNDIDO, DIMENSÕES INTERNAS: 0,6X0,6X0,5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668.069488622461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1]" table:style-name="ce38">
            <text:p><text:s/>R$ 668,069488622461<text:s/></text:p>
          </table:table-cell>
          <table:table-cell office:value-type="currency" office:value="819.12" table:formula="of:=ROUND([.E820]*(1+[.$G$4]);2)" table:style-name="ce39">
            <text:p><text:s/>R$ 819,12<text:s/></text:p>
          </table:table-cell>
          <table:table-cell office:value-type="currency" office:value="8191.2" table:formula="of:=ROUND([.F820]*[.D820];2)" table:style-name="ce40">
            <text:p><text:s/>R$ 8.191,20<text:s/></text:p>
          </table:table-cell>
          <table:table-cell table:style-name="ce1"/>
          <table:table-cell office:value-type="currency" office:value="8191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1]" table:style-name="ce41">
            <text:p><text:s/>R$ 8.191,20<text:s/></text:p>
          </table:table-cell>
          <table:table-cell office:value-type="currency" office:value="0" table:formula="of:=[.I820]-[.G820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2.10</text:p>
          </table:table-cell>
          <table:table-cell office:value-type="string" table:style-name="ce141">
            <text:p>CAIXA DE PASSAGEM ENTERRADA RETANGULAR EM CONCRETO PRÉ-MOLDADO, FUNDO COM BRITA, TAMPA EM CONCRETO PRÉ-MOLDADO, DIMENSÕES INTERNAS: 0,8X0,8X1,2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138.75703449963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2]" table:style-name="ce38">
            <text:p><text:s/>R$ 2.138,757034499630<text:s/></text:p>
          </table:table-cell>
          <table:table-cell office:value-type="currency" office:value="2622.33" table:formula="of:=ROUND([.E821]*(1+[.$G$4]);2)" table:style-name="ce39">
            <text:p><text:s/>R$ 2.622,33<text:s/></text:p>
          </table:table-cell>
          <table:table-cell office:value-type="currency" office:value="2622.33" table:formula="of:=ROUND([.F821]*[.D821];2)" table:style-name="ce40">
            <text:p><text:s/>R$ 2.622,33<text:s/></text:p>
          </table:table-cell>
          <table:table-cell table:style-name="ce1"/>
          <table:table-cell office:value-type="currency" office:value="2622.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2]" table:style-name="ce41">
            <text:p><text:s/>R$ 2.622,33<text:s/></text:p>
          </table:table-cell>
          <table:table-cell office:value-type="currency" office:value="0" table:formula="of:=[.I821]-[.G82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3</text:p>
          </table:table-cell>
          <table:table-cell office:value-type="string" table:style-name="ce140">
            <text:p>ELETROCALH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3]" table:style-name="ce41">
            <text:p><text:s/>R$ -<text:s text:c="3"/></text:p>
          </table:table-cell>
          <table:table-cell office:value-type="currency" office:value="0" table:formula="of:=[.I822]-[.G82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3.01</text:p>
          </table:table-cell>
          <table:table-cell office:value-type="string" table:style-name="ce141">
            <text:p>PERFILADO LISO 38 X 38 MM - COM ACESSÓRIOS</text:p>
          </table:table-cell>
          <table:table-cell office:value-type="string" table:style-name="ce36">
            <text:p>M</text:p>
          </table:table-cell>
          <table:table-cell office:value-type="float" office:value="2338.4499999999998" table:style-name="ce91">
            <text:p>2.338,45</text:p>
          </table:table-cell>
          <table:table-cell office:value-type="currency" office:value="38.0311556969252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4]" table:style-name="ce38">
            <text:p><text:s/>R$ 38,031155696925<text:s/></text:p>
          </table:table-cell>
          <table:table-cell office:value-type="currency" office:value="46.63" table:formula="of:=ROUND([.E823]*(1+[.$G$4]);2)" table:style-name="ce39">
            <text:p><text:s/>R$ 46,63<text:s/></text:p>
          </table:table-cell>
          <table:table-cell office:value-type="currency" office:value="109041.92" table:formula="of:=ROUND([.F823]*[.D823];2)" table:style-name="ce40">
            <text:p><text:s/>R$ 109.041,92<text:s/></text:p>
          </table:table-cell>
          <table:table-cell table:style-name="ce1"/>
          <table:table-cell office:value-type="currency" office:value="109041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4]" table:style-name="ce41">
            <text:p><text:s/>R$ 109.041,92<text:s/></text:p>
          </table:table-cell>
          <table:table-cell office:value-type="currency" office:value="0" table:formula="of:=[.I823]-[.G82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4</text:p>
          </table:table-cell>
          <table:table-cell office:value-type="string" table:style-name="ce140">
            <text:p>INCÊNDI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5]" table:style-name="ce41">
            <text:p><text:s/>R$ -<text:s text:c="3"/></text:p>
          </table:table-cell>
          <table:table-cell office:value-type="currency" office:value="0" table:formula="of:=[.I824]-[.G82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4.01</text:p>
          </table:table-cell>
          <table:table-cell office:value-type="string" table:style-name="ce141">
            <text:p>CABO DE COBRE FLEXÍVEL DE 2 X 2,5 MM², ISOLAMENTO 0,6/1 KV - ISOLAÇÃO HEPR 90°C</text:p>
          </table:table-cell>
          <table:table-cell office:value-type="string" table:style-name="ce36">
            <text:p>M</text:p>
          </table:table-cell>
          <table:table-cell office:value-type="float" office:value="358.75" table:style-name="ce91">
            <text:p>358,75</text:p>
          </table:table-cell>
          <table:table-cell office:value-type="currency" office:value="5.81518636326563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6]" table:style-name="ce38">
            <text:p><text:s/>R$ 5,815186363266<text:s/></text:p>
          </table:table-cell>
          <table:table-cell office:value-type="currency" office:value="7.13" table:formula="of:=ROUND([.E825]*(1+[.$G$4]);2)" table:style-name="ce39">
            <text:p><text:s/>R$ 7,13<text:s/></text:p>
          </table:table-cell>
          <table:table-cell office:value-type="currency" office:value="2557.89" table:formula="of:=ROUND([.F825]*[.D825];2)" table:style-name="ce40">
            <text:p><text:s/>R$ 2.557,89<text:s/></text:p>
          </table:table-cell>
          <table:table-cell table:style-name="ce1"/>
          <table:table-cell office:value-type="currency" office:value="2557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6]" table:style-name="ce41">
            <text:p><text:s/>R$ 2.557,89<text:s/></text:p>
          </table:table-cell>
          <table:table-cell office:value-type="currency" office:value="0" table:formula="of:=[.I825]-[.G82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4.02</text:p>
          </table:table-cell>
          <table:table-cell office:value-type="string" table:style-name="ce141">
            <text:p>ELETRODUTO FLEXÍVEL LISO <text:s/>Ø = 1" </text:p>
          </table:table-cell>
          <table:table-cell office:value-type="string" table:style-name="ce36">
            <text:p>M</text:p>
          </table:table-cell>
          <table:table-cell office:value-type="float" office:value="358.75" table:style-name="ce91">
            <text:p>358,75</text:p>
          </table:table-cell>
          <table:table-cell office:value-type="currency" office:value="3.77620096240110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7]" table:style-name="ce38">
            <text:p><text:s/>R$ 3,776200962401<text:s/></text:p>
          </table:table-cell>
          <table:table-cell office:value-type="currency" office:value="4.63" table:formula="of:=ROUND([.E826]*(1+[.$G$4]);2)" table:style-name="ce39">
            <text:p><text:s/>R$ 4,63<text:s/></text:p>
          </table:table-cell>
          <table:table-cell office:value-type="currency" office:value="1661.01" table:formula="of:=ROUND([.F826]*[.D826];2)" table:style-name="ce40">
            <text:p><text:s/>R$ 1.661,01<text:s/></text:p>
          </table:table-cell>
          <table:table-cell table:style-name="ce1"/>
          <table:table-cell office:value-type="currency" office:value="1661.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7]" table:style-name="ce41">
            <text:p><text:s/>R$ 1.661,01<text:s/></text:p>
          </table:table-cell>
          <table:table-cell office:value-type="currency" office:value="0" table:formula="of:=[.I826]-[.G82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4.03</text:p>
          </table:table-cell>
          <table:table-cell office:value-type="string" table:style-name="ce141">
            <text:p>CAIXA EM PVC DE 4´ X 4´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6.083516842019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8]" table:style-name="ce38">
            <text:p><text:s/>R$ 16,083516842019<text:s/></text:p>
          </table:table-cell>
          <table:table-cell office:value-type="currency" office:value="19.72" table:formula="of:=ROUND([.E827]*(1+[.$G$4]);2)" table:style-name="ce39">
            <text:p><text:s/>R$ 19,72<text:s/></text:p>
          </table:table-cell>
          <table:table-cell office:value-type="currency" office:value="19.72" table:formula="of:=ROUND([.F827]*[.D827];2)" table:style-name="ce40">
            <text:p><text:s/>R$ 19,72<text:s/></text:p>
          </table:table-cell>
          <table:table-cell table:style-name="ce1"/>
          <table:table-cell office:value-type="currency" office:value="19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8]" table:style-name="ce41">
            <text:p><text:s/>R$ 19,72<text:s/></text:p>
          </table:table-cell>
          <table:table-cell office:value-type="currency" office:value="0" table:formula="of:=[.I827]-[.G827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4.04</text:p>
          </table:table-cell>
          <table:table-cell office:value-type="string" table:style-name="ce141">
            <text:p>CAIXA DE PASSAGEM ENTERRADA RETANGULAR EM CONCRETO PRÉ-MOLDADO, FUNDO COM BRITA, TAMPA EM CONCRETO PRÉ-MOLDADO, DIMENSÕES INTERNAS: 0,3X0,3X0,3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211.010521164668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29]" table:style-name="ce38">
            <text:p><text:s/>R$ 211,010521164668<text:s/></text:p>
          </table:table-cell>
          <table:table-cell office:value-type="currency" office:value="258.72000000000003" table:formula="of:=ROUND([.E828]*(1+[.$G$4]);2)" table:style-name="ce39">
            <text:p><text:s/>R$ 258,72<text:s/></text:p>
          </table:table-cell>
          <table:table-cell office:value-type="currency" office:value="1552.32" table:formula="of:=ROUND([.F828]*[.D828];2)" table:style-name="ce40">
            <text:p><text:s/>R$ 1.552,32<text:s/></text:p>
          </table:table-cell>
          <table:table-cell table:style-name="ce1"/>
          <table:table-cell office:value-type="currency" office:value="1552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29]" table:style-name="ce41">
            <text:p><text:s/>R$ 1.552,32<text:s/></text:p>
          </table:table-cell>
          <table:table-cell office:value-type="currency" office:value="0" table:formula="of:=[.I828]-[.G82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4.05</text:p>
          </table:table-cell>
          <table:table-cell office:value-type="string" table:style-name="ce141">
            <text:p>CABO DE COBRE FLEXÍVEL BLINDADO DE 2 X 1,5 MM², ISOLAMENTO 600V, ISOLAÇÃO EM VC/E 105°C - PARA DETECÇÃO DE INCÊNDIO</text:p>
          </table:table-cell>
          <table:table-cell office:value-type="string" table:style-name="ce36">
            <text:p>M</text:p>
          </table:table-cell>
          <table:table-cell office:value-type="float" office:value="717.5" table:style-name="ce91">
            <text:p>717,50</text:p>
          </table:table-cell>
          <table:table-cell office:value-type="currency" office:value="8.29459261071690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0]" table:style-name="ce38">
            <text:p><text:s/>R$ 8,294592610717<text:s/></text:p>
          </table:table-cell>
          <table:table-cell office:value-type="currency" office:value="10.17" table:formula="of:=ROUND([.E829]*(1+[.$G$4]);2)" table:style-name="ce39">
            <text:p><text:s/>R$ 10,17<text:s/></text:p>
          </table:table-cell>
          <table:table-cell office:value-type="currency" office:value="7296.98" table:formula="of:=ROUND([.F829]*[.D829];2)" table:style-name="ce40">
            <text:p><text:s/>R$ 7.296,98<text:s/></text:p>
          </table:table-cell>
          <table:table-cell table:style-name="ce1"/>
          <table:table-cell office:value-type="currency" office:value="7296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0]" table:style-name="ce41">
            <text:p><text:s/>R$ 7.296,98<text:s/></text:p>
          </table:table-cell>
          <table:table-cell office:value-type="currency" office:value="0" table:formula="of:=[.I829]-[.G82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4.06</text:p>
          </table:table-cell>
          <table:table-cell office:value-type="string" table:style-name="ce141">
            <text:p>ACIONADOR MANUAL QUEBRA-VIDRO ENDEREÇÁVEL</text:p>
          </table:table-cell>
          <table:table-cell office:value-type="string" table:style-name="ce36">
            <text:p>UN</text:p>
          </table:table-cell>
          <table:table-cell office:value-type="float" office:value="9" table:style-name="ce91">
            <text:p>9,00</text:p>
          </table:table-cell>
          <table:table-cell office:value-type="currency" office:value="149.873582905146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1]" table:style-name="ce38">
            <text:p><text:s/>R$ 149,873582905146<text:s/></text:p>
          </table:table-cell>
          <table:table-cell office:value-type="currency" office:value="183.76" table:formula="of:=ROUND([.E830]*(1+[.$G$4]);2)" table:style-name="ce39">
            <text:p><text:s/>R$ 183,76<text:s/></text:p>
          </table:table-cell>
          <table:table-cell office:value-type="currency" office:value="1653.84" table:formula="of:=ROUND([.F830]*[.D830];2)" table:style-name="ce40">
            <text:p><text:s/>R$ 1.653,84<text:s/></text:p>
          </table:table-cell>
          <table:table-cell table:style-name="ce1"/>
          <table:table-cell office:value-type="currency" office:value="1653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1]" table:style-name="ce41">
            <text:p><text:s/>R$ 1.653,84<text:s/></text:p>
          </table:table-cell>
          <table:table-cell office:value-type="currency" office:value="0" table:formula="of:=[.I830]-[.G83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4.07</text:p>
          </table:table-cell>
          <table:table-cell office:value-type="string" table:style-name="ce141">
            <text:p>SIRENE AUDIOVISUAL TIPO ENDEREÇÁVEL</text:p>
          </table:table-cell>
          <table:table-cell office:value-type="string" table:style-name="ce36">
            <text:p>UN</text:p>
          </table:table-cell>
          <table:table-cell office:value-type="float" office:value="9" table:style-name="ce91">
            <text:p>9,00</text:p>
          </table:table-cell>
          <table:table-cell office:value-type="currency" office:value="255.256504363428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2]" table:style-name="ce38">
            <text:p><text:s/>R$ 255,256504363429<text:s/></text:p>
          </table:table-cell>
          <table:table-cell office:value-type="currency" office:value="312.97000000000003" table:formula="of:=ROUND([.E831]*(1+[.$G$4]);2)" table:style-name="ce39">
            <text:p><text:s/>R$ 312,97<text:s/></text:p>
          </table:table-cell>
          <table:table-cell office:value-type="currency" office:value="2816.73" table:formula="of:=ROUND([.F831]*[.D831];2)" table:style-name="ce40">
            <text:p><text:s/>R$ 2.816,73<text:s/></text:p>
          </table:table-cell>
          <table:table-cell table:style-name="ce1"/>
          <table:table-cell office:value-type="currency" office:value="2816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2]" table:style-name="ce41">
            <text:p><text:s/>R$ 2.816,73<text:s/></text:p>
          </table:table-cell>
          <table:table-cell office:value-type="currency" office:value="0" table:formula="of:=[.I831]-[.G83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4.08</text:p>
          </table:table-cell>
          <table:table-cell office:value-type="string" table:style-name="ce141">
            <text:p>BOTOEIRA PARA ACIONAMENTO DE BOMBA DE INCÊNDIO TIPO QUEBRA-VIDRO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64.9376070467335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3]" table:style-name="ce38">
            <text:p><text:s/>R$ 64,937607046734<text:s/></text:p>
          </table:table-cell>
          <table:table-cell office:value-type="currency" office:value="79.62" table:formula="of:=ROUND([.E832]*(1+[.$G$4]);2)" table:style-name="ce39">
            <text:p><text:s/>R$ 79,62<text:s/></text:p>
          </table:table-cell>
          <table:table-cell office:value-type="currency" office:value="159.24" table:formula="of:=ROUND([.F832]*[.D832];2)" table:style-name="ce40">
            <text:p><text:s/>R$ 159,24<text:s/></text:p>
          </table:table-cell>
          <table:table-cell table:style-name="ce1"/>
          <table:table-cell office:value-type="currency" office:value="159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3]" table:style-name="ce41">
            <text:p><text:s/>R$ 159,24<text:s/></text:p>
          </table:table-cell>
          <table:table-cell office:value-type="currency" office:value="0" table:formula="of:=[.I832]-[.G83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4.09</text:p>
          </table:table-cell>
          <table:table-cell office:value-type="string" table:style-name="ce141">
            <text:p>CENTRAL DE DETECÇÃO E ALARME DE INCÊNDIO COMPLETA, AUTONOMIA DE 1 HORA PARA 12 LAÇOS, 220 V/12 V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631.326971698882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4]" table:style-name="ce38">
            <text:p><text:s/>R$ 631,326971698883<text:s/></text:p>
          </table:table-cell>
          <table:table-cell office:value-type="currency" office:value="774.07" table:formula="of:=ROUND([.E833]*(1+[.$G$4]);2)" table:style-name="ce39">
            <text:p><text:s/>R$ 774,07<text:s/></text:p>
          </table:table-cell>
          <table:table-cell office:value-type="currency" office:value="774.07" table:formula="of:=ROUND([.F833]*[.D833];2)" table:style-name="ce40">
            <text:p><text:s/>R$ 774,07<text:s/></text:p>
          </table:table-cell>
          <table:table-cell table:style-name="ce1"/>
          <table:table-cell office:value-type="currency" office:value="774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4]" table:style-name="ce41">
            <text:p><text:s/>R$ 774,07<text:s/></text:p>
          </table:table-cell>
          <table:table-cell office:value-type="currency" office:value="0" table:formula="of:=[.I833]-[.G83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5</text:p>
          </table:table-cell>
          <table:table-cell office:value-type="string" table:style-name="ce140">
            <text:p>CONDUTO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5]" table:style-name="ce41">
            <text:p><text:s/>R$ -<text:s text:c="3"/></text:p>
          </table:table-cell>
          <table:table-cell office:value-type="currency" office:value="0" table:formula="of:=[.I834]-[.G83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5.01</text:p>
          </table:table-cell>
          <table:table-cell office:value-type="string" table:style-name="ce141">
            <text:p>CABO DE COBRE FLEXÍVEL ISOLADO, 2,5 MM², ANTI-CHAMA 450/750 V, PARA CIRCUITOS TERMINAIS - FORNECIMENTO E INSTALAÇÃO. AF_03/2023</text:p>
          </table:table-cell>
          <table:table-cell office:value-type="string" table:style-name="ce36">
            <text:p>M</text:p>
          </table:table-cell>
          <table:table-cell office:value-type="float" office:value="20615.36" table:style-name="ce91">
            <text:p>20.615,36</text:p>
          </table:table-cell>
          <table:table-cell office:value-type="currency" office:value="4.04534703531522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6]" table:style-name="ce38">
            <text:p><text:s/>R$ 4,045347035315<text:s/></text:p>
          </table:table-cell>
          <table:table-cell office:value-type="currency" office:value="4.96" table:formula="of:=ROUND([.E835]*(1+[.$G$4]);2)" table:style-name="ce39">
            <text:p><text:s/>R$ 4,96<text:s/></text:p>
          </table:table-cell>
          <table:table-cell office:value-type="currency" office:value="102252.19" table:formula="of:=ROUND([.F835]*[.D835];2)" table:style-name="ce40">
            <text:p><text:s/>R$ 102.252,19<text:s/></text:p>
          </table:table-cell>
          <table:table-cell table:style-name="ce1"/>
          <table:table-cell office:value-type="currency" office:value="102252.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6]" table:style-name="ce41">
            <text:p><text:s/>R$ 102.252,19<text:s/></text:p>
          </table:table-cell>
          <table:table-cell office:value-type="currency" office:value="0" table:formula="of:=[.I835]-[.G83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5.02</text:p>
          </table:table-cell>
          <table:table-cell office:value-type="string" table:style-name="ce141">
            <text:p>CABO DE COBRE FLEXÍVEL ISOLADO, 4 MM², ANTI-CHAMA 450/750 V, PARA CIRCUITOS TERMINAIS - FORNECIMENTO E INSTALAÇÃO. AF_03/2023</text:p>
          </table:table-cell>
          <table:table-cell office:value-type="string" table:style-name="ce36">
            <text:p>M</text:p>
          </table:table-cell>
          <table:table-cell office:value-type="float" office:value="14291.76" table:style-name="ce91">
            <text:p>14.291,76</text:p>
          </table:table-cell>
          <table:table-cell office:value-type="currency" office:value="6.13326808580050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7]" table:style-name="ce38">
            <text:p><text:s/>R$ 6,133268085801<text:s/></text:p>
          </table:table-cell>
          <table:table-cell office:value-type="currency" office:value="7.52" table:formula="of:=ROUND([.E836]*(1+[.$G$4]);2)" table:style-name="ce39">
            <text:p><text:s/>R$ 7,52<text:s/></text:p>
          </table:table-cell>
          <table:table-cell office:value-type="currency" office:value="107474.04" table:formula="of:=ROUND([.F836]*[.D836];2)" table:style-name="ce40">
            <text:p><text:s/>R$ 107.474,04<text:s/></text:p>
          </table:table-cell>
          <table:table-cell table:style-name="ce1"/>
          <table:table-cell office:value-type="currency" office:value="107474.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7]" table:style-name="ce41">
            <text:p><text:s/>R$ 107.474,04<text:s/></text:p>
          </table:table-cell>
          <table:table-cell office:value-type="currency" office:value="0" table:formula="of:=[.I836]-[.G83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5.03</text:p>
          </table:table-cell>
          <table:table-cell office:value-type="string" table:style-name="ce141">
            <text:p>CABO DE COBRE FLEXÍVEL ISOLADO, 6 MM², ANTI-CHAMA 450/750 V, PARA CIRCUITOS TERMINAIS - FORNECIMENTO E INSTALAÇÃO. AF_03/2023</text:p>
          </table:table-cell>
          <table:table-cell office:value-type="string" table:style-name="ce36">
            <text:p>M</text:p>
          </table:table-cell>
          <table:table-cell office:value-type="float" office:value="8.7700000000002092" table:style-name="ce103">
            <text:p>8,77000000000021</text:p>
          </table:table-cell>
          <table:table-cell office:value-type="currency" office:value="8.49849115080336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8]" table:style-name="ce38">
            <text:p><text:s/>R$ 8,498491150803<text:s/></text:p>
          </table:table-cell>
          <table:table-cell office:value-type="currency" office:value="10.42" table:formula="of:=ROUND([.E837]*(1+[.$G$4]);2)" table:style-name="ce39">
            <text:p><text:s/>R$ 10,42<text:s/></text:p>
          </table:table-cell>
          <table:table-cell office:value-type="currency" office:value="91.38" table:formula="of:=ROUND([.F837]*[.D837];2)" table:style-name="ce40">
            <text:p><text:s/>R$ 91,38<text:s/></text:p>
          </table:table-cell>
          <table:table-cell table:style-name="ce1"/>
          <table:table-cell office:value-type="currency" office:value="91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8]" table:style-name="ce41">
            <text:p><text:s/>R$ 91,38<text:s/></text:p>
          </table:table-cell>
          <table:table-cell office:value-type="currency" office:value="0" table:formula="of:=[.I837]-[.G83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5.04</text:p>
          </table:table-cell>
          <table:table-cell office:value-type="string" table:style-name="ce141">
            <text:p>CABO DE COBRE FLEXÍVEL ISOLADO, 10 MM², ANTI-CHAMA 450/750 V, PARA CIRCUITOS TERMINAIS - FORNECIMENTO E INSTALAÇÃO. AF_03/2023</text:p>
          </table:table-cell>
          <table:table-cell office:value-type="string" table:style-name="ce36">
            <text:p>M</text:p>
          </table:table-cell>
          <table:table-cell office:value-type="float" office:value="452.45" table:style-name="ce91">
            <text:p>452,45</text:p>
          </table:table-cell>
          <table:table-cell office:value-type="currency" office:value="14.9090612511214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39]" table:style-name="ce38">
            <text:p><text:s/>R$ 14,909061251121<text:s/></text:p>
          </table:table-cell>
          <table:table-cell office:value-type="currency" office:value="18.28" table:formula="of:=ROUND([.E838]*(1+[.$G$4]);2)" table:style-name="ce39">
            <text:p><text:s/>R$ 18,28<text:s/></text:p>
          </table:table-cell>
          <table:table-cell office:value-type="currency" office:value="8270.7900000000009" table:formula="of:=ROUND([.F838]*[.D838];2)" table:style-name="ce40">
            <text:p><text:s/>R$ 8.270,79<text:s/></text:p>
          </table:table-cell>
          <table:table-cell table:style-name="ce1"/>
          <table:table-cell office:value-type="currency" office:value="8270.79000000000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39]" table:style-name="ce41">
            <text:p><text:s/>R$ 8.270,79<text:s/></text:p>
          </table:table-cell>
          <table:table-cell office:value-type="currency" office:value="0" table:formula="of:=[.I838]-[.G83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5.05</text:p>
          </table:table-cell>
          <table:table-cell office:value-type="string" table:style-name="ce141">
            <text:p>CABO DE COBRE FLEXÍVEL ISOLADO, 16 MM², ANTI-CHAMA 0,6/1,0 KV, PARA CIRCUITOS TERMINAIS - FORNECIMENTO E INSTALAÇÃO. AF_03/2023</text:p>
          </table:table-cell>
          <table:table-cell office:value-type="string" table:style-name="ce36">
            <text:p>M</text:p>
          </table:table-cell>
          <table:table-cell office:value-type="float" office:value="473.03" table:style-name="ce91">
            <text:p>473,03</text:p>
          </table:table-cell>
          <table:table-cell office:value-type="currency" office:value="22.5185547671478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0]" table:style-name="ce38">
            <text:p><text:s/>R$ 22,518554767148<text:s/></text:p>
          </table:table-cell>
          <table:table-cell office:value-type="currency" office:value="27.61" table:formula="of:=ROUND([.E839]*(1+[.$G$4]);2)" table:style-name="ce39">
            <text:p><text:s/>R$ 27,61<text:s/></text:p>
          </table:table-cell>
          <table:table-cell office:value-type="currency" office:value="13060.36" table:formula="of:=ROUND([.F839]*[.D839];2)" table:style-name="ce40">
            <text:p><text:s/>R$ 13.060,36<text:s/></text:p>
          </table:table-cell>
          <table:table-cell table:style-name="ce1"/>
          <table:table-cell office:value-type="currency" office:value="13060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0]" table:style-name="ce41">
            <text:p><text:s/>R$ 13.060,36<text:s/></text:p>
          </table:table-cell>
          <table:table-cell office:value-type="currency" office:value="0" table:formula="of:=[.I839]-[.G839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06</text:p>
          </table:table-cell>
          <table:table-cell office:value-type="string" table:style-name="ce141">
            <text:p>CABO DE COBRE FLEXÍVEL ISOLADO, 25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652.34" table:style-name="ce91">
            <text:p>652,34</text:p>
          </table:table-cell>
          <table:table-cell office:value-type="currency" office:value="23.4972677595628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1]" table:style-name="ce38">
            <text:p><text:s/>R$ 23,497267759563<text:s/></text:p>
          </table:table-cell>
          <table:table-cell office:value-type="currency" office:value="28.81" table:formula="of:=ROUND([.E840]*(1+[.$G$4]);2)" table:style-name="ce39">
            <text:p><text:s/>R$ 28,81<text:s/></text:p>
          </table:table-cell>
          <table:table-cell office:value-type="currency" office:value="18793.919999999998" table:formula="of:=ROUND([.F840]*[.D840];2)" table:style-name="ce40">
            <text:p><text:s/>R$ 18.793,92<text:s/></text:p>
          </table:table-cell>
          <table:table-cell table:style-name="ce1"/>
          <table:table-cell office:value-type="currency" office:value="18793.91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1]" table:style-name="ce41">
            <text:p><text:s/>R$ 18.793,92<text:s/></text:p>
          </table:table-cell>
          <table:table-cell office:value-type="currency" office:value="0" table:formula="of:=[.I840]-[.G840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07</text:p>
          </table:table-cell>
          <table:table-cell office:value-type="string" table:style-name="ce141">
            <text:p>CABO DE COBRE FLEXÍVEL ISOLADO, 35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223.95" table:style-name="ce91">
            <text:p>223,95</text:p>
          </table:table-cell>
          <table:table-cell office:value-type="currency" office:value="32.2078133920561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2]" table:style-name="ce38">
            <text:p><text:s/>R$ 32,207813392056<text:s/></text:p>
          </table:table-cell>
          <table:table-cell office:value-type="currency" office:value="39.49" table:formula="of:=ROUND([.E841]*(1+[.$G$4]);2)" table:style-name="ce39">
            <text:p><text:s/>R$ 39,49<text:s/></text:p>
          </table:table-cell>
          <table:table-cell office:value-type="currency" office:value="8843.7900000000009" table:formula="of:=ROUND([.F841]*[.D841];2)" table:style-name="ce40">
            <text:p><text:s/>R$ 8.843,79<text:s/></text:p>
          </table:table-cell>
          <table:table-cell table:style-name="ce1"/>
          <table:table-cell office:value-type="currency" office:value="8843.79000000000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2]" table:style-name="ce41">
            <text:p><text:s/>R$ 8.843,79<text:s/></text:p>
          </table:table-cell>
          <table:table-cell office:value-type="currency" office:value="0" table:formula="of:=[.I841]-[.G841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08</text:p>
          </table:table-cell>
          <table:table-cell office:value-type="string" table:style-name="ce141">
            <text:p>CABO DE COBRE FLEXÍVEL ISOLADO, 50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926.22" table:style-name="ce91">
            <text:p>926,22</text:p>
          </table:table-cell>
          <table:table-cell office:value-type="currency" office:value="46.399151782073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3]" table:style-name="ce38">
            <text:p><text:s/>R$ 46,399151782073<text:s/></text:p>
          </table:table-cell>
          <table:table-cell office:value-type="currency" office:value="56.89" table:formula="of:=ROUND([.E842]*(1+[.$G$4]);2)" table:style-name="ce39">
            <text:p><text:s/>R$ 56,89<text:s/></text:p>
          </table:table-cell>
          <table:table-cell office:value-type="currency" office:value="52692.66" table:formula="of:=ROUND([.F842]*[.D842];2)" table:style-name="ce40">
            <text:p><text:s/>R$ 52.692,66<text:s/></text:p>
          </table:table-cell>
          <table:table-cell table:style-name="ce1"/>
          <table:table-cell office:value-type="currency" office:value="52692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3]" table:style-name="ce41">
            <text:p><text:s/>R$ 52.692,66<text:s/></text:p>
          </table:table-cell>
          <table:table-cell office:value-type="currency" office:value="0" table:formula="of:=[.I842]-[.G842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09</text:p>
          </table:table-cell>
          <table:table-cell office:value-type="string" table:style-name="ce141">
            <text:p>CABO DE COBRE FLEXÍVEL ISOLADO, 70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382.35" table:style-name="ce91">
            <text:p>382,35</text:p>
          </table:table-cell>
          <table:table-cell office:value-type="currency" office:value="63.983361879128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4]" table:style-name="ce38">
            <text:p><text:s/>R$ 63,983361879129<text:s/></text:p>
          </table:table-cell>
          <table:table-cell office:value-type="currency" office:value="78.45" table:formula="of:=ROUND([.E843]*(1+[.$G$4]);2)" table:style-name="ce39">
            <text:p><text:s/>R$ 78,45<text:s/></text:p>
          </table:table-cell>
          <table:table-cell office:value-type="currency" office:value="29995.360000000001" table:formula="of:=ROUND([.F843]*[.D843];2)" table:style-name="ce40">
            <text:p><text:s/>R$ 29.995,36<text:s/></text:p>
          </table:table-cell>
          <table:table-cell table:style-name="ce1"/>
          <table:table-cell office:value-type="currency" office:value="29995.36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4]" table:style-name="ce41">
            <text:p><text:s/>R$ 29.995,36<text:s/></text:p>
          </table:table-cell>
          <table:table-cell office:value-type="currency" office:value="0" table:formula="of:=[.I843]-[.G84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10</text:p>
          </table:table-cell>
          <table:table-cell office:value-type="string" table:style-name="ce141">
            <text:p>CABO DE COBRE FLEXÍVEL ISOLADO, 95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600.65" table:style-name="ce91">
            <text:p>600,65</text:p>
          </table:table-cell>
          <table:table-cell office:value-type="currency" office:value="82.57890873501345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5]" table:style-name="ce38">
            <text:p><text:s/>R$ 82,578908735014<text:s/></text:p>
          </table:table-cell>
          <table:table-cell office:value-type="currency" office:value="101.25" table:formula="of:=ROUND([.E844]*(1+[.$G$4]);2)" table:style-name="ce39">
            <text:p><text:s/>R$ 101,25<text:s/></text:p>
          </table:table-cell>
          <table:table-cell office:value-type="currency" office:value="60815.81" table:formula="of:=ROUND([.F844]*[.D844];2)" table:style-name="ce40">
            <text:p><text:s/>R$ 60.815,81<text:s/></text:p>
          </table:table-cell>
          <table:table-cell table:style-name="ce1"/>
          <table:table-cell office:value-type="currency" office:value="60815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5]" table:style-name="ce41">
            <text:p><text:s/>R$ 60.815,81<text:s/></text:p>
          </table:table-cell>
          <table:table-cell office:value-type="currency" office:value="0" table:formula="of:=[.I844]-[.G844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11</text:p>
          </table:table-cell>
          <table:table-cell office:value-type="string" table:style-name="ce141">
            <text:p>CABO DE COBRE FLEXÍVEL ISOLADO, 120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531.79999999999995" table:style-name="ce91">
            <text:p>531,80</text:p>
          </table:table-cell>
          <table:table-cell office:value-type="currency" office:value="107.038577603784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6]" table:style-name="ce38">
            <text:p><text:s/>R$ 107,038577603784<text:s/></text:p>
          </table:table-cell>
          <table:table-cell office:value-type="currency" office:value="131.24" table:formula="of:=ROUND([.E845]*(1+[.$G$4]);2)" table:style-name="ce39">
            <text:p><text:s/>R$ 131,24<text:s/></text:p>
          </table:table-cell>
          <table:table-cell office:value-type="currency" office:value="69793.429999999993" table:formula="of:=ROUND([.F845]*[.D845];2)" table:style-name="ce40">
            <text:p><text:s/>R$ 69.793,43<text:s/></text:p>
          </table:table-cell>
          <table:table-cell table:style-name="ce1"/>
          <table:table-cell office:value-type="currency" office:value="69793.4299999999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6]" table:style-name="ce41">
            <text:p><text:s/>R$ 69.793,43<text:s/></text:p>
          </table:table-cell>
          <table:table-cell office:value-type="currency" office:value="0" table:formula="of:=[.I845]-[.G845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5.12</text:p>
          </table:table-cell>
          <table:table-cell office:value-type="string" table:style-name="ce141">
            <text:p>CABO DE COBRE FLEXÍVEL ISOLADO, 185 MM², ANTI-CHAMA 0,6/1,0 KV, PARA REDE ENTERRADA DE DISTRIBUIÇÃO DE ENERGIA ELÉTRICA - FORNECIMENTO E INSTALAÇÃO. AF_12/2021</text:p>
          </table:table-cell>
          <table:table-cell office:value-type="string" table:style-name="ce36">
            <text:p>M</text:p>
          </table:table-cell>
          <table:table-cell office:value-type="float" office:value="258" table:style-name="ce91">
            <text:p>258,00</text:p>
          </table:table-cell>
          <table:table-cell office:value-type="currency" office:value="158.469945355191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7]" table:style-name="ce38">
            <text:p><text:s/>R$ 158,469945355191<text:s/></text:p>
          </table:table-cell>
          <table:table-cell office:value-type="currency" office:value="194.3" table:formula="of:=ROUND([.E846]*(1+[.$G$4]);2)" table:style-name="ce39">
            <text:p><text:s/>R$ 194,30<text:s/></text:p>
          </table:table-cell>
          <table:table-cell office:value-type="currency" office:value="50129.4" table:formula="of:=ROUND([.F846]*[.D846];2)" table:style-name="ce40">
            <text:p><text:s/>R$ 50.129,40<text:s/></text:p>
          </table:table-cell>
          <table:table-cell table:style-name="ce1"/>
          <table:table-cell office:value-type="currency" office:value="50129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7]" table:style-name="ce41">
            <text:p><text:s/>R$ 50.129,40<text:s/></text:p>
          </table:table-cell>
          <table:table-cell office:value-type="currency" office:value="0" table:formula="of:=[.I846]-[.G84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6</text:p>
          </table:table-cell>
          <table:table-cell office:value-type="string" table:style-name="ce140">
            <text:p>TOMADAS E INTERRUPTORES</text:p>
          </table:table-cell>
          <table:table-cell table:style-name="ce23"/>
          <table:table-cell table:style-name="ce94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8]" table:style-name="ce38">
            <text:p><text:s/>R$ -<text:s text:c="3"/></text:p>
          </table:table-cell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8]" table:style-name="ce41">
            <text:p><text:s/>R$ -<text:s text:c="3"/></text:p>
          </table:table-cell>
          <table:table-cell office:value-type="currency" office:value="0" table:formula="of:=[.I847]-[.G84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6.01</text:p>
          </table:table-cell>
          <table:table-cell office:value-type="string" table:style-name="ce141">
            <text:p>TOMADA BAIXA DE EMBUTIR (1 MÓDULO), 2P+T 10 A, INCLUINDO SUPORTE E PLACA - FORNECIMENTO E INSTALAÇÃO. AF_03/2023</text:p>
          </table:table-cell>
          <table:table-cell office:value-type="string" table:style-name="ce36">
            <text:p>UN</text:p>
          </table:table-cell>
          <table:table-cell office:value-type="float" office:value="253" table:style-name="ce91">
            <text:p>253,00</text:p>
          </table:table-cell>
          <table:table-cell office:value-type="currency" office:value="31.7918603702797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49]" table:style-name="ce38">
            <text:p><text:s/>R$ 31,791860370280<text:s/></text:p>
          </table:table-cell>
          <table:table-cell office:value-type="currency" office:value="38.979999999999997" table:formula="of:=ROUND([.E848]*(1+[.$G$4]);2)" table:style-name="ce39">
            <text:p><text:s/>R$ 38,98<text:s/></text:p>
          </table:table-cell>
          <table:table-cell office:value-type="currency" office:value="9861.94" table:formula="of:=ROUND([.F848]*[.D848];2)" table:style-name="ce40">
            <text:p><text:s/>R$ 9.861,94<text:s/></text:p>
          </table:table-cell>
          <table:table-cell table:style-name="ce1"/>
          <table:table-cell office:value-type="currency" office:value="9861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49]" table:style-name="ce41">
            <text:p><text:s/>R$ 9.861,94<text:s/></text:p>
          </table:table-cell>
          <table:table-cell office:value-type="currency" office:value="0" table:formula="of:=[.I848]-[.G84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6.02</text:p>
          </table:table-cell>
          <table:table-cell office:value-type="string" table:style-name="ce141">
            <text:p>TOMADA MÉDIA DE EMBUTIR (1 MÓDULO), 2P+T 10 A, INCLUINDO SUPORTE E PLACA - FORNECIMENTO E INSTALAÇÃO. AF_03/2023</text:p>
          </table:table-cell>
          <table:table-cell office:value-type="string" table:style-name="ce36">
            <text:p>UN</text:p>
          </table:table-cell>
          <table:table-cell office:value-type="float" office:value="127" table:style-name="ce91">
            <text:p>127,00</text:p>
          </table:table-cell>
          <table:table-cell office:value-type="currency" office:value="36.2857841937851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0]" table:style-name="ce38">
            <text:p><text:s/>R$ 36,285784193785<text:s/></text:p>
          </table:table-cell>
          <table:table-cell office:value-type="currency" office:value="44.49" table:formula="of:=ROUND([.E849]*(1+[.$G$4]);2)" table:style-name="ce39">
            <text:p><text:s/>R$ 44,49<text:s/></text:p>
          </table:table-cell>
          <table:table-cell office:value-type="currency" office:value="5650.23" table:formula="of:=ROUND([.F849]*[.D849];2)" table:style-name="ce40">
            <text:p><text:s/>R$ 5.650,23<text:s/></text:p>
          </table:table-cell>
          <table:table-cell table:style-name="ce1"/>
          <table:table-cell office:value-type="currency" office:value="5650.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0]" table:style-name="ce41">
            <text:p><text:s/>R$ 5.650,23<text:s/></text:p>
          </table:table-cell>
          <table:table-cell office:value-type="currency" office:value="0" table:formula="of:=[.I849]-[.G84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6.03</text:p>
          </table:table-cell>
          <table:table-cell office:value-type="string" table:style-name="ce141">
            <text:p>TOMADA ALTA DE EMBUTIR (1 MÓDULO), 2P+T 10 A, INCLUINDO SUPORTE E PLACA - FORNECIMENTO E INSTALAÇÃO. AF_03/2023</text:p>
          </table:table-cell>
          <table:table-cell office:value-type="string" table:style-name="ce36">
            <text:p>UN</text:p>
          </table:table-cell>
          <table:table-cell office:value-type="float" office:value="14" table:style-name="ce91">
            <text:p>14,00</text:p>
          </table:table-cell>
          <table:table-cell office:value-type="currency" office:value="47.9161569203164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1]" table:style-name="ce38">
            <text:p><text:s/>R$ 47,916156920317<text:s/></text:p>
          </table:table-cell>
          <table:table-cell office:value-type="currency" office:value="58.75" table:formula="of:=ROUND([.E850]*(1+[.$G$4]);2)" table:style-name="ce39">
            <text:p><text:s/>R$ 58,75<text:s/></text:p>
          </table:table-cell>
          <table:table-cell office:value-type="currency" office:value="822.5" table:formula="of:=ROUND([.F850]*[.D850];2)" table:style-name="ce40">
            <text:p><text:s/>R$ 822,50<text:s/></text:p>
          </table:table-cell>
          <table:table-cell table:style-name="ce1"/>
          <table:table-cell office:value-type="currency" office:value="822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1]" table:style-name="ce41">
            <text:p><text:s/>R$ 822,50<text:s/></text:p>
          </table:table-cell>
          <table:table-cell office:value-type="currency" office:value="0" table:formula="of:=[.I850]-[.G85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6.04</text:p>
          </table:table-cell>
          <table:table-cell office:value-type="string" table:style-name="ce141">
            <text:p>TOMADA SIMPLES DE EMBUTIR - PARA PISO</text:p>
          </table:table-cell>
          <table:table-cell office:value-type="string" table:style-name="ce36">
            <text:p>UN</text:p>
          </table:table-cell>
          <table:table-cell office:value-type="float" office:value="27" table:style-name="ce91">
            <text:p>27,00</text:p>
          </table:table-cell>
          <table:table-cell office:value-type="currency" office:value="56.4635837207405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2]" table:style-name="ce38">
            <text:p><text:s/>R$ 56,463583720741<text:s/></text:p>
          </table:table-cell>
          <table:table-cell office:value-type="currency" office:value="69.23" table:formula="of:=ROUND([.E851]*(1+[.$G$4]);2)" table:style-name="ce39">
            <text:p><text:s/>R$ 69,23<text:s/></text:p>
          </table:table-cell>
          <table:table-cell office:value-type="currency" office:value="1869.21" table:formula="of:=ROUND([.F851]*[.D851];2)" table:style-name="ce40">
            <text:p><text:s/>R$ 1.869,21<text:s/></text:p>
          </table:table-cell>
          <table:table-cell table:style-name="ce1"/>
          <table:table-cell office:value-type="currency" office:value="1869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2]" table:style-name="ce41">
            <text:p><text:s/>R$ 1.869,21<text:s/></text:p>
          </table:table-cell>
          <table:table-cell office:value-type="currency" office:value="0" table:formula="of:=[.I851]-[.G85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6.05</text:p>
          </table:table-cell>
          <table:table-cell office:value-type="string" table:style-name="ce141">
            <text:p>VARIADOR DE LUMINOSIDADE ROTATIVO ATÉ 600 W / 220 V, COM PLACA</text:p>
          </table:table-cell>
          <table:table-cell office:value-type="string" table:style-name="ce36">
            <text:p>CJ</text:p>
          </table:table-cell>
          <table:table-cell office:value-type="float" office:value="6" table:style-name="ce91">
            <text:p>6,00</text:p>
          </table:table-cell>
          <table:table-cell office:value-type="currency" office:value="58.2089552238806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3]" table:style-name="ce38">
            <text:p><text:s/>R$ 58,208955223881<text:s/></text:p>
          </table:table-cell>
          <table:table-cell office:value-type="currency" office:value="71.37" table:formula="of:=ROUND([.E852]*(1+[.$G$4]);2)" table:style-name="ce39">
            <text:p><text:s/>R$ 71,37<text:s/></text:p>
          </table:table-cell>
          <table:table-cell office:value-type="currency" office:value="428.22" table:formula="of:=ROUND([.F852]*[.D852];2)" table:style-name="ce40">
            <text:p><text:s/>R$ 428,22<text:s/></text:p>
          </table:table-cell>
          <table:table-cell table:style-name="ce1"/>
          <table:table-cell office:value-type="currency" office:value="428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3]" table:style-name="ce41">
            <text:p><text:s/>R$ 428,22<text:s/></text:p>
          </table:table-cell>
          <table:table-cell office:value-type="currency" office:value="0" table:formula="of:=[.I852]-[.G85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6.06</text:p>
          </table:table-cell>
          <table:table-cell office:value-type="string" table:style-name="ce141">
            <text:p>INTERRUPTOR BIPOLAR (1 MÓDULO), 10A/250V, INCLUINDO SUPORTE E PLACA - FORNECIMENTO E INSTALAÇÃO. AF_03/2023</text:p>
          </table:table-cell>
          <table:table-cell office:value-type="string" table:style-name="ce36">
            <text:p>UN</text:p>
          </table:table-cell>
          <table:table-cell office:value-type="float" office:value="63" table:style-name="ce91">
            <text:p>63,00</text:p>
          </table:table-cell>
          <table:table-cell office:value-type="currency" office:value="49.2292635184732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4]" table:style-name="ce38">
            <text:p><text:s/>R$ 49,229263518473<text:s/></text:p>
          </table:table-cell>
          <table:table-cell office:value-type="currency" office:value="60.36" table:formula="of:=ROUND([.E853]*(1+[.$G$4]);2)" table:style-name="ce39">
            <text:p><text:s/>R$ 60,36<text:s/></text:p>
          </table:table-cell>
          <table:table-cell office:value-type="currency" office:value="3802.68" table:formula="of:=ROUND([.F853]*[.D853];2)" table:style-name="ce40">
            <text:p><text:s/>R$ 3.802,68<text:s/></text:p>
          </table:table-cell>
          <table:table-cell table:style-name="ce1"/>
          <table:table-cell office:value-type="currency" office:value="3802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4]" table:style-name="ce41">
            <text:p><text:s/>R$ 3.802,68<text:s/></text:p>
          </table:table-cell>
          <table:table-cell office:value-type="currency" office:value="0" table:formula="of:=[.I853]-[.G85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6.07</text:p>
          </table:table-cell>
          <table:table-cell office:value-type="string" table:style-name="ce141">
            <text:p>SENSOR DE PRESENÇA PARA TETO, COM FOTOCÉLULA, PARA LÂMPADA QUALQUER</text:p>
          </table:table-cell>
          <table:table-cell office:value-type="string" table:style-name="ce36">
            <text:p>UN</text:p>
          </table:table-cell>
          <table:table-cell office:value-type="float" office:value="9" table:style-name="ce91">
            <text:p>9,00</text:p>
          </table:table-cell>
          <table:table-cell office:value-type="currency" office:value="40.2251039882554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5]" table:style-name="ce38">
            <text:p><text:s/>R$ 40,225103988255<text:s/></text:p>
          </table:table-cell>
          <table:table-cell office:value-type="currency" office:value="49.32" table:formula="of:=ROUND([.E854]*(1+[.$G$4]);2)" table:style-name="ce39">
            <text:p><text:s/>R$ 49,32<text:s/></text:p>
          </table:table-cell>
          <table:table-cell office:value-type="currency" office:value="443.88" table:formula="of:=ROUND([.F854]*[.D854];2)" table:style-name="ce40">
            <text:p><text:s/>R$ 443,88<text:s/></text:p>
          </table:table-cell>
          <table:table-cell table:style-name="ce1"/>
          <table:table-cell office:value-type="currency" office:value="443.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5]" table:style-name="ce41">
            <text:p><text:s/>R$ 443,88<text:s/></text:p>
          </table:table-cell>
          <table:table-cell office:value-type="currency" office:value="0" table:formula="of:=[.I854]-[.G85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6.08</text:p>
          </table:table-cell>
          <table:table-cell office:value-type="string" table:style-name="ce141">
            <text:p>RELÉ FOTOELÉTRICO PARA COMANDO DE ILUMINAÇÃO EXTERNA 1000 W - FORNECIMENTO E INSTALAÇÃO. AF_02/2025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28.2848054807927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6]" table:style-name="ce38">
            <text:p><text:s/>R$ 28,284805480793<text:s/></text:p>
          </table:table-cell>
          <table:table-cell office:value-type="currency" office:value="34.68" table:formula="of:=ROUND([.E855]*(1+[.$G$4]);2)" table:style-name="ce39">
            <text:p><text:s/>R$ 34,68<text:s/></text:p>
          </table:table-cell>
          <table:table-cell office:value-type="currency" office:value="346.8" table:formula="of:=ROUND([.F855]*[.D855];2)" table:style-name="ce40">
            <text:p><text:s/>R$ 346,80<text:s/></text:p>
          </table:table-cell>
          <table:table-cell table:style-name="ce1"/>
          <table:table-cell office:value-type="currency" office:value="346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6]" table:style-name="ce41">
            <text:p><text:s/>R$ 346,80<text:s/></text:p>
          </table:table-cell>
          <table:table-cell office:value-type="currency" office:value="0" table:formula="of:=[.I855]-[.G85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7</text:p>
          </table:table-cell>
          <table:table-cell office:value-type="string" table:style-name="ce140">
            <text:p>DISJUNTO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7]" table:style-name="ce41">
            <text:p><text:s/>R$ -<text:s text:c="3"/></text:p>
          </table:table-cell>
          <table:table-cell office:value-type="currency" office:value="0" table:formula="of:=[.I856]-[.G85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1</text:p>
          </table:table-cell>
          <table:table-cell office:value-type="string" table:style-name="ce141">
            <text:p>DISJUNTOR MONOPOLAR TIPO DIN, CORRENTE NOMINAL DE 16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41" table:style-name="ce91">
            <text:p>41,00</text:p>
          </table:table-cell>
          <table:table-cell office:value-type="currency" office:value="9.22436995351113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8]" table:style-name="ce38">
            <text:p><text:s/>R$ 9,224369953511<text:s/></text:p>
          </table:table-cell>
          <table:table-cell office:value-type="currency" office:value="11.31" table:formula="of:=ROUND([.E857]*(1+[.$G$4]);2)" table:style-name="ce39">
            <text:p><text:s/>R$ 11,31<text:s/></text:p>
          </table:table-cell>
          <table:table-cell office:value-type="currency" office:value="463.71" table:formula="of:=ROUND([.F857]*[.D857];2)" table:style-name="ce40">
            <text:p><text:s/>R$ 463,71<text:s/></text:p>
          </table:table-cell>
          <table:table-cell table:style-name="ce1"/>
          <table:table-cell office:value-type="currency" office:value="463.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8]" table:style-name="ce41">
            <text:p><text:s/>R$ 463,71<text:s/></text:p>
          </table:table-cell>
          <table:table-cell office:value-type="currency" office:value="0" table:formula="of:=[.I857]-[.G85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2</text:p>
          </table:table-cell>
          <table:table-cell office:value-type="string" table:style-name="ce141">
            <text:p>DISJUNTOR MONOPOLAR TIPO DIN, CORRENTE NOMINAL DE 20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14" table:style-name="ce91">
            <text:p>14,00</text:p>
          </table:table-cell>
          <table:table-cell office:value-type="currency" office:value="10.14599135470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59]" table:style-name="ce38">
            <text:p><text:s/>R$ 10,145991354702<text:s/></text:p>
          </table:table-cell>
          <table:table-cell office:value-type="currency" office:value="12.44" table:formula="of:=ROUND([.E858]*(1+[.$G$4]);2)" table:style-name="ce39">
            <text:p><text:s/>R$ 12,44<text:s/></text:p>
          </table:table-cell>
          <table:table-cell office:value-type="currency" office:value="174.16" table:formula="of:=ROUND([.F858]*[.D858];2)" table:style-name="ce40">
            <text:p><text:s/>R$ 174,16<text:s/></text:p>
          </table:table-cell>
          <table:table-cell table:style-name="ce1"/>
          <table:table-cell office:value-type="currency" office:value="174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59]" table:style-name="ce41">
            <text:p><text:s/>R$ 174,16<text:s/></text:p>
          </table:table-cell>
          <table:table-cell office:value-type="currency" office:value="0" table:formula="of:=[.I858]-[.G85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3</text:p>
          </table:table-cell>
          <table:table-cell office:value-type="string" table:style-name="ce141">
            <text:p>DISJUNTOR BIPOLAR TIPO DIN, CORRENTE NOMINAL DE 10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41.9949433162058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0]" table:style-name="ce38">
            <text:p><text:s/>R$ 41,994943316206<text:s/></text:p>
          </table:table-cell>
          <table:table-cell office:value-type="currency" office:value="51.49" table:formula="of:=ROUND([.E859]*(1+[.$G$4]);2)" table:style-name="ce39">
            <text:p><text:s/>R$ 51,49<text:s/></text:p>
          </table:table-cell>
          <table:table-cell office:value-type="currency" office:value="102.98" table:formula="of:=ROUND([.F859]*[.D859];2)" table:style-name="ce40">
            <text:p><text:s/>R$ 102,98<text:s/></text:p>
          </table:table-cell>
          <table:table-cell table:style-name="ce1"/>
          <table:table-cell office:value-type="currency" office:value="102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0]" table:style-name="ce41">
            <text:p><text:s/>R$ 102,98<text:s/></text:p>
          </table:table-cell>
          <table:table-cell office:value-type="currency" office:value="0" table:formula="of:=[.I859]-[.G85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4</text:p>
          </table:table-cell>
          <table:table-cell office:value-type="string" table:style-name="ce141">
            <text:p>DISJUNTOR BIPOLAR TIPO DIN, CORRENTE NOMINAL DE 16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103" table:style-name="ce91">
            <text:p>103,00</text:p>
          </table:table-cell>
          <table:table-cell office:value-type="currency" office:value="41.9949433162058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1]" table:style-name="ce38">
            <text:p><text:s/>R$ 41,994943316206<text:s/></text:p>
          </table:table-cell>
          <table:table-cell office:value-type="currency" office:value="51.49" table:formula="of:=ROUND([.E860]*(1+[.$G$4]);2)" table:style-name="ce39">
            <text:p><text:s/>R$ 51,49<text:s/></text:p>
          </table:table-cell>
          <table:table-cell office:value-type="currency" office:value="5303.47" table:formula="of:=ROUND([.F860]*[.D860];2)" table:style-name="ce40">
            <text:p><text:s/>R$ 5.303,47<text:s/></text:p>
          </table:table-cell>
          <table:table-cell table:style-name="ce1"/>
          <table:table-cell office:value-type="currency" office:value="5303.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1]" table:style-name="ce41">
            <text:p><text:s/>R$ 5.303,47<text:s/></text:p>
          </table:table-cell>
          <table:table-cell office:value-type="currency" office:value="0" table:formula="of:=[.I860]-[.G86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5</text:p>
          </table:table-cell>
          <table:table-cell office:value-type="string" table:style-name="ce141">
            <text:p>DISJUNTOR BIPOLAR TIPO DIN, CORRENTE NOMINAL DE 20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55" table:style-name="ce91">
            <text:p>55,00</text:p>
          </table:table-cell>
          <table:table-cell office:value-type="currency" office:value="43.8381861185873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2]" table:style-name="ce38">
            <text:p><text:s/>R$ 43,838186118587<text:s/></text:p>
          </table:table-cell>
          <table:table-cell office:value-type="currency" office:value="53.75" table:formula="of:=ROUND([.E861]*(1+[.$G$4]);2)" table:style-name="ce39">
            <text:p><text:s/>R$ 53,75<text:s/></text:p>
          </table:table-cell>
          <table:table-cell office:value-type="currency" office:value="2956.25" table:formula="of:=ROUND([.F861]*[.D861];2)" table:style-name="ce40">
            <text:p><text:s/>R$ 2.956,25<text:s/></text:p>
          </table:table-cell>
          <table:table-cell table:style-name="ce1"/>
          <table:table-cell office:value-type="currency" office:value="2956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2]" table:style-name="ce41">
            <text:p><text:s/>R$ 2.956,25<text:s/></text:p>
          </table:table-cell>
          <table:table-cell office:value-type="currency" office:value="0" table:formula="of:=[.I861]-[.G86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6</text:p>
          </table:table-cell>
          <table:table-cell office:value-type="string" table:style-name="ce141">
            <text:p>DISJUNTOR BIPOLAR TIPO DIN, CORRENTE NOMINAL DE 32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5" table:style-name="ce91">
            <text:p>5,00</text:p>
          </table:table-cell>
          <table:table-cell office:value-type="currency" office:value="49.0253649783867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3]" table:style-name="ce38">
            <text:p><text:s/>R$ 49,025364978387<text:s/></text:p>
          </table:table-cell>
          <table:table-cell office:value-type="currency" office:value="60.11" table:formula="of:=ROUND([.E862]*(1+[.$G$4]);2)" table:style-name="ce39">
            <text:p><text:s/>R$ 60,11<text:s/></text:p>
          </table:table-cell>
          <table:table-cell office:value-type="currency" office:value="300.55" table:formula="of:=ROUND([.F862]*[.D862];2)" table:style-name="ce40">
            <text:p><text:s/>R$ 300,55<text:s/></text:p>
          </table:table-cell>
          <table:table-cell table:style-name="ce1"/>
          <table:table-cell office:value-type="currency" office:value="300.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3]" table:style-name="ce41">
            <text:p><text:s/>R$ 300,55<text:s/></text:p>
          </table:table-cell>
          <table:table-cell office:value-type="currency" office:value="0" table:formula="of:=[.I862]-[.G86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7</text:p>
          </table:table-cell>
          <table:table-cell office:value-type="string" table:style-name="ce141">
            <text:p>DISJUNTOR TRIPOLAR TIPO DIN, CORRENTE NOMINAL DE 16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7" table:style-name="ce91">
            <text:p>7,00</text:p>
          </table:table-cell>
          <table:table-cell office:value-type="currency" office:value="53.0380882472881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4]" table:style-name="ce38">
            <text:p><text:s/>R$ 53,038088247288<text:s/></text:p>
          </table:table-cell>
          <table:table-cell office:value-type="currency" office:value="65.03" table:formula="of:=ROUND([.E863]*(1+[.$G$4]);2)" table:style-name="ce39">
            <text:p><text:s/>R$ 65,03<text:s/></text:p>
          </table:table-cell>
          <table:table-cell office:value-type="currency" office:value="455.21" table:formula="of:=ROUND([.F863]*[.D863];2)" table:style-name="ce40">
            <text:p><text:s/>R$ 455,21<text:s/></text:p>
          </table:table-cell>
          <table:table-cell table:style-name="ce1"/>
          <table:table-cell office:value-type="currency" office:value="455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4]" table:style-name="ce41">
            <text:p><text:s/>R$ 455,21<text:s/></text:p>
          </table:table-cell>
          <table:table-cell office:value-type="currency" office:value="0" table:formula="of:=[.I863]-[.G86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8</text:p>
          </table:table-cell>
          <table:table-cell office:value-type="string" table:style-name="ce141">
            <text:p>DISJUNTOR TRIPOLAR TIPO DIN, CORRENTE NOMINAL DE 32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63.6245004485767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5]" table:style-name="ce38">
            <text:p><text:s/>R$ 63,624500448577<text:s/></text:p>
          </table:table-cell>
          <table:table-cell office:value-type="currency" office:value="78.010000000000005" table:formula="of:=ROUND([.E864]*(1+[.$G$4]);2)" table:style-name="ce39">
            <text:p><text:s/>R$ 78,01<text:s/></text:p>
          </table:table-cell>
          <table:table-cell office:value-type="currency" office:value="156.02000000000001" table:formula="of:=ROUND([.F864]*[.D864];2)" table:style-name="ce40">
            <text:p><text:s/>R$ 156,02<text:s/></text:p>
          </table:table-cell>
          <table:table-cell table:style-name="ce1"/>
          <table:table-cell office:value-type="currency" office:value="156.02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5]" table:style-name="ce41">
            <text:p><text:s/>R$ 156,02<text:s/></text:p>
          </table:table-cell>
          <table:table-cell office:value-type="currency" office:value="0" table:formula="of:=[.I864]-[.G86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09</text:p>
          </table:table-cell>
          <table:table-cell office:value-type="string" table:style-name="ce141">
            <text:p>DISJUNTOR TRIPOLAR TIPO DIN, CORRENTE NOMINAL DE 40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71.1769023733790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6]" table:style-name="ce38">
            <text:p><text:s/>R$ 71,176902373379<text:s/></text:p>
          </table:table-cell>
          <table:table-cell office:value-type="currency" office:value="87.27" table:formula="of:=ROUND([.E865]*(1+[.$G$4]);2)" table:style-name="ce39">
            <text:p><text:s/>R$ 87,27<text:s/></text:p>
          </table:table-cell>
          <table:table-cell office:value-type="currency" office:value="87.27" table:formula="of:=ROUND([.F865]*[.D865];2)" table:style-name="ce40">
            <text:p><text:s/>R$ 87,27<text:s/></text:p>
          </table:table-cell>
          <table:table-cell table:style-name="ce1"/>
          <table:table-cell office:value-type="currency" office:value="87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6]" table:style-name="ce41">
            <text:p><text:s/>R$ 87,27<text:s/></text:p>
          </table:table-cell>
          <table:table-cell office:value-type="currency" office:value="0" table:formula="of:=[.I865]-[.G86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0</text:p>
          </table:table-cell>
          <table:table-cell office:value-type="string" table:style-name="ce141">
            <text:p>DISJUNTOR TERMOMAGNÉTICO, TRIPOLAR 220/380 V, CORRENTE DE 60 A ATÉ 100 A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205.521572465541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7]" table:style-name="ce38">
            <text:p><text:s/>R$ 205,521572465541<text:s/></text:p>
          </table:table-cell>
          <table:table-cell office:value-type="currency" office:value="251.99" table:formula="of:=ROUND([.E866]*(1+[.$G$4]);2)" table:style-name="ce39">
            <text:p><text:s/>R$ 251,99<text:s/></text:p>
          </table:table-cell>
          <table:table-cell office:value-type="currency" office:value="755.97" table:formula="of:=ROUND([.F866]*[.D866];2)" table:style-name="ce40">
            <text:p><text:s/>R$ 755,97<text:s/></text:p>
          </table:table-cell>
          <table:table-cell table:style-name="ce1"/>
          <table:table-cell office:value-type="currency" office:value="755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7]" table:style-name="ce41">
            <text:p><text:s/>R$ 755,97<text:s/></text:p>
          </table:table-cell>
          <table:table-cell office:value-type="currency" office:value="0" table:formula="of:=[.I866]-[.G86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1</text:p>
          </table:table-cell>
          <table:table-cell office:value-type="string" table:style-name="ce141">
            <text:p>DISJUNTOR TERMOMAGNÉTICO, TRIPOLAR 220/380 V, CORRENTE DE 60 A ATÉ 100 A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205.521572465541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8]" table:style-name="ce38">
            <text:p><text:s/>R$ 205,521572465541<text:s/></text:p>
          </table:table-cell>
          <table:table-cell office:value-type="currency" office:value="251.99" table:formula="of:=ROUND([.E867]*(1+[.$G$4]);2)" table:style-name="ce39">
            <text:p><text:s/>R$ 251,99<text:s/></text:p>
          </table:table-cell>
          <table:table-cell office:value-type="currency" office:value="1511.94" table:formula="of:=ROUND([.F867]*[.D867];2)" table:style-name="ce40">
            <text:p><text:s/>R$ 1.511,94<text:s/></text:p>
          </table:table-cell>
          <table:table-cell table:style-name="ce1"/>
          <table:table-cell office:value-type="currency" office:value="1511.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8]" table:style-name="ce41">
            <text:p><text:s/>R$ 1.511,94<text:s/></text:p>
          </table:table-cell>
          <table:table-cell office:value-type="currency" office:value="0" table:formula="of:=[.I867]-[.G86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2</text:p>
          </table:table-cell>
          <table:table-cell office:value-type="string" table:style-name="ce141">
            <text:p>DISJUNTOR TERMOMAGNÉTICO, TRIPOLAR 220/380 V, CORRENTE DE 60 A ATÉ 100 A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05.521572465541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69]" table:style-name="ce38">
            <text:p><text:s/>R$ 205,521572465541<text:s/></text:p>
          </table:table-cell>
          <table:table-cell office:value-type="currency" office:value="251.99" table:formula="of:=ROUND([.E868]*(1+[.$G$4]);2)" table:style-name="ce39">
            <text:p><text:s/>R$ 251,99<text:s/></text:p>
          </table:table-cell>
          <table:table-cell office:value-type="currency" office:value="503.98" table:formula="of:=ROUND([.F868]*[.D868];2)" table:style-name="ce40">
            <text:p><text:s/>R$ 503,98<text:s/></text:p>
          </table:table-cell>
          <table:table-cell table:style-name="ce1"/>
          <table:table-cell office:value-type="currency" office:value="503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69]" table:style-name="ce41">
            <text:p><text:s/>R$ 503,98<text:s/></text:p>
          </table:table-cell>
          <table:table-cell office:value-type="currency" office:value="0" table:formula="of:=[.I868]-[.G86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7.13</text:p>
          </table:table-cell>
          <table:table-cell office:value-type="string" table:style-name="ce141">
            <text:p>DISJUNTOR TERMOMAGNÉTICO TRIPOLAR, CORRENTE NOMINAL DE 125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327.779137101378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0]" table:style-name="ce38">
            <text:p><text:s/>R$ 327,779137101378<text:s/></text:p>
          </table:table-cell>
          <table:table-cell office:value-type="currency" office:value="401.89" table:formula="of:=ROUND([.E869]*(1+[.$G$4]);2)" table:style-name="ce39">
            <text:p><text:s/>R$ 401,89<text:s/></text:p>
          </table:table-cell>
          <table:table-cell office:value-type="currency" office:value="1607.56" table:formula="of:=ROUND([.F869]*[.D869];2)" table:style-name="ce40">
            <text:p><text:s/>R$ 1.607,56<text:s/></text:p>
          </table:table-cell>
          <table:table-cell table:style-name="ce1"/>
          <table:table-cell office:value-type="currency" office:value="1607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0]" table:style-name="ce41">
            <text:p><text:s/>R$ 1.607,56<text:s/></text:p>
          </table:table-cell>
          <table:table-cell office:value-type="currency" office:value="0" table:formula="of:=[.I869]-[.G86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7.14</text:p>
          </table:table-cell>
          <table:table-cell office:value-type="string" table:style-name="ce141">
            <text:p>DISJUNTOR TERMOMAGNÉTICO TRIPOLAR, CORRENTE NOMINAL DE 200A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477.750591305766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1]" table:style-name="ce38">
            <text:p><text:s/>R$ 477,750591305766<text:s/></text:p>
          </table:table-cell>
          <table:table-cell office:value-type="currency" office:value="585.77" table:formula="of:=ROUND([.E870]*(1+[.$G$4]);2)" table:style-name="ce39">
            <text:p><text:s/>R$ 585,77<text:s/></text:p>
          </table:table-cell>
          <table:table-cell office:value-type="currency" office:value="1171.54" table:formula="of:=ROUND([.F870]*[.D870];2)" table:style-name="ce40">
            <text:p><text:s/>R$ 1.171,54<text:s/></text:p>
          </table:table-cell>
          <table:table-cell table:style-name="ce1"/>
          <table:table-cell office:value-type="currency" office:value="1171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1]" table:style-name="ce41">
            <text:p><text:s/>R$ 1.171,54<text:s/></text:p>
          </table:table-cell>
          <table:table-cell office:value-type="currency" office:value="0" table:formula="of:=[.I870]-[.G87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7.15</text:p>
          </table:table-cell>
          <table:table-cell office:value-type="string" table:style-name="ce141">
            <text:p>CONTATOR DE POTÊNCIA 16 A - 2NA+2NF</text:p>
          </table:table-cell>
          <table:table-cell office:value-type="string" table:style-name="ce36">
            <text:p>UN</text:p>
          </table:table-cell>
          <table:table-cell office:value-type="float" office:value="55" table:style-name="ce91">
            <text:p>55,00</text:p>
          </table:table-cell>
          <table:table-cell office:value-type="currency" office:value="172.954897642932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2]" table:style-name="ce38">
            <text:p><text:s/>R$ 172,954897642933<text:s/></text:p>
          </table:table-cell>
          <table:table-cell office:value-type="currency" office:value="212.06" table:formula="of:=ROUND([.E871]*(1+[.$G$4]);2)" table:style-name="ce39">
            <text:p><text:s/>R$ 212,06<text:s/></text:p>
          </table:table-cell>
          <table:table-cell office:value-type="currency" office:value="11663.3" table:formula="of:=ROUND([.F871]*[.D871];2)" table:style-name="ce40">
            <text:p><text:s/>R$ 11.663,30<text:s/></text:p>
          </table:table-cell>
          <table:table-cell table:style-name="ce1"/>
          <table:table-cell office:value-type="currency" office:value="11663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2]" table:style-name="ce41">
            <text:p><text:s/>R$ 11.663,30<text:s/></text:p>
          </table:table-cell>
          <table:table-cell office:value-type="currency" office:value="0" table:formula="of:=[.I871]-[.G87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6</text:p>
          </table:table-cell>
          <table:table-cell office:value-type="string" table:style-name="ce141">
            <text:p>DISPOSITIVO DIFERENCIAL RESIDUAL DE 25 A X 30 MA - 4 POLOS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38.357393361063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3]" table:style-name="ce38">
            <text:p><text:s/>R$ 238,357393361064<text:s/></text:p>
          </table:table-cell>
          <table:table-cell office:value-type="currency" office:value="292.25" table:formula="of:=ROUND([.E872]*(1+[.$G$4]);2)" table:style-name="ce39">
            <text:p><text:s/>R$ 292,25<text:s/></text:p>
          </table:table-cell>
          <table:table-cell office:value-type="currency" office:value="292.25" table:formula="of:=ROUND([.F872]*[.D872];2)" table:style-name="ce40">
            <text:p><text:s/>R$ 292,25<text:s/></text:p>
          </table:table-cell>
          <table:table-cell table:style-name="ce1"/>
          <table:table-cell office:value-type="currency" office:value="292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3]" table:style-name="ce41">
            <text:p><text:s/>R$ 292,25<text:s/></text:p>
          </table:table-cell>
          <table:table-cell office:value-type="currency" office:value="0" table:formula="of:=[.I872]-[.G87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7</text:p>
          </table:table-cell>
          <table:table-cell office:value-type="string" table:style-name="ce141">
            <text:p>DISPOSITIVO DIFERENCIAL RESIDUAL DE 63 A X 30 MA - 4 POLOS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80.034254954734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4]" table:style-name="ce38">
            <text:p><text:s/>R$ 280,034254954735<text:s/></text:p>
          </table:table-cell>
          <table:table-cell office:value-type="currency" office:value="343.35" table:formula="of:=ROUND([.E873]*(1+[.$G$4]);2)" table:style-name="ce39">
            <text:p><text:s/>R$ 343,35<text:s/></text:p>
          </table:table-cell>
          <table:table-cell office:value-type="currency" office:value="686.7" table:formula="of:=ROUND([.F873]*[.D873];2)" table:style-name="ce40">
            <text:p><text:s/>R$ 686,70<text:s/></text:p>
          </table:table-cell>
          <table:table-cell table:style-name="ce1"/>
          <table:table-cell office:value-type="currency" office:value="686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4]" table:style-name="ce41">
            <text:p><text:s/>R$ 686,70<text:s/></text:p>
          </table:table-cell>
          <table:table-cell office:value-type="currency" office:value="0" table:formula="of:=[.I873]-[.G87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8</text:p>
          </table:table-cell>
          <table:table-cell office:value-type="string" table:style-name="ce141">
            <text:p>DISPOSITIVO DIFERENCIAL RESIDUAL DE 125 A X 30 MA - 4 POLOS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509.50982790963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5]" table:style-name="ce38">
            <text:p><text:s/>R$ 1.509,509827909630<text:s/></text:p>
          </table:table-cell>
          <table:table-cell office:value-type="currency" office:value="1850.81" table:formula="of:=ROUND([.E874]*(1+[.$G$4]);2)" table:style-name="ce39">
            <text:p><text:s/>R$ 1.850,81<text:s/></text:p>
          </table:table-cell>
          <table:table-cell office:value-type="currency" office:value="1850.81" table:formula="of:=ROUND([.F874]*[.D874];2)" table:style-name="ce40">
            <text:p><text:s/>R$ 1.850,81<text:s/></text:p>
          </table:table-cell>
          <table:table-cell table:style-name="ce1"/>
          <table:table-cell office:value-type="currency" office:value="1850.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5]" table:style-name="ce41">
            <text:p><text:s/>R$ 1.850,81<text:s/></text:p>
          </table:table-cell>
          <table:table-cell office:value-type="currency" office:value="0" table:formula="of:=[.I874]-[.G87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19</text:p>
          </table:table-cell>
          <table:table-cell office:value-type="string" table:style-name="ce141">
            <text:p>DISJUNTOR BAIXA TENSÃO TRIPOLAR A SECO 800A/600V - FORNECIMENTO E INSTALAÇÃO. AF_10/2020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215.68387570345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6]" table:style-name="ce38">
            <text:p><text:s/>R$ 3.215,683875703450<text:s/></text:p>
          </table:table-cell>
          <table:table-cell office:value-type="currency" office:value="3942.75" table:formula="of:=ROUND([.E875]*(1+[.$G$4]);2)" table:style-name="ce39">
            <text:p><text:s/>R$ 3.942,75<text:s/></text:p>
          </table:table-cell>
          <table:table-cell office:value-type="currency" office:value="3942.75" table:formula="of:=ROUND([.F875]*[.D875];2)" table:style-name="ce40">
            <text:p><text:s/>R$ 3.942,75<text:s/></text:p>
          </table:table-cell>
          <table:table-cell table:style-name="ce1"/>
          <table:table-cell office:value-type="currency" office:value="3942.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6]" table:style-name="ce41">
            <text:p><text:s/>R$ 3.942,75<text:s/></text:p>
          </table:table-cell>
          <table:table-cell office:value-type="currency" office:value="0" table:formula="of:=[.I875]-[.G875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7.20</text:p>
          </table:table-cell>
          <table:table-cell office:value-type="string" table:style-name="ce141">
            <text:p>DISPOSITIVO DE PROTEÇÃO CONTRA SURTO, 4 POLOS, SUPORTABILIDADE &lt;= 2,5 KV, 3F+N, UN ATÉ 240/415V, CURVA DE ENSAIO 8/20µS, IN=20KA/40KA - CLASSE 2</text:p>
          </table:table-cell>
          <table:table-cell office:value-type="string" table:style-name="ce36">
            <text:p>UN</text:p>
          </table:table-cell>
          <table:table-cell office:value-type="float" office:value="12" table:style-name="ce91">
            <text:p>12,00</text:p>
          </table:table-cell>
          <table:table-cell office:value-type="currency" office:value="1976.74741048854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7]" table:style-name="ce38">
            <text:p><text:s/>R$ 1.976,747410488540<text:s/></text:p>
          </table:table-cell>
          <table:table-cell office:value-type="currency" office:value="2423.69" table:formula="of:=ROUND([.E876]*(1+[.$G$4]);2)" table:style-name="ce39">
            <text:p><text:s/>R$ 2.423,69<text:s/></text:p>
          </table:table-cell>
          <table:table-cell office:value-type="currency" office:value="29084.28" table:formula="of:=ROUND([.F876]*[.D876];2)" table:style-name="ce40">
            <text:p><text:s/>R$ 29.084,28<text:s/></text:p>
          </table:table-cell>
          <table:table-cell table:style-name="ce1"/>
          <table:table-cell office:value-type="currency" office:value="29084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7]" table:style-name="ce41">
            <text:p><text:s/>R$ 29.084,28<text:s/></text:p>
          </table:table-cell>
          <table:table-cell office:value-type="currency" office:value="0" table:formula="of:=[.I876]-[.G87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7.21</text:p>
          </table:table-cell>
          <table:table-cell office:value-type="string" table:style-name="ce141">
            <text:p>INTERRUPTOR DIFERENCIAL RESIDUAL TETRAPOLAR, 40A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94.413180001631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8]" table:style-name="ce38">
            <text:p><text:s/>R$ 94,413180001631<text:s/></text:p>
          </table:table-cell>
          <table:table-cell office:value-type="currency" office:value="115.76" table:formula="of:=ROUND([.E877]*(1+[.$G$4]);2)" table:style-name="ce39">
            <text:p><text:s/>R$ 115,76<text:s/></text:p>
          </table:table-cell>
          <table:table-cell office:value-type="currency" office:value="115.76" table:formula="of:=ROUND([.F877]*[.D877];2)" table:style-name="ce40">
            <text:p><text:s/>R$ 115,76<text:s/></text:p>
          </table:table-cell>
          <table:table-cell table:style-name="ce1"/>
          <table:table-cell office:value-type="currency" office:value="115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8]" table:style-name="ce41">
            <text:p><text:s/>R$ 115,76<text:s/></text:p>
          </table:table-cell>
          <table:table-cell office:value-type="currency" office:value="0" table:formula="of:=[.I877]-[.G87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7.22</text:p>
          </table:table-cell>
          <table:table-cell office:value-type="string" table:style-name="ce141">
            <text:p>INTERRUPTOR DIFERENCIAL RESIDUAL TETRAPOLAR, 63A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46.513334964521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79]" table:style-name="ce38">
            <text:p><text:s/>R$ 146,513334964522<text:s/></text:p>
          </table:table-cell>
          <table:table-cell office:value-type="currency" office:value="179.64" table:formula="of:=ROUND([.E878]*(1+[.$G$4]);2)" table:style-name="ce39">
            <text:p><text:s/>R$ 179,64<text:s/></text:p>
          </table:table-cell>
          <table:table-cell office:value-type="currency" office:value="179.64" table:formula="of:=ROUND([.F878]*[.D878];2)" table:style-name="ce40">
            <text:p><text:s/>R$ 179,64<text:s/></text:p>
          </table:table-cell>
          <table:table-cell table:style-name="ce1"/>
          <table:table-cell office:value-type="currency" office:value="179.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79]" table:style-name="ce41">
            <text:p><text:s/>R$ 179,64<text:s/></text:p>
          </table:table-cell>
          <table:table-cell office:value-type="currency" office:value="0" table:formula="of:=[.I878]-[.G87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7.23</text:p>
          </table:table-cell>
          <table:table-cell office:value-type="string" table:style-name="ce141">
            <text:p>CHAVE COMUTADORA, REVERSÃO SOB CARGA, TETRAPOLAR, SEM PORTA FUSÍVEL, PARA 630 A / 690 V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9385.996248266863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0]" table:style-name="ce38">
            <text:p><text:s/>R$ 9.385,996248266860<text:s/></text:p>
          </table:table-cell>
          <table:table-cell office:value-type="currency" office:value="11508.17" table:formula="of:=ROUND([.E879]*(1+[.$G$4]);2)" table:style-name="ce39">
            <text:p><text:s/>R$ 11.508,17<text:s/></text:p>
          </table:table-cell>
          <table:table-cell office:value-type="currency" office:value="11508.17" table:formula="of:=ROUND([.F879]*[.D879];2)" table:style-name="ce40">
            <text:p><text:s/>R$ 11.508,17<text:s/></text:p>
          </table:table-cell>
          <table:table-cell table:style-name="ce1"/>
          <table:table-cell office:value-type="currency" office:value="11508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0]" table:style-name="ce41">
            <text:p><text:s/>R$ 11.508,17<text:s/></text:p>
          </table:table-cell>
          <table:table-cell office:value-type="currency" office:value="0" table:formula="of:=[.I879]-[.G87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8</text:p>
          </table:table-cell>
          <table:table-cell office:value-type="string" table:style-name="ce140">
            <text:p>LUMINÁRI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1]" table:style-name="ce41">
            <text:p><text:s/>R$ -<text:s text:c="3"/></text:p>
          </table:table-cell>
          <table:table-cell office:value-type="currency" office:value="0" table:formula="of:=[.I880]-[.G88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01</text:p>
          </table:table-cell>
          <table:table-cell office:value-type="string" table:style-name="ce141">
            <text:p>LUMINÁRIA CIRCULAR DE EMBUTIR, COM ACABAMENTO EM PINTURA ELETROSTÁTICA ∅22,50 (36W) - FORNECIMENTO E INSTALAÇÃO</text:p>
          </table:table-cell>
          <table:table-cell office:value-type="string" table:style-name="ce36">
            <text:p>UN.</text:p>
          </table:table-cell>
          <table:table-cell office:value-type="float" office:value="36" table:style-name="ce91">
            <text:p>36,00</text:p>
          </table:table-cell>
          <table:table-cell office:value-type="currency" office:value="105.86412201288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2]" table:style-name="ce38">
            <text:p><text:s/>R$ 105,864122012886<text:s/></text:p>
          </table:table-cell>
          <table:table-cell office:value-type="currency" office:value="129.80000000000001" table:formula="of:=ROUND([.E881]*(1+[.$G$4]);2)" table:style-name="ce39">
            <text:p><text:s/>R$ 129,80<text:s/></text:p>
          </table:table-cell>
          <table:table-cell office:value-type="currency" office:value="4672.8" table:formula="of:=ROUND([.F881]*[.D881];2)" table:style-name="ce40">
            <text:p><text:s/>R$ 4.672,80<text:s/></text:p>
          </table:table-cell>
          <table:table-cell table:style-name="ce1"/>
          <table:table-cell office:value-type="currency" office:value="4672.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2]" table:style-name="ce41">
            <text:p><text:s/>R$ 4.672,80<text:s/></text:p>
          </table:table-cell>
          <table:table-cell office:value-type="currency" office:value="0" table:formula="of:=[.I881]-[.G88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2</text:p>
          </table:table-cell>
          <table:table-cell office:value-type="string" table:style-name="ce141">
            <text:p>LUMINÁRIA REDONDA DE SOBREPOR (40W) - FORNECIMENTO E INSTALAÇÃO</text:p>
          </table:table-cell>
          <table:table-cell office:value-type="string" table:style-name="ce36">
            <text:p>UN.</text:p>
          </table:table-cell>
          <table:table-cell office:value-type="float" office:value="259" table:style-name="ce91">
            <text:p>259,00</text:p>
          </table:table-cell>
          <table:table-cell office:value-type="currency" office:value="91.2486746594894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3]" table:style-name="ce38">
            <text:p><text:s/>R$ 91,248674659489<text:s/></text:p>
          </table:table-cell>
          <table:table-cell office:value-type="currency" office:value="111.88" table:formula="of:=ROUND([.E882]*(1+[.$G$4]);2)" table:style-name="ce39">
            <text:p><text:s/>R$ 111,88<text:s/></text:p>
          </table:table-cell>
          <table:table-cell office:value-type="currency" office:value="28976.92" table:formula="of:=ROUND([.F882]*[.D882];2)" table:style-name="ce40">
            <text:p><text:s/>R$ 28.976,92<text:s/></text:p>
          </table:table-cell>
          <table:table-cell table:style-name="ce1"/>
          <table:table-cell office:value-type="currency" office:value="28976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3]" table:style-name="ce41">
            <text:p><text:s/>R$ 28.976,92<text:s/></text:p>
          </table:table-cell>
          <table:table-cell office:value-type="currency" office:value="0" table:formula="of:=[.I882]-[.G88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3</text:p>
          </table:table-cell>
          <table:table-cell office:value-type="string" table:style-name="ce141">
            <text:p>LUMINÁRIA SOBREPOR RETANGULAR <text:s/>COM BARRA LED E PINTURA ELETROSTÁTICA (62W)</text:p>
          </table:table-cell>
          <table:table-cell office:value-type="string" table:style-name="ce36">
            <text:p>UN.</text:p>
          </table:table-cell>
          <table:table-cell office:value-type="float" office:value="5" table:style-name="ce91">
            <text:p>5,00</text:p>
          </table:table-cell>
          <table:table-cell office:value-type="currency" office:value="208.041758421009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4]" table:style-name="ce38">
            <text:p><text:s/>R$ 208,041758421010<text:s/></text:p>
          </table:table-cell>
          <table:table-cell office:value-type="currency" office:value="255.08" table:formula="of:=ROUND([.E883]*(1+[.$G$4]);2)" table:style-name="ce39">
            <text:p><text:s/>R$ 255,08<text:s/></text:p>
          </table:table-cell>
          <table:table-cell office:value-type="currency" office:value="1275.4000000000001" table:formula="of:=ROUND([.F883]*[.D883];2)" table:style-name="ce40">
            <text:p><text:s/>R$ 1.275,40<text:s/></text:p>
          </table:table-cell>
          <table:table-cell table:style-name="ce1"/>
          <table:table-cell office:value-type="currency" office:value="1275.4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4]" table:style-name="ce41">
            <text:p><text:s/>R$ 1.275,40<text:s/></text:p>
          </table:table-cell>
          <table:table-cell office:value-type="currency" office:value="0" table:formula="of:=[.I883]-[.G88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4</text:p>
          </table:table-cell>
          <table:table-cell office:value-type="string" table:style-name="ce141">
            <text:p>LUMINÁRIA SOBREPOR RETANGULAR <text:s/>COM BARRA LED E PINTURA ELETROSTÁTICA (31W)</text:p>
          </table:table-cell>
          <table:table-cell office:value-type="string" table:style-name="ce36">
            <text:p>UN.</text:p>
          </table:table-cell>
          <table:table-cell office:value-type="float" office:value="15" table:style-name="ce91">
            <text:p>15,00</text:p>
          </table:table-cell>
          <table:table-cell office:value-type="currency" office:value="195.922029198270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5]" table:style-name="ce38">
            <text:p><text:s/>R$ 195,922029198271<text:s/></text:p>
          </table:table-cell>
          <table:table-cell office:value-type="currency" office:value="240.22" table:formula="of:=ROUND([.E884]*(1+[.$G$4]);2)" table:style-name="ce39">
            <text:p><text:s/>R$ 240,22<text:s/></text:p>
          </table:table-cell>
          <table:table-cell office:value-type="currency" office:value="3603.3" table:formula="of:=ROUND([.F884]*[.D884];2)" table:style-name="ce40">
            <text:p><text:s/>R$ 3.603,30<text:s/></text:p>
          </table:table-cell>
          <table:table-cell table:style-name="ce1"/>
          <table:table-cell office:value-type="currency" office:value="3603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5]" table:style-name="ce41">
            <text:p><text:s/>R$ 3.603,30<text:s/></text:p>
          </table:table-cell>
          <table:table-cell office:value-type="currency" office:value="0" table:formula="of:=[.I884]-[.G88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5</text:p>
          </table:table-cell>
          <table:table-cell office:value-type="string" table:style-name="ce141">
            <text:p>LUMINÁRIA SOBREPOR RETANGULAR <text:s/>COM BARRA LED E PINTURA ELETROSTÁTICA (46W)</text:p>
          </table:table-cell>
          <table:table-cell office:value-type="string" table:style-name="ce36">
            <text:p>UN.</text:p>
          </table:table-cell>
          <table:table-cell office:value-type="float" office:value="37" table:style-name="ce91">
            <text:p>37,00</text:p>
          </table:table-cell>
          <table:table-cell office:value-type="currency" office:value="208.767637223717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6]" table:style-name="ce38">
            <text:p><text:s/>R$ 208,767637223717<text:s/></text:p>
          </table:table-cell>
          <table:table-cell office:value-type="currency" office:value="255.97" table:formula="of:=ROUND([.E885]*(1+[.$G$4]);2)" table:style-name="ce39">
            <text:p><text:s/>R$ 255,97<text:s/></text:p>
          </table:table-cell>
          <table:table-cell office:value-type="currency" office:value="9470.89" table:formula="of:=ROUND([.F885]*[.D885];2)" table:style-name="ce40">
            <text:p><text:s/>R$ 9.470,89<text:s/></text:p>
          </table:table-cell>
          <table:table-cell table:style-name="ce1"/>
          <table:table-cell office:value-type="currency" office:value="9470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6]" table:style-name="ce41">
            <text:p><text:s/>R$ 9.470,89<text:s/></text:p>
          </table:table-cell>
          <table:table-cell office:value-type="currency" office:value="0" table:formula="of:=[.I885]-[.G88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8.06</text:p>
          </table:table-cell>
          <table:table-cell office:value-type="string" table:style-name="ce141">
            <text:p>LUMINÁRIA SPOT DE SOPREPOR <text:s/>DE ALUMÍNIO (5W)</text:p>
          </table:table-cell>
          <table:table-cell office:value-type="string" table:style-name="ce36">
            <text:p>UN.</text:p>
          </table:table-cell>
          <table:table-cell office:value-type="float" office:value="100" table:style-name="ce91">
            <text:p>100,00</text:p>
          </table:table-cell>
          <table:table-cell office:value-type="currency" office:value="102.259195824157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7]" table:style-name="ce38">
            <text:p><text:s/>R$ 102,259195824158<text:s/></text:p>
          </table:table-cell>
          <table:table-cell office:value-type="currency" office:value="125.38" table:formula="of:=ROUND([.E886]*(1+[.$G$4]);2)" table:style-name="ce39">
            <text:p><text:s/>R$ 125,38<text:s/></text:p>
          </table:table-cell>
          <table:table-cell office:value-type="currency" office:value="12538" table:formula="of:=ROUND([.F886]*[.D886];2)" table:style-name="ce40">
            <text:p><text:s/>R$ 12.538,00<text:s/></text:p>
          </table:table-cell>
          <table:table-cell table:style-name="ce1"/>
          <table:table-cell office:value-type="currency" office:value="125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7]" table:style-name="ce41">
            <text:p><text:s/>R$ 12.538,00<text:s/></text:p>
          </table:table-cell>
          <table:table-cell office:value-type="currency" office:value="0" table:formula="of:=[.I886]-[.G88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7</text:p>
          </table:table-cell>
          <table:table-cell office:value-type="string" table:style-name="ce141">
            <text:p>LUMINÁRIA BLINDADA TIPO ARANDELA DE 45º E 90º, PARA LÂMPADA LED</text:p>
          </table:table-cell>
          <table:table-cell office:value-type="string" table:style-name="ce36">
            <text:p>UN</text:p>
          </table:table-cell>
          <table:table-cell office:value-type="float" office:value="33" table:style-name="ce91">
            <text:p>33,00</text:p>
          </table:table-cell>
          <table:table-cell office:value-type="currency" office:value="225.055052605823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8]" table:style-name="ce38">
            <text:p><text:s/>R$ 225,055052605823<text:s/></text:p>
          </table:table-cell>
          <table:table-cell office:value-type="currency" office:value="275.94" table:formula="of:=ROUND([.E887]*(1+[.$G$4]);2)" table:style-name="ce39">
            <text:p><text:s/>R$ 275,94<text:s/></text:p>
          </table:table-cell>
          <table:table-cell office:value-type="currency" office:value="9106.02" table:formula="of:=ROUND([.F887]*[.D887];2)" table:style-name="ce40">
            <text:p><text:s/>R$ 9.106,02<text:s/></text:p>
          </table:table-cell>
          <table:table-cell table:style-name="ce1"/>
          <table:table-cell office:value-type="currency" office:value="9106.0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8]" table:style-name="ce41">
            <text:p><text:s/>R$ 9.106,02<text:s/></text:p>
          </table:table-cell>
          <table:table-cell office:value-type="currency" office:value="0" table:formula="of:=[.I887]-[.G88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8</text:p>
          </table:table-cell>
          <table:table-cell office:value-type="string" table:style-name="ce141">
            <text:p>LUMINÁRIA QUADRADA DE EMBUTIR , TIPO BALIZADOR EM ALUMÍNIO E PINTURA ELETROSTÁTICA (1,2W)</text:p>
          </table:table-cell>
          <table:table-cell office:value-type="string" table:style-name="ce36">
            <text:p>UN.</text:p>
          </table:table-cell>
          <table:table-cell office:value-type="float" office:value="31" table:style-name="ce91">
            <text:p>31,00</text:p>
          </table:table-cell>
          <table:table-cell office:value-type="currency" office:value="58.6493760704673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89]" table:style-name="ce38">
            <text:p><text:s/>R$ 58,649376070467<text:s/></text:p>
          </table:table-cell>
          <table:table-cell office:value-type="currency" office:value="71.91" table:formula="of:=ROUND([.E888]*(1+[.$G$4]);2)" table:style-name="ce39">
            <text:p><text:s/>R$ 71,91<text:s/></text:p>
          </table:table-cell>
          <table:table-cell office:value-type="currency" office:value="2229.21" table:formula="of:=ROUND([.F888]*[.D888];2)" table:style-name="ce40">
            <text:p><text:s/>R$ 2.229,21<text:s/></text:p>
          </table:table-cell>
          <table:table-cell table:style-name="ce1"/>
          <table:table-cell office:value-type="currency" office:value="2229.2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89]" table:style-name="ce41">
            <text:p><text:s/>R$ 2.229,21<text:s/></text:p>
          </table:table-cell>
          <table:table-cell office:value-type="currency" office:value="0" table:formula="of:=[.I888]-[.G88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09</text:p>
          </table:table-cell>
          <table:table-cell office:value-type="string" table:style-name="ce141">
            <text:p>LUMINÁRIA CIRCULAR DE EMBUTIR NO SOLO COM LED CORPO EM ALUMÍNIO INJETADO (10W)</text:p>
          </table:table-cell>
          <table:table-cell office:value-type="string" table:style-name="ce36">
            <text:p>UN.</text:p>
          </table:table-cell>
          <table:table-cell office:value-type="float" office:value="5" table:style-name="ce91">
            <text:p>5,00</text:p>
          </table:table-cell>
          <table:table-cell office:value-type="currency" office:value="112.160508930756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0]" table:style-name="ce38">
            <text:p><text:s/>R$ 112,160508930756<text:s/></text:p>
          </table:table-cell>
          <table:table-cell office:value-type="currency" office:value="137.52000000000001" table:formula="of:=ROUND([.E889]*(1+[.$G$4]);2)" table:style-name="ce39">
            <text:p><text:s/>R$ 137,52<text:s/></text:p>
          </table:table-cell>
          <table:table-cell office:value-type="currency" office:value="687.6" table:formula="of:=ROUND([.F889]*[.D889];2)" table:style-name="ce40">
            <text:p><text:s/>R$ 687,60<text:s/></text:p>
          </table:table-cell>
          <table:table-cell table:style-name="ce1"/>
          <table:table-cell office:value-type="currency" office:value="687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0]" table:style-name="ce41">
            <text:p><text:s/>R$ 687,60<text:s/></text:p>
          </table:table-cell>
          <table:table-cell office:value-type="currency" office:value="0" table:formula="of:=[.I889]-[.G88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0</text:p>
          </table:table-cell>
          <table:table-cell office:value-type="string" table:style-name="ce141">
            <text:p>LUMINÁRIA CIRCULAR DE EMBUTIR NO SOLO, COM LÂMPADA LED 20W</text:p>
          </table:table-cell>
          <table:table-cell office:value-type="string" table:style-name="ce36">
            <text:p>UN.</text:p>
          </table:table-cell>
          <table:table-cell office:value-type="float" office:value="66" table:style-name="ce91">
            <text:p>66,00</text:p>
          </table:table-cell>
          <table:table-cell office:value-type="currency" office:value="169.953511132860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1]" table:style-name="ce38">
            <text:p><text:s/>R$ 169,953511132860<text:s/></text:p>
          </table:table-cell>
          <table:table-cell office:value-type="currency" office:value="208.38" table:formula="of:=ROUND([.E890]*(1+[.$G$4]);2)" table:style-name="ce39">
            <text:p><text:s/>R$ 208,38<text:s/></text:p>
          </table:table-cell>
          <table:table-cell office:value-type="currency" office:value="13753.08" table:formula="of:=ROUND([.F890]*[.D890];2)" table:style-name="ce40">
            <text:p><text:s/>R$ 13.753,08<text:s/></text:p>
          </table:table-cell>
          <table:table-cell table:style-name="ce1"/>
          <table:table-cell office:value-type="currency" office:value="13753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1]" table:style-name="ce41">
            <text:p><text:s/>R$ 13.753,08<text:s/></text:p>
          </table:table-cell>
          <table:table-cell office:value-type="currency" office:value="0" table:formula="of:=[.I890]-[.G89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11</text:p>
          </table:table-cell>
          <table:table-cell office:value-type="string" table:style-name="ce141">
            <text:p>LUMINÁRIA CIRCULAR DE SOBREPOR. CORPO EM ALUMÍNIO REPUXADO COM ACABAMENTO E PINTURA ELETRÓSTATICA. REFLETOR EM ALUMÍNIO ANODIZADO (150W)</text:p>
          </table:table-cell>
          <table:table-cell office:value-type="string" table:style-name="ce36">
            <text:p>UN.</text:p>
          </table:table-cell>
          <table:table-cell office:value-type="float" office:value="104" table:style-name="ce91">
            <text:p>104,00</text:p>
          </table:table-cell>
          <table:table-cell office:value-type="currency" office:value="109.526139792839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2]" table:style-name="ce38">
            <text:p><text:s/>R$ 109,526139792839<text:s/></text:p>
          </table:table-cell>
          <table:table-cell office:value-type="currency" office:value="134.29" table:formula="of:=ROUND([.E891]*(1+[.$G$4]);2)" table:style-name="ce39">
            <text:p><text:s/>R$ 134,29<text:s/></text:p>
          </table:table-cell>
          <table:table-cell office:value-type="currency" office:value="13966.16" table:formula="of:=ROUND([.F891]*[.D891];2)" table:style-name="ce40">
            <text:p><text:s/>R$ 13.966,16<text:s/></text:p>
          </table:table-cell>
          <table:table-cell table:style-name="ce1"/>
          <table:table-cell office:value-type="currency" office:value="13966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2]" table:style-name="ce41">
            <text:p><text:s/>R$ 13.966,16<text:s/></text:p>
          </table:table-cell>
          <table:table-cell office:value-type="currency" office:value="0" table:formula="of:=[.I891]-[.G89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2</text:p>
          </table:table-cell>
          <table:table-cell office:value-type="string" table:style-name="ce141">
            <text:p>LUMINÁRIA LED REFLETOR RETANGULAR BIVOLT LUZ BRANCA (30W)</text:p>
          </table:table-cell>
          <table:table-cell office:value-type="string" table:style-name="ce36">
            <text:p>UN.</text:p>
          </table:table-cell>
          <table:table-cell office:value-type="float" office:value="3" table:style-name="ce91">
            <text:p>3,00</text:p>
          </table:table-cell>
          <table:table-cell office:value-type="currency" office:value="44.3112307315879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3]" table:style-name="ce38">
            <text:p><text:s/>R$ 44,311230731588<text:s/></text:p>
          </table:table-cell>
          <table:table-cell office:value-type="currency" office:value="54.33" table:formula="of:=ROUND([.E892]*(1+[.$G$4]);2)" table:style-name="ce39">
            <text:p><text:s/>R$ 54,33<text:s/></text:p>
          </table:table-cell>
          <table:table-cell office:value-type="currency" office:value="162.99" table:formula="of:=ROUND([.F892]*[.D892];2)" table:style-name="ce40">
            <text:p><text:s/>R$ 162,99<text:s/></text:p>
          </table:table-cell>
          <table:table-cell table:style-name="ce1"/>
          <table:table-cell office:value-type="currency" office:value="162.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3]" table:style-name="ce41">
            <text:p><text:s/>R$ 162,99<text:s/></text:p>
          </table:table-cell>
          <table:table-cell office:value-type="currency" office:value="0" table:formula="of:=[.I892]-[.G89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3</text:p>
          </table:table-cell>
          <table:table-cell office:value-type="string" table:style-name="ce141">
            <text:p>LUMINÁRIA BLINDADA TIPO ARANDELA DE 45º E 90º, PARA LÂMPADA LED</text:p>
          </table:table-cell>
          <table:table-cell office:value-type="string" table:style-name="ce36">
            <text:p>UN</text:p>
          </table:table-cell>
          <table:table-cell office:value-type="float" office:value="12" table:style-name="ce91">
            <text:p>12,00</text:p>
          </table:table-cell>
          <table:table-cell office:value-type="currency" office:value="225.055052605823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4]" table:style-name="ce38">
            <text:p><text:s/>R$ 225,055052605823<text:s/></text:p>
          </table:table-cell>
          <table:table-cell office:value-type="currency" office:value="275.94" table:formula="of:=ROUND([.E893]*(1+[.$G$4]);2)" table:style-name="ce39">
            <text:p><text:s/>R$ 275,94<text:s/></text:p>
          </table:table-cell>
          <table:table-cell office:value-type="currency" office:value="3311.28" table:formula="of:=ROUND([.F893]*[.D893];2)" table:style-name="ce40">
            <text:p><text:s/>R$ 3.311,28<text:s/></text:p>
          </table:table-cell>
          <table:table-cell table:style-name="ce1"/>
          <table:table-cell office:value-type="currency" office:value="3311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4]" table:style-name="ce41">
            <text:p><text:s/>R$ 3.311,28<text:s/></text:p>
          </table:table-cell>
          <table:table-cell office:value-type="currency" office:value="0" table:formula="of:=[.I893]-[.G89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14</text:p>
          </table:table-cell>
          <table:table-cell office:value-type="string" table:style-name="ce141">
            <text:p>LUMINÁRIA REDONDA DE SOBREPOR COM DIFUSOR EM VIDRO TEMPERADO JATEADO PARA 1 OU 2 LÂMPADAS FLUORESCENTES COMPACTAS DE 18 W/26 W</text:p>
          </table:table-cell>
          <table:table-cell office:value-type="string" table:style-name="ce36">
            <text:p>UN</text:p>
          </table:table-cell>
          <table:table-cell office:value-type="float" office:value="45" table:style-name="ce91">
            <text:p>45,00</text:p>
          </table:table-cell>
          <table:table-cell office:value-type="currency" office:value="104.371584699453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5]" table:style-name="ce38">
            <text:p><text:s/>R$ 104,371584699454<text:s/></text:p>
          </table:table-cell>
          <table:table-cell office:value-type="currency" office:value="127.97" table:formula="of:=ROUND([.E894]*(1+[.$G$4]);2)" table:style-name="ce39">
            <text:p><text:s/>R$ 127,97<text:s/></text:p>
          </table:table-cell>
          <table:table-cell office:value-type="currency" office:value="5758.65" table:formula="of:=ROUND([.F894]*[.D894];2)" table:style-name="ce40">
            <text:p><text:s/>R$ 5.758,65<text:s/></text:p>
          </table:table-cell>
          <table:table-cell table:style-name="ce1"/>
          <table:table-cell office:value-type="currency" office:value="5758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5]" table:style-name="ce41">
            <text:p><text:s/>R$ 5.758,65<text:s/></text:p>
          </table:table-cell>
          <table:table-cell office:value-type="currency" office:value="0" table:formula="of:=[.I894]-[.G89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5</text:p>
          </table:table-cell>
          <table:table-cell office:value-type="string" table:style-name="ce141">
            <text:p>LUMINÁRIA LED DE EMBUTIR PARA CAIXA DE LUZ 4 X 2CM, PARA USO EXTERNO, TIPO BALIZADOR DE 3 W</text:p>
          </table:table-cell>
          <table:table-cell office:value-type="string" table:style-name="ce36">
            <text:p>UN</text:p>
          </table:table-cell>
          <table:table-cell office:value-type="float" office:value="24" table:style-name="ce91">
            <text:p>24,00</text:p>
          </table:table-cell>
          <table:table-cell office:value-type="currency" office:value="53.641627925944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6]" table:style-name="ce38">
            <text:p><text:s/>R$ 53,641627925944<text:s/></text:p>
          </table:table-cell>
          <table:table-cell office:value-type="currency" office:value="65.77" table:formula="of:=ROUND([.E895]*(1+[.$G$4]);2)" table:style-name="ce39">
            <text:p><text:s/>R$ 65,77<text:s/></text:p>
          </table:table-cell>
          <table:table-cell office:value-type="currency" office:value="1578.48" table:formula="of:=ROUND([.F895]*[.D895];2)" table:style-name="ce40">
            <text:p><text:s/>R$ 1.578,48<text:s/></text:p>
          </table:table-cell>
          <table:table-cell table:style-name="ce1"/>
          <table:table-cell office:value-type="currency" office:value="1578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6]" table:style-name="ce41">
            <text:p><text:s/>R$ 1.578,48<text:s/></text:p>
          </table:table-cell>
          <table:table-cell office:value-type="currency" office:value="0" table:formula="of:=[.I895]-[.G89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96">
            <text:p>05.08.16</text:p>
          </table:table-cell>
          <table:table-cell office:value-type="string" table:style-name="ce141">
            <text:p>PROJETOR RETANGULAR FECHADO, PARA LÂMPADA VAPOR METÁLICO OU VAPOR DE SÓDIO DE 250 W/400 W</text:p>
          </table:table-cell>
          <table:table-cell office:value-type="string" table:style-name="ce36">
            <text:p>M</text:p>
          </table:table-cell>
          <table:table-cell office:value-type="float" office:value="5" table:style-name="ce97">
            <text:p>5,00</text:p>
          </table:table-cell>
          <table:table-cell office:value-type="currency" office:value="134.8503384715765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7]" table:style-name="ce38">
            <text:p><text:s/>R$ 134,850338471577<text:s/></text:p>
          </table:table-cell>
          <table:table-cell office:value-type="currency" office:value="165.34" table:formula="of:=ROUND([.E896]*(1+[.$G$4]);2)" table:style-name="ce39">
            <text:p><text:s/>R$ 165,34<text:s/></text:p>
          </table:table-cell>
          <table:table-cell office:value-type="currency" office:value="826.7" table:formula="of:=ROUND([.F896]*[.D896];2)" table:style-name="ce40">
            <text:p><text:s/>R$ 826,70<text:s/></text:p>
          </table:table-cell>
          <table:table-cell table:style-name="ce1"/>
          <table:table-cell office:value-type="currency" office:value="826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7]" table:style-name="ce41">
            <text:p><text:s/>R$ 826,70<text:s/></text:p>
          </table:table-cell>
          <table:table-cell office:value-type="currency" office:value="0" table:formula="of:=[.I896]-[.G89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7</text:p>
          </table:table-cell>
          <table:table-cell office:value-type="string" table:style-name="ce141">
            <text:p>PROJETOR DE LONGO ALCANCE COM FOCO ORIENTÁVEL (400W)</text:p>
          </table:table-cell>
          <table:table-cell office:value-type="string" table:style-name="ce36">
            <text:p>UN.</text:p>
          </table:table-cell>
          <table:table-cell office:value-type="float" office:value="57" table:style-name="ce91">
            <text:p>57,00</text:p>
          </table:table-cell>
          <table:table-cell office:value-type="currency" office:value="183.67996085148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8]" table:style-name="ce38">
            <text:p><text:s/>R$ 183,679960851480<text:s/></text:p>
          </table:table-cell>
          <table:table-cell office:value-type="currency" office:value="225.21" table:formula="of:=ROUND([.E897]*(1+[.$G$4]);2)" table:style-name="ce39">
            <text:p><text:s/>R$ 225,21<text:s/></text:p>
          </table:table-cell>
          <table:table-cell office:value-type="currency" office:value="12836.97" table:formula="of:=ROUND([.F897]*[.D897];2)" table:style-name="ce40">
            <text:p><text:s/>R$ 12.836,97<text:s/></text:p>
          </table:table-cell>
          <table:table-cell table:style-name="ce1"/>
          <table:table-cell office:value-type="currency" office:value="12836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8]" table:style-name="ce41">
            <text:p><text:s/>R$ 12.836,97<text:s/></text:p>
          </table:table-cell>
          <table:table-cell office:value-type="currency" office:value="0" table:formula="of:=[.I897]-[.G89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8</text:p>
          </table:table-cell>
          <table:table-cell office:value-type="string" table:style-name="ce141">
            <text:p>POSTE TELECÔNICO RETO EM AÇO SAE 1010/1020 GALVANIZADO A FOGO, ALTURA DE 4,00 M</text:p>
          </table:table-cell>
          <table:table-cell office:value-type="string" table:style-name="ce36">
            <text:p>UN</text:p>
          </table:table-cell>
          <table:table-cell office:value-type="float" office:value="26" table:style-name="ce91">
            <text:p>26,00</text:p>
          </table:table-cell>
          <table:table-cell office:value-type="currency" office:value="907.544245983198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899]" table:style-name="ce38">
            <text:p><text:s/>R$ 907,544245983199<text:s/></text:p>
          </table:table-cell>
          <table:table-cell office:value-type="currency" office:value="1112.74" table:formula="of:=ROUND([.E898]*(1+[.$G$4]);2)" table:style-name="ce39">
            <text:p><text:s/>R$ 1.112,74<text:s/></text:p>
          </table:table-cell>
          <table:table-cell office:value-type="currency" office:value="28931.24" table:formula="of:=ROUND([.F898]*[.D898];2)" table:style-name="ce40">
            <text:p><text:s/>R$ 28.931,24<text:s/></text:p>
          </table:table-cell>
          <table:table-cell table:style-name="ce1"/>
          <table:table-cell office:value-type="currency" office:value="28931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899]" table:style-name="ce41">
            <text:p><text:s/>R$ 28.931,24<text:s/></text:p>
          </table:table-cell>
          <table:table-cell office:value-type="currency" office:value="0" table:formula="of:=[.I898]-[.G89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19</text:p>
          </table:table-cell>
          <table:table-cell office:value-type="string" table:style-name="ce141">
            <text:p>SUPORTE TUBULAR DE FIXAÇÃO EM POSTE PARA 1 LUMINÁRIA TIPO PÉTALA</text:p>
          </table:table-cell>
          <table:table-cell office:value-type="string" table:style-name="ce36">
            <text:p>UN</text:p>
          </table:table-cell>
          <table:table-cell office:value-type="float" office:value="15" table:style-name="ce91">
            <text:p>15,00</text:p>
          </table:table-cell>
          <table:table-cell office:value-type="currency" office:value="64.3911589593018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0]" table:style-name="ce38">
            <text:p><text:s/>R$ 64,391158959302<text:s/></text:p>
          </table:table-cell>
          <table:table-cell office:value-type="currency" office:value="78.95" table:formula="of:=ROUND([.E899]*(1+[.$G$4]);2)" table:style-name="ce39">
            <text:p><text:s/>R$ 78,95<text:s/></text:p>
          </table:table-cell>
          <table:table-cell office:value-type="currency" office:value="1184.25" table:formula="of:=ROUND([.F899]*[.D899];2)" table:style-name="ce40">
            <text:p><text:s/>R$ 1.184,25<text:s/></text:p>
          </table:table-cell>
          <table:table-cell table:style-name="ce1"/>
          <table:table-cell office:value-type="currency" office:value="1184.2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0]" table:style-name="ce41">
            <text:p><text:s/>R$ 1.184,25<text:s/></text:p>
          </table:table-cell>
          <table:table-cell office:value-type="currency" office:value="0" table:formula="of:=[.I899]-[.G899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20</text:p>
          </table:table-cell>
          <table:table-cell office:value-type="string" table:style-name="ce141">
            <text:p>SUPORTE TUBULAR DE FIXAÇÃO EM POSTE PARA 2 LUMINÁRIAS TIPO PÉTALA</text:p>
          </table:table-cell>
          <table:table-cell office:value-type="string" table:style-name="ce36">
            <text:p>UN</text:p>
          </table:table-cell>
          <table:table-cell office:value-type="float" office:value="11" table:style-name="ce91">
            <text:p>11,00</text:p>
          </table:table-cell>
          <table:table-cell office:value-type="currency" office:value="84.1937851724981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1]" table:style-name="ce38">
            <text:p><text:s/>R$ 84,193785172498<text:s/></text:p>
          </table:table-cell>
          <table:table-cell office:value-type="currency" office:value="103.23" table:formula="of:=ROUND([.E900]*(1+[.$G$4]);2)" table:style-name="ce39">
            <text:p><text:s/>R$ 103,23<text:s/></text:p>
          </table:table-cell>
          <table:table-cell office:value-type="currency" office:value="1135.53" table:formula="of:=ROUND([.F900]*[.D900];2)" table:style-name="ce40">
            <text:p><text:s/>R$ 1.135,53<text:s/></text:p>
          </table:table-cell>
          <table:table-cell table:style-name="ce1"/>
          <table:table-cell office:value-type="currency" office:value="1135.5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1]" table:style-name="ce41">
            <text:p><text:s/>R$ 1.135,53<text:s/></text:p>
          </table:table-cell>
          <table:table-cell office:value-type="currency" office:value="0" table:formula="of:=[.I900]-[.G90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21</text:p>
          </table:table-cell>
          <table:table-cell office:value-type="string" table:style-name="ce141">
            <text:p>LUMINÁRIA RETANGULAR FECHADA PARA ILUMINAÇÃO EXTERNA EM POSTE, TIPO PÉTALA PEQUENA</text:p>
          </table:table-cell>
          <table:table-cell office:value-type="string" table:style-name="ce36">
            <text:p>UN</text:p>
          </table:table-cell>
          <table:table-cell office:value-type="float" office:value="37" table:style-name="ce91">
            <text:p>37,00</text:p>
          </table:table-cell>
          <table:table-cell office:value-type="currency" office:value="312.706957018187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2]" table:style-name="ce38">
            <text:p><text:s/>R$ 312,706957018188<text:s/></text:p>
          </table:table-cell>
          <table:table-cell office:value-type="currency" office:value="383.41" table:formula="of:=ROUND([.E901]*(1+[.$G$4]);2)" table:style-name="ce39">
            <text:p><text:s/>R$ 383,41<text:s/></text:p>
          </table:table-cell>
          <table:table-cell office:value-type="currency" office:value="14186.17" table:formula="of:=ROUND([.F901]*[.D901];2)" table:style-name="ce40">
            <text:p><text:s/>R$ 14.186,17<text:s/></text:p>
          </table:table-cell>
          <table:table-cell table:style-name="ce1"/>
          <table:table-cell office:value-type="currency" office:value="14186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2]" table:style-name="ce41">
            <text:p><text:s/>R$ 14.186,17<text:s/></text:p>
          </table:table-cell>
          <table:table-cell office:value-type="currency" office:value="0" table:formula="of:=[.I901]-[.G90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22</text:p>
          </table:table-cell>
          <table:table-cell office:value-type="string" table:style-name="ce141">
            <text:p>PROJETOR PARA FIXAÇÃO EM PAREDE LÂMPADA LED 200W (REFLETOR LED MODULAR INDUSTRIAL)</text:p>
            <text:p><text:span text:style-name="T3">(CONFORME RESPECTIVA CCU 099)</text:span></text:p>
          </table:table-cell>
          <table:table-cell office:value-type="string" table:style-name="ce36">
            <text:p>UN.</text:p>
          </table:table-cell>
          <table:table-cell office:value-type="float" office:value="20" table:style-name="ce91">
            <text:p>20,00</text:p>
          </table:table-cell>
          <table:table-cell office:value-type="currency" office:value="242.90025283418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3]" table:style-name="ce38">
            <text:p><text:s/>R$ 242,900252834190<text:s/></text:p>
          </table:table-cell>
          <table:table-cell office:value-type="currency" office:value="297.82" table:formula="of:=ROUND([.E902]*(1+[.$G$4]);2)" table:style-name="ce39">
            <text:p><text:s/>R$ 297,82<text:s/></text:p>
          </table:table-cell>
          <table:table-cell office:value-type="currency" office:value="5956.4" table:formula="of:=ROUND([.F902]*[.D902];2)" table:style-name="ce40">
            <text:p><text:s/>R$ 5.956,40<text:s/></text:p>
          </table:table-cell>
          <table:table-cell table:style-name="ce1"/>
          <table:table-cell office:value-type="currency" office:value="5956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3]" table:style-name="ce41">
            <text:p><text:s/>R$ 5.956,40<text:s/></text:p>
          </table:table-cell>
          <table:table-cell office:value-type="currency" office:value="0" table:formula="of:=[.I902]-[.G90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23</text:p>
          </table:table-cell>
          <table:table-cell office:value-type="string" table:style-name="ce141">
            <text:p>LUMINÁRIA INDUSTRIAL PENDENTE PRISMÁTICA COM REFLETOR BALDE E-40</text:p>
          </table:table-cell>
          <table:table-cell office:value-type="string" table:style-name="ce36">
            <text:p>UN.</text:p>
          </table:table-cell>
          <table:table-cell office:value-type="float" office:value="183" table:style-name="ce91">
            <text:p>183,00</text:p>
          </table:table-cell>
          <table:table-cell office:value-type="currency" office:value="253.0788679553054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4]" table:style-name="ce38">
            <text:p><text:s/>R$ 253,078867955305<text:s/></text:p>
          </table:table-cell>
          <table:table-cell office:value-type="currency" office:value="310.3" table:formula="of:=ROUND([.E903]*(1+[.$G$4]);2)" table:style-name="ce39">
            <text:p><text:s/>R$ 310,30<text:s/></text:p>
          </table:table-cell>
          <table:table-cell office:value-type="currency" office:value="56784.9" table:formula="of:=ROUND([.F903]*[.D903];2)" table:style-name="ce40">
            <text:p><text:s/>R$ 56.784,90<text:s/></text:p>
          </table:table-cell>
          <table:table-cell table:style-name="ce1"/>
          <table:table-cell office:value-type="currency" office:value="56784.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4]" table:style-name="ce41">
            <text:p><text:s/>R$ 56.784,90<text:s/></text:p>
          </table:table-cell>
          <table:table-cell office:value-type="currency" office:value="0" table:formula="of:=[.I903]-[.G90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24</text:p>
          </table:table-cell>
          <table:table-cell office:value-type="string" table:style-name="ce141">
            <text:p>LOCAÇÃO DE PLATAFORMA ELEVATÓRIA ARTICULADA, COM ALTURA APROXIMADA DE 12,5M, CAPACIDADE DE CARGA DE 227 KG, ELÉTRICA</text:p>
          </table:table-cell>
          <table:table-cell office:value-type="string" table:style-name="ce36">
            <text:p>UNMES</text:p>
          </table:table-cell>
          <table:table-cell office:value-type="float" office:value="1" table:style-name="ce91">
            <text:p>1,00</text:p>
          </table:table-cell>
          <table:table-cell office:value-type="currency" office:value="12397.9447027159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5]" table:style-name="ce38">
            <text:p><text:s/>R$ 12.397,944702715900<text:s/></text:p>
          </table:table-cell>
          <table:table-cell office:value-type="currency" office:value="15201.12" table:formula="of:=ROUND([.E904]*(1+[.$G$4]);2)" table:style-name="ce39">
            <text:p><text:s/>R$ 15.201,12<text:s/></text:p>
          </table:table-cell>
          <table:table-cell office:value-type="currency" office:value="15201.12" table:formula="of:=ROUND([.F904]*[.D904];2)" table:style-name="ce40">
            <text:p><text:s/>R$ 15.201,12<text:s/></text:p>
          </table:table-cell>
          <table:table-cell table:style-name="ce1"/>
          <table:table-cell office:value-type="currency" office:value="15201.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5]" table:style-name="ce41">
            <text:p><text:s/>R$ 15.201,12<text:s/></text:p>
          </table:table-cell>
          <table:table-cell office:value-type="currency" office:value="0" table:formula="of:=[.I904]-[.G90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25</text:p>
          </table:table-cell>
          <table:table-cell office:value-type="string" table:style-name="ce141">
            <text:p>PROJETOR DE LONGO ALCANCE COM FOCO ORIENTÁVEL (150W)</text:p>
          </table:table-cell>
          <table:table-cell office:value-type="string" table:style-name="ce36">
            <text:p>UN.</text:p>
          </table:table-cell>
          <table:table-cell office:value-type="float" office:value="4" table:style-name="ce91">
            <text:p>4,00</text:p>
          </table:table-cell>
          <table:table-cell office:value-type="currency" office:value="136.522306500285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6]" table:style-name="ce38">
            <text:p><text:s/>R$ 136,522306500285<text:s/></text:p>
          </table:table-cell>
          <table:table-cell office:value-type="currency" office:value="167.39" table:formula="of:=ROUND([.E905]*(1+[.$G$4]);2)" table:style-name="ce39">
            <text:p><text:s/>R$ 167,39<text:s/></text:p>
          </table:table-cell>
          <table:table-cell office:value-type="currency" office:value="669.56" table:formula="of:=ROUND([.F905]*[.D905];2)" table:style-name="ce40">
            <text:p><text:s/>R$ 669,56<text:s/></text:p>
          </table:table-cell>
          <table:table-cell table:style-name="ce1"/>
          <table:table-cell office:value-type="currency" office:value="669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6]" table:style-name="ce41">
            <text:p><text:s/>R$ 669,56<text:s/></text:p>
          </table:table-cell>
          <table:table-cell office:value-type="currency" office:value="0" table:formula="of:=[.I905]-[.G90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8.26</text:p>
          </table:table-cell>
          <table:table-cell office:value-type="string" table:style-name="ce141">
            <text:p>LUMINÁRIA BLINDADA TIPO ARANDELA DE 45º E 90º, PARA LÂMPADA LED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225.055052605823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7]" table:style-name="ce38">
            <text:p><text:s/>R$ 225,055052605823<text:s/></text:p>
          </table:table-cell>
          <table:table-cell office:value-type="currency" office:value="275.94" table:formula="of:=ROUND([.E906]*(1+[.$G$4]);2)" table:style-name="ce39">
            <text:p><text:s/>R$ 275,94<text:s/></text:p>
          </table:table-cell>
          <table:table-cell office:value-type="currency" office:value="1103.76" table:formula="of:=ROUND([.F906]*[.D906];2)" table:style-name="ce40">
            <text:p><text:s/>R$ 1.103,76<text:s/></text:p>
          </table:table-cell>
          <table:table-cell table:style-name="ce1"/>
          <table:table-cell office:value-type="currency" office:value="1103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7]" table:style-name="ce41">
            <text:p><text:s/>R$ 1.103,76<text:s/></text:p>
          </table:table-cell>
          <table:table-cell office:value-type="currency" office:value="0" table:formula="of:=[.I906]-[.G906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27</text:p>
          </table:table-cell>
          <table:table-cell office:value-type="string" table:style-name="ce141">
            <text:p>PROJETOR PARA FIXAÇÃO EM PAREDE LÂMPADA LED 200W (LUMINÁRIA DE EMERGÊNCIA LED)</text:p>
            <text:p><text:span text:style-name="T3">(CONFORME RESPECTIVA CCU 100)</text:span></text:p>
          </table:table-cell>
          <table:table-cell office:value-type="string" table:style-name="ce36">
            <text:p>UN.</text:p>
          </table:table-cell>
          <table:table-cell office:value-type="float" office:value="50" table:style-name="ce91">
            <text:p>50,00</text:p>
          </table:table-cell>
          <table:table-cell office:value-type="currency" office:value="114.533887937362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8]" table:style-name="ce38">
            <text:p><text:s/>R$ 114,533887937362<text:s/></text:p>
          </table:table-cell>
          <table:table-cell office:value-type="currency" office:value="140.43" table:formula="of:=ROUND([.E907]*(1+[.$G$4]);2)" table:style-name="ce39">
            <text:p><text:s/>R$ 140,43<text:s/></text:p>
          </table:table-cell>
          <table:table-cell office:value-type="currency" office:value="7021.5" table:formula="of:=ROUND([.F907]*[.D907];2)" table:style-name="ce40">
            <text:p><text:s/>R$ 7.021,50<text:s/></text:p>
          </table:table-cell>
          <table:table-cell table:style-name="ce1"/>
          <table:table-cell office:value-type="currency" office:value="7021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8]" table:style-name="ce41">
            <text:p><text:s/>R$ 7.021,50<text:s/></text:p>
          </table:table-cell>
          <table:table-cell office:value-type="currency" office:value="0" table:formula="of:=[.I907]-[.G90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8.28</text:p>
          </table:table-cell>
          <table:table-cell office:value-type="string" table:style-name="ce141">
            <text:p>BLOCO AUTÔNOMO DE ILUMINAÇÃO DE EMERGÊNCIA LED, COM AUTONOMIA MÍNIMA DE 3 HORAS, FLUXO LUMINOSO DE 2.000 ATÉ 3.000 LÚMENS, EQUIPADO COM 2 FARÓIS</text:p>
          </table:table-cell>
          <table:table-cell office:value-type="string" table:style-name="ce36">
            <text:p>UN</text:p>
          </table:table-cell>
          <table:table-cell office:value-type="float" office:value="16" table:style-name="ce91">
            <text:p>16,00</text:p>
          </table:table-cell>
          <table:table-cell office:value-type="currency" office:value="175.874724736970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09]" table:style-name="ce38">
            <text:p><text:s/>R$ 175,874724736971<text:s/></text:p>
          </table:table-cell>
          <table:table-cell office:value-type="currency" office:value="215.64" table:formula="of:=ROUND([.E908]*(1+[.$G$4]);2)" table:style-name="ce39">
            <text:p><text:s/>R$ 215,64<text:s/></text:p>
          </table:table-cell>
          <table:table-cell office:value-type="currency" office:value="3450.24" table:formula="of:=ROUND([.F908]*[.D908];2)" table:style-name="ce40">
            <text:p><text:s/>R$ 3.450,24<text:s/></text:p>
          </table:table-cell>
          <table:table-cell table:style-name="ce1"/>
          <table:table-cell office:value-type="currency" office:value="3450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09]" table:style-name="ce41">
            <text:p><text:s/>R$ 3.450,24<text:s/></text:p>
          </table:table-cell>
          <table:table-cell office:value-type="currency" office:value="0" table:formula="of:=[.I908]-[.G90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09</text:p>
          </table:table-cell>
          <table:table-cell office:value-type="string" table:style-name="ce140">
            <text:p>AR CONDICIONADO - EXAUSTÃO MECÂNICA - VENTILADO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0]" table:style-name="ce41">
            <text:p><text:s/>R$ -<text:s text:c="3"/></text:p>
          </table:table-cell>
          <table:table-cell office:value-type="currency" office:value="0" table:formula="of:=[.I909]-[.G90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9.01</text:p>
          </table:table-cell>
          <table:table-cell office:value-type="string" table:style-name="ce141">
            <text:p>INSTALAÇÃO - CLIMATIZADOR EVAPORATIVO - TECNOLOGIA SMC VAZÃO DE 20.000 M³H <text:s/>C/CONTROLE REMOTO, 12 VELOCIDADES, TENSÃO 220V</text:p>
          </table:table-cell>
          <table:table-cell office:value-type="string" table:style-name="ce36">
            <text:p>UN.</text:p>
          </table:table-cell>
          <table:table-cell office:value-type="float" office:value="29" table:style-name="ce91">
            <text:p>29,00</text:p>
          </table:table-cell>
          <table:table-cell office:value-type="currency" office:value="363.2330152516108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1]" table:style-name="ce38">
            <text:p><text:s/>R$ 363,233015251611<text:s/></text:p>
          </table:table-cell>
          <table:table-cell office:value-type="currency" office:value="445.36" table:formula="of:=ROUND([.E910]*(1+[.$G$4]);2)" table:style-name="ce39">
            <text:p><text:s/>R$ 445,36<text:s/></text:p>
          </table:table-cell>
          <table:table-cell office:value-type="currency" office:value="12915.44" table:formula="of:=ROUND([.F910]*[.D910];2)" table:style-name="ce40">
            <text:p><text:s/>R$ 12.915,44<text:s/></text:p>
          </table:table-cell>
          <table:table-cell table:style-name="ce1"/>
          <table:table-cell office:value-type="currency" office:value="12915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1]" table:style-name="ce41">
            <text:p><text:s/>R$ 12.915,44<text:s/></text:p>
          </table:table-cell>
          <table:table-cell office:value-type="currency" office:value="0" table:formula="of:=[.I910]-[.G910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09.02</text:p>
          </table:table-cell>
          <table:table-cell office:value-type="string" table:style-name="ce141">
            <text:p>FORNECIMENTO DE EQUIPAMENTO - CLIMATIZADOR EVAPORATIVO - TECNOLOGIA SMC VAZÃO DE 20.000 M³H <text:s/>C/CONTROLE REMOTO, 12 VELOCIDADES, TENSÃO 220V -<text:s/><text:span text:style-name="T4">[EQUIP. - BDI DIF.]</text:span></text:p>
          </table:table-cell>
          <table:table-cell office:value-type="string" table:style-name="ce36">
            <text:p>UN.</text:p>
          </table:table-cell>
          <table:table-cell office:value-type="float" office:value="29" table:style-name="ce91">
            <text:p>29,00</text:p>
          </table:table-cell>
          <table:table-cell office:value-type="currency" office:value="6406.92106921069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2]" table:style-name="ce38">
            <text:p><text:s/>R$ 6.406,921069210690<text:s/></text:p>
          </table:table-cell>
          <table:table-cell office:value-type="currency" office:value="7118.73" table:formula="of:=ROUND([.E911]*(1+[.$G$5]);2)" table:style-name="ce39">
            <text:p><text:s/>R$ 7.118,73<text:s/></text:p>
          </table:table-cell>
          <table:table-cell office:value-type="currency" office:value="206443.17" table:formula="of:=ROUND([.F911]*[.D911];2)" table:style-name="ce40">
            <text:p><text:s/>R$ 206.443,17<text:s/></text:p>
          </table:table-cell>
          <table:table-cell table:style-name="ce1"/>
          <table:table-cell office:value-type="currency" office:value="206443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2]" table:style-name="ce41">
            <text:p><text:s/>R$ 206.443,17<text:s/></text:p>
          </table:table-cell>
          <table:table-cell office:value-type="currency" office:value="0" table:formula="of:=[.I911]-[.G91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03</text:p>
          </table:table-cell>
          <table:table-cell office:value-type="string" table:style-name="ce141">
            <text:p>AR CONDICIONADO A FRIO, TIPO SPLIT CASSETE COM CAPACIDADE DE 24.000 BTU/H</text:p>
          </table:table-cell>
          <table:table-cell office:value-type="string" table:style-name="ce36">
            <text:p>CJ</text:p>
          </table:table-cell>
          <table:table-cell office:value-type="float" office:value="4" table:style-name="ce91">
            <text:p>4,00</text:p>
          </table:table-cell>
          <table:table-cell office:value-type="currency" office:value="8474.488214664383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3]" table:style-name="ce38">
            <text:p><text:s/>R$ 8.474,488214664380<text:s/></text:p>
          </table:table-cell>
          <table:table-cell office:value-type="currency" office:value="10390.57" table:formula="of:=ROUND([.E912]*(1+[.$G$4]);2)" table:style-name="ce39">
            <text:p><text:s/>R$ 10.390,57<text:s/></text:p>
          </table:table-cell>
          <table:table-cell office:value-type="currency" office:value="41562.28" table:formula="of:=ROUND([.F912]*[.D912];2)" table:style-name="ce40">
            <text:p><text:s/>R$ 41.562,28<text:s/></text:p>
          </table:table-cell>
          <table:table-cell table:style-name="ce1"/>
          <table:table-cell office:value-type="currency" office:value="41562.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3]" table:style-name="ce41">
            <text:p><text:s/>R$ 41.562,28<text:s/></text:p>
          </table:table-cell>
          <table:table-cell office:value-type="currency" office:value="0" table:formula="of:=[.I912]-[.G91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9.04</text:p>
          </table:table-cell>
          <table:table-cell office:value-type="string" table:style-name="ce141">
            <text:p>AR CONDICIONADO SPLIT ON/OFF, HI-WALL (PAREDE), 9000 BTUS/H, CICLO FRIO - FORNECIMENTO E INSTALAÇÃO. AF_11/2021_PE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532.73794959628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4]" table:style-name="ce38">
            <text:p><text:s/>R$ 1.532,737949596280<text:s/></text:p>
          </table:table-cell>
          <table:table-cell office:value-type="currency" office:value="1879.29" table:formula="of:=ROUND([.E913]*(1+[.$G$4]);2)" table:style-name="ce39">
            <text:p><text:s/>R$ 1.879,29<text:s/></text:p>
          </table:table-cell>
          <table:table-cell office:value-type="currency" office:value="1879.29" table:formula="of:=ROUND([.F913]*[.D913];2)" table:style-name="ce40">
            <text:p><text:s/>R$ 1.879,29<text:s/></text:p>
          </table:table-cell>
          <table:table-cell table:style-name="ce1"/>
          <table:table-cell office:value-type="currency" office:value="1879.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4]" table:style-name="ce41">
            <text:p><text:s/>R$ 1.879,29<text:s/></text:p>
          </table:table-cell>
          <table:table-cell office:value-type="currency" office:value="0" table:formula="of:=[.I913]-[.G913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9.05</text:p>
          </table:table-cell>
          <table:table-cell office:value-type="string" table:style-name="ce141">
            <text:p>ISOLAMENTO TÉRMICO EM ESPUMA ELASTOMÉRICA, ESPESSURA DE 9 A 12 MM, PARA TUBULAÇÃO DE 1/4´ (COBRE)</text:p>
          </table:table-cell>
          <table:table-cell office:value-type="string" table:style-name="ce36">
            <text:p>M</text:p>
          </table:table-cell>
          <table:table-cell office:value-type="float" office:value="3.7" table:style-name="ce91">
            <text:p>3,70</text:p>
          </table:table-cell>
          <table:table-cell office:value-type="currency" office:value="15.4799771633635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5]" table:style-name="ce38">
            <text:p><text:s/>R$ 15,479977163364<text:s/></text:p>
          </table:table-cell>
          <table:table-cell office:value-type="currency" office:value="18.98" table:formula="of:=ROUND([.E914]*(1+[.$G$4]);2)" table:style-name="ce39">
            <text:p><text:s/>R$ 18,98<text:s/></text:p>
          </table:table-cell>
          <table:table-cell office:value-type="currency" office:value="70.23" table:formula="of:=ROUND([.F914]*[.D914];2)" table:style-name="ce40">
            <text:p><text:s/>R$ 70,23<text:s/></text:p>
          </table:table-cell>
          <table:table-cell table:style-name="ce1"/>
          <table:table-cell office:value-type="currency" office:value="70.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5]" table:style-name="ce41">
            <text:p><text:s/>R$ 70,23<text:s/></text:p>
          </table:table-cell>
          <table:table-cell office:value-type="currency" office:value="0" table:formula="of:=[.I914]-[.G914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09.06</text:p>
          </table:table-cell>
          <table:table-cell office:value-type="string" table:style-name="ce141">
            <text:p>ISOLAMENTO TÉRMICO EM ESPUMA ELASTOMÉRICA, ESPESSURA DE 9 A 12 MM, PARA TUBULAÇÃO DE 1/2´ (COBRE)</text:p>
          </table:table-cell>
          <table:table-cell office:value-type="string" table:style-name="ce36">
            <text:p>M</text:p>
          </table:table-cell>
          <table:table-cell office:value-type="float" office:value="14.369999999999997" table:style-name="ce91">
            <text:p>14,37</text:p>
          </table:table-cell>
          <table:table-cell office:value-type="currency" office:value="16.1732321996574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6]" table:style-name="ce38">
            <text:p><text:s/>R$ 16,173232199657<text:s/></text:p>
          </table:table-cell>
          <table:table-cell office:value-type="currency" office:value="19.829999999999998" table:formula="of:=ROUND([.E915]*(1+[.$G$4]);2)" table:style-name="ce39">
            <text:p><text:s/>R$ 19,83<text:s/></text:p>
          </table:table-cell>
          <table:table-cell office:value-type="currency" office:value="284.95999999999998" table:formula="of:=ROUND([.F915]*[.D915];2)" table:style-name="ce40">
            <text:p><text:s/>R$ 284,96<text:s/></text:p>
          </table:table-cell>
          <table:table-cell table:style-name="ce1"/>
          <table:table-cell office:value-type="currency" office:value="284.95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6]" table:style-name="ce41">
            <text:p><text:s/>R$ 284,96<text:s/></text:p>
          </table:table-cell>
          <table:table-cell office:value-type="currency" office:value="0" table:formula="of:=[.I915]-[.G91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07</text:p>
          </table:table-cell>
          <table:table-cell office:value-type="string" table:style-name="ce141">
            <text:p>ISOLAMENTO TÉRMICO EM ESPUMA ELASTOMÉRICA, ESPESSURA DE 9 A 12 MM, PARA TUBULAÇÃO DE 1´ (COBRE)</text:p>
          </table:table-cell>
          <table:table-cell office:value-type="string" table:style-name="ce36">
            <text:p>M</text:p>
          </table:table-cell>
          <table:table-cell office:value-type="float" office:value="10.079999999999998" table:style-name="ce91">
            <text:p>10,08</text:p>
          </table:table-cell>
          <table:table-cell office:value-type="currency" office:value="17.6168338634695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7]" table:style-name="ce38">
            <text:p><text:s/>R$ 17,616833863470<text:s/></text:p>
          </table:table-cell>
          <table:table-cell office:value-type="currency" office:value="21.6" table:formula="of:=ROUND([.E916]*(1+[.$G$4]);2)" table:style-name="ce39">
            <text:p><text:s/>R$ 21,60<text:s/></text:p>
          </table:table-cell>
          <table:table-cell office:value-type="currency" office:value="217.73" table:formula="of:=ROUND([.F916]*[.D916];2)" table:style-name="ce40">
            <text:p><text:s/>R$ 217,73<text:s/></text:p>
          </table:table-cell>
          <table:table-cell table:style-name="ce1"/>
          <table:table-cell office:value-type="currency" office:value="217.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7]" table:style-name="ce41">
            <text:p><text:s/>R$ 217,73<text:s/></text:p>
          </table:table-cell>
          <table:table-cell office:value-type="currency" office:value="0" table:formula="of:=[.I916]-[.G91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08</text:p>
          </table:table-cell>
          <table:table-cell office:value-type="string" table:style-name="ce141">
            <text:p>TUBO DE COBRE FLEXÍVEL, ESPESSURA 1/32" - DIÂMETRO 1/4", INCLUSIVE CONEXÕES</text:p>
          </table:table-cell>
          <table:table-cell office:value-type="string" table:style-name="ce36">
            <text:p>M</text:p>
          </table:table-cell>
          <table:table-cell office:value-type="float" office:value="3.7" table:style-name="ce91">
            <text:p>3,70</text:p>
          </table:table-cell>
          <table:table-cell office:value-type="currency" office:value="17.2090367832966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8]" table:style-name="ce38">
            <text:p><text:s/>R$ 17,209036783297<text:s/></text:p>
          </table:table-cell>
          <table:table-cell office:value-type="currency" office:value="21.1" table:formula="of:=ROUND([.E917]*(1+[.$G$4]);2)" table:style-name="ce39">
            <text:p><text:s/>R$ 21,10<text:s/></text:p>
          </table:table-cell>
          <table:table-cell office:value-type="currency" office:value="78.069999999999993" table:formula="of:=ROUND([.F917]*[.D917];2)" table:style-name="ce40">
            <text:p><text:s/>R$ 78,07<text:s/></text:p>
          </table:table-cell>
          <table:table-cell table:style-name="ce1"/>
          <table:table-cell office:value-type="currency" office:value="78.0699999999999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8]" table:style-name="ce41">
            <text:p><text:s/>R$ 78,07<text:s/></text:p>
          </table:table-cell>
          <table:table-cell office:value-type="currency" office:value="0" table:formula="of:=[.I917]-[.G91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09</text:p>
          </table:table-cell>
          <table:table-cell office:value-type="string" table:style-name="ce141">
            <text:p>TUBO DE COBRE FLEXÍVEL, ESPESSURA 1/32" - DIÂMETRO 1/2", INCLUSIVE CONEXÕES</text:p>
          </table:table-cell>
          <table:table-cell office:value-type="string" table:style-name="ce36">
            <text:p>M</text:p>
          </table:table-cell>
          <table:table-cell office:value-type="float" office:value="14.369999999999997" table:style-name="ce91">
            <text:p>14,37</text:p>
          </table:table-cell>
          <table:table-cell office:value-type="currency" office:value="31.971291085555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19]" table:style-name="ce38">
            <text:p><text:s/>R$ 31,971291085556<text:s/></text:p>
          </table:table-cell>
          <table:table-cell office:value-type="currency" office:value="39.200000000000003" table:formula="of:=ROUND([.E918]*(1+[.$G$4]);2)" table:style-name="ce39">
            <text:p><text:s/>R$ 39,20<text:s/></text:p>
          </table:table-cell>
          <table:table-cell office:value-type="currency" office:value="563.29999999999995" table:formula="of:=ROUND([.F918]*[.D918];2)" table:style-name="ce40">
            <text:p><text:s/>R$ 563,30<text:s/></text:p>
          </table:table-cell>
          <table:table-cell table:style-name="ce1"/>
          <table:table-cell office:value-type="currency" office:value="563.2999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19]" table:style-name="ce41">
            <text:p><text:s/>R$ 563,30<text:s/></text:p>
          </table:table-cell>
          <table:table-cell office:value-type="currency" office:value="0" table:formula="of:=[.I918]-[.G91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10</text:p>
          </table:table-cell>
          <table:table-cell office:value-type="string" table:style-name="ce141">
            <text:p>TUBO DE COBRE FLEXÍVEL, ESPESSURA 1/32" - DIÂMETRO 3/4", INCLUSIVE CONEXÕES</text:p>
          </table:table-cell>
          <table:table-cell office:value-type="string" table:style-name="ce36">
            <text:p>M</text:p>
          </table:table-cell>
          <table:table-cell office:value-type="float" office:value="10.079999999999998" table:style-name="ce91">
            <text:p>10,08</text:p>
          </table:table-cell>
          <table:table-cell office:value-type="currency" office:value="43.97683712584618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0]" table:style-name="ce38">
            <text:p><text:s/>R$ 43,976837125846<text:s/></text:p>
          </table:table-cell>
          <table:table-cell office:value-type="currency" office:value="53.92" table:formula="of:=ROUND([.E919]*(1+[.$G$4]);2)" table:style-name="ce39">
            <text:p><text:s/>R$ 53,92<text:s/></text:p>
          </table:table-cell>
          <table:table-cell office:value-type="currency" office:value="543.51" table:formula="of:=ROUND([.F919]*[.D919];2)" table:style-name="ce40">
            <text:p><text:s/>R$ 543,51<text:s/></text:p>
          </table:table-cell>
          <table:table-cell table:style-name="ce1"/>
          <table:table-cell office:value-type="currency" office:value="543.5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0]" table:style-name="ce41">
            <text:p><text:s/>R$ 543,51<text:s/></text:p>
          </table:table-cell>
          <table:table-cell office:value-type="currency" office:value="0" table:formula="of:=[.I919]-[.G91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9.11</text:p>
          </table:table-cell>
          <table:table-cell office:value-type="string" table:style-name="ce141">
            <text:p>PERFILADO LISO 38 X 38 MM - COM ACESSÓRIOS</text:p>
          </table:table-cell>
          <table:table-cell office:value-type="string" table:style-name="ce36">
            <text:p>M</text:p>
          </table:table-cell>
          <table:table-cell office:value-type="float" office:value="10.4" table:style-name="ce91">
            <text:p>10,40</text:p>
          </table:table-cell>
          <table:table-cell office:value-type="currency" office:value="38.03115569692521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1]" table:style-name="ce38">
            <text:p><text:s/>R$ 38,031155696925<text:s/></text:p>
          </table:table-cell>
          <table:table-cell office:value-type="currency" office:value="46.63" table:formula="of:=ROUND([.E920]*(1+[.$G$4]);2)" table:style-name="ce39">
            <text:p><text:s/>R$ 46,63<text:s/></text:p>
          </table:table-cell>
          <table:table-cell office:value-type="currency" office:value="484.95" table:formula="of:=ROUND([.F920]*[.D920];2)" table:style-name="ce40">
            <text:p><text:s/>R$ 484,95<text:s/></text:p>
          </table:table-cell>
          <table:table-cell table:style-name="ce1"/>
          <table:table-cell office:value-type="currency" office:value="484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1]" table:style-name="ce41">
            <text:p><text:s/>R$ 484,95<text:s/></text:p>
          </table:table-cell>
          <table:table-cell office:value-type="currency" office:value="0" table:formula="of:=[.I920]-[.G92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9.12</text:p>
          </table:table-cell>
          <table:table-cell office:value-type="string" table:style-name="ce141">
            <text:p>DUTO EM CHAPA DE AÇO GALVANIZADO</text:p>
          </table:table-cell>
          <table:table-cell office:value-type="string" table:style-name="ce36">
            <text:p>KG</text:p>
          </table:table-cell>
          <table:table-cell office:value-type="float" office:value="991.8" table:style-name="ce91">
            <text:p>991,80</text:p>
          </table:table-cell>
          <table:table-cell office:value-type="currency" office:value="40.1353886306174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2]" table:style-name="ce38">
            <text:p><text:s/>R$ 40,135388630617<text:s/></text:p>
          </table:table-cell>
          <table:table-cell office:value-type="currency" office:value="49.21" table:formula="of:=ROUND([.E921]*(1+[.$G$4]);2)" table:style-name="ce39">
            <text:p><text:s/>R$ 49,21<text:s/></text:p>
          </table:table-cell>
          <table:table-cell office:value-type="currency" office:value="48806.48" table:formula="of:=ROUND([.F921]*[.D921];2)" table:style-name="ce40">
            <text:p><text:s/>R$ 48.806,48<text:s/></text:p>
          </table:table-cell>
          <table:table-cell table:style-name="ce1"/>
          <table:table-cell office:value-type="currency" office:value="48806.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2]" table:style-name="ce41">
            <text:p><text:s/>R$ 48.806,48<text:s/></text:p>
          </table:table-cell>
          <table:table-cell office:value-type="currency" office:value="0" table:formula="of:=[.I921]-[.G92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13</text:p>
          </table:table-cell>
          <table:table-cell office:value-type="string" table:style-name="ce141">
            <text:p>DUTO FLEXÍVEL ALUMINIZADO, SEÇÃO CIRCULAR DE 35 CM (14")</text:p>
          </table:table-cell>
          <table:table-cell office:value-type="string" table:style-name="ce36">
            <text:p>M</text:p>
          </table:table-cell>
          <table:table-cell office:value-type="float" office:value="165" table:style-name="ce91">
            <text:p>165,00</text:p>
          </table:table-cell>
          <table:table-cell office:value-type="currency" office:value="31.6532093630209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3]" table:style-name="ce38">
            <text:p><text:s/>R$ 31,653209363021<text:s/></text:p>
          </table:table-cell>
          <table:table-cell office:value-type="currency" office:value="38.81" table:formula="of:=ROUND([.E922]*(1+[.$G$4]);2)" table:style-name="ce39">
            <text:p><text:s/>R$ 38,81<text:s/></text:p>
          </table:table-cell>
          <table:table-cell office:value-type="currency" office:value="6403.65" table:formula="of:=ROUND([.F922]*[.D922];2)" table:style-name="ce40">
            <text:p><text:s/>R$ 6.403,65<text:s/></text:p>
          </table:table-cell>
          <table:table-cell table:style-name="ce1"/>
          <table:table-cell office:value-type="currency" office:value="6403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3]" table:style-name="ce41">
            <text:p><text:s/>R$ 6.403,65<text:s/></text:p>
          </table:table-cell>
          <table:table-cell office:value-type="currency" office:value="0" table:formula="of:=[.I922]-[.G92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9.14</text:p>
          </table:table-cell>
          <table:table-cell office:value-type="string" table:style-name="ce141">
            <text:p>DUTO EM CHAPA DE AÇO GALVANIZADO</text:p>
          </table:table-cell>
          <table:table-cell office:value-type="string" table:style-name="ce36">
            <text:p>KG</text:p>
          </table:table-cell>
          <table:table-cell office:value-type="float" office:value="1410.24" table:style-name="ce91">
            <text:p>1.410,24</text:p>
          </table:table-cell>
          <table:table-cell office:value-type="currency" office:value="40.13538863061740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4]" table:style-name="ce38">
            <text:p><text:s/>R$ 40,135388630617<text:s/></text:p>
          </table:table-cell>
          <table:table-cell office:value-type="currency" office:value="49.21" table:formula="of:=ROUND([.E923]*(1+[.$G$4]);2)" table:style-name="ce39">
            <text:p><text:s/>R$ 49,21<text:s/></text:p>
          </table:table-cell>
          <table:table-cell office:value-type="currency" office:value="69397.91" table:formula="of:=ROUND([.F923]*[.D923];2)" table:style-name="ce40">
            <text:p><text:s/>R$ 69.397,91<text:s/></text:p>
          </table:table-cell>
          <table:table-cell table:style-name="ce1"/>
          <table:table-cell office:value-type="currency" office:value="69397.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4]" table:style-name="ce41">
            <text:p><text:s/>R$ 69.397,91<text:s/></text:p>
          </table:table-cell>
          <table:table-cell office:value-type="currency" office:value="0" table:formula="of:=[.I923]-[.G92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15</text:p>
          </table:table-cell>
          <table:table-cell office:value-type="string" table:style-name="ce141">
            <text:p>DIFUSOR DE AR DE LONGO ALCANCE TIPO JET-NOZZLES, VAZÃO DE AR 1.330 M³/H</text:p>
          </table:table-cell>
          <table:table-cell office:value-type="string" table:style-name="ce36">
            <text:p>UN</text:p>
          </table:table-cell>
          <table:table-cell office:value-type="float" office:value="150" table:style-name="ce91">
            <text:p>150,00</text:p>
          </table:table-cell>
          <table:table-cell office:value-type="currency" office:value="1203.03401027648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5]" table:style-name="ce38">
            <text:p><text:s/>R$ 1.203,034010276490<text:s/></text:p>
          </table:table-cell>
          <table:table-cell office:value-type="currency" office:value="1475.04" table:formula="of:=ROUND([.E924]*(1+[.$G$4]);2)" table:style-name="ce39">
            <text:p><text:s/>R$ 1.475,04<text:s/></text:p>
          </table:table-cell>
          <table:table-cell office:value-type="currency" office:value="221256" table:formula="of:=ROUND([.F924]*[.D924];2)" table:style-name="ce40">
            <text:p><text:s/>R$ 221.256,00<text:s/></text:p>
          </table:table-cell>
          <table:table-cell table:style-name="ce1"/>
          <table:table-cell office:value-type="currency" office:value="2212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5]" table:style-name="ce41">
            <text:p><text:s/>R$ 221.256,00<text:s/></text:p>
          </table:table-cell>
          <table:table-cell office:value-type="currency" office:value="0" table:formula="of:=[.I924]-[.G92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09.16</text:p>
          </table:table-cell>
          <table:table-cell office:value-type="string" table:style-name="ce141">
            <text:p>DIFUSOR DE PLÁSTICO, DIÂMETRO 20 CM</text:p>
          </table:table-cell>
          <table:table-cell office:value-type="string" table:style-name="ce36">
            <text:p>UN</text:p>
          </table:table-cell>
          <table:table-cell office:value-type="float" office:value="337" table:style-name="ce91">
            <text:p>337,00</text:p>
          </table:table-cell>
          <table:table-cell office:value-type="currency" office:value="139.18114346301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6]" table:style-name="ce38">
            <text:p><text:s/>R$ 139,181143463013<text:s/></text:p>
          </table:table-cell>
          <table:table-cell office:value-type="currency" office:value="170.65" table:formula="of:=ROUND([.E925]*(1+[.$G$4]);2)" table:style-name="ce39">
            <text:p><text:s/>R$ 170,65<text:s/></text:p>
          </table:table-cell>
          <table:table-cell office:value-type="currency" office:value="57509.05" table:formula="of:=ROUND([.F925]*[.D925];2)" table:style-name="ce40">
            <text:p><text:s/>R$ 57.509,05<text:s/></text:p>
          </table:table-cell>
          <table:table-cell table:style-name="ce1"/>
          <table:table-cell office:value-type="currency" office:value="57509.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6]" table:style-name="ce41">
            <text:p><text:s/>R$ 57.509,05<text:s/></text:p>
          </table:table-cell>
          <table:table-cell office:value-type="currency" office:value="0" table:formula="of:=[.I925]-[.G92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09.17</text:p>
          </table:table-cell>
          <table:table-cell office:value-type="string" table:style-name="ce141">
            <text:p>DIFUSOR DE INSUFLAÇÃO DE AR TIPO DIRECIONAL, MEDINDO 30 X 30 CM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327.754669276567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7]" table:style-name="ce38">
            <text:p><text:s/>R$ 327,754669276568<text:s/></text:p>
          </table:table-cell>
          <table:table-cell office:value-type="currency" office:value="401.86" table:formula="of:=ROUND([.E926]*(1+[.$G$4]);2)" table:style-name="ce39">
            <text:p><text:s/>R$ 401,86<text:s/></text:p>
          </table:table-cell>
          <table:table-cell office:value-type="currency" office:value="1607.44" table:formula="of:=ROUND([.F926]*[.D926];2)" table:style-name="ce40">
            <text:p><text:s/>R$ 1.607,44<text:s/></text:p>
          </table:table-cell>
          <table:table-cell table:style-name="ce1"/>
          <table:table-cell office:value-type="currency" office:value="1607.4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7]" table:style-name="ce41">
            <text:p><text:s/>R$ 1.607,44<text:s/></text:p>
          </table:table-cell>
          <table:table-cell office:value-type="currency" office:value="0" table:formula="of:=[.I926]-[.G92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10</text:p>
          </table:table-cell>
          <table:table-cell office:value-type="string" table:style-name="ce140">
            <text:p>DIVERSOS</text:p>
          </table:table-cell>
          <table:table-cell table:style-name="ce23"/>
          <table:table-cell table:style-name="ce94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8]" table:style-name="ce38">
            <text:p><text:s/>R$ -<text:s text:c="3"/></text:p>
          </table:table-cell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8]" table:style-name="ce41">
            <text:p><text:s/>R$ -<text:s text:c="3"/></text:p>
          </table:table-cell>
          <table:table-cell office:value-type="currency" office:value="0" table:formula="of:=[.I927]-[.G92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01</text:p>
          </table:table-cell>
          <table:table-cell office:value-type="string" table:style-name="ce141">
            <text:p>TRANSFORMADOR DE POTÊNCIA TRIFÁSICO DE 300 KVA, CLASSE 15 KV, A ÓLEO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9748.30764211728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29]" table:style-name="ce38">
            <text:p><text:s/>R$ 39.748,307642117300<text:s/></text:p>
          </table:table-cell>
          <table:table-cell office:value-type="currency" office:value="48735.4" table:formula="of:=ROUND([.E928]*(1+[.$G$4]);2)" table:style-name="ce39">
            <text:p><text:s/>R$ 48.735,40<text:s/></text:p>
          </table:table-cell>
          <table:table-cell office:value-type="currency" office:value="48735.4" table:formula="of:=ROUND([.F928]*[.D928];2)" table:style-name="ce40">
            <text:p><text:s/>R$ 48.735,40<text:s/></text:p>
          </table:table-cell>
          <table:table-cell table:style-name="ce1"/>
          <table:table-cell office:value-type="currency" office:value="48735.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29]" table:style-name="ce41">
            <text:p><text:s/>R$ 48.735,40<text:s/></text:p>
          </table:table-cell>
          <table:table-cell office:value-type="currency" office:value="0" table:formula="of:=[.I928]-[.G92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02</text:p>
          </table:table-cell>
          <table:table-cell office:value-type="string" table:style-name="ce141">
            <text:p>CAIXA PARA SECCIONADORA TIPO ´T´ (900 X 600 X 250) MM, PADRÃO CONCESSIONÁRIAS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594.788353315390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0]" table:style-name="ce38">
            <text:p><text:s/>R$ 594,788353315390<text:s/></text:p>
          </table:table-cell>
          <table:table-cell office:value-type="currency" office:value="729.27" table:formula="of:=ROUND([.E929]*(1+[.$G$4]);2)" table:style-name="ce39">
            <text:p><text:s/>R$ 729,27<text:s/></text:p>
          </table:table-cell>
          <table:table-cell office:value-type="currency" office:value="1458.54" table:formula="of:=ROUND([.F929]*[.D929];2)" table:style-name="ce40">
            <text:p><text:s/>R$ 1.458,54<text:s/></text:p>
          </table:table-cell>
          <table:table-cell table:style-name="ce1"/>
          <table:table-cell office:value-type="currency" office:value="1458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0]" table:style-name="ce41">
            <text:p><text:s/>R$ 1.458,54<text:s/></text:p>
          </table:table-cell>
          <table:table-cell office:value-type="currency" office:value="0" table:formula="of:=[.I929]-[.G92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03</text:p>
          </table:table-cell>
          <table:table-cell office:value-type="string" table:style-name="ce141">
            <text:p>CAIXA TIPO D -30 X 50 CM</text:p>
          </table:table-cell>
          <table:table-cell office:value-type="string" table:style-name="ce36">
            <text:p>UN.</text:p>
          </table:table-cell>
          <table:table-cell office:value-type="float" office:value="1" table:style-name="ce91">
            <text:p>1,00</text:p>
          </table:table-cell>
          <table:table-cell office:value-type="currency" office:value="291.1915830682652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1]" table:style-name="ce38">
            <text:p><text:s/>R$ 291,191583068265<text:s/></text:p>
          </table:table-cell>
          <table:table-cell office:value-type="currency" office:value="357.03" table:formula="of:=ROUND([.E930]*(1+[.$G$4]);2)" table:style-name="ce39">
            <text:p><text:s/>R$ 357,03<text:s/></text:p>
          </table:table-cell>
          <table:table-cell office:value-type="currency" office:value="357.03" table:formula="of:=ROUND([.F930]*[.D930];2)" table:style-name="ce40">
            <text:p><text:s/>R$ 357,03<text:s/></text:p>
          </table:table-cell>
          <table:table-cell table:style-name="ce1"/>
          <table:table-cell office:value-type="currency" office:value="357.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1]" table:style-name="ce41">
            <text:p><text:s/>R$ 357,03<text:s/></text:p>
          </table:table-cell>
          <table:table-cell office:value-type="currency" office:value="0" table:formula="of:=[.I930]-[.G93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04</text:p>
          </table:table-cell>
          <table:table-cell office:value-type="string" table:style-name="ce141">
            <text:p>CAIXA DE MEDIÇÃO TIPO "A3" - 60 X 90 CM</text:p>
          </table:table-cell>
          <table:table-cell office:value-type="string" table:style-name="ce36">
            <text:p>UN.</text:p>
          </table:table-cell>
          <table:table-cell office:value-type="float" office:value="1" table:style-name="ce91">
            <text:p>1,00</text:p>
          </table:table-cell>
          <table:table-cell office:value-type="currency" office:value="1124.63094364244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2]" table:style-name="ce38">
            <text:p><text:s/>R$ 1.124,630943642440<text:s/></text:p>
          </table:table-cell>
          <table:table-cell office:value-type="currency" office:value="1378.91" table:formula="of:=ROUND([.E931]*(1+[.$G$4]);2)" table:style-name="ce39">
            <text:p><text:s/>R$ 1.378,91<text:s/></text:p>
          </table:table-cell>
          <table:table-cell office:value-type="currency" office:value="1378.91" table:formula="of:=ROUND([.F931]*[.D931];2)" table:style-name="ce40">
            <text:p><text:s/>R$ 1.378,91<text:s/></text:p>
          </table:table-cell>
          <table:table-cell table:style-name="ce1"/>
          <table:table-cell office:value-type="currency" office:value="1378.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2]" table:style-name="ce41">
            <text:p><text:s/>R$ 1.378,91<text:s/></text:p>
          </table:table-cell>
          <table:table-cell office:value-type="currency" office:value="0" table:formula="of:=[.I931]-[.G93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05</text:p>
          </table:table-cell>
          <table:table-cell office:value-type="string" table:style-name="ce141">
            <text:p>ISOLADOR PEDESTAL PARA 15 KV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123.864285131718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3]" table:style-name="ce38">
            <text:p><text:s/>R$ 123,864285131718<text:s/></text:p>
          </table:table-cell>
          <table:table-cell office:value-type="currency" office:value="151.87" table:formula="of:=ROUND([.E932]*(1+[.$G$4]);2)" table:style-name="ce39">
            <text:p><text:s/>R$ 151,87<text:s/></text:p>
          </table:table-cell>
          <table:table-cell office:value-type="currency" office:value="911.22" table:formula="of:=ROUND([.F932]*[.D932];2)" table:style-name="ce40">
            <text:p><text:s/>R$ 911,22<text:s/></text:p>
          </table:table-cell>
          <table:table-cell table:style-name="ce1"/>
          <table:table-cell office:value-type="currency" office:value="911.2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3]" table:style-name="ce41">
            <text:p><text:s/>R$ 911,22<text:s/></text:p>
          </table:table-cell>
          <table:table-cell office:value-type="currency" office:value="0" table:formula="of:=[.I932]-[.G93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06</text:p>
          </table:table-cell>
          <table:table-cell office:value-type="string" table:style-name="ce141">
            <text:p>BASE DE FUSÍVEL TRIPOLAR DE 15 KV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129.65500367017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4]" table:style-name="ce38">
            <text:p><text:s/>R$ 1.129,655003670170<text:s/></text:p>
          </table:table-cell>
          <table:table-cell office:value-type="currency" office:value="1385.07" table:formula="of:=ROUND([.E933]*(1+[.$G$4]);2)" table:style-name="ce39">
            <text:p><text:s/>R$ 1.385,07<text:s/></text:p>
          </table:table-cell>
          <table:table-cell office:value-type="currency" office:value="1385.07" table:formula="of:=ROUND([.F933]*[.D933];2)" table:style-name="ce40">
            <text:p><text:s/>R$ 1.385,07<text:s/></text:p>
          </table:table-cell>
          <table:table-cell table:style-name="ce1"/>
          <table:table-cell office:value-type="currency" office:value="1385.0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4]" table:style-name="ce41">
            <text:p><text:s/>R$ 1.385,07<text:s/></text:p>
          </table:table-cell>
          <table:table-cell office:value-type="currency" office:value="0" table:formula="of:=[.I933]-[.G93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07</text:p>
          </table:table-cell>
          <table:table-cell office:value-type="string" table:style-name="ce141">
            <text:p>FUSÍVEL TIPO HH PARA 15 KV DE 2,5 A ATÉ 50 A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159.3997226979854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5]" table:style-name="ce38">
            <text:p><text:s/>R$ 159,399722697985<text:s/></text:p>
          </table:table-cell>
          <table:table-cell office:value-type="currency" office:value="195.44" table:formula="of:=ROUND([.E934]*(1+[.$G$4]);2)" table:style-name="ce39">
            <text:p><text:s/>R$ 195,44<text:s/></text:p>
          </table:table-cell>
          <table:table-cell office:value-type="currency" office:value="586.32000000000005" table:formula="of:=ROUND([.F934]*[.D934];2)" table:style-name="ce40">
            <text:p><text:s/>R$ 586,32<text:s/></text:p>
          </table:table-cell>
          <table:table-cell table:style-name="ce1"/>
          <table:table-cell office:value-type="currency" office:value="586.320000000000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5]" table:style-name="ce41">
            <text:p><text:s/>R$ 586,32<text:s/></text:p>
          </table:table-cell>
          <table:table-cell office:value-type="currency" office:value="0" table:formula="of:=[.I934]-[.G93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08</text:p>
          </table:table-cell>
          <table:table-cell office:value-type="string" table:style-name="ce141">
            <text:p>CHAVE SECCIONADORA TRIPOLAR SOB CARGA PARA 400 A - 15 KV - COM PROLONGADOR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928.06459505749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6]" table:style-name="ce38">
            <text:p><text:s/>R$ 1.928,064595057500<text:s/></text:p>
          </table:table-cell>
          <table:table-cell office:value-type="currency" office:value="2364" table:formula="of:=ROUND([.E935]*(1+[.$G$4]);2)" table:style-name="ce39">
            <text:p><text:s/>R$ 2.364,00<text:s/></text:p>
          </table:table-cell>
          <table:table-cell office:value-type="currency" office:value="2364" table:formula="of:=ROUND([.F935]*[.D935];2)" table:style-name="ce40">
            <text:p><text:s/>R$ 2.364,00<text:s/></text:p>
          </table:table-cell>
          <table:table-cell table:style-name="ce1"/>
          <table:table-cell office:value-type="currency" office:value="23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6]" table:style-name="ce41">
            <text:p><text:s/>R$ 2.364,00<text:s/></text:p>
          </table:table-cell>
          <table:table-cell office:value-type="currency" office:value="0" table:formula="of:=[.I935]-[.G935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09</text:p>
          </table:table-cell>
          <table:table-cell office:value-type="string" table:style-name="ce141">
            <text:p>PARA-RAIOS DE DISTRIBUIÇÃO, CLASSE 15 KV/10 KA, COMPLETO, ENCAPSULADO COM POLÍMERO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183.46790636979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7]" table:style-name="ce38">
            <text:p><text:s/>R$ 183,467906369790<text:s/></text:p>
          </table:table-cell>
          <table:table-cell office:value-type="currency" office:value="224.95" table:formula="of:=ROUND([.E936]*(1+[.$G$4]);2)" table:style-name="ce39">
            <text:p><text:s/>R$ 224,95<text:s/></text:p>
          </table:table-cell>
          <table:table-cell office:value-type="currency" office:value="674.85" table:formula="of:=ROUND([.F936]*[.D936];2)" table:style-name="ce40">
            <text:p><text:s/>R$ 674,85<text:s/></text:p>
          </table:table-cell>
          <table:table-cell table:style-name="ce1"/>
          <table:table-cell office:value-type="currency" office:value="674.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7]" table:style-name="ce41">
            <text:p><text:s/>R$ 674,85<text:s/></text:p>
          </table:table-cell>
          <table:table-cell office:value-type="currency" office:value="0" table:formula="of:=[.I936]-[.G93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10</text:p>
          </table:table-cell>
          <table:table-cell office:value-type="string" table:style-name="ce141">
            <text:p>TERMINAL MODULAR (MUFLA) UNIPOLAR INTERNO PARA CABO ATÉ 70 MM²/15 KV</text:p>
          </table:table-cell>
          <table:table-cell office:value-type="string" table:style-name="ce36">
            <text:p>CJ</text:p>
          </table:table-cell>
          <table:table-cell office:value-type="float" office:value="2" table:style-name="ce91">
            <text:p>2,00</text:p>
          </table:table-cell>
          <table:table-cell office:value-type="currency" office:value="361.5121115732811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8]" table:style-name="ce38">
            <text:p><text:s/>R$ 361,512111573281<text:s/></text:p>
          </table:table-cell>
          <table:table-cell office:value-type="currency" office:value="443.25" table:formula="of:=ROUND([.E937]*(1+[.$G$4]);2)" table:style-name="ce39">
            <text:p><text:s/>R$ 443,25<text:s/></text:p>
          </table:table-cell>
          <table:table-cell office:value-type="currency" office:value="886.5" table:formula="of:=ROUND([.F937]*[.D937];2)" table:style-name="ce40">
            <text:p><text:s/>R$ 886,50<text:s/></text:p>
          </table:table-cell>
          <table:table-cell table:style-name="ce1"/>
          <table:table-cell office:value-type="currency" office:value="886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8]" table:style-name="ce41">
            <text:p><text:s/>R$ 886,50<text:s/></text:p>
          </table:table-cell>
          <table:table-cell office:value-type="currency" office:value="0" table:formula="of:=[.I937]-[.G93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11</text:p>
          </table:table-cell>
          <table:table-cell office:value-type="string" table:style-name="ce141">
            <text:p>EXTINTOR MANUAL DE GÁS CARBÔNICO 5 BC - CAPACIDADE DE 6 KG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498.735829051464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39]" table:style-name="ce38">
            <text:p><text:s/>R$ 498,735829051464<text:s/></text:p>
          </table:table-cell>
          <table:table-cell office:value-type="currency" office:value="611.5" table:formula="of:=ROUND([.E938]*(1+[.$G$4]);2)" table:style-name="ce39">
            <text:p><text:s/>R$ 611,50<text:s/></text:p>
          </table:table-cell>
          <table:table-cell office:value-type="currency" office:value="611.5" table:formula="of:=ROUND([.F938]*[.D938];2)" table:style-name="ce40">
            <text:p><text:s/>R$ 611,50<text:s/></text:p>
          </table:table-cell>
          <table:table-cell table:style-name="ce1"/>
          <table:table-cell office:value-type="currency" office:value="611.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39]" table:style-name="ce41">
            <text:p><text:s/>R$ 611,50<text:s/></text:p>
          </table:table-cell>
          <table:table-cell office:value-type="currency" office:value="0" table:formula="of:=[.I938]-[.G93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12</text:p>
          </table:table-cell>
          <table:table-cell office:value-type="string" table:style-name="ce141">
            <text:p>LUMINÁRIA DE EMERGÊNCIA LED DE SOBREPOR, PARA TETO OU PAREDE, AUTONOMIA MÍNIMA 2 HORAS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80.3278688524590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0]" table:style-name="ce38">
            <text:p><text:s/>R$ 80,327868852459<text:s/></text:p>
          </table:table-cell>
          <table:table-cell office:value-type="currency" office:value="98.49" table:formula="of:=ROUND([.E939]*(1+[.$G$4]);2)" table:style-name="ce39">
            <text:p><text:s/>R$ 98,49<text:s/></text:p>
          </table:table-cell>
          <table:table-cell office:value-type="currency" office:value="98.49" table:formula="of:=ROUND([.F939]*[.D939];2)" table:style-name="ce40">
            <text:p><text:s/>R$ 98,49<text:s/></text:p>
          </table:table-cell>
          <table:table-cell table:style-name="ce1"/>
          <table:table-cell office:value-type="currency" office:value="98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0]" table:style-name="ce41">
            <text:p><text:s/>R$ 98,49<text:s/></text:p>
          </table:table-cell>
          <table:table-cell office:value-type="currency" office:value="0" table:formula="of:=[.I939]-[.G93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13</text:p>
          </table:table-cell>
          <table:table-cell office:value-type="string" table:style-name="ce141">
            <text:p>PLACA DE IDENTIFICAÇÃO EM PVC COM TEXTO EM VINIL</text:p>
          </table:table-cell>
          <table:table-cell office:value-type="string" table:style-name="ce36">
            <text:p>M2</text:p>
          </table:table-cell>
          <table:table-cell office:value-type="float" office:value="0.24" table:style-name="ce91">
            <text:p>0,24</text:p>
          </table:table-cell>
          <table:table-cell office:value-type="currency" office:value="266.617731017045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1]" table:style-name="ce38">
            <text:p><text:s/>R$ 266,617731017046<text:s/></text:p>
          </table:table-cell>
          <table:table-cell office:value-type="currency" office:value="326.89999999999998" table:formula="of:=ROUND([.E940]*(1+[.$G$4]);2)" table:style-name="ce39">
            <text:p><text:s/>R$ 326,90<text:s/></text:p>
          </table:table-cell>
          <table:table-cell office:value-type="currency" office:value="78.459999999999994" table:formula="of:=ROUND([.F940]*[.D940];2)" table:style-name="ce40">
            <text:p><text:s/>R$ 78,46<text:s/></text:p>
          </table:table-cell>
          <table:table-cell table:style-name="ce1"/>
          <table:table-cell office:value-type="currency" office:value="78.4599999999999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1]" table:style-name="ce41">
            <text:p><text:s/>R$ 78,46<text:s/></text:p>
          </table:table-cell>
          <table:table-cell office:value-type="currency" office:value="0" table:formula="of:=[.I940]-[.G94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14</text:p>
          </table:table-cell>
          <table:table-cell office:value-type="string" table:style-name="ce141">
            <text:p>ALAMBRADO EM TELA DE AÇO GALVANIZADO DE 1´ E MONTANTES METÁLICOS</text:p>
          </table:table-cell>
          <table:table-cell office:value-type="string" table:style-name="ce36">
            <text:p>M2</text:p>
          </table:table-cell>
          <table:table-cell office:value-type="float" office:value="7.82" table:style-name="ce91">
            <text:p>7,82</text:p>
          </table:table-cell>
          <table:table-cell office:value-type="currency" office:value="169.99429084087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2]" table:style-name="ce38">
            <text:p><text:s/>R$ 169,994290840878<text:s/></text:p>
          </table:table-cell>
          <table:table-cell office:value-type="currency" office:value="208.43" table:formula="of:=ROUND([.E941]*(1+[.$G$4]);2)" table:style-name="ce39">
            <text:p><text:s/>R$ 208,43<text:s/></text:p>
          </table:table-cell>
          <table:table-cell office:value-type="currency" office:value="1629.92" table:formula="of:=ROUND([.F941]*[.D941];2)" table:style-name="ce40">
            <text:p><text:s/>R$ 1.629,92<text:s/></text:p>
          </table:table-cell>
          <table:table-cell table:style-name="ce1"/>
          <table:table-cell office:value-type="currency" office:value="1629.9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2]" table:style-name="ce41">
            <text:p><text:s/>R$ 1.629,92<text:s/></text:p>
          </table:table-cell>
          <table:table-cell office:value-type="currency" office:value="0" table:formula="of:=[.I941]-[.G94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15</text:p>
          </table:table-cell>
          <table:table-cell office:value-type="string" table:style-name="ce141">
            <text:p>TRANSFORMADOR DE CORRENTE 800-5 A, JANELA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284.552646603050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3]" table:style-name="ce38">
            <text:p><text:s/>R$ 284,552646603050<text:s/></text:p>
          </table:table-cell>
          <table:table-cell office:value-type="currency" office:value="348.89" table:formula="of:=ROUND([.E942]*(1+[.$G$4]);2)" table:style-name="ce39">
            <text:p><text:s/>R$ 348,89<text:s/></text:p>
          </table:table-cell>
          <table:table-cell office:value-type="currency" office:value="1046.67" table:formula="of:=ROUND([.F942]*[.D942];2)" table:style-name="ce40">
            <text:p><text:s/>R$ 1.046,67<text:s/></text:p>
          </table:table-cell>
          <table:table-cell table:style-name="ce1"/>
          <table:table-cell office:value-type="currency" office:value="1046.6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3]" table:style-name="ce41">
            <text:p><text:s/>R$ 1.046,67<text:s/></text:p>
          </table:table-cell>
          <table:table-cell office:value-type="currency" office:value="0" table:formula="of:=[.I942]-[.G94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16</text:p>
          </table:table-cell>
          <table:table-cell office:value-type="string" table:style-name="ce141">
            <text:p>POSTE DE CONCRETO CIRCULAR, 400 KG, H = 12,00 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453.837370524427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4]" table:style-name="ce38">
            <text:p><text:s/>R$ 2.453,837370524430<text:s/></text:p>
          </table:table-cell>
          <table:table-cell office:value-type="currency" office:value="3008.65" table:formula="of:=ROUND([.E943]*(1+[.$G$4]);2)" table:style-name="ce39">
            <text:p><text:s/>R$ 3.008,65<text:s/></text:p>
          </table:table-cell>
          <table:table-cell office:value-type="currency" office:value="3008.65" table:formula="of:=ROUND([.F943]*[.D943];2)" table:style-name="ce40">
            <text:p><text:s/>R$ 3.008,65<text:s/></text:p>
          </table:table-cell>
          <table:table-cell table:style-name="ce1"/>
          <table:table-cell office:value-type="currency" office:value="3008.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4]" table:style-name="ce41">
            <text:p><text:s/>R$ 3.008,65<text:s/></text:p>
          </table:table-cell>
          <table:table-cell office:value-type="currency" office:value="0" table:formula="of:=[.I943]-[.G94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17</text:p>
          </table:table-cell>
          <table:table-cell office:value-type="string" table:style-name="ce141">
            <text:p>VARA PARA MANOBRA EM CABINE EM FIBRA DE VIDRO, PARA TENSÃO ATÉ 36 KV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635.413098442215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5]" table:style-name="ce38">
            <text:p><text:s/>R$ 635,413098442215<text:s/></text:p>
          </table:table-cell>
          <table:table-cell office:value-type="currency" office:value="779.08" table:formula="of:=ROUND([.E944]*(1+[.$G$4]);2)" table:style-name="ce39">
            <text:p><text:s/>R$ 779,08<text:s/></text:p>
          </table:table-cell>
          <table:table-cell office:value-type="currency" office:value="779.08" table:formula="of:=ROUND([.F944]*[.D944];2)" table:style-name="ce40">
            <text:p><text:s/>R$ 779,08<text:s/></text:p>
          </table:table-cell>
          <table:table-cell table:style-name="ce1"/>
          <table:table-cell office:value-type="currency" office:value="779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5]" table:style-name="ce41">
            <text:p><text:s/>R$ 779,08<text:s/></text:p>
          </table:table-cell>
          <table:table-cell office:value-type="currency" office:value="0" table:formula="of:=[.I944]-[.G944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18</text:p>
          </table:table-cell>
          <table:table-cell office:value-type="string" table:style-name="ce141">
            <text:p>LUVA ISOLANTE DE BORRACHA, ACIMA DE 10 ATÉ 20 KV</text:p>
          </table:table-cell>
          <table:table-cell office:value-type="string" table:style-name="ce36">
            <text:p>PAR</text:p>
          </table:table-cell>
          <table:table-cell office:value-type="float" office:value="1" table:style-name="ce91">
            <text:p>1,00</text:p>
          </table:table-cell>
          <table:table-cell office:value-type="currency" office:value="471.6336351031726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6]" table:style-name="ce38">
            <text:p><text:s/>R$ 471,633635103173<text:s/></text:p>
          </table:table-cell>
          <table:table-cell office:value-type="currency" office:value="578.27" table:formula="of:=ROUND([.E945]*(1+[.$G$4]);2)" table:style-name="ce39">
            <text:p><text:s/>R$ 578,27<text:s/></text:p>
          </table:table-cell>
          <table:table-cell office:value-type="currency" office:value="578.27" table:formula="of:=ROUND([.F945]*[.D945];2)" table:style-name="ce40">
            <text:p><text:s/>R$ 578,27<text:s/></text:p>
          </table:table-cell>
          <table:table-cell table:style-name="ce1"/>
          <table:table-cell office:value-type="currency" office:value="578.2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6]" table:style-name="ce41">
            <text:p><text:s/>R$ 578,27<text:s/></text:p>
          </table:table-cell>
          <table:table-cell office:value-type="currency" office:value="0" table:formula="of:=[.I945]-[.G94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19</text:p>
          </table:table-cell>
          <table:table-cell office:value-type="string" table:style-name="ce141">
            <text:p>KIT EPI - CAPACETE CLASSE B E ÓCULOS PARA RISCO FÍSICO</text:p>
          </table:table-cell>
          <table:table-cell office:value-type="string" table:style-name="ce36">
            <text:p>CJ</text:p>
          </table:table-cell>
          <table:table-cell office:value-type="float" office:value="1" table:style-name="ce91">
            <text:p>1,00</text:p>
          </table:table-cell>
          <table:table-cell office:value-type="currency" office:value="16.5076258053992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7]" table:style-name="ce38">
            <text:p><text:s/>R$ 16,507625805399<text:s/></text:p>
          </table:table-cell>
          <table:table-cell office:value-type="currency" office:value="20.239999999999998" table:formula="of:=ROUND([.E946]*(1+[.$G$4]);2)" table:style-name="ce39">
            <text:p><text:s/>R$ 20,24<text:s/></text:p>
          </table:table-cell>
          <table:table-cell office:value-type="currency" office:value="20.239999999999998" table:formula="of:=ROUND([.F946]*[.D946];2)" table:style-name="ce40">
            <text:p><text:s/>R$ 20,24<text:s/></text:p>
          </table:table-cell>
          <table:table-cell table:style-name="ce1"/>
          <table:table-cell office:value-type="currency" office:value="20.239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7]" table:style-name="ce41">
            <text:p><text:s/>R$ 20,24<text:s/></text:p>
          </table:table-cell>
          <table:table-cell office:value-type="currency" office:value="0" table:formula="of:=[.I946]-[.G94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0.20</text:p>
          </table:table-cell>
          <table:table-cell office:value-type="string" table:style-name="ce141">
            <text:p>VERGALHÃO DE COBRE ELETROLÍTICO, DIÂMETRO DE 3/8´</text:p>
          </table:table-cell>
          <table:table-cell office:value-type="string" table:style-name="ce36">
            <text:p>M</text:p>
          </table:table-cell>
          <table:table-cell office:value-type="float" office:value="15" table:style-name="ce91">
            <text:p>15,00</text:p>
          </table:table-cell>
          <table:table-cell office:value-type="currency" office:value="70.3531522714297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8]" table:style-name="ce38">
            <text:p><text:s/>R$ 70,353152271430<text:s/></text:p>
          </table:table-cell>
          <table:table-cell office:value-type="currency" office:value="86.26" table:formula="of:=ROUND([.E947]*(1+[.$G$4]);2)" table:style-name="ce39">
            <text:p><text:s/>R$ 86,26<text:s/></text:p>
          </table:table-cell>
          <table:table-cell office:value-type="currency" office:value="1293.9000000000001" table:formula="of:=ROUND([.F947]*[.D947];2)" table:style-name="ce40">
            <text:p><text:s/>R$ 1.293,90<text:s/></text:p>
          </table:table-cell>
          <table:table-cell table:style-name="ce1"/>
          <table:table-cell office:value-type="currency" office:value="1293.90000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8]" table:style-name="ce41">
            <text:p><text:s/>R$ 1.293,90<text:s/></text:p>
          </table:table-cell>
          <table:table-cell office:value-type="currency" office:value="0" table:formula="of:=[.I947]-[.G947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1</text:p>
          </table:table-cell>
          <table:table-cell office:value-type="string" table:style-name="ce141">
            <text:p>DISJUNTOR EM CAIXA MOLDADA, TÉRMICO E MAGNÉTICO AJUSTÁVEIS, TRIPOLAR 1250/690 V, FAIXA DE AJUSTE DE 800 ATÉ 1250 A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2256.52067531196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49]" table:style-name="ce38">
            <text:p><text:s/>R$ 12.256,520675312000<text:s/></text:p>
          </table:table-cell>
          <table:table-cell office:value-type="currency" office:value="15027.72" table:formula="of:=ROUND([.E948]*(1+[.$G$4]);2)" table:style-name="ce39">
            <text:p><text:s/>R$ 15.027,72<text:s/></text:p>
          </table:table-cell>
          <table:table-cell office:value-type="currency" office:value="15027.72" table:formula="of:=ROUND([.F948]*[.D948];2)" table:style-name="ce40">
            <text:p><text:s/>R$ 15.027,72<text:s/></text:p>
          </table:table-cell>
          <table:table-cell table:style-name="ce1"/>
          <table:table-cell office:value-type="currency" office:value="15027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49]" table:style-name="ce41">
            <text:p><text:s/>R$ 15.027,72<text:s/></text:p>
          </table:table-cell>
          <table:table-cell office:value-type="currency" office:value="0" table:formula="of:=[.I948]-[.G94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2</text:p>
          </table:table-cell>
          <table:table-cell office:value-type="string" table:style-name="ce141">
            <text:p>QUADRO DE DISTRIBUIÇÃO UNIVERSAL DE SOBREPOR, PARA DISJUNTORES 16 DIN / 12 BOLT-ON - 150 A - SEM COMPONENTES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497.120952613979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0]" table:style-name="ce38">
            <text:p><text:s/>R$ 497,120952613979<text:s/></text:p>
          </table:table-cell>
          <table:table-cell office:value-type="currency" office:value="609.52" table:formula="of:=ROUND([.E949]*(1+[.$G$4]);2)" table:style-name="ce39">
            <text:p><text:s/>R$ 609,52<text:s/></text:p>
          </table:table-cell>
          <table:table-cell office:value-type="currency" office:value="1828.56" table:formula="of:=ROUND([.F949]*[.D949];2)" table:style-name="ce40">
            <text:p><text:s/>R$ 1.828,56<text:s/></text:p>
          </table:table-cell>
          <table:table-cell table:style-name="ce1"/>
          <table:table-cell office:value-type="currency" office:value="1828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0]" table:style-name="ce41">
            <text:p><text:s/>R$ 1.828,56<text:s/></text:p>
          </table:table-cell>
          <table:table-cell office:value-type="currency" office:value="0" table:formula="of:=[.I949]-[.G949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3</text:p>
          </table:table-cell>
          <table:table-cell office:value-type="string" table:style-name="ce141">
            <text:p>QUADRO DE DISTRIBUIÇÃO UNIVERSAL DE SOBREPOR, PARA DISJUNTORES 24 DIN / 18 BOLT-ON - 150 A - SEM COMPONENTES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576.934997145420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1]" table:style-name="ce38">
            <text:p><text:s/>R$ 576,934997145420<text:s/></text:p>
          </table:table-cell>
          <table:table-cell office:value-type="currency" office:value="707.38" table:formula="of:=ROUND([.E950]*(1+[.$G$4]);2)" table:style-name="ce39">
            <text:p><text:s/>R$ 707,38<text:s/></text:p>
          </table:table-cell>
          <table:table-cell office:value-type="currency" office:value="707.38" table:formula="of:=ROUND([.F950]*[.D950];2)" table:style-name="ce40">
            <text:p><text:s/>R$ 707,38<text:s/></text:p>
          </table:table-cell>
          <table:table-cell table:style-name="ce1"/>
          <table:table-cell office:value-type="currency" office:value="707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1]" table:style-name="ce41">
            <text:p><text:s/>R$ 707,38<text:s/></text:p>
          </table:table-cell>
          <table:table-cell office:value-type="currency" office:value="0" table:formula="of:=[.I950]-[.G950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4</text:p>
          </table:table-cell>
          <table:table-cell office:value-type="string" table:style-name="ce141">
            <text:p>QUADRO DE DISTRIBUIÇÃO UNIVERSAL DE SOBREPOR, PARA DISJUNTORES 44 DIN / 32 BOLT-ON - 150 A - SEM COMPONENTES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901.9084903352091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2]" table:style-name="ce38">
            <text:p><text:s/>R$ 901,908490335209<text:s/></text:p>
          </table:table-cell>
          <table:table-cell office:value-type="currency" office:value="1105.83" table:formula="of:=ROUND([.E951]*(1+[.$G$4]);2)" table:style-name="ce39">
            <text:p><text:s/>R$ 1.105,83<text:s/></text:p>
          </table:table-cell>
          <table:table-cell office:value-type="currency" office:value="3317.49" table:formula="of:=ROUND([.F951]*[.D951];2)" table:style-name="ce40">
            <text:p><text:s/>R$ 3.317,49<text:s/></text:p>
          </table:table-cell>
          <table:table-cell table:style-name="ce1"/>
          <table:table-cell office:value-type="currency" office:value="3317.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2]" table:style-name="ce41">
            <text:p><text:s/>R$ 3.317,49<text:s/></text:p>
          </table:table-cell>
          <table:table-cell office:value-type="currency" office:value="0" table:formula="of:=[.I951]-[.G951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5</text:p>
          </table:table-cell>
          <table:table-cell office:value-type="string" table:style-name="ce141">
            <text:p>QUADRO DE DISTRIBUIÇÃO UNIVERSAL DE SOBREPOR, PARA DISJUNTORES 56 DIN / 40 BOLT-ON - 225 A - SEM COMPONENTES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1042.9573444254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3]" table:style-name="ce38">
            <text:p><text:s/>R$ 1.042,957344425410<text:s/></text:p>
          </table:table-cell>
          <table:table-cell office:value-type="currency" office:value="1278.77" table:formula="of:=ROUND([.E952]*(1+[.$G$4]);2)" table:style-name="ce39">
            <text:p><text:s/>R$ 1.278,77<text:s/></text:p>
          </table:table-cell>
          <table:table-cell office:value-type="currency" office:value="2557.54" table:formula="of:=ROUND([.F952]*[.D952];2)" table:style-name="ce40">
            <text:p><text:s/>R$ 2.557,54<text:s/></text:p>
          </table:table-cell>
          <table:table-cell table:style-name="ce1"/>
          <table:table-cell office:value-type="currency" office:value="2557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3]" table:style-name="ce41">
            <text:p><text:s/>R$ 2.557,54<text:s/></text:p>
          </table:table-cell>
          <table:table-cell office:value-type="currency" office:value="0" table:formula="of:=[.I952]-[.G952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0.26</text:p>
          </table:table-cell>
          <table:table-cell office:value-type="string" table:style-name="ce141">
            <text:p>QUADRO DE DISTRIBUIÇÃO UNIVERSAL DE SOBREPOR, PARA DISJUNTORES 70 DIN / 50 BOLT-ON - 225 A - SEM COMPONENTES</text:p>
          </table:table-cell>
          <table:table-cell office:value-type="string" table:style-name="ce36">
            <text:p>UN</text:p>
          </table:table-cell>
          <table:table-cell office:value-type="float" office:value="4" table:style-name="ce91">
            <text:p>4,00</text:p>
          </table:table-cell>
          <table:table-cell office:value-type="currency" office:value="1365.95709974716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4]" table:style-name="ce38">
            <text:p><text:s/>R$ 1.365,957099747170<text:s/></text:p>
          </table:table-cell>
          <table:table-cell office:value-type="currency" office:value="1674.8" table:formula="of:=ROUND([.E953]*(1+[.$G$4]);2)" table:style-name="ce39">
            <text:p><text:s/>R$ 1.674,80<text:s/></text:p>
          </table:table-cell>
          <table:table-cell office:value-type="currency" office:value="6699.2" table:formula="of:=ROUND([.F953]*[.D953];2)" table:style-name="ce40">
            <text:p><text:s/>R$ 6.699,20<text:s/></text:p>
          </table:table-cell>
          <table:table-cell table:style-name="ce1"/>
          <table:table-cell office:value-type="currency" office:value="6699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4]" table:style-name="ce41">
            <text:p><text:s/>R$ 6.699,20<text:s/></text:p>
          </table:table-cell>
          <table:table-cell office:value-type="currency" office:value="0" table:formula="of:=[.I953]-[.G95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27</text:p>
          </table:table-cell>
          <table:table-cell office:value-type="string" table:style-name="ce141">
            <text:p>QUADRO DE COMANDO - BOMBAS DO SISTEMA DE ABASTECIMENTO DE ÁGUA FRIA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5005.2850501590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5]" table:style-name="ce38">
            <text:p><text:s/>R$ 5.005,285050159040<text:s/></text:p>
          </table:table-cell>
          <table:table-cell office:value-type="currency" office:value="6136.98" table:formula="of:=ROUND([.E954]*(1+[.$G$4]);2)" table:style-name="ce39">
            <text:p><text:s/>R$ 6.136,98<text:s/></text:p>
          </table:table-cell>
          <table:table-cell office:value-type="currency" office:value="12273.96" table:formula="of:=ROUND([.F954]*[.D954];2)" table:style-name="ce40">
            <text:p><text:s/>R$ 12.273,96<text:s/></text:p>
          </table:table-cell>
          <table:table-cell table:style-name="ce1"/>
          <table:table-cell office:value-type="currency" office:value="12273.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5]" table:style-name="ce41">
            <text:p><text:s/>R$ 12.273,96<text:s/></text:p>
          </table:table-cell>
          <table:table-cell office:value-type="currency" office:value="0" table:formula="of:=[.I954]-[.G95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0.28</text:p>
          </table:table-cell>
          <table:table-cell office:value-type="string" table:style-name="ce141">
            <text:p>QUADRO DE COMANDO - BOMBAS DO SISTEMA DE COMBATE A INCÊNDIO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2301.71274773672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6]" table:style-name="ce38">
            <text:p><text:s/>R$ 2.301,712747736730<text:s/></text:p>
          </table:table-cell>
          <table:table-cell office:value-type="currency" office:value="2822.13" table:formula="of:=ROUND([.E955]*(1+[.$G$4]);2)" table:style-name="ce39">
            <text:p><text:s/>R$ 2.822,13<text:s/></text:p>
          </table:table-cell>
          <table:table-cell office:value-type="currency" office:value="2822.13" table:formula="of:=ROUND([.F955]*[.D955];2)" table:style-name="ce40">
            <text:p><text:s/>R$ 2.822,13<text:s/></text:p>
          </table:table-cell>
          <table:table-cell table:style-name="ce1"/>
          <table:table-cell office:value-type="currency" office:value="2822.1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6]" table:style-name="ce41">
            <text:p><text:s/>R$ 2.822,13<text:s/></text:p>
          </table:table-cell>
          <table:table-cell office:value-type="currency" office:value="0" table:formula="of:=[.I955]-[.G95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11</text:p>
          </table:table-cell>
          <table:table-cell office:value-type="string" table:style-name="ce140">
            <text:p>SPD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7]" table:style-name="ce41">
            <text:p><text:s/>R$ -<text:s text:c="3"/></text:p>
          </table:table-cell>
          <table:table-cell office:value-type="currency" office:value="0" table:formula="of:=[.I956]-[.G95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1</text:p>
          </table:table-cell>
          <table:table-cell office:value-type="string" table:style-name="ce141">
            <text:p>BARRA CONDUTORA CHATA EM ALUMÍNIO DE 7/8´ X 1/8´, INCLUSIVE ACESSÓRIOS DE FIXAÇÃO</text:p>
          </table:table-cell>
          <table:table-cell office:value-type="string" table:style-name="ce36">
            <text:p>M</text:p>
          </table:table-cell>
          <table:table-cell office:value-type="float" office:value="2589.62" table:style-name="ce91">
            <text:p>2.589,62</text:p>
          </table:table-cell>
          <table:table-cell office:value-type="currency" office:value="27.061414240274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8]" table:style-name="ce38">
            <text:p><text:s/>R$ 27,061414240274<text:s/></text:p>
          </table:table-cell>
          <table:table-cell office:value-type="currency" office:value="33.18" table:formula="of:=ROUND([.E957]*(1+[.$G$4]);2)" table:style-name="ce39">
            <text:p><text:s/>R$ 33,18<text:s/></text:p>
          </table:table-cell>
          <table:table-cell office:value-type="currency" office:value="85923.59" table:formula="of:=ROUND([.F957]*[.D957];2)" table:style-name="ce40">
            <text:p><text:s/>R$ 85.923,59<text:s/></text:p>
          </table:table-cell>
          <table:table-cell table:style-name="ce1"/>
          <table:table-cell office:value-type="currency" office:value="85923.5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8]" table:style-name="ce41">
            <text:p><text:s/>R$ 85.923,59<text:s/></text:p>
          </table:table-cell>
          <table:table-cell office:value-type="currency" office:value="0" table:formula="of:=[.I957]-[.G95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1.02</text:p>
          </table:table-cell>
          <table:table-cell office:value-type="string" table:style-name="ce141">
            <text:p>CAPTOR TIPO TERMINAL AÉREO, H= 300 MM EM ALUMÍNIO</text:p>
          </table:table-cell>
          <table:table-cell office:value-type="string" table:style-name="ce36">
            <text:p>UN</text:p>
          </table:table-cell>
          <table:table-cell office:value-type="float" office:value="166" table:style-name="ce91">
            <text:p>166,00</text:p>
          </table:table-cell>
          <table:table-cell office:value-type="currency" office:value="13.881412609085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59]" table:style-name="ce38">
            <text:p><text:s/>R$ 13,881412609086<text:s/></text:p>
          </table:table-cell>
          <table:table-cell office:value-type="currency" office:value="17.02" table:formula="of:=ROUND([.E958]*(1+[.$G$4]);2)" table:style-name="ce39">
            <text:p><text:s/>R$ 17,02<text:s/></text:p>
          </table:table-cell>
          <table:table-cell office:value-type="currency" office:value="2825.32" table:formula="of:=ROUND([.F958]*[.D958];2)" table:style-name="ce40">
            <text:p><text:s/>R$ 2.825,32<text:s/></text:p>
          </table:table-cell>
          <table:table-cell table:style-name="ce1"/>
          <table:table-cell office:value-type="currency" office:value="2825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59]" table:style-name="ce41">
            <text:p><text:s/>R$ 2.825,32<text:s/></text:p>
          </table:table-cell>
          <table:table-cell office:value-type="currency" office:value="0" table:formula="of:=[.I958]-[.G958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3</text:p>
          </table:table-cell>
          <table:table-cell office:value-type="string" table:style-name="ce141">
            <text:p>SUPORTE PARA FIXAÇÃO DE FITA DE ALUMÍNIO 7/8´ X 1/8´, COM BASE PLANA</text:p>
          </table:table-cell>
          <table:table-cell office:value-type="string" table:style-name="ce36">
            <text:p>UN</text:p>
          </table:table-cell>
          <table:table-cell office:value-type="float" office:value="2158" table:style-name="ce91">
            <text:p>2.158,00</text:p>
          </table:table-cell>
          <table:table-cell office:value-type="currency" office:value="16.3281950901231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0]" table:style-name="ce38">
            <text:p><text:s/>R$ 16,328195090123<text:s/></text:p>
          </table:table-cell>
          <table:table-cell office:value-type="currency" office:value="20.02" table:formula="of:=ROUND([.E959]*(1+[.$G$4]);2)" table:style-name="ce39">
            <text:p><text:s/>R$ 20,02<text:s/></text:p>
          </table:table-cell>
          <table:table-cell office:value-type="currency" office:value="43203.16" table:formula="of:=ROUND([.F959]*[.D959];2)" table:style-name="ce40">
            <text:p><text:s/>R$ 43.203,16<text:s/></text:p>
          </table:table-cell>
          <table:table-cell table:style-name="ce1"/>
          <table:table-cell office:value-type="currency" office:value="43203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0]" table:style-name="ce41">
            <text:p><text:s/>R$ 43.203,16<text:s/></text:p>
          </table:table-cell>
          <table:table-cell office:value-type="currency" office:value="0" table:formula="of:=[.I959]-[.G95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1.04</text:p>
          </table:table-cell>
          <table:table-cell office:value-type="string" table:style-name="ce141">
            <text:p>HASTE DE ATERRAMENTO DE 5/8" X 2,4 M</text:p>
          </table:table-cell>
          <table:table-cell office:value-type="string" table:style-name="ce36">
            <text:p>UN</text:p>
          </table:table-cell>
          <table:table-cell office:value-type="float" office:value="45" table:style-name="ce91">
            <text:p>45,00</text:p>
          </table:table-cell>
          <table:table-cell office:value-type="currency" office:value="158.347606231139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1]" table:style-name="ce38">
            <text:p><text:s/>R$ 158,347606231139<text:s/></text:p>
          </table:table-cell>
          <table:table-cell office:value-type="currency" office:value="194.15" table:formula="of:=ROUND([.E960]*(1+[.$G$4]);2)" table:style-name="ce39">
            <text:p><text:s/>R$ 194,15<text:s/></text:p>
          </table:table-cell>
          <table:table-cell office:value-type="currency" office:value="8736.75" table:formula="of:=ROUND([.F960]*[.D960];2)" table:style-name="ce40">
            <text:p><text:s/>R$ 8.736,75<text:s/></text:p>
          </table:table-cell>
          <table:table-cell table:style-name="ce1"/>
          <table:table-cell office:value-type="currency" office:value="8736.7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1]" table:style-name="ce41">
            <text:p><text:s/>R$ 8.736,75<text:s/></text:p>
          </table:table-cell>
          <table:table-cell office:value-type="currency" office:value="0" table:formula="of:=[.I960]-[.G96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1.05</text:p>
          </table:table-cell>
          <table:table-cell office:value-type="string" table:style-name="ce141">
            <text:p>HASTE DE ATERRAMENTO DE 5/8´ X 3 M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152.181714378925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2]" table:style-name="ce38">
            <text:p><text:s/>R$ 152,181714378925<text:s/></text:p>
          </table:table-cell>
          <table:table-cell office:value-type="currency" office:value="186.59" table:formula="of:=ROUND([.E961]*(1+[.$G$4]);2)" table:style-name="ce39">
            <text:p><text:s/>R$ 186,59<text:s/></text:p>
          </table:table-cell>
          <table:table-cell office:value-type="currency" office:value="1119.54" table:formula="of:=ROUND([.F961]*[.D961];2)" table:style-name="ce40">
            <text:p><text:s/>R$ 1.119,54<text:s/></text:p>
          </table:table-cell>
          <table:table-cell table:style-name="ce1"/>
          <table:table-cell office:value-type="currency" office:value="1119.5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2]" table:style-name="ce41">
            <text:p><text:s/>R$ 1.119,54<text:s/></text:p>
          </table:table-cell>
          <table:table-cell office:value-type="currency" office:value="0" table:formula="of:=[.I961]-[.G96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6</text:p>
          </table:table-cell>
          <table:table-cell office:value-type="string" table:style-name="ce141">
            <text:p>CORDOALHA DE COBRE NU 35 MM², NÃO ENTERRADA, COM ISOLADOR - FORNECIMENTO E INSTALAÇÃO. AF_08/2023</text:p>
          </table:table-cell>
          <table:table-cell office:value-type="string" table:style-name="ce36">
            <text:p>M</text:p>
          </table:table-cell>
          <table:table-cell office:value-type="float" office:value="576.53" table:style-name="ce91">
            <text:p>576,53</text:p>
          </table:table-cell>
          <table:table-cell office:value-type="currency" office:value="64.06492129516352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3]" table:style-name="ce38">
            <text:p><text:s/>R$ 64,064921295164<text:s/></text:p>
          </table:table-cell>
          <table:table-cell office:value-type="currency" office:value="78.55" table:formula="of:=ROUND([.E962]*(1+[.$G$4]);2)" table:style-name="ce39">
            <text:p><text:s/>R$ 78,55<text:s/></text:p>
          </table:table-cell>
          <table:table-cell office:value-type="currency" office:value="45286.43" table:formula="of:=ROUND([.F962]*[.D962];2)" table:style-name="ce40">
            <text:p><text:s/>R$ 45.286,43<text:s/></text:p>
          </table:table-cell>
          <table:table-cell table:style-name="ce1"/>
          <table:table-cell office:value-type="currency" office:value="45286.4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3]" table:style-name="ce41">
            <text:p><text:s/>R$ 45.286,43<text:s/></text:p>
          </table:table-cell>
          <table:table-cell office:value-type="currency" office:value="0" table:formula="of:=[.I962]-[.G96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7</text:p>
          </table:table-cell>
          <table:table-cell office:value-type="string" table:style-name="ce141">
            <text:p>CORDOALHA DE COBRE NU 50 MM², ENTERRADA - FORNECIMENTO E INSTALAÇÃO. AF_08/2023</text:p>
          </table:table-cell>
          <table:table-cell office:value-type="string" table:style-name="ce36">
            <text:p>M</text:p>
          </table:table-cell>
          <table:table-cell office:value-type="float" office:value="638.47" table:style-name="ce91">
            <text:p>638,47</text:p>
          </table:table-cell>
          <table:table-cell office:value-type="currency" office:value="46.9945355191256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4]" table:style-name="ce38">
            <text:p><text:s/>R$ 46,994535519126<text:s/></text:p>
          </table:table-cell>
          <table:table-cell office:value-type="currency" office:value="57.62" table:formula="of:=ROUND([.E963]*(1+[.$G$4]);2)" table:style-name="ce39">
            <text:p><text:s/>R$ 57,62<text:s/></text:p>
          </table:table-cell>
          <table:table-cell office:value-type="currency" office:value="36788.639999999999" table:formula="of:=ROUND([.F963]*[.D963];2)" table:style-name="ce40">
            <text:p><text:s/>R$ 36.788,64<text:s/></text:p>
          </table:table-cell>
          <table:table-cell table:style-name="ce1"/>
          <table:table-cell office:value-type="currency" office:value="36788.63999999999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4]" table:style-name="ce41">
            <text:p><text:s/>R$ 36.788,64<text:s/></text:p>
          </table:table-cell>
          <table:table-cell office:value-type="currency" office:value="0" table:formula="of:=[.I963]-[.G963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8</text:p>
          </table:table-cell>
          <table:table-cell office:value-type="string" table:style-name="ce141">
            <text:p>CAIXA DE INSPEÇÃO PARA ATERRAMENTO, CIRCULAR, EM POLIETILENO, DIÂMETRO INTERNO = 0,3 M. AF_12/2020</text:p>
          </table:table-cell>
          <table:table-cell office:value-type="string" table:style-name="ce36">
            <text:p>UN</text:p>
          </table:table-cell>
          <table:table-cell office:value-type="float" office:value="51" table:style-name="ce91">
            <text:p>51,00</text:p>
          </table:table-cell>
          <table:table-cell office:value-type="currency" office:value="41.32615610472229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5]" table:style-name="ce38">
            <text:p><text:s/>R$ 41,326156104722<text:s/></text:p>
          </table:table-cell>
          <table:table-cell office:value-type="currency" office:value="50.67" table:formula="of:=ROUND([.E964]*(1+[.$G$4]);2)" table:style-name="ce39">
            <text:p><text:s/>R$ 50,67<text:s/></text:p>
          </table:table-cell>
          <table:table-cell office:value-type="currency" office:value="2584.17" table:formula="of:=ROUND([.F964]*[.D964];2)" table:style-name="ce40">
            <text:p><text:s/>R$ 2.584,17<text:s/></text:p>
          </table:table-cell>
          <table:table-cell table:style-name="ce1"/>
          <table:table-cell office:value-type="currency" office:value="2584.1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5]" table:style-name="ce41">
            <text:p><text:s/>R$ 2.584,17<text:s/></text:p>
          </table:table-cell>
          <table:table-cell office:value-type="currency" office:value="0" table:formula="of:=[.I964]-[.G96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09</text:p>
          </table:table-cell>
          <table:table-cell office:value-type="string" table:style-name="ce141">
            <text:p>TAMPA PARA CAIXA DE INSPEÇÃO CILÍNDRICA, AÇO GALVANIZADO</text:p>
          </table:table-cell>
          <table:table-cell office:value-type="string" table:style-name="ce36">
            <text:p>UN</text:p>
          </table:table-cell>
          <table:table-cell office:value-type="float" office:value="50" table:style-name="ce91">
            <text:p>50,00</text:p>
          </table:table-cell>
          <table:table-cell office:value-type="currency" office:value="39.76837125846179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6]" table:style-name="ce38">
            <text:p><text:s/>R$ 39,768371258462<text:s/></text:p>
          </table:table-cell>
          <table:table-cell office:value-type="currency" office:value="48.76" table:formula="of:=ROUND([.E965]*(1+[.$G$4]);2)" table:style-name="ce39">
            <text:p><text:s/>R$ 48,76<text:s/></text:p>
          </table:table-cell>
          <table:table-cell office:value-type="currency" office:value="2438" table:formula="of:=ROUND([.F965]*[.D965];2)" table:style-name="ce40">
            <text:p><text:s/>R$ 2.438,00<text:s/></text:p>
          </table:table-cell>
          <table:table-cell table:style-name="ce1"/>
          <table:table-cell office:value-type="currency" office:value="24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6]" table:style-name="ce41">
            <text:p><text:s/>R$ 2.438,00<text:s/></text:p>
          </table:table-cell>
          <table:table-cell office:value-type="currency" office:value="0" table:formula="of:=[.I965]-[.G96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1.10</text:p>
          </table:table-cell>
          <table:table-cell office:value-type="string" table:style-name="ce141">
            <text:p>PRESILHA EM LATÃO PARA CABOS DE 16 ATÉ 50 MM²</text:p>
          </table:table-cell>
          <table:table-cell office:value-type="string" table:style-name="ce36">
            <text:p>UN</text:p>
          </table:table-cell>
          <table:table-cell office:value-type="float" office:value="14" table:style-name="ce91">
            <text:p>14,00</text:p>
          </table:table-cell>
          <table:table-cell office:value-type="currency" office:value="2.577277546692765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7]" table:style-name="ce38">
            <text:p><text:s/>R$ 2,577277546693<text:s/></text:p>
          </table:table-cell>
          <table:table-cell office:value-type="currency" office:value="3.16" table:formula="of:=ROUND([.E966]*(1+[.$G$4]);2)" table:style-name="ce39">
            <text:p><text:s/>R$ 3,16<text:s/></text:p>
          </table:table-cell>
          <table:table-cell office:value-type="currency" office:value="44.24" table:formula="of:=ROUND([.F966]*[.D966];2)" table:style-name="ce40">
            <text:p><text:s/>R$ 44,24<text:s/></text:p>
          </table:table-cell>
          <table:table-cell table:style-name="ce1"/>
          <table:table-cell office:value-type="currency" office:value="44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7]" table:style-name="ce41">
            <text:p><text:s/>R$ 44,24<text:s/></text:p>
          </table:table-cell>
          <table:table-cell office:value-type="currency" office:value="0" table:formula="of:=[.I966]-[.G96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11</text:p>
          </table:table-cell>
          <table:table-cell office:value-type="string" table:style-name="ce141">
            <text:p>SOLDA EXOTÉRMICA CONEXÃO CABO-CABO HORIZONTAL EM T, BITOLA DO CABO DE 50-50MM² A 95-50MM²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6.7017372155615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8]" table:style-name="ce38">
            <text:p><text:s/>R$ 36,701737215562<text:s/></text:p>
          </table:table-cell>
          <table:table-cell office:value-type="currency" office:value="45" table:formula="of:=ROUND([.E967]*(1+[.$G$4]);2)" table:style-name="ce39">
            <text:p><text:s/>R$ 45,00<text:s/></text:p>
          </table:table-cell>
          <table:table-cell office:value-type="currency" office:value="45" table:formula="of:=ROUND([.F967]*[.D967];2)" table:style-name="ce40">
            <text:p><text:s/>R$ 45,00<text:s/></text:p>
          </table:table-cell>
          <table:table-cell table:style-name="ce1"/>
          <table:table-cell office:value-type="currency" office:value="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8]" table:style-name="ce41">
            <text:p><text:s/>R$ 45,00<text:s/></text:p>
          </table:table-cell>
          <table:table-cell office:value-type="currency" office:value="0" table:formula="of:=[.I967]-[.G96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1.12</text:p>
          </table:table-cell>
          <table:table-cell office:value-type="string" table:style-name="ce141">
            <text:p>CONECTOR EM LATÃO ESTANHADO PARA CABOS DE 16 A 50 MM² E VERGALHÕES ATÉ 3/8´</text:p>
          </table:table-cell>
          <table:table-cell office:value-type="string" table:style-name="ce36">
            <text:p>UN</text:p>
          </table:table-cell>
          <table:table-cell office:value-type="float" office:value="102" table:style-name="ce91">
            <text:p>102,00</text:p>
          </table:table-cell>
          <table:table-cell office:value-type="currency" office:value="47.5980751977815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69]" table:style-name="ce38">
            <text:p><text:s/>R$ 47,598075197782<text:s/></text:p>
          </table:table-cell>
          <table:table-cell office:value-type="currency" office:value="58.36" table:formula="of:=ROUND([.E968]*(1+[.$G$4]);2)" table:style-name="ce39">
            <text:p><text:s/>R$ 58,36<text:s/></text:p>
          </table:table-cell>
          <table:table-cell office:value-type="currency" office:value="5952.72" table:formula="of:=ROUND([.F968]*[.D968];2)" table:style-name="ce40">
            <text:p><text:s/>R$ 5.952,72<text:s/></text:p>
          </table:table-cell>
          <table:table-cell table:style-name="ce1"/>
          <table:table-cell office:value-type="currency" office:value="5952.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69]" table:style-name="ce41">
            <text:p><text:s/>R$ 5.952,72<text:s/></text:p>
          </table:table-cell>
          <table:table-cell office:value-type="currency" office:value="0" table:formula="of:=[.I968]-[.G968]" table:style-name="ce42">
            <text:p><text:s/>R$ -<text:s text:c="13"/></text:p>
          </table:table-cell>
          <table:table-cell table:number-columns-repeated="16374"/>
        </table:table-row>
        <table:table-row table:style-name="ro9">
          <table:table-cell office:value-type="string" table:style-name="ce34">
            <text:p>05.11.13</text:p>
          </table:table-cell>
          <table:table-cell office:value-type="string" table:style-name="ce141">
            <text:p>SUPORTE ISOLADOR PARA FIXAÇÃO DA CORDOALHA DE COBRE EM ALVENARIA OU CONCRETO - FORNECIMENTO E INSTALAÇÃO. AF_08/2023</text:p>
          </table:table-cell>
          <table:table-cell office:value-type="string" table:style-name="ce36">
            <text:p>UN</text:p>
          </table:table-cell>
          <table:table-cell office:value-type="float" office:value="2" table:style-name="ce91">
            <text:p>2,00</text:p>
          </table:table-cell>
          <table:table-cell office:value-type="currency" office:value="26.3844710871870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0]" table:style-name="ce38">
            <text:p><text:s/>R$ 26,384471087187<text:s/></text:p>
          </table:table-cell>
          <table:table-cell office:value-type="currency" office:value="32.35" table:formula="of:=ROUND([.E969]*(1+[.$G$4]);2)" table:style-name="ce39">
            <text:p><text:s/>R$ 32,35<text:s/></text:p>
          </table:table-cell>
          <table:table-cell office:value-type="currency" office:value="64.7" table:formula="of:=ROUND([.F969]*[.D969];2)" table:style-name="ce40">
            <text:p><text:s/>R$ 64,70<text:s/></text:p>
          </table:table-cell>
          <table:table-cell table:style-name="ce1"/>
          <table:table-cell office:value-type="currency" office:value="64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0]" table:style-name="ce41">
            <text:p><text:s/>R$ 64,70<text:s/></text:p>
          </table:table-cell>
          <table:table-cell office:value-type="currency" office:value="0" table:formula="of:=[.I969]-[.G96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5.12</text:p>
          </table:table-cell>
          <table:table-cell office:value-type="string" table:style-name="ce140">
            <text:p>SISTEMA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1]" table:style-name="ce41">
            <text:p><text:s/>R$ -<text:s text:c="3"/></text:p>
          </table:table-cell>
          <table:table-cell office:value-type="currency" office:value="0" table:formula="of:=[.I970]-[.G97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01</text:p>
          </table:table-cell>
          <table:table-cell office:value-type="string" table:style-name="ce141">
            <text:p>CAIXA EM PVC DE 4´ X 4´</text:p>
          </table:table-cell>
          <table:table-cell office:value-type="string" table:style-name="ce36">
            <text:p>UN</text:p>
          </table:table-cell>
          <table:table-cell office:value-type="float" office:value="42" table:style-name="ce91">
            <text:p>42,00</text:p>
          </table:table-cell>
          <table:table-cell office:value-type="currency" office:value="16.0835168420194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2]" table:style-name="ce38">
            <text:p><text:s/>R$ 16,083516842019<text:s/></text:p>
          </table:table-cell>
          <table:table-cell office:value-type="currency" office:value="19.72" table:formula="of:=ROUND([.E971]*(1+[.$G$4]);2)" table:style-name="ce39">
            <text:p><text:s/>R$ 19,72<text:s/></text:p>
          </table:table-cell>
          <table:table-cell office:value-type="currency" office:value="828.24" table:formula="of:=ROUND([.F971]*[.D971];2)" table:style-name="ce40">
            <text:p><text:s/>R$ 828,24<text:s/></text:p>
          </table:table-cell>
          <table:table-cell table:style-name="ce1"/>
          <table:table-cell office:value-type="currency" office:value="828.2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2]" table:style-name="ce41">
            <text:p><text:s/>R$ 828,24<text:s/></text:p>
          </table:table-cell>
          <table:table-cell office:value-type="currency" office:value="0" table:formula="of:=[.I971]-[.G97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02</text:p>
          </table:table-cell>
          <table:table-cell office:value-type="string" table:style-name="ce141">
            <text:p>CAIXA DE PASSAGEM EM CHAPA, COM TAMPA PARAFUSADA, 150 X 150 X 80 MM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26.5802136856700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3]" table:style-name="ce38">
            <text:p><text:s/>R$ 26,580213685670<text:s/></text:p>
          </table:table-cell>
          <table:table-cell office:value-type="currency" office:value="32.590000000000003" table:formula="of:=ROUND([.E972]*(1+[.$G$4]);2)" table:style-name="ce39">
            <text:p><text:s/>R$ 32,59<text:s/></text:p>
          </table:table-cell>
          <table:table-cell office:value-type="currency" office:value="97.77" table:formula="of:=ROUND([.F972]*[.D972];2)" table:style-name="ce40">
            <text:p><text:s/>R$ 97,77<text:s/></text:p>
          </table:table-cell>
          <table:table-cell table:style-name="ce1"/>
          <table:table-cell office:value-type="currency" office:value="97.7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3]" table:style-name="ce41">
            <text:p><text:s/>R$ 97,77<text:s/></text:p>
          </table:table-cell>
          <table:table-cell office:value-type="currency" office:value="0" table:formula="of:=[.I972]-[.G97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03</text:p>
          </table:table-cell>
          <table:table-cell office:value-type="string" table:style-name="ce141">
            <text:p>CAIXA DE TOMADA EM ALUMÍNIO PARA PISO 4´ X 4´</text:p>
          </table:table-cell>
          <table:table-cell office:value-type="string" table:style-name="ce36">
            <text:p>UN</text:p>
          </table:table-cell>
          <table:table-cell office:value-type="float" office:value="26" table:style-name="ce91">
            <text:p>26,00</text:p>
          </table:table-cell>
          <table:table-cell office:value-type="currency" office:value="63.6245004485767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4]" table:style-name="ce38">
            <text:p><text:s/>R$ 63,624500448577<text:s/></text:p>
          </table:table-cell>
          <table:table-cell office:value-type="currency" office:value="78.010000000000005" table:formula="of:=ROUND([.E973]*(1+[.$G$4]);2)" table:style-name="ce39">
            <text:p><text:s/>R$ 78,01<text:s/></text:p>
          </table:table-cell>
          <table:table-cell office:value-type="currency" office:value="2028.26" table:formula="of:=ROUND([.F973]*[.D973];2)" table:style-name="ce40">
            <text:p><text:s/>R$ 2.028,26<text:s/></text:p>
          </table:table-cell>
          <table:table-cell table:style-name="ce1"/>
          <table:table-cell office:value-type="currency" office:value="2028.2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4]" table:style-name="ce41">
            <text:p><text:s/>R$ 2.028,26<text:s/></text:p>
          </table:table-cell>
          <table:table-cell office:value-type="currency" office:value="0" table:formula="of:=[.I973]-[.G973]" table:style-name="ce42">
            <text:p><text:s/>R$ -<text:s text:c="13"/></text:p>
          </table:table-cell>
          <table:table-cell table:number-columns-repeated="16374"/>
        </table:table-row>
        <table:table-row table:style-name="ro11">
          <table:table-cell office:value-type="string" table:style-name="ce34">
            <text:p>05.12.04</text:p>
          </table:table-cell>
          <table:table-cell office:value-type="string" table:style-name="ce141">
            <text:p>CAIXA DE PASSAGEM ENTERRADA RETANGULAR EM CONCRETO PRÉ-MOLDADO, FUNDO COM BRITA, TAMPA EM CONCRETO PRÉ-MOLDADO, DIMENSÕES INTERNAS: 0,3X0,3X0,3 M - INCLUSIVE ESCAVAÇÃO E REATERRO</text:p>
          </table:table-cell>
          <table:table-cell office:value-type="string" table:style-name="ce36">
            <text:p>UN</text:p>
          </table:table-cell>
          <table:table-cell office:value-type="float" office:value="10" table:style-name="ce91">
            <text:p>10,00</text:p>
          </table:table-cell>
          <table:table-cell office:value-type="currency" office:value="211.0105211646684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5]" table:style-name="ce38">
            <text:p><text:s/>R$ 211,010521164668<text:s/></text:p>
          </table:table-cell>
          <table:table-cell office:value-type="currency" office:value="258.72000000000003" table:formula="of:=ROUND([.E974]*(1+[.$G$4]);2)" table:style-name="ce39">
            <text:p><text:s/>R$ 258,72<text:s/></text:p>
          </table:table-cell>
          <table:table-cell office:value-type="currency" office:value="2587.1999999999998" table:formula="of:=ROUND([.F974]*[.D974];2)" table:style-name="ce40">
            <text:p><text:s/>R$ 2.587,20<text:s/></text:p>
          </table:table-cell>
          <table:table-cell table:style-name="ce1"/>
          <table:table-cell office:value-type="currency" office:value="2587.1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5]" table:style-name="ce41">
            <text:p><text:s/>R$ 2.587,20<text:s/></text:p>
          </table:table-cell>
          <table:table-cell office:value-type="currency" office:value="0" table:formula="of:=[.I974]-[.G97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05</text:p>
          </table:table-cell>
          <table:table-cell office:value-type="string" table:style-name="ce141">
            <text:p>CAIXA DE PASSAGEM EM CHAPA, COM TAMPA PARAFUSADA, 200 X 200 X 100 M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5.5762172742843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6]" table:style-name="ce38">
            <text:p><text:s/>R$ 35,576217274284<text:s/></text:p>
          </table:table-cell>
          <table:table-cell office:value-type="currency" office:value="43.62" table:formula="of:=ROUND([.E975]*(1+[.$G$4]);2)" table:style-name="ce39">
            <text:p><text:s/>R$ 43,62<text:s/></text:p>
          </table:table-cell>
          <table:table-cell office:value-type="currency" office:value="43.62" table:formula="of:=ROUND([.F975]*[.D975];2)" table:style-name="ce40">
            <text:p><text:s/>R$ 43,62<text:s/></text:p>
          </table:table-cell>
          <table:table-cell table:style-name="ce1"/>
          <table:table-cell office:value-type="currency" office:value="43.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6]" table:style-name="ce41">
            <text:p><text:s/>R$ 43,62<text:s/></text:p>
          </table:table-cell>
          <table:table-cell office:value-type="currency" office:value="0" table:formula="of:=[.I975]-[.G97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06</text:p>
          </table:table-cell>
          <table:table-cell office:value-type="string" table:style-name="ce141">
            <text:p>QUADRO TELEBRÁS DE SOBREPOR DE 600 X 600 X 120 M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334.687219639507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7]" table:style-name="ce38">
            <text:p><text:s/>R$ 334,687219639507<text:s/></text:p>
          </table:table-cell>
          <table:table-cell office:value-type="currency" office:value="410.36" table:formula="of:=ROUND([.E976]*(1+[.$G$4]);2)" table:style-name="ce39">
            <text:p><text:s/>R$ 410,36<text:s/></text:p>
          </table:table-cell>
          <table:table-cell office:value-type="currency" office:value="410.36" table:formula="of:=ROUND([.F976]*[.D976];2)" table:style-name="ce40">
            <text:p><text:s/>R$ 410,36<text:s/></text:p>
          </table:table-cell>
          <table:table-cell table:style-name="ce1"/>
          <table:table-cell office:value-type="currency" office:value="410.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7]" table:style-name="ce41">
            <text:p><text:s/>R$ 410,36<text:s/></text:p>
          </table:table-cell>
          <table:table-cell office:value-type="currency" office:value="0" table:formula="of:=[.I976]-[.G97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07</text:p>
          </table:table-cell>
          <table:table-cell office:value-type="string" table:style-name="ce141">
            <text:p>CABO PARA REDE U/UTP 23 AWG COM 4 PARES - CATEGORIA 6A</text:p>
          </table:table-cell>
          <table:table-cell office:value-type="string" table:style-name="ce36">
            <text:p>M</text:p>
          </table:table-cell>
          <table:table-cell office:value-type="float" office:value="2086.65" table:style-name="ce91">
            <text:p>2.086,65</text:p>
          </table:table-cell>
          <table:table-cell office:value-type="currency" office:value="21.33594323464643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8]" table:style-name="ce38">
            <text:p><text:s/>R$ 21,335943234646<text:s/></text:p>
          </table:table-cell>
          <table:table-cell office:value-type="currency" office:value="26.16" table:formula="of:=ROUND([.E977]*(1+[.$G$4]);2)" table:style-name="ce39">
            <text:p><text:s/>R$ 26,16<text:s/></text:p>
          </table:table-cell>
          <table:table-cell office:value-type="currency" office:value="54586.76" table:formula="of:=ROUND([.F977]*[.D977];2)" table:style-name="ce40">
            <text:p><text:s/>R$ 54.586,76<text:s/></text:p>
          </table:table-cell>
          <table:table-cell table:style-name="ce1"/>
          <table:table-cell office:value-type="currency" office:value="54586.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8]" table:style-name="ce41">
            <text:p><text:s/>R$ 54.586,76<text:s/></text:p>
          </table:table-cell>
          <table:table-cell office:value-type="currency" office:value="0" table:formula="of:=[.I977]-[.G97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08</text:p>
          </table:table-cell>
          <table:table-cell office:value-type="string" table:style-name="ce141">
            <text:p>ELETRODUTO FLEXÍVEL LISO <text:s/>Ø = 1" </text:p>
          </table:table-cell>
          <table:table-cell office:value-type="string" table:style-name="ce36">
            <text:p>M</text:p>
          </table:table-cell>
          <table:table-cell office:value-type="float" office:value="421.4" table:style-name="ce91">
            <text:p>421,40</text:p>
          </table:table-cell>
          <table:table-cell office:value-type="currency" office:value="3.776200962401109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79]" table:style-name="ce38">
            <text:p><text:s/>R$ 3,776200962401<text:s/></text:p>
          </table:table-cell>
          <table:table-cell office:value-type="currency" office:value="4.63" table:formula="of:=ROUND([.E978]*(1+[.$G$4]);2)" table:style-name="ce39">
            <text:p><text:s/>R$ 4,63<text:s/></text:p>
          </table:table-cell>
          <table:table-cell office:value-type="currency" office:value="1951.08" table:formula="of:=ROUND([.F978]*[.D978];2)" table:style-name="ce40">
            <text:p><text:s/>R$ 1.951,08<text:s/></text:p>
          </table:table-cell>
          <table:table-cell table:style-name="ce1"/>
          <table:table-cell office:value-type="currency" office:value="1951.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79]" table:style-name="ce41">
            <text:p><text:s/>R$ 1.951,08<text:s/></text:p>
          </table:table-cell>
          <table:table-cell office:value-type="currency" office:value="0" table:formula="of:=[.I978]-[.G97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09</text:p>
          </table:table-cell>
          <table:table-cell office:value-type="string" table:style-name="ce141">
            <text:p>ELETRODUTO FLEXÍVEL LISO Ø = 1 1/4" </text:p>
          </table:table-cell>
          <table:table-cell office:value-type="string" table:style-name="ce36">
            <text:p>M</text:p>
          </table:table-cell>
          <table:table-cell office:value-type="float" office:value="182.13" table:style-name="ce91">
            <text:p>182,13</text:p>
          </table:table-cell>
          <table:table-cell office:value-type="currency" office:value="4.428676290677758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0]" table:style-name="ce38">
            <text:p><text:s/>R$ 4,428676290678<text:s/></text:p>
          </table:table-cell>
          <table:table-cell office:value-type="currency" office:value="5.43" table:formula="of:=ROUND([.E979]*(1+[.$G$4]);2)" table:style-name="ce39">
            <text:p><text:s/>R$ 5,43<text:s/></text:p>
          </table:table-cell>
          <table:table-cell office:value-type="currency" office:value="988.97" table:formula="of:=ROUND([.F979]*[.D979];2)" table:style-name="ce40">
            <text:p><text:s/>R$ 988,97<text:s/></text:p>
          </table:table-cell>
          <table:table-cell table:style-name="ce1"/>
          <table:table-cell office:value-type="currency" office:value="988.9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0]" table:style-name="ce41">
            <text:p><text:s/>R$ 988,97<text:s/></text:p>
          </table:table-cell>
          <table:table-cell office:value-type="currency" office:value="0" table:formula="of:=[.I979]-[.G97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10</text:p>
          </table:table-cell>
          <table:table-cell office:value-type="string" table:style-name="ce141">
            <text:p>ELETRODUTO FLEXÍVEL LISO <text:s/>Ø = 1 1/2"</text:p>
          </table:table-cell>
          <table:table-cell office:value-type="string" table:style-name="ce36">
            <text:p>M</text:p>
          </table:table-cell>
          <table:table-cell office:value-type="float" office:value="41.95" table:style-name="ce91">
            <text:p>41,95</text:p>
          </table:table-cell>
          <table:table-cell office:value-type="currency" office:value="4.99959220291982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1]" table:style-name="ce38">
            <text:p><text:s/>R$ 4,999592202920<text:s/></text:p>
          </table:table-cell>
          <table:table-cell office:value-type="currency" office:value="6.13" table:formula="of:=ROUND([.E980]*(1+[.$G$4]);2)" table:style-name="ce39">
            <text:p><text:s/>R$ 6,13<text:s/></text:p>
          </table:table-cell>
          <table:table-cell office:value-type="currency" office:value="257.14999999999998" table:formula="of:=ROUND([.F980]*[.D980];2)" table:style-name="ce40">
            <text:p><text:s/>R$ 257,15<text:s/></text:p>
          </table:table-cell>
          <table:table-cell table:style-name="ce1"/>
          <table:table-cell office:value-type="currency" office:value="257.149999999999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1]" table:style-name="ce41">
            <text:p><text:s/>R$ 257,15<text:s/></text:p>
          </table:table-cell>
          <table:table-cell office:value-type="currency" office:value="0" table:formula="of:=[.I980]-[.G98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1</text:p>
          </table:table-cell>
          <table:table-cell office:value-type="string" table:style-name="ce141">
            <text:p>ELETRODUTO CORRUGADO EM POLIETILENO DE ALTA DENSIDADE, DN= 50 MM, COM ACESSÓRIOS</text:p>
          </table:table-cell>
          <table:table-cell office:value-type="string" table:style-name="ce36">
            <text:p>M</text:p>
          </table:table-cell>
          <table:table-cell office:value-type="float" office:value="65" table:style-name="ce91">
            <text:p>65,00</text:p>
          </table:table-cell>
          <table:table-cell office:value-type="currency" office:value="9.044939238235054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2]" table:style-name="ce38">
            <text:p><text:s/>R$ 9,044939238235<text:s/></text:p>
          </table:table-cell>
          <table:table-cell office:value-type="currency" office:value="11.09" table:formula="of:=ROUND([.E981]*(1+[.$G$4]);2)" table:style-name="ce39">
            <text:p><text:s/>R$ 11,09<text:s/></text:p>
          </table:table-cell>
          <table:table-cell office:value-type="currency" office:value="720.85" table:formula="of:=ROUND([.F981]*[.D981];2)" table:style-name="ce40">
            <text:p><text:s/>R$ 720,85<text:s/></text:p>
          </table:table-cell>
          <table:table-cell table:style-name="ce1"/>
          <table:table-cell office:value-type="currency" office:value="720.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2]" table:style-name="ce41">
            <text:p><text:s/>R$ 720,85<text:s/></text:p>
          </table:table-cell>
          <table:table-cell office:value-type="currency" office:value="0" table:formula="of:=[.I981]-[.G98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2</text:p>
          </table:table-cell>
          <table:table-cell office:value-type="string" table:style-name="ce141">
            <text:p>ELETRODUTO GALVANIZADO A QUENTE CONFORME NBR5598 - 2´ COM ACESSÓRIOS</text:p>
          </table:table-cell>
          <table:table-cell office:value-type="string" table:style-name="ce36">
            <text:p>M</text:p>
          </table:table-cell>
          <table:table-cell office:value-type="float" office:value="6" table:style-name="ce91">
            <text:p>6,00</text:p>
          </table:table-cell>
          <table:table-cell office:value-type="currency" office:value="90.74300628007503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3]" table:style-name="ce38">
            <text:p><text:s/>R$ 90,743006280075<text:s/></text:p>
          </table:table-cell>
          <table:table-cell office:value-type="currency" office:value="111.26" table:formula="of:=ROUND([.E982]*(1+[.$G$4]);2)" table:style-name="ce39">
            <text:p><text:s/>R$ 111,26<text:s/></text:p>
          </table:table-cell>
          <table:table-cell office:value-type="currency" office:value="667.56" table:formula="of:=ROUND([.F982]*[.D982];2)" table:style-name="ce40">
            <text:p><text:s/>R$ 667,56<text:s/></text:p>
          </table:table-cell>
          <table:table-cell table:style-name="ce1"/>
          <table:table-cell office:value-type="currency" office:value="667.5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3]" table:style-name="ce41">
            <text:p><text:s/>R$ 667,56<text:s/></text:p>
          </table:table-cell>
          <table:table-cell office:value-type="currency" office:value="0" table:formula="of:=[.I982]-[.G982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3</text:p>
          </table:table-cell>
          <table:table-cell office:value-type="string" table:style-name="ce141">
            <text:p>RACK FECHADO DE PISO PADRÃO METÁLICO, 19 X 24 US X 570 MM</text:p>
          </table:table-cell>
          <table:table-cell office:value-type="string" table:style-name="ce36">
            <text:p>UN</text:p>
          </table:table-cell>
          <table:table-cell office:value-type="float" office:value="1" table:style-name="ce91">
            <text:p>1,00</text:p>
          </table:table-cell>
          <table:table-cell office:value-type="currency" office:value="1732.232281216866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4]" table:style-name="ce38">
            <text:p><text:s/>R$ 1.732,232281216870<text:s/></text:p>
          </table:table-cell>
          <table:table-cell office:value-type="currency" office:value="2123.89" table:formula="of:=ROUND([.E983]*(1+[.$G$4]);2)" table:style-name="ce39">
            <text:p><text:s/>R$ 2.123,89<text:s/></text:p>
          </table:table-cell>
          <table:table-cell office:value-type="currency" office:value="2123.89" table:formula="of:=ROUND([.F983]*[.D983];2)" table:style-name="ce40">
            <text:p><text:s/>R$ 2.123,89<text:s/></text:p>
          </table:table-cell>
          <table:table-cell table:style-name="ce1"/>
          <table:table-cell office:value-type="currency" office:value="2123.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4]" table:style-name="ce41">
            <text:p><text:s/>R$ 2.123,89<text:s/></text:p>
          </table:table-cell>
          <table:table-cell office:value-type="currency" office:value="0" table:formula="of:=[.I983]-[.G98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14</text:p>
          </table:table-cell>
          <table:table-cell office:value-type="string" table:style-name="ce141">
            <text:p>RACK FECHADO PADRÃO METÁLICO, 19 X 12 US X 470 MM</text:p>
          </table:table-cell>
          <table:table-cell office:value-type="string" table:style-name="ce36">
            <text:p>UN</text:p>
          </table:table-cell>
          <table:table-cell office:value-type="float" office:value="3" table:style-name="ce91">
            <text:p>3,00</text:p>
          </table:table-cell>
          <table:table-cell office:value-type="currency" office:value="1033.080499143626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5]" table:style-name="ce38">
            <text:p><text:s/>R$ 1.033,080499143630<text:s/></text:p>
          </table:table-cell>
          <table:table-cell office:value-type="currency" office:value="1266.6600000000001" table:formula="of:=ROUND([.E984]*(1+[.$G$4]);2)" table:style-name="ce39">
            <text:p><text:s/>R$ 1.266,66<text:s/></text:p>
          </table:table-cell>
          <table:table-cell office:value-type="currency" office:value="3799.98" table:formula="of:=ROUND([.F984]*[.D984];2)" table:style-name="ce40">
            <text:p><text:s/>R$ 3.799,98<text:s/></text:p>
          </table:table-cell>
          <table:table-cell table:style-name="ce1"/>
          <table:table-cell office:value-type="currency" office:value="3799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5]" table:style-name="ce41">
            <text:p><text:s/>R$ 3.799,98<text:s/></text:p>
          </table:table-cell>
          <table:table-cell office:value-type="currency" office:value="0" table:formula="of:=[.I984]-[.G984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5</text:p>
          </table:table-cell>
          <table:table-cell office:value-type="string" table:style-name="ce141">
            <text:p>SWITCH GIGABIT 24 PORTAS COM CAPACIDADE DE 10/100/1000/MBPS</text:p>
          </table:table-cell>
          <table:table-cell office:value-type="string" table:style-name="ce36">
            <text:p>UN</text:p>
          </table:table-cell>
          <table:table-cell office:value-type="float" office:value="8" table:style-name="ce91">
            <text:p>8,00</text:p>
          </table:table-cell>
          <table:table-cell office:value-type="currency" office:value="1703.539678655900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6]" table:style-name="ce38">
            <text:p><text:s/>R$ 1.703,539678655900<text:s/></text:p>
          </table:table-cell>
          <table:table-cell office:value-type="currency" office:value="2088.71" table:formula="of:=ROUND([.E985]*(1+[.$G$4]);2)" table:style-name="ce39">
            <text:p><text:s/>R$ 2.088,71<text:s/></text:p>
          </table:table-cell>
          <table:table-cell office:value-type="currency" office:value="16709.68" table:formula="of:=ROUND([.F985]*[.D985];2)" table:style-name="ce40">
            <text:p><text:s/>R$ 16.709,68<text:s/></text:p>
          </table:table-cell>
          <table:table-cell table:style-name="ce1"/>
          <table:table-cell office:value-type="currency" office:value="16709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6]" table:style-name="ce41">
            <text:p><text:s/>R$ 16.709,68<text:s/></text:p>
          </table:table-cell>
          <table:table-cell office:value-type="currency" office:value="0" table:formula="of:=[.I985]-[.G98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16</text:p>
          </table:table-cell>
          <table:table-cell office:value-type="string" table:style-name="ce141">
            <text:p>PATCH PANEL DE 24 PORTAS - CATEGORIA 6</text:p>
          </table:table-cell>
          <table:table-cell office:value-type="string" table:style-name="ce36">
            <text:p>UN</text:p>
          </table:table-cell>
          <table:table-cell office:value-type="float" office:value="8" table:style-name="ce91">
            <text:p>8,00</text:p>
          </table:table-cell>
          <table:table-cell office:value-type="currency" office:value="626.751488459342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7]" table:style-name="ce38">
            <text:p><text:s/>R$ 626,751488459343<text:s/></text:p>
          </table:table-cell>
          <table:table-cell office:value-type="currency" office:value="768.46" table:formula="of:=ROUND([.E986]*(1+[.$G$4]);2)" table:style-name="ce39">
            <text:p><text:s/>R$ 768,46<text:s/></text:p>
          </table:table-cell>
          <table:table-cell office:value-type="currency" office:value="6147.68" table:formula="of:=ROUND([.F986]*[.D986];2)" table:style-name="ce40">
            <text:p><text:s/>R$ 6.147,68<text:s/></text:p>
          </table:table-cell>
          <table:table-cell table:style-name="ce1"/>
          <table:table-cell office:value-type="currency" office:value="6147.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7]" table:style-name="ce41">
            <text:p><text:s/>R$ 6.147,68<text:s/></text:p>
          </table:table-cell>
          <table:table-cell office:value-type="currency" office:value="0" table:formula="of:=[.I986]-[.G986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7</text:p>
          </table:table-cell>
          <table:table-cell office:value-type="string" table:style-name="ce141">
            <text:p>CENTRAL PABX HÍBRIDA DE TELEFONIA PARA 8 LINHAS TRONCO E 24 A 32 RAMAIS DIGITAL E ANALÓGICO</text:p>
          </table:table-cell>
          <table:table-cell office:value-type="string" table:style-name="ce36">
            <text:p>CJ</text:p>
          </table:table-cell>
          <table:table-cell office:value-type="float" office:value="4" table:style-name="ce91">
            <text:p>4,00</text:p>
          </table:table-cell>
          <table:table-cell office:value-type="currency" office:value="5792.822771388957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8]" table:style-name="ce38">
            <text:p><text:s/>R$ 5.792,822771388960<text:s/></text:p>
          </table:table-cell>
          <table:table-cell office:value-type="currency" office:value="7102.58" table:formula="of:=ROUND([.E987]*(1+[.$G$4]);2)" table:style-name="ce39">
            <text:p><text:s/>R$ 7.102,58<text:s/></text:p>
          </table:table-cell>
          <table:table-cell office:value-type="currency" office:value="28410.32" table:formula="of:=ROUND([.F987]*[.D987];2)" table:style-name="ce40">
            <text:p><text:s/>R$ 28.410,32<text:s/></text:p>
          </table:table-cell>
          <table:table-cell table:style-name="ce1"/>
          <table:table-cell office:value-type="currency" office:value="28410.3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8]" table:style-name="ce41">
            <text:p><text:s/>R$ 28.410,32<text:s/></text:p>
          </table:table-cell>
          <table:table-cell office:value-type="currency" office:value="0" table:formula="of:=[.I987]-[.G987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18</text:p>
          </table:table-cell>
          <table:table-cell office:value-type="string" table:style-name="ce141">
            <text:p>PONTO DE ACESSO DE DADOS (ACCESS POINT), USO INTERNO, COMPATÍVEL COM POE 802.3AF</text:p>
          </table:table-cell>
          <table:table-cell office:value-type="string" table:style-name="ce36">
            <text:p>UN</text:p>
          </table:table-cell>
          <table:table-cell office:value-type="float" office:value="6" table:style-name="ce91">
            <text:p>6,00</text:p>
          </table:table-cell>
          <table:table-cell office:value-type="currency" office:value="958.8206508441398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89]" table:style-name="ce38">
            <text:p><text:s/>R$ 958,820650844140<text:s/></text:p>
          </table:table-cell>
          <table:table-cell office:value-type="currency" office:value="1175.6099999999999" table:formula="of:=ROUND([.E988]*(1+[.$G$4]);2)" table:style-name="ce39">
            <text:p><text:s/>R$ 1.175,61<text:s/></text:p>
          </table:table-cell>
          <table:table-cell office:value-type="currency" office:value="7053.66" table:formula="of:=ROUND([.F988]*[.D988];2)" table:style-name="ce40">
            <text:p><text:s/>R$ 7.053,66<text:s/></text:p>
          </table:table-cell>
          <table:table-cell table:style-name="ce1"/>
          <table:table-cell office:value-type="currency" office:value="7053.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89]" table:style-name="ce41">
            <text:p><text:s/>R$ 7.053,66<text:s/></text:p>
          </table:table-cell>
          <table:table-cell office:value-type="currency" office:value="0" table:formula="of:=[.I988]-[.G98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19</text:p>
          </table:table-cell>
          <table:table-cell office:value-type="string" table:style-name="ce141">
            <text:p>CABO HDMI 2.0</text:p>
          </table:table-cell>
          <table:table-cell office:value-type="string" table:style-name="ce36">
            <text:p>M</text:p>
          </table:table-cell>
          <table:table-cell office:value-type="float" office:value="21.39" table:style-name="ce91">
            <text:p>21,39</text:p>
          </table:table-cell>
          <table:table-cell office:value-type="currency" office:value="10.90449392382350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0]" table:style-name="ce38">
            <text:p><text:s/>R$ 10,904493923824<text:s/></text:p>
          </table:table-cell>
          <table:table-cell office:value-type="currency" office:value="13.37" table:formula="of:=ROUND([.E989]*(1+[.$G$4]);2)" table:style-name="ce39">
            <text:p><text:s/>R$ 13,37<text:s/></text:p>
          </table:table-cell>
          <table:table-cell office:value-type="currency" office:value="285.98" table:formula="of:=ROUND([.F989]*[.D989];2)" table:style-name="ce40">
            <text:p><text:s/>R$ 285,98<text:s/></text:p>
          </table:table-cell>
          <table:table-cell table:style-name="ce1"/>
          <table:table-cell office:value-type="currency" office:value="285.9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0]" table:style-name="ce41">
            <text:p><text:s/>R$ 285,98<text:s/></text:p>
          </table:table-cell>
          <table:table-cell office:value-type="currency" office:value="0" table:formula="of:=[.I989]-[.G98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20</text:p>
          </table:table-cell>
          <table:table-cell office:value-type="string" table:style-name="ce141">
            <text:p>CABO COAXIAL TIPO RG 6</text:p>
          </table:table-cell>
          <table:table-cell office:value-type="string" table:style-name="ce36">
            <text:p>M</text:p>
          </table:table-cell>
          <table:table-cell office:value-type="float" office:value="77.349999999999994" table:style-name="ce91">
            <text:p>77,35</text:p>
          </table:table-cell>
          <table:table-cell office:value-type="currency" office:value="6.10064431938667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1]" table:style-name="ce38">
            <text:p><text:s/>R$ 6,100644319387<text:s/></text:p>
          </table:table-cell>
          <table:table-cell office:value-type="currency" office:value="7.48" table:formula="of:=ROUND([.E990]*(1+[.$G$4]);2)" table:style-name="ce39">
            <text:p><text:s/>R$ 7,48<text:s/></text:p>
          </table:table-cell>
          <table:table-cell office:value-type="currency" office:value="578.58000000000004" table:formula="of:=ROUND([.F990]*[.D990];2)" table:style-name="ce40">
            <text:p><text:s/>R$ 578,58<text:s/></text:p>
          </table:table-cell>
          <table:table-cell table:style-name="ce1"/>
          <table:table-cell office:value-type="currency" office:value="578.5800000000000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1]" table:style-name="ce41">
            <text:p><text:s/>R$ 578,58<text:s/></text:p>
          </table:table-cell>
          <table:table-cell office:value-type="currency" office:value="0" table:formula="of:=[.I990]-[.G99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5.12.21</text:p>
          </table:table-cell>
          <table:table-cell office:value-type="string" table:style-name="ce141">
            <text:p>TOMADA PARA TELEFONE 4P, PADRÃO TELEBRÁS, COM PLACA</text:p>
          </table:table-cell>
          <table:table-cell office:value-type="string" table:style-name="ce36">
            <text:p>CJ</text:p>
          </table:table-cell>
          <table:table-cell office:value-type="float" office:value="26" table:style-name="ce91">
            <text:p>26,00</text:p>
          </table:table-cell>
          <table:table-cell office:value-type="currency" office:value="32.6482342386428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2]" table:style-name="ce38">
            <text:p><text:s/>R$ 32,648234238643<text:s/></text:p>
          </table:table-cell>
          <table:table-cell office:value-type="currency" office:value="40.03" table:formula="of:=ROUND([.E991]*(1+[.$G$4]);2)" table:style-name="ce39">
            <text:p><text:s/>R$ 40,03<text:s/></text:p>
          </table:table-cell>
          <table:table-cell office:value-type="currency" office:value="1040.78" table:formula="of:=ROUND([.F991]*[.D991];2)" table:style-name="ce40">
            <text:p><text:s/>R$ 1.040,78<text:s/></text:p>
          </table:table-cell>
          <table:table-cell table:style-name="ce1"/>
          <table:table-cell office:value-type="currency" office:value="1040.7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2]" table:style-name="ce41">
            <text:p><text:s/>R$ 1.040,78<text:s/></text:p>
          </table:table-cell>
          <table:table-cell office:value-type="currency" office:value="0" table:formula="of:=[.I991]-[.G99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5.12.22</text:p>
          </table:table-cell>
          <table:table-cell office:value-type="string" table:style-name="ce141">
            <text:p>TOMADA RJ 45 PARA REDE DE DADOS, COM PLACA</text:p>
          </table:table-cell>
          <table:table-cell office:value-type="string" table:style-name="ce36">
            <text:p>UN</text:p>
          </table:table-cell>
          <table:table-cell office:value-type="float" office:value="40" table:style-name="ce91">
            <text:p>40,00</text:p>
          </table:table-cell>
          <table:table-cell office:value-type="currency" office:value="64.6684609738194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3]" table:style-name="ce38">
            <text:p><text:s/>R$ 64,668460973819<text:s/></text:p>
          </table:table-cell>
          <table:table-cell office:value-type="currency" office:value="79.290000000000006" table:formula="of:=ROUND([.E992]*(1+[.$G$4]);2)" table:style-name="ce39">
            <text:p><text:s/>R$ 79,29<text:s/></text:p>
          </table:table-cell>
          <table:table-cell office:value-type="currency" office:value="3171.6" table:formula="of:=ROUND([.F992]*[.D992];2)" table:style-name="ce40">
            <text:p><text:s/>R$ 3.171,60<text:s/></text:p>
          </table:table-cell>
          <table:table-cell table:style-name="ce1"/>
          <table:table-cell office:value-type="currency" office:value="3171.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3]" table:style-name="ce41">
            <text:p><text:s/>R$ 3.171,60<text:s/></text:p>
          </table:table-cell>
          <table:table-cell office:value-type="currency" office:value="0" table:formula="of:=[.I992]-[.G99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5</text:p>
          </table:table-cell>
          <table:table-cell office:value-type="currency" office:value="2299782.7100000009" table:formula="of:=SUBTOTAL(9;[.G793:.G992])" table:style-name="ce159">
            <text:p><text:s/>R$ 2.299.782,71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6</text:p>
          </table:table-cell>
          <table:table-cell office:value-type="string" table:style-name="ce140">
            <text:p>PAISAGISM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43">
            <text:p>06.01</text:p>
          </table:table-cell>
          <table:table-cell office:value-type="string" table:style-name="ce140">
            <text:p>PREPARAÇÃO DE SOLO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4">
          <table:table-cell office:value-type="string" table:style-name="ce34">
            <text:p>06.01.01</text:p>
          </table:table-cell>
          <table:table-cell office:value-type="string" table:style-name="ce141">
            <text:p>LIMPEZA E REGULARIZAÇÃO DE ÁREAS PARA AJARDINAMENTO (JARDINS E CANTEIROS)</text:p>
          </table:table-cell>
          <table:table-cell office:value-type="string" table:style-name="ce36">
            <text:p>M2</text:p>
          </table:table-cell>
          <table:table-cell office:value-type="float" office:value="5657.6532958055477" table:style-name="ce101">
            <text:p>5.657,653295805550</text:p>
          </table:table-cell>
          <table:table-cell office:value-type="currency" office:value="1.745371503140037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7]" table:style-name="ce38">
            <text:p><text:s/>R$ 1,745371503140<text:s/></text:p>
          </table:table-cell>
          <table:table-cell office:value-type="currency" office:value="2.14" table:formula="of:=ROUND([.E996]*(1+[.$G$4]);2)" table:style-name="ce39">
            <text:p><text:s/>R$ 2,14<text:s/></text:p>
          </table:table-cell>
          <table:table-cell office:value-type="currency" office:value="12107.38" table:formula="of:=ROUND([.F996]*[.D996];2)" table:style-name="ce40">
            <text:p><text:s/>R$ 12.107,38<text:s/></text:p>
          </table:table-cell>
          <table:table-cell table:style-name="ce1"/>
          <table:table-cell office:value-type="currency" office:value="12107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7]" table:style-name="ce41">
            <text:p><text:s/>R$ 12.107,38<text:s/></text:p>
          </table:table-cell>
          <table:table-cell office:value-type="currency" office:value="0" table:formula="of:=[.I996]-[.G99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6.02</text:p>
          </table:table-cell>
          <table:table-cell office:value-type="string" table:style-name="ce140">
            <text:p>VEGETAÇÃO RASTEIR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8]" table:style-name="ce41">
            <text:p><text:s/>R$ -<text:s text:c="3"/></text:p>
          </table:table-cell>
          <table:table-cell office:value-type="currency" office:value="0" table:formula="of:=[.I997]-[.G99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6.02.01</text:p>
          </table:table-cell>
          <table:table-cell office:value-type="string" table:style-name="ce141">
            <text:p>PLANTIO DE GRAMA BATATAIS EM PLACAS. AF_07/2024</text:p>
          </table:table-cell>
          <table:table-cell office:value-type="string" table:style-name="ce36">
            <text:p>M2</text:p>
          </table:table-cell>
          <table:table-cell office:value-type="float" office:value="2768.8432958055482" table:style-name="ce101">
            <text:p>2.768,843295805550</text:p>
          </table:table-cell>
          <table:table-cell office:value-type="currency" office:value="13.79169725144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999]" table:style-name="ce38">
            <text:p><text:s/>R$ 13,791697251448<text:s/></text:p>
          </table:table-cell>
          <table:table-cell office:value-type="currency" office:value="16.91" table:formula="of:=ROUND([.E998]*(1+[.$G$4]);2)" table:style-name="ce39">
            <text:p><text:s/>R$ 16,91<text:s/></text:p>
          </table:table-cell>
          <table:table-cell office:value-type="currency" office:value="46821.14" table:formula="of:=ROUND([.F998]*[.D998];2)" table:style-name="ce40">
            <text:p><text:s/>R$ 46.821,14<text:s/></text:p>
          </table:table-cell>
          <table:table-cell table:style-name="ce1"/>
          <table:table-cell office:value-type="currency" office:value="46821.1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999]" table:style-name="ce41">
            <text:p><text:s/>R$ 46.821,14<text:s/></text:p>
          </table:table-cell>
          <table:table-cell office:value-type="currency" office:value="0" table:formula="of:=[.I998]-[.G99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6.03</text:p>
          </table:table-cell>
          <table:table-cell office:value-type="string" table:style-name="ce140">
            <text:p>VEGETAÇÃO ARBUSTIVA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0]" table:style-name="ce41">
            <text:p><text:s/>R$ -<text:s text:c="3"/></text:p>
          </table:table-cell>
          <table:table-cell office:value-type="currency" office:value="0" table:formula="of:=[.I999]-[.G999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6.03.01</text:p>
          </table:table-cell>
          <table:table-cell office:value-type="string" table:style-name="ce141">
            <text:p>PLANTIO DE ARBUSTO OU CERCA VIVA. AF_07/2024</text:p>
          </table:table-cell>
          <table:table-cell office:value-type="string" table:style-name="ce36">
            <text:p>UN</text:p>
          </table:table-cell>
          <table:table-cell office:value-type="float" office:value="13203.072499999998" table:style-name="ce95">
            <text:p>13.203,0725</text:p>
          </table:table-cell>
          <table:table-cell office:value-type="currency" office:value="37.7375417992007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01]" table:style-name="ce38">
            <text:p><text:s/>R$ 37,737541799201<text:s/></text:p>
          </table:table-cell>
          <table:table-cell office:value-type="currency" office:value="46.27" table:formula="of:=ROUND([.E1000]*(1+[.$G$4]);2)" table:style-name="ce39">
            <text:p><text:s/>R$ 46,27<text:s/></text:p>
          </table:table-cell>
          <table:table-cell office:value-type="currency" office:value="610906.16" table:formula="of:=ROUND([.F1000]*[.D1000];2)" table:style-name="ce40">
            <text:p><text:s/>R$ 610.906,16<text:s/></text:p>
          </table:table-cell>
          <table:table-cell table:style-name="ce1"/>
          <table:table-cell office:value-type="currency" office:value="610906.1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1]" table:style-name="ce41">
            <text:p><text:s/>R$ 610.906,16<text:s/></text:p>
          </table:table-cell>
          <table:table-cell office:value-type="currency" office:value="0" table:formula="of:=[.I1000]-[.G1000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43">
            <text:p>06.04</text:p>
          </table:table-cell>
          <table:table-cell office:value-type="string" table:style-name="ce140">
            <text:p>ÁRVORE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2]" table:style-name="ce41">
            <text:p><text:s/>R$ -<text:s text:c="3"/></text:p>
          </table:table-cell>
          <table:table-cell office:value-type="currency" office:value="0" table:formula="of:=[.I1001]-[.G1001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6.04.01</text:p>
          </table:table-cell>
          <table:table-cell office:value-type="string" table:style-name="ce141">
            <text:p>PLANTIO DE ÁRVORE ORNAMENTAL COM ALTURA DE MUDA MENOR OU IGUAL A 2,00 M . AF_07/2024</text:p>
          </table:table-cell>
          <table:table-cell office:value-type="string" table:style-name="ce36">
            <text:p>UN</text:p>
          </table:table-cell>
          <table:table-cell office:value-type="float" office:value="134" table:style-name="ce91">
            <text:p>134,00</text:p>
          </table:table-cell>
          <table:table-cell office:value-type="currency" office:value="73.4442541391403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03]" table:style-name="ce38">
            <text:p><text:s/>R$ 73,444254139140<text:s/></text:p>
          </table:table-cell>
          <table:table-cell office:value-type="currency" office:value="90.05" table:formula="of:=ROUND([.E1002]*(1+[.$G$4]);2)" table:style-name="ce39">
            <text:p><text:s/>R$ 90,05<text:s/></text:p>
          </table:table-cell>
          <table:table-cell office:value-type="currency" office:value="12066.7" table:formula="of:=ROUND([.F1002]*[.D1002];2)" table:style-name="ce40">
            <text:p><text:s/>R$ 12.066,70<text:s/></text:p>
          </table:table-cell>
          <table:table-cell table:style-name="ce1"/>
          <table:table-cell office:value-type="currency" office:value="12066.7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3]" table:style-name="ce41">
            <text:p><text:s/>R$ 12.066,70<text:s/></text:p>
          </table:table-cell>
          <table:table-cell office:value-type="currency" office:value="0" table:formula="of:=[.I1002]-[.G100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6</text:p>
          </table:table-cell>
          <table:table-cell office:value-type="currency" office:value="681901.38" table:formula="of:=SUBTOTAL(9;[.G994:.G1002])" table:style-name="ce160">
            <text:p><text:s/>R$ 681.901,38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7</text:p>
          </table:table-cell>
          <table:table-cell office:value-type="string" table:style-name="ce140">
            <text:p>SERVIÇOS FINAI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34">
            <text:p>07.01</text:p>
          </table:table-cell>
          <table:table-cell office:value-type="string" table:style-name="ce141">
            <text:p>LIMPEZA FINAL DA OBRA</text:p>
          </table:table-cell>
          <table:table-cell office:value-type="string" table:style-name="ce36">
            <text:p>M2</text:p>
          </table:table-cell>
          <table:table-cell office:value-type="float" office:value="8931.69" table:style-name="ce91">
            <text:p>8.931,69</text:p>
          </table:table-cell>
          <table:table-cell office:value-type="currency" office:value="12.2339124051871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06]" table:style-name="ce38">
            <text:p><text:s/>R$ 12,233912405187<text:s/></text:p>
          </table:table-cell>
          <table:table-cell office:value-type="currency" office:value="15" table:formula="of:=ROUND([.E1005]*(1+[.$G$4]);2)" table:style-name="ce39">
            <text:p><text:s/>R$ 15,00<text:s/></text:p>
          </table:table-cell>
          <table:table-cell office:value-type="currency" office:value="133975.35" table:formula="of:=ROUND([.F1005]*[.D1005];2)" table:style-name="ce40">
            <text:p><text:s/>R$ 133.975,35<text:s/></text:p>
          </table:table-cell>
          <table:table-cell table:style-name="ce1"/>
          <table:table-cell office:value-type="currency" office:value="133975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6]" table:style-name="ce41">
            <text:p><text:s/>R$ 133.975,35<text:s/></text:p>
          </table:table-cell>
          <table:table-cell office:value-type="currency" office:value="0" table:formula="of:=[.I1005]-[.G1005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7</text:p>
          </table:table-cell>
          <table:table-cell office:value-type="currency" office:value="133975.35" table:formula="of:=SUBTOTAL(9;[.G1004:.G1005])" table:style-name="ce161">
            <text:p><text:s/>R$ 133.975,35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8</text:p>
          </table:table-cell>
          <table:table-cell office:value-type="string" table:style-name="ce140">
            <text:p>ADMINISTRAÇÃO LOCAL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8]" table:style-name="ce41">
            <text:p><text:s/>R$ -<text:s text:c="3"/></text:p>
          </table:table-cell>
          <table:table-cell office:value-type="currency" office:value="0" table:formula="of:=[.I1007]-[.G1007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8.01</text:p>
          </table:table-cell>
          <table:table-cell office:value-type="string" table:style-name="ce141">
            <text:p>ADMINISTRAÇÃO LOCAL</text:p>
          </table:table-cell>
          <table:table-cell office:value-type="string" table:style-name="ce36">
            <text:p>UN.</text:p>
          </table:table-cell>
          <table:table-cell office:value-type="float" office:value="1" table:style-name="ce91">
            <text:p>1,00</text:p>
          </table:table-cell>
          <table:table-cell office:value-type="currency" office:value="1614658.282358698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09]" table:style-name="ce38">
            <text:p><text:s/>R$ 1.614.658,282358700000<text:s/></text:p>
          </table:table-cell>
          <table:table-cell office:value-type="currency" office:value="1979732.52" table:formula="of:=ROUND([.E1008]*(1+[.$G$4]);2)" table:style-name="ce39">
            <text:p><text:s/>R$ 1.979.732,52<text:s/></text:p>
          </table:table-cell>
          <table:table-cell office:value-type="currency" office:value="1979732.52" table:formula="of:=ROUND([.F1008]*[.D1008];2)" table:style-name="ce40">
            <text:p><text:s/>R$ 1.979.732,52<text:s/></text:p>
          </table:table-cell>
          <table:table-cell table:style-name="ce1"/>
          <table:table-cell office:value-type="currency" office:value="1979732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09]" table:style-name="ce41">
            <text:p><text:s/>R$ 1.979.732,52<text:s/></text:p>
          </table:table-cell>
          <table:table-cell office:value-type="currency" office:value="0" table:formula="of:=[.I1008]-[.G1008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8</text:p>
          </table:table-cell>
          <table:table-cell office:value-type="currency" office:value="1979732.52" table:formula="of:=SUBTOTAL(9;[.G1007:.G1008])" table:style-name="ce162">
            <text:p><text:s/>R$ 1.979.732,52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98">
            <text:p>09</text:p>
          </table:table-cell>
          <table:table-cell office:value-type="string" table:style-name="ce140">
            <text:p>ENSAIOS TECNOLÓGICOS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office:value-type="currency" office:value="0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1]" table:style-name="ce41">
            <text:p><text:s/>R$ -<text:s text:c="3"/></text:p>
          </table:table-cell>
          <table:table-cell office:value-type="currency" office:value="0" table:formula="of:=[.I1010]-[.G1010]" table:style-name="ce42">
            <text:p><text:s/>R$ -<text:s text:c="13"/></text:p>
          </table:table-cell>
          <table:table-cell table:number-columns-repeated="16374"/>
        </table:table-row>
        <table:table-row table:style-name="ro4">
          <table:table-cell office:value-type="string" table:style-name="ce34">
            <text:p>09.01</text:p>
          </table:table-cell>
          <table:table-cell office:value-type="string" table:style-name="ce141">
            <text:p>ENSAIO DE RESISTENCIA A COMPRESSAO SIMPLES - CONCRETO</text:p>
          </table:table-cell>
          <table:table-cell office:value-type="string" table:style-name="ce36">
            <text:p>UN.</text:p>
          </table:table-cell>
          <table:table-cell office:value-type="float" office:value="15" table:style-name="ce91">
            <text:p>15,00</text:p>
          </table:table-cell>
          <table:table-cell office:value-type="currency" office:value="210.9371176902373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12]" table:style-name="ce38">
            <text:p><text:s/>R$ 210,937117690237<text:s/></text:p>
          </table:table-cell>
          <table:table-cell office:value-type="currency" office:value="258.63" table:formula="of:=ROUND([.E1011]*(1+[.$G$4]);2)" table:style-name="ce39">
            <text:p><text:s/>R$ 258,63<text:s/></text:p>
          </table:table-cell>
          <table:table-cell office:value-type="currency" office:value="3879.45" table:formula="of:=ROUND([.F1011]*[.D1011];2)" table:style-name="ce40">
            <text:p><text:s/>R$ 3.879,45<text:s/></text:p>
          </table:table-cell>
          <table:table-cell table:style-name="ce1"/>
          <table:table-cell office:value-type="currency" office:value="3879.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2]" table:style-name="ce41">
            <text:p><text:s/>R$ 3.879,45<text:s/></text:p>
          </table:table-cell>
          <table:table-cell office:value-type="currency" office:value="0" table:formula="of:=[.I1011]-[.G1011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9.02</text:p>
          </table:table-cell>
          <table:table-cell office:value-type="string" table:style-name="ce141">
            <text:p>ENSAIO DE ABATIMENTO DO TRONCO DE CONE</text:p>
          </table:table-cell>
          <table:table-cell office:value-type="string" table:style-name="ce36">
            <text:p>UN.</text:p>
          </table:table-cell>
          <table:table-cell office:value-type="float" office:value="30" table:style-name="ce91">
            <text:p>30,00</text:p>
          </table:table-cell>
          <table:table-cell office:value-type="currency" office:value="83.14166870565206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13]" table:style-name="ce38">
            <text:p><text:s/>R$ 83,141668705652<text:s/></text:p>
          </table:table-cell>
          <table:table-cell office:value-type="currency" office:value="101.94" table:formula="of:=ROUND([.E1012]*(1+[.$G$4]);2)" table:style-name="ce39">
            <text:p><text:s/>R$ 101,94<text:s/></text:p>
          </table:table-cell>
          <table:table-cell office:value-type="currency" office:value="3058.2" table:formula="of:=ROUND([.F1012]*[.D1012];2)" table:style-name="ce40">
            <text:p><text:s/>R$ 3.058,20<text:s/></text:p>
          </table:table-cell>
          <table:table-cell table:style-name="ce1"/>
          <table:table-cell office:value-type="currency" office:value="3058.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3]" table:style-name="ce41">
            <text:p><text:s/>R$ 3.058,20<text:s/></text:p>
          </table:table-cell>
          <table:table-cell office:value-type="currency" office:value="0" table:formula="of:=[.I1012]-[.G1012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office:value-type="string" table:style-name="ce34">
            <text:p>09.03</text:p>
          </table:table-cell>
          <table:table-cell office:value-type="string" table:style-name="ce141">
            <text:p>AÇO - ENSAIOS DE TRAÇÃO EM BARRAS</text:p>
          </table:table-cell>
          <table:table-cell office:value-type="string" table:style-name="ce36">
            <text:p>UN.</text:p>
          </table:table-cell>
          <table:table-cell office:value-type="float" office:value="15" table:style-name="ce91">
            <text:p>15,00</text:p>
          </table:table-cell>
          <table:table-cell office:value-type="currency" office:value="196.2482668624092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14]" table:style-name="ce38">
            <text:p><text:s/>R$ 196,248266862409<text:s/></text:p>
          </table:table-cell>
          <table:table-cell office:value-type="currency" office:value="240.62" table:formula="of:=ROUND([.E1013]*(1+[.$G$4]);2)" table:style-name="ce39">
            <text:p><text:s/>R$ 240,62<text:s/></text:p>
          </table:table-cell>
          <table:table-cell office:value-type="currency" office:value="3609.3" table:formula="of:=ROUND([.F1013]*[.D1013];2)" table:style-name="ce40">
            <text:p><text:s/>R$ 3.609,30<text:s/></text:p>
          </table:table-cell>
          <table:table-cell table:style-name="ce1"/>
          <table:table-cell office:value-type="currency" office:value="3609.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4]" table:style-name="ce41">
            <text:p><text:s/>R$ 3.609,30<text:s/></text:p>
          </table:table-cell>
          <table:table-cell office:value-type="currency" office:value="0" table:formula="of:=[.I1013]-[.G1013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style-name="ce48"/>
          <table:table-cell table:style-name="ce142"/>
          <table:table-cell table:style-name="ce50"/>
          <table:table-cell table:style-name="ce51"/>
          <table:table-cell table:style-name="ce38"/>
          <table:table-cell office:value-type="string" table:style-name="ce52">
            <text:p>TOTAL A2: ITEM 09</text:p>
          </table:table-cell>
          <table:table-cell office:value-type="currency" office:value="10546.95" table:formula="of:=SUBTOTAL(9;[.G1010:.G1013])" table:style-name="ce163">
            <text:p><text:s/>R$ 10.546,95<text:s/></text:p>
          </table:table-cell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float" office:value="10" table:style-name="ce43">
            <text:p>10</text:p>
          </table:table-cell>
          <table:table-cell office:value-type="string" table:style-name="ce140">
            <text:p>AS BUILT</text:p>
          </table:table-cell>
          <table:table-cell table:style-name="ce23"/>
          <table:table-cell table:style-name="ce94"/>
          <table:table-cell table:style-name="ce38"/>
          <table:table-cell table:style-name="ce39"/>
          <table:table-cell table:style-name="ce40"/>
          <table:table-cell table:style-name="ce1"/>
          <table:table-cell table:style-name="ce41"/>
          <table:table-cell table:style-name="ce42"/>
          <table:table-cell table:number-columns-repeated="16374"/>
        </table:table-row>
        <table:table-row table:style-name="ro8">
          <table:table-cell office:value-type="string" table:style-name="ce34">
            <text:p>10.01</text:p>
          </table:table-cell>
          <table:table-cell office:value-type="string" table:style-name="ce141">
            <text:p>AS BUILT FORMATO A1</text:p>
          </table:table-cell>
          <table:table-cell office:value-type="string" table:style-name="ce36">
            <text:p>UN.</text:p>
          </table:table-cell>
          <table:table-cell office:value-type="float" office:value="13" table:style-name="ce91">
            <text:p>13,00</text:p>
          </table:table-cell>
          <table:table-cell office:value-type="currency" office:value="4677.538536824076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M1017]" table:style-name="ce38">
            <text:p><text:s/>R$ 4.677,538536824080<text:s/></text:p>
          </table:table-cell>
          <table:table-cell office:value-type="currency" office:value="5735.13" table:formula="of:=ROUND([.E1016]*(1+[.$G$4]);2)" table:style-name="ce39">
            <text:p><text:s/>R$ 5.735,13<text:s/></text:p>
          </table:table-cell>
          <table:table-cell office:value-type="currency" office:value="74556.69" table:formula="of:=ROUND([.F1016]*[.D1016];2)" table:style-name="ce40">
            <text:p><text:s/>R$ 74.556,69<text:s/></text:p>
          </table:table-cell>
          <table:table-cell table:style-name="ce1"/>
          <table:table-cell office:value-type="currency" office:value="74556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'Planilha_de_Cálculo_-_Desconto'.L1017]" table:style-name="ce41">
            <text:p><text:s/>R$ 74.556,69<text:s/></text:p>
          </table:table-cell>
          <table:table-cell office:value-type="currency" office:value="0" table:formula="of:=[.I1016]-[.G1016]" table:style-name="ce42">
            <text:p><text:s/>R$ -<text:s text:c="13"/></text:p>
          </table:table-cell>
          <table:table-cell table:number-columns-repeated="16374"/>
        </table:table-row>
        <table:table-row table:style-name="ro8">
          <table:table-cell table:number-columns-repeated="2" table:style-name="ce104"/>
          <table:table-cell table:style-name="ce105"/>
          <table:table-cell table:style-name="ce106"/>
          <table:table-cell table:style-name="ce107"/>
          <table:table-cell office:value-type="string" table:style-name="ce52">
            <text:p>TOTAL A2: ITEM 10</text:p>
          </table:table-cell>
          <table:table-cell office:value-type="currency" office:value="74556.69" table:formula="of:=SUBTOTAL(9;[.G1015:.G1016])" table:style-name="ce155">
            <text:p><text:s/>R$ 74.556,69<text:s/>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3">
          <table:table-cell table:number-columns-repeated="2" table:style-name="ce104"/>
          <table:table-cell table:style-name="ce105"/>
          <table:table-cell table:style-name="ce106"/>
          <table:table-cell table:style-name="ce107"/>
          <table:table-cell office:value-type="string" table:style-name="ce108">
            <text:p>TOTAL FRENTE II</text:p>
          </table:table-cell>
          <table:table-cell office:value-type="currency" office:value="31722147.220000014" table:formula="of:=SUBTOTAL(9;[.G196:.G1016])" table:style-name="ce156">
            <text:p><text:s/>R$ 31.722.147,22<text:s/>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8">
          <table:table-cell table:number-columns-repeated="2" table:style-name="ce104"/>
          <table:table-cell table:style-name="ce105"/>
          <table:table-cell table:style-name="ce106"/>
          <table:table-cell table:style-name="ce107"/>
          <table:table-cell table:style-name="ce105"/>
          <table:table-cell table:style-name="ce157"/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style-name="ro6">
          <table:table-cell table:number-columns-repeated="2" table:style-name="ce104"/>
          <table:table-cell table:style-name="ce105"/>
          <table:table-cell table:style-name="ce106"/>
          <table:table-cell table:style-name="ce107"/>
          <table:table-cell office:value-type="string" table:style-name="ce71">
            <text:p>TOTAL DA OBRA</text:p>
          </table:table-cell>
          <table:table-cell office:value-type="currency" office:value="32979985.820000011" table:formula="of:=[.G1018]+[.G194]" table:style-name="ce158">
            <text:p><text:s/>R$ 32.979.985,82<text:s/>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number-rows-repeated="3" table:style-name="ro8">
          <table:table-cell table:number-columns-repeated="16384"/>
        </table:table-row>
        <table:table-row table:style-name="ro8" table:visibility="collapse">
          <table:table-cell table:number-columns-repeated="2" table:style-name="ce104"/>
          <table:table-cell table:style-name="ce105"/>
          <table:table-cell table:style-name="ce106"/>
          <table:table-cell table:style-name="ce107"/>
          <table:table-cell table:style-name="ce105"/>
          <table:table-cell office:value-type="currency" office:value="32979985.820000011" table:formula="of:=SUBTOTAL(9;[.G10:.G1018])" table:style-name="ce111">
            <text:p><text:s/>R$ 32.979.985,82<text:s/></text:p>
          </table:table-cell>
          <table:table-cell table:style-name="ce1"/>
          <table:table-cell table:style-name="ce2"/>
          <table:table-cell table:style-name="ce3"/>
          <table:table-cell table:number-columns-repeated="16374"/>
        </table:table-row>
        <table:table-row table:number-rows-repeated="1047552" table:style-name="ro8">
          <table:table-cell table:number-columns-repeated="16384"/>
        </table:table-row>
        <table:named-expressions>
          <table:named-range table:name="Print_Area" table:cell-range-address="Planilha_Orçamentária_Licitante.$A$1:Planilha_Orçamentária_Licitante.$G$1022" table:base-cell-address="Planilha_Orçamentária_Licitante.$A$1"/>
          <table:named-range table:name="Print_Titles" table:cell-range-address="Planilha_Orçamentária_Licitante.$A$1:Planilha_Orçamentária_Licitante.$XFD$9" table:base-cell-address="Planilha_Orçamentária_Licitante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INFO" table:style-name="ta2">
        <table:table-source xlink:href="https://d.docs.live.net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https://d.docs.live.net/Users/c120685/Desktop/PAULINIA_QUADRA%20ESCOLA_ORÇ_R00%20pr.xlsx'#BDI_1" table:style-name="ta2">
        <table:table-source xlink:href="https://d.docs.live.net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https://d.docs.live.net/Users/c120685/Desktop/PAULINIA_QUADRA%20ESCOLA_ORÇ_R00%20pr.xlsx'#ORÇ" table:style-name="ta2">
        <table:table-source xlink:href="https://d.docs.live.net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3" table:style-name="ta2">
        <table:table-source xlink:href="https://d.docs.live.net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1" table:style-name="ta2">
        <table:table-source xlink:href="https://d.docs.live.net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urva_ABC" table:style-name="ta2">
        <table:table-source xlink:href="https://d.docs.live.net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2" table:style-name="ta2">
        <table:table-source xlink:href="https://d.docs.live.net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EM_CALCULO" table:style-name="ta2">
        <table:table-source xlink:href="https://d.docs.live.net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RONO_FIS-FINANC" table:style-name="ta2">
        <table:table-source xlink:href="https://d.docs.live.net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RONO_DESEMBOLSO" table:style-name="ta2">
        <table:table-source xlink:href="https://d.docs.live.net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Usina_CBUQ" table:style-name="ta2">
        <table:table-source xlink:href="https://d.docs.live.net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Bota-fora" table:style-name="ta2">
        <table:table-source xlink:href="https://d.docs.live.net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apa_BF" table:style-name="ta2">
        <table:table-source xlink:href="https://d.docs.live.net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OTAÇÃO" table:style-name="ta2">
        <table:table-source xlink:href="https://d.docs.live.net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OMPOSIÇÕES" table:style-name="ta2">
        <table:table-source xlink:href="https://d.docs.live.net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QCI" table:style-name="ta2">
        <table:table-source xlink:href="https://d.docs.live.net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EM_CALCULO_ORÇAFASCIO" table:style-name="ta2">
        <table:table-source xlink:href="https://d.docs.live.net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Planilha_de_Cálculo_-_Desconto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Planilha_de_Cálculo_-_Desconto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0.2261"/>
          <table:table-cell table:number-columns-repeated="16372"/>
        </table:table-row>
        <table:table-row>
          <table:table-cell table:number-columns-repeated="11"/>
          <table:table-cell office:value-type="float" office:value="0.1111"/>
          <table:table-cell table:number-columns-repeated="16372"/>
        </table:table-row>
        <table:table-row>
          <table:table-cell table:number-columns-repeated="11"/>
          <table:table-cell office:value-type="float" office:value="1.1548"/>
          <table:table-cell/>
          <table:table-cell office:value-type="float" office:value="0.71540000000000004"/>
          <table:table-cell table:number-columns-repeated="16370"/>
        </table:table-row>
        <table:table-row table:number-rows-repeated="8">
          <table:table-cell table:number-columns-repeated="16384"/>
        </table:table-row>
        <table:table-row>
          <table:table-cell table:number-columns-repeated="11"/>
          <table:table-cell office:value-type="float" office:value="22521.599999999999"/>
          <table:table-cell office:value-type="float" office:value="765.35356006850986"/>
          <table:table-cell table:number-columns-repeated="16371"/>
        </table:table-row>
        <table:table-row>
          <table:table-cell table:number-columns-repeated="11"/>
          <table:table-cell office:value-type="float" office:value="36148.32"/>
          <table:table-cell office:value-type="float" office:value="1228.4316124296552"/>
          <table:table-cell table:number-columns-repeated="16371"/>
        </table:table-row>
        <table:table-row>
          <table:table-cell table:number-columns-repeated="11"/>
          <table:table-cell office:value-type="float" office:value="22080.959999999999"/>
          <table:table-cell office:value-type="float" office:value="750.37925128456084"/>
          <table:table-cell table:number-columns-repeated="16371"/>
        </table:table-row>
        <table:table-row>
          <table:table-cell table:number-columns-repeated="11"/>
          <table:table-cell office:value-type="float" office:value="10072.08"/>
          <table:table-cell office:value-type="float" office:value="456.37386836310247"/>
          <table:table-cell table:number-columns-repeated="16371"/>
        </table:table-row>
        <table:table-row>
          <table:table-cell table:number-columns-repeated="11"/>
          <table:table-cell office:value-type="float" office:value="33471.25"/>
          <table:table-cell office:value-type="float" office:value="25.48731751080662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843.88"/>
          <table:table-cell office:value-type="float" office:value="192.2518554767147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73"/>
          <table:table-cell office:value-type="float" office:value="91.852214338145345"/>
          <table:table-cell table:number-columns-repeated="16371"/>
        </table:table-row>
        <table:table-row>
          <table:table-cell table:number-columns-repeated="11"/>
          <table:table-cell office:value-type="float" office:value="2445.2800000000002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2568.67"/>
          <table:table-cell office:value-type="float" office:value="44.1236440747084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48.31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209.9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51.08000000000001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213.81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78.64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394.34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839.81"/>
          <table:table-cell office:value-type="float" office:value="695.9383410814778"/>
          <table:table-cell table:number-columns-repeated="16371"/>
        </table:table-row>
        <table:table-row>
          <table:table-cell table:number-columns-repeated="11"/>
          <table:table-cell office:value-type="float" office:value="3839.81"/>
          <table:table-cell office:value-type="float" office:value="695.938341081477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233.19"/>
          <table:table-cell office:value-type="float" office:value="2636.9708832884758"/>
          <table:table-cell table:number-columns-repeated="16371"/>
        </table:table-row>
        <table:table-row>
          <table:table-cell table:number-columns-repeated="11"/>
          <table:table-cell office:value-type="float" office:value="5512.69"/>
          <table:table-cell office:value-type="float" office:value="4496.117771796753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5880.22"/>
          <table:table-cell office:value-type="float" office:value="4.3797406410570101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31387.52"/>
          <table:table-cell office:value-type="float" office:value="399.99184405839657"/>
          <table:table-cell table:number-columns-repeated="16371"/>
        </table:table-row>
        <table:table-row>
          <table:table-cell table:number-columns-repeated="11"/>
          <table:table-cell office:value-type="float" office:value="617.87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4722.12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117.69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245.92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8431.040000000001"/>
          <table:table-cell office:value-type="float" office:value="352.67922681673599"/>
          <table:table-cell table:number-columns-repeated="16371"/>
        </table:table-row>
        <table:table-row>
          <table:table-cell table:number-columns-repeated="11"/>
          <table:table-cell office:value-type="float" office:value="1235.74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10329.58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205.95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430.37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9081.61"/>
          <table:table-cell office:value-type="float" office:value="23718.79128945437"/>
          <table:table-cell table:number-columns-repeated="16371"/>
        </table:table-row>
        <table:table-row>
          <table:table-cell table:number-columns-repeated="11"/>
          <table:table-cell office:value-type="float" office:value="90239.12"/>
          <table:table-cell office:value-type="float" office:value="399.99184405839657"/>
          <table:table-cell table:number-columns-repeated="16371"/>
        </table:table-row>
        <table:table-row>
          <table:table-cell table:number-columns-repeated="11"/>
          <table:table-cell office:value-type="float" office:value="1776.42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13576.05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338.26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706.84"/>
          <table:table-cell office:value-type="float" office:value="31.938667319141992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41789.58"/>
          <table:table-cell office:value-type="float" office:value="493.58942989968199"/>
          <table:table-cell table:number-columns-repeated="16371"/>
        </table:table-row>
        <table:table-row>
          <table:table-cell table:number-columns-repeated="11"/>
          <table:table-cell office:value-type="float" office:value="6878.42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5625.41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112893.88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2243.5100000000002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81037.42"/>
          <table:table-cell office:value-type="float" office:value="166.0060353967865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6878.14"/>
          <table:table-cell office:value-type="float" office:value="518.57923497267768"/>
          <table:table-cell table:number-columns-repeated="16371"/>
        </table:table-row>
        <table:table-row>
          <table:table-cell table:number-columns-repeated="11"/>
          <table:table-cell office:value-type="float" office:value="51802.45"/>
          <table:table-cell office:value-type="float" office:value="135.50281379985319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3065.85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494.2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349.2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566.6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592.87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5736.28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7313.48"/>
          <table:table-cell office:value-type="float" office:value="135.50281379985319"/>
          <table:table-cell table:number-columns-repeated="16371"/>
        </table:table-row>
        <table:table-row>
          <table:table-cell table:number-columns-repeated="11"/>
          <table:table-cell office:value-type="float" office:value="4714.09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2138.1999999999998"/>
          <table:table-cell office:value-type="float" office:value="463.8039311638528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3.7"/>
          <table:table-cell office:value-type="float" office:value="16.589185221433816"/>
          <table:table-cell table:number-columns-repeated="16371"/>
        </table:table-row>
        <table:table-row>
          <table:table-cell table:number-columns-repeated="11"/>
          <table:table-cell office:value-type="float" office:value="877.56"/>
          <table:table-cell office:value-type="float" office:value="14.150558681999838"/>
          <table:table-cell table:number-columns-repeated="16371"/>
        </table:table-row>
        <table:table-row>
          <table:table-cell table:number-columns-repeated="11"/>
          <table:table-cell office:value-type="float" office:value="940.74"/>
          <table:table-cell office:value-type="float" office:value="12.176820813962973"/>
          <table:table-cell table:number-columns-repeated="16371"/>
        </table:table-row>
        <table:table-row>
          <table:table-cell table:number-columns-repeated="11"/>
          <table:table-cell office:value-type="float" office:value="255.5"/>
          <table:table-cell office:value-type="float" office:value="10.341733953184896"/>
          <table:table-cell table:number-columns-repeated="16371"/>
        </table:table-row>
        <table:table-row>
          <table:table-cell table:number-columns-repeated="11"/>
          <table:table-cell office:value-type="float" office:value="5273.47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231.88"/>
          <table:table-cell office:value-type="float" office:value="6.932550362939401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92.14"/>
          <table:table-cell office:value-type="float" office:value="13.359432346464398"/>
          <table:table-cell table:number-columns-repeated="16371"/>
        </table:table-row>
        <table:table-row>
          <table:table-cell table:number-columns-repeated="11"/>
          <table:table-cell office:value-type="float" office:value="1842.96"/>
          <table:table-cell office:value-type="float" office:value="11.711932142565859"/>
          <table:table-cell table:number-columns-repeated="16371"/>
        </table:table-row>
        <table:table-row>
          <table:table-cell table:number-columns-repeated="11"/>
          <table:table-cell office:value-type="float" office:value="159372.4"/>
          <table:table-cell office:value-type="float" office:value="10.40698148601256"/>
          <table:table-cell table:number-columns-repeated="16371"/>
        </table:table-row>
        <table:table-row>
          <table:table-cell table:number-columns-repeated="11"/>
          <table:table-cell office:value-type="float" office:value="1646.69"/>
          <table:table-cell office:value-type="float" office:value="9.0530951798385129"/>
          <table:table-cell table:number-columns-repeated="16371"/>
        </table:table-row>
        <table:table-row>
          <table:table-cell table:number-columns-repeated="11"/>
          <table:table-cell office:value-type="float" office:value="36914.400000000001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312.55"/>
          <table:table-cell office:value-type="float" office:value="6.932550362939401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44.79"/>
          <table:table-cell office:value-type="float" office:value="444.32754261479488"/>
          <table:table-cell table:number-columns-repeated="16371"/>
        </table:table-row>
        <table:table-row>
          <table:table-cell table:number-columns-repeated="11"/>
          <table:table-cell office:value-type="float" office:value="398.59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16738.95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1733.27"/>
          <table:table-cell office:value-type="float" office:value="94.4947394176657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4392"/>
          <table:table-cell office:value-type="float" office:value="224.95718130658184"/>
          <table:table-cell table:number-columns-repeated="16371"/>
        </table:table-row>
        <table:table-row>
          <table:table-cell table:number-columns-repeated="11"/>
          <table:table-cell office:value-type="float" office:value="2356.16"/>
          <table:table-cell office:value-type="float" office:value="131.3514395236930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10.06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359.49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254.01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401.15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2238.6999999999998"/>
          <table:table-cell office:value-type="float" office:value="128.94543675067285"/>
          <table:table-cell table:number-columns-repeated="16371"/>
        </table:table-row>
        <table:table-row>
          <table:table-cell table:number-columns-repeated="11"/>
          <table:table-cell office:value-type="float" office:value="3013.95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3148.61"/>
          <table:table-cell office:value-type="float" office:value="9.004159530217762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6195.21"/>
          <table:table-cell office:value-type="float" office:value="189.03025854334885"/>
          <table:table-cell table:number-columns-repeated="16371"/>
        </table:table-row>
        <table:table-row>
          <table:table-cell table:number-columns-repeated="11"/>
          <table:table-cell office:value-type="float" office:value="1916.42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251.44"/>
          <table:table-cell office:value-type="float" office:value="18.677106271919094"/>
          <table:table-cell table:number-columns-repeated="16371"/>
        </table:table-row>
        <table:table-row>
          <table:table-cell table:number-columns-repeated="11"/>
          <table:table-cell office:value-type="float" office:value="1440.83"/>
          <table:table-cell office:value-type="float" office:value="9.0041595302177626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11964.82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3295.25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47.05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261.64999999999998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192.25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1411.39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692.8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569.21"/>
          <table:table-cell office:value-type="float" office:value="6.2719190930592941"/>
          <table:table-cell table:number-columns-repeated="16371"/>
        </table:table-row>
        <table:table-row>
          <table:table-cell table:number-columns-repeated="11"/>
          <table:table-cell office:value-type="float" office:value="1745.37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27579.24"/>
          <table:table-cell office:value-type="float" office:value="135.50281379985319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130.19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96.13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172.7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122.02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215.05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174.03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1225.1400000000001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226.47"/>
          <table:table-cell office:value-type="float" office:value="61.161406084332434"/>
          <table:table-cell table:number-columns-repeated="16371"/>
        </table:table-row>
        <table:table-row>
          <table:table-cell table:number-columns-repeated="11"/>
          <table:table-cell office:value-type="float" office:value="1714.22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353.94"/>
          <table:table-cell office:value-type="float" office:value="14.150558681999838"/>
          <table:table-cell table:number-columns-repeated="16371"/>
        </table:table-row>
        <table:table-row>
          <table:table-cell table:number-columns-repeated="11"/>
          <table:table-cell office:value-type="float" office:value="526.01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70.94"/>
          <table:table-cell office:value-type="float" office:value="11.711932142565859"/>
          <table:table-cell table:number-columns-repeated="16371"/>
        </table:table-row>
        <table:table-row>
          <table:table-cell table:number-columns-repeated="11"/>
          <table:table-cell office:value-type="float" office:value="124.99"/>
          <table:table-cell office:value-type="float" office:value="9.053095179838512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7.17"/>
          <table:table-cell office:value-type="float" office:value="444.32754261479488"/>
          <table:table-cell table:number-columns-repeated="16371"/>
        </table:table-row>
        <table:table-row>
          <table:table-cell table:number-columns-repeated="11"/>
          <table:table-cell office:value-type="float" office:value="13.03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150.94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525.75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271.11"/>
          <table:table-cell office:value-type="float" office:value="94.4947394176657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85.73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261.27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703.46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2060.14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330.69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1800.05"/>
          <table:table-cell office:value-type="float" office:value="7.9357311801647503"/>
          <table:table-cell table:number-columns-repeated="16371"/>
        </table:table-row>
        <table:table-row>
          <table:table-cell table:number-columns-repeated="11"/>
          <table:table-cell office:value-type="float" office:value="107.02"/>
          <table:table-cell office:value-type="float" office:value="6.8509909469048207"/>
          <table:table-cell table:number-columns-repeated="16371"/>
        </table:table-row>
        <table:table-row>
          <table:table-cell table:number-columns-repeated="11"/>
          <table:table-cell office:value-type="float" office:value="573.53"/>
          <table:table-cell office:value-type="float" office:value="5.6275997063861025"/>
          <table:table-cell table:number-columns-repeated="16371"/>
        </table:table-row>
        <table:table-row>
          <table:table-cell table:number-columns-repeated="11"/>
          <table:table-cell office:value-type="float" office:value="1383.88"/>
          <table:table-cell office:value-type="float" office:value="44.1236440747084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041.22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137.88999999999999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362.23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255.95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355.2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250.72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2744.31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3838.62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2449.14"/>
          <table:table-cell office:value-type="float" office:value="10.341733953184896"/>
          <table:table-cell table:number-columns-repeated="16371"/>
        </table:table-row>
        <table:table-row>
          <table:table-cell table:number-columns-repeated="11"/>
          <table:table-cell office:value-type="float" office:value="1629.64"/>
          <table:table-cell office:value-type="float" office:value="7.5850256912160514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691.91"/>
          <table:table-cell office:value-type="float" office:value="463.1269880107659"/>
          <table:table-cell table:number-columns-repeated="16371"/>
        </table:table-row>
        <table:table-row>
          <table:table-cell table:number-columns-repeated="11"/>
          <table:table-cell office:value-type="float" office:value="119.5"/>
          <table:table-cell office:value-type="float" office:value="8.351684201941115"/>
          <table:table-cell table:number-columns-repeated="16371"/>
        </table:table-row>
        <table:table-row>
          <table:table-cell table:number-columns-repeated="11"/>
          <table:table-cell office:value-type="float" office:value="600.51"/>
          <table:table-cell office:value-type="float" office:value="7.4626865671641793"/>
          <table:table-cell table:number-columns-repeated="16371"/>
        </table:table-row>
        <table:table-row>
          <table:table-cell table:number-columns-repeated="11"/>
          <table:table-cell office:value-type="float" office:value="853.03"/>
          <table:table-cell office:value-type="float" office:value="6.4676616915422889"/>
          <table:table-cell table:number-columns-repeated="16371"/>
        </table:table-row>
        <table:table-row>
          <table:table-cell table:number-columns-repeated="11"/>
          <table:table-cell office:value-type="float" office:value="6350.96"/>
          <table:table-cell office:value-type="float" office:value="5.5378843487480633"/>
          <table:table-cell table:number-columns-repeated="16371"/>
        </table:table-row>
        <table:table-row>
          <table:table-cell table:number-columns-repeated="11"/>
          <table:table-cell office:value-type="float" office:value="197.98"/>
          <table:table-cell office:value-type="float" office:value="6.0272408449555499"/>
          <table:table-cell table:number-columns-repeated="16371"/>
        </table:table-row>
        <table:table-row>
          <table:table-cell table:number-columns-repeated="11"/>
          <table:table-cell office:value-type="float" office:value="2389.5700000000002"/>
          <table:table-cell office:value-type="float" office:value="126.3273794959628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2"/>
          <table:table-cell office:value-type="float" office:value="67538.903841448497"/>
          <table:table-cell table:number-columns-repeated="16371"/>
        </table:table-row>
        <table:table-row table:number-rows-repeated="5">
          <table:table-cell table:number-columns-repeated="16384"/>
        </table:table-row>
        <table:table-row>
          <table:table-cell table:number-columns-repeated="11"/>
          <table:table-cell office:value-type="float" office:value="37120.879999999997"/>
          <table:table-cell office:value-type="float" office:value="40.632901068428353"/>
          <table:table-cell table:number-columns-repeated="16371"/>
        </table:table-row>
        <table:table-row>
          <table:table-cell table:number-columns-repeated="11"/>
          <table:table-cell office:value-type="float" office:value="152709.21"/>
          <table:table-cell office:value-type="float" office:value="213.0495065655330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461.94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600.66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757.27"/>
          <table:table-cell office:value-type="float" office:value="16.30372726531278"/>
          <table:table-cell table:number-columns-repeated="16371"/>
        </table:table-row>
        <table:table-row>
          <table:table-cell table:number-columns-repeated="11"/>
          <table:table-cell office:value-type="float" office:value="495.17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236.97"/>
          <table:table-cell office:value-type="float" office:value="15.28423456488051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2917.43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2473.1799999999998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2029.58"/>
          <table:table-cell office:value-type="float" office:value="16.30372726531278"/>
          <table:table-cell table:number-columns-repeated="16371"/>
        </table:table-row>
        <table:table-row>
          <table:table-cell table:number-columns-repeated="11"/>
          <table:table-cell office:value-type="float" office:value="562.73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269.29000000000002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5057.71"/>
          <table:table-cell office:value-type="float" office:value="376.37223717478184"/>
          <table:table-cell table:number-columns-repeated="16371"/>
        </table:table-row>
        <table:table-row>
          <table:table-cell table:number-columns-repeated="11"/>
          <table:table-cell office:value-type="float" office:value="990.46"/>
          <table:table-cell office:value-type="float" office:value="73.705244270451033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305.13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545.14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371.21"/>
          <table:table-cell office:value-type="float" office:value="16.30372726531278"/>
          <table:table-cell table:number-columns-repeated="16371"/>
        </table:table-row>
        <table:table-row>
          <table:table-cell table:number-columns-repeated="11"/>
          <table:table-cell office:value-type="float" office:value="77.540000000000006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37.11"/>
          <table:table-cell office:value-type="float" office:value="15.28423456488051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682.01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870.33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633.88"/>
          <table:table-cell office:value-type="float" office:value="16.30372726531278"/>
          <table:table-cell table:number-columns-repeated="16371"/>
        </table:table-row>
        <table:table-row>
          <table:table-cell table:number-columns-repeated="11"/>
          <table:table-cell office:value-type="float" office:value="18.8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9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1324.42"/>
          <table:table-cell office:value-type="float" office:value="376.37223717478184"/>
          <table:table-cell table:number-columns-repeated="16371"/>
        </table:table-row>
        <table:table-row>
          <table:table-cell table:number-columns-repeated="11"/>
          <table:table-cell office:value-type="float" office:value="259.36"/>
          <table:table-cell office:value-type="float" office:value="73.705244270451033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9202.15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2258.4299999999998"/>
          <table:table-cell office:value-type="float" office:value="22.967131555338064"/>
          <table:table-cell table:number-columns-repeated="16371"/>
        </table:table-row>
        <table:table-row table:number-rows-repeated="4">
          <table:table-cell table:number-columns-repeated="16384"/>
        </table:table-row>
        <table:table-row>
          <table:table-cell table:number-columns-repeated="11"/>
          <table:table-cell office:value-type="float" office:value="23759.03"/>
          <table:table-cell office:value-type="float" office:value="463.80393116385284"/>
          <table:table-cell table:number-columns-repeated="16371"/>
        </table:table-row>
        <table:table-row>
          <table:table-cell table:number-columns-repeated="11"/>
          <table:table-cell office:value-type="float" office:value="11265.81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160.79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894.4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657.26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4825.47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2368.5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1946.11"/>
          <table:table-cell office:value-type="float" office:value="6.2719190930592941"/>
          <table:table-cell table:number-columns-repeated="16371"/>
        </table:table-row>
        <table:table-row>
          <table:table-cell table:number-columns-repeated="11"/>
          <table:table-cell office:value-type="float" office:value="2697.21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70245.649999999994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963.03"/>
          <table:table-cell office:value-type="float" office:value="472.54710056275997"/>
          <table:table-cell table:number-columns-repeated="16371"/>
        </table:table-row>
        <table:table-row>
          <table:table-cell table:number-columns-repeated="11"/>
          <table:table-cell office:value-type="float" office:value="97.4"/>
          <table:table-cell office:value-type="float" office:value="8.8655085229589758"/>
          <table:table-cell table:number-columns-repeated="16371"/>
        </table:table-row>
        <table:table-row>
          <table:table-cell table:number-columns-repeated="11"/>
          <table:table-cell office:value-type="float" office:value="9186.68"/>
          <table:table-cell office:value-type="float" office:value="7.9357311801647503"/>
          <table:table-cell table:number-columns-repeated="16371"/>
        </table:table-row>
        <table:table-row>
          <table:table-cell table:number-columns-repeated="11"/>
          <table:table-cell office:value-type="float" office:value="911.68"/>
          <table:table-cell office:value-type="float" office:value="10.048120055460403"/>
          <table:table-cell table:number-columns-repeated="16371"/>
        </table:table-row>
        <table:table-row>
          <table:table-cell table:number-columns-repeated="11"/>
          <table:table-cell office:value-type="float" office:value="4069.4"/>
          <table:table-cell office:value-type="float" office:value="44.12364407470843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76412.740000000005"/>
          <table:table-cell office:value-type="float" office:value="163.1759236603865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7198.52"/>
          <table:table-cell office:value-type="float" office:value="163.1759236603865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764.79"/>
          <table:table-cell office:value-type="float" office:value="472.54710056275997"/>
          <table:table-cell table:number-columns-repeated="16371"/>
        </table:table-row>
        <table:table-row>
          <table:table-cell table:number-columns-repeated="11"/>
          <table:table-cell office:value-type="float" office:value="1406.59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2106.66"/>
          <table:table-cell office:value-type="float" office:value="135.50281379985319"/>
          <table:table-cell table:number-columns-repeated="16371"/>
        </table:table-row>
        <table:table-row>
          <table:table-cell table:number-columns-repeated="11"/>
          <table:table-cell office:value-type="float" office:value="9434.8799999999992"/>
          <table:table-cell office:value-type="float" office:value="22.901884022510398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29150.79"/>
          <table:table-cell office:value-type="float" office:value="493.58942989968199"/>
          <table:table-cell table:number-columns-repeated="16371"/>
        </table:table-row>
        <table:table-row>
          <table:table-cell table:number-columns-repeated="11"/>
          <table:table-cell office:value-type="float" office:value="5205.2299999999996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4257.01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85432.43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961.61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15724.52"/>
          <table:table-cell office:value-type="float" office:value="94.49473941766577"/>
          <table:table-cell table:number-columns-repeated="16371"/>
        </table:table-row>
        <table:table-row>
          <table:table-cell table:number-columns-repeated="11"/>
          <table:table-cell office:value-type="float" office:value="36028.620000000003"/>
          <table:table-cell office:value-type="float" office:value="166.0060353967865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7.81"/>
          <table:table-cell office:value-type="float" office:value="472.54710056275997"/>
          <table:table-cell table:number-columns-repeated="16371"/>
        </table:table-row>
        <table:table-row>
          <table:table-cell table:number-columns-repeated="11"/>
          <table:table-cell office:value-type="float" office:value="32.619999999999997"/>
          <table:table-cell office:value-type="float" office:value="9.8523774569774076"/>
          <table:table-cell table:number-columns-repeated="16371"/>
        </table:table-row>
        <table:table-row>
          <table:table-cell table:number-columns-repeated="11"/>
          <table:table-cell office:value-type="float" office:value="30.9"/>
          <table:table-cell office:value-type="float" office:value="13.334964521654026"/>
          <table:table-cell table:number-columns-repeated="16371"/>
        </table:table-row>
        <table:table-row>
          <table:table-cell table:number-columns-repeated="11"/>
          <table:table-cell office:value-type="float" office:value="143.54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13489.3"/>
          <table:table-cell office:value-type="float" office:value="518.57923497267768"/>
          <table:table-cell table:number-columns-repeated="16371"/>
        </table:table-row>
        <table:table-row>
          <table:table-cell table:number-columns-repeated="11"/>
          <table:table-cell office:value-type="float" office:value="38659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46840.2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16334.37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22464.720000000001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25516.400000000001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121795.65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190595.81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1772.43"/>
          <table:table-cell office:value-type="float" office:value="518.57923497267768"/>
          <table:table-cell table:number-columns-repeated="16371"/>
        </table:table-row>
        <table:table-row>
          <table:table-cell table:number-columns-repeated="11"/>
          <table:table-cell office:value-type="float" office:value="19952.66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51.7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1560.78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6464.88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5734.18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2881.44"/>
          <table:table-cell office:value-type="float" office:value="6.3861022755077075"/>
          <table:table-cell table:number-columns-repeated="16371"/>
        </table:table-row>
        <table:table-row>
          <table:table-cell table:number-columns-repeated="11"/>
          <table:table-cell office:value-type="float" office:value="93405.57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838.0400000000009"/>
          <table:table-cell office:value-type="float" office:value="518.57923497267768"/>
          <table:table-cell table:number-columns-repeated="16371"/>
        </table:table-row>
        <table:table-row>
          <table:table-cell table:number-columns-repeated="11"/>
          <table:table-cell office:value-type="float" office:value="6367.89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415.05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6335.08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25972.67"/>
          <table:table-cell office:value-type="float" office:value="135.5028137998531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58112.28"/>
          <table:table-cell office:value-type="float" office:value="498.15675719761845"/>
          <table:table-cell table:number-columns-repeated="16371"/>
        </table:table-row>
        <table:table-row>
          <table:table-cell table:number-columns-repeated="11"/>
          <table:table-cell office:value-type="float" office:value="13641.85"/>
          <table:table-cell office:value-type="float" office:value="8.8655085229589758"/>
          <table:table-cell table:number-columns-repeated="16371"/>
        </table:table-row>
        <table:table-row>
          <table:table-cell table:number-columns-repeated="11"/>
          <table:table-cell office:value-type="float" office:value="115104.93"/>
          <table:table-cell office:value-type="float" office:value="7.9357311801647503"/>
          <table:table-cell table:number-columns-repeated="16371"/>
        </table:table-row>
        <table:table-row>
          <table:table-cell table:number-columns-repeated="11"/>
          <table:table-cell office:value-type="float" office:value="166017.60000000001"/>
          <table:table-cell office:value-type="float" office:value="6.8509909469048207"/>
          <table:table-cell table:number-columns-repeated="16371"/>
        </table:table-row>
        <table:table-row>
          <table:table-cell table:number-columns-repeated="11"/>
          <table:table-cell office:value-type="float" office:value="210353.4"/>
          <table:table-cell office:value-type="float" office:value="5.6275997063861025"/>
          <table:table-cell table:number-columns-repeated="16371"/>
        </table:table-row>
        <table:table-row>
          <table:table-cell table:number-columns-repeated="11"/>
          <table:table-cell office:value-type="float" office:value="108899.82"/>
          <table:table-cell office:value-type="float" office:value="5.456324932713482"/>
          <table:table-cell table:number-columns-repeated="16371"/>
        </table:table-row>
        <table:table-row>
          <table:table-cell table:number-columns-repeated="11"/>
          <table:table-cell office:value-type="float" office:value="11457.6"/>
          <table:table-cell office:value-type="float" office:value="10.048120055460403"/>
          <table:table-cell table:number-columns-repeated="16371"/>
        </table:table-row>
        <table:table-row>
          <table:table-cell table:number-columns-repeated="11"/>
          <table:table-cell office:value-type="float" office:value="109168.93"/>
          <table:table-cell office:value-type="float" office:value="44.1236440747084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7811.200000000001"/>
          <table:table-cell office:value-type="float" office:value="518.57923497267768"/>
          <table:table-cell table:number-columns-repeated="16371"/>
        </table:table-row>
        <table:table-row>
          <table:table-cell table:number-columns-repeated="11"/>
          <table:table-cell office:value-type="float" office:value="200.68"/>
          <table:table-cell office:value-type="float" office:value="9.4119566103906696"/>
          <table:table-cell table:number-columns-repeated="16371"/>
        </table:table-row>
        <table:table-row>
          <table:table-cell table:number-columns-repeated="11"/>
          <table:table-cell office:value-type="float" office:value="11139.08"/>
          <table:table-cell office:value-type="float" office:value="8.4332436179756947"/>
          <table:table-cell table:number-columns-repeated="16371"/>
        </table:table-row>
        <table:table-row>
          <table:table-cell table:number-columns-repeated="11"/>
          <table:table-cell office:value-type="float" office:value="5667.94"/>
          <table:table-cell office:value-type="float" office:value="5.7173150640241417"/>
          <table:table-cell table:number-columns-repeated="16371"/>
        </table:table-row>
        <table:table-row>
          <table:table-cell table:number-columns-repeated="11"/>
          <table:table-cell office:value-type="float" office:value="81.180000000000007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63184.7"/>
          <table:table-cell office:value-type="float" office:value="135.50281379985319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470472.96000000002"/>
          <table:table-cell office:value-type="float" office:value="352.67922681673599"/>
          <table:table-cell table:number-columns-repeated="16371"/>
        </table:table-row>
        <table:table-row>
          <table:table-cell table:number-columns-repeated="11"/>
          <table:table-cell office:value-type="float" office:value="12016.23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100657.76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2000.5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4180.33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6900.05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3101.86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2191.7399999999998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2874.92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1283.08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13329.52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37302.559999999998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10886.12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51439.03"/>
          <table:table-cell office:value-type="float" office:value="6.9325503629394012"/>
          <table:table-cell table:number-columns-repeated="16371"/>
        </table:table-row>
        <table:table-row>
          <table:table-cell table:number-columns-repeated="11"/>
          <table:table-cell office:value-type="float" office:value="76555.08"/>
          <table:table-cell office:value-type="float" office:value="7.3648152679226815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5693.76"/>
          <table:table-cell office:value-type="float" office:value="399.99184405839657"/>
          <table:table-cell table:number-columns-repeated="16371"/>
        </table:table-row>
        <table:table-row>
          <table:table-cell table:number-columns-repeated="11"/>
          <table:table-cell office:value-type="float" office:value="309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2361.06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9.56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19.97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50.99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630.34"/>
          <table:table-cell office:value-type="float" office:value="12.176820813962973"/>
          <table:table-cell table:number-columns-repeated="16371"/>
        </table:table-row>
        <table:table-row>
          <table:table-cell table:number-columns-repeated="11"/>
          <table:table-cell office:value-type="float" office:value="237.1"/>
          <table:table-cell office:value-type="float" office:value="9.0530951798385129"/>
          <table:table-cell table:number-columns-repeated="16371"/>
        </table:table-row>
        <table:table-row>
          <table:table-cell table:number-columns-repeated="11"/>
          <table:table-cell office:value-type="float" office:value="158.1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152.83000000000001"/>
          <table:table-cell office:value-type="float" office:value="13.359432346464398"/>
          <table:table-cell table:number-columns-repeated="16371"/>
        </table:table-row>
        <table:table-row>
          <table:table-cell table:number-columns-repeated="11"/>
          <table:table-cell office:value-type="float" office:value="1036.1199999999999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687.29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61.46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90.07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63.64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140.47999999999999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112.08"/>
          <table:table-cell office:value-type="float" office:value="240.5676535356006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76.45999999999998"/>
          <table:table-cell office:value-type="float" office:value="460.16638120871056"/>
          <table:table-cell table:number-columns-repeated="16371"/>
        </table:table-row>
        <table:table-row>
          <table:table-cell table:number-columns-repeated="11"/>
          <table:table-cell office:value-type="float" office:value="380.15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208.22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1197.99"/>
          <table:table-cell office:value-type="float" office:value="94.4947394176657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45.32"/>
          <table:table-cell office:value-type="float" office:value="459.74227224533075"/>
          <table:table-cell table:number-columns-repeated="16371"/>
        </table:table-row>
        <table:table-row>
          <table:table-cell table:number-columns-repeated="11"/>
          <table:table-cell office:value-type="float" office:value="191.6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125.46"/>
          <table:table-cell office:value-type="float" office:value="6.0190849033520921"/>
          <table:table-cell table:number-columns-repeated="16371"/>
        </table:table-row>
        <table:table-row>
          <table:table-cell table:number-columns-repeated="11"/>
          <table:table-cell office:value-type="float" office:value="121.57"/>
          <table:table-cell office:value-type="float" office:value="10.62719190930593"/>
          <table:table-cell table:number-columns-repeated="16371"/>
        </table:table-row>
        <table:table-row>
          <table:table-cell table:number-columns-repeated="11"/>
          <table:table-cell office:value-type="float" office:value="1540.24"/>
          <table:table-cell office:value-type="float" office:value="150.4444988173884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165.06"/>
          <table:table-cell office:value-type="float" office:value="148.47076094935159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5950.08"/>
          <table:table-cell office:value-type="float" office:value="163.1759236603865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632.69000000000005"/>
          <table:table-cell office:value-type="float" office:value="472.54710056275997"/>
          <table:table-cell table:number-columns-repeated="16371"/>
        </table:table-row>
        <table:table-row>
          <table:table-cell table:number-columns-repeated="11"/>
          <table:table-cell office:value-type="float" office:value="1065.81"/>
          <table:table-cell office:value-type="float" office:value="7.3158796183019339"/>
          <table:table-cell table:number-columns-repeated="16371"/>
        </table:table-row>
        <table:table-row>
          <table:table-cell table:number-columns-repeated="11"/>
          <table:table-cell office:value-type="float" office:value="1676.35"/>
          <table:table-cell office:value-type="float" office:value="135.50281379985319"/>
          <table:table-cell table:number-columns-repeated="16371"/>
        </table:table-row>
        <table:table-row>
          <table:table-cell table:number-columns-repeated="11"/>
          <table:table-cell office:value-type="float" office:value="7862.4"/>
          <table:table-cell office:value-type="float" office:value="22.901884022510398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1293.52"/>
          <table:table-cell office:value-type="float" office:value="55.525650436342879"/>
          <table:table-cell table:number-columns-repeated="16371"/>
        </table:table-row>
        <table:table-row>
          <table:table-cell table:number-columns-repeated="11"/>
          <table:table-cell office:value-type="float" office:value="8.25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17.23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237.1600000000001"/>
          <table:table-cell office:value-type="float" office:value="27.591550444498818"/>
          <table:table-cell table:number-columns-repeated="16371"/>
        </table:table-row>
        <table:table-row>
          <table:table-cell table:number-columns-repeated="11"/>
          <table:table-cell office:value-type="float" office:value="11060.32"/>
          <table:table-cell office:value-type="float" office:value="959.65255688769275"/>
          <table:table-cell table:number-columns-repeated="16371"/>
        </table:table-row>
        <table:table-row>
          <table:table-cell table:number-columns-repeated="11"/>
          <table:table-cell office:value-type="float" office:value="644.01"/>
          <table:table-cell office:value-type="float" office:value="71.853845526466031"/>
          <table:table-cell table:number-columns-repeated="16371"/>
        </table:table-row>
        <table:table-row>
          <table:table-cell table:number-columns-repeated="11"/>
          <table:table-cell office:value-type="float" office:value="743.5"/>
          <table:table-cell office:value-type="float" office:value="5.5868199983688118"/>
          <table:table-cell table:number-columns-repeated="16371"/>
        </table:table-row>
        <table:table-row>
          <table:table-cell table:number-columns-repeated="11"/>
          <table:table-cell office:value-type="float" office:value="95.71"/>
          <table:table-cell office:value-type="float" office:value="6.671560231628741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18.80999999999995"/>
          <table:table-cell office:value-type="float" office:value="237.45208384307969"/>
          <table:table-cell table:number-columns-repeated="16371"/>
        </table:table-row>
        <table:table-row>
          <table:table-cell table:number-columns-repeated="11"/>
          <table:table-cell office:value-type="float" office:value="704.18"/>
          <table:table-cell office:value-type="float" office:value="10.88818204061659"/>
          <table:table-cell table:number-columns-repeated="16371"/>
        </table:table-row>
        <table:table-row>
          <table:table-cell table:number-columns-repeated="11"/>
          <table:table-cell office:value-type="float" office:value="830.27"/>
          <table:table-cell office:value-type="float" office:value="380.0016311883206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0378.08"/>
          <table:table-cell office:value-type="float" office:value="352.67922681673599"/>
          <table:table-cell table:number-columns-repeated="16371"/>
        </table:table-row>
        <table:table-row>
          <table:table-cell table:number-columns-repeated="11"/>
          <table:table-cell office:value-type="float" office:value="264.83999999999997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2213.48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44.04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92.03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437.16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29.55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77.540000000000006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54.79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74.239999999999995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53.09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588.07000000000005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820.37"/>
          <table:table-cell office:value-type="float" office:value="499.323056846913"/>
          <table:table-cell table:number-columns-repeated="16371"/>
        </table:table-row>
        <table:table-row>
          <table:table-cell table:number-columns-repeated="11"/>
          <table:table-cell office:value-type="float" office:value="577.70000000000005"/>
          <table:table-cell office:value-type="float" office:value="10.341733953184896"/>
          <table:table-cell table:number-columns-repeated="16371"/>
        </table:table-row>
        <table:table-row>
          <table:table-cell table:number-columns-repeated="11"/>
          <table:table-cell office:value-type="float" office:value="343.08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115.53"/>
          <table:table-cell office:value-type="float" office:value="324.91640159856456"/>
          <table:table-cell table:number-columns-repeated="16371"/>
        </table:table-row>
        <table:table-row>
          <table:table-cell table:number-columns-repeated="11"/>
          <table:table-cell office:value-type="float" office:value="110.22"/>
          <table:table-cell office:value-type="float" office:value="309.98287252263276"/>
          <table:table-cell table:number-columns-repeated="16371"/>
        </table:table-row>
        <table:table-row>
          <table:table-cell table:number-columns-repeated="11"/>
          <table:table-cell office:value-type="float" office:value="227.09"/>
          <table:table-cell office:value-type="float" office:value="94.49473941766577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266.5300000000002"/>
          <table:table-cell office:value-type="float" office:value="463.1269880107659"/>
          <table:table-cell table:number-columns-repeated="16371"/>
        </table:table-row>
        <table:table-row>
          <table:table-cell table:number-columns-repeated="11"/>
          <table:table-cell office:value-type="float" office:value="25.4"/>
          <table:table-cell office:value-type="float" office:value="8.351684201941115"/>
          <table:table-cell table:number-columns-repeated="16371"/>
        </table:table-row>
        <table:table-row>
          <table:table-cell table:number-columns-repeated="11"/>
          <table:table-cell office:value-type="float" office:value="127.55"/>
          <table:table-cell office:value-type="float" office:value="7.4626865671641793"/>
          <table:table-cell table:number-columns-repeated="16371"/>
        </table:table-row>
        <table:table-row>
          <table:table-cell table:number-columns-repeated="11"/>
          <table:table-cell office:value-type="float" office:value="181.2"/>
          <table:table-cell office:value-type="float" office:value="6.4676616915422889"/>
          <table:table-cell table:number-columns-repeated="16371"/>
        </table:table-row>
        <table:table-row>
          <table:table-cell table:number-columns-repeated="11"/>
          <table:table-cell office:value-type="float" office:value="1349.38"/>
          <table:table-cell office:value-type="float" office:value="5.5378843487480633"/>
          <table:table-cell table:number-columns-repeated="16371"/>
        </table:table-row>
        <table:table-row>
          <table:table-cell table:number-columns-repeated="11"/>
          <table:table-cell office:value-type="float" office:value="42.12"/>
          <table:table-cell office:value-type="float" office:value="6.0272408449555499"/>
          <table:table-cell table:number-columns-repeated="16371"/>
        </table:table-row>
        <table:table-row>
          <table:table-cell table:number-columns-repeated="11"/>
          <table:table-cell office:value-type="float" office:value="3146.2"/>
          <table:table-cell office:value-type="float" office:value="126.3273794959628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327871.01"/>
          <table:table-cell office:value-type="float" office:value="472.54710056275997"/>
          <table:table-cell table:number-columns-repeated="16371"/>
        </table:table-row>
        <table:table-row>
          <table:table-cell table:number-columns-repeated="11"/>
          <table:table-cell office:value-type="float" office:value="31362.240000000002"/>
          <table:table-cell office:value-type="float" office:value="11.711932142565859"/>
          <table:table-cell table:number-columns-repeated="16371"/>
        </table:table-row>
        <table:table-row>
          <table:table-cell table:number-columns-repeated="11"/>
          <table:table-cell office:value-type="float" office:value="689.04"/>
          <table:table-cell office:value-type="float" office:value="10.40698148601256"/>
          <table:table-cell table:number-columns-repeated="16371"/>
        </table:table-row>
        <table:table-row>
          <table:table-cell table:number-columns-repeated="11"/>
          <table:table-cell office:value-type="float" office:value="20945.7"/>
          <table:table-cell office:value-type="float" office:value="9.0530951798385129"/>
          <table:table-cell table:number-columns-repeated="16371"/>
        </table:table-row>
        <table:table-row>
          <table:table-cell table:number-columns-repeated="11"/>
          <table:table-cell office:value-type="float" office:value="17604.900000000001"/>
          <table:table-cell office:value-type="float" office:value="7.5850256912160514"/>
          <table:table-cell table:number-columns-repeated="16371"/>
        </table:table-row>
        <table:table-row>
          <table:table-cell table:number-columns-repeated="11"/>
          <table:table-cell office:value-type="float" office:value="12724.5"/>
          <table:table-cell office:value-type="float" office:value="6.9325503629394012"/>
          <table:table-cell table:number-columns-repeated="16371"/>
        </table:table-row>
        <table:table-row>
          <table:table-cell table:number-columns-repeated="11"/>
          <table:table-cell office:value-type="float" office:value="2149.14"/>
          <table:table-cell office:value-type="float" office:value="7.3648152679226815"/>
          <table:table-cell table:number-columns-repeated="16371"/>
        </table:table-row>
        <table:table-row>
          <table:table-cell table:number-columns-repeated="11"/>
          <table:table-cell office:value-type="float" office:value="171528.6"/>
          <table:table-cell office:value-type="float" office:value="8.8655085229589758"/>
          <table:table-cell table:number-columns-repeated="16371"/>
        </table:table-row>
        <table:table-row>
          <table:table-cell table:number-columns-repeated="11"/>
          <table:table-cell office:value-type="float" office:value="44135.28"/>
          <table:table-cell office:value-type="float" office:value="7.9357311801647503"/>
          <table:table-cell table:number-columns-repeated="16371"/>
        </table:table-row>
        <table:table-row>
          <table:table-cell table:number-columns-repeated="11"/>
          <table:table-cell office:value-type="float" office:value="41439.47"/>
          <table:table-cell office:value-type="float" office:value="61.161406084332434"/>
          <table:table-cell table:number-columns-repeated="16371"/>
        </table:table-row>
        <table:table-row>
          <table:table-cell table:number-columns-repeated="11"/>
          <table:table-cell office:value-type="float" office:value="3978.74"/>
          <table:table-cell office:value-type="float" office:value="9.485360084821794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3998.66"/>
          <table:table-cell office:value-type="float" office:value="126.3273794959628"/>
          <table:table-cell table:number-columns-repeated="16371"/>
        </table:table-row>
        <table:table-row>
          <table:table-cell table:number-columns-repeated="11"/>
          <table:table-cell office:value-type="float" office:value="4809.18"/>
          <table:table-cell office:value-type="float" office:value="462.53976021531685"/>
          <table:table-cell table:number-columns-repeated="16371"/>
        </table:table-row>
        <table:table-row>
          <table:table-cell table:number-columns-repeated="11"/>
          <table:table-cell office:value-type="float" office:value="7597.78"/>
          <table:table-cell office:value-type="float" office:value="171.51129597912077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62268.480000000003"/>
          <table:table-cell office:value-type="float" office:value="352.67922681673599"/>
          <table:table-cell table:number-columns-repeated="16371"/>
        </table:table-row>
        <table:table-row>
          <table:table-cell table:number-columns-repeated="11"/>
          <table:table-cell office:value-type="float" office:value="1588.9"/>
          <table:table-cell office:value-type="float" office:value="10.203082945926107"/>
          <table:table-cell table:number-columns-repeated="16371"/>
        </table:table-row>
        <table:table-row>
          <table:table-cell table:number-columns-repeated="11"/>
          <table:table-cell office:value-type="float" office:value="13280.89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529.59"/>
          <table:table-cell office:value-type="float" office:value="15.284234564880515"/>
          <table:table-cell table:number-columns-repeated="16371"/>
        </table:table-row>
        <table:table-row>
          <table:table-cell table:number-columns-repeated="11"/>
          <table:table-cell office:value-type="float" office:value="1106.6600000000001"/>
          <table:table-cell office:value-type="float" office:value="31.93866731914199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372.8200000000002"/>
          <table:table-cell office:value-type="float" office:value="93.581273958078455"/>
          <table:table-cell table:number-columns-repeated="16371"/>
        </table:table-row>
        <table:table-row>
          <table:table-cell table:number-columns-repeated="11"/>
          <table:table-cell office:value-type="float" office:value="250.79"/>
          <table:table-cell office:value-type="float" office:value="6.6389364652149094"/>
          <table:table-cell table:number-columns-repeated="16371"/>
        </table:table-row>
        <table:table-row>
          <table:table-cell table:number-columns-repeated="11"/>
          <table:table-cell office:value-type="float" office:value="125.31"/>
          <table:table-cell office:value-type="float" office:value="31.938667319141992"/>
          <table:table-cell table:number-columns-repeated="16371"/>
        </table:table-row>
        <table:table-row>
          <table:table-cell table:number-columns-repeated="11"/>
          <table:table-cell office:value-type="float" office:value="88.54"/>
          <table:table-cell office:value-type="float" office:value="22.567490416768617"/>
          <table:table-cell table:number-columns-repeated="16371"/>
        </table:table-row>
        <table:table-row>
          <table:table-cell table:number-columns-repeated="11"/>
          <table:table-cell office:value-type="float" office:value="134.82"/>
          <table:table-cell office:value-type="float" office:value="27.151129597912078"/>
          <table:table-cell table:number-columns-repeated="16371"/>
        </table:table-row>
        <table:table-row>
          <table:table-cell table:number-columns-repeated="11"/>
          <table:table-cell office:value-type="float" office:value="468.99"/>
          <table:table-cell office:value-type="float" office:value="240.56765353560067"/>
          <table:table-cell table:number-columns-repeated="16371"/>
        </table:table-row>
        <table:table-row>
          <table:table-cell table:number-columns-repeated="11"/>
          <table:table-cell office:value-type="float" office:value="1385.28"/>
          <table:table-cell office:value-type="float" office:value="71.372644971862002"/>
          <table:table-cell table:number-columns-repeated="16371"/>
        </table:table-row>
        <table:table-row>
          <table:table-cell table:number-columns-repeated="11"/>
          <table:table-cell office:value-type="float" office:value="7242.19"/>
          <table:table-cell office:value-type="float" office:value="7.585025691216051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588750.7799999993"/>
          <table:table-cell office:value-type="float" office:value="20.308294592610718"/>
          <table:table-cell table:number-columns-repeated="16371"/>
        </table:table-row>
        <table:table-row table:number-rows-repeated="4">
          <table:table-cell table:number-columns-repeated="16384"/>
        </table:table-row>
        <table:table-row>
          <table:table-cell table:number-columns-repeated="11"/>
          <table:table-cell office:value-type="float" office:value="779.14"/>
          <table:table-cell office:value-type="float" office:value="49.180327868852459"/>
          <table:table-cell table:number-columns-repeated="16371"/>
        </table:table-row>
        <table:table-row>
          <table:table-cell table:number-columns-repeated="11"/>
          <table:table-cell office:value-type="float" office:value="22886"/>
          <table:table-cell office:value-type="float" office:value="66.405676535356008"/>
          <table:table-cell table:number-columns-repeated="16371"/>
        </table:table-row>
        <table:table-row>
          <table:table-cell table:number-columns-repeated="11"/>
          <table:table-cell office:value-type="float" office:value="92449.09"/>
          <table:table-cell office:value-type="float" office:value="77.913710137835423"/>
          <table:table-cell table:number-columns-repeated="16371"/>
        </table:table-row>
        <table:table-row>
          <table:table-cell table:number-columns-repeated="11"/>
          <table:table-cell office:value-type="float" office:value="3959.29"/>
          <table:table-cell office:value-type="float" office:value="144.41725797243291"/>
          <table:table-cell table:number-columns-repeated="16371"/>
        </table:table-row>
        <table:table-row>
          <table:table-cell table:number-columns-repeated="11"/>
          <table:table-cell office:value-type="float" office:value="11291.71"/>
          <table:table-cell office:value-type="float" office:value="70.108474023325996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3132.9"/>
          <table:table-cell office:value-type="float" office:value="2555.1749449473941"/>
          <table:table-cell table:number-columns-repeated="16371"/>
        </table:table-row>
        <table:table-row>
          <table:table-cell table:number-columns-repeated="11"/>
          <table:table-cell office:value-type="float" office:value="2183.9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9731.8799999999992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2557.7199999999998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890.8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3956.96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14597.82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5607.32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1336.2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5935.44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4316.5600000000004"/>
          <table:table-cell office:value-type="float" office:value="575.25487317510817"/>
          <table:table-cell table:number-columns-repeated="16371"/>
        </table:table-row>
        <table:table-row>
          <table:table-cell table:number-columns-repeated="11"/>
          <table:table-cell office:value-type="float" office:value="1150.98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24452.07"/>
          <table:table-cell office:value-type="float" office:value="642.49245575401676"/>
          <table:table-cell table:number-columns-repeated="16371"/>
        </table:table-row>
        <table:table-row>
          <table:table-cell table:number-columns-repeated="11"/>
          <table:table-cell office:value-type="float" office:value="7489.66"/>
          <table:table-cell office:value-type="float" office:value="848.40551341652395"/>
          <table:table-cell table:number-columns-repeated="16371"/>
        </table:table-row>
        <table:table-row>
          <table:table-cell table:number-columns-repeated="11"/>
          <table:table-cell office:value-type="float" office:value="6778.98"/>
          <table:table-cell office:value-type="float" office:value="921.48275018350864"/>
          <table:table-cell table:number-columns-repeated="16371"/>
        </table:table-row>
        <table:table-row>
          <table:table-cell table:number-columns-repeated="11"/>
          <table:table-cell office:value-type="float" office:value="445.4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9731.8799999999992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983.74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865.9399999999996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491.87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45.4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1978.48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4865.9399999999996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1869.11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865.9399999999996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1180.49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45.4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1978.48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3337.1"/>
          <table:table-cell office:value-type="float" office:value="2721.7192724900092"/>
          <table:table-cell table:number-columns-repeated="16371"/>
        </table:table-row>
        <table:table-row>
          <table:table-cell table:number-columns-repeated="11"/>
          <table:table-cell office:value-type="float" office:value="1278.8599999999999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613.29999999999995"/>
          <table:table-cell office:value-type="float" office:value="250.10194927004321"/>
          <table:table-cell table:number-columns-repeated="16371"/>
        </table:table-row>
        <table:table-row>
          <table:table-cell table:number-columns-repeated="11"/>
          <table:table-cell office:value-type="float" office:value="11005.14"/>
          <table:table-cell office:value-type="float" office:value="2991.9093059293696"/>
          <table:table-cell table:number-columns-repeated="16371"/>
        </table:table-row>
        <table:table-row>
          <table:table-cell table:number-columns-repeated="11"/>
          <table:table-cell office:value-type="float" office:value="2577.4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150.9799999999996"/>
          <table:table-cell office:value-type="float" office:value="1128.5050159040861"/>
          <table:table-cell table:number-columns-repeated="16371"/>
        </table:table-row>
        <table:table-row>
          <table:table-cell table:number-columns-repeated="11"/>
          <table:table-cell office:value-type="float" office:value="42012.18"/>
          <table:table-cell office:value-type="float" office:value="857.05081151618947"/>
          <table:table-cell table:number-columns-repeated="16371"/>
        </table:table-row>
        <table:table-row>
          <table:table-cell table:number-columns-repeated="11"/>
          <table:table-cell office:value-type="float" office:value="16117.68"/>
          <table:table-cell office:value-type="float" office:value="1643.1857107903108"/>
          <table:table-cell table:number-columns-repeated="16371"/>
        </table:table-row>
        <table:table-row>
          <table:table-cell table:number-columns-repeated="11"/>
          <table:table-cell office:value-type="float" office:value="2432.9699999999998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9258.0499999999993"/>
          <table:table-cell office:value-type="float" office:value="848.40551341652395"/>
          <table:table-cell table:number-columns-repeated="16371"/>
        </table:table-row>
        <table:table-row>
          <table:table-cell table:number-columns-repeated="11"/>
          <table:table-cell office:value-type="float" office:value="6722.49"/>
          <table:table-cell office:value-type="float" office:value="921.48275018350864"/>
          <table:table-cell table:number-columns-repeated="16371"/>
        </table:table-row>
        <table:table-row>
          <table:table-cell table:number-columns-repeated="11"/>
          <table:table-cell office:value-type="float" office:value="4391.18"/>
          <table:table-cell office:value-type="float" office:value="3581.4207650273229"/>
          <table:table-cell table:number-columns-repeated="16371"/>
        </table:table-row>
        <table:table-row>
          <table:table-cell table:number-columns-repeated="11"/>
          <table:table-cell office:value-type="float" office:value="3433.25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1383.66"/>
          <table:table-cell office:value-type="float" office:value="1128.5050159040861"/>
          <table:table-cell table:number-columns-repeated="16371"/>
        </table:table-row>
        <table:table-row>
          <table:table-cell table:number-columns-repeated="11"/>
          <table:table-cell office:value-type="float" office:value="2432.9699999999998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688.62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222.7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989.24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4166.78"/>
          <table:table-cell office:value-type="float" office:value="3398.4014354457222"/>
          <table:table-cell table:number-columns-repeated="16371"/>
        </table:table-row>
        <table:table-row>
          <table:table-cell table:number-columns-repeated="11"/>
          <table:table-cell office:value-type="float" office:value="1603.5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2432.9699999999998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319.72000000000003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222.7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989.24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7298.91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1992.07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668.1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2967.72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24329.7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6640.25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9731.8799999999992"/>
          <table:table-cell office:value-type="float" office:value="1984.31612429655"/>
          <table:table-cell table:number-columns-repeated="16371"/>
        </table:table-row>
        <table:table-row>
          <table:table-cell table:number-columns-repeated="11"/>
          <table:table-cell office:value-type="float" office:value="3934.96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887.5600000000004"/>
          <table:table-cell office:value-type="float" office:value="1993.1326971698884"/>
          <table:table-cell table:number-columns-repeated="16371"/>
        </table:table-row>
        <table:table-row>
          <table:table-cell table:number-columns-repeated="11"/>
          <table:table-cell office:value-type="float" office:value="1593.66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45.4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2374.1799999999998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3305.84"/>
          <table:table-cell office:value-type="float" office:value="356.64301443601664"/>
          <table:table-cell table:number-columns-repeated="16371"/>
        </table:table-row>
        <table:table-row>
          <table:table-cell table:number-columns-repeated="11"/>
          <table:table-cell office:value-type="float" office:value="2390.4899999999998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3467.34"/>
          <table:table-cell office:value-type="float" office:value="2827.9422559334475"/>
          <table:table-cell table:number-columns-repeated="16371"/>
        </table:table-row>
        <table:table-row>
          <table:table-cell table:number-columns-repeated="11"/>
          <table:table-cell office:value-type="float" office:value="998.5"/>
          <table:table-cell office:value-type="float" office:value="401.1662996492945"/>
          <table:table-cell table:number-columns-repeated="16371"/>
        </table:table-row>
        <table:table-row>
          <table:table-cell table:number-columns-repeated="11"/>
          <table:table-cell office:value-type="float" office:value="445.4"/>
          <table:table-cell office:value-type="float" office:value="181.63281950901231"/>
          <table:table-cell table:number-columns-repeated="16371"/>
        </table:table-row>
        <table:table-row>
          <table:table-cell table:number-columns-repeated="11"/>
          <table:table-cell office:value-type="float" office:value="1483.86"/>
          <table:table-cell office:value-type="float" office:value="403.4091835902455"/>
          <table:table-cell table:number-columns-repeated="16371"/>
        </table:table-row>
        <table:table-row>
          <table:table-cell table:number-columns-repeated="11"/>
          <table:table-cell office:value-type="float" office:value="2722.54"/>
          <table:table-cell office:value-type="float" office:value="575.25487317510817"/>
          <table:table-cell table:number-columns-repeated="16371"/>
        </table:table-row>
        <table:table-row>
          <table:table-cell table:number-columns-repeated="11"/>
          <table:table-cell office:value-type="float" office:value="72406.3"/>
          <table:table-cell office:value-type="float" office:value="522.04551015414734"/>
          <table:table-cell table:number-columns-repeated="16371"/>
        </table:table-row>
        <table:table-row>
          <table:table-cell table:number-columns-repeated="11"/>
          <table:table-cell office:value-type="float" office:value="15025.73"/>
          <table:table-cell office:value-type="float" office:value="1060.1582252671071"/>
          <table:table-cell table:number-columns-repeated="16371"/>
        </table:table-row>
        <table:table-row>
          <table:table-cell table:number-columns-repeated="11"/>
          <table:table-cell office:value-type="float" office:value="10015.42"/>
          <table:table-cell office:value-type="float" office:value="1060.1582252671071"/>
          <table:table-cell table:number-columns-repeated="16371"/>
        </table:table-row>
        <table:table-row>
          <table:table-cell table:number-columns-repeated="11"/>
          <table:table-cell office:value-type="float" office:value="2577.9299999999998"/>
          <table:table-cell office:value-type="float" office:value="834.3446700921621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135.21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15610.09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17125.89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9852.7099999999991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7525.82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6462.1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17059.41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8549.65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6887.59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8855.4699999999993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20470.28"/>
          <table:table-cell office:value-type="float" office:value="16695.440828643666"/>
          <table:table-cell table:number-columns-repeated="16371"/>
        </table:table-row>
        <table:table-row>
          <table:table-cell table:number-columns-repeated="11"/>
          <table:table-cell office:value-type="float" office:value="46005.89"/>
          <table:table-cell office:value-type="float" office:value="1084.4547753038089"/>
          <table:table-cell table:number-columns-repeated="16371"/>
        </table:table-row>
        <table:table-row>
          <table:table-cell table:number-columns-repeated="11"/>
          <table:table-cell office:value-type="float" office:value="5948.51"/>
          <table:table-cell office:value-type="float" office:value="740.69814860125598"/>
          <table:table-cell table:number-columns-repeated="16371"/>
        </table:table-row>
        <table:table-row>
          <table:table-cell table:number-columns-repeated="11"/>
          <table:table-cell office:value-type="float" office:value="1819.8"/>
          <table:table-cell office:value-type="float" office:value="1060.1582252671071"/>
          <table:table-cell table:number-columns-repeated="16371"/>
        </table:table-row>
        <table:table-row>
          <table:table-cell table:number-columns-repeated="11"/>
          <table:table-cell office:value-type="float" office:value="1332.67"/>
          <table:table-cell office:value-type="float" office:value="776.37223717478184"/>
          <table:table-cell table:number-columns-repeated="16371"/>
        </table:table-row>
        <table:table-row>
          <table:table-cell table:number-columns-repeated="11"/>
          <table:table-cell office:value-type="float" office:value="217544.57"/>
          <table:table-cell office:value-type="float" office:value="1060.158225267107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5274.79"/>
          <table:table-cell office:value-type="float" office:value="515.2923905064839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61124.32"/>
          <table:table-cell office:value-type="float" office:value="756.25968518065417"/>
          <table:table-cell table:number-columns-repeated="16371"/>
        </table:table-row>
        <table:table-row>
          <table:table-cell table:number-columns-repeated="11"/>
          <table:table-cell office:value-type="float" office:value="17339.310000000001"/>
          <table:table-cell office:value-type="float" office:value="327.28162466356741"/>
          <table:table-cell table:number-columns-repeated="16371"/>
        </table:table-row>
        <table:table-row>
          <table:table-cell table:number-columns-repeated="11"/>
          <table:table-cell office:value-type="float" office:value="9749.25"/>
          <table:table-cell office:value-type="float" office:value="381.36367343609817"/>
          <table:table-cell table:number-columns-repeated="16371"/>
        </table:table-row>
        <table:table-row>
          <table:table-cell table:number-columns-repeated="11"/>
          <table:table-cell office:value-type="float" office:value="117522.97"/>
          <table:table-cell office:value-type="float" office:value="815.26792268167367"/>
          <table:table-cell table:number-columns-repeated="16371"/>
        </table:table-row>
        <table:table-row>
          <table:table-cell table:number-columns-repeated="11"/>
          <table:table-cell office:value-type="float" office:value="47160.41"/>
          <table:table-cell office:value-type="float" office:value="962.0748715439197"/>
          <table:table-cell table:number-columns-repeated="16371"/>
        </table:table-row>
        <table:table-row>
          <table:table-cell table:number-columns-repeated="11"/>
          <table:table-cell office:value-type="float" office:value="13148.1"/>
          <table:table-cell office:value-type="float" office:value="453.61716010113366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204732.47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1235621.2"/>
          <table:table-cell office:value-type="float" office:value="624.01109208058074"/>
          <table:table-cell table:number-columns-repeated="16371"/>
        </table:table-row>
        <table:table-row>
          <table:table-cell table:number-columns-repeated="11"/>
          <table:table-cell office:value-type="float" office:value="101070.05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96084.52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261564.74"/>
          <table:table-cell office:value-type="float" office:value="624.01109208058074"/>
          <table:table-cell table:number-columns-repeated="16371"/>
        </table:table-row>
        <table:table-row>
          <table:table-cell table:number-columns-repeated="11"/>
          <table:table-cell office:value-type="float" office:value="25458.26"/>
          <table:table-cell office:value-type="float" office:value="211.1410162303238"/>
          <table:table-cell table:number-columns-repeated="16371"/>
        </table:table-row>
        <table:table-row>
          <table:table-cell table:number-columns-repeated="11"/>
          <table:table-cell office:value-type="float" office:value="53307.61"/>
          <table:table-cell office:value-type="float" office:value="132.8031971291085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61745.29999999999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18735.22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4692.1499999999996"/>
          <table:table-cell office:value-type="float" office:value="66.519859717804422"/>
          <table:table-cell table:number-columns-repeated="16371"/>
        </table:table-row>
        <table:table-row>
          <table:table-cell table:number-columns-repeated="11"/>
          <table:table-cell office:value-type="float" office:value="21764.6"/>
          <table:table-cell office:value-type="float" office:value="122.40437158469946"/>
          <table:table-cell table:number-columns-repeated="16371"/>
        </table:table-row>
        <table:table-row>
          <table:table-cell table:number-columns-repeated="11"/>
          <table:table-cell office:value-type="float" office:value="9562.41"/>
          <table:table-cell office:value-type="float" office:value="90.39230079112633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79225.37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9191.75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2302.0300000000002"/>
          <table:table-cell office:value-type="float" office:value="66.519859717804422"/>
          <table:table-cell table:number-columns-repeated="16371"/>
        </table:table-row>
        <table:table-row>
          <table:table-cell table:number-columns-repeated="11"/>
          <table:table-cell office:value-type="float" office:value="12731.29"/>
          <table:table-cell office:value-type="float" office:value="122.40437158469946"/>
          <table:table-cell table:number-columns-repeated="16371"/>
        </table:table-row>
        <table:table-row>
          <table:table-cell table:number-columns-repeated="11"/>
          <table:table-cell office:value-type="float" office:value="6762.85"/>
          <table:table-cell office:value-type="float" office:value="90.39230079112633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91994.65"/>
          <table:table-cell office:value-type="float" office:value="153.78843487480631"/>
          <table:table-cell table:number-columns-repeated="16371"/>
        </table:table-row>
        <table:table-row>
          <table:table-cell table:number-columns-repeated="11"/>
          <table:table-cell office:value-type="float" office:value="7941.22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1989.25"/>
          <table:table-cell office:value-type="float" office:value="66.519859717804422"/>
          <table:table-cell table:number-columns-repeated="16371"/>
        </table:table-row>
        <table:table-row>
          <table:table-cell table:number-columns-repeated="11"/>
          <table:table-cell office:value-type="float" office:value="13322.6"/>
          <table:table-cell office:value-type="float" office:value="122.40437158469946"/>
          <table:table-cell table:number-columns-repeated="16371"/>
        </table:table-row>
        <table:table-row>
          <table:table-cell table:number-columns-repeated="11"/>
          <table:table-cell office:value-type="float" office:value="3032.31"/>
          <table:table-cell office:value-type="float" office:value="90.39230079112633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3977.47"/>
          <table:table-cell office:value-type="float" office:value="136.01663812087108"/>
          <table:table-cell table:number-columns-repeated="16371"/>
        </table:table-row>
        <table:table-row>
          <table:table-cell table:number-columns-repeated="11"/>
          <table:table-cell office:value-type="float" office:value="3764.63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3151.68"/>
          <table:table-cell office:value-type="float" office:value="122.4043715846994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24113.57"/>
          <table:table-cell office:value-type="float" office:value="136.01663812087108"/>
          <table:table-cell table:number-columns-repeated="16371"/>
        </table:table-row>
        <table:table-row>
          <table:table-cell table:number-columns-repeated="11"/>
          <table:table-cell office:value-type="float" office:value="17162.189999999999"/>
          <table:table-cell office:value-type="float" office:value="211.141016230323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6111.18"/>
          <table:table-cell office:value-type="float" office:value="136.01663812087108"/>
          <table:table-cell table:number-columns-repeated="16371"/>
        </table:table-row>
        <table:table-row>
          <table:table-cell table:number-columns-repeated="11"/>
          <table:table-cell office:value-type="float" office:value="15582.36"/>
          <table:table-cell office:value-type="float" office:value="122.40437158469946"/>
          <table:table-cell table:number-columns-repeated="16371"/>
        </table:table-row>
        <table:table-row>
          <table:table-cell table:number-columns-repeated="11"/>
          <table:table-cell office:value-type="float" office:value="7555.31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6125.97"/>
          <table:table-cell office:value-type="float" office:value="66.51985971780442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6103.78"/>
          <table:table-cell office:value-type="float" office:value="136.01663812087108"/>
          <table:table-cell table:number-columns-repeated="16371"/>
        </table:table-row>
        <table:table-row>
          <table:table-cell table:number-columns-repeated="11"/>
          <table:table-cell office:value-type="float" office:value="1615.27"/>
          <table:table-cell office:value-type="float" office:value="132.80319712910858"/>
          <table:table-cell table:number-columns-repeated="16371"/>
        </table:table-row>
        <table:table-row>
          <table:table-cell table:number-columns-repeated="11"/>
          <table:table-cell office:value-type="float" office:value="1615.27"/>
          <table:table-cell office:value-type="float" office:value="132.8031971291085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0057.25"/>
          <table:table-cell office:value-type="float" office:value="28.83940950982791"/>
          <table:table-cell table:number-columns-repeated="16371"/>
        </table:table-row>
        <table:table-row>
          <table:table-cell table:number-columns-repeated="11"/>
          <table:table-cell office:value-type="float" office:value="12088.04"/>
          <table:table-cell office:value-type="float" office:value="34.66275181469701"/>
          <table:table-cell table:number-columns-repeated="16371"/>
        </table:table-row>
        <table:table-row>
          <table:table-cell table:number-columns-repeated="11"/>
          <table:table-cell office:value-type="float" office:value="74509.36"/>
          <table:table-cell office:value-type="float" office:value="11.801647500203899"/>
          <table:table-cell table:number-columns-repeated="16371"/>
        </table:table-row>
        <table:table-row>
          <table:table-cell table:number-columns-repeated="11"/>
          <table:table-cell office:value-type="float" office:value="814.49"/>
          <table:table-cell office:value-type="float" office:value="8.4087757931653222"/>
          <table:table-cell table:number-columns-repeated="16371"/>
        </table:table-row>
        <table:table-row>
          <table:table-cell table:number-columns-repeated="11"/>
          <table:table-cell office:value-type="float" office:value="7252.3"/>
          <table:table-cell office:value-type="float" office:value="4.2818693418155132"/>
          <table:table-cell table:number-columns-repeated="16371"/>
        </table:table-row>
        <table:table-row>
          <table:table-cell table:number-columns-repeated="11"/>
          <table:table-cell office:value-type="float" office:value="256225.59"/>
          <table:table-cell office:value-type="float" office:value="40.583965418807601"/>
          <table:table-cell table:number-columns-repeated="16371"/>
        </table:table-row>
        <table:table-row>
          <table:table-cell table:number-columns-repeated="11"/>
          <table:table-cell office:value-type="float" office:value="73786.509999999995"/>
          <table:table-cell office:value-type="float" office:value="101.02764864203573"/>
          <table:table-cell table:number-columns-repeated="16371"/>
        </table:table-row>
        <table:table-row>
          <table:table-cell table:number-columns-repeated="11"/>
          <table:table-cell office:value-type="float" office:value="13504"/>
          <table:table-cell office:value-type="float" office:value="18.489519615039558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0727.4"/>
          <table:table-cell office:value-type="float" office:value="3.8740722616426067"/>
          <table:table-cell table:number-columns-repeated="16371"/>
        </table:table-row>
        <table:table-row>
          <table:table-cell table:number-columns-repeated="11"/>
          <table:table-cell office:value-type="float" office:value="86338.55"/>
          <table:table-cell office:value-type="float" office:value="31.180164750020388"/>
          <table:table-cell table:number-columns-repeated="16371"/>
        </table:table-row>
        <table:table-row>
          <table:table-cell table:number-columns-repeated="11"/>
          <table:table-cell office:value-type="float" office:value="7072.22"/>
          <table:table-cell office:value-type="float" office:value="118.46505179022918"/>
          <table:table-cell table:number-columns-repeated="16371"/>
        </table:table-row>
        <table:table-row>
          <table:table-cell table:number-columns-repeated="11"/>
          <table:table-cell office:value-type="float" office:value="6387.33"/>
          <table:table-cell office:value-type="float" office:value="68.681184242720818"/>
          <table:table-cell table:number-columns-repeated="16371"/>
        </table:table-row>
        <table:table-row>
          <table:table-cell table:number-columns-repeated="11"/>
          <table:table-cell office:value-type="float" office:value="146920.38"/>
          <table:table-cell office:value-type="float" office:value="118.46505179022918"/>
          <table:table-cell table:number-columns-repeated="16371"/>
        </table:table-row>
        <table:table-row>
          <table:table-cell table:number-columns-repeated="11"/>
          <table:table-cell office:value-type="float" office:value="0"/>
          <table:table-cell table:number-columns-repeated="16372"/>
        </table:table-row>
        <table:table-row>
          <table:table-cell table:number-columns-repeated="11"/>
          <table:table-cell office:value-type="float" office:value="22873.14"/>
          <table:table-cell office:value-type="float" office:value="60.924883777832157"/>
          <table:table-cell table:number-columns-repeated="16371"/>
        </table:table-row>
        <table:table-row>
          <table:table-cell table:number-columns-repeated="11"/>
          <table:table-cell office:value-type="float" office:value="1252162.1399999999"/>
          <table:table-cell office:value-type="float" office:value="673.2077318326400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515990.55"/>
          <table:table-cell office:value-type="float" office:value="423.28521327787297"/>
          <table:table-cell table:number-columns-repeated="16371"/>
        </table:table-row>
        <table:table-row>
          <table:table-cell table:number-columns-repeated="11"/>
          <table:table-cell office:value-type="float" office:value="151035.6"/>
          <table:table-cell office:value-type="float" office:value="117.70654922110758"/>
          <table:table-cell table:number-columns-repeated="16371"/>
        </table:table-row>
        <table:table-row>
          <table:table-cell table:number-columns-repeated="11"/>
          <table:table-cell office:value-type="float" office:value="92393.46"/>
          <table:table-cell office:value-type="float" office:value="21.996574504526546"/>
          <table:table-cell table:number-columns-repeated="16371"/>
        </table:table-row>
        <table:table-row>
          <table:table-cell table:number-columns-repeated="11"/>
          <table:table-cell office:value-type="float" office:value="136217.38"/>
          <table:table-cell office:value-type="float" office:value="80.254465378027902"/>
          <table:table-cell table:number-columns-repeated="16371"/>
        </table:table-row>
        <table:table-row>
          <table:table-cell table:number-columns-repeated="11"/>
          <table:table-cell office:value-type="float" office:value="137088.44"/>
          <table:table-cell office:value-type="float" office:value="311.68746431775554"/>
          <table:table-cell table:number-columns-repeated="16371"/>
        </table:table-row>
        <table:table-row>
          <table:table-cell table:number-columns-repeated="11"/>
          <table:table-cell office:value-type="float" office:value="16069.71"/>
          <table:table-cell office:value-type="float" office:value="121.07495310333577"/>
          <table:table-cell table:number-columns-repeated="16371"/>
        </table:table-row>
        <table:table-row>
          <table:table-cell table:number-columns-repeated="11"/>
          <table:table-cell office:value-type="float" office:value="9793.07"/>
          <table:table-cell office:value-type="float" office:value="54.579561210341737"/>
          <table:table-cell table:number-columns-repeated="16371"/>
        </table:table-row>
        <table:table-row>
          <table:table-cell table:number-columns-repeated="11"/>
          <table:table-cell office:value-type="float" office:value="261827.09"/>
          <table:table-cell office:value-type="float" office:value="36.39181143463012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8743.65"/>
          <table:table-cell office:value-type="float" office:value="161.38161650762581"/>
          <table:table-cell table:number-columns-repeated="16371"/>
        </table:table-row>
        <table:table-row>
          <table:table-cell table:number-columns-repeated="11"/>
          <table:table-cell office:value-type="float" office:value="33960.699999999997"/>
          <table:table-cell office:value-type="float" office:value="36.35918766821629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4868.639999999999"/>
          <table:table-cell office:value-type="float" office:value="13.579642769757768"/>
          <table:table-cell table:number-columns-repeated="16371"/>
        </table:table-row>
        <table:table-row>
          <table:table-cell table:number-columns-repeated="11"/>
          <table:table-cell office:value-type="float" office:value="90199.22"/>
          <table:table-cell office:value-type="float" office:value="49.253731343283583"/>
          <table:table-cell table:number-columns-repeated="16371"/>
        </table:table-row>
        <table:table-row>
          <table:table-cell table:number-columns-repeated="11"/>
          <table:table-cell office:value-type="float" office:value="215061.92"/>
          <table:table-cell office:value-type="float" office:value="269.36628333741129"/>
          <table:table-cell table:number-columns-repeated="16371"/>
        </table:table-row>
        <table:table-row>
          <table:table-cell table:number-columns-repeated="11"/>
          <table:table-cell office:value-type="float" office:value="164996.97"/>
          <table:table-cell office:value-type="float" office:value="182.02430470597832"/>
          <table:table-cell table:number-columns-repeated="16371"/>
        </table:table-row>
        <table:table-row>
          <table:table-cell table:number-columns-repeated="11"/>
          <table:table-cell office:value-type="float" office:value="147251.93"/>
          <table:table-cell office:value-type="float" office:value="182.0243047059783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65720.54"/>
          <table:table-cell office:value-type="float" office:value="98.695049343446712"/>
          <table:table-cell table:number-columns-repeated="16371"/>
        </table:table-row>
        <table:table-row>
          <table:table-cell table:number-columns-repeated="11"/>
          <table:table-cell office:value-type="float" office:value="5057.3999999999996"/>
          <table:table-cell office:value-type="float" office:value="412.47859065329095"/>
          <table:table-cell table:number-columns-repeated="16371"/>
        </table:table-row>
        <table:table-row>
          <table:table-cell table:number-columns-repeated="11"/>
          <table:table-cell office:value-type="float" office:value="5243.88"/>
          <table:table-cell office:value-type="float" office:value="4.3552728162466359"/>
          <table:table-cell table:number-columns-repeated="16371"/>
        </table:table-row>
        <table:table-row>
          <table:table-cell table:number-columns-repeated="11"/>
          <table:table-cell office:value-type="float" office:value="1137.98"/>
          <table:table-cell office:value-type="float" office:value="27.297936546774324"/>
          <table:table-cell table:number-columns-repeated="16371"/>
        </table:table-row>
        <table:table-row>
          <table:table-cell table:number-columns-repeated="11"/>
          <table:table-cell office:value-type="float" office:value="39644.639999999999"/>
          <table:table-cell office:value-type="float" office:value="87.863958894054321"/>
          <table:table-cell table:number-columns-repeated="16371"/>
        </table:table-row>
        <table:table-row>
          <table:table-cell table:number-columns-repeated="11"/>
          <table:table-cell office:value-type="float" office:value="110702.49"/>
          <table:table-cell office:value-type="float" office:value="83.516842019411143"/>
          <table:table-cell table:number-columns-repeated="16371"/>
        </table:table-row>
        <table:table-row>
          <table:table-cell table:number-columns-repeated="11"/>
          <table:table-cell office:value-type="float" office:value="15282.49"/>
          <table:table-cell office:value-type="float" office:value="49.539189299404619"/>
          <table:table-cell table:number-columns-repeated="16371"/>
        </table:table-row>
        <table:table-row>
          <table:table-cell table:number-columns-repeated="11"/>
          <table:table-cell office:value-type="float" office:value="69548.12"/>
          <table:table-cell office:value-type="float" office:value="47.05978305195335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0570.52"/>
          <table:table-cell office:value-type="float" office:value="3.9637876192806463"/>
          <table:table-cell table:number-columns-repeated="16371"/>
        </table:table-row>
        <table:table-row>
          <table:table-cell table:number-columns-repeated="11"/>
          <table:table-cell office:value-type="float" office:value="58452.44"/>
          <table:table-cell office:value-type="float" office:value="11.263355354375664"/>
          <table:table-cell table:number-columns-repeated="16371"/>
        </table:table-row>
        <table:table-row>
          <table:table-cell table:number-columns-repeated="11"/>
          <table:table-cell office:value-type="float" office:value="60357.120000000003"/>
          <table:table-cell office:value-type="float" office:value="11.63037272653127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5002.93"/>
          <table:table-cell office:value-type="float" office:value="3.9637876192806463"/>
          <table:table-cell table:number-columns-repeated="16371"/>
        </table:table-row>
        <table:table-row>
          <table:table-cell table:number-columns-repeated="11"/>
          <table:table-cell office:value-type="float" office:value="14679.39"/>
          <table:table-cell office:value-type="float" office:value="11.630372726531277"/>
          <table:table-cell table:number-columns-repeated="16371"/>
        </table:table-row>
        <table:table-row>
          <table:table-cell table:number-columns-repeated="11"/>
          <table:table-cell office:value-type="float" office:value="89243.92"/>
          <table:table-cell office:value-type="float" office:value="26.25397602153168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846.39"/>
          <table:table-cell office:value-type="float" office:value="4.918032786885246"/>
          <table:table-cell table:number-columns-repeated="16371"/>
        </table:table-row>
        <table:table-row>
          <table:table-cell table:number-columns-repeated="11"/>
          <table:table-cell office:value-type="float" office:value="5239.08"/>
          <table:table-cell office:value-type="float" office:value="13.954816083516842"/>
          <table:table-cell table:number-columns-repeated="16371"/>
        </table:table-row>
        <table:table-row>
          <table:table-cell table:number-columns-repeated="11"/>
          <table:table-cell office:value-type="float" office:value="49239.53"/>
          <table:table-cell office:value-type="float" office:value="26.25397602153168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61350"/>
          <table:table-cell office:value-type="float" office:value="201.85955468558845"/>
          <table:table-cell table:number-columns-repeated="16371"/>
        </table:table-row>
        <table:table-row>
          <table:table-cell table:number-columns-repeated="11"/>
          <table:table-cell office:value-type="float" office:value="20589.36"/>
          <table:table-cell office:value-type="float" office:value="1526.596525568877"/>
          <table:table-cell table:number-columns-repeated="16371"/>
        </table:table-row>
        <table:table-row>
          <table:table-cell table:number-columns-repeated="11"/>
          <table:table-cell office:value-type="float" office:value="80648.62"/>
          <table:table-cell office:value-type="float" office:value="1323.945844547753"/>
          <table:table-cell table:number-columns-repeated="16371"/>
        </table:table-row>
        <table:table-row>
          <table:table-cell table:number-columns-repeated="11"/>
          <table:table-cell office:value-type="float" office:value="6869.13"/>
          <table:table-cell office:value-type="float" office:value="474.78182856210748"/>
          <table:table-cell table:number-columns-repeated="16371"/>
        </table:table-row>
        <table:table-row>
          <table:table-cell table:number-columns-repeated="11"/>
          <table:table-cell office:value-type="float" office:value="288321.88"/>
          <table:table-cell office:value-type="float" office:value="637.32974471902776"/>
          <table:table-cell table:number-columns-repeated="16371"/>
        </table:table-row>
        <table:table-row>
          <table:table-cell table:number-columns-repeated="11"/>
          <table:table-cell office:value-type="float" office:value="249313.33"/>
          <table:table-cell office:value-type="float" office:value="520.30013865100727"/>
          <table:table-cell table:number-columns-repeated="16371"/>
        </table:table-row>
        <table:table-row>
          <table:table-cell table:number-columns-repeated="11"/>
          <table:table-cell office:value-type="float" office:value="77674.600000000006"/>
          <table:table-cell office:value-type="float" office:value="535.51096974145673"/>
          <table:table-cell table:number-columns-repeated="16371"/>
        </table:table-row>
        <table:table-row>
          <table:table-cell table:number-columns-repeated="11"/>
          <table:table-cell office:value-type="float" office:value="38610.239999999998"/>
          <table:table-cell office:value-type="float" office:value="212.77220455101542"/>
          <table:table-cell table:number-columns-repeated="16371"/>
        </table:table-row>
        <table:table-row>
          <table:table-cell table:number-columns-repeated="11"/>
          <table:table-cell office:value-type="float" office:value="89799.12"/>
          <table:table-cell office:value-type="float" office:value="575.96444009460902"/>
          <table:table-cell table:number-columns-repeated="16371"/>
        </table:table-row>
        <table:table-row>
          <table:table-cell table:number-columns-repeated="11"/>
          <table:table-cell office:value-type="float" office:value="26243.58"/>
          <table:table-cell office:value-type="float" office:value="1945.8282358698314"/>
          <table:table-cell table:number-columns-repeated="16371"/>
        </table:table-row>
        <table:table-row>
          <table:table-cell table:number-columns-repeated="11"/>
          <table:table-cell office:value-type="float" office:value="5473.08"/>
          <table:table-cell office:value-type="float" office:value="123.99478019737379"/>
          <table:table-cell table:number-columns-repeated="16371"/>
        </table:table-row>
        <table:table-row>
          <table:table-cell table:number-columns-repeated="11"/>
          <table:table-cell office:value-type="float" office:value="1921.92"/>
          <table:table-cell office:value-type="float" office:value="261.2511214419705"/>
          <table:table-cell table:number-columns-repeated="16371"/>
        </table:table-row>
        <table:table-row>
          <table:table-cell table:number-columns-repeated="11"/>
          <table:table-cell office:value-type="float" office:value="4490.04"/>
          <table:table-cell office:value-type="float" office:value="610.34173395318498"/>
          <table:table-cell table:number-columns-repeated="16371"/>
        </table:table-row>
        <table:table-row>
          <table:table-cell table:number-columns-repeated="11"/>
          <table:table-cell office:value-type="float" office:value="78437.149999999994"/>
          <table:table-cell office:value-type="float" office:value="341.64423782725714"/>
          <table:table-cell table:number-columns-repeated="16371"/>
        </table:table-row>
        <table:table-row>
          <table:table-cell table:number-columns-repeated="11"/>
          <table:table-cell office:value-type="float" office:value="6016.65"/>
          <table:table-cell office:value-type="float" office:value="327.14297365630864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34133.25"/>
          <table:table-cell office:value-type="float" office:value="26.188728488704022"/>
          <table:table-cell table:number-columns-repeated="16371"/>
        </table:table-row>
        <table:table-row>
          <table:table-cell table:number-columns-repeated="11"/>
          <table:table-cell office:value-type="float" office:value="25043.279999999999"/>
          <table:table-cell office:value-type="float" office:value="31.35143952369301"/>
          <table:table-cell table:number-columns-repeated="16371"/>
        </table:table-row>
        <table:table-row>
          <table:table-cell table:number-columns-repeated="11"/>
          <table:table-cell office:value-type="float" office:value="13987.37"/>
          <table:table-cell office:value-type="float" office:value="39.083272163771312"/>
          <table:table-cell table:number-columns-repeated="16371"/>
        </table:table-row>
        <table:table-row>
          <table:table-cell table:number-columns-repeated="11"/>
          <table:table-cell office:value-type="float" office:value="11914.07"/>
          <table:table-cell office:value-type="float" office:value="41.301688279911914"/>
          <table:table-cell table:number-columns-repeated="16371"/>
        </table:table-row>
        <table:table-row>
          <table:table-cell table:number-columns-repeated="11"/>
          <table:table-cell office:value-type="float" office:value="223.24"/>
          <table:table-cell office:value-type="float" office:value="62.140119076747411"/>
          <table:table-cell table:number-columns-repeated="16371"/>
        </table:table-row>
        <table:table-row>
          <table:table-cell table:number-columns-repeated="11"/>
          <table:table-cell office:value-type="float" office:value="2894.64"/>
          <table:table-cell office:value-type="float" office:value="56.210749531033358"/>
          <table:table-cell table:number-columns-repeated="16371"/>
        </table:table-row>
        <table:table-row>
          <table:table-cell table:number-columns-repeated="11"/>
          <table:table-cell office:value-type="float" office:value="8009.76"/>
          <table:table-cell office:value-type="float" office:value="58.85327461055379"/>
          <table:table-cell table:number-columns-repeated="16371"/>
        </table:table-row>
        <table:table-row>
          <table:table-cell table:number-columns-repeated="11"/>
          <table:table-cell office:value-type="float" office:value="175.1"/>
          <table:table-cell office:value-type="float" office:value="71.405268738275836"/>
          <table:table-cell table:number-columns-repeated="16371"/>
        </table:table-row>
        <table:table-row>
          <table:table-cell table:number-columns-repeated="11"/>
          <table:table-cell office:value-type="float" office:value="1073.28"/>
          <table:table-cell office:value-type="float" office:value="109.42011255199412"/>
          <table:table-cell table:number-columns-repeated="16371"/>
        </table:table-row>
        <table:table-row>
          <table:table-cell table:number-columns-repeated="11"/>
          <table:table-cell office:value-type="float" office:value="914.44"/>
          <table:table-cell office:value-type="float" office:value="186.45298099665607"/>
          <table:table-cell table:number-columns-repeated="16371"/>
        </table:table-row>
        <table:table-row>
          <table:table-cell table:number-columns-repeated="11"/>
          <table:table-cell office:value-type="float" office:value="31053.15"/>
          <table:table-cell office:value-type="float" office:value="1688.4511866895034"/>
          <table:table-cell table:number-columns-repeated="16371"/>
        </table:table-row>
        <table:table-row>
          <table:table-cell table:number-columns-repeated="11"/>
          <table:table-cell office:value-type="float" office:value="7815.82"/>
          <table:table-cell office:value-type="float" office:value="3187.268575157002"/>
          <table:table-cell table:number-columns-repeated="16371"/>
        </table:table-row>
        <table:table-row>
          <table:table-cell table:number-columns-repeated="11"/>
          <table:table-cell office:value-type="float" office:value="11697.62"/>
          <table:table-cell office:value-type="float" office:value="4770.2552809721883"/>
          <table:table-cell table:number-columns-repeated="16371"/>
        </table:table-row>
        <table:table-row>
          <table:table-cell table:number-columns-repeated="11"/>
          <table:table-cell office:value-type="float" office:value="2015.87"/>
          <table:table-cell office:value-type="float" office:value="1644.1318000163119"/>
          <table:table-cell table:number-columns-repeated="16371"/>
        </table:table-row>
        <table:table-row>
          <table:table-cell table:number-columns-repeated="11"/>
          <table:table-cell office:value-type="float" office:value="948.6"/>
          <table:table-cell office:value-type="float" office:value="45.510154147296305"/>
          <table:table-cell table:number-columns-repeated="16371"/>
        </table:table-row>
        <table:table-row>
          <table:table-cell table:number-columns-repeated="11"/>
          <table:table-cell office:value-type="float" office:value="819.99"/>
          <table:table-cell office:value-type="float" office:value="74.308783949106925"/>
          <table:table-cell table:number-columns-repeated="16371"/>
        </table:table-row>
        <table:table-row>
          <table:table-cell table:number-columns-repeated="11"/>
          <table:table-cell office:value-type="float" office:value="2073.15"/>
          <table:table-cell office:value-type="float" office:value="99.461707854171763"/>
          <table:table-cell table:number-columns-repeated="16371"/>
        </table:table-row>
        <table:table-row>
          <table:table-cell table:number-columns-repeated="11"/>
          <table:table-cell office:value-type="float" office:value="554.9"/>
          <table:table-cell office:value-type="float" office:value="90.514639915178208"/>
          <table:table-cell table:number-columns-repeated="16371"/>
        </table:table-row>
        <table:table-row>
          <table:table-cell table:number-columns-repeated="11"/>
          <table:table-cell office:value-type="float" office:value="526.54"/>
          <table:table-cell office:value-type="float" office:value="214.7214745942419"/>
          <table:table-cell table:number-columns-repeated="16371"/>
        </table:table-row>
        <table:table-row>
          <table:table-cell table:number-columns-repeated="11"/>
          <table:table-cell office:value-type="float" office:value="251.6"/>
          <table:table-cell office:value-type="float" office:value="102.6017453715031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7693.62"/>
          <table:table-cell office:value-type="float" office:value="30.698964195416362"/>
          <table:table-cell table:number-columns-repeated="16371"/>
        </table:table-row>
        <table:table-row>
          <table:table-cell table:number-columns-repeated="11"/>
          <table:table-cell office:value-type="float" office:value="14242.18"/>
          <table:table-cell office:value-type="float" office:value="37.411304135062394"/>
          <table:table-cell table:number-columns-repeated="16371"/>
        </table:table-row>
        <table:table-row>
          <table:table-cell table:number-columns-repeated="11"/>
          <table:table-cell office:value-type="float" office:value="12912.81"/>
          <table:table-cell office:value-type="float" office:value="59.25291574912324"/>
          <table:table-cell table:number-columns-repeated="16371"/>
        </table:table-row>
        <table:table-row>
          <table:table-cell table:number-columns-repeated="11"/>
          <table:table-cell office:value-type="float" office:value="25008.59"/>
          <table:table-cell office:value-type="float" office:value="64.766332273060925"/>
          <table:table-cell table:number-columns-repeated="16371"/>
        </table:table-row>
        <table:table-row>
          <table:table-cell table:number-columns-repeated="11"/>
          <table:table-cell office:value-type="float" office:value="27873.79"/>
          <table:table-cell office:value-type="float" office:value="126.06638936465215"/>
          <table:table-cell table:number-columns-repeated="16371"/>
        </table:table-row>
        <table:table-row>
          <table:table-cell table:number-columns-repeated="11"/>
          <table:table-cell office:value-type="float" office:value="21469"/>
          <table:table-cell office:value-type="float" office:value="875.49955142321187"/>
          <table:table-cell table:number-columns-repeated="16371"/>
        </table:table-row>
        <table:table-row>
          <table:table-cell table:number-columns-repeated="11"/>
          <table:table-cell office:value-type="float" office:value="1338"/>
          <table:table-cell office:value-type="float" office:value="43.650599461707856"/>
          <table:table-cell table:number-columns-repeated="16371"/>
        </table:table-row>
        <table:table-row>
          <table:table-cell table:number-columns-repeated="11"/>
          <table:table-cell office:value-type="float" office:value="4215.2"/>
          <table:table-cell office:value-type="float" office:value="85.947312617241664"/>
          <table:table-cell table:number-columns-repeated="16371"/>
        </table:table-row>
        <table:table-row>
          <table:table-cell table:number-columns-repeated="11"/>
          <table:table-cell office:value-type="float" office:value="434.05"/>
          <table:table-cell office:value-type="float" office:value="16.85833129434793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7374.16"/>
          <table:table-cell office:value-type="float" office:value="70.964847891689104"/>
          <table:table-cell table:number-columns-repeated="16371"/>
        </table:table-row>
        <table:table-row>
          <table:table-cell table:number-columns-repeated="11"/>
          <table:table-cell office:value-type="float" office:value="47186.239999999998"/>
          <table:table-cell office:value-type="float" office:value="89.372808090694065"/>
          <table:table-cell table:number-columns-repeated="16371"/>
        </table:table-row>
        <table:table-row>
          <table:table-cell table:number-columns-repeated="11"/>
          <table:table-cell office:value-type="float" office:value="104594.43"/>
          <table:table-cell office:value-type="float" office:value="126.06638936465215"/>
          <table:table-cell table:number-columns-repeated="16371"/>
        </table:table-row>
        <table:table-row>
          <table:table-cell table:number-columns-repeated="11"/>
          <table:table-cell office:value-type="float" office:value="33945.21"/>
          <table:table-cell office:value-type="float" office:value="236.6283337411304"/>
          <table:table-cell table:number-columns-repeated="16371"/>
        </table:table-row>
        <table:table-row>
          <table:table-cell table:number-columns-repeated="11"/>
          <table:table-cell office:value-type="float" office:value="43384.33"/>
          <table:table-cell office:value-type="float" office:value="187.73346382839901"/>
          <table:table-cell table:number-columns-repeated="16371"/>
        </table:table-row>
        <table:table-row>
          <table:table-cell table:number-columns-repeated="11"/>
          <table:table-cell office:value-type="float" office:value="62035.54"/>
          <table:table-cell office:value-type="float" office:value="314.24027403963788"/>
          <table:table-cell table:number-columns-repeated="16371"/>
        </table:table-row>
        <table:table-row>
          <table:table-cell table:number-columns-repeated="11"/>
          <table:table-cell office:value-type="float" office:value="783.84"/>
          <table:table-cell office:value-type="float" office:value="13.897724492292635"/>
          <table:table-cell table:number-columns-repeated="16371"/>
        </table:table-row>
        <table:table-row>
          <table:table-cell table:number-columns-repeated="11"/>
          <table:table-cell office:value-type="float" office:value="1677"/>
          <table:table-cell office:value-type="float" office:value="27.355028137998531"/>
          <table:table-cell table:number-columns-repeated="16371"/>
        </table:table-row>
        <table:table-row>
          <table:table-cell table:number-columns-repeated="11"/>
          <table:table-cell office:value-type="float" office:value="80.64"/>
          <table:table-cell office:value-type="float" office:value="32.884756545143141"/>
          <table:table-cell table:number-columns-repeated="16371"/>
        </table:table-row>
        <table:table-row>
          <table:table-cell table:number-columns-repeated="11"/>
          <table:table-cell office:value-type="float" office:value="898.1"/>
          <table:table-cell office:value-type="float" office:value="73.248511540657375"/>
          <table:table-cell table:number-columns-repeated="16371"/>
        </table:table-row>
        <table:table-row>
          <table:table-cell table:number-columns-repeated="11"/>
          <table:table-cell office:value-type="float" office:value="14149.6"/>
          <table:table-cell office:value-type="float" office:value="164.60321344099177"/>
          <table:table-cell table:number-columns-repeated="16371"/>
        </table:table-row>
        <table:table-row>
          <table:table-cell table:number-columns-repeated="11"/>
          <table:table-cell office:value-type="float" office:value="31976.400000000001"/>
          <table:table-cell office:value-type="float" office:value="923.83166136530463"/>
          <table:table-cell table:number-columns-repeated="16371"/>
        </table:table-row>
        <table:table-row>
          <table:table-cell table:number-columns-repeated="11"/>
          <table:table-cell office:value-type="float" office:value="5319.42"/>
          <table:table-cell office:value-type="float" office:value="723.08131473778656"/>
          <table:table-cell table:number-columns-repeated="16371"/>
        </table:table-row>
        <table:table-row>
          <table:table-cell table:number-columns-repeated="11"/>
          <table:table-cell office:value-type="float" office:value="17175.2"/>
          <table:table-cell office:value-type="float" office:value="875.49955142321187"/>
          <table:table-cell table:number-columns-repeated="16371"/>
        </table:table-row>
        <table:table-row>
          <table:table-cell table:number-columns-repeated="11"/>
          <table:table-cell office:value-type="float" office:value="1682.76"/>
          <table:table-cell office:value-type="float" office:value="1372.4492292635184"/>
          <table:table-cell table:number-columns-repeated="16371"/>
        </table:table-row>
        <table:table-row>
          <table:table-cell table:number-columns-repeated="11"/>
          <table:table-cell office:value-type="float" office:value="30610.799999999999"/>
          <table:table-cell office:value-type="float" office:value="693.49971454204388"/>
          <table:table-cell table:number-columns-repeated="16371"/>
        </table:table-row>
        <table:table-row>
          <table:table-cell table:number-columns-repeated="11"/>
          <table:table-cell office:value-type="float" office:value="1185.55"/>
          <table:table-cell office:value-type="float" office:value="966.92765679797731"/>
          <table:table-cell table:number-columns-repeated="16371"/>
        </table:table-row>
        <table:table-row>
          <table:table-cell table:number-columns-repeated="11"/>
          <table:table-cell office:value-type="float" office:value="1057.8499999999999"/>
          <table:table-cell office:value-type="float" office:value="862.77628252181705"/>
          <table:table-cell table:number-columns-repeated="16371"/>
        </table:table-row>
        <table:table-row>
          <table:table-cell table:number-columns-repeated="11"/>
          <table:table-cell office:value-type="float" office:value="1010.35"/>
          <table:table-cell office:value-type="float" office:value="704.30633716662589"/>
          <table:table-cell table:number-columns-repeated="16371"/>
        </table:table-row>
        <table:table-row>
          <table:table-cell table:number-columns-repeated="11"/>
          <table:table-cell office:value-type="float" office:value="0"/>
          <table:table-cell office:value-type="float" office:value="0"/>
          <table:table-cell table:number-columns-repeated="16371"/>
        </table:table-row>
        <table:table-row>
          <table:table-cell table:number-columns-repeated="11"/>
          <table:table-cell office:value-type="float" office:value="52693.919999999998"/>
          <table:table-cell office:value-type="float" office:value="1790.7022265720577"/>
          <table:table-cell table:number-columns-repeated="16371"/>
        </table:table-row>
        <table:table-row>
          <table:table-cell table:number-columns-repeated="11"/>
          <table:table-cell office:value-type="float" office:value="26962.28"/>
          <table:table-cell office:value-type="float" office:value="5497.5695294021698"/>
          <table:table-cell table:number-columns-repeated="16371"/>
        </table:table-row>
        <table:table-row>
          <table:table-cell table:number-columns-repeated="11"/>
          <table:table-cell office:value-type="float" office:value="2425.1999999999998"/>
          <table:table-cell office:value-type="float" office:value="494.49473941766576"/>
          <table:table-cell table:number-columns-repeated="16371"/>
        </table:table-row>
        <table:table-row>
          <table:table-cell table:number-columns-repeated="11"/>
          <table:table-cell office:value-type="float" office:value="1298.8800000000001"/>
          <table:table-cell office:value-type="float" office:value="58.85327461055379"/>
          <table:table-cell table:number-columns-repeated="16371"/>
        </table:table-row>
        <table:table-row>
          <table:table-cell table:number-columns-repeated="11"/>
          <table:table-cell office:value-type="float" office:value="2894.64"/>
          <table:table-cell office:value-type="float" office:value="56.210749531033358"/>
          <table:table-cell table:number-columns-repeated="16371"/>
        </table:table-row>
        <table:table-row>
          <table:table-cell table:number-columns-repeated="11"/>
          <table:table-cell office:value-type="float" office:value="1278"/>
          <table:table-cell office:value-type="float" office:value="260.58233423048694"/>
          <table:table-cell table:number-columns-repeated="16371"/>
        </table:table-row>
        <table:table-row>
          <table:table-cell table:number-columns-repeated="11"/>
          <table:table-cell office:value-type="float" office:value="727.84"/>
          <table:table-cell office:value-type="float" office:value="74.202756708261973"/>
          <table:table-cell table:number-columns-repeated="16371"/>
        </table:table-row>
        <table:table-row>
          <table:table-cell table:number-columns-repeated="11"/>
          <table:table-cell office:value-type="float" office:value="443.92"/>
          <table:table-cell office:value-type="float" office:value="90.514639915178208"/>
          <table:table-cell table:number-columns-repeated="16371"/>
        </table:table-row>
        <table:table-row>
          <table:table-cell table:number-columns-repeated="11"/>
          <table:table-cell office:value-type="float" office:value="11934.97"/>
          <table:table-cell office:value-type="float" office:value="50.96647908000979"/>
          <table:table-cell table:number-columns-repeated="16371"/>
        </table:table-row>
        <table:table-row>
          <table:table-cell table:number-columns-repeated="11"/>
          <table:table-cell office:value-type="float" office:value="6660.38"/>
          <table:table-cell office:value-type="float" office:value="67.547508359840137"/>
          <table:table-cell table:number-columns-repeated="16371"/>
        </table:table-row>
        <table:table-row>
          <table:table-cell table:number-columns-repeated="11"/>
          <table:table-cell office:value-type="float" office:value="7805.16"/>
          <table:table-cell office:value-type="float" office:value="79.64276975776854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4924.6"/>
          <table:table-cell office:value-type="float" office:value="34632.003914851972"/>
          <table:table-cell table:number-columns-repeated="16371"/>
        </table:table-row>
        <table:table-row>
          <table:table-cell table:number-columns-repeated="11"/>
          <table:table-cell office:value-type="float" office:value="3893.49"/>
          <table:table-cell office:value-type="float" office:value="1058.5025691216051"/>
          <table:table-cell table:number-columns-repeated="16371"/>
        </table:table-row>
        <table:table-row>
          <table:table-cell table:number-columns-repeated="11"/>
          <table:table-cell office:value-type="float" office:value="251.82"/>
          <table:table-cell office:value-type="float" office:value="68.460973819427451"/>
          <table:table-cell table:number-columns-repeated="16371"/>
        </table:table-row>
        <table:table-row>
          <table:table-cell table:number-columns-repeated="11"/>
          <table:table-cell office:value-type="float" office:value="2052.5"/>
          <table:table-cell office:value-type="float" office:value="167.40070141097789"/>
          <table:table-cell table:number-columns-repeated="16371"/>
        </table:table-row>
        <table:table-row>
          <table:table-cell table:number-columns-repeated="11"/>
          <table:table-cell office:value-type="float" office:value="1102.5"/>
          <table:table-cell office:value-type="float" office:value="89.919256178125764"/>
          <table:table-cell table:number-columns-repeated="16371"/>
        </table:table-row>
        <table:table-row>
          <table:table-cell table:number-columns-repeated="11"/>
          <table:table-cell office:value-type="float" office:value="15385.62"/>
          <table:table-cell office:value-type="float" office:value="181.86118587390914"/>
          <table:table-cell table:number-columns-repeated="16371"/>
        </table:table-row>
        <table:table-row>
          <table:table-cell table:number-columns-repeated="11"/>
          <table:table-cell office:value-type="float" office:value="10015.35"/>
          <table:table-cell office:value-type="float" office:value="118.3834923741946"/>
          <table:table-cell table:number-columns-repeated="16371"/>
        </table:table-row>
        <table:table-row>
          <table:table-cell table:number-columns-repeated="11"/>
          <table:table-cell office:value-type="float" office:value="25357.05"/>
          <table:table-cell office:value-type="float" office:value="1378.7374602397847"/>
          <table:table-cell table:number-columns-repeated="16371"/>
        </table:table-row>
        <table:table-row>
          <table:table-cell table:number-columns-repeated="11"/>
          <table:table-cell office:value-type="float" office:value="10972.05"/>
          <table:table-cell office:value-type="float" office:value="596.58266046815106"/>
          <table:table-cell table:number-columns-repeated="16371"/>
        </table:table-row>
        <table:table-row>
          <table:table-cell table:number-columns-repeated="11"/>
          <table:table-cell office:value-type="float" office:value="7557.48"/>
          <table:table-cell office:value-type="float" office:value="146.7580132126254"/>
          <table:table-cell table:number-columns-repeated="16371"/>
        </table:table-row>
        <table:table-row>
          <table:table-cell table:number-columns-repeated="11"/>
          <table:table-cell office:value-type="float" office:value="19543.439999999999"/>
          <table:table-cell office:value-type="float" office:value="379.51227469211318"/>
          <table:table-cell table:number-columns-repeated="16371"/>
        </table:table-row>
        <table:table-row>
          <table:table-cell table:number-columns-repeated="11"/>
          <table:table-cell office:value-type="float" office:value="33530.639999999999"/>
          <table:table-cell office:value-type="float" office:value="414.3544572220863"/>
          <table:table-cell table:number-columns-repeated="16371"/>
        </table:table-row>
        <table:table-row>
          <table:table-cell table:number-columns-repeated="11"/>
          <table:table-cell office:value-type="float" office:value="16810.05"/>
          <table:table-cell office:value-type="float" office:value="914.01190767474111"/>
          <table:table-cell table:number-columns-repeated="16371"/>
        </table:table-row>
        <table:table-row>
          <table:table-cell table:number-columns-repeated="11"/>
          <table:table-cell office:value-type="float" office:value="7976.32"/>
          <table:table-cell office:value-type="float" office:value="591.40363754995519"/>
          <table:table-cell table:number-columns-repeated="16371"/>
        </table:table-row>
        <table:table-row>
          <table:table-cell table:number-columns-repeated="11"/>
          <table:table-cell office:value-type="float" office:value="11264.4"/>
          <table:table-cell office:value-type="float" office:value="1217.103009542451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34301.279999999999"/>
          <table:table-cell office:value-type="float" office:value="2151.9941277220455"/>
          <table:table-cell table:number-columns-repeated="16371"/>
        </table:table-row>
        <table:table-row>
          <table:table-cell table:number-columns-repeated="11"/>
          <table:table-cell office:value-type="float" office:value="430.05"/>
          <table:table-cell office:value-type="float" office:value="70.149253731343293"/>
          <table:table-cell table:number-columns-repeated="16371"/>
        </table:table-row>
        <table:table-row>
          <table:table-cell table:number-columns-repeated="11"/>
          <table:table-cell office:value-type="float" office:value="533.25"/>
          <table:table-cell office:value-type="float" office:value="96.647908000978717"/>
          <table:table-cell table:number-columns-repeated="16371"/>
        </table:table-row>
        <table:table-row>
          <table:table-cell table:number-columns-repeated="11"/>
          <table:table-cell office:value-type="float" office:value="72301.5"/>
          <table:table-cell office:value-type="float" office:value="190.80009787129924"/>
          <table:table-cell table:number-columns-repeated="16371"/>
        </table:table-row>
        <table:table-row>
          <table:table-cell table:number-columns-repeated="11"/>
          <table:table-cell office:value-type="float" office:value="2281.0300000000002"/>
          <table:table-cell office:value-type="float" office:value="217.84520022836639"/>
          <table:table-cell table:number-columns-repeated="16371"/>
        </table:table-row>
        <table:table-row>
          <table:table-cell table:number-columns-repeated="11"/>
          <table:table-cell office:value-type="float" office:value="908.16"/>
          <table:table-cell office:value-type="float" office:value="185.17249816491315"/>
          <table:table-cell table:number-columns-repeated="16371"/>
        </table:table-row>
        <table:table-row>
          <table:table-cell table:number-columns-repeated="11"/>
          <table:table-cell office:value-type="float" office:value="342.96"/>
          <table:table-cell office:value-type="float" office:value="93.238724410733212"/>
          <table:table-cell table:number-columns-repeated="16371"/>
        </table:table-row>
        <table:table-row>
          <table:table-cell table:number-columns-repeated="11"/>
          <table:table-cell office:value-type="float" office:value="428.84"/>
          <table:table-cell office:value-type="float" office:value="174.879699861349"/>
          <table:table-cell table:number-columns-repeated="16371"/>
        </table:table-row>
        <table:table-row>
          <table:table-cell table:number-columns-repeated="11"/>
          <table:table-cell office:value-type="float" office:value="521.78"/>
          <table:table-cell office:value-type="float" office:value="212.78036049261885"/>
          <table:table-cell table:number-columns-repeated="16371"/>
        </table:table-row>
        <table:table-row>
          <table:table-cell table:number-columns-repeated="11"/>
          <table:table-cell office:value-type="float" office:value="3546.72"/>
          <table:table-cell office:value-type="float" office:value="2892.684120381698"/>
          <table:table-cell table:number-columns-repeated="16371"/>
        </table:table-row>
        <table:table-row>
          <table:table-cell table:number-columns-repeated="11"/>
          <table:table-cell office:value-type="float" office:value="3027.22"/>
          <table:table-cell office:value-type="float" office:value="176.35592529157492"/>
          <table:table-cell table:number-columns-repeated="16371"/>
        </table:table-row>
        <table:table-row>
          <table:table-cell table:number-columns-repeated="11"/>
          <table:table-cell office:value-type="float" office:value="1112.45"/>
          <table:table-cell office:value-type="float" office:value="181.46154473533971"/>
          <table:table-cell table:number-columns-repeated="16371"/>
        </table:table-row>
        <table:table-row>
          <table:table-cell table:number-columns-repeated="11"/>
          <table:table-cell office:value-type="float" office:value="611.5"/>
          <table:table-cell office:value-type="float" office:value="498.73582905146401"/>
          <table:table-cell table:number-columns-repeated="16371"/>
        </table:table-row>
        <table:table-row>
          <table:table-cell table:number-columns-repeated="11"/>
          <table:table-cell office:value-type="float" office:value="2897.61"/>
          <table:table-cell office:value-type="float" office:value="2363.273794959628"/>
          <table:table-cell table:number-columns-repeated="16371"/>
        </table:table-row>
        <table:table-row>
          <table:table-cell table:number-columns-repeated="11"/>
          <table:table-cell office:value-type="float" office:value="9117.64"/>
          <table:table-cell office:value-type="float" office:value="7436.2939401353888"/>
          <table:table-cell table:number-columns-repeated="16371"/>
        </table:table-row>
        <table:table-row>
          <table:table-cell table:number-columns-repeated="11"/>
          <table:table-cell office:value-type="float" office:value="1080"/>
          <table:table-cell office:value-type="float" office:value="16.311883206916239"/>
          <table:table-cell table:number-columns-repeated="16371"/>
        </table:table-row>
        <table:table-row>
          <table:table-cell table:number-columns-repeated="11"/>
          <table:table-cell office:value-type="float" office:value="1344.6"/>
          <table:table-cell office:value-type="float" office:value="20.308294592610718"/>
          <table:table-cell table:number-columns-repeated="16371"/>
        </table:table-row>
        <table:table-row>
          <table:table-cell table:number-columns-repeated="11"/>
          <table:table-cell office:value-type="float" office:value="457.33"/>
          <table:table-cell office:value-type="float" office:value="12.861919908653453"/>
          <table:table-cell table:number-columns-repeated="16371"/>
        </table:table-row>
        <table:table-row>
          <table:table-cell table:number-columns-repeated="11"/>
          <table:table-cell office:value-type="float" office:value="1463.76"/>
          <table:table-cell office:value-type="float" office:value="99.48617567898215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2933.61"/>
          <table:table-cell office:value-type="float" office:value="127.8117608677922"/>
          <table:table-cell table:number-columns-repeated="16371"/>
        </table:table-row>
        <table:table-row>
          <table:table-cell table:number-columns-repeated="11"/>
          <table:table-cell office:value-type="float" office:value="224.84"/>
          <table:table-cell office:value-type="float" office:value="91.689095506076185"/>
          <table:table-cell table:number-columns-repeated="16371"/>
        </table:table-row>
        <table:table-row>
          <table:table-cell table:number-columns-repeated="11"/>
          <table:table-cell office:value-type="float" office:value="6504.63"/>
          <table:table-cell office:value-type="float" office:value="5305.1382432101791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5663.65"/>
          <table:table-cell office:value-type="float" office:value="3.7762009624011093"/>
          <table:table-cell table:number-columns-repeated="16371"/>
        </table:table-row>
        <table:table-row>
          <table:table-cell table:number-columns-repeated="11"/>
          <table:table-cell office:value-type="float" office:value="2707.49"/>
          <table:table-cell office:value-type="float" office:value="3.7762009624011093"/>
          <table:table-cell table:number-columns-repeated="16371"/>
        </table:table-row>
        <table:table-row>
          <table:table-cell table:number-columns-repeated="11"/>
          <table:table-cell office:value-type="float" office:value="149.38"/>
          <table:table-cell office:value-type="float" office:value="4.4286762906777586"/>
          <table:table-cell table:number-columns-repeated="16371"/>
        </table:table-row>
        <table:table-row>
          <table:table-cell table:number-columns-repeated="11"/>
          <table:table-cell office:value-type="float" office:value="638.32000000000005"/>
          <table:table-cell office:value-type="float" office:value="4.9995922029198274"/>
          <table:table-cell table:number-columns-repeated="16371"/>
        </table:table-row>
        <table:table-row>
          <table:table-cell table:number-columns-repeated="11"/>
          <table:table-cell office:value-type="float" office:value="972.48"/>
          <table:table-cell office:value-type="float" office:value="9.0449392382350542"/>
          <table:table-cell table:number-columns-repeated="16371"/>
        </table:table-row>
        <table:table-row>
          <table:table-cell table:number-columns-repeated="11"/>
          <table:table-cell office:value-type="float" office:value="2128.73"/>
          <table:table-cell office:value-type="float" office:value="12.193132697169888"/>
          <table:table-cell table:number-columns-repeated="16371"/>
        </table:table-row>
        <table:table-row>
          <table:table-cell table:number-columns-repeated="11"/>
          <table:table-cell office:value-type="float" office:value="2556.8200000000002"/>
          <table:table-cell office:value-type="float" office:value="18.073566593263195"/>
          <table:table-cell table:number-columns-repeated="16371"/>
        </table:table-row>
        <table:table-row>
          <table:table-cell table:number-columns-repeated="11"/>
          <table:table-cell office:value-type="float" office:value="36699.370000000003"/>
          <table:table-cell office:value-type="float" office:value="22.233096811026837"/>
          <table:table-cell table:number-columns-repeated="16371"/>
        </table:table-row>
        <table:table-row>
          <table:table-cell table:number-columns-repeated="11"/>
          <table:table-cell office:value-type="float" office:value="12411.95"/>
          <table:table-cell office:value-type="float" office:value="24.582007992822774"/>
          <table:table-cell table:number-columns-repeated="16371"/>
        </table:table-row>
        <table:table-row>
          <table:table-cell table:number-columns-repeated="11"/>
          <table:table-cell office:value-type="float" office:value="158.27000000000001"/>
          <table:table-cell office:value-type="float" office:value="34.148927493679146"/>
          <table:table-cell table:number-columns-repeated="16371"/>
        </table:table-row>
        <table:table-row>
          <table:table-cell table:number-columns-repeated="11"/>
          <table:table-cell office:value-type="float" office:value="9559.73"/>
          <table:table-cell office:value-type="float" office:value="35.233667726939082"/>
          <table:table-cell table:number-columns-repeated="16371"/>
        </table:table-row>
        <table:table-row>
          <table:table-cell table:number-columns-repeated="11"/>
          <table:table-cell office:value-type="float" office:value="27245.200000000001"/>
          <table:table-cell office:value-type="float" office:value="36.864856047630703"/>
          <table:table-cell table:number-columns-repeated="16371"/>
        </table:table-row>
        <table:table-row>
          <table:table-cell table:number-columns-repeated="11"/>
          <table:table-cell office:value-type="float" office:value="4538.8"/>
          <table:table-cell office:value-type="float" office:value="44.237827257156844"/>
          <table:table-cell table:number-columns-repeated="16371"/>
        </table:table-row>
        <table:table-row>
          <table:table-cell table:number-columns-repeated="11"/>
          <table:table-cell office:value-type="float" office:value="491.51"/>
          <table:table-cell office:value-type="float" office:value="56.382024304705979"/>
          <table:table-cell table:number-columns-repeated="16371"/>
        </table:table-row>
        <table:table-row>
          <table:table-cell table:number-columns-repeated="11"/>
          <table:table-cell office:value-type="float" office:value="373.35"/>
          <table:table-cell office:value-type="float" office:value="65.484055134165246"/>
          <table:table-cell table:number-columns-repeated="16371"/>
        </table:table-row>
        <table:table-row>
          <table:table-cell table:number-columns-repeated="11"/>
          <table:table-cell office:value-type="float" office:value="9143.33"/>
          <table:table-cell office:value-type="float" office:value="202.64252507952045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061.76"/>
          <table:table-cell office:value-type="float" office:value="13.473615528912813"/>
          <table:table-cell table:number-columns-repeated="16371"/>
        </table:table-row>
        <table:table-row>
          <table:table-cell table:number-columns-repeated="11"/>
          <table:table-cell office:value-type="float" office:value="2356.1999999999998"/>
          <table:table-cell office:value-type="float" office:value="24.957181306581848"/>
          <table:table-cell table:number-columns-repeated="16371"/>
        </table:table-row>
        <table:table-row>
          <table:table-cell table:number-columns-repeated="11"/>
          <table:table-cell office:value-type="float" office:value="97.77"/>
          <table:table-cell office:value-type="float" office:value="26.580213685670014"/>
          <table:table-cell table:number-columns-repeated="16371"/>
        </table:table-row>
        <table:table-row>
          <table:table-cell table:number-columns-repeated="11"/>
          <table:table-cell office:value-type="float" office:value="218.1"/>
          <table:table-cell office:value-type="float" office:value="35.576217274284318"/>
          <table:table-cell table:number-columns-repeated="16371"/>
        </table:table-row>
        <table:table-row>
          <table:table-cell table:number-columns-repeated="11"/>
          <table:table-cell office:value-type="float" office:value="185.28"/>
          <table:table-cell office:value-type="float" office:value="50.371095342957346"/>
          <table:table-cell table:number-columns-repeated="16371"/>
        </table:table-row>
        <table:table-row>
          <table:table-cell table:number-columns-repeated="11"/>
          <table:table-cell office:value-type="float" office:value="42.24"/>
          <table:table-cell office:value-type="float" office:value="34.450697333007099"/>
          <table:table-cell table:number-columns-repeated="16371"/>
        </table:table-row>
        <table:table-row>
          <table:table-cell table:number-columns-repeated="11"/>
          <table:table-cell office:value-type="float" office:value="1293.5999999999999"/>
          <table:table-cell office:value-type="float" office:value="211.01052116466849"/>
          <table:table-cell table:number-columns-repeated="16371"/>
        </table:table-row>
        <table:table-row>
          <table:table-cell table:number-columns-repeated="11"/>
          <table:table-cell office:value-type="float" office:value="407.46"/>
          <table:table-cell office:value-type="float" office:value="332.32199657450451"/>
          <table:table-cell table:number-columns-repeated="16371"/>
        </table:table-row>
        <table:table-row>
          <table:table-cell table:number-columns-repeated="11"/>
          <table:table-cell office:value-type="float" office:value="8191.2"/>
          <table:table-cell office:value-type="float" office:value="668.06948862246145"/>
          <table:table-cell table:number-columns-repeated="16371"/>
        </table:table-row>
        <table:table-row>
          <table:table-cell table:number-columns-repeated="11"/>
          <table:table-cell office:value-type="float" office:value="2622.33"/>
          <table:table-cell office:value-type="float" office:value="2138.757034499632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09041.92"/>
          <table:table-cell office:value-type="float" office:value="38.031155696925211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2557.89"/>
          <table:table-cell office:value-type="float" office:value="5.8151863632656386"/>
          <table:table-cell table:number-columns-repeated="16371"/>
        </table:table-row>
        <table:table-row>
          <table:table-cell table:number-columns-repeated="11"/>
          <table:table-cell office:value-type="float" office:value="1661.01"/>
          <table:table-cell office:value-type="float" office:value="3.7762009624011093"/>
          <table:table-cell table:number-columns-repeated="16371"/>
        </table:table-row>
        <table:table-row>
          <table:table-cell table:number-columns-repeated="11"/>
          <table:table-cell office:value-type="float" office:value="19.72"/>
          <table:table-cell office:value-type="float" office:value="16.08351684201941"/>
          <table:table-cell table:number-columns-repeated="16371"/>
        </table:table-row>
        <table:table-row>
          <table:table-cell table:number-columns-repeated="11"/>
          <table:table-cell office:value-type="float" office:value="1552.32"/>
          <table:table-cell office:value-type="float" office:value="211.01052116466849"/>
          <table:table-cell table:number-columns-repeated="16371"/>
        </table:table-row>
        <table:table-row>
          <table:table-cell table:number-columns-repeated="11"/>
          <table:table-cell office:value-type="float" office:value="7296.98"/>
          <table:table-cell office:value-type="float" office:value="8.2945926107169079"/>
          <table:table-cell table:number-columns-repeated="16371"/>
        </table:table-row>
        <table:table-row>
          <table:table-cell table:number-columns-repeated="11"/>
          <table:table-cell office:value-type="float" office:value="1653.84"/>
          <table:table-cell office:value-type="float" office:value="149.87358290514641"/>
          <table:table-cell table:number-columns-repeated="16371"/>
        </table:table-row>
        <table:table-row>
          <table:table-cell table:number-columns-repeated="11"/>
          <table:table-cell office:value-type="float" office:value="2816.73"/>
          <table:table-cell office:value-type="float" office:value="255.25650436342877"/>
          <table:table-cell table:number-columns-repeated="16371"/>
        </table:table-row>
        <table:table-row>
          <table:table-cell table:number-columns-repeated="11"/>
          <table:table-cell office:value-type="float" office:value="159.24"/>
          <table:table-cell office:value-type="float" office:value="64.937607046733547"/>
          <table:table-cell table:number-columns-repeated="16371"/>
        </table:table-row>
        <table:table-row>
          <table:table-cell table:number-columns-repeated="11"/>
          <table:table-cell office:value-type="float" office:value="774.07"/>
          <table:table-cell office:value-type="float" office:value="631.3269716988827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02252.19"/>
          <table:table-cell office:value-type="float" office:value="4.0453470353152277"/>
          <table:table-cell table:number-columns-repeated="16371"/>
        </table:table-row>
        <table:table-row>
          <table:table-cell table:number-columns-repeated="11"/>
          <table:table-cell office:value-type="float" office:value="107474.04"/>
          <table:table-cell office:value-type="float" office:value="6.1332680858005055"/>
          <table:table-cell table:number-columns-repeated="16371"/>
        </table:table-row>
        <table:table-row>
          <table:table-cell table:number-columns-repeated="11"/>
          <table:table-cell office:value-type="float" office:value="91.38"/>
          <table:table-cell office:value-type="float" office:value="8.4984911508033605"/>
          <table:table-cell table:number-columns-repeated="16371"/>
        </table:table-row>
        <table:table-row>
          <table:table-cell table:number-columns-repeated="11"/>
          <table:table-cell office:value-type="float" office:value="8270.7900000000009"/>
          <table:table-cell office:value-type="float" office:value="14.909061251121443"/>
          <table:table-cell table:number-columns-repeated="16371"/>
        </table:table-row>
        <table:table-row>
          <table:table-cell table:number-columns-repeated="11"/>
          <table:table-cell office:value-type="float" office:value="13060.36"/>
          <table:table-cell office:value-type="float" office:value="22.518554767147869"/>
          <table:table-cell table:number-columns-repeated="16371"/>
        </table:table-row>
        <table:table-row>
          <table:table-cell table:number-columns-repeated="11"/>
          <table:table-cell office:value-type="float" office:value="18793.919999999998"/>
          <table:table-cell office:value-type="float" office:value="23.497267759562842"/>
          <table:table-cell table:number-columns-repeated="16371"/>
        </table:table-row>
        <table:table-row>
          <table:table-cell table:number-columns-repeated="11"/>
          <table:table-cell office:value-type="float" office:value="8843.7900000000009"/>
          <table:table-cell office:value-type="float" office:value="32.207813392056117"/>
          <table:table-cell table:number-columns-repeated="16371"/>
        </table:table-row>
        <table:table-row>
          <table:table-cell table:number-columns-repeated="11"/>
          <table:table-cell office:value-type="float" office:value="52692.66"/>
          <table:table-cell office:value-type="float" office:value="46.39915178207324"/>
          <table:table-cell table:number-columns-repeated="16371"/>
        </table:table-row>
        <table:table-row>
          <table:table-cell table:number-columns-repeated="11"/>
          <table:table-cell office:value-type="float" office:value="29995.360000000001"/>
          <table:table-cell office:value-type="float" office:value="63.98336187912895"/>
          <table:table-cell table:number-columns-repeated="16371"/>
        </table:table-row>
        <table:table-row>
          <table:table-cell table:number-columns-repeated="11"/>
          <table:table-cell office:value-type="float" office:value="60815.81"/>
          <table:table-cell office:value-type="float" office:value="82.578908735013457"/>
          <table:table-cell table:number-columns-repeated="16371"/>
        </table:table-row>
        <table:table-row>
          <table:table-cell table:number-columns-repeated="11"/>
          <table:table-cell office:value-type="float" office:value="69793.429999999993"/>
          <table:table-cell office:value-type="float" office:value="107.03857760378436"/>
          <table:table-cell table:number-columns-repeated="16371"/>
        </table:table-row>
        <table:table-row>
          <table:table-cell table:number-columns-repeated="11"/>
          <table:table-cell office:value-type="float" office:value="50129.4"/>
          <table:table-cell office:value-type="float" office:value="158.46994535519127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9861.94"/>
          <table:table-cell office:value-type="float" office:value="31.791860370279746"/>
          <table:table-cell table:number-columns-repeated="16371"/>
        </table:table-row>
        <table:table-row>
          <table:table-cell table:number-columns-repeated="11"/>
          <table:table-cell office:value-type="float" office:value="5650.23"/>
          <table:table-cell office:value-type="float" office:value="36.285784193785176"/>
          <table:table-cell table:number-columns-repeated="16371"/>
        </table:table-row>
        <table:table-row>
          <table:table-cell table:number-columns-repeated="11"/>
          <table:table-cell office:value-type="float" office:value="822.5"/>
          <table:table-cell office:value-type="float" office:value="47.916156920316453"/>
          <table:table-cell table:number-columns-repeated="16371"/>
        </table:table-row>
        <table:table-row>
          <table:table-cell table:number-columns-repeated="11"/>
          <table:table-cell office:value-type="float" office:value="1869.21"/>
          <table:table-cell office:value-type="float" office:value="56.463583720740566"/>
          <table:table-cell table:number-columns-repeated="16371"/>
        </table:table-row>
        <table:table-row>
          <table:table-cell table:number-columns-repeated="11"/>
          <table:table-cell office:value-type="float" office:value="428.22"/>
          <table:table-cell office:value-type="float" office:value="58.208955223880601"/>
          <table:table-cell table:number-columns-repeated="16371"/>
        </table:table-row>
        <table:table-row>
          <table:table-cell table:number-columns-repeated="11"/>
          <table:table-cell office:value-type="float" office:value="3802.68"/>
          <table:table-cell office:value-type="float" office:value="49.229263518473211"/>
          <table:table-cell table:number-columns-repeated="16371"/>
        </table:table-row>
        <table:table-row>
          <table:table-cell table:number-columns-repeated="11"/>
          <table:table-cell office:value-type="float" office:value="443.88"/>
          <table:table-cell office:value-type="float" office:value="40.225103988255448"/>
          <table:table-cell table:number-columns-repeated="16371"/>
        </table:table-row>
        <table:table-row>
          <table:table-cell table:number-columns-repeated="11"/>
          <table:table-cell office:value-type="float" office:value="346.8"/>
          <table:table-cell office:value-type="float" office:value="28.28480548079275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63.71"/>
          <table:table-cell office:value-type="float" office:value="9.2243699535111343"/>
          <table:table-cell table:number-columns-repeated="16371"/>
        </table:table-row>
        <table:table-row>
          <table:table-cell table:number-columns-repeated="11"/>
          <table:table-cell office:value-type="float" office:value="174.16"/>
          <table:table-cell office:value-type="float" office:value="10.1459913547019"/>
          <table:table-cell table:number-columns-repeated="16371"/>
        </table:table-row>
        <table:table-row>
          <table:table-cell table:number-columns-repeated="11"/>
          <table:table-cell office:value-type="float" office:value="102.98"/>
          <table:table-cell office:value-type="float" office:value="41.994943316205855"/>
          <table:table-cell table:number-columns-repeated="16371"/>
        </table:table-row>
        <table:table-row>
          <table:table-cell table:number-columns-repeated="11"/>
          <table:table-cell office:value-type="float" office:value="5303.47"/>
          <table:table-cell office:value-type="float" office:value="41.994943316205855"/>
          <table:table-cell table:number-columns-repeated="16371"/>
        </table:table-row>
        <table:table-row>
          <table:table-cell table:number-columns-repeated="11"/>
          <table:table-cell office:value-type="float" office:value="2956.25"/>
          <table:table-cell office:value-type="float" office:value="43.838186118587394"/>
          <table:table-cell table:number-columns-repeated="16371"/>
        </table:table-row>
        <table:table-row>
          <table:table-cell table:number-columns-repeated="11"/>
          <table:table-cell office:value-type="float" office:value="300.55"/>
          <table:table-cell office:value-type="float" office:value="49.025364978386754"/>
          <table:table-cell table:number-columns-repeated="16371"/>
        </table:table-row>
        <table:table-row>
          <table:table-cell table:number-columns-repeated="11"/>
          <table:table-cell office:value-type="float" office:value="455.21"/>
          <table:table-cell office:value-type="float" office:value="53.038088247288151"/>
          <table:table-cell table:number-columns-repeated="16371"/>
        </table:table-row>
        <table:table-row>
          <table:table-cell table:number-columns-repeated="11"/>
          <table:table-cell office:value-type="float" office:value="156.02000000000001"/>
          <table:table-cell office:value-type="float" office:value="63.624500448576796"/>
          <table:table-cell table:number-columns-repeated="16371"/>
        </table:table-row>
        <table:table-row>
          <table:table-cell table:number-columns-repeated="11"/>
          <table:table-cell office:value-type="float" office:value="87.27"/>
          <table:table-cell office:value-type="float" office:value="71.176902373379008"/>
          <table:table-cell table:number-columns-repeated="16371"/>
        </table:table-row>
        <table:table-row>
          <table:table-cell table:number-columns-repeated="11"/>
          <table:table-cell office:value-type="float" office:value="755.97"/>
          <table:table-cell office:value-type="float" office:value="205.52157246554117"/>
          <table:table-cell table:number-columns-repeated="16371"/>
        </table:table-row>
        <table:table-row>
          <table:table-cell table:number-columns-repeated="11"/>
          <table:table-cell office:value-type="float" office:value="1511.94"/>
          <table:table-cell office:value-type="float" office:value="205.52157246554117"/>
          <table:table-cell table:number-columns-repeated="16371"/>
        </table:table-row>
        <table:table-row>
          <table:table-cell table:number-columns-repeated="11"/>
          <table:table-cell office:value-type="float" office:value="503.98"/>
          <table:table-cell office:value-type="float" office:value="205.52157246554117"/>
          <table:table-cell table:number-columns-repeated="16371"/>
        </table:table-row>
        <table:table-row>
          <table:table-cell table:number-columns-repeated="11"/>
          <table:table-cell office:value-type="float" office:value="1607.56"/>
          <table:table-cell office:value-type="float" office:value="327.77913710137835"/>
          <table:table-cell table:number-columns-repeated="16371"/>
        </table:table-row>
        <table:table-row>
          <table:table-cell table:number-columns-repeated="11"/>
          <table:table-cell office:value-type="float" office:value="1171.54"/>
          <table:table-cell office:value-type="float" office:value="477.75059130576625"/>
          <table:table-cell table:number-columns-repeated="16371"/>
        </table:table-row>
        <table:table-row>
          <table:table-cell table:number-columns-repeated="11"/>
          <table:table-cell office:value-type="float" office:value="11663.3"/>
          <table:table-cell office:value-type="float" office:value="172.95489764293288"/>
          <table:table-cell table:number-columns-repeated="16371"/>
        </table:table-row>
        <table:table-row>
          <table:table-cell table:number-columns-repeated="11"/>
          <table:table-cell office:value-type="float" office:value="292.25"/>
          <table:table-cell office:value-type="float" office:value="238.35739336106354"/>
          <table:table-cell table:number-columns-repeated="16371"/>
        </table:table-row>
        <table:table-row>
          <table:table-cell table:number-columns-repeated="11"/>
          <table:table-cell office:value-type="float" office:value="686.7"/>
          <table:table-cell office:value-type="float" office:value="280.03425495473454"/>
          <table:table-cell table:number-columns-repeated="16371"/>
        </table:table-row>
        <table:table-row>
          <table:table-cell table:number-columns-repeated="11"/>
          <table:table-cell office:value-type="float" office:value="1850.81"/>
          <table:table-cell office:value-type="float" office:value="1509.5098279096321"/>
          <table:table-cell table:number-columns-repeated="16371"/>
        </table:table-row>
        <table:table-row>
          <table:table-cell table:number-columns-repeated="11"/>
          <table:table-cell office:value-type="float" office:value="3942.75"/>
          <table:table-cell office:value-type="float" office:value="3215.6838757034502"/>
          <table:table-cell table:number-columns-repeated="16371"/>
        </table:table-row>
        <table:table-row>
          <table:table-cell table:number-columns-repeated="11"/>
          <table:table-cell office:value-type="float" office:value="29084.28"/>
          <table:table-cell office:value-type="float" office:value="1976.7474104885409"/>
          <table:table-cell table:number-columns-repeated="16371"/>
        </table:table-row>
        <table:table-row>
          <table:table-cell table:number-columns-repeated="11"/>
          <table:table-cell office:value-type="float" office:value="115.76"/>
          <table:table-cell office:value-type="float" office:value="94.41318000163119"/>
          <table:table-cell table:number-columns-repeated="16371"/>
        </table:table-row>
        <table:table-row>
          <table:table-cell table:number-columns-repeated="11"/>
          <table:table-cell office:value-type="float" office:value="179.64"/>
          <table:table-cell office:value-type="float" office:value="146.51333496452165"/>
          <table:table-cell table:number-columns-repeated="16371"/>
        </table:table-row>
        <table:table-row>
          <table:table-cell table:number-columns-repeated="11"/>
          <table:table-cell office:value-type="float" office:value="11508.17"/>
          <table:table-cell office:value-type="float" office:value="9385.9962482668634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672.8"/>
          <table:table-cell office:value-type="float" office:value="105.8641220128864"/>
          <table:table-cell table:number-columns-repeated="16371"/>
        </table:table-row>
        <table:table-row>
          <table:table-cell table:number-columns-repeated="11"/>
          <table:table-cell office:value-type="float" office:value="28976.92"/>
          <table:table-cell office:value-type="float" office:value="91.248674659489438"/>
          <table:table-cell table:number-columns-repeated="16371"/>
        </table:table-row>
        <table:table-row>
          <table:table-cell table:number-columns-repeated="11"/>
          <table:table-cell office:value-type="float" office:value="1275.4000000000001"/>
          <table:table-cell office:value-type="float" office:value="208.04175842100972"/>
          <table:table-cell table:number-columns-repeated="16371"/>
        </table:table-row>
        <table:table-row>
          <table:table-cell table:number-columns-repeated="11"/>
          <table:table-cell office:value-type="float" office:value="3603.3"/>
          <table:table-cell office:value-type="float" office:value="195.92202919827093"/>
          <table:table-cell table:number-columns-repeated="16371"/>
        </table:table-row>
        <table:table-row>
          <table:table-cell table:number-columns-repeated="11"/>
          <table:table-cell office:value-type="float" office:value="9470.89"/>
          <table:table-cell office:value-type="float" office:value="208.76763722371749"/>
          <table:table-cell table:number-columns-repeated="16371"/>
        </table:table-row>
        <table:table-row>
          <table:table-cell table:number-columns-repeated="11"/>
          <table:table-cell office:value-type="float" office:value="12538"/>
          <table:table-cell office:value-type="float" office:value="102.2591958241579"/>
          <table:table-cell table:number-columns-repeated="16371"/>
        </table:table-row>
        <table:table-row>
          <table:table-cell table:number-columns-repeated="11"/>
          <table:table-cell office:value-type="float" office:value="9106.02"/>
          <table:table-cell office:value-type="float" office:value="225.05505260582333"/>
          <table:table-cell table:number-columns-repeated="16371"/>
        </table:table-row>
        <table:table-row>
          <table:table-cell table:number-columns-repeated="11"/>
          <table:table-cell office:value-type="float" office:value="2229.21"/>
          <table:table-cell office:value-type="float" office:value="58.649376070467333"/>
          <table:table-cell table:number-columns-repeated="16371"/>
        </table:table-row>
        <table:table-row>
          <table:table-cell table:number-columns-repeated="11"/>
          <table:table-cell office:value-type="float" office:value="687.6"/>
          <table:table-cell office:value-type="float" office:value="112.16050893075607"/>
          <table:table-cell table:number-columns-repeated="16371"/>
        </table:table-row>
        <table:table-row>
          <table:table-cell table:number-columns-repeated="11"/>
          <table:table-cell office:value-type="float" office:value="13753.08"/>
          <table:table-cell office:value-type="float" office:value="169.95351113286029"/>
          <table:table-cell table:number-columns-repeated="16371"/>
        </table:table-row>
        <table:table-row>
          <table:table-cell table:number-columns-repeated="11"/>
          <table:table-cell office:value-type="float" office:value="13966.16"/>
          <table:table-cell office:value-type="float" office:value="109.52613979283907"/>
          <table:table-cell table:number-columns-repeated="16371"/>
        </table:table-row>
        <table:table-row>
          <table:table-cell table:number-columns-repeated="11"/>
          <table:table-cell office:value-type="float" office:value="162.99"/>
          <table:table-cell office:value-type="float" office:value="44.311230731587962"/>
          <table:table-cell table:number-columns-repeated="16371"/>
        </table:table-row>
        <table:table-row>
          <table:table-cell table:number-columns-repeated="11"/>
          <table:table-cell office:value-type="float" office:value="3311.28"/>
          <table:table-cell office:value-type="float" office:value="225.05505260582333"/>
          <table:table-cell table:number-columns-repeated="16371"/>
        </table:table-row>
        <table:table-row>
          <table:table-cell table:number-columns-repeated="11"/>
          <table:table-cell office:value-type="float" office:value="5758.65"/>
          <table:table-cell office:value-type="float" office:value="104.37158469945355"/>
          <table:table-cell table:number-columns-repeated="16371"/>
        </table:table-row>
        <table:table-row>
          <table:table-cell table:number-columns-repeated="11"/>
          <table:table-cell office:value-type="float" office:value="1578.48"/>
          <table:table-cell office:value-type="float" office:value="53.64162792594405"/>
          <table:table-cell table:number-columns-repeated="16371"/>
        </table:table-row>
        <table:table-row>
          <table:table-cell table:number-columns-repeated="11"/>
          <table:table-cell office:value-type="float" office:value="826.7"/>
          <table:table-cell office:value-type="float" office:value="134.85033847157655"/>
          <table:table-cell table:number-columns-repeated="16371"/>
        </table:table-row>
        <table:table-row>
          <table:table-cell table:number-columns-repeated="11"/>
          <table:table-cell office:value-type="float" office:value="12836.97"/>
          <table:table-cell office:value-type="float" office:value="183.6799608514803"/>
          <table:table-cell table:number-columns-repeated="16371"/>
        </table:table-row>
        <table:table-row>
          <table:table-cell table:number-columns-repeated="11"/>
          <table:table-cell office:value-type="float" office:value="28931.24"/>
          <table:table-cell office:value-type="float" office:value="907.54424598319883"/>
          <table:table-cell table:number-columns-repeated="16371"/>
        </table:table-row>
        <table:table-row>
          <table:table-cell table:number-columns-repeated="11"/>
          <table:table-cell office:value-type="float" office:value="1184.25"/>
          <table:table-cell office:value-type="float" office:value="64.391158959301862"/>
          <table:table-cell table:number-columns-repeated="16371"/>
        </table:table-row>
        <table:table-row>
          <table:table-cell table:number-columns-repeated="11"/>
          <table:table-cell office:value-type="float" office:value="1135.53"/>
          <table:table-cell office:value-type="float" office:value="84.193785172498167"/>
          <table:table-cell table:number-columns-repeated="16371"/>
        </table:table-row>
        <table:table-row>
          <table:table-cell table:number-columns-repeated="11"/>
          <table:table-cell office:value-type="float" office:value="14186.17"/>
          <table:table-cell office:value-type="float" office:value="312.70695701818778"/>
          <table:table-cell table:number-columns-repeated="16371"/>
        </table:table-row>
        <table:table-row>
          <table:table-cell table:number-columns-repeated="11"/>
          <table:table-cell office:value-type="float" office:value="5956.4"/>
          <table:table-cell office:value-type="float" office:value="242.9002528341897"/>
          <table:table-cell table:number-columns-repeated="16371"/>
        </table:table-row>
        <table:table-row>
          <table:table-cell table:number-columns-repeated="11"/>
          <table:table-cell office:value-type="float" office:value="56784.9"/>
          <table:table-cell office:value-type="float" office:value="253.07886795530547"/>
          <table:table-cell table:number-columns-repeated="16371"/>
        </table:table-row>
        <table:table-row>
          <table:table-cell table:number-columns-repeated="11"/>
          <table:table-cell office:value-type="float" office:value="15201.12"/>
          <table:table-cell office:value-type="float" office:value="12397.944702715929"/>
          <table:table-cell table:number-columns-repeated="16371"/>
        </table:table-row>
        <table:table-row>
          <table:table-cell table:number-columns-repeated="11"/>
          <table:table-cell office:value-type="float" office:value="669.56"/>
          <table:table-cell office:value-type="float" office:value="136.52230650028545"/>
          <table:table-cell table:number-columns-repeated="16371"/>
        </table:table-row>
        <table:table-row>
          <table:table-cell table:number-columns-repeated="11"/>
          <table:table-cell office:value-type="float" office:value="1103.76"/>
          <table:table-cell office:value-type="float" office:value="225.05505260582333"/>
          <table:table-cell table:number-columns-repeated="16371"/>
        </table:table-row>
        <table:table-row>
          <table:table-cell table:number-columns-repeated="11"/>
          <table:table-cell office:value-type="float" office:value="7021.5"/>
          <table:table-cell office:value-type="float" office:value="114.53388793736238"/>
          <table:table-cell table:number-columns-repeated="16371"/>
        </table:table-row>
        <table:table-row>
          <table:table-cell table:number-columns-repeated="11"/>
          <table:table-cell office:value-type="float" office:value="3450.24"/>
          <table:table-cell office:value-type="float" office:value="175.8747247369708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2915.44"/>
          <table:table-cell office:value-type="float" office:value="363.23301525161082"/>
          <table:table-cell table:number-columns-repeated="16371"/>
        </table:table-row>
        <table:table-row>
          <table:table-cell table:number-columns-repeated="11"/>
          <table:table-cell office:value-type="float" office:value="206443.17"/>
          <table:table-cell office:value-type="float" office:value="6406.9210692106917"/>
          <table:table-cell table:number-columns-repeated="16371"/>
        </table:table-row>
        <table:table-row>
          <table:table-cell table:number-columns-repeated="11"/>
          <table:table-cell office:value-type="float" office:value="41562.28"/>
          <table:table-cell office:value-type="float" office:value="8474.4882146643831"/>
          <table:table-cell table:number-columns-repeated="16371"/>
        </table:table-row>
        <table:table-row>
          <table:table-cell table:number-columns-repeated="11"/>
          <table:table-cell office:value-type="float" office:value="1879.29"/>
          <table:table-cell office:value-type="float" office:value="1532.7379495962809"/>
          <table:table-cell table:number-columns-repeated="16371"/>
        </table:table-row>
        <table:table-row>
          <table:table-cell table:number-columns-repeated="11"/>
          <table:table-cell office:value-type="float" office:value="70.23"/>
          <table:table-cell office:value-type="float" office:value="15.479977163363511"/>
          <table:table-cell table:number-columns-repeated="16371"/>
        </table:table-row>
        <table:table-row>
          <table:table-cell table:number-columns-repeated="11"/>
          <table:table-cell office:value-type="float" office:value="284.95999999999998"/>
          <table:table-cell office:value-type="float" office:value="16.173232199657448"/>
          <table:table-cell table:number-columns-repeated="16371"/>
        </table:table-row>
        <table:table-row>
          <table:table-cell table:number-columns-repeated="11"/>
          <table:table-cell office:value-type="float" office:value="217.73"/>
          <table:table-cell office:value-type="float" office:value="17.616833863469541"/>
          <table:table-cell table:number-columns-repeated="16371"/>
        </table:table-row>
        <table:table-row>
          <table:table-cell table:number-columns-repeated="11"/>
          <table:table-cell office:value-type="float" office:value="78.069999999999993"/>
          <table:table-cell office:value-type="float" office:value="17.209036783296632"/>
          <table:table-cell table:number-columns-repeated="16371"/>
        </table:table-row>
        <table:table-row>
          <table:table-cell table:number-columns-repeated="11"/>
          <table:table-cell office:value-type="float" office:value="563.29999999999995"/>
          <table:table-cell office:value-type="float" office:value="31.97129108555583"/>
          <table:table-cell table:number-columns-repeated="16371"/>
        </table:table-row>
        <table:table-row>
          <table:table-cell table:number-columns-repeated="11"/>
          <table:table-cell office:value-type="float" office:value="543.51"/>
          <table:table-cell office:value-type="float" office:value="43.976837125846181"/>
          <table:table-cell table:number-columns-repeated="16371"/>
        </table:table-row>
        <table:table-row>
          <table:table-cell table:number-columns-repeated="11"/>
          <table:table-cell office:value-type="float" office:value="484.95"/>
          <table:table-cell office:value-type="float" office:value="38.031155696925211"/>
          <table:table-cell table:number-columns-repeated="16371"/>
        </table:table-row>
        <table:table-row>
          <table:table-cell table:number-columns-repeated="11"/>
          <table:table-cell office:value-type="float" office:value="48806.48"/>
          <table:table-cell office:value-type="float" office:value="40.135388630617406"/>
          <table:table-cell table:number-columns-repeated="16371"/>
        </table:table-row>
        <table:table-row>
          <table:table-cell table:number-columns-repeated="11"/>
          <table:table-cell office:value-type="float" office:value="6403.65"/>
          <table:table-cell office:value-type="float" office:value="31.653209363020963"/>
          <table:table-cell table:number-columns-repeated="16371"/>
        </table:table-row>
        <table:table-row>
          <table:table-cell table:number-columns-repeated="11"/>
          <table:table-cell office:value-type="float" office:value="69397.91"/>
          <table:table-cell office:value-type="float" office:value="40.135388630617406"/>
          <table:table-cell table:number-columns-repeated="16371"/>
        </table:table-row>
        <table:table-row>
          <table:table-cell table:number-columns-repeated="11"/>
          <table:table-cell office:value-type="float" office:value="221256"/>
          <table:table-cell office:value-type="float" office:value="1203.0340102764865"/>
          <table:table-cell table:number-columns-repeated="16371"/>
        </table:table-row>
        <table:table-row>
          <table:table-cell table:number-columns-repeated="11"/>
          <table:table-cell office:value-type="float" office:value="57509.05"/>
          <table:table-cell office:value-type="float" office:value="139.1811434630128"/>
          <table:table-cell table:number-columns-repeated="16371"/>
        </table:table-row>
        <table:table-row>
          <table:table-cell table:number-columns-repeated="11"/>
          <table:table-cell office:value-type="float" office:value="1607.44"/>
          <table:table-cell office:value-type="float" office:value="327.75466927656799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8735.4"/>
          <table:table-cell office:value-type="float" office:value="39748.307642117288"/>
          <table:table-cell table:number-columns-repeated="16371"/>
        </table:table-row>
        <table:table-row>
          <table:table-cell table:number-columns-repeated="11"/>
          <table:table-cell office:value-type="float" office:value="1458.54"/>
          <table:table-cell office:value-type="float" office:value="594.78835331539028"/>
          <table:table-cell table:number-columns-repeated="16371"/>
        </table:table-row>
        <table:table-row>
          <table:table-cell table:number-columns-repeated="11"/>
          <table:table-cell office:value-type="float" office:value="357.03"/>
          <table:table-cell office:value-type="float" office:value="291.19158306826523"/>
          <table:table-cell table:number-columns-repeated="16371"/>
        </table:table-row>
        <table:table-row>
          <table:table-cell table:number-columns-repeated="11"/>
          <table:table-cell office:value-type="float" office:value="1378.91"/>
          <table:table-cell office:value-type="float" office:value="1124.6309436424435"/>
          <table:table-cell table:number-columns-repeated="16371"/>
        </table:table-row>
        <table:table-row>
          <table:table-cell table:number-columns-repeated="11"/>
          <table:table-cell office:value-type="float" office:value="911.22"/>
          <table:table-cell office:value-type="float" office:value="123.86428513171846"/>
          <table:table-cell table:number-columns-repeated="16371"/>
        </table:table-row>
        <table:table-row>
          <table:table-cell table:number-columns-repeated="11"/>
          <table:table-cell office:value-type="float" office:value="1385.07"/>
          <table:table-cell office:value-type="float" office:value="1129.6550036701738"/>
          <table:table-cell table:number-columns-repeated="16371"/>
        </table:table-row>
        <table:table-row>
          <table:table-cell table:number-columns-repeated="11"/>
          <table:table-cell office:value-type="float" office:value="586.32000000000005"/>
          <table:table-cell office:value-type="float" office:value="159.39972269798548"/>
          <table:table-cell table:number-columns-repeated="16371"/>
        </table:table-row>
        <table:table-row>
          <table:table-cell table:number-columns-repeated="11"/>
          <table:table-cell office:value-type="float" office:value="2364"/>
          <table:table-cell office:value-type="float" office:value="1928.0645950574994"/>
          <table:table-cell table:number-columns-repeated="16371"/>
        </table:table-row>
        <table:table-row>
          <table:table-cell table:number-columns-repeated="11"/>
          <table:table-cell office:value-type="float" office:value="674.85"/>
          <table:table-cell office:value-type="float" office:value="183.4679063697904"/>
          <table:table-cell table:number-columns-repeated="16371"/>
        </table:table-row>
        <table:table-row>
          <table:table-cell table:number-columns-repeated="11"/>
          <table:table-cell office:value-type="float" office:value="886.5"/>
          <table:table-cell office:value-type="float" office:value="361.51211157328112"/>
          <table:table-cell table:number-columns-repeated="16371"/>
        </table:table-row>
        <table:table-row>
          <table:table-cell table:number-columns-repeated="11"/>
          <table:table-cell office:value-type="float" office:value="611.5"/>
          <table:table-cell office:value-type="float" office:value="498.73582905146401"/>
          <table:table-cell table:number-columns-repeated="16371"/>
        </table:table-row>
        <table:table-row>
          <table:table-cell table:number-columns-repeated="11"/>
          <table:table-cell office:value-type="float" office:value="98.49"/>
          <table:table-cell office:value-type="float" office:value="80.327868852459019"/>
          <table:table-cell table:number-columns-repeated="16371"/>
        </table:table-row>
        <table:table-row>
          <table:table-cell table:number-columns-repeated="11"/>
          <table:table-cell office:value-type="float" office:value="78.459999999999994"/>
          <table:table-cell office:value-type="float" office:value="266.61773101704591"/>
          <table:table-cell table:number-columns-repeated="16371"/>
        </table:table-row>
        <table:table-row>
          <table:table-cell table:number-columns-repeated="11"/>
          <table:table-cell office:value-type="float" office:value="1629.92"/>
          <table:table-cell office:value-type="float" office:value="169.9942908408776"/>
          <table:table-cell table:number-columns-repeated="16371"/>
        </table:table-row>
        <table:table-row>
          <table:table-cell table:number-columns-repeated="11"/>
          <table:table-cell office:value-type="float" office:value="1046.67"/>
          <table:table-cell office:value-type="float" office:value="284.55264660305033"/>
          <table:table-cell table:number-columns-repeated="16371"/>
        </table:table-row>
        <table:table-row>
          <table:table-cell table:number-columns-repeated="11"/>
          <table:table-cell office:value-type="float" office:value="3008.65"/>
          <table:table-cell office:value-type="float" office:value="2453.8373705244271"/>
          <table:table-cell table:number-columns-repeated="16371"/>
        </table:table-row>
        <table:table-row>
          <table:table-cell table:number-columns-repeated="11"/>
          <table:table-cell office:value-type="float" office:value="779.08"/>
          <table:table-cell office:value-type="float" office:value="635.41309844221519"/>
          <table:table-cell table:number-columns-repeated="16371"/>
        </table:table-row>
        <table:table-row>
          <table:table-cell table:number-columns-repeated="11"/>
          <table:table-cell office:value-type="float" office:value="578.27"/>
          <table:table-cell office:value-type="float" office:value="471.63363510317265"/>
          <table:table-cell table:number-columns-repeated="16371"/>
        </table:table-row>
        <table:table-row>
          <table:table-cell table:number-columns-repeated="11"/>
          <table:table-cell office:value-type="float" office:value="20.239999999999998"/>
          <table:table-cell office:value-type="float" office:value="16.507625805399233"/>
          <table:table-cell table:number-columns-repeated="16371"/>
        </table:table-row>
        <table:table-row>
          <table:table-cell table:number-columns-repeated="11"/>
          <table:table-cell office:value-type="float" office:value="1293.9000000000001"/>
          <table:table-cell office:value-type="float" office:value="70.353152271429749"/>
          <table:table-cell table:number-columns-repeated="16371"/>
        </table:table-row>
        <table:table-row>
          <table:table-cell table:number-columns-repeated="11"/>
          <table:table-cell office:value-type="float" office:value="15027.72"/>
          <table:table-cell office:value-type="float" office:value="12256.520675311964"/>
          <table:table-cell table:number-columns-repeated="16371"/>
        </table:table-row>
        <table:table-row>
          <table:table-cell table:number-columns-repeated="11"/>
          <table:table-cell office:value-type="float" office:value="1828.56"/>
          <table:table-cell office:value-type="float" office:value="497.12095261397928"/>
          <table:table-cell table:number-columns-repeated="16371"/>
        </table:table-row>
        <table:table-row>
          <table:table-cell table:number-columns-repeated="11"/>
          <table:table-cell office:value-type="float" office:value="707.38"/>
          <table:table-cell office:value-type="float" office:value="576.93499714542043"/>
          <table:table-cell table:number-columns-repeated="16371"/>
        </table:table-row>
        <table:table-row>
          <table:table-cell table:number-columns-repeated="11"/>
          <table:table-cell office:value-type="float" office:value="3317.49"/>
          <table:table-cell office:value-type="float" office:value="901.90849033520919"/>
          <table:table-cell table:number-columns-repeated="16371"/>
        </table:table-row>
        <table:table-row>
          <table:table-cell table:number-columns-repeated="11"/>
          <table:table-cell office:value-type="float" office:value="2557.54"/>
          <table:table-cell office:value-type="float" office:value="1042.957344425414"/>
          <table:table-cell table:number-columns-repeated="16371"/>
        </table:table-row>
        <table:table-row>
          <table:table-cell table:number-columns-repeated="11"/>
          <table:table-cell office:value-type="float" office:value="6699.2"/>
          <table:table-cell office:value-type="float" office:value="1365.9570997471658"/>
          <table:table-cell table:number-columns-repeated="16371"/>
        </table:table-row>
        <table:table-row>
          <table:table-cell table:number-columns-repeated="11"/>
          <table:table-cell office:value-type="float" office:value="12273.96"/>
          <table:table-cell office:value-type="float" office:value="5005.285050159041"/>
          <table:table-cell table:number-columns-repeated="16371"/>
        </table:table-row>
        <table:table-row>
          <table:table-cell table:number-columns-repeated="11"/>
          <table:table-cell office:value-type="float" office:value="2822.13"/>
          <table:table-cell office:value-type="float" office:value="2301.712747736726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5923.59"/>
          <table:table-cell office:value-type="float" office:value="27.06141424027404"/>
          <table:table-cell table:number-columns-repeated="16371"/>
        </table:table-row>
        <table:table-row>
          <table:table-cell table:number-columns-repeated="11"/>
          <table:table-cell office:value-type="float" office:value="2825.32"/>
          <table:table-cell office:value-type="float" office:value="13.88141260908572"/>
          <table:table-cell table:number-columns-repeated="16371"/>
        </table:table-row>
        <table:table-row>
          <table:table-cell table:number-columns-repeated="11"/>
          <table:table-cell office:value-type="float" office:value="43203.16"/>
          <table:table-cell office:value-type="float" office:value="16.328195090123156"/>
          <table:table-cell table:number-columns-repeated="16371"/>
        </table:table-row>
        <table:table-row>
          <table:table-cell table:number-columns-repeated="11"/>
          <table:table-cell office:value-type="float" office:value="8736.75"/>
          <table:table-cell office:value-type="float" office:value="158.34760623113939"/>
          <table:table-cell table:number-columns-repeated="16371"/>
        </table:table-row>
        <table:table-row>
          <table:table-cell table:number-columns-repeated="11"/>
          <table:table-cell office:value-type="float" office:value="1119.54"/>
          <table:table-cell office:value-type="float" office:value="152.18171437892505"/>
          <table:table-cell table:number-columns-repeated="16371"/>
        </table:table-row>
        <table:table-row>
          <table:table-cell table:number-columns-repeated="11"/>
          <table:table-cell office:value-type="float" office:value="45286.43"/>
          <table:table-cell office:value-type="float" office:value="64.064921295163529"/>
          <table:table-cell table:number-columns-repeated="16371"/>
        </table:table-row>
        <table:table-row>
          <table:table-cell table:number-columns-repeated="11"/>
          <table:table-cell office:value-type="float" office:value="36788.639999999999"/>
          <table:table-cell office:value-type="float" office:value="46.994535519125684"/>
          <table:table-cell table:number-columns-repeated="16371"/>
        </table:table-row>
        <table:table-row>
          <table:table-cell table:number-columns-repeated="11"/>
          <table:table-cell office:value-type="float" office:value="2584.17"/>
          <table:table-cell office:value-type="float" office:value="41.326156104722294"/>
          <table:table-cell table:number-columns-repeated="16371"/>
        </table:table-row>
        <table:table-row>
          <table:table-cell table:number-columns-repeated="11"/>
          <table:table-cell office:value-type="float" office:value="2438"/>
          <table:table-cell office:value-type="float" office:value="39.768371258461791"/>
          <table:table-cell table:number-columns-repeated="16371"/>
        </table:table-row>
        <table:table-row>
          <table:table-cell table:number-columns-repeated="11"/>
          <table:table-cell office:value-type="float" office:value="44.24"/>
          <table:table-cell office:value-type="float" office:value="2.5772775466927658"/>
          <table:table-cell table:number-columns-repeated="16371"/>
        </table:table-row>
        <table:table-row>
          <table:table-cell table:number-columns-repeated="11"/>
          <table:table-cell office:value-type="float" office:value="45"/>
          <table:table-cell office:value-type="float" office:value="36.701737215561536"/>
          <table:table-cell table:number-columns-repeated="16371"/>
        </table:table-row>
        <table:table-row>
          <table:table-cell table:number-columns-repeated="11"/>
          <table:table-cell office:value-type="float" office:value="5952.72"/>
          <table:table-cell office:value-type="float" office:value="47.598075197781583"/>
          <table:table-cell table:number-columns-repeated="16371"/>
        </table:table-row>
        <table:table-row>
          <table:table-cell table:number-columns-repeated="11"/>
          <table:table-cell office:value-type="float" office:value="64.7"/>
          <table:table-cell office:value-type="float" office:value="26.38447108718701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828.24"/>
          <table:table-cell office:value-type="float" office:value="16.08351684201941"/>
          <table:table-cell table:number-columns-repeated="16371"/>
        </table:table-row>
        <table:table-row>
          <table:table-cell table:number-columns-repeated="11"/>
          <table:table-cell office:value-type="float" office:value="97.77"/>
          <table:table-cell office:value-type="float" office:value="26.580213685670014"/>
          <table:table-cell table:number-columns-repeated="16371"/>
        </table:table-row>
        <table:table-row>
          <table:table-cell table:number-columns-repeated="11"/>
          <table:table-cell office:value-type="float" office:value="2028.26"/>
          <table:table-cell office:value-type="float" office:value="63.624500448576796"/>
          <table:table-cell table:number-columns-repeated="16371"/>
        </table:table-row>
        <table:table-row>
          <table:table-cell table:number-columns-repeated="11"/>
          <table:table-cell office:value-type="float" office:value="2587.1999999999998"/>
          <table:table-cell office:value-type="float" office:value="211.01052116466849"/>
          <table:table-cell table:number-columns-repeated="16371"/>
        </table:table-row>
        <table:table-row>
          <table:table-cell table:number-columns-repeated="11"/>
          <table:table-cell office:value-type="float" office:value="43.62"/>
          <table:table-cell office:value-type="float" office:value="35.576217274284318"/>
          <table:table-cell table:number-columns-repeated="16371"/>
        </table:table-row>
        <table:table-row>
          <table:table-cell table:number-columns-repeated="11"/>
          <table:table-cell office:value-type="float" office:value="410.36"/>
          <table:table-cell office:value-type="float" office:value="334.68721963950742"/>
          <table:table-cell table:number-columns-repeated="16371"/>
        </table:table-row>
        <table:table-row>
          <table:table-cell table:number-columns-repeated="11"/>
          <table:table-cell office:value-type="float" office:value="54586.76"/>
          <table:table-cell office:value-type="float" office:value="21.335943234646439"/>
          <table:table-cell table:number-columns-repeated="16371"/>
        </table:table-row>
        <table:table-row>
          <table:table-cell table:number-columns-repeated="11"/>
          <table:table-cell office:value-type="float" office:value="1951.08"/>
          <table:table-cell office:value-type="float" office:value="3.7762009624011093"/>
          <table:table-cell table:number-columns-repeated="16371"/>
        </table:table-row>
        <table:table-row>
          <table:table-cell table:number-columns-repeated="11"/>
          <table:table-cell office:value-type="float" office:value="988.97"/>
          <table:table-cell office:value-type="float" office:value="4.4286762906777586"/>
          <table:table-cell table:number-columns-repeated="16371"/>
        </table:table-row>
        <table:table-row>
          <table:table-cell table:number-columns-repeated="11"/>
          <table:table-cell office:value-type="float" office:value="257.14999999999998"/>
          <table:table-cell office:value-type="float" office:value="4.9995922029198274"/>
          <table:table-cell table:number-columns-repeated="16371"/>
        </table:table-row>
        <table:table-row>
          <table:table-cell table:number-columns-repeated="11"/>
          <table:table-cell office:value-type="float" office:value="720.85"/>
          <table:table-cell office:value-type="float" office:value="9.0449392382350542"/>
          <table:table-cell table:number-columns-repeated="16371"/>
        </table:table-row>
        <table:table-row>
          <table:table-cell table:number-columns-repeated="11"/>
          <table:table-cell office:value-type="float" office:value="667.56"/>
          <table:table-cell office:value-type="float" office:value="90.743006280075036"/>
          <table:table-cell table:number-columns-repeated="16371"/>
        </table:table-row>
        <table:table-row>
          <table:table-cell table:number-columns-repeated="11"/>
          <table:table-cell office:value-type="float" office:value="2123.89"/>
          <table:table-cell office:value-type="float" office:value="1732.2322812168663"/>
          <table:table-cell table:number-columns-repeated="16371"/>
        </table:table-row>
        <table:table-row>
          <table:table-cell table:number-columns-repeated="11"/>
          <table:table-cell office:value-type="float" office:value="3799.98"/>
          <table:table-cell office:value-type="float" office:value="1033.0804991436262"/>
          <table:table-cell table:number-columns-repeated="16371"/>
        </table:table-row>
        <table:table-row>
          <table:table-cell table:number-columns-repeated="11"/>
          <table:table-cell office:value-type="float" office:value="16709.68"/>
          <table:table-cell office:value-type="float" office:value="1703.5396786559008"/>
          <table:table-cell table:number-columns-repeated="16371"/>
        </table:table-row>
        <table:table-row>
          <table:table-cell table:number-columns-repeated="11"/>
          <table:table-cell office:value-type="float" office:value="6147.68"/>
          <table:table-cell office:value-type="float" office:value="626.75148845934268"/>
          <table:table-cell table:number-columns-repeated="16371"/>
        </table:table-row>
        <table:table-row>
          <table:table-cell table:number-columns-repeated="11"/>
          <table:table-cell office:value-type="float" office:value="28410.32"/>
          <table:table-cell office:value-type="float" office:value="5792.8227713889573"/>
          <table:table-cell table:number-columns-repeated="16371"/>
        </table:table-row>
        <table:table-row>
          <table:table-cell table:number-columns-repeated="11"/>
          <table:table-cell office:value-type="float" office:value="7053.66"/>
          <table:table-cell office:value-type="float" office:value="958.82065084413989"/>
          <table:table-cell table:number-columns-repeated="16371"/>
        </table:table-row>
        <table:table-row>
          <table:table-cell table:number-columns-repeated="11"/>
          <table:table-cell office:value-type="float" office:value="285.98"/>
          <table:table-cell office:value-type="float" office:value="10.904493923823505"/>
          <table:table-cell table:number-columns-repeated="16371"/>
        </table:table-row>
        <table:table-row>
          <table:table-cell table:number-columns-repeated="11"/>
          <table:table-cell office:value-type="float" office:value="578.58000000000004"/>
          <table:table-cell office:value-type="float" office:value="6.1006443193866735"/>
          <table:table-cell table:number-columns-repeated="16371"/>
        </table:table-row>
        <table:table-row>
          <table:table-cell table:number-columns-repeated="11"/>
          <table:table-cell office:value-type="float" office:value="1040.78"/>
          <table:table-cell office:value-type="float" office:value="32.64823423864285"/>
          <table:table-cell table:number-columns-repeated="16371"/>
        </table:table-row>
        <table:table-row>
          <table:table-cell table:number-columns-repeated="11"/>
          <table:table-cell office:value-type="float" office:value="3171.6"/>
          <table:table-cell office:value-type="float" office:value="64.668460973819435"/>
          <table:table-cell table:number-columns-repeated="16371"/>
        </table:table-row>
        <table:table-row table:number-rows-repeated="3">
          <table:table-cell table:number-columns-repeated="16384"/>
        </table:table-row>
        <table:table-row>
          <table:table-cell table:number-columns-repeated="11"/>
          <table:table-cell office:value-type="float" office:value="12107.38"/>
          <table:table-cell office:value-type="float" office:value="1.7453715031400376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46821.14"/>
          <table:table-cell office:value-type="float" office:value="13.79169725144768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610906.16"/>
          <table:table-cell office:value-type="float" office:value="37.73754179920072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11"/>
          <table:table-cell office:value-type="float" office:value="12066.7"/>
          <table:table-cell office:value-type="float" office:value="73.444254139140369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33975.35"/>
          <table:table-cell office:value-type="float" office:value="12.23391240518718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1979732.52"/>
          <table:table-cell office:value-type="float" office:value="1614658.2823586983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3879.45"/>
          <table:table-cell office:value-type="float" office:value="210.93711769023733"/>
          <table:table-cell table:number-columns-repeated="16371"/>
        </table:table-row>
        <table:table-row>
          <table:table-cell table:number-columns-repeated="11"/>
          <table:table-cell office:value-type="float" office:value="3058.2"/>
          <table:table-cell office:value-type="float" office:value="83.141668705652066"/>
          <table:table-cell table:number-columns-repeated="16371"/>
        </table:table-row>
        <table:table-row>
          <table:table-cell table:number-columns-repeated="11"/>
          <table:table-cell office:value-type="float" office:value="3609.3"/>
          <table:table-cell office:value-type="float" office:value="196.24826686240928"/>
          <table:table-cell table:number-columns-repeated="16371"/>
        </table:table-row>
        <table:table-row table:number-rows-repeated="2">
          <table:table-cell table:number-columns-repeated="16384"/>
        </table:table-row>
        <table:table-row>
          <table:table-cell table:number-columns-repeated="11"/>
          <table:table-cell office:value-type="float" office:value="74556.69"/>
          <table:table-cell office:value-type="float" office:value="4677.5385368240768"/>
          <table:table-cell table:number-columns-repeated="16371"/>
        </table:table-row>
        <table:table-row table:number-rows-repeated="1047559">
          <table:table-cell table:number-columns-repeated="16371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Planilha_Orçamentária_Licitante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Planilha_Orçamentária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Cronograma_Financeiro_Licitante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Cronograma_Financeiro_Licitante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Planilha_Orçamentária_Licitante.$A$1"/>
        <table:named-expression table:name="\a" table:expression="of:=[.#REF!]" table:base-cell-address="Planilha_Orçamentária_Licitante.$A$1"/>
        <table:named-range table:name="____1__123Graph_ACHART_1" table:cell-range-address="'file:///C:/Users/1239511/AppData/Local/Temp/PLA/Works/MATRIZ/EAP/Curva%25201%2520folha.xls'#A.$F$59:A.$AG$59" table:base-cell-address="Planilha_Orçamentária_Licitante.$A$1"/>
        <table:named-range table:name="____2__123Graph_BCHART_1" table:cell-range-address="'file:///C:/Users/1239511/AppData/Local/Temp/PLA/Works/MATRIZ/EAP/Curva%25201%2520folha.xls'#A.$F$63:A.$AG$63" table:base-cell-address="Planilha_Orçamentária_Licitante.$A$1"/>
        <table:named-range table:name="____3__123Graph_XCHART_1" table:cell-range-address="'file:///C:/Users/1239511/AppData/Local/Temp/PLA/Works/MATRIZ/EAP/Curva%25201%2520folha.xls'#A.$F$11:A.$AG$11" table:base-cell-address="Planilha_Orçamentária_Licitante.$A$1"/>
        <table:named-expression table:name="___1__123Graph_ACHART_1" table:expression="of:=[.#REF!]" table:base-cell-address="Planilha_Orçamentária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Planilha_Orçamentária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Planilha_Orçamentária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Planilha_Orçamentária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__2__123Graph_BCHART_1" table:expression="of:=[.#REF!]" table:base-cell-address="Planilha_Orçamentária_Licitante.$A$1"/>
        <table:named-expression table:name="___2Excel_BuiltIn_Print_Titles_16_1" table:expression="of:=([.#REF!]~[.#REF!])" table:base-cell-address="Planilha_Orçamentária_Licitante.$A$1"/>
        <table:named-expression table:name="___3__123Graph_XCHART_1" table:expression="of:=[.#REF!]" table:base-cell-address="Planilha_Orçamentária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__xlnm.Print_Area_2" table:expression="of:=[.#REF!]" table:base-cell-address="Planilha_Orçamentária_Licitante.$A$1"/>
        <table:named-expression table:name="___xlnm.Print_Area_4" table:expression="of:=NA()" table:base-cell-address="Planilha_Orçamentária_Licitante.$A$1"/>
        <table:named-expression table:name="__1__123Graph_ACHART_1" table:expression="of:=[.#REF!]" table:base-cell-address="Planilha_Orçamentária_Licitante.$A$1"/>
        <table:named-expression table:name="__123Graph_A" table:expression="of:=[.#REF!]" table:base-cell-address="Planilha_Orçamentária_Licitante.$A$1"/>
        <table:named-expression table:name="__123Graph_ACHART_1" table:expression="of:=[.#REF!]" table:base-cell-address="Planilha_Orçamentária_Licitante.$A$1"/>
        <table:named-expression table:name="__123Graph_B" table:expression="of:=[.#REF!]" table:base-cell-address="Planilha_Orçamentária_Licitante.$A$1"/>
        <table:named-expression table:name="__123Graph_BCHART_1" table:expression="of:=[.#REF!]" table:base-cell-address="Planilha_Orçamentária_Licitante.$A$1"/>
        <table:named-expression table:name="__123Graph_X" table:expression="of:=[.#REF!]" table:base-cell-address="Planilha_Orçamentária_Licitante.$A$1"/>
        <table:named-expression table:name="__123Graph_XCHART_1" table:expression="of:=[.#REF!]" table:base-cell-address="Planilha_Orçamentária_Licitante.$A$1"/>
        <table:named-expression table:name="__1Excel_BuiltIn_Print_Area_7_1" table:expression="of:=[.#REF!]" table:base-cell-address="Planilha_Orçamentária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_1Excel_BuiltIn_Print_Titles_16_1" table:expression="of:=([.#REF!]~[.#REF!])" table:base-cell-address="Planilha_Orçamentária_Licitante.$A$1"/>
        <table:named-expression table:name="__2__123Graph_BCHART_1" table:expression="of:=[.#REF!]" table:base-cell-address="Planilha_Orçamentária_Licitante.$A$1"/>
        <table:named-expression table:name="__2Excel_BuiltIn_Print_Area_8_1" table:expression="of:=[.#REF!]" table:base-cell-address="Planilha_Orçamentária_Licitante.$A$1"/>
        <table:named-expression table:name="__2Excel_BuiltIn_Print_Titles_16_1" table:expression="of:=([.#REF!]~[.#REF!])" table:base-cell-address="Planilha_Orçamentária_Licitante.$A$1"/>
        <table:named-expression table:name="__2Excel_BuiltIn_Print_Titles_17_1" table:expression="of:=([.#REF!]~[.#REF!])" table:base-cell-address="Planilha_Orçamentária_Licitante.$A$1"/>
        <table:named-expression table:name="__3__123Graph_XCHART_1" table:expression="of:=[.#REF!]" table:base-cell-address="Planilha_Orçamentária_Licitante.$A$1"/>
        <table:named-expression table:name="__3Excel_BuiltIn_Print_Titles_1_1" table:expression="of:=[.#REF!]" table:base-cell-address="Planilha_Orçamentária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_3Excel_BuiltIn_Print_Titles_18_1" table:expression="of:=([.#REF!]~[.#REF!])" table:base-cell-address="Planilha_Orçamentária_Licitante.$A$1"/>
        <table:named-expression table:name="__4Excel_BuiltIn_Print_Titles_17_1" table:expression="of:=([.#REF!]~[.#REF!])" table:base-cell-address="Planilha_Orçamentária_Licitante.$A$1"/>
        <table:named-expression table:name="__4Excel_BuiltIn_Print_Titles_19_1" table:expression="of:=([.#REF!]~[.#REF!])" table:base-cell-address="Planilha_Orçamentária_Licitante.$A$1"/>
        <table:named-expression table:name="__5Excel_BuiltIn_Print_Titles_18_1" table:expression="of:=([.#REF!]~[.#REF!])" table:base-cell-address="Planilha_Orçamentária_Licitante.$A$1"/>
        <table:named-expression table:name="__5Excel_BuiltIn_Print_Titles_21_1_1_1" table:expression="of:=([.#REF!]~[.#REF!])" table:base-cell-address="Planilha_Orçamentária_Licitante.$A$1"/>
        <table:named-expression table:name="__6Excel_BuiltIn_Print_Titles_19_1" table:expression="of:=([.#REF!]~[.#REF!])" table:base-cell-address="Planilha_Orçamentária_Licitante.$A$1"/>
        <table:named-expression table:name="__7Excel_BuiltIn_Print_Titles_21_1_1_1" table:expression="of:=([.#REF!]~[.#REF!])" table:base-cell-address="Planilha_Orçamentária_Licitante.$A$1"/>
        <table:named-expression table:name="__xlfn_AGGREGATE" table:expression="of:=NA()" table:base-cell-address="Planilha_Orçamentária_Licitante.$A$1"/>
        <table:named-expression table:name="__xlfn_IFERROR" table:expression="of:=#N/A" table:base-cell-address="Planilha_Orçamentária_Licitante.$A$1"/>
        <table:named-expression table:name="__xlnm.Print_Area" table:expression="of:={#NAME?}" table:base-cell-address="Planilha_Orçamentária_Licitante.$A$1"/>
        <table:named-expression table:name="__xlnm.Print_Area_1" table:expression="of:={#NAME?}" table:base-cell-address="Planilha_Orçamentária_Licitante.$A$1"/>
        <table:named-expression table:name="__xlnm.Print_Area_10_1" table:expression="of:=[.#REF!]" table:base-cell-address="Planilha_Orçamentária_Licitante.$A$1"/>
        <table:named-expression table:name="__xlnm.Print_Area_2" table:expression="of:=[.#REF!]" table:base-cell-address="Planilha_Orçamentária_Licitante.$A$1"/>
        <table:named-expression table:name="__xlnm.Print_Area_3" table:expression="of:={#NAME?}" table:base-cell-address="Planilha_Orçamentária_Licitante.$A$1"/>
        <table:named-expression table:name="__xlnm.Print_Area_3_1" table:expression="of:=[.#REF!]" table:base-cell-address="Planilha_Orçamentária_Licitante.$A$1"/>
        <table:named-expression table:name="__xlnm.Print_Area_4" table:expression="of:=NA()" table:base-cell-address="Planilha_Orçamentária_Licitante.$A$1"/>
        <table:named-expression table:name="__xlnm.Print_Area_4_1" table:expression="of:=#N/A" table:base-cell-address="Planilha_Orçamentária_Licitante.$A$1"/>
        <table:named-expression table:name="__xlnm.Print_Area_5" table:expression="of:={#NAME?}" table:base-cell-address="Planilha_Orçamentária_Licitante.$A$1"/>
        <table:named-expression table:name="__xlnm.Print_Area_6" table:expression="of:={#NAME?}" table:base-cell-address="Planilha_Orçamentária_Licitante.$A$1"/>
        <table:named-expression table:name="__xlnm.Print_Area_7" table:expression="of:={#NAME?}" table:base-cell-address="Planilha_Orçamentária_Licitante.$A$1"/>
        <table:named-expression table:name="__xlnm.Print_Area_7_1" table:expression="of:=[.#REF!]" table:base-cell-address="Planilha_Orçamentária_Licitante.$A$1"/>
        <table:named-expression table:name="__xlnm.Print_Area_8" table:expression="of:=[.#REF!]" table:base-cell-address="Planilha_Orçamentária_Licitante.$A$1"/>
        <table:named-expression table:name="__xlnm.Print_Area_9" table:expression="of:=[.#REF!]" table:base-cell-address="Planilha_Orçamentária_Licitante.$A$1"/>
        <table:named-expression table:name="__xlnm.Print_Titles" table:expression="of:={#NAME?}" table:base-cell-address="Planilha_Orçamentária_Licitante.$A$1"/>
        <table:named-expression table:name="__xlnm.Print_Titles_1" table:expression="of:={#NAME?}" table:base-cell-address="Planilha_Orçamentária_Licitante.$A$1"/>
        <table:named-expression table:name="__xlnm.Print_Titles_10" table:expression="of:={#NAME?}" table:base-cell-address="Planilha_Orçamentária_Licitante.$A$1"/>
        <table:named-expression table:name="__xlnm.Print_Titles_10_1" table:expression="of:=[.#REF!]" table:base-cell-address="Planilha_Orçamentária_Licitante.$A$1"/>
        <table:named-expression table:name="__xlnm.Print_Titles_11" table:expression="of:=([.#REF!]~[.#REF!])" table:base-cell-address="Planilha_Orçamentária_Licitante.$A$1"/>
        <table:named-expression table:name="__xlnm.Print_Titles_2" table:expression="of:={#NAME?}" table:base-cell-address="Planilha_Orçamentária_Licitante.$A$1"/>
        <table:named-expression table:name="__xlnm.Print_Titles_3" table:expression="of:={#NAME?}" table:base-cell-address="Planilha_Orçamentária_Licitante.$A$1"/>
        <table:named-expression table:name="__xlnm.Print_Titles_4" table:expression="of:={#NAME?}" table:base-cell-address="Planilha_Orçamentária_Licitante.$A$1"/>
        <table:named-expression table:name="__xlnm.Print_Titles_5" table:expression="of:={#NAME?}" table:base-cell-address="Planilha_Orçamentária_Licitante.$A$1"/>
        <table:named-expression table:name="__xlnm.Print_Titles_6" table:expression="of:={#NAME?}" table:base-cell-address="Planilha_Orçamentária_Licitante.$A$1"/>
        <table:named-expression table:name="__xlnm.Print_Titles_7" table:expression="of:={#NAME?}" table:base-cell-address="Planilha_Orçamentária_Licitante.$A$1"/>
        <table:named-expression table:name="__xlnm.Print_Titles_8" table:expression="of:={#NAME?}" table:base-cell-address="Planilha_Orçamentária_Licitante.$A$1"/>
        <table:named-expression table:name="__xlnm.Print_Titles_9" table:expression="of:={#NAME?}" table:base-cell-address="Planilha_Orçamentária_Licitante.$A$1"/>
        <table:named-expression table:name="__xlnm_Database" table:expression="of:=NA()" table:base-cell-address="Planilha_Orçamentária_Licitante.$A$1"/>
        <table:named-expression table:name="_1___123Graph_ACHART_1" table:expression="of:=[.#REF!]" table:base-cell-address="Planilha_Orçamentária_Licitante.$A$1"/>
        <table:named-expression table:name="_1__123Graph_ACHART_1" table:expression="of:=[.#REF!]" table:base-cell-address="Planilha_Orçamentária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Planilha_Orçamentária_Licitante.$A$1"/>
        <table:named-expression table:name="_10Excel_BuiltIn_Print_Titles_5_1" table:expression="of:=([.#REF!]~[.#REF!])" table:base-cell-address="Planilha_Orçamentária_Licitante.$A$1"/>
        <table:named-expression table:name="_11Excel_BuiltIn_Print_Titles_18_1" table:expression="of:=([.#REF!]~[.#REF!])" table:base-cell-address="Planilha_Orçamentária_Licitante.$A$1"/>
        <table:named-expression table:name="_11Excel_BuiltIn_Print_Titles_7_1" table:expression="of:=([.#REF!]~[.#REF!])" table:base-cell-address="Planilha_Orçamentária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12Excel_BuiltIn_Print_Titles_19_1" table:expression="of:=([.#REF!]~[.#REF!])" table:base-cell-address="Planilha_Orçamentária_Licitante.$A$1"/>
        <table:named-expression table:name="_12Excel_BuiltIn_Print_Titles_9_1" table:expression="of:=([.#REF!]~[.#REF!])" table:base-cell-address="Planilha_Orçamentária_Licitante.$A$1"/>
        <table:named-expression table:name="_12Print_Area_MI_4_1" table:expression="of:=[.#REF!]" table:base-cell-address="Planilha_Orçamentária_Licitante.$A$1"/>
        <table:named-expression table:name="_13Excel_BuiltIn_Print_Titles_21_1_1_1" table:expression="of:=([.#REF!]~[.#REF!])" table:base-cell-address="Planilha_Orçamentária_Licitante.$A$1"/>
        <table:named-expression table:name="_14Excel_BuiltIn_Print_Area_12_1" table:expression="of:=&quot;$#REF!.$A$1:$C$24&quot;" table:base-cell-address="Planilha_Orçamentária_Licitante.$A$1"/>
        <table:named-expression table:name="_14Excel_BuiltIn_Print_Titles_21_1_1_1" table:expression="of:=([.#REF!]~[.#REF!])" table:base-cell-address="Planilha_Orçamentária_Licitante.$A$1"/>
        <table:named-expression table:name="_15Excel_BuiltIn_Print_Area_5_1" table:expression="of:=&quot;$#REF!.$A$1:$I$70&quot;" table:base-cell-address="Planilha_Orçamentária_Licitante.$A$1"/>
        <table:named-expression table:name="_15Excel_BuiltIn_Print_Titles_17_1" table:expression="of:=([.#REF!]~[.#REF!])" table:base-cell-address="Planilha_Orçamentária_Licitante.$A$1"/>
        <table:named-expression table:name="_16Excel_BuiltIn_Print_Area_8_1" table:expression="of:=&quot;$#REF!.$A$1:$I$17&quot;" table:base-cell-address="Planilha_Orçamentária_Licitante.$A$1"/>
        <table:named-expression table:name="_16Excel_BuiltIn_Print_Titles_18_1" table:expression="of:=([.#REF!]~[.#REF!])" table:base-cell-address="Planilha_Orçamentária_Licitante.$A$1"/>
        <table:named-expression table:name="_17Excel_BuiltIn_Print_Titles_11_1" table:expression="of:=&quot;$'Cubação aterros'.$#REF!$#REF!:$#REF!$#REF!&quot;" table:base-cell-address="Planilha_Orçamentária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17Excel_BuiltIn_Print_Titles_19_1" table:expression="of:=([.#REF!]~[.#REF!])" table:base-cell-address="Planilha_Orçamentária_Licitante.$A$1"/>
        <table:named-expression table:name="_18Excel_BuiltIn_Print_Area_1_1" table:expression="of:=[.#REF!]" table:base-cell-address="Planilha_Orçamentária_Licitante.$A$1"/>
        <table:named-expression table:name="_18Excel_BuiltIn_Print_Titles_21_1_1_1" table:expression="of:=([.#REF!]~[.#REF!])" table:base-cell-address="Planilha_Orçamentária_Licitante.$A$1"/>
        <table:named-expression table:name="_1Excel_BuiltIn_Print_Area_1_1" table:expression="of:=[.#REF!]" table:base-cell-address="Planilha_Orçamentária_Licitante.$A$1"/>
        <table:named-expression table:name="_1Excel_BuiltIn_Print_Area_12_1" table:expression="of:=&quot;$#REF!.$A$1:$C$24&quot;" table:base-cell-address="Planilha_Orçamentária_Licitante.$A$1"/>
        <table:named-expression table:name="_1Excel_BuiltIn_Print_Area_2_1" table:expression="of:=[.#REF!]" table:base-cell-address="Planilha_Orçamentária_Licitante.$A$1"/>
        <table:named-expression table:name="_1Excel_BuiltIn_Print_Area_2_1_1_1_1_1_1_1_1_1_1_1" table:expression="of:=[.#REF!]" table:base-cell-address="Planilha_Orçamentária_Licitante.$A$1"/>
        <table:named-expression table:name="_1Excel_BuiltIn_Print_Area_5_1" table:expression="of:=[.#REF!]" table:base-cell-address="Planilha_Orçamentária_Licitante.$A$1"/>
        <table:named-expression table:name="_1Excel_BuiltIn_Print_Area_7_1" table:expression="of:=[.#REF!]" table:base-cell-address="Planilha_Orçamentária_Licitante.$A$1"/>
        <table:named-expression table:name="_1Excel_BuiltIn_Print_Area_9_1" table:expression="of:=&quot;$#REF!.$A$1:$P$515&quot;" table:base-cell-address="Planilha_Orçamentária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2___123Graph_BCHART_1" table:expression="of:=[.#REF!]" table:base-cell-address="Planilha_Orçamentária_Licitante.$A$1"/>
        <table:named-expression table:name="_2__123Graph_BCHART_1" table:expression="of:=[.#REF!]" table:base-cell-address="Planilha_Orçamentária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224PEARQMDER03_nãoemitido_ALAluminio" table:expression="of:=[.#REF!]:$$_L12C7" table:base-cell-address="Planilha_Orçamentária_Licitante.$A$1"/>
        <table:named-expression table:name="_224PEARQMDER04_nãoemitido_ALAluminio" table:expression="of:=[.#REF!]:$$_L18C8" table:base-cell-address="Planilha_Orçamentária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23Excel_BuiltIn_Print_Titles_17_1" table:expression="of:=([.#REF!]~[.#REF!])" table:base-cell-address="Planilha_Orçamentária_Licitante.$A$1"/>
        <table:named-expression table:name="_24Excel_BuiltIn_Print_Titles_18_1" table:expression="of:=([.#REF!]~[.#REF!])" table:base-cell-address="Planilha_Orçamentária_Licitante.$A$1"/>
        <table:named-expression table:name="_25Excel_BuiltIn_Print_Titles_19_1" table:expression="of:=([.#REF!]~[.#REF!])" table:base-cell-address="Planilha_Orçamentária_Licitante.$A$1"/>
        <table:named-expression table:name="_26Excel_BuiltIn_Print_Titles_21_1_1_1" table:expression="of:=([.#REF!]~[.#REF!])" table:base-cell-address="Planilha_Orçamentária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Planilha_Orçamentária_Licitante.$A$1"/>
        <table:named-expression table:name="_27Print_Area_MI_4_1" table:expression="of:=[.#REF!]" table:base-cell-address="Planilha_Orçamentária_Licitante.$A$1"/>
        <table:named-expression table:name="_2Excel_BuiltIn_Print_Area_5_1" table:expression="of:=&quot;$#REF!.$A$1:$I$70&quot;" table:base-cell-address="Planilha_Orçamentária_Licitante.$A$1"/>
        <table:named-expression table:name="_2Excel_BuiltIn_Print_Area_7_1" table:expression="of:=[.#REF!]" table:base-cell-address="Planilha_Orçamentária_Licitante.$A$1"/>
        <table:named-expression table:name="_2Excel_BuiltIn_Print_Area_8_1" table:expression="of:=[.#REF!]" table:base-cell-address="Planilha_Orçamentária_Licitante.$A$1"/>
        <table:named-expression table:name="_2Excel_BuiltIn_Print_Titles_13_1" table:expression="of:=([.#REF!]~[.#REF!])" table:base-cell-address="Planilha_Orçamentária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3___123Graph_XCHART_1" table:expression="of:=[.#REF!]" table:base-cell-address="Planilha_Orçamentária_Licitante.$A$1"/>
        <table:named-expression table:name="_3__123Graph_XCHART_1" table:expression="of:=[.#REF!]" table:base-cell-address="Planilha_Orçamentária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3Excel_BuiltIn_Print_Area_7_1_1" table:expression="of:=[.#REF!]" table:base-cell-address="Planilha_Orçamentária_Licitante.$A$1"/>
        <table:named-expression table:name="_3Excel_BuiltIn_Print_Area_8_1" table:expression="of:=[.#REF!]" table:base-cell-address="Planilha_Orçamentária_Licitante.$A$1"/>
        <table:named-expression table:name="_3Excel_BuiltIn_Print_Titles_1_1" table:expression="of:=[.#REF!]" table:base-cell-address="Planilha_Orçamentária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3Excel_BuiltIn_Print_Titles_21_1" table:expression="of:=([.#REF!]~[.#REF!])" table:base-cell-address="Planilha_Orçamentária_Licitante.$A$1"/>
        <table:named-expression table:name="_4__123Graph_ACHART_1" table:expression="of:=[.#REF!]" table:base-cell-address="Planilha_Orçamentária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4Excel_BuiltIn_Print_Titles_1_1" table:expression="of:=[.#REF!]" table:base-cell-address="Planilha_Orçamentária_Licitante.$A$1"/>
        <table:named-expression table:name="_4Excel_BuiltIn_Print_Titles_1_1_1" table:expression="of:=[.#REF!]" table:base-cell-address="Planilha_Orçamentária_Licitante.$A$1"/>
        <table:named-expression table:name="_4Excel_BuiltIn_Print_Titles_11_1" table:expression="of:=&quot;$'Cubação aterros'.$#REF!$#REF!:$#REF!$#REF!&quot;" table:base-cell-address="Planilha_Orçamentária_Licitante.$A$1"/>
        <table:named-expression table:name="_4Excel_BuiltIn_Print_Titles_16_1" table:expression="of:=([.#REF!]~[.#REF!])" table:base-cell-address="Planilha_Orçamentária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4Excel_BuiltIn_Print_Titles_29_1" table:expression="of:=([.#REF!]~[.#REF!])" table:base-cell-address="Planilha_Orçamentária_Licitante.$A$1"/>
        <table:named-expression table:name="_5__123Graph_BCHART_1" table:expression="of:=[.#REF!]" table:base-cell-address="Planilha_Orçamentária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Planilha_Orçamentária_Licitante.$A$1"/>
        <table:named-expression table:name="_5Excel_BuiltIn_Print_Titles_17_1" table:expression="of:=([.#REF!]~[.#REF!])" table:base-cell-address="Planilha_Orçamentária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Planilha_Orçamentária_Licitante.$A$1"/>
        <table:named-expression table:name="_5Excel_BuiltIn_Print_Titles_3_1" table:expression="of:=([.#REF!]~[.#REF!])" table:base-cell-address="Planilha_Orçamentária_Licitante.$A$1"/>
        <table:named-expression table:name="_6__123Graph_XCHART_1" table:expression="of:=[.#REF!]" table:base-cell-address="Planilha_Orçamentária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6Excel_BuiltIn_Print_Titles_18_1" table:expression="of:=([.#REF!]~[.#REF!])" table:base-cell-address="Planilha_Orçamentária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_6Excel_BuiltIn_Print_Titles_30_1" table:expression="of:=([.#REF!]~[.#REF!])" table:base-cell-address="Planilha_Orçamentária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_7Excel_BuiltIn_Print_Titles_19_1" table:expression="of:=([.#REF!]~[.#REF!])" table:base-cell-address="Planilha_Orçamentária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Planilha_Orçamentária_Licitante.$A$1"/>
        <table:named-expression table:name="_7Excel_BuiltIn_Print_Titles_32_1" table:expression="of:=([.#REF!]~[.#REF!])" table:base-cell-address="Planilha_Orçamentária_Licitante.$A$1"/>
        <table:named-expression table:name="_8Excel_BuiltIn_Print_Titles_17_1" table:expression="of:=([.#REF!]~[.#REF!])" table:base-cell-address="Planilha_Orçamentária_Licitante.$A$1"/>
        <table:named-expression table:name="_8Excel_BuiltIn_Print_Titles_21_1_1_1" table:expression="of:=([.#REF!]~[.#REF!])" table:base-cell-address="Planilha_Orçamentária_Licitante.$A$1"/>
        <table:named-expression table:name="_8Excel_BuiltIn_Print_Titles_33_1" table:expression="of:=([.#REF!]~[.#REF!])" table:base-cell-address="Planilha_Orçamentária_Licitante.$A$1"/>
        <table:named-expression table:name="_9Excel_BuiltIn_Print_Titles_34_1" table:expression="of:=([.#REF!]~[.#REF!])" table:base-cell-address="Planilha_Orçamentária_Licitante.$A$1"/>
        <table:named-expression table:name="_a" table:expression="of:=&quot;NA()&quot;" table:base-cell-address="Planilha_Orçamentária_Licitante.$A$1"/>
        <table:named-expression table:name="_Order1" table:expression="of:=0" table:base-cell-address="Planilha_Orçamentária_Licitante.$A$1"/>
        <table:named-expression table:name="_Order2" table:expression="of:=0" table:base-cell-address="Planilha_Orçamentária_Licitante.$A$1"/>
        <table:named-expression table:name="_planilha" table:expression="of:=#N/A" table:base-cell-address="Planilha_Orçamentária_Licitante.$A$1"/>
        <table:named-expression table:name="_RK1" table:expression="of:=&quot;NA()&quot;" table:base-cell-address="Planilha_Orçamentária_Licitante.$A$1"/>
        <table:named-expression table:name="_TAG1" table:expression="of:=&quot;NA()&quot;" table:base-cell-address="Planilha_Orçamentária_Licitante.$A$1"/>
        <table:named-expression table:name="_TAG2" table:expression="of:=&quot;NA()&quot;" table:base-cell-address="Planilha_Orçamentária_Licitante.$A$1"/>
        <table:named-expression table:name="_TAG3" table:expression="of:=&quot;NA()&quot;" table:base-cell-address="Planilha_Orçamentária_Licitante.$A$1"/>
        <table:named-expression table:name="_TAG4" table:expression="of:=&quot;NA()&quot;" table:base-cell-address="Planilha_Orçamentária_Licitante.$A$1"/>
        <table:named-expression table:name="_tk1" table:expression="of:=&quot;NA()&quot;" table:base-cell-address="Planilha_Orçamentária_Licitante.$A$1"/>
        <table:named-expression table:name="_tk2" table:expression="of:=&quot;NA()&quot;" table:base-cell-address="Planilha_Orçamentária_Licitante.$A$1"/>
        <table:named-expression table:name="_tk3" table:expression="of:=&quot;NA()&quot;" table:base-cell-address="Planilha_Orçamentária_Licitante.$A$1"/>
        <table:named-expression table:name="_tk4" table:expression="of:=&quot;NA()&quot;" table:base-cell-address="Planilha_Orçamentária_Licitante.$A$1"/>
        <table:named-expression table:name="_tx1" table:expression="of:=&quot;NA()&quot;" table:base-cell-address="Planilha_Orçamentária_Licitante.$A$1"/>
        <table:named-expression table:name="_tx2" table:expression="of:=&quot;NA()&quot;" table:base-cell-address="Planilha_Orçamentária_Licitante.$A$1"/>
        <table:named-expression table:name="_tx3" table:expression="of:=&quot;NA()&quot;" table:base-cell-address="Planilha_Orçamentária_Licitante.$A$1"/>
        <table:named-expression table:name="_tx4" table:expression="of:=&quot;NA()&quot;" table:base-cell-address="Planilha_Orçamentária_Licitante.$A$1"/>
        <table:named-expression table:name="_xlfn_AGGREGATE" table:expression="of:=&quot;NA()&quot;" table:base-cell-address="Planilha_Orçamentária_Licitante.$A$1"/>
        <table:named-expression table:name="_xlnm_Database" table:expression="of:=&quot;NA()&quot;" table:base-cell-address="Planilha_Orçamentária_Licitante.$A$1"/>
        <table:named-expression table:name="A" table:expression="of:=&quot;['file://EBM/VOL/ARQUIVOS/DPL/OBRAS/0092/NB_92NEW.XLS'#$''.IV65536]&quot;" table:base-cell-address="Planilha_Orçamentária_Licitante.$A$1"/>
        <table:named-expression table:name="aaa" table:expression="of:=NA()" table:base-cell-address="Planilha_Orçamentária_Licitante.$A$1"/>
        <table:named-expression table:name="AAAA" table:expression="of:=&quot;NA()&quot;" table:base-cell-address="Planilha_Orçamentária_Licitante.$A$1"/>
        <table:named-expression table:name="aaaaaaaaaaaaaaa" table:expression="of:=&quot;NA()&quot;" table:base-cell-address="Planilha_Orçamentária_Licitante.$A$1"/>
        <table:named-expression table:name="AB" table:expression="of:=&quot;#ref!&quot;" table:base-cell-address="Planilha_Orçamentária_Licitante.$A$1"/>
        <table:named-expression table:name="abc" table:expression="of:=&quot;#ref!&quot;" table:base-cell-address="Planilha_Orçamentária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AC" table:expression="of:=&quot;#ref!&quot;" table:base-cell-address="Planilha_Orçamentária_Licitante.$A$1"/>
        <table:named-range table:name="adesivo" table:cell-range-address="'file:///A:/COMPOSICAO%20GALPAO%20DO%20ARQUIVO%20GERAL%2005-10-2007.xls'#INSUMOS.$B$24" table:base-cell-address="Planilha_Orçamentária_Licitante.$A$1"/>
        <table:named-range table:name="aditivo" table:cell-range-address="'file:///A:/COMPOSICAO%20GALPAO%20DO%20ARQUIVO%20GERAL%2005-10-2007.xls'#INSUMOS.$B$31" table:base-cell-address="Planilha_Orçamentária_Licitante.$A$1"/>
        <table:named-expression table:name="af" table:expression="of:=&quot;#ref!&quot;" table:base-cell-address="Planilha_Orçamentária_Licitante.$A$1"/>
        <table:named-expression table:name="ag" table:expression="of:=&quot;#ref!&quot;" table:base-cell-address="Planilha_Orçamentária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ah" table:expression="of:=&quot;#ref!&quot;" table:base-cell-address="Planilha_Orçamentária_Licitante.$A$1"/>
        <table:named-expression table:name="aj" table:expression="of:=&quot;#ref!&quot;" table:base-cell-address="Planilha_Orçamentária_Licitante.$A$1"/>
        <table:named-range table:name="ajud" table:cell-range-address="'file:///C:/DOTA%20ENG%202/OZIEL/ORÇAMENTOS%20PARTICULARES%202007/Orçamento%20Márcio.xls'#INSUMOS.$B$2" table:base-cell-address="Planilha_Orçamentária_Licitante.$A$1"/>
        <table:named-range table:name="ajudante" table:cell-range-address="'file:///A:/COMPOSICAO%20GALPAO%20DO%20ARQUIVO%20GERAL%2005-10-2007.xls'#INSUMOS.$B$4" table:base-cell-address="Planilha_Orçamentária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andaime" table:cell-range-address="'file:///A:/COMPOSICAO%20GALPAO%20DO%20ARQUIVO%20GERAL%2005-10-2007.xls'#INSUMOS.$B$23" table:base-cell-address="Planilha_Orçamentária_Licitante.$A$1"/>
        <table:named-range table:name="anel100" table:cell-range-address="'file:///A:/COMPOSICAO%20GALPAO%20DO%20ARQUIVO%20GERAL%2005-10-2007.xls'#INSUMOS.$B$30" table:base-cell-address="Planilha_Orçamentária_Licitante.$A$1"/>
        <table:named-range table:name="anel50" table:cell-range-address="'file:///A:/COMPOSICAO%20GALPAO%20DO%20ARQUIVO%20GERAL%2005-10-2007.xls'#INSUMOS.$B$28" table:base-cell-address="Planilha_Orçamentária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Planilha_Orçamentária_Licitante.$A$1"/>
        <table:named-range table:name="arame" table:cell-range-address="'file://Oziel/c/Meus%20documentos/UFPI/COMPOSIÇÃO%20LOJAS%209%20CV-30%2001-07-04.xls'#INSUMOS.$C$18" table:base-cell-address="Planilha_Orçamentária_Licitante.$A$1"/>
        <table:named-range table:name="aramerecozido" table:cell-range-address="'file:///A:/COMPOSICAO%20GALPAO%20DO%20ARQUIVO%20GERAL%2005-10-2007.xls'#INSUMOS.$B$13" table:base-cell-address="Planilha_Orçamentária_Licitante.$A$1"/>
        <table:named-expression table:name="Print_Area" table:expression="of:=[.#REF!]" table:base-cell-address="Planilha_Orçamentária_Licitante.$A$1"/>
        <table:named-expression table:name="AreaTeste" table:expression="of:=&quot;&quot;&quot;#ref!&quot;&quot;&quot;" table:base-cell-address="Planilha_Orçamentária_Licitante.$A$1"/>
        <table:named-expression table:name="AreaTeste2" table:expression="of:=&quot;&quot;&quot;#ref!&quot;&quot;&quot;" table:base-cell-address="Planilha_Orçamentária_Licitante.$A$1"/>
        <table:named-range table:name="areiafina" table:cell-range-address="'file:///A:/COMPOSICAO%20GALPAO%20DO%20ARQUIVO%20GERAL%2005-10-2007.xls'#INSUMOS.$B$19" table:base-cell-address="Planilha_Orçamentária_Licitante.$A$1"/>
        <table:named-range table:name="areiamedia" table:cell-range-address="'file:///A:/COMPOSICAO%20GALPAO%20DO%20ARQUIVO%20GERAL%2005-10-2007.xls'#INSUMOS.$B$18" table:base-cell-address="Planilha_Orçamentária_Licitante.$A$1"/>
        <table:named-range table:name="argamassacolante" table:cell-range-address="'file:///A:/COMPOSICAO%20GALPAO%20DO%20ARQUIVO%20GERAL%2005-10-2007.xls'#INSUMOS.$B$52" table:base-cell-address="Planilha_Orçamentária_Licitante.$A$1"/>
        <table:named-expression table:name="Backup" table:expression="of:=NA()" table:base-cell-address="Planilha_Orçamentária_Licitante.$A$1"/>
        <table:named-expression table:name="Database" table:expression="of:=[.#REF!]" table:base-cell-address="Planilha_Orçamentária_Licitante.$A$1"/>
        <table:named-expression table:name="BBB" table:expression="of:=[.#REF!]" table:base-cell-address="Planilha_Orçamentária_Licitante.$A$1"/>
        <table:named-expression table:name="BDI" table:expression="of:=1.43344312465585" table:base-cell-address="Planilha_Orçamentária_Licitante.$A$1"/>
        <table:named-range table:name="betoneira" table:cell-range-address="'file:///A:/COMPOSICAO%20GALPAO%20DO%20ARQUIVO%20GERAL%2005-10-2007.xls'#INSUMOS.$B$15" table:base-cell-address="Planilha_Orçamentária_Licitante.$A$1"/>
        <table:named-range table:name="brita" table:cell-range-address="'file:///A:/COMPOSICAO%20GALPAO%20DO%20ARQUIVO%20GERAL%2005-10-2007.xls'#INSUMOS.$B$17" table:base-cell-address="Planilha_Orçamentária_Licitante.$A$1"/>
        <table:named-expression table:name="BuiltIn_Print_Area" table:expression="of:=[.#REF!]" table:base-cell-address="Planilha_Orçamentária_Licitante.$A$1"/>
        <table:named-expression table:name="BuiltIn_Print_Area___0" table:expression="of:=[.#REF!]" table:base-cell-address="Planilha_Orçamentária_Licitante.$A$1"/>
        <table:named-expression table:name="BuiltIn_Print_Area_2" table:expression="of:=[.#REF!]" table:base-cell-address="Planilha_Orçamentária_Licitante.$A$1"/>
        <table:named-expression table:name="BuiltIn_Print_Area_4" table:expression="of:=[.#REF!]" table:base-cell-address="Planilha_Orçamentária_Licitante.$A$1"/>
        <table:named-expression table:name="BuiltIn_Print_Titles" table:expression="of:=[.#REF!]" table:base-cell-address="Planilha_Orçamentária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CADASTRO" table:expression="of:=NA()" table:base-cell-address="Planilha_Orçamentária_Licitante.$A$1"/>
        <table:named-range table:name="caibro" table:cell-range-address="'file:///A:/COMPOSICAO%20GALPAO%20DO%20ARQUIVO%20GERAL%2005-10-2007.xls'#INSUMOS.$B$12" table:base-cell-address="Planilha_Orçamentária_Licitante.$A$1"/>
        <table:named-range table:name="cal" table:cell-range-address="'file://Oziel2/c/DOTA%20ENG/SEC%20SAUDE/COMPOSICAO%20SAA%20VERA%20MENDES%20TP%2004-05%2012-05-05%202.xls'#INSUMOS.$B$25" table:base-cell-address="Planilha_Orçamentária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CélulaInicioPlanilha" table:expression="of:=&quot;&quot;&quot;#ref!&quot;&quot;&quot;" table:base-cell-address="Planilha_Orçamentária_Licitante.$A$1"/>
        <table:named-expression table:name="CélulaResumo" table:expression="of:=&quot;&quot;&quot;#ref!&quot;&quot;&quot;" table:base-cell-address="Planilha_Orçamentária_Licitante.$A$1"/>
        <table:named-range table:name="chapacompensadaresinada6" table:cell-range-address="'file:///A:/COMPOSICAO%20GALPAO%20DO%20ARQUIVO%20GERAL%2005-10-2007.xls'#INSUMOS.$B$65" table:base-cell-address="Planilha_Orçamentária_Licitante.$A$1"/>
        <table:named-range table:name="cimento" table:cell-range-address="'file:///A:/COMPOSICAO%20GALPAO%20DO%20ARQUIVO%20GERAL%2005-10-2007.xls'#INSUMOS.$B$20" table:base-cell-address="Planilha_Orçamentária_Licitante.$A$1"/>
        <table:named-expression table:name="COMPOS" table:expression="of:=[.#REF!]" table:base-cell-address="Planilha_Orçamentária_Licitante.$A$1"/>
        <table:named-expression table:name="CONCATENAR" table:expression="of:=CONCATENATE([.#REF!];&quot; &quot;;[.#REF!])" table:base-cell-address="Planilha_Orçamentária_Licitante.$A$1"/>
        <table:named-expression table:name="COPIA" table:expression="of:=[.#REF!]" table:base-cell-address="Planilha_Orçamentária_Licitante.$A$1"/>
        <table:named-expression table:name="Criteria" table:expression="of:=[.#REF!]" table:base-cell-address="Planilha_Orçamentária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DATABASE" table:expression="of:=[.#REF!]" table:base-cell-address="Planilha_Orçamentária_Licitante.$A$1"/>
        <table:named-expression table:name="DATAEMISSAO" table:expression="of:=[.#REF!]" table:base-cell-address="Planilha_Orçamentária_Licitante.$A$1"/>
        <table:named-expression table:name="DATART" table:expression="of:=[.#REF!]" table:base-cell-address="Planilha_Orçamentária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Detalhamento.OpçãoServiços" table:expression="of:=[.#REF!]" table:base-cell-address="Planilha_Orçamentária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dilene" table:expression="of:=NA()" table:base-cell-address="Planilha_Orçamentária_Licitante.$A$1"/>
        <table:named-expression table:name="edw" table:expression="of:=NA()" table:base-cell-address="Planilha_Orçamentária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IC" table:expression="of:=NA()" table:base-cell-address="Planilha_Orçamentária_Licitante.$A$1"/>
        <table:named-expression table:name="EMPRESAS" table:expression="of:=OFFSET([.#REF!];0;0):OFFSET([.#REF!];-1;0)" table:base-cell-address="Planilha_Orçamentária_Licitante.$A$1"/>
        <table:named-range table:name="engenheiro" table:cell-range-address="'file:///A:/COMPOSICAO%20GALPAO%20DO%20ARQUIVO%20GERAL%2005-10-2007.xls'#INSUMOS.$B$1" table:base-cell-address="Planilha_Orçamentária_Licitante.$A$1"/>
        <table:named-expression table:name="ERG" table:expression="of:=[.#REF!]" table:base-cell-address="Planilha_Orçamentária_Licitante.$A$1"/>
        <table:named-expression table:name="Excel_BuiltIn_Criteria" table:expression="of:=&quot;['file:///C:/PLANCON/PQE%20OESTE_cef/DOCUME~1/HELVEC~1/CONFIG~1/Temp/SZ3233/Levto%2016%C2%BA%20TIPO.xls'#$''.IV65536]&quot;" table:base-cell-address="Planilha_Orçamentária_Licitante.$A$1"/>
        <table:named-expression table:name="Excel_BuiltIn_Database" table:expression="of:=&quot;['file:///C:/PLANCON/PQE%20OESTE_cef/DOCUME~1/HELVEC~1/CONFIG~1/Temp/SZ3233/Levto%2016%C2%BA%20TIPO.xls'#$''.IV65536]&quot;" table:base-cell-address="Planilha_Orçamentária_Licitante.$A$1"/>
        <table:named-expression table:name="Excel_BuiltIn_Extract" table:expression="of:=&quot;['file://EBM/SYS/ARQUIVOS/DPL/AREA_EQU/AEQ_CONC.XLS'#$''.IV65536]&quot;" table:base-cell-address="Planilha_Orçamentária_Licitante.$A$1"/>
        <table:named-expression table:name="Excel_BuiltIn_Print_Area" table:expression="of:=[.#REF!]" table:base-cell-address="Planilha_Orçamentária_Licitante.$A$1"/>
        <table:named-expression table:name="Excel_BuiltIn_Print_Area_1" table:expression="of:=NA()" table:base-cell-address="Planilha_Orçamentária_Licitante.$A$1"/>
        <table:named-expression table:name="Excel_BuiltIn_Print_Area_1_1" table:expression="of:=[.#REF!]" table:base-cell-address="Planilha_Orçamentária_Licitante.$A$1"/>
        <table:named-expression table:name="Excel_BuiltIn_Print_Area_10" table:expression="of:=[.#REF!]" table:base-cell-address="Planilha_Orçamentária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0_10" table:expression="of:=[.#REF!]" table:base-cell-address="Planilha_Orçamentária_Licitante.$A$1"/>
        <table:named-expression table:name="Excel_BuiltIn_Print_Area_10_12" table:expression="of:=[.#REF!]" table:base-cell-address="Planilha_Orçamentária_Licitante.$A$1"/>
        <table:named-expression table:name="Excel_BuiltIn_Print_Area_10_15" table:expression="of:=[.#REF!]" table:base-cell-address="Planilha_Orçamentária_Licitante.$A$1"/>
        <table:named-expression table:name="Excel_BuiltIn_Print_Area_10_3" table:expression="of:=[.#REF!]" table:base-cell-address="Planilha_Orçamentária_Licitante.$A$1"/>
        <table:named-expression table:name="Excel_BuiltIn_Print_Area_10_9" table:expression="of:=[.#REF!]" table:base-cell-address="Planilha_Orçamentária_Licitante.$A$1"/>
        <table:named-expression table:name="Excel_BuiltIn_Print_Area_11" table:expression="of:=[.#REF!]" table:base-cell-address="Planilha_Orçamentária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3" table:expression="of:=[.#REF!]" table:base-cell-address="Planilha_Orçamentária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5" table:expression="of:=[.#REF!]" table:base-cell-address="Planilha_Orçamentária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16" table:expression="of:=[.#REF!]" table:base-cell-address="Planilha_Orçamentária_Licitante.$A$1"/>
        <table:named-expression table:name="Excel_BuiltIn_Print_Area_16_1" table:expression="of:=[.#REF!]" table:base-cell-address="Planilha_Orçamentária_Licitante.$A$1"/>
        <table:named-expression table:name="Excel_BuiltIn_Print_Area_17" table:expression="of:=[.#REF!]" table:base-cell-address="Planilha_Orçamentária_Licitante.$A$1"/>
        <table:named-expression table:name="Excel_BuiltIn_Print_Area_17_1" table:expression="of:=[.#REF!]" table:base-cell-address="Planilha_Orçamentária_Licitante.$A$1"/>
        <table:named-expression table:name="Excel_BuiltIn_Print_Area_18" table:expression="of:=#N/A" table:base-cell-address="Planilha_Orçamentária_Licitante.$A$1"/>
        <table:named-expression table:name="Excel_BuiltIn_Print_Area_18_1" table:expression="of:=&quot;#REF!&quot;" table:base-cell-address="Planilha_Orçamentária_Licitante.$A$1"/>
        <table:named-expression table:name="Excel_BuiltIn_Print_Area_19_1" table:expression="of:=&quot;#REF!&quot;" table:base-cell-address="Planilha_Orçamentária_Licitante.$A$1"/>
        <table:named-expression table:name="Excel_BuiltIn_Print_Area_2" table:expression="of:=[.#REF!]" table:base-cell-address="Planilha_Orçamentária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2_1_1" table:expression="of:=[.#REF!]" table:base-cell-address="Planilha_Orçamentária_Licitante.$A$1"/>
        <table:named-expression table:name="Excel_BuiltIn_Print_Area_2_1_1_1" table:expression="of:=[.#REF!]" table:base-cell-address="Planilha_Orçamentária_Licitante.$A$1"/>
        <table:named-expression table:name="Excel_BuiltIn_Print_Area_2_1_1_1_1" table:expression="of:=[.#REF!]" table:base-cell-address="Planilha_Orçamentária_Licitante.$A$1"/>
        <table:named-expression table:name="Excel_BuiltIn_Print_Area_2_1_1_1_1_1" table:expression="of:=[.#REF!]" table:base-cell-address="Planilha_Orçamentária_Licitante.$A$1"/>
        <table:named-expression table:name="Excel_BuiltIn_Print_Area_2_1_1_1_1_1_1" table:expression="of:=[.#REF!]" table:base-cell-address="Planilha_Orçamentária_Licitante.$A$1"/>
        <table:named-expression table:name="Excel_BuiltIn_Print_Area_2_1_1_1_1_1_1_1" table:expression="of:=[.#REF!]" table:base-cell-address="Planilha_Orçamentária_Licitante.$A$1"/>
        <table:named-expression table:name="Excel_BuiltIn_Print_Area_2_1_1_1_1_1_1_1_1" table:expression="of:=[.#REF!]" table:base-cell-address="Planilha_Orçamentária_Licitante.$A$1"/>
        <table:named-expression table:name="Excel_BuiltIn_Print_Area_2_1_1_1_1_1_1_1_1_1" table:expression="of:=[.#REF!]" table:base-cell-address="Planilha_Orçamentária_Licitante.$A$1"/>
        <table:named-expression table:name="Excel_BuiltIn_Print_Area_2_1_1_1_1_1_1_1_1_1_1" table:expression="of:=[.#REF!]" table:base-cell-address="Planilha_Orçamentária_Licitante.$A$1"/>
        <table:named-expression table:name="Excel_BuiltIn_Print_Area_2_10" table:expression="of:=[.#REF!]" table:base-cell-address="Planilha_Orçamentária_Licitante.$A$1"/>
        <table:named-expression table:name="Excel_BuiltIn_Print_Area_2_12" table:expression="of:=[.#REF!]" table:base-cell-address="Planilha_Orçamentária_Licitante.$A$1"/>
        <table:named-expression table:name="Excel_BuiltIn_Print_Area_2_9" table:expression="of:=[.#REF!]" table:base-cell-address="Planilha_Orçamentária_Licitante.$A$1"/>
        <table:named-expression table:name="Excel_BuiltIn_Print_Area_20_1" table:expression="of:=&quot;#REF!&quot;" table:base-cell-address="Planilha_Orçamentária_Licitante.$A$1"/>
        <table:named-expression table:name="Excel_BuiltIn_Print_Area_21" table:expression="of:=[.#REF!]" table:base-cell-address="Planilha_Orçamentária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22" table:expression="of:=[.#REF!]" table:base-cell-address="Planilha_Orçamentária_Licitante.$A$1"/>
        <table:named-expression table:name="Excel_BuiltIn_Print_Area_22_1" table:expression="of:=&quot;#REF!&quot;" table:base-cell-address="Planilha_Orçamentária_Licitante.$A$1"/>
        <table:named-expression table:name="Excel_BuiltIn_Print_Area_23" table:expression="of:=[.#REF!]" table:base-cell-address="Planilha_Orçamentária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24" table:expression="of:=[.#REF!]" table:base-cell-address="Planilha_Orçamentária_Licitante.$A$1"/>
        <table:named-expression table:name="Excel_BuiltIn_Print_Area_26" table:expression="of:=[.#REF!]" table:base-cell-address="Planilha_Orçamentária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27_1" table:expression="of:=[.#REF!]" table:base-cell-address="Planilha_Orçamentária_Licitante.$A$1"/>
        <table:named-expression table:name="Excel_BuiltIn_Print_Area_28" table:expression="of:=[.#REF!]" table:base-cell-address="Planilha_Orçamentária_Licitante.$A$1"/>
        <table:named-expression table:name="Excel_BuiltIn_Print_Area_29" table:expression="of:=[.#REF!]" table:base-cell-address="Planilha_Orçamentária_Licitante.$A$1"/>
        <table:named-expression table:name="Excel_BuiltIn_Print_Area_29_1" table:expression="of:=[.#REF!]" table:base-cell-address="Planilha_Orçamentária_Licitante.$A$1"/>
        <table:named-expression table:name="Excel_BuiltIn_Print_Area_3" table:expression="of:=[.#REF!]" table:base-cell-address="Planilha_Orçamentária_Licitante.$A$1"/>
        <table:named-expression table:name="Excel_BuiltIn_Print_Area_3_1" table:expression="of:=[.#REF!]" table:base-cell-address="Planilha_Orçamentária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30_1" table:expression="of:=[.#REF!]" table:base-cell-address="Planilha_Orçamentária_Licitante.$A$1"/>
        <table:named-expression table:name="Excel_BuiltIn_Print_Area_31_1" table:expression="of:=[.#REF!]" table:base-cell-address="Planilha_Orçamentária_Licitante.$A$1"/>
        <table:named-expression table:name="Excel_BuiltIn_Print_Area_35" table:expression="of:=[.#REF!]" table:base-cell-address="Planilha_Orçamentária_Licitante.$A$1"/>
        <table:named-expression table:name="Excel_BuiltIn_Print_Area_37" table:expression="of:=[.#REF!]" table:base-cell-address="Planilha_Orçamentária_Licitante.$A$1"/>
        <table:named-expression table:name="Excel_BuiltIn_Print_Area_4" table:expression="of:=[.#REF!]" table:base-cell-address="Planilha_Orçamentária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4_1_1" table:expression="of:=[.#REF!]" table:base-cell-address="Planilha_Orçamentária_Licitante.$A$1"/>
        <table:named-expression table:name="Excel_BuiltIn_Print_Area_4_1_1_1" table:expression="of:=[.#REF!]" table:base-cell-address="Planilha_Orçamentária_Licitante.$A$1"/>
        <table:named-expression table:name="Excel_BuiltIn_Print_Area_4_1_1_10" table:expression="of:=[.#REF!]" table:base-cell-address="Planilha_Orçamentária_Licitante.$A$1"/>
        <table:named-expression table:name="Excel_BuiltIn_Print_Area_4_1_1_12" table:expression="of:=[.#REF!]" table:base-cell-address="Planilha_Orçamentária_Licitante.$A$1"/>
        <table:named-expression table:name="Excel_BuiltIn_Print_Area_4_1_1_9" table:expression="of:=[.#REF!]" table:base-cell-address="Planilha_Orçamentária_Licitante.$A$1"/>
        <table:named-expression table:name="Excel_BuiltIn_Print_Area_4_1_10" table:expression="of:=[.#REF!]" table:base-cell-address="Planilha_Orçamentária_Licitante.$A$1"/>
        <table:named-expression table:name="Excel_BuiltIn_Print_Area_4_1_12" table:expression="of:=[.#REF!]" table:base-cell-address="Planilha_Orçamentária_Licitante.$A$1"/>
        <table:named-expression table:name="Excel_BuiltIn_Print_Area_4_1_9" table:expression="of:=[.#REF!]" table:base-cell-address="Planilha_Orçamentária_Licitante.$A$1"/>
        <table:named-expression table:name="Excel_BuiltIn_Print_Area_41" table:expression="of:=&quot;$DESMATAMENTO.$#REF!$#REF!:$#REF!$#REF!&quot;" table:base-cell-address="Planilha_Orçamentária_Licitante.$A$1"/>
        <table:named-expression table:name="Excel_BuiltIn_Print_Area_49" table:expression="of:=[.#REF!]" table:base-cell-address="Planilha_Orçamentária_Licitante.$A$1"/>
        <table:named-expression table:name="Excel_BuiltIn_Print_Area_5" table:expression="of:=NA()" table:base-cell-address="Planilha_Orçamentária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5_1_1" table:expression="of:=[.#REF!]" table:base-cell-address="Planilha_Orçamentária_Licitante.$A$1"/>
        <table:named-expression table:name="Excel_BuiltIn_Print_Area_5_1_1_1" table:expression="of:=[.#REF!]" table:base-cell-address="Planilha_Orçamentária_Licitante.$A$1"/>
        <table:named-expression table:name="Excel_BuiltIn_Print_Area_6" table:expression="of:=[.#REF!]" table:base-cell-address="Planilha_Orçamentária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6_1_1_1" table:expression="of:=[.#REF!]" table:base-cell-address="Planilha_Orçamentária_Licitante.$A$1"/>
        <table:named-expression table:name="Excel_BuiltIn_Print_Area_6_1_1_1_10" table:expression="of:=[.#REF!]" table:base-cell-address="Planilha_Orçamentária_Licitante.$A$1"/>
        <table:named-expression table:name="Excel_BuiltIn_Print_Area_6_1_1_1_12" table:expression="of:=[.#REF!]" table:base-cell-address="Planilha_Orçamentária_Licitante.$A$1"/>
        <table:named-expression table:name="Excel_BuiltIn_Print_Area_6_1_1_1_9" table:expression="of:=[.#REF!]" table:base-cell-address="Planilha_Orçamentária_Licitante.$A$1"/>
        <table:named-expression table:name="Excel_BuiltIn_Print_Area_6_1_1_10" table:expression="of:=[.#REF!]" table:base-cell-address="Planilha_Orçamentária_Licitante.$A$1"/>
        <table:named-expression table:name="Excel_BuiltIn_Print_Area_6_1_1_12" table:expression="of:=[.#REF!]" table:base-cell-address="Planilha_Orçamentária_Licitante.$A$1"/>
        <table:named-expression table:name="Excel_BuiltIn_Print_Area_6_1_1_9" table:expression="of:=[.#REF!]" table:base-cell-address="Planilha_Orçamentária_Licitante.$A$1"/>
        <table:named-expression table:name="Excel_BuiltIn_Print_Area_7" table:expression="of:=[.#REF!]" table:base-cell-address="Planilha_Orçamentária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8" table:expression="of:=[.#REF!]" table:base-cell-address="Planilha_Orçamentária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" table:expression="of:=NA()" table:base-cell-address="Planilha_Orçamentária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_10" table:expression="of:=[.#REF!]" table:base-cell-address="Planilha_Orçamentária_Licitante.$A$1"/>
        <table:named-expression table:name="Excel_BuiltIn_Print_Titles_1_12" table:expression="of:=[.#REF!]" table:base-cell-address="Planilha_Orçamentária_Licitante.$A$1"/>
        <table:named-expression table:name="Excel_BuiltIn_Print_Titles_1_3" table:expression="of:=[.#REF!]" table:base-cell-address="Planilha_Orçamentária_Licitante.$A$1"/>
        <table:named-expression table:name="Excel_BuiltIn_Print_Titles_1_9" table:expression="of:=[.#REF!]" table:base-cell-address="Planilha_Orçamentária_Licitante.$A$1"/>
        <table:named-expression table:name="Excel_BuiltIn_Print_Titles_10" table:expression="of:=[.#REF!]" table:base-cell-address="Planilha_Orçamentária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1" table:expression="of:=[.#REF!]" table:base-cell-address="Planilha_Orçamentária_Licitante.$A$1"/>
        <table:named-expression table:name="Excel_BuiltIn_Print_Titles_11_1_1" table:expression="of:=([.#REF!]~[.#REF!])" table:base-cell-address="Planilha_Orçamentária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3" table:expression="of:=[.#REF!]" table:base-cell-address="Planilha_Orçamentária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4" table:expression="of:=[.#REF!]" table:base-cell-address="Planilha_Orçamentária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Planilha_Orçamentária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5" table:expression="of:=[.#REF!]" table:base-cell-address="Planilha_Orçamentária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Planilha_Orçamentária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Planilha_Orçamentária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6" table:expression="of:=[.#REF!]" table:base-cell-address="Planilha_Orçamentária_Licitante.$A$1"/>
        <table:named-expression table:name="Excel_BuiltIn_Print_Titles_16_1" table:expression="of:=([.#REF!]~[.#REF!])" table:base-cell-address="Planilha_Orçamentária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Planilha_Orçamentária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7" table:expression="of:=[.#REF!]" table:base-cell-address="Planilha_Orçamentária_Licitante.$A$1"/>
        <table:named-expression table:name="Excel_BuiltIn_Print_Titles_17_1" table:expression="of:=([.#REF!]~[.#REF!])" table:base-cell-address="Planilha_Orçamentária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Planilha_Orçamentária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Planilha_Orçamentária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8_1" table:expression="of:=([.#REF!]~[.#REF!])" table:base-cell-address="Planilha_Orçamentária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Planilha_Orçamentária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9_1" table:expression="of:=([.#REF!]~[.#REF!])" table:base-cell-address="Planilha_Orçamentária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Planilha_Orçamentária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2" table:expression="of:=[.#REF!]" table:base-cell-address="Planilha_Orçamentária_Licitante.$A$1"/>
        <table:named-expression table:name="Excel_BuiltIn_Print_Titles_2_1" table:expression="of:=[.#REF!]" table:base-cell-address="Planilha_Orçamentária_Licitante.$A$1"/>
        <table:named-expression table:name="Excel_BuiltIn_Print_Titles_2_10" table:expression="of:=[.#REF!]" table:base-cell-address="Planilha_Orçamentária_Licitante.$A$1"/>
        <table:named-expression table:name="Excel_BuiltIn_Print_Titles_2_12" table:expression="of:=[.#REF!]" table:base-cell-address="Planilha_Orçamentária_Licitante.$A$1"/>
        <table:named-expression table:name="Excel_BuiltIn_Print_Titles_2_3" table:expression="of:=[.#REF!]" table:base-cell-address="Planilha_Orçamentária_Licitante.$A$1"/>
        <table:named-expression table:name="Excel_BuiltIn_Print_Titles_2_9" table:expression="of:=[.#REF!]" table:base-cell-address="Planilha_Orçamentária_Licitante.$A$1"/>
        <table:named-expression table:name="Excel_BuiltIn_Print_Titles_20" table:expression="of:=([.#REF!]~[.#REF!])" table:base-cell-address="Planilha_Orçamentária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Planilha_Orçamentária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Planilha_Orçamentária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Planilha_Orçamentária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Planilha_Orçamentária_Licitante.$A$1"/>
        <table:named-expression table:name="Excel_BuiltIn_Print_Titles_21_1_1_1" table:expression="of:=([.#REF!]~[.#REF!])" table:base-cell-address="Planilha_Orçamentária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22" table:expression="of:=([.#REF!]~[.#REF!])" table:base-cell-address="Planilha_Orçamentária_Licitante.$A$1"/>
        <table:named-expression table:name="Excel_BuiltIn_Print_Titles_27" table:expression="of:=([.#REF!]~[.#REF!])" table:base-cell-address="Planilha_Orçamentária_Licitante.$A$1"/>
        <table:named-expression table:name="Excel_BuiltIn_Print_Titles_28" table:expression="of:=([.#REF!]~[.#REF!])" table:base-cell-address="Planilha_Orçamentária_Licitante.$A$1"/>
        <table:named-expression table:name="Excel_BuiltIn_Print_Titles_3" table:expression="of:=[.#REF!]" table:base-cell-address="Planilha_Orçamentária_Licitante.$A$1"/>
        <table:named-expression table:name="Excel_BuiltIn_Print_Titles_3_1" table:expression="of:=[.#REF!]" table:base-cell-address="Planilha_Orçamentária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30" table:expression="of:=([.#REF!]~[.#REF!])" table:base-cell-address="Planilha_Orçamentária_Licitante.$A$1"/>
        <table:named-expression table:name="Excel_BuiltIn_Print_Titles_31" table:expression="of:=([.#REF!]~[.#REF!])" table:base-cell-address="Planilha_Orçamentária_Licitante.$A$1"/>
        <table:named-expression table:name="Excel_BuiltIn_Print_Titles_32" table:expression="of:=([.#REF!]~[.#REF!])" table:base-cell-address="Planilha_Orçamentária_Licitante.$A$1"/>
        <table:named-expression table:name="Excel_BuiltIn_Print_Titles_33" table:expression="of:=([.#REF!]~[.#REF!])" table:base-cell-address="Planilha_Orçamentária_Licitante.$A$1"/>
        <table:named-expression table:name="Excel_BuiltIn_Print_Titles_34" table:expression="of:=([.#REF!]~[.#REF!])" table:base-cell-address="Planilha_Orçamentária_Licitante.$A$1"/>
        <table:named-expression table:name="Excel_BuiltIn_Print_Titles_35" table:expression="of:=[.#REF!]" table:base-cell-address="Planilha_Orçamentária_Licitante.$A$1"/>
        <table:named-expression table:name="Excel_BuiltIn_Print_Titles_36" table:expression="of:=([.#REF!]~[.#REF!])" table:base-cell-address="Planilha_Orçamentária_Licitante.$A$1"/>
        <table:named-expression table:name="Excel_BuiltIn_Print_Titles_37" table:expression="of:=([.#REF!]~[.#REF!])" table:base-cell-address="Planilha_Orçamentária_Licitante.$A$1"/>
        <table:named-expression table:name="Excel_BuiltIn_Print_Titles_4" table:expression="of:=[.#REF!]" table:base-cell-address="Planilha_Orçamentária_Licitante.$A$1"/>
        <table:named-expression table:name="Excel_BuiltIn_Print_Titles_4_1" table:expression="of:=[.#REF!]" table:base-cell-address="Planilha_Orçamentária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4_10" table:expression="of:=[.#REF!]" table:base-cell-address="Planilha_Orçamentária_Licitante.$A$1"/>
        <table:named-expression table:name="Excel_BuiltIn_Print_Titles_4_12" table:expression="of:=[.#REF!]" table:base-cell-address="Planilha_Orçamentária_Licitante.$A$1"/>
        <table:named-expression table:name="Excel_BuiltIn_Print_Titles_4_9" table:expression="of:=[.#REF!]" table:base-cell-address="Planilha_Orçamentária_Licitante.$A$1"/>
        <table:named-expression table:name="Excel_BuiltIn_Print_Titles_5" table:expression="of:=NA()" table:base-cell-address="Planilha_Orçamentária_Licitante.$A$1"/>
        <table:named-expression table:name="Excel_BuiltIn_Print_Titles_5_1" table:expression="of:=([.#REF!]~[.#REF!])" table:base-cell-address="Planilha_Orçamentária_Licitante.$A$1"/>
        <table:named-expression table:name="Excel_BuiltIn_Print_Titles_5_1_15" table:expression="of:=([.#REF!]~[.#REF!])" table:base-cell-address="Planilha_Orçamentária_Licitante.$A$1"/>
        <table:named-expression table:name="Excel_BuiltIn_Print_Titles_6" table:expression="of:=[.#REF!]" table:base-cell-address="Planilha_Orçamentária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6_1_1_1_1" table:expression="of:=[.#REF!]" table:base-cell-address="Planilha_Orçamentária_Licitante.$A$1"/>
        <table:named-expression table:name="Excel_BuiltIn_Print_Titles_6_1_1_1_1_10" table:expression="of:=[.#REF!]" table:base-cell-address="Planilha_Orçamentária_Licitante.$A$1"/>
        <table:named-expression table:name="Excel_BuiltIn_Print_Titles_6_1_1_1_1_12" table:expression="of:=[.#REF!]" table:base-cell-address="Planilha_Orçamentária_Licitante.$A$1"/>
        <table:named-expression table:name="Excel_BuiltIn_Print_Titles_6_1_1_1_1_9" table:expression="of:=[.#REF!]" table:base-cell-address="Planilha_Orçamentária_Licitante.$A$1"/>
        <table:named-expression table:name="Excel_BuiltIn_Print_Titles_6_1_1_10" table:expression="of:=[.#REF!]" table:base-cell-address="Planilha_Orçamentária_Licitante.$A$1"/>
        <table:named-expression table:name="Excel_BuiltIn_Print_Titles_6_1_1_12" table:expression="of:=[.#REF!]" table:base-cell-address="Planilha_Orçamentária_Licitante.$A$1"/>
        <table:named-expression table:name="Excel_BuiltIn_Print_Titles_6_1_1_9" table:expression="of:=[.#REF!]" table:base-cell-address="Planilha_Orçamentária_Licitante.$A$1"/>
        <table:named-expression table:name="Excel_BuiltIn_Print_Titles_6_1_10" table:expression="of:=[.#REF!]" table:base-cell-address="Planilha_Orçamentária_Licitante.$A$1"/>
        <table:named-expression table:name="Excel_BuiltIn_Print_Titles_6_1_12" table:expression="of:=[.#REF!]" table:base-cell-address="Planilha_Orçamentária_Licitante.$A$1"/>
        <table:named-expression table:name="Excel_BuiltIn_Print_Titles_6_1_9" table:expression="of:=[.#REF!]" table:base-cell-address="Planilha_Orçamentária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Planilha_Orçamentária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8" table:expression="of:=[.#REF!]" table:base-cell-address="Planilha_Orçamentária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Excel_BuiltIn_Print_Titles_9" table:expression="of:=[.#REF!]" table:base-cell-address="Planilha_Orçamentária_Licitante.$A$1"/>
        <table:named-expression table:name="Excel_BuiltIn_Print_Titles_9_1" table:expression="of:=[.#REF!]" table:base-cell-address="Planilha_Orçamentária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execução" table:cell-range-address="'https://d.docs.live.net/Users/c120685/Desktop/PAULINIA_QUADRA%20ESCOLA_ORÇ_R00%20pr.xlsx'#INFO.$D$22:INFO.$D$23" table:base-cell-address="Planilha_Orçamentária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fdjfksdjkfljsdlkfsjd" table:expression="of:=&quot;['file://EBM/SYS/ARQUIVOS/DPL/AREA_EQU/AEQ_CONC.XLS'#$''.IV65536]&quot;" table:base-cell-address="Planilha_Orçamentária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ferro" table:cell-range-address="'file:///A:/COMPOSICAO%20GALPAO%20DO%20ARQUIVO%20GERAL%2005-10-2007.xls'#INSUMOS.$B$14" table:base-cell-address="Planilha_Orçamentária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fita.vedacao" table:cell-range-address="'file:///C:/DOTA%20ENG%202/OZIEL/ORÇAMENTOS%20PARTICULARES%202007/Orçamento%20Márcio.xls'#INSUMOS.$B$75" table:base-cell-address="Planilha_Orçamentária_Licitante.$A$1"/>
        <table:named-range table:name="fitavedacao" table:cell-range-address="'file:///A:/COMPOSICAO%20GALPAO%20DO%20ARQUIVO%20GERAL%2005-10-2007.xls'#INSUMOS.$B$26" table:base-cell-address="Planilha_Orçamentária_Licitante.$A$1"/>
        <table:named-expression table:name="FV" table:expression="of:=[.#REF!]" table:base-cell-address="Planilha_Orçamentária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gran" table:expression="of:=&quot;['file:///C:/Documents%20and%20Settings/HELVEC~1/CONFIG~1/Temp/SZ4003/Levto%2016%C2%BA%20TIPO.xls'#$''.$A$57]&quot;" table:base-cell-address="Planilha_Orçamentária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Planilha_Orçamentária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Planilha_Orçamentária_Licitante.$A$1"/>
        <table:named-expression table:name="INDICES" table:expression="of:=[.#REF!]:OFFSET([.#REF!];-1;0)" table:base-cell-address="Planilha_Orçamentária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joelho.esg100" table:cell-range-address="'file:///C:/DOTA%20ENG%202/OZIEL/ORÇAMENTOS%20PARTICULARES%202007/Orçamento%20Márcio.xls'#INSUMOS.$B$72" table:base-cell-address="Planilha_Orçamentária_Licitante.$A$1"/>
        <table:named-expression table:name="JR_PAGE_ANCHOR_0_1" table:expression="of:=[.#REF!]" table:base-cell-address="Planilha_Orçamentária_Licitante.$A$1"/>
        <table:named-expression table:name="JR_PAGE_ANCHOR_8_1" table:expression="of:=[.#REF!]" table:base-cell-address="Planilha_Orçamentária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juntaplastico" table:cell-range-address="'file:///A:/COMPOSICAO%20GALPAO%20DO%20ARQUIVO%20GERAL%2005-10-2007.xls'#INSUMOS.$B$53" table:base-cell-address="Planilha_Orçamentária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KKKKKK" table:expression="of:=&quot;NA()&quot;" table:base-cell-address="Planilha_Orçamentária_Licitante.$A$1"/>
        <table:named-range table:name="ligacao.flexivel" table:cell-range-address="'file:///C:/DOTA%20ENG%202/OZIEL/ORÇAMENTOS%20PARTICULARES%202007/Orçamento%20Márcio.xls'#INSUMOS.$B$71" table:base-cell-address="Planilha_Orçamentária_Licitante.$A$1"/>
        <table:named-expression table:name="LINKBANCO" table:expression="of:=HYPERLINK(&quot;#SINAPI!B&quot; &amp; MATCH([.#REF!]&amp;&quot; - &quot;&amp;[.#REF!];[.#REF!];0);&quot;LINK&quot;)" table:base-cell-address="Planilha_Orçamentária_Licitante.$A$1"/>
        <table:named-expression table:name="LIorçamento" table:expression="of:=OFFSET([.#REF!];1;0)" table:base-cell-address="Planilha_Orçamentária_Licitante.$A$1"/>
        <table:named-range table:name="liquidopreparador" table:cell-range-address="'file:///C:/DOTA%20ENG%202/OZIEL/ORÇAMENTOS%20PARTICULARES%202007/Orçamento%20Márcio.xls'#INSUMOS.$B$52" table:base-cell-address="Planilha_Orçamentária_Licitante.$A$1"/>
        <table:named-expression table:name="Lista1" table:expression="of:=&quot;NA()&quot;" table:base-cell-address="Planilha_Orçamentária_Licitante.$A$1"/>
        <table:named-expression table:name="lista2" table:expression="of:=&quot;NA()&quot;" table:base-cell-address="Planilha_Orçamentária_Licitante.$A$1"/>
        <table:named-range table:name="lixa" table:cell-range-address="'file:///A:/COMPOSICAO%20GALPAO%20DO%20ARQUIVO%20GERAL%2005-10-2007.xls'#INSUMOS.$B$38" table:base-cell-address="Planilha_Orçamentária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LOCALIDADE" table:expression="of:=[.#REF!]" table:base-cell-address="Planilha_Orçamentária_Licitante.$A$1"/>
        <table:named-expression table:name="LS" table:expression="of:=[.#REF!]" table:base-cell-address="Planilha_Orçamentária_Licitante.$A$1"/>
        <table:named-expression table:name="Macro1" table:expression="of:=&quot;['file:///B:/DM-MTZ1.XLS'#$''.$A$1]&quot;" table:base-cell-address="Planilha_Orçamentária_Licitante.$A$1"/>
        <table:named-expression table:name="Macro2" table:expression="of:=&quot;['file:///B:/DM-MTZ1.XLS'#$''.$B$1]&quot;" table:base-cell-address="Planilha_Orçamentária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massa.vidro" table:cell-range-address="'file:///C:/DOTA%20ENG%202/OZIEL/ORÇAMENTOS%20PARTICULARES%202007/Orçamento%20Márcio.xls'#INSUMOS.$B$74" table:base-cell-address="Planilha_Orçamentária_Licitante.$A$1"/>
        <table:named-range table:name="mediçao" table:cell-range-address="'file:///D:/Users/Documents%20and%20Settings/INF/Meus%20documentos/Terral/Vie%20en%20Rose/La%20Vie%20en%20Rose%20Residence_Levtos%20Final.xls'#PLE.$AX$28" table:base-cell-address="Planilha_Orçamentária_Licitante.$A$1"/>
        <table:named-range table:name="mestre.obras" table:cell-range-address="'file:///A:/COMPOSICAO%20GALPAO%20DO%20ARQUIVO%20GERAL%2005-10-2007.xls'#INSUMOS.$B$2" table:base-cell-address="Planilha_Orçamentária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mmz" table:expression="of:=&quot;Retângulo 297&quot;" table:base-cell-address="Planilha_Orçamentária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NCOMPOSICOES" table:expression="of:=0" table:base-cell-address="Planilha_Orçamentária_Licitante.$A$1"/>
        <table:named-expression table:name="NCOTACOES" table:expression="of:=0" table:base-cell-address="Planilha_Orçamentária_Licitante.$A$1"/>
        <table:named-expression table:name="NEMPRESAS" table:expression="of:=3" table:base-cell-address="Planilha_Orçamentária_Licitante.$A$1"/>
        <table:named-expression table:name="NINDICES" table:expression="of:=1" table:base-cell-address="Planilha_Orçamentária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Planilha_Orçamentária_Licitante.$A$1"/>
        <table:named-expression table:name="NumerEmpresa" table:expression="of:=3" table:base-cell-address="Planilha_Orçamentária_Licitante.$A$1"/>
        <table:named-expression table:name="NumerIndice" table:expression="of:=1" table:base-cell-address="Planilha_Orçamentária_Licitante.$A$1"/>
        <table:named-range table:name="oficial" table:cell-range-address="'file:///A:/COMPOSICAO%20GALPAO%20DO%20ARQUIVO%20GERAL%2005-10-2007.xls'#INSUMOS.$B$3" table:base-cell-address="Planilha_Orçamentária_Licitante.$A$1"/>
        <table:named-expression table:name="OLE_LINK3_1" table:expression="of:=[.#REF!]" table:base-cell-address="Planilha_Orçamentária_Licitante.$A$1"/>
        <table:named-expression table:name="OLE_LINK4_1" table:expression="of:=[.#REF!]" table:base-cell-address="Planilha_Orçamentária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parafuso.esquadria" table:cell-range-address="'file:///A:/COMPOSICAO%20GALPAO%20DO%20ARQUIVO%20GERAL%2005-10-2007.xls'#INSUMOS.$B$44" table:base-cell-address="Planilha_Orçamentária_Licitante.$A$1"/>
        <table:named-range table:name="pastalubrificante" table:cell-range-address="'file:///A:/COMPOSICAO%20GALPAO%20DO%20ARQUIVO%20GERAL%2005-10-2007.xls'#INSUMOS.$B$27" table:base-cell-address="Planilha_Orçamentária_Licitante.$A$1"/>
        <table:named-range table:name="pedra" table:cell-range-address="'file:///A:/COMPOSICAO%20GALPAO%20DO%20ARQUIVO%20GERAL%2005-10-2007.xls'#INSUMOS.$B$16" table:base-cell-address="Planilha_Orçamentária_Licitante.$A$1"/>
        <table:named-expression table:name="PP" table:expression="of:=&quot;NA()&quot;" table:base-cell-address="Planilha_Orçamentária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prego" table:cell-range-address="'file:///A:/COMPOSICAO%20GALPAO%20DO%20ARQUIVO%20GERAL%2005-10-2007.xls'#INSUMOS.$B$8" table:base-cell-address="Planilha_Orçamentária_Licitante.$A$1"/>
        <table:named-range table:name="previdenciário" table:cell-range-address="'https://d.docs.live.net/Users/c120685/Desktop/PAULINIA_QUADRA%20ESCOLA_ORÇ_R00%20pr.xlsx'#INFO.$E$22:INFO.$E$23" table:base-cell-address="Planilha_Orçamentária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Print_Area_MI_1" table:expression="of:=[.#REF!]" table:base-cell-address="Planilha_Orçamentária_Licitante.$A$1"/>
        <table:named-expression table:name="Print_Area_MI_1_1" table:expression="of:=[.#REF!]" table:base-cell-address="Planilha_Orçamentária_Licitante.$A$1"/>
        <table:named-expression table:name="Print_Area_MI_1_10" table:expression="of:=[.#REF!]" table:base-cell-address="Planilha_Orçamentária_Licitante.$A$1"/>
        <table:named-expression table:name="Print_Area_MI_1_12" table:expression="of:=[.#REF!]" table:base-cell-address="Planilha_Orçamentária_Licitante.$A$1"/>
        <table:named-expression table:name="Print_Area_MI_1_9" table:expression="of:=[.#REF!]" table:base-cell-address="Planilha_Orçamentária_Licitante.$A$1"/>
        <table:named-expression table:name="Print_Area_MI_10" table:expression="of:=[.#REF!]" table:base-cell-address="Planilha_Orçamentária_Licitante.$A$1"/>
        <table:named-expression table:name="Print_Area_MI_11" table:expression="of:=&quot;$#REF!.$A$8:$G$165&quot;" table:base-cell-address="Planilha_Orçamentária_Licitante.$A$1"/>
        <table:named-expression table:name="Print_Area_MI_12" table:expression="of:=[.#REF!]" table:base-cell-address="Planilha_Orçamentária_Licitante.$A$1"/>
        <table:named-expression table:name="Print_Area_MI_13" table:expression="of:=[.#REF!]" table:base-cell-address="Planilha_Orçamentária_Licitante.$A$1"/>
        <table:named-expression table:name="Print_Area_MI_14" table:expression="of:=[.#REF!]" table:base-cell-address="Planilha_Orçamentária_Licitante.$A$1"/>
        <table:named-expression table:name="Print_Area_MI_15" table:expression="of:=[.#REF!]" table:base-cell-address="Planilha_Orçamentária_Licitante.$A$1"/>
        <table:named-expression table:name="Print_Area_MI_18" table:expression="of:=&quot;$#REF!.$A$6:$G$170&quot;" table:base-cell-address="Planilha_Orçamentária_Licitante.$A$1"/>
        <table:named-expression table:name="Print_Area_MI_19" table:expression="of:=[.#REF!]" table:base-cell-address="Planilha_Orçamentária_Licitante.$A$1"/>
        <table:named-expression table:name="Print_Area_MI_2" table:expression="of:=[.#REF!]" table:base-cell-address="Planilha_Orçamentária_Licitante.$A$1"/>
        <table:named-expression table:name="Print_Area_MI_21" table:expression="of:=[.#REF!]" table:base-cell-address="Planilha_Orçamentária_Licitante.$A$1"/>
        <table:named-expression table:name="Print_Area_MI_21_10" table:expression="of:=&quot;$#REF!.$A$6:$G$177&quot;" table:base-cell-address="Planilha_Orçamentária_Licitante.$A$1"/>
        <table:named-expression table:name="Print_Area_MI_21_18" table:expression="of:=&quot;$#REF!.$A$6:$G$177&quot;" table:base-cell-address="Planilha_Orçamentária_Licitante.$A$1"/>
        <table:named-expression table:name="Print_Area_MI_21_19" table:expression="of:=[.#REF!]" table:base-cell-address="Planilha_Orçamentária_Licitante.$A$1"/>
        <table:named-expression table:name="Print_Area_MI_25" table:expression="of:=[.#REF!]" table:base-cell-address="Planilha_Orçamentária_Licitante.$A$1"/>
        <table:named-expression table:name="Print_Area_MI_3" table:expression="of:=[.#REF!]" table:base-cell-address="Planilha_Orçamentária_Licitante.$A$1"/>
        <table:named-expression table:name="Print_Area_MI_3_1" table:expression="of:=[.#REF!]" table:base-cell-address="Planilha_Orçamentária_Licitante.$A$1"/>
        <table:named-expression table:name="Print_Area_MI_3_10" table:expression="of:=[.#REF!]" table:base-cell-address="Planilha_Orçamentária_Licitante.$A$1"/>
        <table:named-expression table:name="Print_Area_MI_3_12" table:expression="of:=[.#REF!]" table:base-cell-address="Planilha_Orçamentária_Licitante.$A$1"/>
        <table:named-expression table:name="Print_Area_MI_3_9" table:expression="of:=[.#REF!]" table:base-cell-address="Planilha_Orçamentária_Licitante.$A$1"/>
        <table:named-expression table:name="Print_Area_MI_4" table:expression="of:=[.#REF!]" table:base-cell-address="Planilha_Orçamentária_Licitante.$A$1"/>
        <table:named-expression table:name="Print_Area_MI_5" table:expression="of:=[.#REF!]" table:base-cell-address="Planilha_Orçamentária_Licitante.$A$1"/>
        <table:named-expression table:name="Print_Area_MI_6" table:expression="of:=[.#REF!]" table:base-cell-address="Planilha_Orçamentária_Licitante.$A$1"/>
        <table:named-expression table:name="Print_Area_MI_7" table:expression="of:=[.#REF!]" table:base-cell-address="Planilha_Orçamentária_Licitante.$A$1"/>
        <table:named-expression table:name="Print_Area_MI_9" table:expression="of:=[.#REF!]" table:base-cell-address="Planilha_Orçamentária_Licitante.$A$1"/>
        <table:named-expression table:name="Print_Area_MII" table:expression="of:=[.#REF!]" table:base-cell-address="Planilha_Orçamentária_Licitante.$A$1"/>
        <table:named-expression table:name="QUAD1" table:expression="of:=&quot;NA()&quot;" table:base-cell-address="Planilha_Orçamentária_Licitante.$A$1"/>
        <table:named-expression table:name="QUAD11" table:expression="of:=&quot;NA()&quot;" table:base-cell-address="Planilha_Orçamentária_Licitante.$A$1"/>
        <table:named-expression table:name="QUAD21" table:expression="of:=&quot;NA()&quot;" table:base-cell-address="Planilha_Orçamentária_Licitante.$A$1"/>
        <table:named-expression table:name="QUAD211" table:expression="of:=&quot;NA()&quot;" table:base-cell-address="Planilha_Orçamentária_Licitante.$A$1"/>
        <table:named-expression table:name="QUAD22" table:expression="of:=&quot;NA()&quot;" table:base-cell-address="Planilha_Orçamentária_Licitante.$A$1"/>
        <table:named-expression table:name="QUAD221" table:expression="of:=&quot;NA()&quot;" table:base-cell-address="Planilha_Orçamentária_Licitante.$A$1"/>
        <table:named-expression table:name="QUAD23" table:expression="of:=&quot;NA()&quot;" table:base-cell-address="Planilha_Orçamentária_Licitante.$A$1"/>
        <table:named-expression table:name="REEEE" table:expression="of:=&quot;NA()&quot;" table:base-cell-address="Planilha_Orçamentária_Licitante.$A$1"/>
        <table:named-expression table:name="REFEITA" table:expression="of:=&quot;NA()&quot;" table:base-cell-address="Planilha_Orçamentária_Licitante.$A$1"/>
        <table:named-range table:name="rejunte" table:cell-range-address="'file:///A:/COMPOSICAO%20GALPAO%20DO%20ARQUIVO%20GERAL%2005-10-2007.xls'#INSUMOS.$B$21" table:base-cell-address="Planilha_Orçamentária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Planilha_Orçamentária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sarrafo" table:cell-range-address="'file://Oziel2/c/DOTA%20ENG/Tribunal%20Justiça/COMPOSICAO%20BATALHA%20TJ%2022-07-05.xls'#INSUMOS.$B$14" table:base-cell-address="Planilha_Orçamentária_Licitante.$A$1"/>
        <table:named-range table:name="seladoracrilico" table:cell-range-address="'file:///C:/DOTA%20ENG%202/OZIEL/ORÇAMENTOS%20PARTICULARES%202007/Orçamento%20Márcio.xls'#INSUMOS.$B$59" table:base-cell-address="Planilha_Orçamentária_Licitante.$A$1"/>
        <table:named-expression table:name="SENHAGT" table:expression="of:=&quot;PM2CAIXA&quot;" table:base-cell-address="Planilha_Orçamentária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range table:name="solucaolimpadora" table:cell-range-address="'file:///A:/COMPOSICAO%20GALPAO%20DO%20ARQUIVO%20GERAL%2005-10-2007.xls'#INSUMOS.$B$25" table:base-cell-address="Planilha_Orçamentária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Tabela" table:expression="of:=[.#REF!]" table:base-cell-address="Planilha_Orçamentária_Licitante.$A$1"/>
        <table:named-range table:name="tabuavirola" table:cell-range-address="'file:///A:/COMPOSICAO%20GALPAO%20DO%20ARQUIVO%20GERAL%2005-10-2007.xls'#INSUMOS.$B$10" table:base-cell-address="Planilha_Orçamentária_Licitante.$A$1"/>
        <table:named-range table:name="taco" table:cell-range-address="'file:///A:/COMPOSICAO%20GALPAO%20DO%20ARQUIVO%20GERAL%2005-10-2007.xls'#INSUMOS.$B$11" table:base-cell-address="Planilha_Orçamentária_Licitante.$A$1"/>
        <table:named-range table:name="telhafibro" table:cell-range-address="'file:///C:/DOTA%20ENG/Tribunal%20Justiça/COMPOSICAO%20BATALHA%20TJ%2022-07-05%20maior.xls'#INSUMOS.$B$5" table:base-cell-address="Planilha_Orçamentária_Licitante.$A$1"/>
        <table:named-expression table:name="Teste" table:expression="of:=[.#REF!]" table:base-cell-address="Planilha_Orçamentária_Licitante.$A$1"/>
        <table:named-range table:name="tijoloceramico" table:cell-range-address="'file:///A:/COMPOSICAO%20GALPAO%20DO%20ARQUIVO%20GERAL%2005-10-2007.xls'#INSUMOS.$B$34" table:base-cell-address="Planilha_Orçamentária_Licitante.$A$1"/>
        <table:named-range table:name="tijolocomum" table:cell-range-address="'file:///A:/COMPOSICAO%20GALPAO%20DO%20ARQUIVO%20GERAL%2005-10-2007.xls'#INSUMOS.$B$33" table:base-cell-address="Planilha_Orçamentária_Licitante.$A$1"/>
        <table:named-range table:name="tipoobra" table:cell-range-address="'https://d.docs.live.net/Users/c120685/Desktop/PAULINIA_QUADRA%20ESCOLA_ORÇ_R00%20pr.xlsx'#BDI_1.$N$39:BDI_1.$N$45" table:base-cell-address="Planilha_Orçamentária_Licitante.$A$1"/>
        <table:named-expression table:name="TipoOrçamento" table:expression="of:=&quot;BASE&quot;" table:base-cell-address="Planilha_Orçamentária_Licitante.$A$1"/>
        <table:named-expression table:name="Print_Titles" table:expression="of:=#N/A" table:base-cell-address="Planilha_Orçamentária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anilha_Orçamentária_Licitant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>
      <number:text> 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36P1">
      <number:text>-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36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number:number-style style:name="N38P0">
      <number:number number:decimal-places="2" number:min-decimal-places="2" number:min-integer-digits="1" number:grouping="true"/>
      <number:text> </number:text>
    </number:number-style>
    <number:number-style style:name="N38P1"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>
      <number:text> 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40P1">
      <number:text>-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40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date-style style:name="N41">
      <number:text>BOOL</number:text>
      <number:year/>
      <number:text>AN</number:text>
    </number:date-style>
    <number:number-style style:name="N42">
      <number:number number:decimal-places="4" number:min-decimal-places="4" number:min-integer-digits="1" number:grouping="true"/>
    </number:number-style>
    <number:number-style style:name="N43">
      <number:number number:decimal-places="14" number:min-decimal-places="14" number:min-integer-digits="1" number:grouping="true"/>
    </number:number-style>
    <number:number-style style:name="N44">
      <number:number number:decimal-places="6" number:min-decimal-places="6" number:min-integer-digits="1" number:grouping="true"/>
    </number:number-style>
    <number:number-style style:name="N45">
      <number:number number:decimal-places="12" number:min-decimal-places="12" number:min-integer-digits="1" number:grouping="true"/>
    </number:number-style>
    <number:number-style style:name="N46">
      <number:number number:decimal-places="10" number:min-decimal-places="10" number:min-integer-digits="1" number:grouping="true"/>
    </number:number-style>
    <style:style style:name="Mo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5_32_2" style:display-name="Normal 15 2" style:family="table-cell" style:data-style-name="N0">
      <style:table-cell-properties style:vertical-align="automatic" fo:background-color="transparent"/>
      <style:text-properties fo:color="#000000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/>
    </style:style>
    <style:style style:name="V_237_rgula" style:display-name="Vírgula" style:family="table-cell" style:data-style-name="N38">
      <style:table-cell-properties style:vertical-align="automatic" fo:background-color="transparent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4B084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ágina <text:page-number>1</text:page-number><text:s/>de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5-28T14:23:03Z</meta:creation-date>
    <dc:date>2026-06-30T17:19:03Z</dc:date>
  </office:meta>
</office:document-meta>
</file>