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7E0000008EAA773360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automatic-styles>
    <style:style style:name="co1" style:family="table-column">
      <style:table-column-properties fo:break-before="auto" style:column-width="2.798cm"/>
    </style:style>
    <style:style style:name="co2" style:family="table-column">
      <style:table-column-properties fo:break-before="auto" style:column-width="2.154cm"/>
    </style:style>
    <style:style style:name="co3" style:family="table-column">
      <style:table-column-properties fo:break-before="auto" style:column-width="3.607cm"/>
    </style:style>
    <style:style style:name="co4" style:family="table-column">
      <style:table-column-properties fo:break-before="auto" style:column-width="3.328cm"/>
    </style:style>
    <style:style style:name="co5" style:family="table-column">
      <style:table-column-properties fo:break-before="auto" style:column-width="11.495cm"/>
    </style:style>
    <style:style style:name="co6" style:family="table-column">
      <style:table-column-properties fo:break-before="auto" style:column-width="2.713cm"/>
    </style:style>
    <style:style style:name="co7" style:family="table-column">
      <style:table-column-properties fo:break-before="auto" style:column-width="2.824cm"/>
    </style:style>
    <style:style style:name="co8" style:family="table-column">
      <style:table-column-properties fo:break-before="auto" style:column-width="5.902cm"/>
    </style:style>
    <style:style style:name="co9" style:family="table-column">
      <style:table-column-properties fo:break-before="auto" style:column-width="2.21cm"/>
    </style:style>
    <style:style style:name="co10" style:family="table-column">
      <style:table-column-properties fo:break-before="auto" style:column-width="3.916cm"/>
    </style:style>
    <style:style style:name="co11" style:family="table-column">
      <style:table-column-properties fo:break-before="auto" style:column-width="4.337cm"/>
    </style:style>
    <style:style style:name="co12" style:family="table-column">
      <style:table-column-properties fo:break-before="auto" style:column-width="2.238cm"/>
    </style:style>
    <style:style style:name="co13" style:family="table-column">
      <style:table-column-properties fo:break-before="auto" style:column-width="4.112cm"/>
    </style:style>
    <style:style style:name="co14" style:family="table-column">
      <style:table-column-properties fo:break-before="auto" style:column-width="2.461cm"/>
    </style:style>
    <style:style style:name="co15" style:family="table-column">
      <style:table-column-properties fo:break-before="auto" style:column-width="1.649cm"/>
    </style:style>
    <style:style style:name="ro1" style:family="table-row">
      <style:table-row-properties style:row-height="1.058cm" fo:break-before="auto" style:use-optimal-row-height="false"/>
    </style:style>
    <style:style style:name="ro2" style:family="table-row">
      <style:table-row-properties style:row-height="1.535cm" fo:break-before="auto" style:use-optimal-row-height="false"/>
    </style:style>
    <style:style style:name="ro3" style:family="table-row">
      <style:table-row-properties style:row-height="0.926cm" fo:break-before="auto" style:use-optimal-row-height="false"/>
    </style:style>
    <style:style style:name="ro4" style:family="table-row">
      <style:table-row-properties style:row-height="1.588cm" fo:break-before="auto" style:use-optimal-row-height="false"/>
    </style:style>
    <style:style style:name="ro5" style:family="table-row">
      <style:table-row-properties style:row-height="0.873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1.402cm" fo:break-before="auto" style:use-optimal-row-height="false"/>
    </style:style>
    <style:style style:name="ro8" style:family="table-row">
      <style:table-row-properties style:row-height="1.005cm" fo:break-before="auto" style:use-optimal-row-height="true"/>
    </style:style>
    <style:style style:name="ro9" style:family="table-row">
      <style:table-row-properties style:row-height="1.931cm" fo:break-before="auto" style:use-optimal-row-height="false"/>
    </style:style>
    <style:style style:name="ro10" style:family="table-row">
      <style:table-row-properties style:row-height="2.461cm" fo:break-before="auto" style:use-optimal-row-height="false"/>
    </style:style>
    <style:style style:name="ro11" style:family="table-row">
      <style:table-row-properties style:row-height="3.519cm" fo:break-before="auto" style:use-optimal-row-height="true"/>
    </style:style>
    <style:style style:name="ro12" style:family="table-row">
      <style:table-row-properties style:row-height="1.508cm" fo:break-before="auto" style:use-optimal-row-height="true"/>
    </style:style>
    <style:style style:name="ro13" style:family="table-row">
      <style:table-row-properties style:row-height="4.524cm" fo:break-before="auto" style:use-optimal-row-height="true"/>
    </style:style>
    <style:style style:name="ro14" style:family="table-row">
      <style:table-row-properties style:row-height="0.873cm" fo:break-before="page" style:use-optimal-row-height="false"/>
    </style:style>
    <style:style style:name="ro15" style:family="table-row">
      <style:table-row-properties style:row-height="2.011cm" fo:break-before="auto" style:use-optimal-row-height="true"/>
    </style:style>
    <style:style style:name="ro16" style:family="table-row">
      <style:table-row-properties style:row-height="0.556cm" fo:break-before="auto" style:use-optimal-row-height="true"/>
    </style:style>
    <style:style style:name="ta1" style:family="table" style:master-page-name="PageStyle_5f_PL_20_DA_20_LICITANTE">
      <style:table-properties table:display="true" style:writing-mode="lr-tb" table:tab-color="#7030a0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" style:family="table-cell" style:parent-style-name="Default" style:data-style-name="N0">
      <style:table-cell-properties fo:background-color="#e6e6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>
          <loext:transformation loext:type="lummod" loext:value="90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24pt" fo:font-style="normal" fo:text-shadow="none" style:text-underline-style="none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ce5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" style:family="table-cell" style:parent-style-name="Default" style:data-style-name="N0">
      <style:table-cell-properties fo:border-bottom="0.74pt solid #808080" fo:background-color="#127a02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8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80808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 style:data-style-name="N0">
      <style:table-cell-properties fo:border-bottom="none" fo:background-color="#4efb34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808080" style:rotation-angle="0" style:rotation-align="none" style:shrink-to-fit="false" fo:border-top="none" style:vertical-align="middle" loext:vertical-justify="auto"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right-complex-color loext:theme-type="light2" loext:color-type="theme">
          <loext:transformation loext:type="lummod" loext:value="5000"/>
        </loext:border-right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808080" style:vertical-align="middle" loext:vertical-justify="auto">
        <loext:background-complex-color loext:theme-type="light2" loext:color-type="theme"/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>
        <loext:background-complex-color loext:theme-type="light2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21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 style:data-style-name="N0">
      <style:table-cell-properties fo:border-bottom="0.74pt solid #808080" fo:background-color="#127a02" style:cell-protect="protected" style:print-content="true" style:diagonal-bl-tr="none" style:diagonal-tl-br="none" style:text-align-source="fix" style:repeat-content="false" fo:wrap-option="wrap" fo:border-left="0.74pt solid #808080" style:direction="ltr" fo:border-right="none" style:rotation-angle="0" style:rotation-align="none" style:shrink-to-fit="false" fo:border-top="0.74pt solid #00000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2" loext:color-type="theme">
          <loext:transformation loext:type="lummod" loext:value="5000"/>
        </loext:border-left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2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5" style:family="table-cell" style:parent-style-name="Default" style:data-style-name="N0">
      <style:table-cell-properties fo:border-bottom="0.74pt solid #808080" style:cell-protect="protected" style:print-content="true" style:diagonal-bl-tr="none" style:diagonal-tl-br="none" style:text-align-source="fix" style:repeat-content="false" fo:wrap-option="wrap" fo:border-left="none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 style:data-style-name="N0">
      <style:table-cell-properties fo:border-bottom="0.74pt solid #808080" fo:background-color="#4efb34" style:cell-protect="protected" style:print-content="true" style:diagonal-bl-tr="none" style:diagonal-tl-br="none" style:text-align-source="fix" style:repeat-content="false" fo:wrap-option="wrap" fo:border-left="0.74pt solid #808080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left-complex-color loext:theme-type="light2" loext:color-type="theme">
          <loext:transformation loext:type="lummod" loext:value="5000"/>
        </loext:border-lef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808080" style:vertical-align="middle" loext:vertical-justify="auto">
        <loext:background-complex-color loext:theme-type="light2" loext:color-type="theme"/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3" style:family="table-cell" style:parent-style-name="Default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fix" style:repeat-content="false" fo:wrap-option="no-wrap" fo:border-left="1.76pt solid #000000" style:direction="ltr" fo:border-right="0.74pt solid #808080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  <loext:border-right-complex-color loext:theme-type="light2" loext:color-type="theme">
          <loext:transformation loext:type="lummod" loext:value="5000"/>
        </loext:border-righ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" style:family="table-cell" style:parent-style-name="Default" style:data-style-name="N0">
      <style:table-cell-properties fo:border-bottom="0.74pt solid #808080" fo:background-color="#127a02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37" style:family="table-cell" style:parent-style-name="Default" style:data-style-name="N0">
      <style:table-cell-properties fo:border-bottom="0.74pt solid #808080" fo:background-color="#4efb34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43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value-type" style:repeat-content="false" fo:wrap-option="wrap" fo:border-left="0.74pt solid #808080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2" loext:color-type="theme">
          <loext:transformation loext:type="lummod" loext:value="5000"/>
        </loext:border-left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" style:family="table-cell" style:parent-style-name="Default" style:data-style-name="N0">
      <style:table-cell-properties fo:border-bottom="0.74pt solid #80808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808080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order-top-complex-color loext:theme-type="light2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808080" fo:background-color="#fffff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>
        <loext:border-bottom-complex-color loext:theme-type="light2" loext:color-type="theme">
          <loext:transformation loext:type="lummod" loext:value="5000"/>
        </loext:border-bottom-complex-color>
        <loext:background-complex-color loext:theme-type="light2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7" style:family="table-cell" style:parent-style-name="Default" style:data-style-name="N0">
      <style:table-cell-properties fo:background-color="#127a02" style:cell-protect="protected" style:print-content="true" style:diagonal-bl-tr="none" style:diagonal-tl-br="none" style:text-align-source="fix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4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 style:data-style-name="N0">
      <style:table-cell-properties fo:background-color="#4efb34" style:cell-protect="protected" style:print-content="true" style:diagonal-bl-tr="none" style:diagonal-tl-br="none" style:text-align-source="fix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3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 style:data-style-name="N4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6" style:family="table-cell" style:parent-style-name="Default" style:data-style-name="N138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58" style:family="table-cell" style:parent-style-name="Default" style:data-style-name="N138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Default" style:data-style-name="N14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0" style:family="table-cell" style:parent-style-name="Moeda_20_13" style:data-style-name="N140">
      <style:table-cell-properties fo:background-color="#127a02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61" style:family="table-cell" style:parent-style-name="Moeda_20_13" style:data-style-name="N142">
      <style:table-cell-properties fo:background-color="#f5bbfe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4" loext:color-type="theme">
          <loext:transformation loext:type="lummod" loext:value="2001"/>
          <loext:transformation loext:type="lumoff" loext:value="7999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2" style:family="table-cell" style:parent-style-name="Moeda_20_13" style:data-style-name="N142">
      <style:table-cell-properties fo:background-color="#127a02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63" style:family="table-cell" style:parent-style-name="Moeda_20_13" style:data-style-name="N142">
      <style:table-cell-properties fo:background-color="#4efb34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4" style:family="table-cell" style:parent-style-name="Porcentagem_20_2" style:data-style-name="N142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5" style:family="table-cell" style:parent-style-name="Default" style:data-style-name="N14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 style:data-style-name="N138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9" style:family="table-cell" style:parent-style-name="Porcentagem_20_2" style:data-style-name="N11">
      <style:table-cell-properties fo:background-color="#127a02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70" style:family="table-cell" style:parent-style-name="Porcentagem_20_2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Porcentagem_20_2" style:data-style-name="N11">
      <style:table-cell-properties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2" style:family="table-cell" style:parent-style-name="Porcentagem_20_2" style:data-style-name="N11">
      <style:table-cell-properties fo:background-color="#4efb34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6" style:family="table-cell" style:parent-style-name="Default" style:data-style-name="N4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7" style:family="table-cell" style:parent-style-name="Moeda_20_13" style:data-style-name="N141">
      <style:table-cell-properties fo:background-color="#127a02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78" style:family="table-cell" style:parent-style-name="Moeda_20_13" style:data-style-name="N14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9" style:family="table-cell" style:parent-style-name="Moeda_20_13" style:data-style-name="N141">
      <style:table-cell-properties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0" style:family="table-cell" style:parent-style-name="Moeda_20_13" style:data-style-name="N141">
      <style:table-cell-properties fo:background-color="#4efb34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left-complex-color loext:theme-type="light1" loext:color-type="theme">
          <loext:transformation loext:type="lummod" loext:value="5000"/>
        </loext:border-left-complex-color>
        <loext:border-right-complex-color loext:theme-type="light1" loext:color-type="theme">
          <loext:transformation loext:type="lummod" loext:value="5000"/>
        </loext:border-righ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2" style:family="table-cell" style:parent-style-name="Default" style:data-style-name="N11">
      <style:table-cell-properties fo:border-bottom="0.74pt solid #000000" fo:background-color="#f5bbfe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>
        <loext:background-complex-color loext:theme-type="accent4" loext:color-type="theme">
          <loext:transformation loext:type="lummod" loext:value="2001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8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84" style:family="table-cell" style:parent-style-name="Moeda_20_13" style:data-style-name="N141">
      <style:table-cell-properties fo:border-bottom="0.74pt solid #808080" fo:background-color="#ffffff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00000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5" style:family="table-cell" style:parent-style-name="Moeda_20_13" style:data-style-name="N141">
      <style:table-cell-properties fo:border-bottom="0.74pt solid #808080" fo:background-color="#127a02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7500"/>
        </loext:background-complex-color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>
        <loext:char-complex-color loext:theme-type="light1" loext:color-type="theme"/>
      </style:text-properties>
    </style:style>
    <style:style style:name="ce86" style:family="table-cell" style:parent-style-name="Moeda_20_13" style:data-style-name="N141">
      <style:table-cell-properties fo:border-bottom="0.74pt solid #808080" fo:background-color="#ffffff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7" style:family="table-cell" style:parent-style-name="Moeda_20_13" style:data-style-name="N141">
      <style:table-cell-properties fo:border-bottom="0.74pt solid #808080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8" style:family="table-cell" style:parent-style-name="Moeda_20_13" style:data-style-name="N141">
      <style:table-cell-properties fo:border-bottom="0.74pt solid #808080" fo:background-color="#4efb34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accent1" loext:color-type="theme">
          <loext:transformation loext:type="lummod" loext:value="6001"/>
          <loext:transformation loext:type="lumoff" loext:value="3999"/>
        </loext:background-complex-color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9" style:family="table-cell" style:parent-style-name="Moeda_20_13" style:data-style-name="N141">
      <style:table-cell-properties fo:border-bottom="0.74pt solid #808080" fo:background-color="#ffffff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808080" style:vertical-align="middle" loext:vertical-justify="auto">
        <loext:border-bottom-complex-color loext:theme-type="light1" loext:color-type="theme">
          <loext:transformation loext:type="lummod" loext:value="5000"/>
        </loext:border-bottom-complex-color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0" style:family="table-cell" style:parent-style-name="Moeda_20_13" style:data-style-name="N141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808080" style:direction="ltr" fo:border-right="0.74pt solid #000000" style:rotation-angle="0" style:rotation-align="none" style:shrink-to-fit="false" fo:border-top="0.74pt solid #808080" style:vertical-align="middle" loext:vertical-justify="auto">
        <loext:background-complex-color loext:theme-type="light2" loext:color-type="theme"/>
        <loext:border-left-complex-color loext:theme-type="light1" loext:color-type="theme">
          <loext:transformation loext:type="lummod" loext:value="5000"/>
        </loext:border-left-complex-color>
        <loext:border-top-complex-color loext:theme-type="light1" loext:color-type="theme">
          <loext:transformation loext:type="lummod" loext:value="5000"/>
        </loext:border-top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Default" style:data-style-name="N139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Arial" fo:font-size="14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" fo:font-size="14pt" style:text-line-through-type="none" fo:font-style="normal" style:text-outline="false" fo:text-shadow="none" style:text-position="0% 100%" style:font-name-complex="Arial" style:font-size-asian="14pt" style:font-size-complex="14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0" style:font-name="Arial" fo:font-size="14pt" fo:font-weight="bold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 style:text-underline-style="none" style:text-underline-color="font-color"/>
    </style:style>
    <style:style style:name="T4" style:family="text">
      <style:text-properties fo:color="#000000" style:font-name="Arial" fo:font-size="14pt" style:text-line-through-type="none" fo:font-style="normal" style:text-outline="false" fo:text-shadow="none" style:text-position="0% 100%" style:font-name-complex="Arial" style:font-size-asian="14pt" style:font-size-complex="14pt" style:font-style-asian="normal" style:font-style-complex="normal" style:text-underline-style="none" style:text-underline-color="font-color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L DA LICITANTE" table:style-name="ta1" table:print-ranges="'PL DA LICITANTE'.A1:'PL DA LICITANTE'.K185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visibility="collapse" table:default-cell-style-name="ce13"/>
        <table:table-column table:style-name="co4" table:visibility="collapse" table:default-cell-style-name="ce39"/>
        <table:table-column table:style-name="co5" table:default-cell-style-name="ce13"/>
        <table:table-column table:style-name="co6" table:default-cell-style-name="ce39"/>
        <table:table-column table:style-name="co7" table:default-cell-style-name="ce54"/>
        <table:table-column table:style-name="co8" table:default-cell-style-name="ce66"/>
        <table:table-column table:style-name="co9" table:default-cell-style-name="ce66"/>
        <table:table-column table:style-name="co10" table:default-cell-style-name="ce39"/>
        <table:table-column table:style-name="co11" table:default-cell-style-name="ce13"/>
        <table:table-column table:style-name="co12" table:default-cell-style-name="ce91"/>
        <table:table-column table:style-name="co13" table:default-cell-style-name="ce92"/>
        <table:table-column table:style-name="co14" table:default-cell-style-name="ce91"/>
        <table:table-column table:style-name="co15" table:number-columns-repeated="16370"/>
        <table:table-row table:style-name="ro1">
          <table:table-cell table:style-name="ce1" table:number-columns-spanned="1" table:number-rows-spanned="2">
            <draw:frame table:end-cell-address="'PL DA LICITANTE'.A2" table:end-x="2.15cm" table:end-y="1.014cm" draw:z-index="0" draw:name="Picture 1" draw:style-name="gr1" draw:text-style-name="P1" svg:width="1.685cm" svg:height="1.899cm" svg:x="0.465cm" svg:y="0.173cm">
              <draw:image xlink:href="Pictures/100000000000007E0000008EAA773360.png" xlink:type="simple" xlink:show="embed" xlink:actuate="onLoad" draw:mime-type="image/png">
                <text:p/>
              </draw:image>
            </draw:frame>
          </table:table-cell>
          <table:table-cell table:style-name="ce14" office:value-type="string" calcext:value-type="string" table:number-columns-spanned="10" table:number-rows-spanned="1">
            <text:p>P R E F E I T U R A <text:s text:c="3"/>M U N I C I P A L <text:s text:c="3"/>D E <text:s text:c="3"/>C A M P I N A S</text:p>
          </table:table-cell>
          <table:covered-table-cell table:number-columns-repeated="9" table:style-name="ce14"/>
          <table:table-cell table:number-columns-repeated="3"/>
        </table:table-row>
        <table:table-row table:style-name="ro1">
          <table:covered-table-cell table:style-name="ce1"/>
          <table:table-cell table:style-name="ce15" office:value-type="string" calcext:value-type="string" table:number-columns-spanned="10" table:number-rows-spanned="1">
            <text:p>SECRETARIA MUNICIPAL DE INFRAESTRUTURA</text:p>
          </table:table-cell>
          <table:covered-table-cell table:number-columns-repeated="9" table:style-name="ce15"/>
          <table:table-cell table:number-columns-repeated="3"/>
        </table:table-row>
        <table:table-row table:style-name="ro2">
          <table:table-cell table:style-name="ce2" office:value-type="string" calcext:value-type="string">
            <text:p><text:span text:style-name="T1">OBJETO</text:span><text:span text:style-name="T2">:</text:span></text:p>
          </table:table-cell>
          <table:table-cell table:style-name="ce16" office:value-type="string" calcext:value-type="string" table:number-columns-spanned="10" table:number-rows-spanned="1">
            <text:p>OBRAS DE PAVIMENTAÇÃO E DRENAGEM NA CONTINUIDADE DA AVENIDA NELSON FERREIRA DE SOUZA (RUA MARGINAL AO LEITO FÉRREO, ENTRE A PONTE DO RIO CAPIVARI E A ESTRADA DO FRIBURGO)</text:p>
          </table:table-cell>
          <table:covered-table-cell table:number-columns-repeated="9" table:style-name="ce16"/>
          <table:table-cell table:number-columns-repeated="3"/>
        </table:table-row>
        <table:table-row table:style-name="ro3">
          <table:table-cell table:style-name="ce2" office:value-type="string" calcext:value-type="string">
            <text:p><text:span text:style-name="T1">LOCAL</text:span><text:span text:style-name="T3">:</text:span><text:span text:style-name="T4"> </text:span></text:p>
          </table:table-cell>
          <table:table-cell table:style-name="ce17" office:value-type="string" calcext:value-type="string" table:number-columns-spanned="8" table:number-rows-spanned="1">
            <text:p>Avenida Nelson Ferreira de Souza</text:p>
          </table:table-cell>
          <table:covered-table-cell table:number-columns-repeated="7" table:style-name="ce17"/>
          <table:table-cell table:style-name="ce74" office:value-type="string" calcext:value-type="string">
            <text:p>BDI Pav:</text:p>
          </table:table-cell>
          <table:table-cell table:style-name="ce82" office:value-type="percentage" office:value="0.2744" calcext:value-type="percentage">
            <text:p>27,44%</text:p>
          </table:table-cell>
          <table:table-cell table:number-columns-repeated="3"/>
        </table:table-row>
        <table:table-row table:style-name="ro3">
          <table:table-cell table:style-name="ce2"/>
          <table:table-cell table:style-name="ce18"/>
          <table:table-cell table:style-name="ce29" table:number-columns-repeated="2"/>
          <table:table-cell table:style-name="ce40"/>
          <table:table-cell table:style-name="ce29" table:number-columns-repeated="3"/>
          <table:table-cell table:style-name="ce67"/>
          <table:table-cell table:style-name="ce74" office:value-type="string" calcext:value-type="string">
            <text:p>BDI dif.:</text:p>
          </table:table-cell>
          <table:table-cell table:style-name="ce82" office:value-type="percentage" office:value="0.15" calcext:value-type="percentage">
            <text:p>15,00%</text:p>
          </table:table-cell>
          <table:table-cell table:number-columns-repeated="3"/>
        </table:table-row>
        <table:table-row table:style-name="ro3" table:visibility="collapse">
          <table:table-cell table:style-name="ce3"/>
          <table:table-cell table:style-name="ce19"/>
          <table:table-cell table:style-name="ce30" table:number-columns-repeated="5"/>
          <table:table-cell table:style-name="ce55"/>
          <table:table-cell table:style-name="ce68" office:value-type="string" calcext:value-type="string">
            <text:p>LEIS SOCIAIS:</text:p>
          </table:table-cell>
          <table:table-cell table:style-name="ce75" office:value-type="string" calcext:value-type="string">
            <text:p>HORISTA:</text:p>
          </table:table-cell>
          <table:table-cell table:style-name="ce82" office:value-type="percentage" office:value="0" calcext:value-type="percentage">
            <text:p>0,00%</text:p>
          </table:table-cell>
          <table:table-cell table:number-columns-repeated="3"/>
        </table:table-row>
        <table:table-row table:style-name="ro3">
          <table:table-cell table:style-name="ce3"/>
          <table:table-cell table:style-name="ce19"/>
          <table:table-cell table:style-name="ce31" table:number-columns-repeated="2"/>
          <table:table-cell table:style-name="ce41"/>
          <table:table-cell table:style-name="ce31"/>
          <table:table-cell table:style-name="ce52"/>
          <table:table-cell table:style-name="ce56"/>
          <table:table-cell table:style-name="ce68" office:value-type="string" calcext:value-type="string">
            <text:p>LEIS SOCIAIS:</text:p>
          </table:table-cell>
          <table:table-cell table:style-name="ce75" office:value-type="string" calcext:value-type="string">
            <text:p>MENSALISTA:</text:p>
          </table:table-cell>
          <table:table-cell table:style-name="ce82" office:value-type="percentage" office:value="0.7127" calcext:value-type="percentage">
            <text:p>71,27%</text:p>
          </table:table-cell>
          <table:table-cell table:number-columns-repeated="3"/>
        </table:table-row>
        <table:table-row table:style-name="ro4">
          <table:table-cell table:style-name="ce4" office:value-type="string" calcext:value-type="string" table:number-columns-spanned="11" table:number-rows-spanned="1">
            <text:p>COMERCIAL E CONSTRUTORA FENIX LTDA.</text:p>
          </table:table-cell>
          <table:covered-table-cell table:number-columns-repeated="10" table:style-name="ce4"/>
          <table:table-cell table:number-columns-repeated="3"/>
        </table:table-row>
        <table:table-row table:style-name="ro5">
          <table:table-cell table:style-name="ce5" office:value-type="string" calcext:value-type="string" table:number-columns-spanned="1" table:number-rows-spanned="2">
            <text:p>EVENTO</text:p>
          </table:table-cell>
          <table:table-cell table:style-name="ce20" office:value-type="string" calcext:value-type="string" table:number-columns-spanned="1" table:number-rows-spanned="2">
            <text:p>ITEM</text:p>
          </table:table-cell>
          <table:table-cell table:style-name="ce32" office:value-type="string" calcext:value-type="string" table:number-columns-spanned="1" table:number-rows-spanned="2">
            <text:p>FONTE</text:p>
          </table:table-cell>
          <table:table-cell table:style-name="ce32" office:value-type="string" calcext:value-type="string" table:number-columns-spanned="1" table:number-rows-spanned="2">
            <text:p>CÓDIGO</text:p>
          </table:table-cell>
          <table:table-cell table:style-name="ce42" office:value-type="string" calcext:value-type="string" table:number-columns-spanned="1" table:number-rows-spanned="2">
            <text:p>DESCRIÇÃO DOS SERVIÇOS</text:p>
          </table:table-cell>
          <table:table-cell table:style-name="ce42" office:value-type="string" calcext:value-type="string" table:number-columns-spanned="1" table:number-rows-spanned="2">
            <text:p>UN</text:p>
          </table:table-cell>
          <table:table-cell table:style-name="ce53" office:value-type="string" calcext:value-type="string" table:number-columns-spanned="1" table:number-rows-spanned="2">
            <text:p>QUANT</text:p>
          </table:table-cell>
          <table:table-cell table:style-name="ce57" office:value-type="string" calcext:value-type="string" table:number-columns-spanned="4" table:number-rows-spanned="1">
            <text:p>PREÇOS</text:p>
          </table:table-cell>
          <table:covered-table-cell table:number-columns-repeated="3" table:style-name="ce57"/>
          <table:table-cell table:number-columns-repeated="3"/>
        </table:table-row>
        <table:table-row table:style-name="ro5">
          <table:covered-table-cell table:style-name="ce5"/>
          <table:covered-table-cell table:style-name="ce20"/>
          <table:covered-table-cell table:number-columns-repeated="2" table:style-name="ce32"/>
          <table:covered-table-cell table:number-columns-repeated="2" table:style-name="ce42"/>
          <table:covered-table-cell table:style-name="ce53"/>
          <table:table-cell table:style-name="ce58" office:value-type="string" office:string-value="Unitário" calcext:value-type="string">
            <text:p><text:s/>Unitário </text:p>
          </table:table-cell>
          <table:table-cell table:style-name="ce58" office:value-type="string" office:string-value="BDI" calcext:value-type="string">
            <text:p><text:s/>BDI </text:p>
          </table:table-cell>
          <table:table-cell table:style-name="ce76" office:value-type="string" calcext:value-type="string">
            <text:p>Unit. c/ BDI</text:p>
          </table:table-cell>
          <table:table-cell table:style-name="ce83" office:value-type="string" calcext:value-type="string">
            <text:p>Total</text:p>
          </table:table-cell>
          <table:table-cell table:number-columns-repeated="3"/>
        </table:table-row>
        <table:table-row table:style-name="ro6">
          <table:table-cell table:style-name="ce6" office:value-type="string" calcext:value-type="string">
            <text:p>GRUPO I: OBRA REALIZADA COM RECURSOS DOS GOVERNO FEDERAL E MUNICIPAL</text:p>
          </table:table-cell>
          <table:table-cell table:style-name="ce21"/>
          <table:table-cell table:style-name="ce33"/>
          <table:table-cell table:style-name="ce35" table:number-columns-repeated="4"/>
          <table:table-cell table:style-name="ce59"/>
          <table:table-cell table:style-name="ce35" table:number-columns-repeated="2"/>
          <table:table-cell table:style-name="ce84" table:formula="of:=SUBTOTAL(109;[.K12:.K178])" office:value-type="currency" office:currency="BRL" office:value="3901095.07" calcext:value-type="currency">
            <text:p><text:s/>R$ 3.901.095,07 </text:p>
          </table:table-cell>
          <table:table-cell table:number-columns-repeated="3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22" office:value-type="string" calcext:value-type="string">
            <text:p>1.</text:p>
          </table:table-cell>
          <table:table-cell table:style-name="ce22"/>
          <table:table-cell table:style-name="ce36"/>
          <table:table-cell table:style-name="ce36" office:value-type="string" calcext:value-type="string">
            <text:p>ADMINISTRAÇÃO LOCAL</text:p>
          </table:table-cell>
          <table:table-cell table:style-name="ce47" table:number-columns-repeated="2"/>
          <table:table-cell table:style-name="ce60"/>
          <table:table-cell table:style-name="ce69"/>
          <table:table-cell table:style-name="ce77"/>
          <table:table-cell table:style-name="ce85" table:formula="of:=SUBTOTAL(109;[.K13:.K13])" office:value-type="currency" office:currency="BRL" office:value="202177.28" calcext:value-type="currency">
            <text:p><text:s/>R$ 202.177,28 </text:p>
          </table:table-cell>
          <table:table-cell table:number-columns-repeated="3"/>
        </table:table-row>
        <table:table-row table:style-name="ro5">
          <table:table-cell table:style-name="ce8" office:value-type="float" office:value="1" calcext:value-type="float">
            <text:p>1</text:p>
          </table:table-cell>
          <table:table-cell table:style-name="ce23" office:value-type="string" calcext:value-type="string">
            <text:p>1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ADM-004</text:p>
          </table:table-cell>
          <table:table-cell table:style-name="ce43" office:value-type="string" calcext:value-type="string">
            <text:p>ADMINISTRAÇÃO LOCAL - SICR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0.76" calcext:value-type="float">
            <text:p>0,76</text:p>
          </table:table-cell>
          <table:table-cell table:style-name="ce61" table:formula="of:=['file:///C:/Users/18424993861/Downloads/Planilha%20Nelson%20F.%20Souza%20-%20FENIX.xlsx'#$'PL-CÁLCULO DESC_LINEAR'.O13]" office:value-type="currency" office:currency="BRL" office:value="208743.518518519" calcext:value-type="currency">
            <text:p><text:s/>R$ 208.743,518518519000 </text:p>
          </table:table-cell>
          <table:table-cell table:style-name="ce70" table:formula="of:=-['file:///C:/Users/18424993861/Downloads/Planilha%20Nelson%20F.%20Souza%20-%20FENIX.xlsx'#$'PL-CÁLCULO DESC_LINEAR'.P13]" office:value-type="percentage" office:value="0.2744" calcext:value-type="percentage">
            <text:p>27,44%</text:p>
          </table:table-cell>
          <table:table-cell table:style-name="ce78" table:formula="of:=ROUND([.H13]*(1+[.I13]);2)" office:value-type="currency" office:currency="BRL" office:value="266022.74" calcext:value-type="currency">
            <text:p><text:s/>R$ 266.022,74 </text:p>
          </table:table-cell>
          <table:table-cell table:style-name="ce86" table:formula="of:=ROUND([.G13]*ROUND([.J13]; 2); 2)" office:value-type="currency" office:currency="BRL" office:value="202177.28" calcext:value-type="currency">
            <text:p><text:s/>R$ 202.177,28 </text:p>
          </table:table-cell>
          <table:table-cell table:number-columns-repeated="3"/>
        </table:table-row>
        <table:table-row table:style-name="ro5">
          <table:table-cell table:style-name="ce7" office:value-type="float" office:value="2" calcext:value-type="float">
            <text:p>2</text:p>
          </table:table-cell>
          <table:table-cell table:style-name="ce22" office:value-type="string" calcext:value-type="string">
            <text:p>2.</text:p>
          </table:table-cell>
          <table:table-cell table:style-name="ce22"/>
          <table:table-cell table:style-name="ce36"/>
          <table:table-cell table:style-name="ce36" office:value-type="string" calcext:value-type="string">
            <text:p>MOBILIZAÇÃO DE EQUIPAMENTO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5:.K15])" office:value-type="currency" office:currency="BRL" office:value="6099.01" calcext:value-type="currency">
            <text:p><text:s/>R$ 6.099,01 </text:p>
          </table:table-cell>
          <table:table-cell table:number-columns-repeated="3"/>
        </table:table-row>
        <table:table-row table:style-name="ro7">
          <table:table-cell table:style-name="ce8" office:value-type="float" office:value="2" calcext:value-type="float">
            <text:p>2</text:p>
          </table:table-cell>
          <table:table-cell table:style-name="ce23" office:value-type="string" calcext:value-type="string">
            <text:p>2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TRA-008</text:p>
          </table:table-cell>
          <table:table-cell table:style-name="ce43" office:value-type="string" calcext:value-type="string">
            <text:p>MOBILIZAÇÃO DE EQUIPAMENTOS DE OBRAS DE PAVIMENTAÇÃO E DRENAGEM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15]" office:value-type="currency" office:currency="BRL" office:value="4785.789391086" calcext:value-type="currency">
            <text:p><text:s/>R$ 4.785,789391086000 </text:p>
          </table:table-cell>
          <table:table-cell table:style-name="ce70" table:formula="of:=-['file:///C:/Users/18424993861/Downloads/Planilha%20Nelson%20F.%20Souza%20-%20FENIX.xlsx'#$'PL-CÁLCULO DESC_LINEAR'.P15]" office:value-type="percentage" office:value="0.2744" calcext:value-type="percentage">
            <text:p>27,44%</text:p>
          </table:table-cell>
          <table:table-cell table:style-name="ce78" table:formula="of:=ROUND([.H15]*(1+[.I15]);2)" office:value-type="currency" office:currency="BRL" office:value="6099.01" calcext:value-type="currency">
            <text:p><text:s/>R$ 6.099,01 </text:p>
          </table:table-cell>
          <table:table-cell table:style-name="ce86" table:formula="of:=ROUND([.G15]*ROUND([.J15]; 2); 2)" office:value-type="currency" office:currency="BRL" office:value="6099.01" calcext:value-type="currency">
            <text:p><text:s/>R$ 6.099,01 </text:p>
          </table:table-cell>
          <table:table-cell table:number-columns-repeated="3"/>
        </table:table-row>
        <table:table-row table:style-name="ro5">
          <table:table-cell table:style-name="ce7" office:value-type="float" office:value="3" calcext:value-type="float">
            <text:p>3</text:p>
          </table:table-cell>
          <table:table-cell table:style-name="ce22" office:value-type="string" calcext:value-type="string">
            <text:p>3.</text:p>
          </table:table-cell>
          <table:table-cell table:style-name="ce22"/>
          <table:table-cell table:style-name="ce36"/>
          <table:table-cell table:style-name="ce36" office:value-type="string" calcext:value-type="string">
            <text:p>CANTEIRO DE OBRAS - MOBILIZAÇÃ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7:.K17])" office:value-type="currency" office:currency="BRL" office:value="1922.18" calcext:value-type="currency">
            <text:p><text:s/>R$ 1.922,18 </text:p>
          </table:table-cell>
          <table:table-cell table:number-columns-repeated="3"/>
        </table:table-row>
        <table:table-row table:style-name="ro5">
          <table:table-cell table:style-name="ce8" office:value-type="float" office:value="3" calcext:value-type="float">
            <text:p>3</text:p>
          </table:table-cell>
          <table:table-cell table:style-name="ce23" office:value-type="string" calcext:value-type="string">
            <text:p>3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TRA-014</text:p>
          </table:table-cell>
          <table:table-cell table:style-name="ce43" office:value-type="string" calcext:value-type="string">
            <text:p>MOBILIZAÇÃO DO CANTEIR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17]" office:value-type="currency" office:currency="BRL" office:value="1508.30194601381" calcext:value-type="currency">
            <text:p><text:s/>R$ 1.508,301946013810 </text:p>
          </table:table-cell>
          <table:table-cell table:style-name="ce70" table:formula="of:=-['file:///C:/Users/18424993861/Downloads/Planilha%20Nelson%20F.%20Souza%20-%20FENIX.xlsx'#$'PL-CÁLCULO DESC_LINEAR'.P17]" office:value-type="percentage" office:value="0.2744" calcext:value-type="percentage">
            <text:p>27,44%</text:p>
          </table:table-cell>
          <table:table-cell table:style-name="ce78" table:formula="of:=ROUND([.H17]*(1+[.I17]);2)" office:value-type="currency" office:currency="BRL" office:value="1922.18" calcext:value-type="currency">
            <text:p><text:s/>R$ 1.922,18 </text:p>
          </table:table-cell>
          <table:table-cell table:style-name="ce86" table:formula="of:=ROUND([.G17]*ROUND([.J17]; 2); 2)" office:value-type="currency" office:currency="BRL" office:value="1922.18" calcext:value-type="currency">
            <text:p><text:s/>R$ 1.922,18 </text:p>
          </table:table-cell>
          <table:table-cell table:number-columns-repeated="3"/>
        </table:table-row>
        <table:table-row table:style-name="ro8">
          <table:table-cell table:style-name="ce7" office:value-type="float" office:value="4" calcext:value-type="float">
            <text:p>4</text:p>
          </table:table-cell>
          <table:table-cell table:style-name="ce22" office:value-type="string" calcext:value-type="string">
            <text:p>4.</text:p>
          </table:table-cell>
          <table:table-cell table:style-name="ce22"/>
          <table:table-cell table:style-name="ce36"/>
          <table:table-cell table:style-name="ce36" office:value-type="string" calcext:value-type="string">
            <text:p>CANTEIRO DE OBRAS - SERVIÇOS INICIAIS E INSTALAÇÕES PROVISÓRIA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9:.K26])" office:value-type="currency" office:currency="BRL" office:value="20797.06" calcext:value-type="currency">
            <text:p><text:s/>R$ 20.797,06 </text:p>
          </table:table-cell>
          <table:table-cell table:number-columns-repeated="3"/>
        </table:table-row>
        <table:table-row table:style-name="ro7">
          <table:table-cell table:style-name="ce8" office:value-type="float" office:value="4" calcext:value-type="float">
            <text:p>4</text:p>
          </table:table-cell>
          <table:table-cell table:style-name="ce23" office:value-type="string" calcext:value-type="string">
            <text:p>4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P-CAN-001</text:p>
          </table:table-cell>
          <table:table-cell table:style-name="ce43" office:value-type="string" calcext:value-type="string">
            <text:p>INSTALAÇÕES PROVISÓRIAS DE ÁGUA E ESGOTO PARA CANTEIRO OBRA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19]" office:value-type="currency" office:currency="BRL" office:value="2262.30382925298" calcext:value-type="currency">
            <text:p><text:s/>R$ 2.262,303829252980 </text:p>
          </table:table-cell>
          <table:table-cell table:style-name="ce70" table:formula="of:=-['file:///C:/Users/18424993861/Downloads/Planilha%20Nelson%20F.%20Souza%20-%20FENIX.xlsx'#$'PL-CÁLCULO DESC_LINEAR'.P19]" office:value-type="percentage" office:value="0.2744" calcext:value-type="percentage">
            <text:p>27,44%</text:p>
          </table:table-cell>
          <table:table-cell table:style-name="ce78" table:formula="of:=ROUND([.H19]*(1+[.I19]);2)" office:value-type="currency" office:currency="BRL" office:value="2883.08" calcext:value-type="currency">
            <text:p><text:s/>R$ 2.883,08 </text:p>
          </table:table-cell>
          <table:table-cell table:style-name="ce86" table:formula="of:=ROUND([.G19]*ROUND([.J19]; 2); 2)" office:value-type="currency" office:currency="BRL" office:value="2883.08" calcext:value-type="currency">
            <text:p><text:s/>R$ 2.883,08 </text:p>
          </table:table-cell>
          <table:table-cell table:number-columns-repeated="3"/>
        </table:table-row>
        <table:table-row table:style-name="ro9">
          <table:table-cell table:style-name="ce8" office:value-type="float" office:value="4" calcext:value-type="float">
            <text:p>4</text:p>
          </table:table-cell>
          <table:table-cell table:style-name="ce24" office:value-type="string" calcext:value-type="string">
            <text:p>4.2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P-CAN-002-A</text:p>
          </table:table-cell>
          <table:table-cell table:style-name="ce44" office:value-type="string" calcext:value-type="string">
            <text:p>INSTALAÇÃO PROVISÓRIA DE ENERGIA ELÉTRICA PARA CANTEIRO DE OBRA (PADRÃO DE IMPLANTAÇÃO PRÓXIMO AO ALINHAMENTO DO LOTE)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20]" office:value-type="currency" office:currency="BRL" office:value="5079.94350282486" calcext:value-type="currency">
            <text:p><text:s/>R$ 5.079,943502824860 </text:p>
          </table:table-cell>
          <table:table-cell table:style-name="ce70" table:formula="of:=-['file:///C:/Users/18424993861/Downloads/Planilha%20Nelson%20F.%20Souza%20-%20FENIX.xlsx'#$'PL-CÁLCULO DESC_LINEAR'.P20]" office:value-type="percentage" office:value="0.2744" calcext:value-type="percentage">
            <text:p>27,44%</text:p>
          </table:table-cell>
          <table:table-cell table:style-name="ce78" table:formula="of:=ROUND([.H20]*(1+[.I20]);2)" office:value-type="currency" office:currency="BRL" office:value="6473.88" calcext:value-type="currency">
            <text:p><text:s/>R$ 6.473,88 </text:p>
          </table:table-cell>
          <table:table-cell table:style-name="ce86" table:formula="of:=ROUND([.G20]*ROUND([.J20]; 2); 2)" office:value-type="currency" office:currency="BRL" office:value="6473.88" calcext:value-type="currency">
            <text:p><text:s/>R$ 6.473,88 </text:p>
          </table:table-cell>
          <table:table-cell table:number-columns-repeated="3"/>
        </table:table-row>
        <table:table-row table:style-name="ro5">
          <table:table-cell table:style-name="ce8" office:value-type="float" office:value="4" calcext:value-type="float">
            <text:p>4</text:p>
          </table:table-cell>
          <table:table-cell table:style-name="ce23" office:value-type="string" calcext:value-type="string">
            <text:p>4.3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502985</text:p>
          </table:table-cell>
          <table:table-cell table:style-name="ce43" office:value-type="string" calcext:value-type="string">
            <text:p>Limpeza mecanizada da camada vegetal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203.15" calcext:value-type="float">
            <text:p>203,15</text:p>
          </table:table-cell>
          <table:table-cell table:style-name="ce61" table:formula="of:=['file:///C:/Users/18424993861/Downloads/Planilha%20Nelson%20F.%20Souza%20-%20FENIX.xlsx'#$'PL-CÁLCULO DESC_LINEAR'.O21]" office:value-type="currency" office:currency="BRL" office:value="0.682674199623352" calcext:value-type="currency">
            <text:p><text:s/>R$ 0,682674199623 </text:p>
          </table:table-cell>
          <table:table-cell table:style-name="ce70" table:formula="of:=-['file:///C:/Users/18424993861/Downloads/Planilha%20Nelson%20F.%20Souza%20-%20FENIX.xlsx'#$'PL-CÁLCULO DESC_LINEAR'.P21]" office:value-type="percentage" office:value="0.2744" calcext:value-type="percentage">
            <text:p>27,44%</text:p>
          </table:table-cell>
          <table:table-cell table:style-name="ce78" table:formula="of:=ROUND([.H21]*(1+[.I21]);2)" office:value-type="currency" office:currency="BRL" office:value="0.87" calcext:value-type="currency">
            <text:p><text:s/>R$ 0,87 </text:p>
          </table:table-cell>
          <table:table-cell table:style-name="ce86" table:formula="of:=ROUND([.G21]*ROUND([.J21]; 2); 2)" office:value-type="currency" office:currency="BRL" office:value="176.74" calcext:value-type="currency">
            <text:p><text:s/>R$ 176,74 </text:p>
          </table:table-cell>
          <table:table-cell table:number-columns-repeated="3"/>
        </table:table-row>
        <table:table-row table:style-name="ro10">
          <table:table-cell table:style-name="ce8" office:value-type="float" office:value="4" calcext:value-type="float">
            <text:p>4</text:p>
          </table:table-cell>
          <table:table-cell table:style-name="ce24" office:value-type="string" calcext:value-type="string">
            <text:p>4.4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TRA-001</text:p>
          </table:table-cell>
          <table:table-cell table:style-name="ce44" office:value-type="string" calcext:value-type="string">
            <text:p>CARGA E DESCARGA MECANIZADAS DE MATERIAL PARA BOTA-FORA, UTILIZANDO CAMINHÃO BASCULANTE DE 10M3 - INCLUSIVE CUSTO DE DESCARTE DOS RESIDUOS EM U.R.M.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5.24" calcext:value-type="float">
            <text:p>15,24</text:p>
          </table:table-cell>
          <table:table-cell table:style-name="ce61" table:formula="of:=['file:///C:/Users/18424993861/Downloads/Planilha%20Nelson%20F.%20Souza%20-%20FENIX.xlsx'#$'PL-CÁLCULO DESC_LINEAR'.O22]" office:value-type="currency" office:currency="BRL" office:value="13.2140615191463" calcext:value-type="currency">
            <text:p><text:s/>R$ 13,214061519146 </text:p>
          </table:table-cell>
          <table:table-cell table:style-name="ce70" table:formula="of:=-['file:///C:/Users/18424993861/Downloads/Planilha%20Nelson%20F.%20Souza%20-%20FENIX.xlsx'#$'PL-CÁLCULO DESC_LINEAR'.P22]" office:value-type="percentage" office:value="0.2744" calcext:value-type="percentage">
            <text:p>27,44%</text:p>
          </table:table-cell>
          <table:table-cell table:style-name="ce78" table:formula="of:=ROUND([.H22]*(1+[.I22]);2)" office:value-type="currency" office:currency="BRL" office:value="16.84" calcext:value-type="currency">
            <text:p><text:s/>R$ 16,84 </text:p>
          </table:table-cell>
          <table:table-cell table:style-name="ce86" table:formula="of:=ROUND([.G22]*ROUND([.J22]; 2); 2)" office:value-type="currency" office:currency="BRL" office:value="256.64" calcext:value-type="currency">
            <text:p><text:s/>R$ 256,64 </text:p>
          </table:table-cell>
          <table:table-cell table:number-columns-repeated="3"/>
        </table:table-row>
        <table:table-row table:style-name="ro9">
          <table:table-cell table:style-name="ce8" office:value-type="float" office:value="4" calcext:value-type="float">
            <text:p>4</text:p>
          </table:table-cell>
          <table:table-cell table:style-name="ce23" office:value-type="string" calcext:value-type="string">
            <text:p>4.5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2</text:p>
          </table:table-cell>
          <table:table-cell table:style-name="ce43" office:value-type="string" calcext:value-type="string">
            <text:p>TRANSPORTE DE MATERIAL COM CAMINHÃO BASCULANTE DE 10 M3 PARA UNIDADE RECICLADORA DE MATERIAIS- URM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5.24" calcext:value-type="float">
            <text:p>15,24</text:p>
          </table:table-cell>
          <table:table-cell table:style-name="ce61" table:formula="of:=['file:///C:/Users/18424993861/Downloads/Planilha%20Nelson%20F.%20Souza%20-%20FENIX.xlsx'#$'PL-CÁLCULO DESC_LINEAR'.O23]" office:value-type="currency" office:currency="BRL" office:value="6.01851851851852" calcext:value-type="currency">
            <text:p><text:s/>R$ 6,018518518519 </text:p>
          </table:table-cell>
          <table:table-cell table:style-name="ce70" table:formula="of:=-['file:///C:/Users/18424993861/Downloads/Planilha%20Nelson%20F.%20Souza%20-%20FENIX.xlsx'#$'PL-CÁLCULO DESC_LINEAR'.P23]" office:value-type="percentage" office:value="0.2744" calcext:value-type="percentage">
            <text:p>27,44%</text:p>
          </table:table-cell>
          <table:table-cell table:style-name="ce78" table:formula="of:=ROUND([.H23]*(1+[.I23]);2)" office:value-type="currency" office:currency="BRL" office:value="7.67" calcext:value-type="currency">
            <text:p><text:s/>R$ 7,67 </text:p>
          </table:table-cell>
          <table:table-cell table:style-name="ce86" table:formula="of:=ROUND([.G23]*ROUND([.J23]; 2); 2)" office:value-type="currency" office:currency="BRL" office:value="116.89" calcext:value-type="currency">
            <text:p><text:s/>R$ 116,89 </text:p>
          </table:table-cell>
          <table:table-cell table:number-columns-repeated="3"/>
        </table:table-row>
        <table:table-row table:style-name="ro10">
          <table:table-cell table:style-name="ce8" office:value-type="float" office:value="4" calcext:value-type="float">
            <text:p>4</text:p>
          </table:table-cell>
          <table:table-cell table:style-name="ce24" office:value-type="string" calcext:value-type="string">
            <text:p>4.6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CAN-009</text:p>
          </table:table-cell>
          <table:table-cell table:style-name="ce44" office:value-type="string" calcext:value-type="string">
            <text:p>TAPUME DE VEDACAO OU PROTECAO EXECUTADO COM TELHAS TRAPEZOIDAIS DE ACO, ESTAS COM 4 VEZES DE UTILIZACAO, INCLUSIVE ENGRADAMENTO DE MADEIRA, UTILIZADO 2 VEZES, EXCLUSIVE PINTURA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142.56" calcext:value-type="float">
            <text:p>142,56</text:p>
          </table:table-cell>
          <table:table-cell table:style-name="ce61" table:formula="of:=['file:///C:/Users/18424993861/Downloads/Planilha%20Nelson%20F.%20Souza%20-%20FENIX.xlsx'#$'PL-CÁLCULO DESC_LINEAR'.O24]" office:value-type="currency" office:currency="BRL" office:value="27.7385436283741" calcext:value-type="currency">
            <text:p><text:s/>R$ 27,738543628374 </text:p>
          </table:table-cell>
          <table:table-cell table:style-name="ce70" table:formula="of:=-['file:///C:/Users/18424993861/Downloads/Planilha%20Nelson%20F.%20Souza%20-%20FENIX.xlsx'#$'PL-CÁLCULO DESC_LINEAR'.P24]" office:value-type="percentage" office:value="0.2744" calcext:value-type="percentage">
            <text:p>27,44%</text:p>
          </table:table-cell>
          <table:table-cell table:style-name="ce78" table:formula="of:=ROUND([.H24]*(1+[.I24]);2)" office:value-type="currency" office:currency="BRL" office:value="35.35" calcext:value-type="currency">
            <text:p><text:s/>R$ 35,35 </text:p>
          </table:table-cell>
          <table:table-cell table:style-name="ce86" table:formula="of:=ROUND([.G24]*ROUND([.J24]; 2); 2)" office:value-type="currency" office:currency="BRL" office:value="5039.5" calcext:value-type="currency">
            <text:p><text:s/>R$ 5.039,50 </text:p>
          </table:table-cell>
          <table:table-cell table:number-columns-repeated="3"/>
        </table:table-row>
        <table:table-row table:style-name="ro5">
          <table:table-cell table:style-name="ce8" office:value-type="float" office:value="4" calcext:value-type="float">
            <text:p>4</text:p>
          </table:table-cell>
          <table:table-cell table:style-name="ce23" office:value-type="string" calcext:value-type="string">
            <text:p>4.7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0903845</text:p>
          </table:table-cell>
          <table:table-cell table:style-name="ce43" office:value-type="string" calcext:value-type="string">
            <text:p>Lastro de brita comercial - espalhamento mecânico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4" calcext:value-type="float">
            <text:p>4</text:p>
          </table:table-cell>
          <table:table-cell table:style-name="ce61" table:formula="of:=['file:///C:/Users/18424993861/Downloads/Planilha%20Nelson%20F.%20Souza%20-%20FENIX.xlsx'#$'PL-CÁLCULO DESC_LINEAR'.O25]" office:value-type="currency" office:currency="BRL" office:value="131.14406779661" calcext:value-type="currency">
            <text:p><text:s/>R$ 131,144067796610 </text:p>
          </table:table-cell>
          <table:table-cell table:style-name="ce70" table:formula="of:=-['file:///C:/Users/18424993861/Downloads/Planilha%20Nelson%20F.%20Souza%20-%20FENIX.xlsx'#$'PL-CÁLCULO DESC_LINEAR'.P25]" office:value-type="percentage" office:value="0.2744" calcext:value-type="percentage">
            <text:p>27,44%</text:p>
          </table:table-cell>
          <table:table-cell table:style-name="ce78" table:formula="of:=ROUND([.H25]*(1+[.I25]);2)" office:value-type="currency" office:currency="BRL" office:value="167.13" calcext:value-type="currency">
            <text:p><text:s/>R$ 167,13 </text:p>
          </table:table-cell>
          <table:table-cell table:style-name="ce86" table:formula="of:=ROUND([.G25]*ROUND([.J25]; 2); 2)" office:value-type="currency" office:currency="BRL" office:value="668.52" calcext:value-type="currency">
            <text:p><text:s/>R$ 668,52 </text:p>
          </table:table-cell>
          <table:table-cell table:number-columns-repeated="3"/>
        </table:table-row>
        <table:table-row table:style-name="ro9">
          <table:table-cell table:style-name="ce8" office:value-type="float" office:value="4" calcext:value-type="float">
            <text:p>4</text:p>
          </table:table-cell>
          <table:table-cell table:style-name="ce24" office:value-type="string" calcext:value-type="string">
            <text:p>4.8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CAN-010</text:p>
          </table:table-cell>
          <table:table-cell table:style-name="ce44" office:value-type="string" calcext:value-type="string">
            <text:p>EXECUÇÃO DE REFEITÓRIO EM CANTEIRO DE OBRA EM CHAPA DE MADEIRA COMPENSADA, NÃO INCLUSO MOBILIÁRIO E EQUIPAMENTOS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17.55" calcext:value-type="float">
            <text:p>17,55</text:p>
          </table:table-cell>
          <table:table-cell table:style-name="ce61" table:formula="of:=['file:///C:/Users/18424993861/Downloads/Planilha%20Nelson%20F.%20Souza%20-%20FENIX.xlsx'#$'PL-CÁLCULO DESC_LINEAR'.O26]" office:value-type="currency" office:currency="BRL" office:value="231.68549905838" calcext:value-type="currency">
            <text:p><text:s/>R$ 231,685499058380 </text:p>
          </table:table-cell>
          <table:table-cell table:style-name="ce70" table:formula="of:=-['file:///C:/Users/18424993861/Downloads/Planilha%20Nelson%20F.%20Souza%20-%20FENIX.xlsx'#$'PL-CÁLCULO DESC_LINEAR'.P26]" office:value-type="percentage" office:value="0.2744" calcext:value-type="percentage">
            <text:p>27,44%</text:p>
          </table:table-cell>
          <table:table-cell table:style-name="ce78" table:formula="of:=ROUND([.H26]*(1+[.I26]);2)" office:value-type="currency" office:currency="BRL" office:value="295.26" calcext:value-type="currency">
            <text:p><text:s/>R$ 295,26 </text:p>
          </table:table-cell>
          <table:table-cell table:style-name="ce86" table:formula="of:=ROUND([.G26]*ROUND([.J26]; 2); 2)" office:value-type="currency" office:currency="BRL" office:value="5181.81" calcext:value-type="currency">
            <text:p><text:s/>R$ 5.181,81 </text:p>
          </table:table-cell>
          <table:table-cell table:number-columns-repeated="3"/>
        </table:table-row>
        <table:table-row table:style-name="ro5">
          <table:table-cell table:style-name="ce7" office:value-type="float" office:value="5" calcext:value-type="float">
            <text:p>5</text:p>
          </table:table-cell>
          <table:table-cell table:style-name="ce22" office:value-type="string" calcext:value-type="string">
            <text:p>5.</text:p>
          </table:table-cell>
          <table:table-cell table:style-name="ce22"/>
          <table:table-cell table:style-name="ce36"/>
          <table:table-cell table:style-name="ce36" office:value-type="string" calcext:value-type="string">
            <text:p>CANTEIRO DE OBRAS - LOCAÇÕE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28:.K32])" office:value-type="currency" office:currency="BRL" office:value="41318.62" calcext:value-type="currency">
            <text:p><text:s/>R$ 41.318,62 </text:p>
          </table:table-cell>
          <table:table-cell table:number-columns-repeated="3"/>
        </table:table-row>
        <table:table-row table:style-name="ro9">
          <table:table-cell table:style-name="ce8" office:value-type="float" office:value="5" calcext:value-type="float">
            <text:p>5</text:p>
          </table:table-cell>
          <table:table-cell table:style-name="ce24" office:value-type="string" calcext:value-type="string">
            <text:p>5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P-CAN-004</text:p>
          </table:table-cell>
          <table:table-cell table:style-name="ce44" office:value-type="string" calcext:value-type="string">
            <text:p>LOCAÇÃO DE CONTAINER 2,30 <text:s/>X <text:s/>4,30 M, ALT. 2,50 M, PARA SANITÁRIO, COM 3 BACIAS, 4 CHUVEIROS, 1 LAVATÓRIO E 1 MICTÓRIO</text:p>
          </table:table-cell>
          <table:table-cell table:style-name="ce48" office:value-type="string" calcext:value-type="string">
            <text:p>MÊS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28]" office:value-type="currency" office:currency="BRL" office:value="791.26647834275" calcext:value-type="currency">
            <text:p><text:s/>R$ 791,266478342750 </text:p>
          </table:table-cell>
          <table:table-cell table:style-name="ce70" table:formula="of:=-['file:///C:/Users/18424993861/Downloads/Planilha%20Nelson%20F.%20Souza%20-%20FENIX.xlsx'#$'PL-CÁLCULO DESC_LINEAR'.P28]" office:value-type="percentage" office:value="0.2744" calcext:value-type="percentage">
            <text:p>27,44%</text:p>
          </table:table-cell>
          <table:table-cell table:style-name="ce78" table:formula="of:=ROUND([.H28]*(1+[.I28]);2)" office:value-type="currency" office:currency="BRL" office:value="1008.39" calcext:value-type="currency">
            <text:p><text:s/>R$ 1.008,39 </text:p>
          </table:table-cell>
          <table:table-cell table:style-name="ce86" table:formula="of:=ROUND([.G28]*ROUND([.J28]; 2); 2)" office:value-type="currency" office:currency="BRL" office:value="7058.73" calcext:value-type="currency">
            <text:p><text:s/>R$ 7.058,73 </text:p>
          </table:table-cell>
          <table:table-cell table:number-columns-repeated="3"/>
        </table:table-row>
        <table:table-row table:style-name="ro7">
          <table:table-cell table:style-name="ce8" office:value-type="float" office:value="5" calcext:value-type="float">
            <text:p>5</text:p>
          </table:table-cell>
          <table:table-cell table:style-name="ce23" office:value-type="string" calcext:value-type="string">
            <text:p>5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P-CAN-008</text:p>
          </table:table-cell>
          <table:table-cell table:style-name="ce43" office:value-type="string" calcext:value-type="string">
            <text:p>LOCAÇÃO DE CONTAINER 2,30 <text:s/>X <text:s/>6,00 M, ALT. 2,50 M, PARA VESTIÁRIO SEM DIVISÓRIAS INTERNAS E SEM SANITÁRIO</text:p>
          </table:table-cell>
          <table:table-cell table:style-name="ce48" office:value-type="string" calcext:value-type="string">
            <text:p>MÊS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29]" office:value-type="currency" office:currency="BRL" office:value="544.444444444445" calcext:value-type="currency">
            <text:p><text:s/>R$ 544,444444444445 </text:p>
          </table:table-cell>
          <table:table-cell table:style-name="ce70" table:formula="of:=-['file:///C:/Users/18424993861/Downloads/Planilha%20Nelson%20F.%20Souza%20-%20FENIX.xlsx'#$'PL-CÁLCULO DESC_LINEAR'.P29]" office:value-type="percentage" office:value="0.2744" calcext:value-type="percentage">
            <text:p>27,44%</text:p>
          </table:table-cell>
          <table:table-cell table:style-name="ce78" table:formula="of:=ROUND([.H29]*(1+[.I29]);2)" office:value-type="currency" office:currency="BRL" office:value="693.84" calcext:value-type="currency">
            <text:p><text:s/>R$ 693,84 </text:p>
          </table:table-cell>
          <table:table-cell table:style-name="ce86" table:formula="of:=ROUND([.G29]*ROUND([.J29]; 2); 2)" office:value-type="currency" office:currency="BRL" office:value="4856.88" calcext:value-type="currency">
            <text:p><text:s/>R$ 4.856,88 </text:p>
          </table:table-cell>
          <table:table-cell table:number-columns-repeated="3"/>
        </table:table-row>
        <table:table-row table:style-name="ro10">
          <table:table-cell table:style-name="ce8" office:value-type="float" office:value="5" calcext:value-type="float">
            <text:p>5</text:p>
          </table:table-cell>
          <table:table-cell table:style-name="ce24" office:value-type="string" calcext:value-type="string">
            <text:p>5.3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P-CAN-005</text:p>
          </table:table-cell>
          <table:table-cell table:style-name="ce44" office:value-type="string" calcext:value-type="string">
            <text:p>LOCACAO DE CONTAINER 2,30 X 6,00 M, ALT. 2,50 M, COM 1 SANITARIO, PARA ESCRITORIO, COMPLETO, SEM DIVISORIAS INTERNAS (NAO INCLUI MOBILIZACAO/DESMOBILIZACAO)</text:p>
          </table:table-cell>
          <table:table-cell table:style-name="ce48" office:value-type="string" calcext:value-type="string">
            <text:p>MÊS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30]" office:value-type="currency" office:currency="BRL" office:value="696.900502197112" calcext:value-type="currency">
            <text:p><text:s/>R$ 696,900502197112 </text:p>
          </table:table-cell>
          <table:table-cell table:style-name="ce70" table:formula="of:=-['file:///C:/Users/18424993861/Downloads/Planilha%20Nelson%20F.%20Souza%20-%20FENIX.xlsx'#$'PL-CÁLCULO DESC_LINEAR'.P30]" office:value-type="percentage" office:value="0.2744" calcext:value-type="percentage">
            <text:p>27,44%</text:p>
          </table:table-cell>
          <table:table-cell table:style-name="ce78" table:formula="of:=ROUND([.H30]*(1+[.I30]);2)" office:value-type="currency" office:currency="BRL" office:value="888.13" calcext:value-type="currency">
            <text:p><text:s/>R$ 888,13 </text:p>
          </table:table-cell>
          <table:table-cell table:style-name="ce86" table:formula="of:=ROUND([.G30]*ROUND([.J30]; 2); 2)" office:value-type="currency" office:currency="BRL" office:value="6216.91" calcext:value-type="currency">
            <text:p><text:s/>R$ 6.216,91 </text:p>
          </table:table-cell>
          <table:table-cell table:number-columns-repeated="3"/>
        </table:table-row>
        <table:table-row table:style-name="ro9">
          <table:table-cell table:style-name="ce8" office:value-type="float" office:value="5" calcext:value-type="float">
            <text:p>5</text:p>
          </table:table-cell>
          <table:table-cell table:style-name="ce23" office:value-type="string" calcext:value-type="string">
            <text:p>5.4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P-CAN-007</text:p>
          </table:table-cell>
          <table:table-cell table:style-name="ce43" office:value-type="string" calcext:value-type="string">
            <text:p>LOCAÇÃO DE CONTAINER 2,30 <text:s/>X <text:s/>6,00 M, ALT. 2,50 M, PARA ALMOXARIFADO SEM DIVISÓRIAS INTERNAS E SEM SANITÁRIO</text:p>
          </table:table-cell>
          <table:table-cell table:style-name="ce48" office:value-type="string" calcext:value-type="string">
            <text:p>MÊS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31]" office:value-type="currency" office:currency="BRL" office:value="544.444444444445" calcext:value-type="currency">
            <text:p><text:s/>R$ 544,444444444445 </text:p>
          </table:table-cell>
          <table:table-cell table:style-name="ce70" table:formula="of:=-['file:///C:/Users/18424993861/Downloads/Planilha%20Nelson%20F.%20Souza%20-%20FENIX.xlsx'#$'PL-CÁLCULO DESC_LINEAR'.P31]" office:value-type="percentage" office:value="0.2744" calcext:value-type="percentage">
            <text:p>27,44%</text:p>
          </table:table-cell>
          <table:table-cell table:style-name="ce78" table:formula="of:=ROUND([.H31]*(1+[.I31]);2)" office:value-type="currency" office:currency="BRL" office:value="693.84" calcext:value-type="currency">
            <text:p><text:s/>R$ 693,84 </text:p>
          </table:table-cell>
          <table:table-cell table:style-name="ce86" table:formula="of:=ROUND([.G31]*ROUND([.J31]; 2); 2)" office:value-type="currency" office:currency="BRL" office:value="4856.88" calcext:value-type="currency">
            <text:p><text:s/>R$ 4.856,88 </text:p>
          </table:table-cell>
          <table:table-cell table:number-columns-repeated="3"/>
        </table:table-row>
        <table:table-row table:style-name="ro7">
          <table:table-cell table:style-name="ce8" office:value-type="float" office:value="5" calcext:value-type="float">
            <text:p>5</text:p>
          </table:table-cell>
          <table:table-cell table:style-name="ce24" office:value-type="string" calcext:value-type="string">
            <text:p>5.5</text:p>
          </table:table-cell>
          <table:table-cell table:style-name="ce24" office:value-type="string" calcext:value-type="string">
            <text:p>CDHU</text:p>
          </table:table-cell>
          <table:table-cell table:style-name="ce24" office:value-type="string" calcext:value-type="string">
            <text:p>02.01.180</text:p>
          </table:table-cell>
          <table:table-cell table:style-name="ce44" office:value-type="string" calcext:value-type="string">
            <text:p>Banheiro químico modelo Standard, com manutenção conforme exigências da CETESB</text:p>
          </table:table-cell>
          <table:table-cell table:style-name="ce48" office:value-type="string" calcext:value-type="string">
            <text:p>UNMES</text:p>
          </table:table-cell>
          <table:table-cell table:style-name="ce48" office:value-type="float" office:value="14" calcext:value-type="float">
            <text:p>14</text:p>
          </table:table-cell>
          <table:table-cell table:style-name="ce61" table:formula="of:=['file:///C:/Users/18424993861/Downloads/Planilha%20Nelson%20F.%20Souza%20-%20FENIX.xlsx'#$'PL-CÁLCULO DESC_LINEAR'.O32]" office:value-type="currency" office:currency="BRL" office:value="1027.33050847458" calcext:value-type="currency">
            <text:p><text:s/>R$ 1.027,330508474580 </text:p>
          </table:table-cell>
          <table:table-cell table:style-name="ce70" table:formula="of:=-['file:///C:/Users/18424993861/Downloads/Planilha%20Nelson%20F.%20Souza%20-%20FENIX.xlsx'#$'PL-CÁLCULO DESC_LINEAR'.P32]" office:value-type="percentage" office:value="0.2744" calcext:value-type="percentage">
            <text:p>27,44%</text:p>
          </table:table-cell>
          <table:table-cell table:style-name="ce78" table:formula="of:=ROUND([.H32]*(1+[.I32]);2)" office:value-type="currency" office:currency="BRL" office:value="1309.23" calcext:value-type="currency">
            <text:p><text:s/>R$ 1.309,23 </text:p>
          </table:table-cell>
          <table:table-cell table:style-name="ce86" table:formula="of:=ROUND([.G32]*ROUND([.J32]; 2); 2)" office:value-type="currency" office:currency="BRL" office:value="18329.22" calcext:value-type="currency">
            <text:p><text:s/>R$ 18.329,22 </text:p>
          </table:table-cell>
          <table:table-cell table:number-columns-repeated="3"/>
        </table:table-row>
        <table:table-row table:style-name="ro5">
          <table:table-cell table:style-name="ce7" office:value-type="float" office:value="6" calcext:value-type="float">
            <text:p>6</text:p>
          </table:table-cell>
          <table:table-cell table:style-name="ce22" office:value-type="string" calcext:value-type="string">
            <text:p>6.</text:p>
          </table:table-cell>
          <table:table-cell table:style-name="ce22"/>
          <table:table-cell table:style-name="ce36"/>
          <table:table-cell table:style-name="ce36" office:value-type="string" calcext:value-type="string">
            <text:p>CANTEIRO DE OBRAS - SERVIÇOS FINAI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34:.K35])" office:value-type="currency" office:currency="BRL" office:value="6673.48" calcext:value-type="currency">
            <text:p><text:s/>R$ 6.673,48 </text:p>
          </table:table-cell>
          <table:table-cell table:number-columns-repeated="3"/>
        </table:table-row>
        <table:table-row table:style-name="ro5">
          <table:table-cell table:style-name="ce8" office:value-type="float" office:value="6" calcext:value-type="float">
            <text:p>6</text:p>
          </table:table-cell>
          <table:table-cell table:style-name="ce24" office:value-type="string" calcext:value-type="string">
            <text:p>6.1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4413986</text:p>
          </table:table-cell>
          <table:table-cell table:style-name="ce44" office:value-type="string" calcext:value-type="string">
            <text:p>Regularização de superfície com motoniveladora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203.15" calcext:value-type="float">
            <text:p>203,15</text:p>
          </table:table-cell>
          <table:table-cell table:style-name="ce61" table:formula="of:=['file:///C:/Users/18424993861/Downloads/Planilha%20Nelson%20F.%20Souza%20-%20FENIX.xlsx'#$'PL-CÁLCULO DESC_LINEAR'.O34]" office:value-type="currency" office:currency="BRL" office:value="0.0627746390458255" calcext:value-type="currency">
            <text:p><text:s/>R$ 0,062774639046 </text:p>
          </table:table-cell>
          <table:table-cell table:style-name="ce70" table:formula="of:=-['file:///C:/Users/18424993861/Downloads/Planilha%20Nelson%20F.%20Souza%20-%20FENIX.xlsx'#$'PL-CÁLCULO DESC_LINEAR'.P34]" office:value-type="percentage" office:value="0.2744" calcext:value-type="percentage">
            <text:p>27,44%</text:p>
          </table:table-cell>
          <table:table-cell table:style-name="ce78" table:formula="of:=ROUND([.H34]*(1+[.I34]);2)" office:value-type="currency" office:currency="BRL" office:value="0.08" calcext:value-type="currency">
            <text:p><text:s/>R$ 0,08 </text:p>
          </table:table-cell>
          <table:table-cell table:style-name="ce86" table:formula="of:=ROUND([.G34]*ROUND([.J34]; 2); 2)" office:value-type="currency" office:currency="BRL" office:value="16.25" calcext:value-type="currency">
            <text:p><text:s/>R$ 16,25 </text:p>
          </table:table-cell>
          <table:table-cell table:number-columns-repeated="3"/>
        </table:table-row>
        <table:table-row table:style-name="ro5">
          <table:table-cell table:style-name="ce8" office:value-type="float" office:value="6" calcext:value-type="float">
            <text:p>6</text:p>
          </table:table-cell>
          <table:table-cell table:style-name="ce23" office:value-type="string" calcext:value-type="string">
            <text:p>6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PAI-001</text:p>
          </table:table-cell>
          <table:table-cell table:style-name="ce43" office:value-type="string" calcext:value-type="string">
            <text:p>PLANTIO DE GRAMA ESMERALDA EM PLACAS 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203.15" calcext:value-type="float">
            <text:p>203,15</text:p>
          </table:table-cell>
          <table:table-cell table:style-name="ce61" table:formula="of:=['file:///C:/Users/18424993861/Downloads/Planilha%20Nelson%20F.%20Souza%20-%20FENIX.xlsx'#$'PL-CÁLCULO DESC_LINEAR'.O35]" office:value-type="currency" office:currency="BRL" office:value="25.7140615191463" calcext:value-type="currency">
            <text:p><text:s/>R$ 25,714061519146 </text:p>
          </table:table-cell>
          <table:table-cell table:style-name="ce70" table:formula="of:=-['file:///C:/Users/18424993861/Downloads/Planilha%20Nelson%20F.%20Souza%20-%20FENIX.xlsx'#$'PL-CÁLCULO DESC_LINEAR'.P35]" office:value-type="percentage" office:value="0.2744" calcext:value-type="percentage">
            <text:p>27,44%</text:p>
          </table:table-cell>
          <table:table-cell table:style-name="ce78" table:formula="of:=ROUND([.H35]*(1+[.I35]);2)" office:value-type="currency" office:currency="BRL" office:value="32.77" calcext:value-type="currency">
            <text:p><text:s/>R$ 32,77 </text:p>
          </table:table-cell>
          <table:table-cell table:style-name="ce86" table:formula="of:=ROUND([.G35]*ROUND([.J35]; 2); 2)" office:value-type="currency" office:currency="BRL" office:value="6657.23" calcext:value-type="currency">
            <text:p><text:s/>R$ 6.657,23 </text:p>
          </table:table-cell>
          <table:table-cell table:number-columns-repeated="3"/>
        </table:table-row>
        <table:table-row table:style-name="ro5">
          <table:table-cell table:style-name="ce7" office:value-type="float" office:value="7" calcext:value-type="float">
            <text:p>7</text:p>
          </table:table-cell>
          <table:table-cell table:style-name="ce22" office:value-type="string" calcext:value-type="string">
            <text:p>7.</text:p>
          </table:table-cell>
          <table:table-cell table:style-name="ce22"/>
          <table:table-cell table:style-name="ce36"/>
          <table:table-cell table:style-name="ce36" office:value-type="string" calcext:value-type="string">
            <text:p>PLACA DE OBRA - CEF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37:.K38])" office:value-type="currency" office:currency="BRL" office:value="3474.01" calcext:value-type="currency">
            <text:p><text:s/>R$ 3.474,01 </text:p>
          </table:table-cell>
          <table:table-cell table:number-columns-repeated="3"/>
        </table:table-row>
        <table:table-row table:style-name="ro9">
          <table:table-cell table:style-name="ce8" office:value-type="float" office:value="7" calcext:value-type="float">
            <text:p>7</text:p>
          </table:table-cell>
          <table:table-cell table:style-name="ce23" office:value-type="string" calcext:value-type="string">
            <text:p>7.1</text:p>
          </table:table-cell>
          <table:table-cell table:style-name="ce23" office:value-type="string" calcext:value-type="string">
            <text:p>SINAPI</text:p>
          </table:table-cell>
          <table:table-cell table:style-name="ce23" office:value-type="string" calcext:value-type="string">
            <text:p>103689</text:p>
          </table:table-cell>
          <table:table-cell table:style-name="ce43" office:value-type="string" calcext:value-type="string">
            <text:p>FORNECIMENTO E INSTALAÇÃO DE PLACA DE OBRA COM CHAPA GALVANIZADA E ESTRUTURA DE MADEIRA. AF_03/2022_PS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6.48" calcext:value-type="float">
            <text:p>6,48</text:p>
          </table:table-cell>
          <table:table-cell table:style-name="ce61" table:formula="of:=['file:///C:/Users/18424993861/Downloads/Planilha%20Nelson%20F.%20Souza%20-%20FENIX.xlsx'#$'PL-CÁLCULO DESC_LINEAR'.O37]" office:value-type="currency" office:currency="BRL" office:value="389.908976773384" calcext:value-type="currency">
            <text:p><text:s/>R$ 389,908976773384 </text:p>
          </table:table-cell>
          <table:table-cell table:style-name="ce70" table:formula="of:=-['file:///C:/Users/18424993861/Downloads/Planilha%20Nelson%20F.%20Souza%20-%20FENIX.xlsx'#$'PL-CÁLCULO DESC_LINEAR'.P37]" office:value-type="percentage" office:value="0.2744" calcext:value-type="percentage">
            <text:p>27,44%</text:p>
          </table:table-cell>
          <table:table-cell table:style-name="ce78" table:formula="of:=ROUND([.H37]*(1+[.I37]);2)" office:value-type="currency" office:currency="BRL" office:value="496.9" calcext:value-type="currency">
            <text:p><text:s/>R$ 496,90 </text:p>
          </table:table-cell>
          <table:table-cell table:style-name="ce86" table:formula="of:=ROUND([.G37]*ROUND([.J37]; 2); 2)" office:value-type="currency" office:currency="BRL" office:value="3219.91" calcext:value-type="currency">
            <text:p><text:s/>R$ 3.219,91 </text:p>
          </table:table-cell>
          <table:table-cell table:number-columns-repeated="3"/>
        </table:table-row>
        <table:table-row table:style-name="ro9">
          <table:table-cell table:style-name="ce8" office:value-type="float" office:value="7" calcext:value-type="float">
            <text:p>7</text:p>
          </table:table-cell>
          <table:table-cell table:style-name="ce24" office:value-type="string" calcext:value-type="string">
            <text:p>7.2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103694</text:p>
          </table:table-cell>
          <table:table-cell table:style-name="ce44" office:value-type="string" calcext:value-type="string">
            <text:p>FORNECIMENTO E INSTALAÇÃO DE SUPORTE DE MADEIRA PARA PLACAS DE SINALIZAÇÃO, EM SOLO, COM H= DE 2,5 M E SEÇÃO DE 7,5 X 7,5 CM. AF_03/2022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38]" office:value-type="currency" office:currency="BRL" office:value="99.6939736346516" calcext:value-type="currency">
            <text:p><text:s/>R$ 99,693973634652 </text:p>
          </table:table-cell>
          <table:table-cell table:style-name="ce70" table:formula="of:=-['file:///C:/Users/18424993861/Downloads/Planilha%20Nelson%20F.%20Souza%20-%20FENIX.xlsx'#$'PL-CÁLCULO DESC_LINEAR'.P38]" office:value-type="percentage" office:value="0.2744" calcext:value-type="percentage">
            <text:p>27,44%</text:p>
          </table:table-cell>
          <table:table-cell table:style-name="ce78" table:formula="of:=ROUND([.H38]*(1+[.I38]);2)" office:value-type="currency" office:currency="BRL" office:value="127.05" calcext:value-type="currency">
            <text:p><text:s/>R$ 127,05 </text:p>
          </table:table-cell>
          <table:table-cell table:style-name="ce86" table:formula="of:=ROUND([.G38]*ROUND([.J38]; 2); 2)" office:value-type="currency" office:currency="BRL" office:value="254.1" calcext:value-type="currency">
            <text:p><text:s/>R$ 254,10 </text:p>
          </table:table-cell>
          <table:table-cell table:number-columns-repeated="3"/>
        </table:table-row>
        <table:table-row table:style-name="ro5">
          <table:table-cell table:style-name="ce7" office:value-type="float" office:value="8" calcext:value-type="float">
            <text:p>8</text:p>
          </table:table-cell>
          <table:table-cell table:style-name="ce22" office:value-type="string" calcext:value-type="string">
            <text:p>8.</text:p>
          </table:table-cell>
          <table:table-cell table:style-name="ce22"/>
          <table:table-cell table:style-name="ce36"/>
          <table:table-cell table:style-name="ce36" office:value-type="string" calcext:value-type="string">
            <text:p>PROJETO EXECUTIVO DE CONTENÇÃO EM GABIÃ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40:.K40])" office:value-type="currency" office:currency="BRL" office:value="5571.37" calcext:value-type="currency">
            <text:p><text:s/>R$ 5.571,37 </text:p>
          </table:table-cell>
          <table:table-cell table:number-columns-repeated="3"/>
        </table:table-row>
        <table:table-row table:style-name="ro7">
          <table:table-cell table:style-name="ce8" office:value-type="float" office:value="8" calcext:value-type="float">
            <text:p>8</text:p>
          </table:table-cell>
          <table:table-cell table:style-name="ce24" office:value-type="string" calcext:value-type="string">
            <text:p>8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PRO-004</text:p>
          </table:table-cell>
          <table:table-cell table:style-name="ce44" office:value-type="string" calcext:value-type="string">
            <text:p>EXECUÇÃO DE PROJETO EXECUTIVO DE CONTENÇÃO EM GABIÃO</text:p>
          </table:table-cell>
          <table:table-cell table:style-name="ce48" office:value-type="string" calcext:value-type="string">
            <text:p><text:s/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40]" office:value-type="currency" office:currency="BRL" office:value="4371.75925925926" calcext:value-type="currency">
            <text:p><text:s/>R$ 4.371,759259259260 </text:p>
          </table:table-cell>
          <table:table-cell table:style-name="ce70" table:formula="of:=-['file:///C:/Users/18424993861/Downloads/Planilha%20Nelson%20F.%20Souza%20-%20FENIX.xlsx'#$'PL-CÁLCULO DESC_LINEAR'.P40]" office:value-type="percentage" office:value="0.2744" calcext:value-type="percentage">
            <text:p>27,44%</text:p>
          </table:table-cell>
          <table:table-cell table:style-name="ce78" table:formula="of:=ROUND([.H40]*(1+[.I40]);2)" office:value-type="currency" office:currency="BRL" office:value="5571.37" calcext:value-type="currency">
            <text:p><text:s/>R$ 5.571,37 </text:p>
          </table:table-cell>
          <table:table-cell table:style-name="ce86" table:formula="of:=ROUND([.G40]*ROUND([.J40]; 2); 2)" office:value-type="currency" office:currency="BRL" office:value="5571.37" calcext:value-type="currency">
            <text:p><text:s/>R$ 5.571,37 </text:p>
          </table:table-cell>
          <table:table-cell table:number-columns-repeated="3"/>
        </table:table-row>
        <table:table-row table:style-name="ro5">
          <table:table-cell table:style-name="ce7" office:value-type="float" office:value="9" calcext:value-type="float">
            <text:p>9</text:p>
          </table:table-cell>
          <table:table-cell table:style-name="ce22" office:value-type="string" calcext:value-type="string">
            <text:p>9.</text:p>
          </table:table-cell>
          <table:table-cell table:style-name="ce22"/>
          <table:table-cell table:style-name="ce36"/>
          <table:table-cell table:style-name="ce36" office:value-type="string" calcext:value-type="string">
            <text:p>DEMOLIÇÕES: CERCA COM MOURÕE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42:.K42])" office:value-type="currency" office:currency="BRL" office:value="53.54" calcext:value-type="currency">
            <text:p><text:s/>R$ 53,54 </text:p>
          </table:table-cell>
          <table:table-cell table:number-columns-repeated="3"/>
        </table:table-row>
        <table:table-row table:style-name="ro9">
          <table:table-cell table:style-name="ce8" office:value-type="float" office:value="9" calcext:value-type="float">
            <text:p>9</text:p>
          </table:table-cell>
          <table:table-cell table:style-name="ce24" office:value-type="string" calcext:value-type="string">
            <text:p>9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EM-011</text:p>
          </table:table-cell>
          <table:table-cell table:style-name="ce44" office:value-type="string" calcext:value-type="string">
            <text:p>DEMOLIÇÃO DE CERCA DE ARAME FARPADO E MOURÕES DE CONCRETO, INCLUSIVE CARGA E DESCARGA PARA BOTA-FORA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39.66" calcext:value-type="float">
            <text:p>39,66</text:p>
          </table:table-cell>
          <table:table-cell table:style-name="ce61" table:formula="of:=['file:///C:/Users/18424993861/Downloads/Planilha%20Nelson%20F.%20Souza%20-%20FENIX.xlsx'#$'PL-CÁLCULO DESC_LINEAR'.O42]" office:value-type="currency" office:currency="BRL" office:value="1.05932203389831" calcext:value-type="currency">
            <text:p><text:s/>R$ 1,059322033898 </text:p>
          </table:table-cell>
          <table:table-cell table:style-name="ce70" table:formula="of:=-['file:///C:/Users/18424993861/Downloads/Planilha%20Nelson%20F.%20Souza%20-%20FENIX.xlsx'#$'PL-CÁLCULO DESC_LINEAR'.P42]" office:value-type="percentage" office:value="0.2744" calcext:value-type="percentage">
            <text:p>27,44%</text:p>
          </table:table-cell>
          <table:table-cell table:style-name="ce78" table:formula="of:=ROUND([.H42]*(1+[.I42]);2)" office:value-type="currency" office:currency="BRL" office:value="1.35" calcext:value-type="currency">
            <text:p><text:s/>R$ 1,35 </text:p>
          </table:table-cell>
          <table:table-cell table:style-name="ce86" table:formula="of:=ROUND([.G42]*ROUND([.J42]; 2); 2)" office:value-type="currency" office:currency="BRL" office:value="53.54" calcext:value-type="currency">
            <text:p><text:s/>R$ 53,54 </text:p>
          </table:table-cell>
          <table:table-cell table:number-columns-repeated="3"/>
        </table:table-row>
        <table:table-row table:style-name="ro5">
          <table:table-cell table:style-name="ce7" office:value-type="float" office:value="10" calcext:value-type="float">
            <text:p>10</text:p>
          </table:table-cell>
          <table:table-cell table:style-name="ce22" office:value-type="string" calcext:value-type="string">
            <text:p>10.</text:p>
          </table:table-cell>
          <table:table-cell table:style-name="ce22"/>
          <table:table-cell table:style-name="ce36"/>
          <table:table-cell table:style-name="ce36" office:value-type="string" calcext:value-type="string">
            <text:p>DEMOLIÇÕES: GUIAS E SARJETA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44:.K44])" office:value-type="currency" office:currency="BRL" office:value="1408.85" calcext:value-type="currency">
            <text:p><text:s/>R$ 1.408,85 </text:p>
          </table:table-cell>
          <table:table-cell table:number-columns-repeated="3"/>
        </table:table-row>
        <table:table-row table:style-name="ro7">
          <table:table-cell table:style-name="ce8" office:value-type="float" office:value="10" calcext:value-type="float">
            <text:p>10</text:p>
          </table:table-cell>
          <table:table-cell table:style-name="ce24" office:value-type="string" calcext:value-type="string">
            <text:p>10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EM-021</text:p>
          </table:table-cell>
          <table:table-cell table:style-name="ce44" office:value-type="string" calcext:value-type="string">
            <text:p>DEMOLIÇÃO DE GUIA E SARJETA, INCLUSIVE CARGA E DESCARGA PARA BOTA-FORA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11.46" calcext:value-type="float">
            <text:p>111,46</text:p>
          </table:table-cell>
          <table:table-cell table:style-name="ce61" table:formula="of:=['file:///C:/Users/18424993861/Downloads/Planilha%20Nelson%20F.%20Souza%20-%20FENIX.xlsx'#$'PL-CÁLCULO DESC_LINEAR'.O44]" office:value-type="currency" office:currency="BRL" office:value="9.91839296924043" calcext:value-type="currency">
            <text:p><text:s/>R$ 9,918392969240 </text:p>
          </table:table-cell>
          <table:table-cell table:style-name="ce70" table:formula="of:=-['file:///C:/Users/18424993861/Downloads/Planilha%20Nelson%20F.%20Souza%20-%20FENIX.xlsx'#$'PL-CÁLCULO DESC_LINEAR'.P44]" office:value-type="percentage" office:value="0.2744" calcext:value-type="percentage">
            <text:p>27,44%</text:p>
          </table:table-cell>
          <table:table-cell table:style-name="ce78" table:formula="of:=ROUND([.H44]*(1+[.I44]);2)" office:value-type="currency" office:currency="BRL" office:value="12.64" calcext:value-type="currency">
            <text:p><text:s/>R$ 12,64 </text:p>
          </table:table-cell>
          <table:table-cell table:style-name="ce86" table:formula="of:=ROUND([.G44]*ROUND([.J44]; 2); 2)" office:value-type="currency" office:currency="BRL" office:value="1408.85" calcext:value-type="currency">
            <text:p><text:s/>R$ 1.408,85 </text:p>
          </table:table-cell>
          <table:table-cell table:number-columns-repeated="3"/>
        </table:table-row>
        <table:table-row table:style-name="ro5">
          <table:table-cell table:style-name="ce7" office:value-type="float" office:value="11" calcext:value-type="float">
            <text:p>11</text:p>
          </table:table-cell>
          <table:table-cell table:style-name="ce22" office:value-type="string" calcext:value-type="string">
            <text:p>11.</text:p>
          </table:table-cell>
          <table:table-cell table:style-name="ce22"/>
          <table:table-cell table:style-name="ce36"/>
          <table:table-cell table:style-name="ce36" office:value-type="string" calcext:value-type="string">
            <text:p>DEMOLIÇÕES: PAVIMENTO ASFÁLTIC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46:.K48])" office:value-type="currency" office:currency="BRL" office:value="13435.46" calcext:value-type="currency">
            <text:p><text:s/>R$ 13.435,46 </text:p>
          </table:table-cell>
          <table:table-cell table:number-columns-repeated="3"/>
        </table:table-row>
        <table:table-row table:style-name="ro9">
          <table:table-cell table:style-name="ce8" office:value-type="float" office:value="11" calcext:value-type="float">
            <text:p>11</text:p>
          </table:table-cell>
          <table:table-cell table:style-name="ce24" office:value-type="string" calcext:value-type="string">
            <text:p>11.1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97636</text:p>
          </table:table-cell>
          <table:table-cell table:style-name="ce44" office:value-type="string" calcext:value-type="string">
            <text:p>DEMOLIÇÃO PARCIAL DE PAVIMENTO ASFÁLTICO, DE FORMA MECANIZADA, SEM REAPROVEITAMENTO. AF_09/2023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429.69" calcext:value-type="float">
            <text:p>429,69</text:p>
          </table:table-cell>
          <table:table-cell table:style-name="ce61" table:formula="of:=['file:///C:/Users/18424993861/Downloads/Planilha%20Nelson%20F.%20Souza%20-%20FENIX.xlsx'#$'PL-CÁLCULO DESC_LINEAR'.O46]" office:value-type="currency" office:currency="BRL" office:value="21.304143126177" calcext:value-type="currency">
            <text:p><text:s/>R$ 21,304143126177 </text:p>
          </table:table-cell>
          <table:table-cell table:style-name="ce70" table:formula="of:=-['file:///C:/Users/18424993861/Downloads/Planilha%20Nelson%20F.%20Souza%20-%20FENIX.xlsx'#$'PL-CÁLCULO DESC_LINEAR'.P46]" office:value-type="percentage" office:value="0.2744" calcext:value-type="percentage">
            <text:p>27,44%</text:p>
          </table:table-cell>
          <table:table-cell table:style-name="ce78" table:formula="of:=ROUND([.H46]*(1+[.I46]);2)" office:value-type="currency" office:currency="BRL" office:value="27.15" calcext:value-type="currency">
            <text:p><text:s/>R$ 27,15 </text:p>
          </table:table-cell>
          <table:table-cell table:style-name="ce86" table:formula="of:=ROUND([.G46]*ROUND([.J46]; 2); 2)" office:value-type="currency" office:currency="BRL" office:value="11666.08" calcext:value-type="currency">
            <text:p><text:s/>R$ 11.666,08 </text:p>
          </table:table-cell>
          <table:table-cell table:number-columns-repeated="3"/>
        </table:table-row>
        <table:table-row table:style-name="ro10">
          <table:table-cell table:style-name="ce8" office:value-type="float" office:value="11" calcext:value-type="float">
            <text:p>11</text:p>
          </table:table-cell>
          <table:table-cell table:style-name="ce23" office:value-type="string" calcext:value-type="string">
            <text:p>11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1</text:p>
          </table:table-cell>
          <table:table-cell table:style-name="ce43" office:value-type="string" calcext:value-type="string">
            <text:p>CARGA E DESCARGA MECANIZADAS DE MATERIAL PARA BOTA-FORA, UTILIZANDO CAMINHÃO BASCULANTE DE 10M3 - INCLUSIVE CUSTO DE DESCARTE DOS RESIDUOS EM U.R.M.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72.19" calcext:value-type="float">
            <text:p>72,19</text:p>
          </table:table-cell>
          <table:table-cell table:style-name="ce61" table:formula="of:=['file:///C:/Users/18424993861/Downloads/Planilha%20Nelson%20F.%20Souza%20-%20FENIX.xlsx'#$'PL-CÁLCULO DESC_LINEAR'.O47]" office:value-type="currency" office:currency="BRL" office:value="13.2140615191463" calcext:value-type="currency">
            <text:p><text:s/>R$ 13,214061519146 </text:p>
          </table:table-cell>
          <table:table-cell table:style-name="ce70" table:formula="of:=-['file:///C:/Users/18424993861/Downloads/Planilha%20Nelson%20F.%20Souza%20-%20FENIX.xlsx'#$'PL-CÁLCULO DESC_LINEAR'.P47]" office:value-type="percentage" office:value="0.2744" calcext:value-type="percentage">
            <text:p>27,44%</text:p>
          </table:table-cell>
          <table:table-cell table:style-name="ce78" table:formula="of:=ROUND([.H47]*(1+[.I47]);2)" office:value-type="currency" office:currency="BRL" office:value="16.84" calcext:value-type="currency">
            <text:p><text:s/>R$ 16,84 </text:p>
          </table:table-cell>
          <table:table-cell table:style-name="ce86" table:formula="of:=ROUND([.G47]*ROUND([.J47]; 2); 2)" office:value-type="currency" office:currency="BRL" office:value="1215.68" calcext:value-type="currency">
            <text:p><text:s/>R$ 1.215,68 </text:p>
          </table:table-cell>
          <table:table-cell table:number-columns-repeated="3"/>
        </table:table-row>
        <table:table-row table:style-name="ro9">
          <table:table-cell table:style-name="ce8" office:value-type="float" office:value="11" calcext:value-type="float">
            <text:p>11</text:p>
          </table:table-cell>
          <table:table-cell table:style-name="ce24" office:value-type="string" calcext:value-type="string">
            <text:p>11.3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TRA-002</text:p>
          </table:table-cell>
          <table:table-cell table:style-name="ce44" office:value-type="string" calcext:value-type="string">
            <text:p>TRANSPORTE DE MATERIAL COM CAMINHÃO BASCULANTE DE 10 M3 PARA UNIDADE RECICLADORA DE MATERIAIS- URM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72.19" calcext:value-type="float">
            <text:p>72,19</text:p>
          </table:table-cell>
          <table:table-cell table:style-name="ce61" table:formula="of:=['file:///C:/Users/18424993861/Downloads/Planilha%20Nelson%20F.%20Souza%20-%20FENIX.xlsx'#$'PL-CÁLCULO DESC_LINEAR'.O48]" office:value-type="currency" office:currency="BRL" office:value="6.01851851851852" calcext:value-type="currency">
            <text:p><text:s/>R$ 6,018518518519 </text:p>
          </table:table-cell>
          <table:table-cell table:style-name="ce70" table:formula="of:=-['file:///C:/Users/18424993861/Downloads/Planilha%20Nelson%20F.%20Souza%20-%20FENIX.xlsx'#$'PL-CÁLCULO DESC_LINEAR'.P48]" office:value-type="percentage" office:value="0.2744" calcext:value-type="percentage">
            <text:p>27,44%</text:p>
          </table:table-cell>
          <table:table-cell table:style-name="ce78" table:formula="of:=ROUND([.H48]*(1+[.I48]);2)" office:value-type="currency" office:currency="BRL" office:value="7.67" calcext:value-type="currency">
            <text:p><text:s/>R$ 7,67 </text:p>
          </table:table-cell>
          <table:table-cell table:style-name="ce86" table:formula="of:=ROUND([.G48]*ROUND([.J48]; 2); 2)" office:value-type="currency" office:currency="BRL" office:value="553.7" calcext:value-type="currency">
            <text:p><text:s/>R$ 553,70 </text:p>
          </table:table-cell>
          <table:table-cell table:number-columns-repeated="3"/>
        </table:table-row>
        <table:table-row table:style-name="ro5">
          <table:table-cell table:style-name="ce7" office:value-type="float" office:value="12" calcext:value-type="float">
            <text:p>12</text:p>
          </table:table-cell>
          <table:table-cell table:style-name="ce22" office:value-type="string" calcext:value-type="string">
            <text:p>12.</text:p>
          </table:table-cell>
          <table:table-cell table:style-name="ce22"/>
          <table:table-cell table:style-name="ce36"/>
          <table:table-cell table:style-name="ce36" office:value-type="string" calcext:value-type="string">
            <text:p>DEMOLIÇÕES: CAPA ASFÁLTICA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50:.K50])" office:value-type="currency" office:currency="BRL" office:value="8105.23" calcext:value-type="currency">
            <text:p><text:s/>R$ 8.105,23 </text:p>
          </table:table-cell>
          <table:table-cell table:number-columns-repeated="3"/>
        </table:table-row>
        <table:table-row table:style-name="ro7">
          <table:table-cell table:style-name="ce8" office:value-type="float" office:value="12" calcext:value-type="float">
            <text:p>12</text:p>
          </table:table-cell>
          <table:table-cell table:style-name="ce24" office:value-type="string" calcext:value-type="string">
            <text:p>12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EM-022</text:p>
          </table:table-cell>
          <table:table-cell table:style-name="ce44" office:value-type="string" calcext:value-type="string">
            <text:p>DEMOLIÇÃO DE CAPA ASFÁLTICA, INCLUSIVE CARGA, DESCARGA E BOTA-FORA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4135.32" calcext:value-type="float">
            <text:p>4135,32</text:p>
          </table:table-cell>
          <table:table-cell table:style-name="ce61" table:formula="of:=['file:///C:/Users/18424993861/Downloads/Planilha%20Nelson%20F.%20Souza%20-%20FENIX.xlsx'#$'PL-CÁLCULO DESC_LINEAR'.O50]" office:value-type="currency" office:currency="BRL" office:value="1.53797865662272" calcext:value-type="currency">
            <text:p><text:s/>R$ 1,537978656623 </text:p>
          </table:table-cell>
          <table:table-cell table:style-name="ce70" table:formula="of:=-['file:///C:/Users/18424993861/Downloads/Planilha%20Nelson%20F.%20Souza%20-%20FENIX.xlsx'#$'PL-CÁLCULO DESC_LINEAR'.P50]" office:value-type="percentage" office:value="0.2744" calcext:value-type="percentage">
            <text:p>27,44%</text:p>
          </table:table-cell>
          <table:table-cell table:style-name="ce78" table:formula="of:=ROUND([.H50]*(1+[.I50]);2)" office:value-type="currency" office:currency="BRL" office:value="1.96" calcext:value-type="currency">
            <text:p><text:s/>R$ 1,96 </text:p>
          </table:table-cell>
          <table:table-cell table:style-name="ce86" table:formula="of:=ROUND([.G50]*ROUND([.J50]; 2); 2)" office:value-type="currency" office:currency="BRL" office:value="8105.23" calcext:value-type="currency">
            <text:p><text:s/>R$ 8.105,23 </text:p>
          </table:table-cell>
          <table:table-cell table:number-columns-repeated="3"/>
        </table:table-row>
        <table:table-row table:style-name="ro5">
          <table:table-cell table:style-name="ce7" office:value-type="float" office:value="13" calcext:value-type="float">
            <text:p>13</text:p>
          </table:table-cell>
          <table:table-cell table:style-name="ce22" office:value-type="string" calcext:value-type="string">
            <text:p>13.</text:p>
          </table:table-cell>
          <table:table-cell table:style-name="ce22"/>
          <table:table-cell table:style-name="ce36"/>
          <table:table-cell table:style-name="ce36" office:value-type="string" calcext:value-type="string">
            <text:p>DEMOLIÇÕES: CALÇADA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52:.K52])" office:value-type="currency" office:currency="BRL" office:value="1146.37" calcext:value-type="currency">
            <text:p><text:s/>R$ 1.146,37 </text:p>
          </table:table-cell>
          <table:table-cell table:number-columns-repeated="3"/>
        </table:table-row>
        <table:table-row table:style-name="ro7">
          <table:table-cell table:style-name="ce8" office:value-type="float" office:value="13" calcext:value-type="float">
            <text:p>13</text:p>
          </table:table-cell>
          <table:table-cell table:style-name="ce24" office:value-type="string" calcext:value-type="string">
            <text:p>13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EM-031</text:p>
          </table:table-cell>
          <table:table-cell table:style-name="ce44" office:value-type="string" calcext:value-type="string">
            <text:p>DEMOLIÇÃO DE CALÇADA, INCLUSIVE CARGA E DESCARGA PARA BOTA-FORA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82.95" calcext:value-type="float">
            <text:p>82,95</text:p>
          </table:table-cell>
          <table:table-cell table:style-name="ce61" table:formula="of:=['file:///C:/Users/18424993861/Downloads/Planilha%20Nelson%20F.%20Souza%20-%20FENIX.xlsx'#$'PL-CÁLCULO DESC_LINEAR'.O52]" office:value-type="currency" office:currency="BRL" office:value="10.8443188951664" calcext:value-type="currency">
            <text:p><text:s/>R$ 10,844318895166 </text:p>
          </table:table-cell>
          <table:table-cell table:style-name="ce70" table:formula="of:=-['file:///C:/Users/18424993861/Downloads/Planilha%20Nelson%20F.%20Souza%20-%20FENIX.xlsx'#$'PL-CÁLCULO DESC_LINEAR'.P52]" office:value-type="percentage" office:value="0.2744" calcext:value-type="percentage">
            <text:p>27,44%</text:p>
          </table:table-cell>
          <table:table-cell table:style-name="ce78" table:formula="of:=ROUND([.H52]*(1+[.I52]);2)" office:value-type="currency" office:currency="BRL" office:value="13.82" calcext:value-type="currency">
            <text:p><text:s/>R$ 13,82 </text:p>
          </table:table-cell>
          <table:table-cell table:style-name="ce86" table:formula="of:=ROUND([.G52]*ROUND([.J52]; 2); 2)" office:value-type="currency" office:currency="BRL" office:value="1146.37" calcext:value-type="currency">
            <text:p><text:s/>R$ 1.146,37 </text:p>
          </table:table-cell>
          <table:table-cell table:number-columns-repeated="3"/>
        </table:table-row>
        <table:table-row table:style-name="ro5">
          <table:table-cell table:style-name="ce7" office:value-type="float" office:value="14" calcext:value-type="float">
            <text:p>14</text:p>
          </table:table-cell>
          <table:table-cell table:style-name="ce22" office:value-type="string" calcext:value-type="string">
            <text:p>14.</text:p>
          </table:table-cell>
          <table:table-cell table:style-name="ce22"/>
          <table:table-cell table:style-name="ce36"/>
          <table:table-cell table:style-name="ce36" office:value-type="string" calcext:value-type="string">
            <text:p>DEMOLIÇÕES: REMOÇÃO DE ÁRVORE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54:.K54])" office:value-type="currency" office:currency="BRL" office:value="74.22" calcext:value-type="currency">
            <text:p><text:s/>R$ 74,22 </text:p>
          </table:table-cell>
          <table:table-cell table:number-columns-repeated="3"/>
        </table:table-row>
        <table:table-row table:style-name="ro7">
          <table:table-cell table:style-name="ce8" office:value-type="float" office:value="14" calcext:value-type="float">
            <text:p>14</text:p>
          </table:table-cell>
          <table:table-cell table:style-name="ce24" office:value-type="string" calcext:value-type="string">
            <text:p>14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EM-038</text:p>
          </table:table-cell>
          <table:table-cell table:style-name="ce44" office:value-type="string" calcext:value-type="string">
            <text:p>CARGA E DESCARGA PARA BOTA-FORA DE ÁRVORES Ø &lt;= 15CM QUE FORAM RETIRADAS NA LIMPEZA DO TERREN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3" calcext:value-type="float">
            <text:p>3</text:p>
          </table:table-cell>
          <table:table-cell table:style-name="ce61" table:formula="of:=['file:///C:/Users/18424993861/Downloads/Planilha%20Nelson%20F.%20Souza%20-%20FENIX.xlsx'#$'PL-CÁLCULO DESC_LINEAR'.O54]" office:value-type="currency" office:currency="BRL" office:value="19.4130571249215" calcext:value-type="currency">
            <text:p><text:s/>R$ 19,413057124922 </text:p>
          </table:table-cell>
          <table:table-cell table:style-name="ce70" table:formula="of:=-['file:///C:/Users/18424993861/Downloads/Planilha%20Nelson%20F.%20Souza%20-%20FENIX.xlsx'#$'PL-CÁLCULO DESC_LINEAR'.P54]" office:value-type="percentage" office:value="0.2744" calcext:value-type="percentage">
            <text:p>27,44%</text:p>
          </table:table-cell>
          <table:table-cell table:style-name="ce78" table:formula="of:=ROUND([.H54]*(1+[.I54]);2)" office:value-type="currency" office:currency="BRL" office:value="24.74" calcext:value-type="currency">
            <text:p><text:s/>R$ 24,74 </text:p>
          </table:table-cell>
          <table:table-cell table:style-name="ce86" table:formula="of:=ROUND([.G54]*ROUND([.J54]; 2); 2)" office:value-type="currency" office:currency="BRL" office:value="74.22" calcext:value-type="currency">
            <text:p><text:s/>R$ 74,22 </text:p>
          </table:table-cell>
          <table:table-cell table:number-columns-repeated="3"/>
        </table:table-row>
        <table:table-row table:style-name="ro5">
          <table:table-cell table:style-name="ce7" office:value-type="float" office:value="15" calcext:value-type="float">
            <text:p>15</text:p>
          </table:table-cell>
          <table:table-cell table:style-name="ce22" office:value-type="string" calcext:value-type="string">
            <text:p>15.</text:p>
          </table:table-cell>
          <table:table-cell table:style-name="ce22"/>
          <table:table-cell table:style-name="ce36"/>
          <table:table-cell table:style-name="ce36" office:value-type="string" calcext:value-type="string">
            <text:p>BOCAS DE LOBO E RAMAI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56:.K64])" office:value-type="currency" office:currency="BRL" office:value="125473.4" calcext:value-type="currency">
            <text:p><text:s/>R$ 125.473,40 </text:p>
          </table:table-cell>
          <table:table-cell table:number-columns-repeated="3"/>
        </table:table-row>
        <table:table-row table:style-name="ro9">
          <table:table-cell table:style-name="ce8" office:value-type="float" office:value="15" calcext:value-type="float">
            <text:p>15</text:p>
          </table:table-cell>
          <table:table-cell table:style-name="ce24" office:value-type="string" calcext:value-type="string">
            <text:p>15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RE-001</text:p>
          </table:table-cell>
          <table:table-cell table:style-name="ce44" office:value-type="string" calcext:value-type="string">
            <text:p>BOCA DE LOBO DUPLA COM GRADE , EXECUTADA EM BLOCOS DE CONCRETO ESTRUTURAL 4,5 MPA 19X19X39 CM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6" calcext:value-type="float">
            <text:p>16</text:p>
          </table:table-cell>
          <table:table-cell table:style-name="ce61" table:formula="of:=['file:///C:/Users/18424993861/Downloads/Planilha%20Nelson%20F.%20Souza%20-%20FENIX.xlsx'#$'PL-CÁLCULO DESC_LINEAR'.O56]" office:value-type="currency" office:currency="BRL" office:value="4480.66541117389" calcext:value-type="currency">
            <text:p><text:s/>R$ 4.480,665411173890 </text:p>
          </table:table-cell>
          <table:table-cell table:style-name="ce70" table:formula="of:=-['file:///C:/Users/18424993861/Downloads/Planilha%20Nelson%20F.%20Souza%20-%20FENIX.xlsx'#$'PL-CÁLCULO DESC_LINEAR'.P56]" office:value-type="percentage" office:value="0.2744" calcext:value-type="percentage">
            <text:p>27,44%</text:p>
          </table:table-cell>
          <table:table-cell table:style-name="ce78" table:formula="of:=ROUND([.H56]*(1+[.I56]);2)" office:value-type="currency" office:currency="BRL" office:value="5710.16" calcext:value-type="currency">
            <text:p><text:s/>R$ 5.710,16 </text:p>
          </table:table-cell>
          <table:table-cell table:style-name="ce86" table:formula="of:=ROUND([.G56]*ROUND([.J56]; 2); 2)" office:value-type="currency" office:currency="BRL" office:value="91362.56" calcext:value-type="currency">
            <text:p><text:s/>R$ 91.362,56 </text:p>
          </table:table-cell>
          <table:table-cell table:number-columns-repeated="3"/>
        </table:table-row>
        <table:table-row table:style-name="ro7">
          <table:table-cell table:style-name="ce8" office:value-type="float" office:value="15" calcext:value-type="float">
            <text:p>15</text:p>
          </table:table-cell>
          <table:table-cell table:style-name="ce23" office:value-type="string" calcext:value-type="string">
            <text:p>15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TOP-001</text:p>
          </table:table-cell>
          <table:table-cell table:style-name="ce43" office:value-type="string" calcext:value-type="string">
            <text:p>LOCAÇÃO E NIVELAMENTO DE REDE DE ÁGUAS PLUVIAIS, COM AUXÍLIO DE EQUIPAMENTO TOPOGRÁFICO.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73" calcext:value-type="float">
            <text:p>73</text:p>
          </table:table-cell>
          <table:table-cell table:style-name="ce61" table:formula="of:=['file:///C:/Users/18424993861/Downloads/Planilha%20Nelson%20F.%20Souza%20-%20FENIX.xlsx'#$'PL-CÁLCULO DESC_LINEAR'.O57]" office:value-type="currency" office:currency="BRL" office:value="4.48053986189579" calcext:value-type="currency">
            <text:p><text:s/>R$ 4,480539861896 </text:p>
          </table:table-cell>
          <table:table-cell table:style-name="ce70" table:formula="of:=-['file:///C:/Users/18424993861/Downloads/Planilha%20Nelson%20F.%20Souza%20-%20FENIX.xlsx'#$'PL-CÁLCULO DESC_LINEAR'.P57]" office:value-type="percentage" office:value="0.2744" calcext:value-type="percentage">
            <text:p>27,44%</text:p>
          </table:table-cell>
          <table:table-cell table:style-name="ce78" table:formula="of:=ROUND([.H57]*(1+[.I57]);2)" office:value-type="currency" office:currency="BRL" office:value="5.71" calcext:value-type="currency">
            <text:p><text:s/>R$ 5,71 </text:p>
          </table:table-cell>
          <table:table-cell table:style-name="ce86" table:formula="of:=ROUND([.G57]*ROUND([.J57]; 2); 2)" office:value-type="currency" office:currency="BRL" office:value="416.83" calcext:value-type="currency">
            <text:p><text:s/>R$ 416,83 </text:p>
          </table:table-cell>
          <table:table-cell table:number-columns-repeated="3"/>
        </table:table-row>
        <table:table-row table:style-name="ro10">
          <table:table-cell table:style-name="ce8" office:value-type="float" office:value="15" calcext:value-type="float">
            <text:p>15</text:p>
          </table:table-cell>
          <table:table-cell table:style-name="ce24" office:value-type="string" calcext:value-type="string">
            <text:p>15.3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RE-023</text:p>
          </table:table-cell>
          <table:table-cell table:style-name="ce44" office:value-type="string" calcext:value-type="string">
            <text:p>ASSENTAMENTO DE TUBO DE CONCRETO Ø 40 CM, COM REGULARIZAÇÃO DE VALA E LASTRO DE BRITA - EXCLUSIVE ESCAVAÇÃO, ESCORAMENTO E TUBO DE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62.06" calcext:value-type="float">
            <text:p>62,06</text:p>
          </table:table-cell>
          <table:table-cell table:style-name="ce61" table:formula="of:=['file:///C:/Users/18424993861/Downloads/Planilha%20Nelson%20F.%20Souza%20-%20FENIX.xlsx'#$'PL-CÁLCULO DESC_LINEAR'.O58]" office:value-type="currency" office:currency="BRL" office:value="60.6167608286252" calcext:value-type="currency">
            <text:p><text:s/>R$ 60,616760828625 </text:p>
          </table:table-cell>
          <table:table-cell table:style-name="ce70" table:formula="of:=-['file:///C:/Users/18424993861/Downloads/Planilha%20Nelson%20F.%20Souza%20-%20FENIX.xlsx'#$'PL-CÁLCULO DESC_LINEAR'.P58]" office:value-type="percentage" office:value="0.2744" calcext:value-type="percentage">
            <text:p>27,44%</text:p>
          </table:table-cell>
          <table:table-cell table:style-name="ce78" table:formula="of:=ROUND([.H58]*(1+[.I58]);2)" office:value-type="currency" office:currency="BRL" office:value="77.25" calcext:value-type="currency">
            <text:p><text:s/>R$ 77,25 </text:p>
          </table:table-cell>
          <table:table-cell table:style-name="ce86" table:formula="of:=ROUND([.G58]*ROUND([.J58]; 2); 2)" office:value-type="currency" office:currency="BRL" office:value="4794.14" calcext:value-type="currency">
            <text:p><text:s/>R$ 4.794,14 </text:p>
          </table:table-cell>
          <table:table-cell table:number-columns-repeated="3"/>
        </table:table-row>
        <table:table-row table:style-name="ro5">
          <table:table-cell table:style-name="ce8" office:value-type="float" office:value="15" calcext:value-type="float">
            <text:p>15</text:p>
          </table:table-cell>
          <table:table-cell table:style-name="ce23" office:value-type="string" calcext:value-type="string">
            <text:p>15.4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M2164</text:p>
          </table:table-cell>
          <table:table-cell table:style-name="ce43" office:value-type="string" calcext:value-type="string">
            <text:p>Tubo de concreto armado PA2 - D = 0,40 m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62.06" calcext:value-type="float">
            <text:p>62,06</text:p>
          </table:table-cell>
          <table:table-cell table:style-name="ce61" table:formula="of:=['file:///C:/Users/18424993861/Downloads/Planilha%20Nelson%20F.%20Souza%20-%20FENIX.xlsx'#$'PL-CÁLCULO DESC_LINEAR'.O59]" office:value-type="currency" office:currency="BRL" office:value="106.573913043478" calcext:value-type="currency">
            <text:p><text:s/>R$ 106,573913043478 </text:p>
          </table:table-cell>
          <table:table-cell table:style-name="ce70" table:formula="of:=-['file:///C:/Users/18424993861/Downloads/Planilha%20Nelson%20F.%20Souza%20-%20FENIX.xlsx'#$'PL-CÁLCULO DESC_LINEAR'.P59]" office:value-type="percentage" office:value="0.15" calcext:value-type="percentage">
            <text:p>15,00%</text:p>
          </table:table-cell>
          <table:table-cell table:style-name="ce78" table:formula="of:=ROUND([.H59]*(1+[.I59]);2)" office:value-type="currency" office:currency="BRL" office:value="122.56" calcext:value-type="currency">
            <text:p><text:s/>R$ 122,56 </text:p>
          </table:table-cell>
          <table:table-cell table:style-name="ce86" table:formula="of:=ROUND([.G59]*ROUND([.J59]; 2); 2)" office:value-type="currency" office:currency="BRL" office:value="7606.07" calcext:value-type="currency">
            <text:p><text:s/>R$ 7.606,07 </text:p>
          </table:table-cell>
          <table:table-cell table:number-columns-repeated="3"/>
        </table:table-row>
        <table:table-row table:style-name="ro9">
          <table:table-cell table:style-name="ce8" office:value-type="float" office:value="15" calcext:value-type="float">
            <text:p>15</text:p>
          </table:table-cell>
          <table:table-cell table:style-name="ce24" office:value-type="string" calcext:value-type="string">
            <text:p>15.5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101585</text:p>
          </table:table-cell>
          <table:table-cell table:style-name="ce44" office:value-type="string" calcext:value-type="string">
            <text:p>ESCORAMENTO DE VALA, TIPO CONTÍNUO, COM PROFUNDIDADE DE 1,5 A 3,0 M, LARGURA MAIOR OU IGUAL A 1,5 M E MENOR QUE 2,5 M. AF_08/2020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177.01" calcext:value-type="float">
            <text:p>177,01</text:p>
          </table:table-cell>
          <table:table-cell table:style-name="ce61" table:formula="of:=['file:///C:/Users/18424993861/Downloads/Planilha%20Nelson%20F.%20Souza%20-%20FENIX.xlsx'#$'PL-CÁLCULO DESC_LINEAR'.O60]" office:value-type="currency" office:currency="BRL" office:value="75.9023854362838" calcext:value-type="currency">
            <text:p><text:s/>R$ 75,902385436284 </text:p>
          </table:table-cell>
          <table:table-cell table:style-name="ce70" table:formula="of:=-['file:///C:/Users/18424993861/Downloads/Planilha%20Nelson%20F.%20Souza%20-%20FENIX.xlsx'#$'PL-CÁLCULO DESC_LINEAR'.P60]" office:value-type="percentage" office:value="0.2744" calcext:value-type="percentage">
            <text:p>27,44%</text:p>
          </table:table-cell>
          <table:table-cell table:style-name="ce78" table:formula="of:=ROUND([.H60]*(1+[.I60]);2)" office:value-type="currency" office:currency="BRL" office:value="96.73" calcext:value-type="currency">
            <text:p><text:s/>R$ 96,73 </text:p>
          </table:table-cell>
          <table:table-cell table:style-name="ce86" table:formula="of:=ROUND([.G60]*ROUND([.J60]; 2); 2)" office:value-type="currency" office:currency="BRL" office:value="17122.18" calcext:value-type="currency">
            <text:p><text:s/>R$ 17.122,18 </text:p>
          </table:table-cell>
          <table:table-cell table:number-columns-repeated="3"/>
        </table:table-row>
        <table:table-row table:style-name="ro5">
          <table:table-cell table:style-name="ce8" office:value-type="float" office:value="15" calcext:value-type="float">
            <text:p>15</text:p>
          </table:table-cell>
          <table:table-cell table:style-name="ce23" office:value-type="string" calcext:value-type="string">
            <text:p>15.6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4805757</text:p>
          </table:table-cell>
          <table:table-cell table:style-name="ce43" office:value-type="string" calcext:value-type="string">
            <text:p>Escavação mecânica de vala em material de 1ª categoria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149.57" calcext:value-type="float">
            <text:p>149,57</text:p>
          </table:table-cell>
          <table:table-cell table:style-name="ce61" table:formula="of:=['file:///C:/Users/18424993861/Downloads/Planilha%20Nelson%20F.%20Souza%20-%20FENIX.xlsx'#$'PL-CÁLCULO DESC_LINEAR'.O61]" office:value-type="currency" office:currency="BRL" office:value="6.0420590081607" calcext:value-type="currency">
            <text:p><text:s/>R$ 6,042059008161 </text:p>
          </table:table-cell>
          <table:table-cell table:style-name="ce70" table:formula="of:=-['file:///C:/Users/18424993861/Downloads/Planilha%20Nelson%20F.%20Souza%20-%20FENIX.xlsx'#$'PL-CÁLCULO DESC_LINEAR'.P61]" office:value-type="percentage" office:value="0.2744" calcext:value-type="percentage">
            <text:p>27,44%</text:p>
          </table:table-cell>
          <table:table-cell table:style-name="ce78" table:formula="of:=ROUND([.H61]*(1+[.I61]);2)" office:value-type="currency" office:currency="BRL" office:value="7.7" calcext:value-type="currency">
            <text:p><text:s/>R$ 7,70 </text:p>
          </table:table-cell>
          <table:table-cell table:style-name="ce86" table:formula="of:=ROUND([.G61]*ROUND([.J61]; 2); 2)" office:value-type="currency" office:currency="BRL" office:value="1151.69" calcext:value-type="currency">
            <text:p><text:s/>R$ 1.151,69 </text:p>
          </table:table-cell>
          <table:table-cell table:number-columns-repeated="3"/>
        </table:table-row>
        <table:table-row table:style-name="ro11">
          <table:table-cell table:style-name="ce8" office:value-type="float" office:value="15" calcext:value-type="float">
            <text:p>15</text:p>
          </table:table-cell>
          <table:table-cell table:style-name="ce24" office:value-type="string" calcext:value-type="string">
            <text:p>15.7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93369</text:p>
          </table:table-cell>
          <table:table-cell table:style-name="ce44" office:value-type="string" calcext:value-type="string">
            <text:p>REATERRO MECANIZADO DE VALA COM ESCAVADEIRA HIDRÁULICA (CAPACIDADE DA CAÇAMBA: 0,8 M³/POTÊNCIA: 111 HP), LARGURA 1,5 A 2,5 M, PROFUNDIDADE 1,5 A 3,0 M, COM SOLO (SEM SUBSTITUIÇÃO) DE 1ª CATEGORIA, COM COMPACTADOR DE SOLOS DE PERCUSSÃO. AF_08/2023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127.38" calcext:value-type="float">
            <text:p>127,38</text:p>
          </table:table-cell>
          <table:table-cell table:style-name="ce61" table:formula="of:=['file:///C:/Users/18424993861/Downloads/Planilha%20Nelson%20F.%20Souza%20-%20FENIX.xlsx'#$'PL-CÁLCULO DESC_LINEAR'.O62]" office:value-type="currency" office:currency="BRL" office:value="15.9369114877589" calcext:value-type="currency">
            <text:p><text:s/>R$ 15,936911487759 </text:p>
          </table:table-cell>
          <table:table-cell table:style-name="ce70" table:formula="of:=-['file:///C:/Users/18424993861/Downloads/Planilha%20Nelson%20F.%20Souza%20-%20FENIX.xlsx'#$'PL-CÁLCULO DESC_LINEAR'.P62]" office:value-type="percentage" office:value="0.2744" calcext:value-type="percentage">
            <text:p>27,44%</text:p>
          </table:table-cell>
          <table:table-cell table:style-name="ce78" table:formula="of:=ROUND([.H62]*(1+[.I62]);2)" office:value-type="currency" office:currency="BRL" office:value="20.31" calcext:value-type="currency">
            <text:p><text:s/>R$ 20,31 </text:p>
          </table:table-cell>
          <table:table-cell table:style-name="ce86" table:formula="of:=ROUND([.G62]*ROUND([.J62]; 2); 2)" office:value-type="currency" office:currency="BRL" office:value="2587.09" calcext:value-type="currency">
            <text:p><text:s/>R$ 2.587,09 </text:p>
          </table:table-cell>
          <table:table-cell table:number-columns-repeated="3"/>
        </table:table-row>
        <table:table-row table:style-name="ro10">
          <table:table-cell table:style-name="ce8" office:value-type="float" office:value="15" calcext:value-type="float">
            <text:p>15</text:p>
          </table:table-cell>
          <table:table-cell table:style-name="ce23" office:value-type="string" calcext:value-type="string">
            <text:p>15.8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1</text:p>
          </table:table-cell>
          <table:table-cell table:style-name="ce43" office:value-type="string" calcext:value-type="string">
            <text:p>CARGA E DESCARGA MECANIZADAS DE MATERIAL PARA BOTA-FORA, UTILIZANDO CAMINHÃO BASCULANTE DE 10M3 - INCLUSIVE CUSTO DE DESCARTE DOS RESIDUOS EM U.R.M.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7.66" calcext:value-type="float">
            <text:p>17,66</text:p>
          </table:table-cell>
          <table:table-cell table:style-name="ce61" table:formula="of:=['file:///C:/Users/18424993861/Downloads/Planilha%20Nelson%20F.%20Souza%20-%20FENIX.xlsx'#$'PL-CÁLCULO DESC_LINEAR'.O63]" office:value-type="currency" office:currency="BRL" office:value="13.2140615191463" calcext:value-type="currency">
            <text:p><text:s/>R$ 13,214061519146 </text:p>
          </table:table-cell>
          <table:table-cell table:style-name="ce70" table:formula="of:=-['file:///C:/Users/18424993861/Downloads/Planilha%20Nelson%20F.%20Souza%20-%20FENIX.xlsx'#$'PL-CÁLCULO DESC_LINEAR'.P63]" office:value-type="percentage" office:value="0.2744" calcext:value-type="percentage">
            <text:p>27,44%</text:p>
          </table:table-cell>
          <table:table-cell table:style-name="ce78" table:formula="of:=ROUND([.H63]*(1+[.I63]);2)" office:value-type="currency" office:currency="BRL" office:value="16.84" calcext:value-type="currency">
            <text:p><text:s/>R$ 16,84 </text:p>
          </table:table-cell>
          <table:table-cell table:style-name="ce86" table:formula="of:=ROUND([.G63]*ROUND([.J63]; 2); 2)" office:value-type="currency" office:currency="BRL" office:value="297.39" calcext:value-type="currency">
            <text:p><text:s/>R$ 297,39 </text:p>
          </table:table-cell>
          <table:table-cell table:number-columns-repeated="3"/>
        </table:table-row>
        <table:table-row table:style-name="ro9">
          <table:table-cell table:style-name="ce8" office:value-type="float" office:value="15" calcext:value-type="float">
            <text:p>15</text:p>
          </table:table-cell>
          <table:table-cell table:style-name="ce24" office:value-type="string" calcext:value-type="string">
            <text:p>15.9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TRA-002</text:p>
          </table:table-cell>
          <table:table-cell table:style-name="ce44" office:value-type="string" calcext:value-type="string">
            <text:p>TRANSPORTE DE MATERIAL COM CAMINHÃO BASCULANTE DE 10 M3 PARA UNIDADE RECICLADORA DE MATERIAIS- URM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7.66" calcext:value-type="float">
            <text:p>17,66</text:p>
          </table:table-cell>
          <table:table-cell table:style-name="ce61" table:formula="of:=['file:///C:/Users/18424993861/Downloads/Planilha%20Nelson%20F.%20Souza%20-%20FENIX.xlsx'#$'PL-CÁLCULO DESC_LINEAR'.O64]" office:value-type="currency" office:currency="BRL" office:value="6.01851851851852" calcext:value-type="currency">
            <text:p><text:s/>R$ 6,018518518519 </text:p>
          </table:table-cell>
          <table:table-cell table:style-name="ce70" table:formula="of:=-['file:///C:/Users/18424993861/Downloads/Planilha%20Nelson%20F.%20Souza%20-%20FENIX.xlsx'#$'PL-CÁLCULO DESC_LINEAR'.P64]" office:value-type="percentage" office:value="0.2744" calcext:value-type="percentage">
            <text:p>27,44%</text:p>
          </table:table-cell>
          <table:table-cell table:style-name="ce78" table:formula="of:=ROUND([.H64]*(1+[.I64]);2)" office:value-type="currency" office:currency="BRL" office:value="7.67" calcext:value-type="currency">
            <text:p><text:s/>R$ 7,67 </text:p>
          </table:table-cell>
          <table:table-cell table:style-name="ce86" table:formula="of:=ROUND([.G64]*ROUND([.J64]; 2); 2)" office:value-type="currency" office:currency="BRL" office:value="135.45" calcext:value-type="currency">
            <text:p><text:s/>R$ 135,45 </text:p>
          </table:table-cell>
          <table:table-cell table:number-columns-repeated="3"/>
        </table:table-row>
        <table:table-row table:style-name="ro8">
          <table:table-cell table:style-name="ce7" office:value-type="float" office:value="16" calcext:value-type="float">
            <text:p>16</text:p>
          </table:table-cell>
          <table:table-cell table:style-name="ce22" office:value-type="string" calcext:value-type="string">
            <text:p>16.</text:p>
          </table:table-cell>
          <table:table-cell table:style-name="ce22"/>
          <table:table-cell table:style-name="ce36"/>
          <table:table-cell table:style-name="ce36" office:value-type="string" calcext:value-type="string">
            <text:p>ASSENTAMENTO DE TUBOS PARA REDE DE DRENAGEM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66:.K76])" office:value-type="currency" office:currency="BRL" office:value="381746.28" calcext:value-type="currency">
            <text:p><text:s/>R$ 381.746,28 </text:p>
          </table:table-cell>
          <table:table-cell table:number-columns-repeated="3"/>
        </table:table-row>
        <table:table-row table:style-name="ro12">
          <table:table-cell table:style-name="ce8" office:value-type="float" office:value="16" calcext:value-type="float">
            <text:p>16</text:p>
          </table:table-cell>
          <table:table-cell table:style-name="ce24" office:value-type="string" calcext:value-type="string">
            <text:p>16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TOP-001</text:p>
          </table:table-cell>
          <table:table-cell table:style-name="ce44" office:value-type="string" calcext:value-type="string">
            <text:p>LOCAÇÃO E NIVELAMENTO DE REDE DE ÁGUAS PLUVIAIS, COM AUXÍLIO DE EQUIPAMENTO TOPOGRÁFICO.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826.25" calcext:value-type="float">
            <text:p>826,25</text:p>
          </table:table-cell>
          <table:table-cell table:style-name="ce61" table:formula="of:=['file:///C:/Users/18424993861/Downloads/Planilha%20Nelson%20F.%20Souza%20-%20FENIX.xlsx'#$'PL-CÁLCULO DESC_LINEAR'.O66]" office:value-type="currency" office:currency="BRL" office:value="4.48053986189579" calcext:value-type="currency">
            <text:p><text:s/>R$ 4,480539861896 </text:p>
          </table:table-cell>
          <table:table-cell table:style-name="ce70" table:formula="of:=-['file:///C:/Users/18424993861/Downloads/Planilha%20Nelson%20F.%20Souza%20-%20FENIX.xlsx'#$'PL-CÁLCULO DESC_LINEAR'.P66]" office:value-type="percentage" office:value="0.2744" calcext:value-type="percentage">
            <text:p>27,44%</text:p>
          </table:table-cell>
          <table:table-cell table:style-name="ce78" table:formula="of:=ROUND([.H66]*(1+[.I66]);2)" office:value-type="currency" office:currency="BRL" office:value="5.71" calcext:value-type="currency">
            <text:p><text:s/>R$ 5,71 </text:p>
          </table:table-cell>
          <table:table-cell table:style-name="ce86" table:formula="of:=ROUND([.G66]*ROUND([.J66]; 2); 2)" office:value-type="currency" office:currency="BRL" office:value="4717.89" calcext:value-type="currency">
            <text:p><text:s/>R$ 4.717,89 </text:p>
          </table:table-cell>
          <table:table-cell table:number-columns-repeated="3"/>
        </table:table-row>
        <table:table-row table:style-name="ro10">
          <table:table-cell table:style-name="ce8" office:value-type="float" office:value="16" calcext:value-type="float">
            <text:p>16</text:p>
          </table:table-cell>
          <table:table-cell table:style-name="ce23" office:value-type="string" calcext:value-type="string">
            <text:p>16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24</text:p>
          </table:table-cell>
          <table:table-cell table:style-name="ce43" office:value-type="string" calcext:value-type="string">
            <text:p>ASSENTAMENTO DE TUBO DE CONCRETO PA2 Ø 50 CM, COM REGULARIZAÇÃO DE VALA E LASTRO DE BRITA - EXCLUSIVE ESCAVAÇÃO, ESCORAMENTO E TUBO DE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216.94" calcext:value-type="float">
            <text:p>216,94</text:p>
          </table:table-cell>
          <table:table-cell table:style-name="ce61" table:formula="of:=['file:///C:/Users/18424993861/Downloads/Planilha%20Nelson%20F.%20Souza%20-%20FENIX.xlsx'#$'PL-CÁLCULO DESC_LINEAR'.O67]" office:value-type="currency" office:currency="BRL" office:value="70.1349654739485" calcext:value-type="currency">
            <text:p><text:s/>R$ 70,134965473949 </text:p>
          </table:table-cell>
          <table:table-cell table:style-name="ce70" table:formula="of:=-['file:///C:/Users/18424993861/Downloads/Planilha%20Nelson%20F.%20Souza%20-%20FENIX.xlsx'#$'PL-CÁLCULO DESC_LINEAR'.P67]" office:value-type="percentage" office:value="0.2744" calcext:value-type="percentage">
            <text:p>27,44%</text:p>
          </table:table-cell>
          <table:table-cell table:style-name="ce78" table:formula="of:=ROUND([.H67]*(1+[.I67]);2)" office:value-type="currency" office:currency="BRL" office:value="89.38" calcext:value-type="currency">
            <text:p><text:s/>R$ 89,38 </text:p>
          </table:table-cell>
          <table:table-cell table:style-name="ce86" table:formula="of:=ROUND([.G67]*ROUND([.J67]; 2); 2)" office:value-type="currency" office:currency="BRL" office:value="19390.1" calcext:value-type="currency">
            <text:p><text:s/>R$ 19.390,10 </text:p>
          </table:table-cell>
          <table:table-cell table:number-columns-repeated="3"/>
        </table:table-row>
        <table:table-row table:style-name="ro5">
          <table:table-cell table:style-name="ce8" office:value-type="float" office:value="16" calcext:value-type="float">
            <text:p>16</text:p>
          </table:table-cell>
          <table:table-cell table:style-name="ce24" office:value-type="string" calcext:value-type="string">
            <text:p>16.3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M2188</text:p>
          </table:table-cell>
          <table:table-cell table:style-name="ce44" office:value-type="string" calcext:value-type="string">
            <text:p>Tubo de concreto armado PA2 - D = 0,50 m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216.94" calcext:value-type="float">
            <text:p>216,94</text:p>
          </table:table-cell>
          <table:table-cell table:style-name="ce61" table:formula="of:=['file:///C:/Users/18424993861/Downloads/Planilha%20Nelson%20F.%20Souza%20-%20FENIX.xlsx'#$'PL-CÁLCULO DESC_LINEAR'.O68]" office:value-type="currency" office:currency="BRL" office:value="136.730434782609" calcext:value-type="currency">
            <text:p><text:s/>R$ 136,730434782609 </text:p>
          </table:table-cell>
          <table:table-cell table:style-name="ce70" table:formula="of:=-['file:///C:/Users/18424993861/Downloads/Planilha%20Nelson%20F.%20Souza%20-%20FENIX.xlsx'#$'PL-CÁLCULO DESC_LINEAR'.P68]" office:value-type="percentage" office:value="0.15" calcext:value-type="percentage">
            <text:p>15,00%</text:p>
          </table:table-cell>
          <table:table-cell table:style-name="ce78" table:formula="of:=ROUND([.H68]*(1+[.I68]);2)" office:value-type="currency" office:currency="BRL" office:value="157.24" calcext:value-type="currency">
            <text:p><text:s/>R$ 157,24 </text:p>
          </table:table-cell>
          <table:table-cell table:style-name="ce86" table:formula="of:=ROUND([.G68]*ROUND([.J68]; 2); 2)" office:value-type="currency" office:currency="BRL" office:value="34111.65" calcext:value-type="currency">
            <text:p><text:s/>R$ 34.111,65 </text:p>
          </table:table-cell>
          <table:table-cell table:number-columns-repeated="3"/>
        </table:table-row>
        <table:table-row table:style-name="ro10">
          <table:table-cell table:style-name="ce8" office:value-type="float" office:value="16" calcext:value-type="float">
            <text:p>16</text:p>
          </table:table-cell>
          <table:table-cell table:style-name="ce23" office:value-type="string" calcext:value-type="string">
            <text:p>16.4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25</text:p>
          </table:table-cell>
          <table:table-cell table:style-name="ce43" office:value-type="string" calcext:value-type="string">
            <text:p>ASSENTAMENTO DE TUBO DE CONCRETO PA2 Ø 60 CM, COM REGULARIZAÇÃO DE VALA E LASTRO DE BRITA - EXCLUSIVE ESCAVAÇÃO, ESCORAMENTO E TUBO DE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51.69" calcext:value-type="float">
            <text:p>151,69</text:p>
          </table:table-cell>
          <table:table-cell table:style-name="ce61" table:formula="of:=['file:///C:/Users/18424993861/Downloads/Planilha%20Nelson%20F.%20Souza%20-%20FENIX.xlsx'#$'PL-CÁLCULO DESC_LINEAR'.O69]" office:value-type="currency" office:currency="BRL" office:value="80.398618957941" calcext:value-type="currency">
            <text:p><text:s/>R$ 80,398618957941 </text:p>
          </table:table-cell>
          <table:table-cell table:style-name="ce70" table:formula="of:=-['file:///C:/Users/18424993861/Downloads/Planilha%20Nelson%20F.%20Souza%20-%20FENIX.xlsx'#$'PL-CÁLCULO DESC_LINEAR'.P69]" office:value-type="percentage" office:value="0.2744" calcext:value-type="percentage">
            <text:p>27,44%</text:p>
          </table:table-cell>
          <table:table-cell table:style-name="ce78" table:formula="of:=ROUND([.H69]*(1+[.I69]);2)" office:value-type="currency" office:currency="BRL" office:value="102.46" calcext:value-type="currency">
            <text:p><text:s/>R$ 102,46 </text:p>
          </table:table-cell>
          <table:table-cell table:style-name="ce86" table:formula="of:=ROUND([.G69]*ROUND([.J69]; 2); 2)" office:value-type="currency" office:currency="BRL" office:value="15542.16" calcext:value-type="currency">
            <text:p><text:s/>R$ 15.542,16 </text:p>
          </table:table-cell>
          <table:table-cell table:number-columns-repeated="3"/>
        </table:table-row>
        <table:table-row table:style-name="ro5">
          <table:table-cell table:style-name="ce8" office:value-type="float" office:value="16" calcext:value-type="float">
            <text:p>16</text:p>
          </table:table-cell>
          <table:table-cell table:style-name="ce24" office:value-type="string" calcext:value-type="string">
            <text:p>16.5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M2168</text:p>
          </table:table-cell>
          <table:table-cell table:style-name="ce44" office:value-type="string" calcext:value-type="string">
            <text:p>Tubo de concreto armado PA2 - D = 0,60 m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51.69" calcext:value-type="float">
            <text:p>151,69</text:p>
          </table:table-cell>
          <table:table-cell table:style-name="ce61" table:formula="of:=['file:///C:/Users/18424993861/Downloads/Planilha%20Nelson%20F.%20Souza%20-%20FENIX.xlsx'#$'PL-CÁLCULO DESC_LINEAR'.O70]" office:value-type="currency" office:currency="BRL" office:value="186.234782608696" calcext:value-type="currency">
            <text:p><text:s/>R$ 186,234782608696 </text:p>
          </table:table-cell>
          <table:table-cell table:style-name="ce70" table:formula="of:=-['file:///C:/Users/18424993861/Downloads/Planilha%20Nelson%20F.%20Souza%20-%20FENIX.xlsx'#$'PL-CÁLCULO DESC_LINEAR'.P70]" office:value-type="percentage" office:value="0.15" calcext:value-type="percentage">
            <text:p>15,00%</text:p>
          </table:table-cell>
          <table:table-cell table:style-name="ce78" table:formula="of:=ROUND([.H70]*(1+[.I70]);2)" office:value-type="currency" office:currency="BRL" office:value="214.17" calcext:value-type="currency">
            <text:p><text:s/>R$ 214,17 </text:p>
          </table:table-cell>
          <table:table-cell table:style-name="ce86" table:formula="of:=ROUND([.G70]*ROUND([.J70]; 2); 2)" office:value-type="currency" office:currency="BRL" office:value="32487.45" calcext:value-type="currency">
            <text:p><text:s/>R$ 32.487,45 </text:p>
          </table:table-cell>
          <table:table-cell table:number-columns-repeated="3"/>
        </table:table-row>
        <table:table-row table:style-name="ro10">
          <table:table-cell table:style-name="ce8" office:value-type="float" office:value="16" calcext:value-type="float">
            <text:p>16</text:p>
          </table:table-cell>
          <table:table-cell table:style-name="ce23" office:value-type="string" calcext:value-type="string">
            <text:p>16.6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26</text:p>
          </table:table-cell>
          <table:table-cell table:style-name="ce43" office:value-type="string" calcext:value-type="string">
            <text:p>ASSENTAMENTO DE TUBO DE CONCRETO PA2 Ø 80 CM, COM REGULARIZAÇÃO DE VALA E LASTRO DE BRITA - EXCLUSIVE ESCAVAÇÃO, ESCORAMENTO E TUBO DE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31.83" calcext:value-type="float">
            <text:p>131,83</text:p>
          </table:table-cell>
          <table:table-cell table:style-name="ce61" table:formula="of:=['file:///C:/Users/18424993861/Downloads/Planilha%20Nelson%20F.%20Souza%20-%20FENIX.xlsx'#$'PL-CÁLCULO DESC_LINEAR'.O71]" office:value-type="currency" office:currency="BRL" office:value="99.5998116760829" calcext:value-type="currency">
            <text:p><text:s/>R$ 99,599811676083 </text:p>
          </table:table-cell>
          <table:table-cell table:style-name="ce70" table:formula="of:=-['file:///C:/Users/18424993861/Downloads/Planilha%20Nelson%20F.%20Souza%20-%20FENIX.xlsx'#$'PL-CÁLCULO DESC_LINEAR'.P71]" office:value-type="percentage" office:value="0.2744" calcext:value-type="percentage">
            <text:p>27,44%</text:p>
          </table:table-cell>
          <table:table-cell table:style-name="ce78" table:formula="of:=ROUND([.H71]*(1+[.I71]);2)" office:value-type="currency" office:currency="BRL" office:value="126.93" calcext:value-type="currency">
            <text:p><text:s/>R$ 126,93 </text:p>
          </table:table-cell>
          <table:table-cell table:style-name="ce86" table:formula="of:=ROUND([.G71]*ROUND([.J71]; 2); 2)" office:value-type="currency" office:currency="BRL" office:value="16733.18" calcext:value-type="currency">
            <text:p><text:s/>R$ 16.733,18 </text:p>
          </table:table-cell>
          <table:table-cell table:number-columns-repeated="3"/>
        </table:table-row>
        <table:table-row table:style-name="ro5">
          <table:table-cell table:style-name="ce8" office:value-type="float" office:value="16" calcext:value-type="float">
            <text:p>16</text:p>
          </table:table-cell>
          <table:table-cell table:style-name="ce24" office:value-type="string" calcext:value-type="string">
            <text:p>16.7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M2172</text:p>
          </table:table-cell>
          <table:table-cell table:style-name="ce44" office:value-type="string" calcext:value-type="string">
            <text:p>Tubo de concreto armado PA2 - D = 0,80 m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31.83" calcext:value-type="float">
            <text:p>131,83</text:p>
          </table:table-cell>
          <table:table-cell table:style-name="ce61" table:formula="of:=['file:///C:/Users/18424993861/Downloads/Planilha%20Nelson%20F.%20Souza%20-%20FENIX.xlsx'#$'PL-CÁLCULO DESC_LINEAR'.O72]" office:value-type="currency" office:currency="BRL" office:value="294.973913043478" calcext:value-type="currency">
            <text:p><text:s/>R$ 294,973913043478 </text:p>
          </table:table-cell>
          <table:table-cell table:style-name="ce70" table:formula="of:=-['file:///C:/Users/18424993861/Downloads/Planilha%20Nelson%20F.%20Souza%20-%20FENIX.xlsx'#$'PL-CÁLCULO DESC_LINEAR'.P72]" office:value-type="percentage" office:value="0.15" calcext:value-type="percentage">
            <text:p>15,00%</text:p>
          </table:table-cell>
          <table:table-cell table:style-name="ce78" table:formula="of:=ROUND([.H72]*(1+[.I72]);2)" office:value-type="currency" office:currency="BRL" office:value="339.22" calcext:value-type="currency">
            <text:p><text:s/>R$ 339,22 </text:p>
          </table:table-cell>
          <table:table-cell table:style-name="ce86" table:formula="of:=ROUND([.G72]*ROUND([.J72]; 2); 2)" office:value-type="currency" office:currency="BRL" office:value="44719.37" calcext:value-type="currency">
            <text:p><text:s/>R$ 44.719,37 </text:p>
          </table:table-cell>
          <table:table-cell table:number-columns-repeated="3"/>
        </table:table-row>
        <table:table-row table:style-name="ro10">
          <table:table-cell table:style-name="ce8" office:value-type="float" office:value="16" calcext:value-type="float">
            <text:p>16</text:p>
          </table:table-cell>
          <table:table-cell table:style-name="ce23" office:value-type="string" calcext:value-type="string">
            <text:p>16.8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28</text:p>
          </table:table-cell>
          <table:table-cell table:style-name="ce43" office:value-type="string" calcext:value-type="string">
            <text:p>ASSENTAMENTO DE TUBO DE CONCRETO PA2 Ø 100 CM, COM REGULARIZAÇÃO DE VALA E LASTRO DE BRITA - EXCLUSIVE ESCAVAÇÃO, ESCORAMENTO E TUBO DE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205.2" calcext:value-type="float">
            <text:p>205,2</text:p>
          </table:table-cell>
          <table:table-cell table:style-name="ce61" table:formula="of:=['file:///C:/Users/18424993861/Downloads/Planilha%20Nelson%20F.%20Souza%20-%20FENIX.xlsx'#$'PL-CÁLCULO DESC_LINEAR'.O73]" office:value-type="currency" office:currency="BRL" office:value="136.644695543001" calcext:value-type="currency">
            <text:p><text:s/>R$ 136,644695543001 </text:p>
          </table:table-cell>
          <table:table-cell table:style-name="ce70" table:formula="of:=-['file:///C:/Users/18424993861/Downloads/Planilha%20Nelson%20F.%20Souza%20-%20FENIX.xlsx'#$'PL-CÁLCULO DESC_LINEAR'.P73]" office:value-type="percentage" office:value="0.2744" calcext:value-type="percentage">
            <text:p>27,44%</text:p>
          </table:table-cell>
          <table:table-cell table:style-name="ce78" table:formula="of:=ROUND([.H73]*(1+[.I73]);2)" office:value-type="currency" office:currency="BRL" office:value="174.14" calcext:value-type="currency">
            <text:p><text:s/>R$ 174,14 </text:p>
          </table:table-cell>
          <table:table-cell table:style-name="ce86" table:formula="of:=ROUND([.G73]*ROUND([.J73]; 2); 2)" office:value-type="currency" office:currency="BRL" office:value="35733.53" calcext:value-type="currency">
            <text:p><text:s/>R$ 35.733,53 </text:p>
          </table:table-cell>
          <table:table-cell table:number-columns-repeated="3"/>
        </table:table-row>
        <table:table-row table:style-name="ro5">
          <table:table-cell table:style-name="ce9" office:value-type="float" office:value="16" calcext:value-type="float">
            <text:p>16</text:p>
          </table:table-cell>
          <table:table-cell table:style-name="ce25" office:value-type="string" calcext:value-type="string">
            <text:p>16.9</text:p>
          </table:table-cell>
          <table:table-cell table:style-name="ce25" office:value-type="string" calcext:value-type="string">
            <text:p>SICRO</text:p>
          </table:table-cell>
          <table:table-cell table:style-name="ce25" office:value-type="string" calcext:value-type="string">
            <text:p>M2176</text:p>
          </table:table-cell>
          <table:table-cell table:style-name="ce45" office:value-type="string" calcext:value-type="string">
            <text:p>Tubo de concreto armado PA2 - D = 1,00 m</text:p>
          </table:table-cell>
          <table:table-cell table:style-name="ce49" office:value-type="string" calcext:value-type="string">
            <text:p>m</text:p>
          </table:table-cell>
          <table:table-cell table:style-name="ce49" office:value-type="float" office:value="205.2" calcext:value-type="float">
            <text:p>205,2</text:p>
          </table:table-cell>
          <table:table-cell table:style-name="ce61" table:formula="of:=['file:///C:/Users/18424993861/Downloads/Planilha%20Nelson%20F.%20Souza%20-%20FENIX.xlsx'#$'PL-CÁLCULO DESC_LINEAR'.O74]" office:value-type="currency" office:currency="BRL" office:value="415.678260869565" calcext:value-type="currency">
            <text:p><text:s/>R$ 415,678260869565 </text:p>
          </table:table-cell>
          <table:table-cell table:style-name="ce71" table:formula="of:=-['file:///C:/Users/18424993861/Downloads/Planilha%20Nelson%20F.%20Souza%20-%20FENIX.xlsx'#$'PL-CÁLCULO DESC_LINEAR'.P74]" office:value-type="percentage" office:value="0.15" calcext:value-type="percentage">
            <text:p>15,00%</text:p>
          </table:table-cell>
          <table:table-cell table:style-name="ce79" table:formula="of:=ROUND([.H74]*(1+[.I74]);2)" office:value-type="currency" office:currency="BRL" office:value="478.03" calcext:value-type="currency">
            <text:p><text:s/>R$ 478,03 </text:p>
          </table:table-cell>
          <table:table-cell table:style-name="ce87" table:formula="of:=ROUND([.G74]*ROUND([.J74]; 2); 2)" office:value-type="currency" office:currency="BRL" office:value="98091.76" calcext:value-type="currency">
            <text:p><text:s/>R$ 98.091,76 </text:p>
          </table:table-cell>
          <table:table-cell table:number-columns-repeated="3"/>
        </table:table-row>
        <table:table-row table:style-name="ro10">
          <table:table-cell table:style-name="ce8" office:value-type="float" office:value="16" calcext:value-type="float">
            <text:p>16</text:p>
          </table:table-cell>
          <table:table-cell table:style-name="ce23" office:value-type="string" calcext:value-type="string">
            <text:p>16.10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29</text:p>
          </table:table-cell>
          <table:table-cell table:style-name="ce43" office:value-type="string" calcext:value-type="string">
            <text:p>ASSENTAMENTO DE TUBO DE CONCRETO PA2 Ø 120 CM, COM REGULARIZAÇÃO DE VALA E LASTRO DE BRITA - EXCLUSIVE ESCAVAÇÃO, ESCORAMENTO E TUBO DE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94.48" calcext:value-type="float">
            <text:p>94,48</text:p>
          </table:table-cell>
          <table:table-cell table:style-name="ce61" table:formula="of:=['file:///C:/Users/18424993861/Downloads/Planilha%20Nelson%20F.%20Souza%20-%20FENIX.xlsx'#$'PL-CÁLCULO DESC_LINEAR'.O75]" office:value-type="currency" office:currency="BRL" office:value="159.400502197112" calcext:value-type="currency">
            <text:p><text:s/>R$ 159,400502197112 </text:p>
          </table:table-cell>
          <table:table-cell table:style-name="ce70" table:formula="of:=-['file:///C:/Users/18424993861/Downloads/Planilha%20Nelson%20F.%20Souza%20-%20FENIX.xlsx'#$'PL-CÁLCULO DESC_LINEAR'.P75]" office:value-type="percentage" office:value="0.2744" calcext:value-type="percentage">
            <text:p>27,44%</text:p>
          </table:table-cell>
          <table:table-cell table:style-name="ce78" table:formula="of:=ROUND([.H75]*(1+[.I75]);2)" office:value-type="currency" office:currency="BRL" office:value="203.14" calcext:value-type="currency">
            <text:p><text:s/>R$ 203,14 </text:p>
          </table:table-cell>
          <table:table-cell table:style-name="ce86" table:formula="of:=ROUND([.G75]*ROUND([.J75]; 2); 2)" office:value-type="currency" office:currency="BRL" office:value="19192.67" calcext:value-type="currency">
            <text:p><text:s/>R$ 19.192,67 </text:p>
          </table:table-cell>
          <table:table-cell table:number-columns-repeated="3"/>
        </table:table-row>
        <table:table-row table:style-name="ro5">
          <table:table-cell table:style-name="ce8" office:value-type="float" office:value="16" calcext:value-type="float">
            <text:p>16</text:p>
          </table:table-cell>
          <table:table-cell table:style-name="ce24" office:value-type="string" calcext:value-type="string">
            <text:p>16.11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M2180</text:p>
          </table:table-cell>
          <table:table-cell table:style-name="ce44" office:value-type="string" calcext:value-type="string">
            <text:p>Tubo de concreto armado PA2 - D = 1,20 m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94.48" calcext:value-type="float">
            <text:p>94,48</text:p>
          </table:table-cell>
          <table:table-cell table:style-name="ce61" table:formula="of:=['file:///C:/Users/18424993861/Downloads/Planilha%20Nelson%20F.%20Souza%20-%20FENIX.xlsx'#$'PL-CÁLCULO DESC_LINEAR'.O76]" office:value-type="currency" office:currency="BRL" office:value="561.669565217391" calcext:value-type="currency">
            <text:p><text:s/>R$ 561,669565217391 </text:p>
          </table:table-cell>
          <table:table-cell table:style-name="ce70" table:formula="of:=-['file:///C:/Users/18424993861/Downloads/Planilha%20Nelson%20F.%20Souza%20-%20FENIX.xlsx'#$'PL-CÁLCULO DESC_LINEAR'.P76]" office:value-type="percentage" office:value="0.15" calcext:value-type="percentage">
            <text:p>15,00%</text:p>
          </table:table-cell>
          <table:table-cell table:style-name="ce78" table:formula="of:=ROUND([.H76]*(1+[.I76]);2)" office:value-type="currency" office:currency="BRL" office:value="645.92" calcext:value-type="currency">
            <text:p><text:s/>R$ 645,92 </text:p>
          </table:table-cell>
          <table:table-cell table:style-name="ce86" table:formula="of:=ROUND([.G76]*ROUND([.J76]; 2); 2)" office:value-type="currency" office:currency="BRL" office:value="61026.52" calcext:value-type="currency">
            <text:p><text:s/>R$ 61.026,52 </text:p>
          </table:table-cell>
          <table:table-cell table:number-columns-repeated="3"/>
        </table:table-row>
        <table:table-row table:style-name="ro7">
          <table:table-cell table:style-name="ce7" office:value-type="float" office:value="17" calcext:value-type="float">
            <text:p>17</text:p>
          </table:table-cell>
          <table:table-cell table:style-name="ce22" office:value-type="string" calcext:value-type="string">
            <text:p>17.</text:p>
          </table:table-cell>
          <table:table-cell table:style-name="ce22"/>
          <table:table-cell table:style-name="ce36"/>
          <table:table-cell table:style-name="ce36" office:value-type="string" calcext:value-type="string">
            <text:p>ESCORAMENTO, ESCAVAÇÃO, REATERRO E BOTA-FORA PARA REDE DE DRENAGEM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78:.K84])" office:value-type="currency" office:currency="BRL" office:value="527384.92" calcext:value-type="currency">
            <text:p><text:s/>R$ 527.384,92 </text:p>
          </table:table-cell>
          <table:table-cell table:number-columns-repeated="3"/>
        </table:table-row>
        <table:table-row table:style-name="ro9">
          <table:table-cell table:style-name="ce8" office:value-type="float" office:value="17" calcext:value-type="float">
            <text:p>17</text:p>
          </table:table-cell>
          <table:table-cell table:style-name="ce24" office:value-type="string" calcext:value-type="string">
            <text:p>17.1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101585</text:p>
          </table:table-cell>
          <table:table-cell table:style-name="ce44" office:value-type="string" calcext:value-type="string">
            <text:p>ESCORAMENTO DE VALA, TIPO CONTÍNUO, COM PROFUNDIDADE DE 1,5 A 3,0 M, LARGURA MAIOR OU IGUAL A 1,5 M E MENOR QUE 2,5 M. AF_08/2020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3943.71" calcext:value-type="float">
            <text:p>3943,71</text:p>
          </table:table-cell>
          <table:table-cell table:style-name="ce61" table:formula="of:=['file:///C:/Users/18424993861/Downloads/Planilha%20Nelson%20F.%20Souza%20-%20FENIX.xlsx'#$'PL-CÁLCULO DESC_LINEAR'.O78]" office:value-type="currency" office:currency="BRL" office:value="75.9023854362838" calcext:value-type="currency">
            <text:p><text:s/>R$ 75,902385436284 </text:p>
          </table:table-cell>
          <table:table-cell table:style-name="ce70" table:formula="of:=-['file:///C:/Users/18424993861/Downloads/Planilha%20Nelson%20F.%20Souza%20-%20FENIX.xlsx'#$'PL-CÁLCULO DESC_LINEAR'.P78]" office:value-type="percentage" office:value="0.2744" calcext:value-type="percentage">
            <text:p>27,44%</text:p>
          </table:table-cell>
          <table:table-cell table:style-name="ce78" table:formula="of:=ROUND([.H78]*(1+[.I78]);2)" office:value-type="currency" office:currency="BRL" office:value="96.73" calcext:value-type="currency">
            <text:p><text:s/>R$ 96,73 </text:p>
          </table:table-cell>
          <table:table-cell table:style-name="ce86" table:formula="of:=ROUND([.G78]*ROUND([.J78]; 2); 2)" office:value-type="currency" office:currency="BRL" office:value="381475.07" calcext:value-type="currency">
            <text:p><text:s/>R$ 381.475,07 </text:p>
          </table:table-cell>
          <table:table-cell table:number-columns-repeated="3"/>
        </table:table-row>
        <table:table-row table:style-name="ro9">
          <table:table-cell table:style-name="ce8" office:value-type="float" office:value="17" calcext:value-type="float">
            <text:p>17</text:p>
          </table:table-cell>
          <table:table-cell table:style-name="ce23" office:value-type="string" calcext:value-type="string">
            <text:p>17.2</text:p>
          </table:table-cell>
          <table:table-cell table:style-name="ce23" office:value-type="string" calcext:value-type="string">
            <text:p>SINAPI</text:p>
          </table:table-cell>
          <table:table-cell table:style-name="ce23" office:value-type="string" calcext:value-type="string">
            <text:p>101587</text:p>
          </table:table-cell>
          <table:table-cell table:style-name="ce43" office:value-type="string" calcext:value-type="string">
            <text:p>ESCORAMENTO DE VALA, TIPO CONTÍNUO, COM PROFUNDIDADE DE 3,0 A 4,5 M, LARGURA MAIOR OU IGUAL A 1,5 E MENOR QUE 2,5 M. AF_08/2020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188.39" calcext:value-type="float">
            <text:p>188,39</text:p>
          </table:table-cell>
          <table:table-cell table:style-name="ce61" table:formula="of:=['file:///C:/Users/18424993861/Downloads/Planilha%20Nelson%20F.%20Souza%20-%20FENIX.xlsx'#$'PL-CÁLCULO DESC_LINEAR'.O79]" office:value-type="currency" office:currency="BRL" office:value="67.3022598870057" calcext:value-type="currency">
            <text:p><text:s/>R$ 67,302259887006 </text:p>
          </table:table-cell>
          <table:table-cell table:style-name="ce70" table:formula="of:=-['file:///C:/Users/18424993861/Downloads/Planilha%20Nelson%20F.%20Souza%20-%20FENIX.xlsx'#$'PL-CÁLCULO DESC_LINEAR'.P79]" office:value-type="percentage" office:value="0.2744" calcext:value-type="percentage">
            <text:p>27,44%</text:p>
          </table:table-cell>
          <table:table-cell table:style-name="ce78" table:formula="of:=ROUND([.H79]*(1+[.I79]);2)" office:value-type="currency" office:currency="BRL" office:value="85.77" calcext:value-type="currency">
            <text:p><text:s/>R$ 85,77 </text:p>
          </table:table-cell>
          <table:table-cell table:style-name="ce86" table:formula="of:=ROUND([.G79]*ROUND([.J79]; 2); 2)" office:value-type="currency" office:currency="BRL" office:value="16158.21" calcext:value-type="currency">
            <text:p><text:s/>R$ 16.158,21 </text:p>
          </table:table-cell>
          <table:table-cell table:number-columns-repeated="3"/>
        </table:table-row>
        <table:table-row table:style-name="ro5">
          <table:table-cell table:style-name="ce8" office:value-type="float" office:value="17" calcext:value-type="float">
            <text:p>17</text:p>
          </table:table-cell>
          <table:table-cell table:style-name="ce24" office:value-type="string" calcext:value-type="string">
            <text:p>17.3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4805757</text:p>
          </table:table-cell>
          <table:table-cell table:style-name="ce44" office:value-type="string" calcext:value-type="string">
            <text:p>Escavação mecânica de vala em material de 1ª categoria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4391.27" calcext:value-type="float">
            <text:p>4391,27</text:p>
          </table:table-cell>
          <table:table-cell table:style-name="ce61" table:formula="of:=['file:///C:/Users/18424993861/Downloads/Planilha%20Nelson%20F.%20Souza%20-%20FENIX.xlsx'#$'PL-CÁLCULO DESC_LINEAR'.O80]" office:value-type="currency" office:currency="BRL" office:value="6.0420590081607" calcext:value-type="currency">
            <text:p><text:s/>R$ 6,042059008161 </text:p>
          </table:table-cell>
          <table:table-cell table:style-name="ce70" table:formula="of:=-['file:///C:/Users/18424993861/Downloads/Planilha%20Nelson%20F.%20Souza%20-%20FENIX.xlsx'#$'PL-CÁLCULO DESC_LINEAR'.P80]" office:value-type="percentage" office:value="0.2744" calcext:value-type="percentage">
            <text:p>27,44%</text:p>
          </table:table-cell>
          <table:table-cell table:style-name="ce78" table:formula="of:=ROUND([.H80]*(1+[.I80]);2)" office:value-type="currency" office:currency="BRL" office:value="7.7" calcext:value-type="currency">
            <text:p><text:s/>R$ 7,70 </text:p>
          </table:table-cell>
          <table:table-cell table:style-name="ce86" table:formula="of:=ROUND([.G80]*ROUND([.J80]; 2); 2)" office:value-type="currency" office:currency="BRL" office:value="33812.78" calcext:value-type="currency">
            <text:p><text:s/>R$ 33.812,78 </text:p>
          </table:table-cell>
          <table:table-cell table:number-columns-repeated="3"/>
        </table:table-row>
        <table:table-row table:style-name="ro11">
          <table:table-cell table:style-name="ce8" office:value-type="float" office:value="17" calcext:value-type="float">
            <text:p>17</text:p>
          </table:table-cell>
          <table:table-cell table:style-name="ce23" office:value-type="string" calcext:value-type="string">
            <text:p>17.4</text:p>
          </table:table-cell>
          <table:table-cell table:style-name="ce23" office:value-type="string" calcext:value-type="string">
            <text:p>SINAPI</text:p>
          </table:table-cell>
          <table:table-cell table:style-name="ce23" office:value-type="string" calcext:value-type="string">
            <text:p>93369</text:p>
          </table:table-cell>
          <table:table-cell table:style-name="ce43" office:value-type="string" calcext:value-type="string">
            <text:p>REATERRO MECANIZADO DE VALA COM ESCAVADEIRA HIDRÁULICA (CAPACIDADE DA CAÇAMBA: 0,8 M³/POTÊNCIA: 111 HP), LARGURA 1,5 A 2,5 M, PROFUNDIDADE 1,5 A 3,0 M, COM SOLO (SEM SUBSTITUIÇÃO) DE 1ª CATEGORIA, COM COMPACTADOR DE SOLOS DE PERCUSSÃO. AF_08/2023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3293.14" calcext:value-type="float">
            <text:p>3293,14</text:p>
          </table:table-cell>
          <table:table-cell table:style-name="ce61" table:formula="of:=['file:///C:/Users/18424993861/Downloads/Planilha%20Nelson%20F.%20Souza%20-%20FENIX.xlsx'#$'PL-CÁLCULO DESC_LINEAR'.O81]" office:value-type="currency" office:currency="BRL" office:value="15.9369114877589" calcext:value-type="currency">
            <text:p><text:s/>R$ 15,936911487759 </text:p>
          </table:table-cell>
          <table:table-cell table:style-name="ce70" table:formula="of:=-['file:///C:/Users/18424993861/Downloads/Planilha%20Nelson%20F.%20Souza%20-%20FENIX.xlsx'#$'PL-CÁLCULO DESC_LINEAR'.P81]" office:value-type="percentage" office:value="0.2744" calcext:value-type="percentage">
            <text:p>27,44%</text:p>
          </table:table-cell>
          <table:table-cell table:style-name="ce78" table:formula="of:=ROUND([.H81]*(1+[.I81]);2)" office:value-type="currency" office:currency="BRL" office:value="20.31" calcext:value-type="currency">
            <text:p><text:s/>R$ 20,31 </text:p>
          </table:table-cell>
          <table:table-cell table:style-name="ce86" table:formula="of:=ROUND([.G81]*ROUND([.J81]; 2); 2)" office:value-type="currency" office:currency="BRL" office:value="66883.67" calcext:value-type="currency">
            <text:p><text:s/>R$ 66.883,67 </text:p>
          </table:table-cell>
          <table:table-cell table:number-columns-repeated="3"/>
        </table:table-row>
        <table:table-row table:style-name="ro11">
          <table:table-cell table:style-name="ce8" office:value-type="float" office:value="17" calcext:value-type="float">
            <text:p>17</text:p>
          </table:table-cell>
          <table:table-cell table:style-name="ce24" office:value-type="string" calcext:value-type="string">
            <text:p>17.5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93373</text:p>
          </table:table-cell>
          <table:table-cell table:style-name="ce44" office:value-type="string" calcext:value-type="string">
            <text:p>REATERRO MECANIZADO DE VALA COM ESCAVADEIRA HIDRÁULICA (CAPACIDADE DA CAÇAMBA: 0,8 M³/POTÊNCIA: 111 HP), LARGURA 1,5 A 2,5 M, PROFUNDIDADE 3,0 A 6,0 M, COM SOLO (SEM SUBSTITUIÇÃO) DE 1ª CATEGORIA, COM COMPACTADOR DE SOLOS DE PERCUSSÃO. AF_08/2023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184.92" calcext:value-type="float">
            <text:p>184,92</text:p>
          </table:table-cell>
          <table:table-cell table:style-name="ce61" table:formula="of:=['file:///C:/Users/18424993861/Downloads/Planilha%20Nelson%20F.%20Souza%20-%20FENIX.xlsx'#$'PL-CÁLCULO DESC_LINEAR'.O82]" office:value-type="currency" office:currency="BRL" office:value="13.2140615191463" calcext:value-type="currency">
            <text:p><text:s/>R$ 13,214061519146 </text:p>
          </table:table-cell>
          <table:table-cell table:style-name="ce70" table:formula="of:=-['file:///C:/Users/18424993861/Downloads/Planilha%20Nelson%20F.%20Souza%20-%20FENIX.xlsx'#$'PL-CÁLCULO DESC_LINEAR'.P82]" office:value-type="percentage" office:value="0.2744" calcext:value-type="percentage">
            <text:p>27,44%</text:p>
          </table:table-cell>
          <table:table-cell table:style-name="ce78" table:formula="of:=ROUND([.H82]*(1+[.I82]);2)" office:value-type="currency" office:currency="BRL" office:value="16.84" calcext:value-type="currency">
            <text:p><text:s/>R$ 16,84 </text:p>
          </table:table-cell>
          <table:table-cell table:style-name="ce86" table:formula="of:=ROUND([.G82]*ROUND([.J82]; 2); 2)" office:value-type="currency" office:currency="BRL" office:value="3114.05" calcext:value-type="currency">
            <text:p><text:s/>R$ 3.114,05 </text:p>
          </table:table-cell>
          <table:table-cell table:number-columns-repeated="3"/>
        </table:table-row>
        <table:table-row table:style-name="ro10">
          <table:table-cell table:style-name="ce8" office:value-type="float" office:value="17" calcext:value-type="float">
            <text:p>17</text:p>
          </table:table-cell>
          <table:table-cell table:style-name="ce23" office:value-type="string" calcext:value-type="string">
            <text:p>17.6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1</text:p>
          </table:table-cell>
          <table:table-cell table:style-name="ce43" office:value-type="string" calcext:value-type="string">
            <text:p>CARGA E DESCARGA MECANIZADAS DE MATERIAL PARA BOTA-FORA, UTILIZANDO CAMINHÃO BASCULANTE DE 10M3 - INCLUSIVE CUSTO DE DESCARTE DOS RESIDUOS EM U.R.M.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058.39" calcext:value-type="float">
            <text:p>1058,39</text:p>
          </table:table-cell>
          <table:table-cell table:style-name="ce61" table:formula="of:=['file:///C:/Users/18424993861/Downloads/Planilha%20Nelson%20F.%20Souza%20-%20FENIX.xlsx'#$'PL-CÁLCULO DESC_LINEAR'.O83]" office:value-type="currency" office:currency="BRL" office:value="13.2140615191463" calcext:value-type="currency">
            <text:p><text:s/>R$ 13,214061519146 </text:p>
          </table:table-cell>
          <table:table-cell table:style-name="ce70" table:formula="of:=-['file:///C:/Users/18424993861/Downloads/Planilha%20Nelson%20F.%20Souza%20-%20FENIX.xlsx'#$'PL-CÁLCULO DESC_LINEAR'.P83]" office:value-type="percentage" office:value="0.2744" calcext:value-type="percentage">
            <text:p>27,44%</text:p>
          </table:table-cell>
          <table:table-cell table:style-name="ce78" table:formula="of:=ROUND([.H83]*(1+[.I83]);2)" office:value-type="currency" office:currency="BRL" office:value="16.84" calcext:value-type="currency">
            <text:p><text:s/>R$ 16,84 </text:p>
          </table:table-cell>
          <table:table-cell table:style-name="ce86" table:formula="of:=ROUND([.G83]*ROUND([.J83]; 2); 2)" office:value-type="currency" office:currency="BRL" office:value="17823.29" calcext:value-type="currency">
            <text:p><text:s/>R$ 17.823,29 </text:p>
          </table:table-cell>
          <table:table-cell table:number-columns-repeated="3"/>
        </table:table-row>
        <table:table-row table:style-name="ro9">
          <table:table-cell table:style-name="ce8" office:value-type="float" office:value="17" calcext:value-type="float">
            <text:p>17</text:p>
          </table:table-cell>
          <table:table-cell table:style-name="ce24" office:value-type="string" calcext:value-type="string">
            <text:p>17.7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TRA-002</text:p>
          </table:table-cell>
          <table:table-cell table:style-name="ce44" office:value-type="string" calcext:value-type="string">
            <text:p>TRANSPORTE DE MATERIAL COM CAMINHÃO BASCULANTE DE 10 M3 PARA UNIDADE RECICLADORA DE MATERIAIS- URM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058.39" calcext:value-type="float">
            <text:p>1058,39</text:p>
          </table:table-cell>
          <table:table-cell table:style-name="ce61" table:formula="of:=['file:///C:/Users/18424993861/Downloads/Planilha%20Nelson%20F.%20Souza%20-%20FENIX.xlsx'#$'PL-CÁLCULO DESC_LINEAR'.O84]" office:value-type="currency" office:currency="BRL" office:value="6.01851851851852" calcext:value-type="currency">
            <text:p><text:s/>R$ 6,018518518519 </text:p>
          </table:table-cell>
          <table:table-cell table:style-name="ce70" table:formula="of:=-['file:///C:/Users/18424993861/Downloads/Planilha%20Nelson%20F.%20Souza%20-%20FENIX.xlsx'#$'PL-CÁLCULO DESC_LINEAR'.P84]" office:value-type="percentage" office:value="0.2744" calcext:value-type="percentage">
            <text:p>27,44%</text:p>
          </table:table-cell>
          <table:table-cell table:style-name="ce78" table:formula="of:=ROUND([.H84]*(1+[.I84]);2)" office:value-type="currency" office:currency="BRL" office:value="7.67" calcext:value-type="currency">
            <text:p><text:s/>R$ 7,67 </text:p>
          </table:table-cell>
          <table:table-cell table:style-name="ce86" table:formula="of:=ROUND([.G84]*ROUND([.J84]; 2); 2)" office:value-type="currency" office:currency="BRL" office:value="8117.85" calcext:value-type="currency">
            <text:p><text:s/>R$ 8.117,85 </text:p>
          </table:table-cell>
          <table:table-cell table:number-columns-repeated="3"/>
        </table:table-row>
        <table:table-row table:style-name="ro5">
          <table:table-cell table:style-name="ce7" office:value-type="float" office:value="18" calcext:value-type="float">
            <text:p>18</text:p>
          </table:table-cell>
          <table:table-cell table:style-name="ce22" office:value-type="string" calcext:value-type="string">
            <text:p>18.</text:p>
          </table:table-cell>
          <table:table-cell table:style-name="ce22"/>
          <table:table-cell table:style-name="ce36"/>
          <table:table-cell table:style-name="ce36" office:value-type="string" calcext:value-type="string">
            <text:p>POÇO DE VISITA E CAIXAS DE DRENAGEM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86:.K94])" office:value-type="currency" office:currency="BRL" office:value="80905.36" calcext:value-type="currency">
            <text:p><text:s/>R$ 80.905,36 </text:p>
          </table:table-cell>
          <table:table-cell table:number-columns-repeated="3"/>
        </table:table-row>
        <table:table-row table:style-name="ro5">
          <table:table-cell table:style-name="ce10" office:value-type="float" office:value="18" calcext:value-type="float">
            <text:p>18</text:p>
          </table:table-cell>
          <table:table-cell table:style-name="ce26" office:value-type="string" calcext:value-type="string">
            <text:p>18.1.</text:p>
          </table:table-cell>
          <table:table-cell table:style-name="ce26"/>
          <table:table-cell table:style-name="ce37"/>
          <table:table-cell table:style-name="ce37" office:value-type="string" calcext:value-type="string">
            <text:p>POÇOS DE VISITA PADRÃO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87:.K91])" office:value-type="currency" office:currency="BRL" office:value="78167.76" calcext:value-type="currency">
            <text:p><text:s/>R$ 78.167,76 </text:p>
          </table:table-cell>
          <table:table-cell table:number-columns-repeated="3"/>
        </table:table-row>
        <table:table-row table:style-name="ro13">
          <table:table-cell table:style-name="ce8" office:value-type="float" office:value="18" calcext:value-type="float">
            <text:p>18</text:p>
          </table:table-cell>
          <table:table-cell table:style-name="ce23" office:value-type="string" calcext:value-type="string">
            <text:p>18.1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02</text:p>
          </table:table-cell>
          <table:table-cell table:style-name="ce43" office:value-type="string" calcext:value-type="string">
            <text:p>POÇO DE VISITA PARA TUBO DE CONCRETO DE DIÂMETRO DE 50CM COM BLOCOS DE CONCRETO ESTRUTURAL 4,5MPA,19X19X39CM COM GRAUTE EM TODOS OS FUROS E ARMAÇÃO, LASTRO DE CONCRETO MAGRO DE 5CM, LAJES DO FUNDO E DA TAMPA DE 14CM, ACABAMENTO INTERNO COM CHAPISCO E EMBOÇO, PREPARO DO FUNDO DA VALA, CONFORME DETALHE - EXCLUSIVE ESCAVAÇÃO, ESCORAMENTO E CHAMINÉ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3" calcext:value-type="float">
            <text:p>3</text:p>
          </table:table-cell>
          <table:table-cell table:style-name="ce61" table:formula="of:=['file:///C:/Users/18424993861/Downloads/Planilha%20Nelson%20F.%20Souza%20-%20FENIX.xlsx'#$'PL-CÁLCULO DESC_LINEAR'.O87]" office:value-type="currency" office:currency="BRL" office:value="2181.21468926554" calcext:value-type="currency">
            <text:p><text:s/>R$ 2.181,214689265540 </text:p>
          </table:table-cell>
          <table:table-cell table:style-name="ce70" table:formula="of:=-['file:///C:/Users/18424993861/Downloads/Planilha%20Nelson%20F.%20Souza%20-%20FENIX.xlsx'#$'PL-CÁLCULO DESC_LINEAR'.P87]" office:value-type="percentage" office:value="0.2744" calcext:value-type="percentage">
            <text:p>27,44%</text:p>
          </table:table-cell>
          <table:table-cell table:style-name="ce78" table:formula="of:=ROUND([.H87]*(1+[.I87]);2)" office:value-type="currency" office:currency="BRL" office:value="2779.74" calcext:value-type="currency">
            <text:p><text:s/>R$ 2.779,74 </text:p>
          </table:table-cell>
          <table:table-cell table:style-name="ce86" table:formula="of:=ROUND([.G87]*ROUND([.J87]; 2); 2)" office:value-type="currency" office:currency="BRL" office:value="8339.22" calcext:value-type="currency">
            <text:p><text:s/>R$ 8.339,22 </text:p>
          </table:table-cell>
          <table:table-cell table:number-columns-repeated="3"/>
        </table:table-row>
        <table:table-row table:style-name="ro13">
          <table:table-cell table:style-name="ce8" office:value-type="float" office:value="18" calcext:value-type="float">
            <text:p>18</text:p>
          </table:table-cell>
          <table:table-cell table:style-name="ce24" office:value-type="string" calcext:value-type="string">
            <text:p>18.1.2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RE-005</text:p>
          </table:table-cell>
          <table:table-cell table:style-name="ce44" office:value-type="string" calcext:value-type="string">
            <text:p>POÇO DE VISITA PARA TUBO DE CONCRETO DE DIÂMETRO DE 60CM COM BLOCOS DE CONCRETO ESTRUTURAL 4,5MPA,19X19X39CM COM GRAUTE EM TODOS OS FUROS E ARMAÇÃO, LASTRO DE CONCRETO MAGRO DE 5CM, LAJES DO FUNDO E DA TAMPA DE 14CM, ACABAMENTO INTERNO COM CHAPISCO E EMBOÇO, PREPARO DO FUNDO DA VALA, CONFORME DETALHE - EXCLUSIVE ESCAVAÇÃO, ESCORAMENTO E CHAMINÉ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88]" office:value-type="currency" office:currency="BRL" office:value="2544.44444444444" calcext:value-type="currency">
            <text:p><text:s/>R$ 2.544,444444444440 </text:p>
          </table:table-cell>
          <table:table-cell table:style-name="ce70" table:formula="of:=-['file:///C:/Users/18424993861/Downloads/Planilha%20Nelson%20F.%20Souza%20-%20FENIX.xlsx'#$'PL-CÁLCULO DESC_LINEAR'.P88]" office:value-type="percentage" office:value="0.2744" calcext:value-type="percentage">
            <text:p>27,44%</text:p>
          </table:table-cell>
          <table:table-cell table:style-name="ce78" table:formula="of:=ROUND([.H88]*(1+[.I88]);2)" office:value-type="currency" office:currency="BRL" office:value="3242.64" calcext:value-type="currency">
            <text:p><text:s/>R$ 3.242,64 </text:p>
          </table:table-cell>
          <table:table-cell table:style-name="ce86" table:formula="of:=ROUND([.G88]*ROUND([.J88]; 2); 2)" office:value-type="currency" office:currency="BRL" office:value="6485.28" calcext:value-type="currency">
            <text:p><text:s/>R$ 6.485,28 </text:p>
          </table:table-cell>
          <table:table-cell table:number-columns-repeated="3"/>
        </table:table-row>
        <table:table-row table:style-name="ro13">
          <table:table-cell table:style-name="ce8" office:value-type="float" office:value="18" calcext:value-type="float">
            <text:p>18</text:p>
          </table:table-cell>
          <table:table-cell table:style-name="ce23" office:value-type="string" calcext:value-type="string">
            <text:p>18.1.3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08</text:p>
          </table:table-cell>
          <table:table-cell table:style-name="ce43" office:value-type="string" calcext:value-type="string">
            <text:p>POÇO DE VISITA PARA TUBO DE CONCRETO DE DIÂMETRO DE 80CM COM BLOCOS DE CONCRETO ESTRUTURAL 4,5MPA,19X19X39CM COM GRAUTE EM TODOS OS FUROS E ARMAÇÃO, LASTRO DE CONCRETO MAGRO DE 5CM, LAJES DO FUNDO E DA TAMPA DE 14CM, ACABAMENTO INTERNO COM CHAPISCO E EMBOÇO, PREPARO DO FUNDO DA VALA, CONFORME DETALHE - EXCLUSIVE ESCAVAÇÃO, ESCORAMENTO E CHAMINÉ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6" calcext:value-type="float">
            <text:p>6</text:p>
          </table:table-cell>
          <table:table-cell table:style-name="ce61" table:formula="of:=['file:///C:/Users/18424993861/Downloads/Planilha%20Nelson%20F.%20Souza%20-%20FENIX.xlsx'#$'PL-CÁLCULO DESC_LINEAR'.O89]" office:value-type="currency" office:currency="BRL" office:value="3293.39296924043" calcext:value-type="currency">
            <text:p><text:s/>R$ 3.293,392969240430 </text:p>
          </table:table-cell>
          <table:table-cell table:style-name="ce70" table:formula="of:=-['file:///C:/Users/18424993861/Downloads/Planilha%20Nelson%20F.%20Souza%20-%20FENIX.xlsx'#$'PL-CÁLCULO DESC_LINEAR'.P89]" office:value-type="percentage" office:value="0.2744" calcext:value-type="percentage">
            <text:p>27,44%</text:p>
          </table:table-cell>
          <table:table-cell table:style-name="ce78" table:formula="of:=ROUND([.H89]*(1+[.I89]);2)" office:value-type="currency" office:currency="BRL" office:value="4197.1" calcext:value-type="currency">
            <text:p><text:s/>R$ 4.197,10 </text:p>
          </table:table-cell>
          <table:table-cell table:style-name="ce86" table:formula="of:=ROUND([.G89]*ROUND([.J89]; 2); 2)" office:value-type="currency" office:currency="BRL" office:value="25182.6" calcext:value-type="currency">
            <text:p><text:s/>R$ 25.182,60 </text:p>
          </table:table-cell>
          <table:table-cell table:number-columns-repeated="3"/>
        </table:table-row>
        <table:table-row table:style-name="ro13">
          <table:table-cell table:style-name="ce8" office:value-type="float" office:value="18" calcext:value-type="float">
            <text:p>18</text:p>
          </table:table-cell>
          <table:table-cell table:style-name="ce24" office:value-type="string" calcext:value-type="string">
            <text:p>18.1.4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RE-014</text:p>
          </table:table-cell>
          <table:table-cell table:style-name="ce44" office:value-type="string" calcext:value-type="string">
            <text:p>POÇO DE VISITA PARA TUBO DE CONCRETO DE DIÂMETRO DE 100CM COM BLOCOS DE CONCRETO ESTRUTURAL 4,5MPA,19X19X39CM COM GRAUTE EM TODOS OS FUROS E ARMAÇÃO, LASTRO DE CONCRETO MAGRO DE 5CM, LAJES DO FUNDO E DA TAMPA DE 14CM, ACABAMENTO INTERNO COM CHAPISCO E EMBOÇO, PREPARO DO FUNDO DA VALA, CONFORME DETALHE - EXCLUSIVE ESCAVAÇÃO, ESCORAMENTO E CHAMINÉ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3" calcext:value-type="float">
            <text:p>3</text:p>
          </table:table-cell>
          <table:table-cell table:style-name="ce61" table:formula="of:=['file:///C:/Users/18424993861/Downloads/Planilha%20Nelson%20F.%20Souza%20-%20FENIX.xlsx'#$'PL-CÁLCULO DESC_LINEAR'.O90]" office:value-type="currency" office:currency="BRL" office:value="3750.23540489642" calcext:value-type="currency">
            <text:p><text:s/>R$ 3.750,235404896420 </text:p>
          </table:table-cell>
          <table:table-cell table:style-name="ce70" table:formula="of:=-['file:///C:/Users/18424993861/Downloads/Planilha%20Nelson%20F.%20Souza%20-%20FENIX.xlsx'#$'PL-CÁLCULO DESC_LINEAR'.P90]" office:value-type="percentage" office:value="0.2744" calcext:value-type="percentage">
            <text:p>27,44%</text:p>
          </table:table-cell>
          <table:table-cell table:style-name="ce78" table:formula="of:=ROUND([.H90]*(1+[.I90]);2)" office:value-type="currency" office:currency="BRL" office:value="4779.3" calcext:value-type="currency">
            <text:p><text:s/>R$ 4.779,30 </text:p>
          </table:table-cell>
          <table:table-cell table:style-name="ce86" table:formula="of:=ROUND([.G90]*ROUND([.J90]; 2); 2)" office:value-type="currency" office:currency="BRL" office:value="14337.9" calcext:value-type="currency">
            <text:p><text:s/>R$ 14.337,90 </text:p>
          </table:table-cell>
          <table:table-cell table:number-columns-repeated="3"/>
        </table:table-row>
        <table:table-row table:style-name="ro13">
          <table:table-cell table:style-name="ce8" office:value-type="float" office:value="18" calcext:value-type="float">
            <text:p>18</text:p>
          </table:table-cell>
          <table:table-cell table:style-name="ce23" office:value-type="string" calcext:value-type="string">
            <text:p>18.1.5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17</text:p>
          </table:table-cell>
          <table:table-cell table:style-name="ce43" office:value-type="string" calcext:value-type="string">
            <text:p>POÇO DE VISITA PARA TUBO DE CONCRETO DE DIÂMETRO DE 120CM COM BLOCOS DE CONCRETO ESTRUTURAL 4,5MPA,19X19X39CM COM GRAUTE EM TODOS OS FUROS E ARMAÇÃO, LASTRO DE CONCRETO MAGRO DE 5CM, LAJES DO FUNDO E DA TAMPA DE 14CM, ACABAMENTO INTERNO COM CHAPISCO E EMBOÇO, PREPARO DO FUNDO DA VALA, CONFORME DETALHE - EXCLUSIVE ESCAVAÇÃO, ESCORAMENTO E CHAMINÉ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4" calcext:value-type="float">
            <text:p>4</text:p>
          </table:table-cell>
          <table:table-cell table:style-name="ce61" table:formula="of:=['file:///C:/Users/18424993861/Downloads/Planilha%20Nelson%20F.%20Souza%20-%20FENIX.xlsx'#$'PL-CÁLCULO DESC_LINEAR'.O91]" office:value-type="currency" office:currency="BRL" office:value="4673.32862523541" calcext:value-type="currency">
            <text:p><text:s/>R$ 4.673,328625235410 </text:p>
          </table:table-cell>
          <table:table-cell table:style-name="ce70" table:formula="of:=-['file:///C:/Users/18424993861/Downloads/Planilha%20Nelson%20F.%20Souza%20-%20FENIX.xlsx'#$'PL-CÁLCULO DESC_LINEAR'.P91]" office:value-type="percentage" office:value="0.2744" calcext:value-type="percentage">
            <text:p>27,44%</text:p>
          </table:table-cell>
          <table:table-cell table:style-name="ce78" table:formula="of:=ROUND([.H91]*(1+[.I91]);2)" office:value-type="currency" office:currency="BRL" office:value="5955.69" calcext:value-type="currency">
            <text:p><text:s/>R$ 5.955,69 </text:p>
          </table:table-cell>
          <table:table-cell table:style-name="ce86" table:formula="of:=ROUND([.G91]*ROUND([.J91]; 2); 2)" office:value-type="currency" office:currency="BRL" office:value="23822.76" calcext:value-type="currency">
            <text:p><text:s/>R$ 23.822,76 </text:p>
          </table:table-cell>
          <table:table-cell table:number-columns-repeated="3"/>
        </table:table-row>
        <table:table-row table:style-name="ro8">
          <table:table-cell table:style-name="ce10" office:value-type="float" office:value="18" calcext:value-type="float">
            <text:p>18</text:p>
          </table:table-cell>
          <table:table-cell table:style-name="ce26" office:value-type="string" calcext:value-type="string">
            <text:p>18.2.</text:p>
          </table:table-cell>
          <table:table-cell table:style-name="ce26"/>
          <table:table-cell table:style-name="ce37"/>
          <table:table-cell table:style-name="ce37" office:value-type="string" calcext:value-type="string">
            <text:p>PROLONGAMENTO DE CORPO PARA POÇOS DE VISITA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93:.K94])" office:value-type="currency" office:currency="BRL" office:value="2737.6" calcext:value-type="currency">
            <text:p><text:s/>R$ 2.737,60 </text:p>
          </table:table-cell>
          <table:table-cell table:number-columns-repeated="3"/>
        </table:table-row>
        <table:table-row table:style-name="ro11">
          <table:table-cell table:style-name="ce8" office:value-type="float" office:value="18" calcext:value-type="float">
            <text:p>18</text:p>
          </table:table-cell>
          <table:table-cell table:style-name="ce23" office:value-type="string" calcext:value-type="string">
            <text:p>18.2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09</text:p>
          </table:table-cell>
          <table:table-cell table:style-name="ce43" office:value-type="string" calcext:value-type="string">
            <text:p>PROLONGAMENTO DE POÇO DE VISITA PARA TUBO DE CONCRETO DE DIÂMETRO DE 80CM COM BLOCOS DE CONCRETO ESTRUTURAL 4,5MPA,19X19X39CM COM GRAUTE EM TODOS OS FUROS E ARMAÇÃO, ACABAMENTO INTERNO COM CHAPISCO E EMBOÇO, CONFORME DETALHE - EXCLUSIVE ESCAVAÇÃO E ESCORAMEN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0.36" calcext:value-type="float">
            <text:p>0,36</text:p>
          </table:table-cell>
          <table:table-cell table:style-name="ce61" table:formula="of:=['file:///C:/Users/18424993861/Downloads/Planilha%20Nelson%20F.%20Souza%20-%20FENIX.xlsx'#$'PL-CÁLCULO DESC_LINEAR'.O93]" office:value-type="currency" office:currency="BRL" office:value="1555.15536723164" calcext:value-type="currency">
            <text:p><text:s/>R$ 1.555,155367231640 </text:p>
          </table:table-cell>
          <table:table-cell table:style-name="ce70" table:formula="of:=-['file:///C:/Users/18424993861/Downloads/Planilha%20Nelson%20F.%20Souza%20-%20FENIX.xlsx'#$'PL-CÁLCULO DESC_LINEAR'.P93]" office:value-type="percentage" office:value="0.2744" calcext:value-type="percentage">
            <text:p>27,44%</text:p>
          </table:table-cell>
          <table:table-cell table:style-name="ce78" table:formula="of:=ROUND([.H93]*(1+[.I93]);2)" office:value-type="currency" office:currency="BRL" office:value="1981.89" calcext:value-type="currency">
            <text:p><text:s/>R$ 1.981,89 </text:p>
          </table:table-cell>
          <table:table-cell table:style-name="ce86" table:formula="of:=ROUND([.G93]*ROUND([.J93]; 2); 2)" office:value-type="currency" office:currency="BRL" office:value="713.48" calcext:value-type="currency">
            <text:p><text:s/>R$ 713,48 </text:p>
          </table:table-cell>
          <table:table-cell table:number-columns-repeated="3"/>
        </table:table-row>
        <table:table-row table:style-name="ro11">
          <table:table-cell table:style-name="ce8" office:value-type="float" office:value="18" calcext:value-type="float">
            <text:p>18</text:p>
          </table:table-cell>
          <table:table-cell table:style-name="ce24" office:value-type="string" calcext:value-type="string">
            <text:p>18.2.2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RE-015</text:p>
          </table:table-cell>
          <table:table-cell table:style-name="ce44" office:value-type="string" calcext:value-type="string">
            <text:p>PROLONGAMENTO DE POÇO DE VISITA PARA TUBO DE CONCRETO DE DIÂMETRO DE 100CM COM BLOCOS DE CONCRETO ESTRUTURAL 4,5MPA,19X19X39CM COM GRAUTE EM TODOS OS FUROS E ARMAÇÃO, ACABAMENTO INTERNO COM CHAPISCO E EMBOÇO, CONFORME DETALHE - EXCLUSIVE ESCAVAÇÃO E ESCORAMEN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0.9" calcext:value-type="float">
            <text:p>0,9</text:p>
          </table:table-cell>
          <table:table-cell table:style-name="ce61" table:formula="of:=['file:///C:/Users/18424993861/Downloads/Planilha%20Nelson%20F.%20Souza%20-%20FENIX.xlsx'#$'PL-CÁLCULO DESC_LINEAR'.O94]" office:value-type="currency" office:currency="BRL" office:value="1764.76773383553" calcext:value-type="currency">
            <text:p><text:s/>R$ 1.764,767733835530 </text:p>
          </table:table-cell>
          <table:table-cell table:style-name="ce70" table:formula="of:=-['file:///C:/Users/18424993861/Downloads/Planilha%20Nelson%20F.%20Souza%20-%20FENIX.xlsx'#$'PL-CÁLCULO DESC_LINEAR'.P94]" office:value-type="percentage" office:value="0.2744" calcext:value-type="percentage">
            <text:p>27,44%</text:p>
          </table:table-cell>
          <table:table-cell table:style-name="ce78" table:formula="of:=ROUND([.H94]*(1+[.I94]);2)" office:value-type="currency" office:currency="BRL" office:value="2249.02" calcext:value-type="currency">
            <text:p><text:s/>R$ 2.249,02 </text:p>
          </table:table-cell>
          <table:table-cell table:style-name="ce86" table:formula="of:=ROUND([.G94]*ROUND([.J94]; 2); 2)" office:value-type="currency" office:currency="BRL" office:value="2024.12" calcext:value-type="currency">
            <text:p><text:s/>R$ 2.024,12 </text:p>
          </table:table-cell>
          <table:table-cell table:number-columns-repeated="3"/>
        </table:table-row>
        <table:table-row table:style-name="ro5">
          <table:table-cell table:style-name="ce7" office:value-type="float" office:value="19" calcext:value-type="float">
            <text:p>19</text:p>
          </table:table-cell>
          <table:table-cell table:style-name="ce22" office:value-type="string" calcext:value-type="string">
            <text:p>19.</text:p>
          </table:table-cell>
          <table:table-cell table:style-name="ce22"/>
          <table:table-cell table:style-name="ce36"/>
          <table:table-cell table:style-name="ce36" office:value-type="string" calcext:value-type="string">
            <text:p>CHAMINÉ E TAMPÃO PARA POÇO DE VISITA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96:.K97])" office:value-type="currency" office:currency="BRL" office:value="26434.89" calcext:value-type="currency">
            <text:p><text:s/>R$ 26.434,89 </text:p>
          </table:table-cell>
          <table:table-cell table:number-columns-repeated="3"/>
        </table:table-row>
        <table:table-row table:style-name="ro9">
          <table:table-cell table:style-name="ce8" office:value-type="float" office:value="19" calcext:value-type="float">
            <text:p>19</text:p>
          </table:table-cell>
          <table:table-cell table:style-name="ce24" office:value-type="string" calcext:value-type="string">
            <text:p>19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DRE-011</text:p>
          </table:table-cell>
          <table:table-cell table:style-name="ce44" office:value-type="string" calcext:value-type="string">
            <text:p>CHAMINÉ DE PV EM ALVENARIA COM TIJOLOS CERÂMICOS MACIÇOS E REVESTIMENTO, DIÂMETRO INTERNO = 0,6 M, EXCLUSIVE TAMPÃ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7.6" calcext:value-type="float">
            <text:p>17,6</text:p>
          </table:table-cell>
          <table:table-cell table:style-name="ce61" table:formula="of:=['file:///C:/Users/18424993861/Downloads/Planilha%20Nelson%20F.%20Souza%20-%20FENIX.xlsx'#$'PL-CÁLCULO DESC_LINEAR'.O96]" office:value-type="currency" office:currency="BRL" office:value="636.472065285625" calcext:value-type="currency">
            <text:p><text:s/>R$ 636,472065285625 </text:p>
          </table:table-cell>
          <table:table-cell table:style-name="ce70" table:formula="of:=-['file:///C:/Users/18424993861/Downloads/Planilha%20Nelson%20F.%20Souza%20-%20FENIX.xlsx'#$'PL-CÁLCULO DESC_LINEAR'.P96]" office:value-type="percentage" office:value="0.2744" calcext:value-type="percentage">
            <text:p>27,44%</text:p>
          </table:table-cell>
          <table:table-cell table:style-name="ce78" table:formula="of:=ROUND([.H96]*(1+[.I96]);2)" office:value-type="currency" office:currency="BRL" office:value="811.12" calcext:value-type="currency">
            <text:p><text:s/>R$ 811,12 </text:p>
          </table:table-cell>
          <table:table-cell table:style-name="ce86" table:formula="of:=ROUND([.G96]*ROUND([.J96]; 2); 2)" office:value-type="currency" office:currency="BRL" office:value="14275.71" calcext:value-type="currency">
            <text:p><text:s/>R$ 14.275,71 </text:p>
          </table:table-cell>
          <table:table-cell table:number-columns-repeated="3"/>
        </table:table-row>
        <table:table-row table:style-name="ro7">
          <table:table-cell table:style-name="ce8" office:value-type="float" office:value="19" calcext:value-type="float">
            <text:p>19</text:p>
          </table:table-cell>
          <table:table-cell table:style-name="ce23" office:value-type="string" calcext:value-type="string">
            <text:p>19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DRE-012</text:p>
          </table:table-cell>
          <table:table-cell table:style-name="ce43" office:value-type="string" calcext:value-type="string">
            <text:p>ASSENTAMENTO DE TAMPÃO DE FERRO FUNDIDO 600 MM - INCLUSIVE FORNECIMENT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8" calcext:value-type="float">
            <text:p>18</text:p>
          </table:table-cell>
          <table:table-cell table:style-name="ce61" table:formula="of:=['file:///C:/Users/18424993861/Downloads/Planilha%20Nelson%20F.%20Souza%20-%20FENIX.xlsx'#$'PL-CÁLCULO DESC_LINEAR'.O97]" office:value-type="currency" office:currency="BRL" office:value="530.06120527307" calcext:value-type="currency">
            <text:p><text:s/>R$ 530,061205273070 </text:p>
          </table:table-cell>
          <table:table-cell table:style-name="ce70" table:formula="of:=-['file:///C:/Users/18424993861/Downloads/Planilha%20Nelson%20F.%20Souza%20-%20FENIX.xlsx'#$'PL-CÁLCULO DESC_LINEAR'.P97]" office:value-type="percentage" office:value="0.2744" calcext:value-type="percentage">
            <text:p>27,44%</text:p>
          </table:table-cell>
          <table:table-cell table:style-name="ce78" table:formula="of:=ROUND([.H97]*(1+[.I97]);2)" office:value-type="currency" office:currency="BRL" office:value="675.51" calcext:value-type="currency">
            <text:p><text:s/>R$ 675,51 </text:p>
          </table:table-cell>
          <table:table-cell table:style-name="ce86" table:formula="of:=ROUND([.G97]*ROUND([.J97]; 2); 2)" office:value-type="currency" office:currency="BRL" office:value="12159.18" calcext:value-type="currency">
            <text:p><text:s/>R$ 12.159,18 </text:p>
          </table:table-cell>
          <table:table-cell table:number-columns-repeated="3"/>
        </table:table-row>
        <table:table-row table:style-name="ro5">
          <table:table-cell table:style-name="ce7" office:value-type="float" office:value="20" calcext:value-type="float">
            <text:p>20</text:p>
          </table:table-cell>
          <table:table-cell table:style-name="ce22" office:value-type="string" calcext:value-type="string">
            <text:p>20.</text:p>
          </table:table-cell>
          <table:table-cell table:style-name="ce22"/>
          <table:table-cell table:style-name="ce36"/>
          <table:table-cell table:style-name="ce36" office:value-type="string" calcext:value-type="string">
            <text:p>DISPOSITIVOS ESPECIAIS DE DRENAGEM: MURO ALA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99:.K99])" office:value-type="currency" office:currency="BRL" office:value="3542.14" calcext:value-type="currency">
            <text:p><text:s/>R$ 3.542,14 </text:p>
          </table:table-cell>
          <table:table-cell table:number-columns-repeated="3"/>
        </table:table-row>
        <table:table-row table:style-name="ro9">
          <table:table-cell table:style-name="ce8" office:value-type="float" office:value="20" calcext:value-type="float">
            <text:p>20</text:p>
          </table:table-cell>
          <table:table-cell table:style-name="ce23" office:value-type="string" calcext:value-type="string">
            <text:p>20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107</text:p>
          </table:table-cell>
          <table:table-cell table:style-name="ce43" office:value-type="string" calcext:value-type="string">
            <text:p>EXECUÇÃO DE MURO ALA PARA UMA LINHA DE TUBO Ø 0,60 M, EM CONCRETO C25MPA E ARMAÇÃO EM AÇO CA-50, CONFORME PROJET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99]" office:value-type="currency" office:currency="BRL" office:value="2779.45699937225" calcext:value-type="currency">
            <text:p><text:s/>R$ 2.779,456999372250 </text:p>
          </table:table-cell>
          <table:table-cell table:style-name="ce70" table:formula="of:=-['file:///C:/Users/18424993861/Downloads/Planilha%20Nelson%20F.%20Souza%20-%20FENIX.xlsx'#$'PL-CÁLCULO DESC_LINEAR'.P99]" office:value-type="percentage" office:value="0.2744" calcext:value-type="percentage">
            <text:p>27,44%</text:p>
          </table:table-cell>
          <table:table-cell table:style-name="ce78" table:formula="of:=ROUND([.H99]*(1+[.I99]);2)" office:value-type="currency" office:currency="BRL" office:value="3542.14" calcext:value-type="currency">
            <text:p><text:s/>R$ 3.542,14 </text:p>
          </table:table-cell>
          <table:table-cell table:style-name="ce86" table:formula="of:=ROUND([.G99]*ROUND([.J99]; 2); 2)" office:value-type="currency" office:currency="BRL" office:value="3542.14" calcext:value-type="currency">
            <text:p><text:s/>R$ 3.542,14 </text:p>
          </table:table-cell>
          <table:table-cell table:number-columns-repeated="3"/>
        </table:table-row>
        <table:table-row table:style-name="ro7">
          <table:table-cell table:style-name="ce7" office:value-type="float" office:value="21" calcext:value-type="float">
            <text:p>21</text:p>
          </table:table-cell>
          <table:table-cell table:style-name="ce22" office:value-type="string" calcext:value-type="string">
            <text:p>21.</text:p>
          </table:table-cell>
          <table:table-cell table:style-name="ce22"/>
          <table:table-cell table:style-name="ce36"/>
          <table:table-cell table:style-name="ce36" office:value-type="string" calcext:value-type="string">
            <text:p>DISPOSITIVOS ESPECIAIS DE DRENAGEM: CANALETAS DE CONCRET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01:.K102])" office:value-type="currency" office:currency="BRL" office:value="13208.22" calcext:value-type="currency">
            <text:p><text:s/>R$ 13.208,22 </text:p>
          </table:table-cell>
          <table:table-cell table:number-columns-repeated="3"/>
        </table:table-row>
        <table:table-row table:style-name="ro7">
          <table:table-cell table:style-name="ce8" office:value-type="float" office:value="21" calcext:value-type="float">
            <text:p>21</text:p>
          </table:table-cell>
          <table:table-cell table:style-name="ce23" office:value-type="string" calcext:value-type="string">
            <text:p>21.1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2003343</text:p>
          </table:table-cell>
          <table:table-cell table:style-name="ce43" office:value-type="string" calcext:value-type="string">
            <text:p>Sarjeta trapezoidal de concreto - SZC 90-30 - escavação mecânica - areia e brita comerciais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14.6" calcext:value-type="float">
            <text:p>14,6</text:p>
          </table:table-cell>
          <table:table-cell table:style-name="ce61" table:formula="of:=['file:///C:/Users/18424993861/Downloads/Planilha%20Nelson%20F.%20Souza%20-%20FENIX.xlsx'#$'PL-CÁLCULO DESC_LINEAR'.O101]" office:value-type="currency" office:currency="BRL" office:value="68.0555555555556" calcext:value-type="currency">
            <text:p><text:s/>R$ 68,055555555556 </text:p>
          </table:table-cell>
          <table:table-cell table:style-name="ce70" table:formula="of:=-['file:///C:/Users/18424993861/Downloads/Planilha%20Nelson%20F.%20Souza%20-%20FENIX.xlsx'#$'PL-CÁLCULO DESC_LINEAR'.P101]" office:value-type="percentage" office:value="0.2744" calcext:value-type="percentage">
            <text:p>27,44%</text:p>
          </table:table-cell>
          <table:table-cell table:style-name="ce78" table:formula="of:=ROUND([.H101]*(1+[.I101]);2)" office:value-type="currency" office:currency="BRL" office:value="86.73" calcext:value-type="currency">
            <text:p><text:s/>R$ 86,73 </text:p>
          </table:table-cell>
          <table:table-cell table:style-name="ce86" table:formula="of:=ROUND([.G101]*ROUND([.J101]; 2); 2)" office:value-type="currency" office:currency="BRL" office:value="1266.26" calcext:value-type="currency">
            <text:p><text:s/>R$ 1.266,26 </text:p>
          </table:table-cell>
          <table:table-cell table:number-columns-repeated="3"/>
        </table:table-row>
        <table:table-row table:style-name="ro7">
          <table:table-cell table:style-name="ce8" office:value-type="float" office:value="21" calcext:value-type="float">
            <text:p>21</text:p>
          </table:table-cell>
          <table:table-cell table:style-name="ce24" office:value-type="string" calcext:value-type="string">
            <text:p>21.2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2003363</text:p>
          </table:table-cell>
          <table:table-cell table:style-name="ce44" office:value-type="string" calcext:value-type="string">
            <text:p>Transposição de segmentos de sarjeta - TSS 140 - areia e brita comerciais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9.23" calcext:value-type="float">
            <text:p>9,23</text:p>
          </table:table-cell>
          <table:table-cell table:style-name="ce61" table:formula="of:=['file:///C:/Users/18424993861/Downloads/Planilha%20Nelson%20F.%20Souza%20-%20FENIX.xlsx'#$'PL-CÁLCULO DESC_LINEAR'.O102]" office:value-type="currency" office:currency="BRL" office:value="1015.23854362837" calcext:value-type="currency">
            <text:p><text:s/>R$ 1.015,238543628370 </text:p>
          </table:table-cell>
          <table:table-cell table:style-name="ce70" table:formula="of:=-['file:///C:/Users/18424993861/Downloads/Planilha%20Nelson%20F.%20Souza%20-%20FENIX.xlsx'#$'PL-CÁLCULO DESC_LINEAR'.P102]" office:value-type="percentage" office:value="0.2744" calcext:value-type="percentage">
            <text:p>27,44%</text:p>
          </table:table-cell>
          <table:table-cell table:style-name="ce78" table:formula="of:=ROUND([.H102]*(1+[.I102]);2)" office:value-type="currency" office:currency="BRL" office:value="1293.82" calcext:value-type="currency">
            <text:p><text:s/>R$ 1.293,82 </text:p>
          </table:table-cell>
          <table:table-cell table:style-name="ce86" table:formula="of:=ROUND([.G102]*ROUND([.J102]; 2); 2)" office:value-type="currency" office:currency="BRL" office:value="11941.96" calcext:value-type="currency">
            <text:p><text:s/>R$ 11.941,96 </text:p>
          </table:table-cell>
          <table:table-cell table:number-columns-repeated="3"/>
        </table:table-row>
        <table:table-row table:style-name="ro5">
          <table:table-cell table:style-name="ce7" office:value-type="float" office:value="22" calcext:value-type="float">
            <text:p>22</text:p>
          </table:table-cell>
          <table:table-cell table:style-name="ce22" office:value-type="string" calcext:value-type="string">
            <text:p>22.</text:p>
          </table:table-cell>
          <table:table-cell table:style-name="ce22"/>
          <table:table-cell table:style-name="ce36"/>
          <table:table-cell table:style-name="ce36" office:value-type="string" calcext:value-type="string">
            <text:p>CONTENÇÃO EM GABIÃ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04:.K110])" office:value-type="currency" office:currency="BRL" office:value="132497.35" calcext:value-type="currency">
            <text:p><text:s/>R$ 132.497,35 </text:p>
          </table:table-cell>
          <table:table-cell table:number-columns-repeated="3"/>
        </table:table-row>
        <table:table-row table:style-name="ro5">
          <table:table-cell table:style-name="ce8" office:value-type="float" office:value="22" calcext:value-type="float">
            <text:p>22</text:p>
          </table:table-cell>
          <table:table-cell table:style-name="ce24" office:value-type="string" calcext:value-type="string">
            <text:p>22.1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2003868</text:p>
          </table:table-cell>
          <table:table-cell table:style-name="ce44" office:value-type="string" calcext:value-type="string">
            <text:p>Lastro de pedra de mão ou rachão - espalhamento manual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77" calcext:value-type="float">
            <text:p>77</text:p>
          </table:table-cell>
          <table:table-cell table:style-name="ce61" table:formula="of:=['file:///C:/Users/18424993861/Downloads/Planilha%20Nelson%20F.%20Souza%20-%20FENIX.xlsx'#$'PL-CÁLCULO DESC_LINEAR'.O104]" office:value-type="currency" office:currency="BRL" office:value="137.421531701193" calcext:value-type="currency">
            <text:p><text:s/>R$ 137,421531701193 </text:p>
          </table:table-cell>
          <table:table-cell table:style-name="ce70" table:formula="of:=-['file:///C:/Users/18424993861/Downloads/Planilha%20Nelson%20F.%20Souza%20-%20FENIX.xlsx'#$'PL-CÁLCULO DESC_LINEAR'.P104]" office:value-type="percentage" office:value="0.2744" calcext:value-type="percentage">
            <text:p>27,44%</text:p>
          </table:table-cell>
          <table:table-cell table:style-name="ce78" table:formula="of:=ROUND([.H104]*(1+[.I104]);2)" office:value-type="currency" office:currency="BRL" office:value="175.13" calcext:value-type="currency">
            <text:p><text:s/>R$ 175,13 </text:p>
          </table:table-cell>
          <table:table-cell table:style-name="ce86" table:formula="of:=ROUND([.G104]*ROUND([.J104]; 2); 2)" office:value-type="currency" office:currency="BRL" office:value="13485.01" calcext:value-type="currency">
            <text:p><text:s/>R$ 13.485,01 </text:p>
          </table:table-cell>
          <table:table-cell table:number-columns-repeated="3"/>
        </table:table-row>
        <table:table-row table:style-name="ro7">
          <table:table-cell table:style-name="ce8" office:value-type="float" office:value="22" calcext:value-type="float">
            <text:p>22</text:p>
          </table:table-cell>
          <table:table-cell table:style-name="ce23" office:value-type="string" calcext:value-type="string">
            <text:p>22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6</text:p>
          </table:table-cell>
          <table:table-cell table:style-name="ce43" office:value-type="string" calcext:value-type="string">
            <text:p>TRANSPORTE COMERCIAL DE BRITA COM CAMINHÃO BASCULANTE DE 10 M3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15.5" calcext:value-type="float">
            <text:p>115,5</text:p>
          </table:table-cell>
          <table:table-cell table:style-name="ce61" table:formula="of:=['file:///C:/Users/18424993861/Downloads/Planilha%20Nelson%20F.%20Souza%20-%20FENIX.xlsx'#$'PL-CÁLCULO DESC_LINEAR'.O105]" office:value-type="currency" office:currency="BRL" office:value="20.4331450094162" calcext:value-type="currency">
            <text:p><text:s/>R$ 20,433145009416 </text:p>
          </table:table-cell>
          <table:table-cell table:style-name="ce70" table:formula="of:=-['file:///C:/Users/18424993861/Downloads/Planilha%20Nelson%20F.%20Souza%20-%20FENIX.xlsx'#$'PL-CÁLCULO DESC_LINEAR'.P105]" office:value-type="percentage" office:value="0.2744" calcext:value-type="percentage">
            <text:p>27,44%</text:p>
          </table:table-cell>
          <table:table-cell table:style-name="ce78" table:formula="of:=ROUND([.H105]*(1+[.I105]);2)" office:value-type="currency" office:currency="BRL" office:value="26.04" calcext:value-type="currency">
            <text:p><text:s/>R$ 26,04 </text:p>
          </table:table-cell>
          <table:table-cell table:style-name="ce86" table:formula="of:=ROUND([.G105]*ROUND([.J105]; 2); 2)" office:value-type="currency" office:currency="BRL" office:value="3007.62" calcext:value-type="currency">
            <text:p><text:s/>R$ 3.007,62 </text:p>
          </table:table-cell>
          <table:table-cell table:number-columns-repeated="3"/>
        </table:table-row>
        <table:table-row table:style-name="ro7">
          <table:table-cell table:style-name="ce8" office:value-type="float" office:value="22" calcext:value-type="float">
            <text:p>22</text:p>
          </table:table-cell>
          <table:table-cell table:style-name="ce24" office:value-type="string" calcext:value-type="string">
            <text:p>22.3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3205874</text:p>
          </table:table-cell>
          <table:table-cell table:style-name="ce44" office:value-type="string" calcext:value-type="string">
            <text:p>Gabião colchão espessura 0,23 m - Zn/Al + PVC - D = 2,0 mm - pedra de mão comercial - fornecimento e assentamento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110" calcext:value-type="float">
            <text:p>110</text:p>
          </table:table-cell>
          <table:table-cell table:style-name="ce61" table:formula="of:=['file:///C:/Users/18424993861/Downloads/Planilha%20Nelson%20F.%20Souza%20-%20FENIX.xlsx'#$'PL-CÁLCULO DESC_LINEAR'.O106]" office:value-type="currency" office:currency="BRL" office:value="209.730069052103" calcext:value-type="currency">
            <text:p><text:s/>R$ 209,730069052103 </text:p>
          </table:table-cell>
          <table:table-cell table:style-name="ce70" table:formula="of:=-['file:///C:/Users/18424993861/Downloads/Planilha%20Nelson%20F.%20Souza%20-%20FENIX.xlsx'#$'PL-CÁLCULO DESC_LINEAR'.P106]" office:value-type="percentage" office:value="0.2744" calcext:value-type="percentage">
            <text:p>27,44%</text:p>
          </table:table-cell>
          <table:table-cell table:style-name="ce78" table:formula="of:=ROUND([.H106]*(1+[.I106]);2)" office:value-type="currency" office:currency="BRL" office:value="267.28" calcext:value-type="currency">
            <text:p><text:s/>R$ 267,28 </text:p>
          </table:table-cell>
          <table:table-cell table:style-name="ce86" table:formula="of:=ROUND([.G106]*ROUND([.J106]; 2); 2)" office:value-type="currency" office:currency="BRL" office:value="29400.8" calcext:value-type="currency">
            <text:p><text:s/>R$ 29.400,80 </text:p>
          </table:table-cell>
          <table:table-cell table:number-columns-repeated="3"/>
        </table:table-row>
        <table:table-row table:style-name="ro7">
          <table:table-cell table:style-name="ce8" office:value-type="float" office:value="22" calcext:value-type="float">
            <text:p>22</text:p>
          </table:table-cell>
          <table:table-cell table:style-name="ce23" office:value-type="string" calcext:value-type="string">
            <text:p>22.4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6</text:p>
          </table:table-cell>
          <table:table-cell table:style-name="ce43" office:value-type="string" calcext:value-type="string">
            <text:p>TRANSPORTE COMERCIAL DE BRITA COM CAMINHÃO BASCULANTE DE 10 M3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43.64" calcext:value-type="float">
            <text:p>43,64</text:p>
          </table:table-cell>
          <table:table-cell table:style-name="ce61" table:formula="of:=['file:///C:/Users/18424993861/Downloads/Planilha%20Nelson%20F.%20Souza%20-%20FENIX.xlsx'#$'PL-CÁLCULO DESC_LINEAR'.O107]" office:value-type="currency" office:currency="BRL" office:value="20.4331450094162" calcext:value-type="currency">
            <text:p><text:s/>R$ 20,433145009416 </text:p>
          </table:table-cell>
          <table:table-cell table:style-name="ce70" table:formula="of:=-['file:///C:/Users/18424993861/Downloads/Planilha%20Nelson%20F.%20Souza%20-%20FENIX.xlsx'#$'PL-CÁLCULO DESC_LINEAR'.P107]" office:value-type="percentage" office:value="0.2744" calcext:value-type="percentage">
            <text:p>27,44%</text:p>
          </table:table-cell>
          <table:table-cell table:style-name="ce78" table:formula="of:=ROUND([.H107]*(1+[.I107]);2)" office:value-type="currency" office:currency="BRL" office:value="26.04" calcext:value-type="currency">
            <text:p><text:s/>R$ 26,04 </text:p>
          </table:table-cell>
          <table:table-cell table:style-name="ce86" table:formula="of:=ROUND([.G107]*ROUND([.J107]; 2); 2)" office:value-type="currency" office:currency="BRL" office:value="1136.39" calcext:value-type="currency">
            <text:p><text:s/>R$ 1.136,39 </text:p>
          </table:table-cell>
          <table:table-cell table:number-columns-repeated="3"/>
        </table:table-row>
        <table:table-row table:style-name="ro7">
          <table:table-cell table:style-name="ce8" office:value-type="float" office:value="22" calcext:value-type="float">
            <text:p>22</text:p>
          </table:table-cell>
          <table:table-cell table:style-name="ce24" office:value-type="string" calcext:value-type="string">
            <text:p>22.5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3205866</text:p>
          </table:table-cell>
          <table:table-cell table:style-name="ce44" office:value-type="string" calcext:value-type="string">
            <text:p>Gabião caixa 2 x 1 x 1,00 m - Zn/Al + PVC - D = 2,4 mm - pedra de mão comercial - fornecimento e assentamento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105" calcext:value-type="float">
            <text:p>105</text:p>
          </table:table-cell>
          <table:table-cell table:style-name="ce61" table:formula="of:=['file:///C:/Users/18424993861/Downloads/Planilha%20Nelson%20F.%20Souza%20-%20FENIX.xlsx'#$'PL-CÁLCULO DESC_LINEAR'.O108]" office:value-type="currency" office:currency="BRL" office:value="596.971123666039" calcext:value-type="currency">
            <text:p><text:s/>R$ 596,971123666039 </text:p>
          </table:table-cell>
          <table:table-cell table:style-name="ce70" table:formula="of:=-['file:///C:/Users/18424993861/Downloads/Planilha%20Nelson%20F.%20Souza%20-%20FENIX.xlsx'#$'PL-CÁLCULO DESC_LINEAR'.P108]" office:value-type="percentage" office:value="0.2744" calcext:value-type="percentage">
            <text:p>27,44%</text:p>
          </table:table-cell>
          <table:table-cell table:style-name="ce78" table:formula="of:=ROUND([.H108]*(1+[.I108]);2)" office:value-type="currency" office:currency="BRL" office:value="760.78" calcext:value-type="currency">
            <text:p><text:s/>R$ 760,78 </text:p>
          </table:table-cell>
          <table:table-cell table:style-name="ce86" table:formula="of:=ROUND([.G108]*ROUND([.J108]; 2); 2)" office:value-type="currency" office:currency="BRL" office:value="79881.9" calcext:value-type="currency">
            <text:p><text:s/>R$ 79.881,90 </text:p>
          </table:table-cell>
          <table:table-cell table:number-columns-repeated="3"/>
        </table:table-row>
        <table:table-row table:style-name="ro7">
          <table:table-cell table:style-name="ce8" office:value-type="float" office:value="22" calcext:value-type="float">
            <text:p>22</text:p>
          </table:table-cell>
          <table:table-cell table:style-name="ce23" office:value-type="string" calcext:value-type="string">
            <text:p>22.6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6</text:p>
          </table:table-cell>
          <table:table-cell table:style-name="ce43" office:value-type="string" calcext:value-type="string">
            <text:p>TRANSPORTE COMERCIAL DE BRITA COM CAMINHÃO BASCULANTE DE 10 M3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81.13" calcext:value-type="float">
            <text:p>181,13</text:p>
          </table:table-cell>
          <table:table-cell table:style-name="ce61" table:formula="of:=['file:///C:/Users/18424993861/Downloads/Planilha%20Nelson%20F.%20Souza%20-%20FENIX.xlsx'#$'PL-CÁLCULO DESC_LINEAR'.O109]" office:value-type="currency" office:currency="BRL" office:value="20.4331450094162" calcext:value-type="currency">
            <text:p><text:s/>R$ 20,433145009416 </text:p>
          </table:table-cell>
          <table:table-cell table:style-name="ce70" table:formula="of:=-['file:///C:/Users/18424993861/Downloads/Planilha%20Nelson%20F.%20Souza%20-%20FENIX.xlsx'#$'PL-CÁLCULO DESC_LINEAR'.P109]" office:value-type="percentage" office:value="0.2744" calcext:value-type="percentage">
            <text:p>27,44%</text:p>
          </table:table-cell>
          <table:table-cell table:style-name="ce78" table:formula="of:=ROUND([.H109]*(1+[.I109]);2)" office:value-type="currency" office:currency="BRL" office:value="26.04" calcext:value-type="currency">
            <text:p><text:s/>R$ 26,04 </text:p>
          </table:table-cell>
          <table:table-cell table:style-name="ce86" table:formula="of:=ROUND([.G109]*ROUND([.J109]; 2); 2)" office:value-type="currency" office:currency="BRL" office:value="4716.63" calcext:value-type="currency">
            <text:p><text:s/>R$ 4.716,63 </text:p>
          </table:table-cell>
          <table:table-cell table:number-columns-repeated="3"/>
        </table:table-row>
        <table:table-row table:style-name="ro7">
          <table:table-cell table:style-name="ce8" office:value-type="float" office:value="22" calcext:value-type="float">
            <text:p>22</text:p>
          </table:table-cell>
          <table:table-cell table:style-name="ce24" office:value-type="string" calcext:value-type="string">
            <text:p>22.7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2003866</text:p>
          </table:table-cell>
          <table:table-cell table:style-name="ce44" office:value-type="string" calcext:value-type="string">
            <text:p>Aplicação de geotêxtil não-tecido agulhado com resistência à tração longitudinal de 14 kN/m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110" calcext:value-type="float">
            <text:p>110</text:p>
          </table:table-cell>
          <table:table-cell table:style-name="ce61" table:formula="of:=['file:///C:/Users/18424993861/Downloads/Planilha%20Nelson%20F.%20Souza%20-%20FENIX.xlsx'#$'PL-CÁLCULO DESC_LINEAR'.O110]" office:value-type="currency" office:currency="BRL" office:value="6.19899560577527" calcext:value-type="currency">
            <text:p><text:s/>R$ 6,198995605775 </text:p>
          </table:table-cell>
          <table:table-cell table:style-name="ce70" table:formula="of:=-['file:///C:/Users/18424993861/Downloads/Planilha%20Nelson%20F.%20Souza%20-%20FENIX.xlsx'#$'PL-CÁLCULO DESC_LINEAR'.P110]" office:value-type="percentage" office:value="0.2744" calcext:value-type="percentage">
            <text:p>27,44%</text:p>
          </table:table-cell>
          <table:table-cell table:style-name="ce78" table:formula="of:=ROUND([.H110]*(1+[.I110]);2)" office:value-type="currency" office:currency="BRL" office:value="7.9" calcext:value-type="currency">
            <text:p><text:s/>R$ 7,90 </text:p>
          </table:table-cell>
          <table:table-cell table:style-name="ce86" table:formula="of:=ROUND([.G110]*ROUND([.J110]; 2); 2)" office:value-type="currency" office:currency="BRL" office:value="869" calcext:value-type="currency">
            <text:p><text:s/>R$ 869,00 </text:p>
          </table:table-cell>
          <table:table-cell table:number-columns-repeated="3"/>
        </table:table-row>
        <table:table-row table:style-name="ro7">
          <table:table-cell table:style-name="ce7" office:value-type="float" office:value="23" calcext:value-type="float">
            <text:p>23</text:p>
          </table:table-cell>
          <table:table-cell table:style-name="ce22" office:value-type="string" calcext:value-type="string">
            <text:p>23.</text:p>
          </table:table-cell>
          <table:table-cell table:style-name="ce22"/>
          <table:table-cell table:style-name="ce36"/>
          <table:table-cell table:style-name="ce36" office:value-type="string" calcext:value-type="string">
            <text:p>MOVIMENTAÇÃO DE TERRA, SERVIÇOS TOPOGRÁFICOS E CONTROLE TECNOLÓGIC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12:.K128])" office:value-type="currency" office:currency="BRL" office:value="625315.6" calcext:value-type="currency">
            <text:p><text:s/>R$ 625.315,60 </text:p>
          </table:table-cell>
          <table:table-cell table:number-columns-repeated="3"/>
        </table:table-row>
        <table:table-row table:style-name="ro5">
          <table:table-cell table:style-name="ce10" office:value-type="float" office:value="23" calcext:value-type="float">
            <text:p>23</text:p>
          </table:table-cell>
          <table:table-cell table:style-name="ce26" office:value-type="string" calcext:value-type="string">
            <text:p>23.1.</text:p>
          </table:table-cell>
          <table:table-cell table:style-name="ce26"/>
          <table:table-cell table:style-name="ce37"/>
          <table:table-cell table:style-name="ce37" office:value-type="string" calcext:value-type="string">
            <text:p>SERVIÇOS DE LIMPEZA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113:.K113])" office:value-type="currency" office:currency="BRL" office:value="6068.13" calcext:value-type="currency">
            <text:p><text:s/>R$ 6.068,13 </text:p>
          </table:table-cell>
          <table:table-cell table:number-columns-repeated="3"/>
        </table:table-row>
        <table:table-row table:style-name="ro7">
          <table:table-cell table:style-name="ce8" office:value-type="float" office:value="23" calcext:value-type="float">
            <text:p>23</text:p>
          </table:table-cell>
          <table:table-cell table:style-name="ce23" office:value-type="string" calcext:value-type="string">
            <text:p>23.1.1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501700</text:p>
          </table:table-cell>
          <table:table-cell table:style-name="ce43" office:value-type="string" calcext:value-type="string">
            <text:p>Desmatamento, destocamento e limpeza de área com árvores de diâmetro até 0,15 m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7585.16" calcext:value-type="float">
            <text:p>7585,16</text:p>
          </table:table-cell>
          <table:table-cell table:style-name="ce61" table:formula="of:=['file:///C:/Users/18424993861/Downloads/Planilha%20Nelson%20F.%20Souza%20-%20FENIX.xlsx'#$'PL-CÁLCULO DESC_LINEAR'.O113]" office:value-type="currency" office:currency="BRL" office:value="0.627746390458255" calcext:value-type="currency">
            <text:p><text:s/>R$ 0,627746390458 </text:p>
          </table:table-cell>
          <table:table-cell table:style-name="ce70" table:formula="of:=-['file:///C:/Users/18424993861/Downloads/Planilha%20Nelson%20F.%20Souza%20-%20FENIX.xlsx'#$'PL-CÁLCULO DESC_LINEAR'.P113]" office:value-type="percentage" office:value="0.2744" calcext:value-type="percentage">
            <text:p>27,44%</text:p>
          </table:table-cell>
          <table:table-cell table:style-name="ce78" table:formula="of:=ROUND([.H113]*(1+[.I113]);2)" office:value-type="currency" office:currency="BRL" office:value="0.8" calcext:value-type="currency">
            <text:p><text:s/>R$ 0,80 </text:p>
          </table:table-cell>
          <table:table-cell table:style-name="ce86" table:formula="of:=ROUND([.G113]*ROUND([.J113]; 2); 2)" office:value-type="currency" office:currency="BRL" office:value="6068.13" calcext:value-type="currency">
            <text:p><text:s/>R$ 6.068,13 </text:p>
          </table:table-cell>
          <table:table-cell table:number-columns-repeated="3"/>
        </table:table-row>
        <table:table-row table:style-name="ro5">
          <table:table-cell table:style-name="ce10" office:value-type="float" office:value="23" calcext:value-type="float">
            <text:p>23</text:p>
          </table:table-cell>
          <table:table-cell table:style-name="ce26" office:value-type="string" calcext:value-type="string">
            <text:p>23.2.</text:p>
          </table:table-cell>
          <table:table-cell table:style-name="ce26"/>
          <table:table-cell table:style-name="ce37"/>
          <table:table-cell table:style-name="ce37" office:value-type="string" calcext:value-type="string">
            <text:p>SERVIÇOS TOPOGRÁFICOS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115:.K115])" office:value-type="currency" office:currency="BRL" office:value="4450.81" calcext:value-type="currency">
            <text:p><text:s/>R$ 4.450,81 </text:p>
          </table:table-cell>
          <table:table-cell table:number-columns-repeated="3"/>
        </table:table-row>
        <table:table-row table:style-name="ro9">
          <table:table-cell table:style-name="ce8" office:value-type="float" office:value="23" calcext:value-type="float">
            <text:p>23</text:p>
          </table:table-cell>
          <table:table-cell table:style-name="ce23" office:value-type="string" calcext:value-type="string">
            <text:p>23.2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TOP-002</text:p>
          </table:table-cell>
          <table:table-cell table:style-name="ce43" office:value-type="string" calcext:value-type="string">
            <text:p>SERVIÇOS TOPOGRÁFICOS PARA PAVIMENTAÇÃO, INCLUSIVE NOTA DE SERVIÇOS, ACOMPANHAMENTO E GREIDE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6643" calcext:value-type="float">
            <text:p>6643</text:p>
          </table:table-cell>
          <table:table-cell table:style-name="ce61" table:formula="of:=['file:///C:/Users/18424993861/Downloads/Planilha%20Nelson%20F.%20Souza%20-%20FENIX.xlsx'#$'PL-CÁLCULO DESC_LINEAR'.O115]" office:value-type="currency" office:currency="BRL" office:value="0.525737602008789" calcext:value-type="currency">
            <text:p><text:s/>R$ 0,525737602009 </text:p>
          </table:table-cell>
          <table:table-cell table:style-name="ce70" table:formula="of:=-['file:///C:/Users/18424993861/Downloads/Planilha%20Nelson%20F.%20Souza%20-%20FENIX.xlsx'#$'PL-CÁLCULO DESC_LINEAR'.P115]" office:value-type="percentage" office:value="0.2744" calcext:value-type="percentage">
            <text:p>27,44%</text:p>
          </table:table-cell>
          <table:table-cell table:style-name="ce78" table:formula="of:=ROUND([.H115]*(1+[.I115]);2)" office:value-type="currency" office:currency="BRL" office:value="0.67" calcext:value-type="currency">
            <text:p><text:s/>R$ 0,67 </text:p>
          </table:table-cell>
          <table:table-cell table:style-name="ce86" table:formula="of:=ROUND([.G115]*ROUND([.J115]; 2); 2)" office:value-type="currency" office:currency="BRL" office:value="4450.81" calcext:value-type="currency">
            <text:p><text:s/>R$ 4.450,81 </text:p>
          </table:table-cell>
          <table:table-cell table:number-columns-repeated="3"/>
        </table:table-row>
        <table:table-row table:style-name="ro5">
          <table:table-cell table:style-name="ce10" office:value-type="float" office:value="23" calcext:value-type="float">
            <text:p>23</text:p>
          </table:table-cell>
          <table:table-cell table:style-name="ce26" office:value-type="string" calcext:value-type="string">
            <text:p>23.3.</text:p>
          </table:table-cell>
          <table:table-cell table:style-name="ce26"/>
          <table:table-cell table:style-name="ce37"/>
          <table:table-cell table:style-name="ce37" office:value-type="string" calcext:value-type="string">
            <text:p>CORTE / GREIDE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117:.K117])" office:value-type="currency" office:currency="BRL" office:value="27386.9" calcext:value-type="currency">
            <text:p><text:s/>R$ 27.386,90 </text:p>
          </table:table-cell>
          <table:table-cell table:number-columns-repeated="3"/>
        </table:table-row>
        <table:table-row table:style-name="ro7">
          <table:table-cell table:style-name="ce8" office:value-type="float" office:value="23" calcext:value-type="float">
            <text:p>23</text:p>
          </table:table-cell>
          <table:table-cell table:style-name="ce23" office:value-type="string" calcext:value-type="string">
            <text:p>23.3.1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501710</text:p>
          </table:table-cell>
          <table:table-cell table:style-name="ce43" office:value-type="string" calcext:value-type="string">
            <text:p>Escavação, carga e transporte em material de 1ª categoria - DMT de 50 m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6663.48" calcext:value-type="float">
            <text:p>6663,48</text:p>
          </table:table-cell>
          <table:table-cell table:style-name="ce61" table:formula="of:=['file:///C:/Users/18424993861/Downloads/Planilha%20Nelson%20F.%20Souza%20-%20FENIX.xlsx'#$'PL-CÁLCULO DESC_LINEAR'.O117]" office:value-type="currency" office:currency="BRL" office:value="3.22504708097928" calcext:value-type="currency">
            <text:p><text:s/>R$ 3,225047080979 </text:p>
          </table:table-cell>
          <table:table-cell table:style-name="ce70" table:formula="of:=-['file:///C:/Users/18424993861/Downloads/Planilha%20Nelson%20F.%20Souza%20-%20FENIX.xlsx'#$'PL-CÁLCULO DESC_LINEAR'.P117]" office:value-type="percentage" office:value="0.2744" calcext:value-type="percentage">
            <text:p>27,44%</text:p>
          </table:table-cell>
          <table:table-cell table:style-name="ce78" table:formula="of:=ROUND([.H117]*(1+[.I117]);2)" office:value-type="currency" office:currency="BRL" office:value="4.11" calcext:value-type="currency">
            <text:p><text:s/>R$ 4,11 </text:p>
          </table:table-cell>
          <table:table-cell table:style-name="ce86" table:formula="of:=ROUND([.G117]*ROUND([.J117]; 2); 2)" office:value-type="currency" office:currency="BRL" office:value="27386.9" calcext:value-type="currency">
            <text:p><text:s/>R$ 27.386,90 </text:p>
          </table:table-cell>
          <table:table-cell table:number-columns-repeated="3"/>
        </table:table-row>
        <table:table-row table:style-name="ro5">
          <table:table-cell table:style-name="ce10" office:value-type="float" office:value="23" calcext:value-type="float">
            <text:p>23</text:p>
          </table:table-cell>
          <table:table-cell table:style-name="ce26" office:value-type="string" calcext:value-type="string">
            <text:p>23.4.</text:p>
          </table:table-cell>
          <table:table-cell table:style-name="ce26"/>
          <table:table-cell table:style-name="ce37"/>
          <table:table-cell table:style-name="ce37" office:value-type="string" calcext:value-type="string">
            <text:p>BOTA FORA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119:.K120])" office:value-type="currency" office:currency="BRL" office:value="307031.14" calcext:value-type="currency">
            <text:p><text:s/>R$ 307.031,14 </text:p>
          </table:table-cell>
          <table:table-cell table:number-columns-repeated="3"/>
        </table:table-row>
        <table:table-row table:style-name="ro10">
          <table:table-cell table:style-name="ce8" office:value-type="float" office:value="23" calcext:value-type="float">
            <text:p>23</text:p>
          </table:table-cell>
          <table:table-cell table:style-name="ce23" office:value-type="string" calcext:value-type="string">
            <text:p>23.4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A-TRA-001</text:p>
          </table:table-cell>
          <table:table-cell table:style-name="ce43" office:value-type="string" calcext:value-type="string">
            <text:p>CARGA E DESCARGA MECANIZADAS DE MATERIAL PARA BOTA-FORA, UTILIZANDO CAMINHÃO BASCULANTE DE 10M3 - INCLUSIVE CUSTO DE DESCARTE DOS RESIDUOS EM U.R.M.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2526.77" calcext:value-type="float">
            <text:p>12526,77</text:p>
          </table:table-cell>
          <table:table-cell table:style-name="ce61" table:formula="of:=['file:///C:/Users/18424993861/Downloads/Planilha%20Nelson%20F.%20Souza%20-%20FENIX.xlsx'#$'PL-CÁLCULO DESC_LINEAR'.O119]" office:value-type="currency" office:currency="BRL" office:value="13.2140615191463" calcext:value-type="currency">
            <text:p><text:s/>R$ 13,214061519146 </text:p>
          </table:table-cell>
          <table:table-cell table:style-name="ce70" table:formula="of:=-['file:///C:/Users/18424993861/Downloads/Planilha%20Nelson%20F.%20Souza%20-%20FENIX.xlsx'#$'PL-CÁLCULO DESC_LINEAR'.P119]" office:value-type="percentage" office:value="0.2744" calcext:value-type="percentage">
            <text:p>27,44%</text:p>
          </table:table-cell>
          <table:table-cell table:style-name="ce78" table:formula="of:=ROUND([.H119]*(1+[.I119]);2)" office:value-type="currency" office:currency="BRL" office:value="16.84" calcext:value-type="currency">
            <text:p><text:s/>R$ 16,84 </text:p>
          </table:table-cell>
          <table:table-cell table:style-name="ce86" table:formula="of:=ROUND([.G119]*ROUND([.J119]; 2); 2)" office:value-type="currency" office:currency="BRL" office:value="210950.81" calcext:value-type="currency">
            <text:p><text:s/>R$ 210.950,81 </text:p>
          </table:table-cell>
          <table:table-cell table:number-columns-repeated="3"/>
        </table:table-row>
        <table:table-row table:style-name="ro9">
          <table:table-cell table:style-name="ce8" office:value-type="float" office:value="23" calcext:value-type="float">
            <text:p>23</text:p>
          </table:table-cell>
          <table:table-cell table:style-name="ce24" office:value-type="string" calcext:value-type="string">
            <text:p>23.4.2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TRA-002</text:p>
          </table:table-cell>
          <table:table-cell table:style-name="ce44" office:value-type="string" calcext:value-type="string">
            <text:p>TRANSPORTE DE MATERIAL COM CAMINHÃO BASCULANTE DE 10 M3 PARA UNIDADE RECICLADORA DE MATERIAIS- URM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12526.77" calcext:value-type="float">
            <text:p>12526,77</text:p>
          </table:table-cell>
          <table:table-cell table:style-name="ce61" table:formula="of:=['file:///C:/Users/18424993861/Downloads/Planilha%20Nelson%20F.%20Souza%20-%20FENIX.xlsx'#$'PL-CÁLCULO DESC_LINEAR'.O120]" office:value-type="currency" office:currency="BRL" office:value="6.01851851851852" calcext:value-type="currency">
            <text:p><text:s/>R$ 6,018518518519 </text:p>
          </table:table-cell>
          <table:table-cell table:style-name="ce70" table:formula="of:=-['file:///C:/Users/18424993861/Downloads/Planilha%20Nelson%20F.%20Souza%20-%20FENIX.xlsx'#$'PL-CÁLCULO DESC_LINEAR'.P120]" office:value-type="percentage" office:value="0.2744" calcext:value-type="percentage">
            <text:p>27,44%</text:p>
          </table:table-cell>
          <table:table-cell table:style-name="ce78" table:formula="of:=ROUND([.H120]*(1+[.I120]);2)" office:value-type="currency" office:currency="BRL" office:value="7.67" calcext:value-type="currency">
            <text:p><text:s/>R$ 7,67 </text:p>
          </table:table-cell>
          <table:table-cell table:style-name="ce86" table:formula="of:=ROUND([.G120]*ROUND([.J120]; 2); 2)" office:value-type="currency" office:currency="BRL" office:value="96080.33" calcext:value-type="currency">
            <text:p><text:s/>R$ 96.080,33 </text:p>
          </table:table-cell>
          <table:table-cell table:number-columns-repeated="3"/>
        </table:table-row>
        <table:table-row table:style-name="ro5">
          <table:table-cell table:style-name="ce10" office:value-type="float" office:value="23" calcext:value-type="float">
            <text:p>23</text:p>
          </table:table-cell>
          <table:table-cell table:style-name="ce26" office:value-type="string" calcext:value-type="string">
            <text:p>23.5.</text:p>
          </table:table-cell>
          <table:table-cell table:style-name="ce26"/>
          <table:table-cell table:style-name="ce37"/>
          <table:table-cell table:style-name="ce37" office:value-type="string" calcext:value-type="string">
            <text:p>IMPORTE DE JAZIDA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122:.K124])" office:value-type="currency" office:currency="BRL" office:value="214439.79" calcext:value-type="currency">
            <text:p><text:s/>R$ 214.439,79 </text:p>
          </table:table-cell>
          <table:table-cell table:number-columns-repeated="3"/>
        </table:table-row>
        <table:table-row table:style-name="ro7">
          <table:table-cell table:style-name="ce8" office:value-type="float" office:value="23" calcext:value-type="float">
            <text:p>23</text:p>
          </table:table-cell>
          <table:table-cell table:style-name="ce24" office:value-type="string" calcext:value-type="string">
            <text:p>23.5.1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4016096</text:p>
          </table:table-cell>
          <table:table-cell table:style-name="ce44" office:value-type="string" calcext:value-type="string">
            <text:p>Escavação e carga de material de jazida com escavadeira hidráulica de 1,56 m³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3972.03" calcext:value-type="float">
            <text:p>3972,03</text:p>
          </table:table-cell>
          <table:table-cell table:style-name="ce61" table:formula="of:=['file:///C:/Users/18424993861/Downloads/Planilha%20Nelson%20F.%20Souza%20-%20FENIX.xlsx'#$'PL-CÁLCULO DESC_LINEAR'.O122]" office:value-type="currency" office:currency="BRL" office:value="1.37319522912743" calcext:value-type="currency">
            <text:p><text:s/>R$ 1,373195229127 </text:p>
          </table:table-cell>
          <table:table-cell table:style-name="ce70" table:formula="of:=-['file:///C:/Users/18424993861/Downloads/Planilha%20Nelson%20F.%20Souza%20-%20FENIX.xlsx'#$'PL-CÁLCULO DESC_LINEAR'.P122]" office:value-type="percentage" office:value="0.2744" calcext:value-type="percentage">
            <text:p>27,44%</text:p>
          </table:table-cell>
          <table:table-cell table:style-name="ce78" table:formula="of:=ROUND([.H122]*(1+[.I122]);2)" office:value-type="currency" office:currency="BRL" office:value="1.75" calcext:value-type="currency">
            <text:p><text:s/>R$ 1,75 </text:p>
          </table:table-cell>
          <table:table-cell table:style-name="ce86" table:formula="of:=ROUND([.G122]*ROUND([.J122]; 2); 2)" office:value-type="currency" office:currency="BRL" office:value="6951.05" calcext:value-type="currency">
            <text:p><text:s/>R$ 6.951,05 </text:p>
          </table:table-cell>
          <table:table-cell table:number-columns-repeated="3"/>
        </table:table-row>
        <table:table-row table:style-name="ro12">
          <table:table-cell table:style-name="ce8" office:value-type="float" office:value="23" calcext:value-type="float">
            <text:p>23</text:p>
          </table:table-cell>
          <table:table-cell table:style-name="ce23" office:value-type="string" calcext:value-type="string">
            <text:p>23.5.2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914354</text:p>
          </table:table-cell>
          <table:table-cell table:style-name="ce43" office:value-type="string" calcext:value-type="string">
            <text:p>Carga, manobra e descarga de agregados ou solos em caminhão basculante de 10 m³ - carga com escavadeira de 1,56 m³ (exclusa) e descarga livre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7447.55" calcext:value-type="float">
            <text:p>7447,55</text:p>
          </table:table-cell>
          <table:table-cell table:style-name="ce61" table:formula="of:=['file:///C:/Users/18424993861/Downloads/Planilha%20Nelson%20F.%20Souza%20-%20FENIX.xlsx'#$'PL-CÁLCULO DESC_LINEAR'.O123]" office:value-type="currency" office:currency="BRL" office:value="1.56936597614564" calcext:value-type="currency">
            <text:p><text:s/>R$ 1,569365976146 </text:p>
          </table:table-cell>
          <table:table-cell table:style-name="ce70" table:formula="of:=-['file:///C:/Users/18424993861/Downloads/Planilha%20Nelson%20F.%20Souza%20-%20FENIX.xlsx'#$'PL-CÁLCULO DESC_LINEAR'.P123]" office:value-type="percentage" office:value="0.2744" calcext:value-type="percentage">
            <text:p>27,44%</text:p>
          </table:table-cell>
          <table:table-cell table:style-name="ce78" table:formula="of:=ROUND([.H123]*(1+[.I123]);2)" office:value-type="currency" office:currency="BRL" office:value="2" calcext:value-type="currency">
            <text:p><text:s/>R$ 2,00 </text:p>
          </table:table-cell>
          <table:table-cell table:style-name="ce86" table:formula="of:=ROUND([.G123]*ROUND([.J123]; 2); 2)" office:value-type="currency" office:currency="BRL" office:value="14895.1" calcext:value-type="currency">
            <text:p><text:s/>R$ 14.895,10 </text:p>
          </table:table-cell>
          <table:table-cell table:number-columns-repeated="3"/>
        </table:table-row>
        <table:table-row table:style-name="ro7">
          <table:table-cell table:style-name="ce8" office:value-type="float" office:value="23" calcext:value-type="float">
            <text:p>23</text:p>
          </table:table-cell>
          <table:table-cell table:style-name="ce24" office:value-type="string" calcext:value-type="string">
            <text:p>23.5.3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A-TRA-005</text:p>
          </table:table-cell>
          <table:table-cell table:style-name="ce44" office:value-type="string" calcext:value-type="string">
            <text:p>TRANSPORTE DE MATERIAL COM CAMINHÃO BASCULANTE DE 10 M3 PARA IMPORTE DE JAZIDA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7447.55" calcext:value-type="float">
            <text:p>7447,55</text:p>
          </table:table-cell>
          <table:table-cell table:style-name="ce61" table:formula="of:=['file:///C:/Users/18424993861/Downloads/Planilha%20Nelson%20F.%20Souza%20-%20FENIX.xlsx'#$'PL-CÁLCULO DESC_LINEAR'.O124]" office:value-type="currency" office:currency="BRL" office:value="20.2919020715631" calcext:value-type="currency">
            <text:p><text:s/>R$ 20,291902071563 </text:p>
          </table:table-cell>
          <table:table-cell table:style-name="ce70" table:formula="of:=-['file:///C:/Users/18424993861/Downloads/Planilha%20Nelson%20F.%20Souza%20-%20FENIX.xlsx'#$'PL-CÁLCULO DESC_LINEAR'.P124]" office:value-type="percentage" office:value="0.2744" calcext:value-type="percentage">
            <text:p>27,44%</text:p>
          </table:table-cell>
          <table:table-cell table:style-name="ce78" table:formula="of:=ROUND([.H124]*(1+[.I124]);2)" office:value-type="currency" office:currency="BRL" office:value="25.86" calcext:value-type="currency">
            <text:p><text:s/>R$ 25,86 </text:p>
          </table:table-cell>
          <table:table-cell table:style-name="ce86" table:formula="of:=ROUND([.G124]*ROUND([.J124]; 2); 2)" office:value-type="currency" office:currency="BRL" office:value="192593.64" calcext:value-type="currency">
            <text:p><text:s/>R$ 192.593,64 </text:p>
          </table:table-cell>
          <table:table-cell table:number-columns-repeated="3"/>
        </table:table-row>
        <table:table-row table:style-name="ro5">
          <table:table-cell table:style-name="ce10" office:value-type="float" office:value="23" calcext:value-type="float">
            <text:p>23</text:p>
          </table:table-cell>
          <table:table-cell table:style-name="ce26" office:value-type="string" calcext:value-type="string">
            <text:p>23.6.</text:p>
          </table:table-cell>
          <table:table-cell table:style-name="ce26"/>
          <table:table-cell table:style-name="ce37"/>
          <table:table-cell table:style-name="ce37" office:value-type="string" calcext:value-type="string">
            <text:p>COMPACTAÇÃO</text:p>
          </table:table-cell>
          <table:table-cell table:style-name="ce50" table:number-columns-repeated="2"/>
          <table:table-cell table:style-name="ce63"/>
          <table:table-cell table:style-name="ce72"/>
          <table:table-cell table:style-name="ce80"/>
          <table:table-cell table:style-name="ce88" table:formula="of:=SUBTOTAL(109;[.K126:.K128])" office:value-type="currency" office:currency="BRL" office:value="65938.83" calcext:value-type="currency">
            <text:p><text:s/>R$ 65.938,83 </text:p>
          </table:table-cell>
          <table:table-cell table:number-columns-repeated="3"/>
        </table:table-row>
        <table:table-row table:style-name="ro5">
          <table:table-cell table:style-name="ce8" office:value-type="float" office:value="23" calcext:value-type="float">
            <text:p>23</text:p>
          </table:table-cell>
          <table:table-cell table:style-name="ce24" office:value-type="string" calcext:value-type="string">
            <text:p>23.6.1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4011209</text:p>
          </table:table-cell>
          <table:table-cell table:style-name="ce44" office:value-type="string" calcext:value-type="string">
            <text:p>Regularização do subleito - 100% Proctor intermediário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7585.16" calcext:value-type="float">
            <text:p>7585,16</text:p>
          </table:table-cell>
          <table:table-cell table:style-name="ce61" table:formula="of:=['file:///C:/Users/18424993861/Downloads/Planilha%20Nelson%20F.%20Souza%20-%20FENIX.xlsx'#$'PL-CÁLCULO DESC_LINEAR'.O126]" office:value-type="currency" office:currency="BRL" office:value="1.58505963590709" calcext:value-type="currency">
            <text:p><text:s/>R$ 1,585059635907 </text:p>
          </table:table-cell>
          <table:table-cell table:style-name="ce70" table:formula="of:=-['file:///C:/Users/18424993861/Downloads/Planilha%20Nelson%20F.%20Souza%20-%20FENIX.xlsx'#$'PL-CÁLCULO DESC_LINEAR'.P126]" office:value-type="percentage" office:value="0.2744" calcext:value-type="percentage">
            <text:p>27,44%</text:p>
          </table:table-cell>
          <table:table-cell table:style-name="ce78" table:formula="of:=ROUND([.H126]*(1+[.I126]);2)" office:value-type="currency" office:currency="BRL" office:value="2.02" calcext:value-type="currency">
            <text:p><text:s/>R$ 2,02 </text:p>
          </table:table-cell>
          <table:table-cell table:style-name="ce86" table:formula="of:=ROUND([.G126]*ROUND([.J126]; 2); 2)" office:value-type="currency" office:currency="BRL" office:value="15322.02" calcext:value-type="currency">
            <text:p><text:s/>R$ 15.322,02 </text:p>
          </table:table-cell>
          <table:table-cell table:number-columns-repeated="3"/>
        </table:table-row>
        <table:table-row table:style-name="ro5">
          <table:table-cell table:style-name="ce8" office:value-type="float" office:value="23" calcext:value-type="float">
            <text:p>23</text:p>
          </table:table-cell>
          <table:table-cell table:style-name="ce23" office:value-type="string" calcext:value-type="string">
            <text:p>23.6.2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503041</text:p>
          </table:table-cell>
          <table:table-cell table:style-name="ce43" office:value-type="string" calcext:value-type="string">
            <text:p>Compactação de aterros a 100% do Proctor intermediário</text:p>
          </table:table-cell>
          <table:table-cell table:style-name="ce48" office:value-type="string" calcext:value-type="string">
            <text:p>m³</text:p>
          </table:table-cell>
          <table:table-cell table:style-name="ce48" office:value-type="float" office:value="4947.88" calcext:value-type="float">
            <text:p>4947,88</text:p>
          </table:table-cell>
          <table:table-cell table:style-name="ce61" table:formula="of:=['file:///C:/Users/18424993861/Downloads/Planilha%20Nelson%20F.%20Souza%20-%20FENIX.xlsx'#$'PL-CÁLCULO DESC_LINEAR'.O127]" office:value-type="currency" office:currency="BRL" office:value="5.75957313245449" calcext:value-type="currency">
            <text:p><text:s/>R$ 5,759573132454 </text:p>
          </table:table-cell>
          <table:table-cell table:style-name="ce70" table:formula="of:=-['file:///C:/Users/18424993861/Downloads/Planilha%20Nelson%20F.%20Souza%20-%20FENIX.xlsx'#$'PL-CÁLCULO DESC_LINEAR'.P127]" office:value-type="percentage" office:value="0.2744" calcext:value-type="percentage">
            <text:p>27,44%</text:p>
          </table:table-cell>
          <table:table-cell table:style-name="ce78" table:formula="of:=ROUND([.H127]*(1+[.I127]);2)" office:value-type="currency" office:currency="BRL" office:value="7.34" calcext:value-type="currency">
            <text:p><text:s/>R$ 7,34 </text:p>
          </table:table-cell>
          <table:table-cell table:style-name="ce86" table:formula="of:=ROUND([.G127]*ROUND([.J127]; 2); 2)" office:value-type="currency" office:currency="BRL" office:value="36317.44" calcext:value-type="currency">
            <text:p><text:s/>R$ 36.317,44 </text:p>
          </table:table-cell>
          <table:table-cell table:number-columns-repeated="3"/>
        </table:table-row>
        <table:table-row table:style-name="ro5">
          <table:table-cell table:style-name="ce8" office:value-type="float" office:value="23" calcext:value-type="float">
            <text:p>23</text:p>
          </table:table-cell>
          <table:table-cell table:style-name="ce24" office:value-type="string" calcext:value-type="string">
            <text:p>23.6.3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ENS-004</text:p>
          </table:table-cell>
          <table:table-cell table:style-name="ce44" office:value-type="string" calcext:value-type="string">
            <text:p>ENSAIO DE TERRAPLENAGEM - ATERRO</text:p>
          </table:table-cell>
          <table:table-cell table:style-name="ce48" office:value-type="string" calcext:value-type="string">
            <text:p>M3</text:p>
          </table:table-cell>
          <table:table-cell table:style-name="ce48" office:value-type="float" office:value="4947.88" calcext:value-type="float">
            <text:p>4947,88</text:p>
          </table:table-cell>
          <table:table-cell table:style-name="ce61" table:formula="of:=['file:///C:/Users/18424993861/Downloads/Planilha%20Nelson%20F.%20Souza%20-%20FENIX.xlsx'#$'PL-CÁLCULO DESC_LINEAR'.O128]" office:value-type="currency" office:currency="BRL" office:value="2.26773383553045" calcext:value-type="currency">
            <text:p><text:s/>R$ 2,267733835530 </text:p>
          </table:table-cell>
          <table:table-cell table:style-name="ce70" table:formula="of:=-['file:///C:/Users/18424993861/Downloads/Planilha%20Nelson%20F.%20Souza%20-%20FENIX.xlsx'#$'PL-CÁLCULO DESC_LINEAR'.P128]" office:value-type="percentage" office:value="0.2744" calcext:value-type="percentage">
            <text:p>27,44%</text:p>
          </table:table-cell>
          <table:table-cell table:style-name="ce78" table:formula="of:=ROUND([.H128]*(1+[.I128]);2)" office:value-type="currency" office:currency="BRL" office:value="2.89" calcext:value-type="currency">
            <text:p><text:s/>R$ 2,89 </text:p>
          </table:table-cell>
          <table:table-cell table:style-name="ce86" table:formula="of:=ROUND([.G128]*ROUND([.J128]; 2); 2)" office:value-type="currency" office:currency="BRL" office:value="14299.37" calcext:value-type="currency">
            <text:p><text:s/>R$ 14.299,37 </text:p>
          </table:table-cell>
          <table:table-cell table:number-columns-repeated="3"/>
        </table:table-row>
        <table:table-row table:style-name="ro5">
          <table:table-cell table:style-name="ce7" office:value-type="float" office:value="24" calcext:value-type="float">
            <text:p>24</text:p>
          </table:table-cell>
          <table:table-cell table:style-name="ce22" office:value-type="string" calcext:value-type="string">
            <text:p>24.</text:p>
          </table:table-cell>
          <table:table-cell table:style-name="ce22"/>
          <table:table-cell table:style-name="ce36"/>
          <table:table-cell table:style-name="ce36" office:value-type="string" calcext:value-type="string">
            <text:p>PAVIMENTAÇÃO E CONTROLE TECNOLÓGIC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30:.K138])" office:value-type="currency" office:currency="BRL" office:value="788447.69" calcext:value-type="currency">
            <text:p><text:s/>R$ 788.447,69 </text:p>
          </table:table-cell>
          <table:table-cell table:number-columns-repeated="3"/>
        </table:table-row>
        <table:table-row table:style-name="ro10">
          <table:table-cell table:style-name="ce8" office:value-type="float" office:value="24" calcext:value-type="float">
            <text:p>24</text:p>
          </table:table-cell>
          <table:table-cell table:style-name="ce24" office:value-type="string" calcext:value-type="string">
            <text:p>24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PAV-002</text:p>
          </table:table-cell>
          <table:table-cell table:style-name="ce44" office:value-type="string" calcext:value-type="string">
            <text:p>PAVIMENTO TIPO III CA (CONCRETO ASFÁLTICO), BASE EM BGS (15,0 CM), BINDER (4,0 CM), CAPA ASFÁLTICA (3,0 CM), COM USINAGEM DA MASSA ASFÁLTICA - EXCETO CUSTO DOS MATERIAIS BETUMINOSOS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6643" calcext:value-type="float">
            <text:p>6643</text:p>
          </table:table-cell>
          <table:table-cell table:style-name="ce61" table:formula="of:=['file:///C:/Users/18424993861/Downloads/Planilha%20Nelson%20F.%20Souza%20-%20FENIX.xlsx'#$'PL-CÁLCULO DESC_LINEAR'.O130]" office:value-type="currency" office:currency="BRL" office:value="56.0812931575643" calcext:value-type="currency">
            <text:p><text:s/>R$ 56,081293157564 </text:p>
          </table:table-cell>
          <table:table-cell table:style-name="ce70" table:formula="of:=-['file:///C:/Users/18424993861/Downloads/Planilha%20Nelson%20F.%20Souza%20-%20FENIX.xlsx'#$'PL-CÁLCULO DESC_LINEAR'.P130]" office:value-type="percentage" office:value="0.2744" calcext:value-type="percentage">
            <text:p>27,44%</text:p>
          </table:table-cell>
          <table:table-cell table:style-name="ce78" table:formula="of:=ROUND([.H130]*(1+[.I130]);2)" office:value-type="currency" office:currency="BRL" office:value="71.47" calcext:value-type="currency">
            <text:p><text:s/>R$ 71,47 </text:p>
          </table:table-cell>
          <table:table-cell table:style-name="ce86" table:formula="of:=ROUND([.G130]*ROUND([.J130]; 2); 2)" office:value-type="currency" office:currency="BRL" office:value="474775.21" calcext:value-type="currency">
            <text:p><text:s/>R$ 474.775,21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3" office:value-type="string" calcext:value-type="string">
            <text:p>24.2</text:p>
          </table:table-cell>
          <table:table-cell table:style-name="ce23" office:value-type="string" calcext:value-type="string">
            <text:p>ANP</text:p>
          </table:table-cell>
          <table:table-cell table:style-name="ce23" office:value-type="string" calcext:value-type="string">
            <text:p>1</text:p>
          </table:table-cell>
          <table:table-cell table:style-name="ce43" office:value-type="string" calcext:value-type="string">
            <text:p>AQUISIÇÃO DE CAP50/70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61.58" calcext:value-type="float">
            <text:p>61,58</text:p>
          </table:table-cell>
          <table:table-cell table:style-name="ce61" table:formula="of:=['file:///C:/Users/18424993861/Downloads/Planilha%20Nelson%20F.%20Souza%20-%20FENIX.xlsx'#$'PL-CÁLCULO DESC_LINEAR'.O131]" office:value-type="currency" office:currency="BRL" office:value="3642.25217391304" calcext:value-type="currency">
            <text:p><text:s/>R$ 3.642,252173913040 </text:p>
          </table:table-cell>
          <table:table-cell table:style-name="ce70" table:formula="of:=-['file:///C:/Users/18424993861/Downloads/Planilha%20Nelson%20F.%20Souza%20-%20FENIX.xlsx'#$'PL-CÁLCULO DESC_LINEAR'.P131]" office:value-type="percentage" office:value="0.15" calcext:value-type="percentage">
            <text:p>15,00%</text:p>
          </table:table-cell>
          <table:table-cell table:style-name="ce78" table:formula="of:=ROUND([.H131]*(1+[.I131]);2)" office:value-type="currency" office:currency="BRL" office:value="4188.59" calcext:value-type="currency">
            <text:p><text:s/>R$ 4.188,59 </text:p>
          </table:table-cell>
          <table:table-cell table:style-name="ce86" table:formula="of:=ROUND([.G131]*ROUND([.J131]; 2); 2)" office:value-type="currency" office:currency="BRL" office:value="257933.37" calcext:value-type="currency">
            <text:p><text:s/>R$ 257.933,37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4" office:value-type="string" calcext:value-type="string">
            <text:p>24.3</text:p>
          </table:table-cell>
          <table:table-cell table:style-name="ce24" office:value-type="string" calcext:value-type="string">
            <text:p>ANP</text:p>
          </table:table-cell>
          <table:table-cell table:style-name="ce24" office:value-type="string" calcext:value-type="string">
            <text:p>2</text:p>
          </table:table-cell>
          <table:table-cell table:style-name="ce44" office:value-type="string" calcext:value-type="string">
            <text:p>TRANSPORTE <text:s/>DE CAP50/70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61.58" calcext:value-type="float">
            <text:p>61,58</text:p>
          </table:table-cell>
          <table:table-cell table:style-name="ce61" table:formula="of:=['file:///C:/Users/18424993861/Downloads/Planilha%20Nelson%20F.%20Souza%20-%20FENIX.xlsx'#$'PL-CÁLCULO DESC_LINEAR'.O132]" office:value-type="currency" office:currency="BRL" office:value="76.3739130434783" calcext:value-type="currency">
            <text:p><text:s/>R$ 76,373913043478 </text:p>
          </table:table-cell>
          <table:table-cell table:style-name="ce70" table:formula="of:=-['file:///C:/Users/18424993861/Downloads/Planilha%20Nelson%20F.%20Souza%20-%20FENIX.xlsx'#$'PL-CÁLCULO DESC_LINEAR'.P132]" office:value-type="percentage" office:value="0.15" calcext:value-type="percentage">
            <text:p>15,00%</text:p>
          </table:table-cell>
          <table:table-cell table:style-name="ce78" table:formula="of:=ROUND([.H132]*(1+[.I132]);2)" office:value-type="currency" office:currency="BRL" office:value="87.83" calcext:value-type="currency">
            <text:p><text:s/>R$ 87,83 </text:p>
          </table:table-cell>
          <table:table-cell table:style-name="ce86" table:formula="of:=ROUND([.G132]*ROUND([.J132]; 2); 2)" office:value-type="currency" office:currency="BRL" office:value="5408.57" calcext:value-type="currency">
            <text:p><text:s/>R$ 5.408,57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3" office:value-type="string" calcext:value-type="string">
            <text:p>24.4</text:p>
          </table:table-cell>
          <table:table-cell table:style-name="ce23" office:value-type="string" calcext:value-type="string">
            <text:p>ANP</text:p>
          </table:table-cell>
          <table:table-cell table:style-name="ce23" office:value-type="string" calcext:value-type="string">
            <text:p>3</text:p>
          </table:table-cell>
          <table:table-cell table:style-name="ce43" office:value-type="string" calcext:value-type="string">
            <text:p>AQUISIÇÃO DE EAI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8.64" calcext:value-type="float">
            <text:p>8,64</text:p>
          </table:table-cell>
          <table:table-cell table:style-name="ce61" table:formula="of:=['file:///C:/Users/18424993861/Downloads/Planilha%20Nelson%20F.%20Souza%20-%20FENIX.xlsx'#$'PL-CÁLCULO DESC_LINEAR'.O133]" office:value-type="currency" office:currency="BRL" office:value="2110.57391304348" calcext:value-type="currency">
            <text:p><text:s/>R$ 2.110,573913043480 </text:p>
          </table:table-cell>
          <table:table-cell table:style-name="ce70" table:formula="of:=-['file:///C:/Users/18424993861/Downloads/Planilha%20Nelson%20F.%20Souza%20-%20FENIX.xlsx'#$'PL-CÁLCULO DESC_LINEAR'.P133]" office:value-type="percentage" office:value="0.15" calcext:value-type="percentage">
            <text:p>15,00%</text:p>
          </table:table-cell>
          <table:table-cell table:style-name="ce78" table:formula="of:=ROUND([.H133]*(1+[.I133]);2)" office:value-type="currency" office:currency="BRL" office:value="2427.16" calcext:value-type="currency">
            <text:p><text:s/>R$ 2.427,16 </text:p>
          </table:table-cell>
          <table:table-cell table:style-name="ce86" table:formula="of:=ROUND([.G133]*ROUND([.J133]; 2); 2)" office:value-type="currency" office:currency="BRL" office:value="20970.66" calcext:value-type="currency">
            <text:p><text:s/>R$ 20.970,66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4" office:value-type="string" calcext:value-type="string">
            <text:p>24.5</text:p>
          </table:table-cell>
          <table:table-cell table:style-name="ce24" office:value-type="string" calcext:value-type="string">
            <text:p>ANP</text:p>
          </table:table-cell>
          <table:table-cell table:style-name="ce24" office:value-type="string" calcext:value-type="string">
            <text:p>4</text:p>
          </table:table-cell>
          <table:table-cell table:style-name="ce44" office:value-type="string" calcext:value-type="string">
            <text:p>TRANSPORTE DE EAI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8.64" calcext:value-type="float">
            <text:p>8,64</text:p>
          </table:table-cell>
          <table:table-cell table:style-name="ce61" table:formula="of:=['file:///C:/Users/18424993861/Downloads/Planilha%20Nelson%20F.%20Souza%20-%20FENIX.xlsx'#$'PL-CÁLCULO DESC_LINEAR'.O134]" office:value-type="currency" office:currency="BRL" office:value="337.191304347826" calcext:value-type="currency">
            <text:p><text:s/>R$ 337,191304347826 </text:p>
          </table:table-cell>
          <table:table-cell table:style-name="ce70" table:formula="of:=-['file:///C:/Users/18424993861/Downloads/Planilha%20Nelson%20F.%20Souza%20-%20FENIX.xlsx'#$'PL-CÁLCULO DESC_LINEAR'.P134]" office:value-type="percentage" office:value="0.15" calcext:value-type="percentage">
            <text:p>15,00%</text:p>
          </table:table-cell>
          <table:table-cell table:style-name="ce78" table:formula="of:=ROUND([.H134]*(1+[.I134]);2)" office:value-type="currency" office:currency="BRL" office:value="387.77" calcext:value-type="currency">
            <text:p><text:s/>R$ 387,77 </text:p>
          </table:table-cell>
          <table:table-cell table:style-name="ce86" table:formula="of:=ROUND([.G134]*ROUND([.J134]; 2); 2)" office:value-type="currency" office:currency="BRL" office:value="3350.33" calcext:value-type="currency">
            <text:p><text:s/>R$ 3.350,33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3" office:value-type="string" calcext:value-type="string">
            <text:p>24.6</text:p>
          </table:table-cell>
          <table:table-cell table:style-name="ce23" office:value-type="string" calcext:value-type="string">
            <text:p>ANP</text:p>
          </table:table-cell>
          <table:table-cell table:style-name="ce23" office:value-type="string" calcext:value-type="string">
            <text:p>5</text:p>
          </table:table-cell>
          <table:table-cell table:style-name="ce43" office:value-type="string" calcext:value-type="string">
            <text:p>AQUISIÇÃO DE RR-1C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5.98" calcext:value-type="float">
            <text:p>5,98</text:p>
          </table:table-cell>
          <table:table-cell table:style-name="ce61" table:formula="of:=['file:///C:/Users/18424993861/Downloads/Planilha%20Nelson%20F.%20Souza%20-%20FENIX.xlsx'#$'PL-CÁLCULO DESC_LINEAR'.O135]" office:value-type="currency" office:currency="BRL" office:value="2551.44347826087" calcext:value-type="currency">
            <text:p><text:s/>R$ 2.551,443478260870 </text:p>
          </table:table-cell>
          <table:table-cell table:style-name="ce70" table:formula="of:=-['file:///C:/Users/18424993861/Downloads/Planilha%20Nelson%20F.%20Souza%20-%20FENIX.xlsx'#$'PL-CÁLCULO DESC_LINEAR'.P135]" office:value-type="percentage" office:value="0.15" calcext:value-type="percentage">
            <text:p>15,00%</text:p>
          </table:table-cell>
          <table:table-cell table:style-name="ce78" table:formula="of:=ROUND([.H135]*(1+[.I135]);2)" office:value-type="currency" office:currency="BRL" office:value="2934.16" calcext:value-type="currency">
            <text:p><text:s/>R$ 2.934,16 </text:p>
          </table:table-cell>
          <table:table-cell table:style-name="ce86" table:formula="of:=ROUND([.G135]*ROUND([.J135]; 2); 2)" office:value-type="currency" office:currency="BRL" office:value="17546.28" calcext:value-type="currency">
            <text:p><text:s/>R$ 17.546,28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4" office:value-type="string" calcext:value-type="string">
            <text:p>24.7</text:p>
          </table:table-cell>
          <table:table-cell table:style-name="ce24" office:value-type="string" calcext:value-type="string">
            <text:p>ANP</text:p>
          </table:table-cell>
          <table:table-cell table:style-name="ce24" office:value-type="string" calcext:value-type="string">
            <text:p>6</text:p>
          </table:table-cell>
          <table:table-cell table:style-name="ce44" office:value-type="string" calcext:value-type="string">
            <text:p>TRANSPORTE DE RR-1C</text:p>
          </table:table-cell>
          <table:table-cell table:style-name="ce48" office:value-type="string" calcext:value-type="string">
            <text:p>T</text:p>
          </table:table-cell>
          <table:table-cell table:style-name="ce48" office:value-type="float" office:value="5.98" calcext:value-type="float">
            <text:p>5,98</text:p>
          </table:table-cell>
          <table:table-cell table:style-name="ce61" table:formula="of:=['file:///C:/Users/18424993861/Downloads/Planilha%20Nelson%20F.%20Souza%20-%20FENIX.xlsx'#$'PL-CÁLCULO DESC_LINEAR'.O136]" office:value-type="currency" office:currency="BRL" office:value="337.191304347826" calcext:value-type="currency">
            <text:p><text:s/>R$ 337,191304347826 </text:p>
          </table:table-cell>
          <table:table-cell table:style-name="ce70" table:formula="of:=-['file:///C:/Users/18424993861/Downloads/Planilha%20Nelson%20F.%20Souza%20-%20FENIX.xlsx'#$'PL-CÁLCULO DESC_LINEAR'.P136]" office:value-type="percentage" office:value="0.15" calcext:value-type="percentage">
            <text:p>15,00%</text:p>
          </table:table-cell>
          <table:table-cell table:style-name="ce78" table:formula="of:=ROUND([.H136]*(1+[.I136]);2)" office:value-type="currency" office:currency="BRL" office:value="387.77" calcext:value-type="currency">
            <text:p><text:s/>R$ 387,77 </text:p>
          </table:table-cell>
          <table:table-cell table:style-name="ce86" table:formula="of:=ROUND([.G136]*ROUND([.J136]; 2); 2)" office:value-type="currency" office:currency="BRL" office:value="2318.86" calcext:value-type="currency">
            <text:p><text:s/>R$ 2.318,86 </text:p>
          </table:table-cell>
          <table:table-cell table:number-columns-repeated="3"/>
        </table:table-row>
        <table:table-row table:style-name="ro7">
          <table:table-cell table:style-name="ce8" office:value-type="float" office:value="24" calcext:value-type="float">
            <text:p>24</text:p>
          </table:table-cell>
          <table:table-cell table:style-name="ce23" office:value-type="string" calcext:value-type="string">
            <text:p>24.8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ENS-001</text:p>
          </table:table-cell>
          <table:table-cell table:style-name="ce43" office:value-type="string" calcext:value-type="string">
            <text:p>ENSAIO DE CONTROLE DO GRAU DE COMPACTAÇÃO DA MISTURA ASFÁLTICA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40" calcext:value-type="float">
            <text:p>40</text:p>
          </table:table-cell>
          <table:table-cell table:style-name="ce61" table:formula="of:=['file:///C:/Users/18424993861/Downloads/Planilha%20Nelson%20F.%20Souza%20-%20FENIX.xlsx'#$'PL-CÁLCULO DESC_LINEAR'.O137]" office:value-type="currency" office:currency="BRL" office:value="85.3499686126805" calcext:value-type="currency">
            <text:p><text:s/>R$ 85,349968612681 </text:p>
          </table:table-cell>
          <table:table-cell table:style-name="ce70" table:formula="of:=-['file:///C:/Users/18424993861/Downloads/Planilha%20Nelson%20F.%20Souza%20-%20FENIX.xlsx'#$'PL-CÁLCULO DESC_LINEAR'.P137]" office:value-type="percentage" office:value="0.2744" calcext:value-type="percentage">
            <text:p>27,44%</text:p>
          </table:table-cell>
          <table:table-cell table:style-name="ce78" table:formula="of:=ROUND([.H137]*(1+[.I137]);2)" office:value-type="currency" office:currency="BRL" office:value="108.77" calcext:value-type="currency">
            <text:p><text:s/>R$ 108,77 </text:p>
          </table:table-cell>
          <table:table-cell table:style-name="ce86" table:formula="of:=ROUND([.G137]*ROUND([.J137]; 2); 2)" office:value-type="currency" office:currency="BRL" office:value="4350.8" calcext:value-type="currency">
            <text:p><text:s/>R$ 4.350,80 </text:p>
          </table:table-cell>
          <table:table-cell table:number-columns-repeated="3"/>
        </table:table-row>
        <table:table-row table:style-name="ro5">
          <table:table-cell table:style-name="ce8" office:value-type="float" office:value="24" calcext:value-type="float">
            <text:p>24</text:p>
          </table:table-cell>
          <table:table-cell table:style-name="ce24" office:value-type="string" calcext:value-type="string">
            <text:p>24.9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ENS-002</text:p>
          </table:table-cell>
          <table:table-cell table:style-name="ce44" office:value-type="string" calcext:value-type="string">
            <text:p>ENSAIOS DE IMPRIMAÇÃO - ASFALTO DILUÍDO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19929" calcext:value-type="float">
            <text:p>19929</text:p>
          </table:table-cell>
          <table:table-cell table:style-name="ce61" table:formula="of:=['file:///C:/Users/18424993861/Downloads/Planilha%20Nelson%20F.%20Souza%20-%20FENIX.xlsx'#$'PL-CÁLCULO DESC_LINEAR'.O138]" office:value-type="currency" office:currency="BRL" office:value="0.0706214689265537" calcext:value-type="currency">
            <text:p><text:s/>R$ 0,070621468927 </text:p>
          </table:table-cell>
          <table:table-cell table:style-name="ce70" table:formula="of:=-['file:///C:/Users/18424993861/Downloads/Planilha%20Nelson%20F.%20Souza%20-%20FENIX.xlsx'#$'PL-CÁLCULO DESC_LINEAR'.P138]" office:value-type="percentage" office:value="0.2744" calcext:value-type="percentage">
            <text:p>27,44%</text:p>
          </table:table-cell>
          <table:table-cell table:style-name="ce78" table:formula="of:=ROUND([.H138]*(1+[.I138]);2)" office:value-type="currency" office:currency="BRL" office:value="0.09" calcext:value-type="currency">
            <text:p><text:s/>R$ 0,09 </text:p>
          </table:table-cell>
          <table:table-cell table:style-name="ce86" table:formula="of:=ROUND([.G138]*ROUND([.J138]; 2); 2)" office:value-type="currency" office:currency="BRL" office:value="1793.61" calcext:value-type="currency">
            <text:p><text:s/>R$ 1.793,61 </text:p>
          </table:table-cell>
          <table:table-cell table:number-columns-repeated="3"/>
        </table:table-row>
        <table:table-row table:style-name="ro7">
          <table:table-cell table:style-name="ce7" office:value-type="float" office:value="25" calcext:value-type="float">
            <text:p>25</text:p>
          </table:table-cell>
          <table:table-cell table:style-name="ce22" office:value-type="string" calcext:value-type="string">
            <text:p>25.</text:p>
          </table:table-cell>
          <table:table-cell table:style-name="ce22"/>
          <table:table-cell table:style-name="ce36"/>
          <table:table-cell table:style-name="ce36" office:value-type="string" calcext:value-type="string">
            <text:p>EXECUÇÃO DE GUIAS E SARJETAS E CONTROLE TECNOLÓGIC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40:.K141])" office:value-type="currency" office:currency="BRL" office:value="97150.2" calcext:value-type="currency">
            <text:p><text:s/>R$ 97.150,20 </text:p>
          </table:table-cell>
          <table:table-cell table:number-columns-repeated="3"/>
        </table:table-row>
        <table:table-row table:style-name="ro9">
          <table:table-cell table:style-name="ce8" office:value-type="float" office:value="25" calcext:value-type="float">
            <text:p>25</text:p>
          </table:table-cell>
          <table:table-cell table:style-name="ce24" office:value-type="string" calcext:value-type="string">
            <text:p>25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PAV-004</text:p>
          </table:table-cell>
          <table:table-cell table:style-name="ce44" office:value-type="string" calcext:value-type="string">
            <text:p>GUIA SARJETA COM EXTRUSORA, CONCRETO 25MPA, ALTURA 0,24M E LARGURA 0,46M, INCLUSIVE CARGA E TRANSPORTE DO CONCRETO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2016.18" calcext:value-type="float">
            <text:p>2016,18</text:p>
          </table:table-cell>
          <table:table-cell table:style-name="ce61" table:formula="of:=['file:///C:/Users/18424993861/Downloads/Planilha%20Nelson%20F.%20Souza%20-%20FENIX.xlsx'#$'PL-CÁLCULO DESC_LINEAR'.O140]" office:value-type="currency" office:currency="BRL" office:value="37.2175141242938" calcext:value-type="currency">
            <text:p><text:s/>R$ 37,217514124294 </text:p>
          </table:table-cell>
          <table:table-cell table:style-name="ce70" table:formula="of:=-['file:///C:/Users/18424993861/Downloads/Planilha%20Nelson%20F.%20Souza%20-%20FENIX.xlsx'#$'PL-CÁLCULO DESC_LINEAR'.P140]" office:value-type="percentage" office:value="0.2744" calcext:value-type="percentage">
            <text:p>27,44%</text:p>
          </table:table-cell>
          <table:table-cell table:style-name="ce78" table:formula="of:=ROUND([.H140]*(1+[.I140]);2)" office:value-type="currency" office:currency="BRL" office:value="47.43" calcext:value-type="currency">
            <text:p><text:s/>R$ 47,43 </text:p>
          </table:table-cell>
          <table:table-cell table:style-name="ce86" table:formula="of:=ROUND([.G140]*ROUND([.J140]; 2); 2)" office:value-type="currency" office:currency="BRL" office:value="95627.42" calcext:value-type="currency">
            <text:p><text:s/>R$ 95.627,42 </text:p>
          </table:table-cell>
          <table:table-cell table:number-columns-repeated="3"/>
        </table:table-row>
        <table:table-row table:style-name="ro7">
          <table:table-cell table:style-name="ce8" office:value-type="float" office:value="25" calcext:value-type="float">
            <text:p>25</text:p>
          </table:table-cell>
          <table:table-cell table:style-name="ce23" office:value-type="string" calcext:value-type="string">
            <text:p>25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ENS-005</text:p>
          </table:table-cell>
          <table:table-cell table:style-name="ce43" office:value-type="string" calcext:value-type="string">
            <text:p>ENSAIO DE RESISTÊNCIA À COMPRESSÃO SIMPLES - CONCRET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141]" office:value-type="currency" office:currency="BRL" office:value="170.699937225361" calcext:value-type="currency">
            <text:p><text:s/>R$ 170,699937225361 </text:p>
          </table:table-cell>
          <table:table-cell table:style-name="ce70" table:formula="of:=-['file:///C:/Users/18424993861/Downloads/Planilha%20Nelson%20F.%20Souza%20-%20FENIX.xlsx'#$'PL-CÁLCULO DESC_LINEAR'.P141]" office:value-type="percentage" office:value="0.2744" calcext:value-type="percentage">
            <text:p>27,44%</text:p>
          </table:table-cell>
          <table:table-cell table:style-name="ce78" table:formula="of:=ROUND([.H141]*(1+[.I141]);2)" office:value-type="currency" office:currency="BRL" office:value="217.54" calcext:value-type="currency">
            <text:p><text:s/>R$ 217,54 </text:p>
          </table:table-cell>
          <table:table-cell table:style-name="ce86" table:formula="of:=ROUND([.G141]*ROUND([.J141]; 2); 2)" office:value-type="currency" office:currency="BRL" office:value="1522.78" calcext:value-type="currency">
            <text:p><text:s/>R$ 1.522,78 </text:p>
          </table:table-cell>
          <table:table-cell table:number-columns-repeated="3"/>
        </table:table-row>
        <table:table-row table:style-name="ro5">
          <table:table-cell table:style-name="ce7" office:value-type="float" office:value="26" calcext:value-type="float">
            <text:p>26</text:p>
          </table:table-cell>
          <table:table-cell table:style-name="ce22" office:value-type="string" calcext:value-type="string">
            <text:p>26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. COMPLEMENTARES: RECOMPOSIÇÃO DE CERCA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43:.K143])" office:value-type="currency" office:currency="BRL" office:value="1337.73" calcext:value-type="currency">
            <text:p><text:s/>R$ 1.337,73 </text:p>
          </table:table-cell>
          <table:table-cell table:number-columns-repeated="3"/>
        </table:table-row>
        <table:table-row table:style-name="ro5">
          <table:table-cell table:style-name="ce8" office:value-type="float" office:value="26" calcext:value-type="float">
            <text:p>26</text:p>
          </table:table-cell>
          <table:table-cell table:style-name="ce23" office:value-type="string" calcext:value-type="string">
            <text:p>26.1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4915730</text:p>
          </table:table-cell>
          <table:table-cell table:style-name="ce43" office:value-type="string" calcext:value-type="string">
            <text:p>Recomposição total de cerca com mourão de madeira</text:p>
          </table:table-cell>
          <table:table-cell table:style-name="ce48" office:value-type="string" calcext:value-type="string">
            <text:p>m</text:p>
          </table:table-cell>
          <table:table-cell table:style-name="ce48" office:value-type="float" office:value="39.66" calcext:value-type="float">
            <text:p>39,66</text:p>
          </table:table-cell>
          <table:table-cell table:style-name="ce61" table:formula="of:=['file:///C:/Users/18424993861/Downloads/Planilha%20Nelson%20F.%20Souza%20-%20FENIX.xlsx'#$'PL-CÁLCULO DESC_LINEAR'.O143]" office:value-type="currency" office:currency="BRL" office:value="26.4673571876962" calcext:value-type="currency">
            <text:p><text:s/>R$ 26,467357187696 </text:p>
          </table:table-cell>
          <table:table-cell table:style-name="ce70" table:formula="of:=-['file:///C:/Users/18424993861/Downloads/Planilha%20Nelson%20F.%20Souza%20-%20FENIX.xlsx'#$'PL-CÁLCULO DESC_LINEAR'.P143]" office:value-type="percentage" office:value="0.2744" calcext:value-type="percentage">
            <text:p>27,44%</text:p>
          </table:table-cell>
          <table:table-cell table:style-name="ce78" table:formula="of:=ROUND([.H143]*(1+[.I143]);2)" office:value-type="currency" office:currency="BRL" office:value="33.73" calcext:value-type="currency">
            <text:p><text:s/>R$ 33,73 </text:p>
          </table:table-cell>
          <table:table-cell table:style-name="ce86" table:formula="of:=ROUND([.G143]*ROUND([.J143]; 2); 2)" office:value-type="currency" office:currency="BRL" office:value="1337.73" calcext:value-type="currency">
            <text:p><text:s/>R$ 1.337,73 </text:p>
          </table:table-cell>
          <table:table-cell table:number-columns-repeated="3"/>
        </table:table-row>
        <table:table-row table:style-name="ro14">
          <table:table-cell table:style-name="ce7" office:value-type="float" office:value="27" calcext:value-type="float">
            <text:p>27</text:p>
          </table:table-cell>
          <table:table-cell table:style-name="ce22" office:value-type="string" calcext:value-type="string">
            <text:p>27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. COMPLEMENTARES: PLANTIO DE GRAMA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45:.K145])" office:value-type="currency" office:currency="BRL" office:value="40072.79" calcext:value-type="currency">
            <text:p><text:s/>R$ 40.072,79 </text:p>
          </table:table-cell>
          <table:table-cell table:number-columns-repeated="3"/>
        </table:table-row>
        <table:table-row table:style-name="ro5">
          <table:table-cell table:style-name="ce8" office:value-type="float" office:value="27" calcext:value-type="float">
            <text:p>27</text:p>
          </table:table-cell>
          <table:table-cell table:style-name="ce23" office:value-type="string" calcext:value-type="string">
            <text:p>27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PAI-001</text:p>
          </table:table-cell>
          <table:table-cell table:style-name="ce43" office:value-type="string" calcext:value-type="string">
            <text:p>PLANTIO DE GRAMA ESMERALDA EM PLACAS 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1222.85" calcext:value-type="float">
            <text:p>1222,85</text:p>
          </table:table-cell>
          <table:table-cell table:style-name="ce61" table:formula="of:=['file:///C:/Users/18424993861/Downloads/Planilha%20Nelson%20F.%20Souza%20-%20FENIX.xlsx'#$'PL-CÁLCULO DESC_LINEAR'.O145]" office:value-type="currency" office:currency="BRL" office:value="25.7140615191463" calcext:value-type="currency">
            <text:p><text:s/>R$ 25,714061519146 </text:p>
          </table:table-cell>
          <table:table-cell table:style-name="ce70" table:formula="of:=-['file:///C:/Users/18424993861/Downloads/Planilha%20Nelson%20F.%20Souza%20-%20FENIX.xlsx'#$'PL-CÁLCULO DESC_LINEAR'.P145]" office:value-type="percentage" office:value="0.2744" calcext:value-type="percentage">
            <text:p>27,44%</text:p>
          </table:table-cell>
          <table:table-cell table:style-name="ce78" table:formula="of:=ROUND([.H145]*(1+[.I145]);2)" office:value-type="currency" office:currency="BRL" office:value="32.77" calcext:value-type="currency">
            <text:p><text:s/>R$ 32,77 </text:p>
          </table:table-cell>
          <table:table-cell table:style-name="ce86" table:formula="of:=ROUND([.G145]*ROUND([.J145]; 2); 2)" office:value-type="currency" office:currency="BRL" office:value="40072.79" calcext:value-type="currency">
            <text:p><text:s/>R$ 40.072,79 </text:p>
          </table:table-cell>
          <table:table-cell table:number-columns-repeated="3"/>
        </table:table-row>
        <table:table-row table:style-name="ro7">
          <table:table-cell table:style-name="ce7" office:value-type="float" office:value="28" calcext:value-type="float">
            <text:p>28</text:p>
          </table:table-cell>
          <table:table-cell table:style-name="ce22" office:value-type="string" calcext:value-type="string">
            <text:p>28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IÇOS COMPLEMENTARES: EXECUÇÃO DE PROJETO "AS BUILT" - DRENAGEM E PAVIMENTAÇÃ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47:.K147])" office:value-type="currency" office:currency="BRL" office:value="11046" calcext:value-type="currency">
            <text:p><text:s/>R$ 11.046,00 </text:p>
          </table:table-cell>
          <table:table-cell table:number-columns-repeated="3"/>
        </table:table-row>
        <table:table-row table:style-name="ro7">
          <table:table-cell table:style-name="ce8" office:value-type="float" office:value="28" calcext:value-type="float">
            <text:p>28</text:p>
          </table:table-cell>
          <table:table-cell table:style-name="ce23" office:value-type="string" calcext:value-type="string">
            <text:p>28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PRO-001</text:p>
          </table:table-cell>
          <table:table-cell table:style-name="ce43" office:value-type="string" calcext:value-type="string">
            <text:p>EXECUÇÃO DE PROJETO "AS BUILT" - DRENAGEM E PAVIMENTAÇÃO <text:s text:c="2"/></text:p>
          </table:table-cell>
          <table:table-cell table:style-name="ce48" office:value-type="string" calcext:value-type="string">
            <text:p><text:s/>UN</text:p>
          </table:table-cell>
          <table:table-cell table:style-name="ce48" office:value-type="float" office:value="4" calcext:value-type="float">
            <text:p>4</text:p>
          </table:table-cell>
          <table:table-cell table:style-name="ce61" table:formula="of:=['file:///C:/Users/18424993861/Downloads/Planilha%20Nelson%20F.%20Souza%20-%20FENIX.xlsx'#$'PL-CÁLCULO DESC_LINEAR'.O147]" office:value-type="currency" office:currency="BRL" office:value="2166.90207156309" calcext:value-type="currency">
            <text:p><text:s/>R$ 2.166,902071563090 </text:p>
          </table:table-cell>
          <table:table-cell table:style-name="ce70" table:formula="of:=-['file:///C:/Users/18424993861/Downloads/Planilha%20Nelson%20F.%20Souza%20-%20FENIX.xlsx'#$'PL-CÁLCULO DESC_LINEAR'.P147]" office:value-type="percentage" office:value="0.2744" calcext:value-type="percentage">
            <text:p>27,44%</text:p>
          </table:table-cell>
          <table:table-cell table:style-name="ce78" table:formula="of:=ROUND([.H147]*(1+[.I147]);2)" office:value-type="currency" office:currency="BRL" office:value="2761.5" calcext:value-type="currency">
            <text:p><text:s/>R$ 2.761,50 </text:p>
          </table:table-cell>
          <table:table-cell table:style-name="ce86" table:formula="of:=ROUND([.G147]*ROUND([.J147]; 2); 2)" office:value-type="currency" office:currency="BRL" office:value="11046" calcext:value-type="currency">
            <text:p><text:s/>R$ 11.046,00 </text:p>
          </table:table-cell>
          <table:table-cell table:number-columns-repeated="3"/>
        </table:table-row>
        <table:table-row table:style-name="ro7">
          <table:table-cell table:style-name="ce7" office:value-type="float" office:value="29" calcext:value-type="float">
            <text:p>29</text:p>
          </table:table-cell>
          <table:table-cell table:style-name="ce22" office:value-type="string" calcext:value-type="string">
            <text:p>29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IÇOS COMPLEMENTARES: REMOÇÃO E RECOLOCAÇÃO DE POSTES DE CONCRETO 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49:.K150])" office:value-type="currency" office:currency="BRL" office:value="243141.41" calcext:value-type="currency">
            <text:p><text:s/>R$ 243.141,41 </text:p>
          </table:table-cell>
          <table:table-cell table:number-columns-repeated="3"/>
        </table:table-row>
        <table:table-row table:style-name="ro7">
          <table:table-cell table:style-name="ce8" office:value-type="float" office:value="29" calcext:value-type="float">
            <text:p>29</text:p>
          </table:table-cell>
          <table:table-cell table:style-name="ce24" office:value-type="string" calcext:value-type="string">
            <text:p>29.1</text:p>
          </table:table-cell>
          <table:table-cell table:style-name="ce24" office:value-type="string" calcext:value-type="string">
            <text:p>MERCADO</text:p>
          </table:table-cell>
          <table:table-cell table:style-name="ce24" office:value-type="string" calcext:value-type="string">
            <text:p>P1</text:p>
          </table:table-cell>
          <table:table-cell table:style-name="ce44" office:value-type="string" calcext:value-type="string">
            <text:p>REMANEJAMENTO DE POSTE TIPO 1 - COM REDE PRIMÁRIA, SECUNDÁRIA E ILUMINAÇÃO PÚBLICA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9" calcext:value-type="float">
            <text:p>29</text:p>
          </table:table-cell>
          <table:table-cell table:style-name="ce61" table:formula="of:=['file:///C:/Users/18424993861/Downloads/Planilha%20Nelson%20F.%20Souza%20-%20FENIX.xlsx'#$'PL-CÁLCULO DESC_LINEAR'.O149]" office:value-type="currency" office:currency="BRL" office:value="5844.09133709981" calcext:value-type="currency">
            <text:p><text:s/>R$ 5.844,091337099810 </text:p>
          </table:table-cell>
          <table:table-cell table:style-name="ce70" table:formula="of:=-['file:///C:/Users/18424993861/Downloads/Planilha%20Nelson%20F.%20Souza%20-%20FENIX.xlsx'#$'PL-CÁLCULO DESC_LINEAR'.P149]" office:value-type="percentage" office:value="0.2744" calcext:value-type="percentage">
            <text:p>27,44%</text:p>
          </table:table-cell>
          <table:table-cell table:style-name="ce78" table:formula="of:=ROUND([.H149]*(1+[.I149]);2)" office:value-type="currency" office:currency="BRL" office:value="7447.71" calcext:value-type="currency">
            <text:p><text:s/>R$ 7.447,71 </text:p>
          </table:table-cell>
          <table:table-cell table:style-name="ce86" table:formula="of:=ROUND([.G149]*ROUND([.J149]; 2); 2)" office:value-type="currency" office:currency="BRL" office:value="215983.59" calcext:value-type="currency">
            <text:p><text:s/>R$ 215.983,59 </text:p>
          </table:table-cell>
          <table:table-cell table:number-columns-repeated="3"/>
        </table:table-row>
        <table:table-row table:style-name="ro7">
          <table:table-cell table:style-name="ce8" office:value-type="float" office:value="29" calcext:value-type="float">
            <text:p>29</text:p>
          </table:table-cell>
          <table:table-cell table:style-name="ce23" office:value-type="string" calcext:value-type="string">
            <text:p>29.2</text:p>
          </table:table-cell>
          <table:table-cell table:style-name="ce23" office:value-type="string" calcext:value-type="string">
            <text:p>MERCADO</text:p>
          </table:table-cell>
          <table:table-cell table:style-name="ce23" office:value-type="string" calcext:value-type="string">
            <text:p>P2</text:p>
          </table:table-cell>
          <table:table-cell table:style-name="ce43" office:value-type="string" calcext:value-type="string">
            <text:p>REMANEJAMENTO DE POSTE TIPO 2 - COM REDE PRIMÁRIA, SECUNDÁRIA, ILUMINAÇÃO PÚBLICA E CHAVE FACA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150]" office:value-type="currency" office:currency="BRL" office:value="10655.1396735719" calcext:value-type="currency">
            <text:p><text:s/>R$ 10.655,139673571900 </text:p>
          </table:table-cell>
          <table:table-cell table:style-name="ce70" table:formula="of:=-['file:///C:/Users/18424993861/Downloads/Planilha%20Nelson%20F.%20Souza%20-%20FENIX.xlsx'#$'PL-CÁLCULO DESC_LINEAR'.P150]" office:value-type="percentage" office:value="0.2744" calcext:value-type="percentage">
            <text:p>27,44%</text:p>
          </table:table-cell>
          <table:table-cell table:style-name="ce78" table:formula="of:=ROUND([.H150]*(1+[.I150]);2)" office:value-type="currency" office:currency="BRL" office:value="13578.91" calcext:value-type="currency">
            <text:p><text:s/>R$ 13.578,91 </text:p>
          </table:table-cell>
          <table:table-cell table:style-name="ce86" table:formula="of:=ROUND([.G150]*ROUND([.J150]; 2); 2)" office:value-type="currency" office:currency="BRL" office:value="27157.82" calcext:value-type="currency">
            <text:p><text:s/>R$ 27.157,82 </text:p>
          </table:table-cell>
          <table:table-cell table:number-columns-repeated="3"/>
        </table:table-row>
        <table:table-row table:style-name="ro7">
          <table:table-cell table:style-name="ce7" office:value-type="float" office:value="30" calcext:value-type="float">
            <text:p>30</text:p>
          </table:table-cell>
          <table:table-cell table:style-name="ce22" office:value-type="string" calcext:value-type="string">
            <text:p>30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. COMPLEMENTARES: REMANEJAMENTO DE ELEMENTO NEW JERSEY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52:.K152])" office:value-type="currency" office:currency="BRL" office:value="383.34" calcext:value-type="currency">
            <text:p><text:s/>R$ 383,34 </text:p>
          </table:table-cell>
          <table:table-cell table:number-columns-repeated="3"/>
        </table:table-row>
        <table:table-row table:style-name="ro5">
          <table:table-cell table:style-name="ce8" office:value-type="float" office:value="30" calcext:value-type="float">
            <text:p>30</text:p>
          </table:table-cell>
          <table:table-cell table:style-name="ce23" office:value-type="string" calcext:value-type="string">
            <text:p>30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SCP-021</text:p>
          </table:table-cell>
          <table:table-cell table:style-name="ce43" office:value-type="string" calcext:value-type="string">
            <text:p>REMANEJAMENTO DE ELEMENTO NEW JERSEY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152]" office:value-type="currency" office:currency="BRL" office:value="150.400188323917" calcext:value-type="currency">
            <text:p><text:s/>R$ 150,400188323917 </text:p>
          </table:table-cell>
          <table:table-cell table:style-name="ce70" table:formula="of:=-['file:///C:/Users/18424993861/Downloads/Planilha%20Nelson%20F.%20Souza%20-%20FENIX.xlsx'#$'PL-CÁLCULO DESC_LINEAR'.P152]" office:value-type="percentage" office:value="0.2744" calcext:value-type="percentage">
            <text:p>27,44%</text:p>
          </table:table-cell>
          <table:table-cell table:style-name="ce78" table:formula="of:=ROUND([.H152]*(1+[.I152]);2)" office:value-type="currency" office:currency="BRL" office:value="191.67" calcext:value-type="currency">
            <text:p><text:s/>R$ 191,67 </text:p>
          </table:table-cell>
          <table:table-cell table:style-name="ce86" table:formula="of:=ROUND([.G152]*ROUND([.J152]; 2); 2)" office:value-type="currency" office:currency="BRL" office:value="383.34" calcext:value-type="currency">
            <text:p><text:s/>R$ 383,34 </text:p>
          </table:table-cell>
          <table:table-cell table:number-columns-repeated="3"/>
        </table:table-row>
        <table:table-row table:style-name="ro7">
          <table:table-cell table:style-name="ce7" office:value-type="float" office:value="31" calcext:value-type="float">
            <text:p>31</text:p>
          </table:table-cell>
          <table:table-cell table:style-name="ce22" office:value-type="string" calcext:value-type="string">
            <text:p>31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. COMPLEMENTARES: REMOÇÃO DE POSTE DE FERR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54:.K154])" office:value-type="currency" office:currency="BRL" office:value="727.04" calcext:value-type="currency">
            <text:p><text:s/>R$ 727,04 </text:p>
          </table:table-cell>
          <table:table-cell table:number-columns-repeated="3"/>
        </table:table-row>
        <table:table-row table:style-name="ro7">
          <table:table-cell table:style-name="ce8" office:value-type="float" office:value="31" calcext:value-type="float">
            <text:p>31</text:p>
          </table:table-cell>
          <table:table-cell table:style-name="ce23" office:value-type="string" calcext:value-type="string">
            <text:p>31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SCP-022</text:p>
          </table:table-cell>
          <table:table-cell table:style-name="ce43" office:value-type="string" calcext:value-type="string">
            <text:p>REMOÇÃO DE POSTE DE FERRO SEM REDE DE ELÉTRICA, INCLUSIVE BOTA-FORA</text:p>
          </table:table-cell>
          <table:table-cell table:style-name="ce48" office:value-type="string" calcext:value-type="string">
            <text:p><text:s/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154]" office:value-type="currency" office:currency="BRL" office:value="285.247959824231" calcext:value-type="currency">
            <text:p><text:s/>R$ 285,247959824231 </text:p>
          </table:table-cell>
          <table:table-cell table:style-name="ce70" table:formula="of:=-['file:///C:/Users/18424993861/Downloads/Planilha%20Nelson%20F.%20Souza%20-%20FENIX.xlsx'#$'PL-CÁLCULO DESC_LINEAR'.P154]" office:value-type="percentage" office:value="0.2744" calcext:value-type="percentage">
            <text:p>27,44%</text:p>
          </table:table-cell>
          <table:table-cell table:style-name="ce78" table:formula="of:=ROUND([.H154]*(1+[.I154]);2)" office:value-type="currency" office:currency="BRL" office:value="363.52" calcext:value-type="currency">
            <text:p><text:s/>R$ 363,52 </text:p>
          </table:table-cell>
          <table:table-cell table:style-name="ce86" table:formula="of:=ROUND([.G154]*ROUND([.J154]; 2); 2)" office:value-type="currency" office:currency="BRL" office:value="727.04" calcext:value-type="currency">
            <text:p><text:s/>R$ 727,04 </text:p>
          </table:table-cell>
          <table:table-cell table:number-columns-repeated="3"/>
        </table:table-row>
        <table:table-row table:style-name="ro7">
          <table:table-cell table:style-name="ce7" office:value-type="float" office:value="32" calcext:value-type="float">
            <text:p>32</text:p>
          </table:table-cell>
          <table:table-cell table:style-name="ce22" office:value-type="string" calcext:value-type="string">
            <text:p>32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IÇOS COMPLEMENTARES: REMOÇÃO E RECOLOCAÇÃO DE TAMPÕE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56:.K157])" office:value-type="currency" office:currency="BRL" office:value="1034.4" calcext:value-type="currency">
            <text:p><text:s/>R$ 1.034,40 </text:p>
          </table:table-cell>
          <table:table-cell table:number-columns-repeated="3"/>
        </table:table-row>
        <table:table-row table:style-name="ro7">
          <table:table-cell table:style-name="ce8" office:value-type="float" office:value="32" calcext:value-type="float">
            <text:p>32</text:p>
          </table:table-cell>
          <table:table-cell table:style-name="ce23" office:value-type="string" calcext:value-type="string">
            <text:p>32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DRE-031</text:p>
          </table:table-cell>
          <table:table-cell table:style-name="ce43" office:value-type="string" calcext:value-type="string">
            <text:p>REMOÇÃO E RECOLOCAÇÃO DO TAMPÃO DE FERRO FUNDIDO DE POÇO DE VISITA</text:p>
          </table:table-cell>
          <table:table-cell table:style-name="ce48" office:value-type="string" calcext:value-type="string">
            <text:p><text:s/>UN</text:p>
          </table:table-cell>
          <table:table-cell table:style-name="ce48" office:value-type="float" office:value="3" calcext:value-type="float">
            <text:p>3</text:p>
          </table:table-cell>
          <table:table-cell table:style-name="ce61" table:formula="of:=['file:///C:/Users/18424993861/Downloads/Planilha%20Nelson%20F.%20Souza%20-%20FENIX.xlsx'#$'PL-CÁLCULO DESC_LINEAR'.O156]" office:value-type="currency" office:currency="BRL" office:value="195.409604519774" calcext:value-type="currency">
            <text:p><text:s/>R$ 195,409604519774 </text:p>
          </table:table-cell>
          <table:table-cell table:style-name="ce70" table:formula="of:=-['file:///C:/Users/18424993861/Downloads/Planilha%20Nelson%20F.%20Souza%20-%20FENIX.xlsx'#$'PL-CÁLCULO DESC_LINEAR'.P156]" office:value-type="percentage" office:value="0.2744" calcext:value-type="percentage">
            <text:p>27,44%</text:p>
          </table:table-cell>
          <table:table-cell table:style-name="ce78" table:formula="of:=ROUND([.H156]*(1+[.I156]);2)" office:value-type="currency" office:currency="BRL" office:value="249.03" calcext:value-type="currency">
            <text:p><text:s/>R$ 249,03 </text:p>
          </table:table-cell>
          <table:table-cell table:style-name="ce86" table:formula="of:=ROUND([.G156]*ROUND([.J156]; 2); 2)" office:value-type="currency" office:currency="BRL" office:value="747.09" calcext:value-type="currency">
            <text:p><text:s/>R$ 747,09 </text:p>
          </table:table-cell>
          <table:table-cell table:number-columns-repeated="3"/>
        </table:table-row>
        <table:table-row table:style-name="ro9">
          <table:table-cell table:style-name="ce8" office:value-type="float" office:value="32" calcext:value-type="float">
            <text:p>32</text:p>
          </table:table-cell>
          <table:table-cell table:style-name="ce24" office:value-type="string" calcext:value-type="string">
            <text:p>32.2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DRE-062</text:p>
          </table:table-cell>
          <table:table-cell table:style-name="ce44" office:value-type="string" calcext:value-type="string">
            <text:p>REMOÇÃO E RECOLOCAÇÃO <text:s/>DO TAMPÃO DE FERRO FUNDIDO DE <text:s/>POÇO DE VISITA INCLUINDO REBAIXAMENTO (1M) DA CHAMINÉ</text:p>
          </table:table-cell>
          <table:table-cell table:style-name="ce48" office:value-type="string" calcext:value-type="string">
            <text:p><text:s/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157]" office:value-type="currency" office:currency="BRL" office:value="225.447269303202" calcext:value-type="currency">
            <text:p><text:s/>R$ 225,447269303202 </text:p>
          </table:table-cell>
          <table:table-cell table:style-name="ce70" table:formula="of:=-['file:///C:/Users/18424993861/Downloads/Planilha%20Nelson%20F.%20Souza%20-%20FENIX.xlsx'#$'PL-CÁLCULO DESC_LINEAR'.P157]" office:value-type="percentage" office:value="0.2744" calcext:value-type="percentage">
            <text:p>27,44%</text:p>
          </table:table-cell>
          <table:table-cell table:style-name="ce78" table:formula="of:=ROUND([.H157]*(1+[.I157]);2)" office:value-type="currency" office:currency="BRL" office:value="287.31" calcext:value-type="currency">
            <text:p><text:s/>R$ 287,31 </text:p>
          </table:table-cell>
          <table:table-cell table:style-name="ce86" table:formula="of:=ROUND([.G157]*ROUND([.J157]; 2); 2)" office:value-type="currency" office:currency="BRL" office:value="287.31" calcext:value-type="currency">
            <text:p><text:s/>R$ 287,31 </text:p>
          </table:table-cell>
          <table:table-cell table:number-columns-repeated="3"/>
        </table:table-row>
        <table:table-row table:style-name="ro8">
          <table:table-cell table:style-name="ce7" office:value-type="float" office:value="33" calcext:value-type="float">
            <text:p>33</text:p>
          </table:table-cell>
          <table:table-cell table:style-name="ce22" office:value-type="string" calcext:value-type="string">
            <text:p>33.</text:p>
          </table:table-cell>
          <table:table-cell table:style-name="ce22"/>
          <table:table-cell table:style-name="ce36"/>
          <table:table-cell table:style-name="ce36" office:value-type="string" calcext:value-type="string">
            <text:p>SERVIÇOS COMPLEMENTARES: CONSTRUÇÃO DE PASSEI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59:.K160])" office:value-type="currency" office:currency="BRL" office:value="433826.38" calcext:value-type="currency">
            <text:p><text:s/>R$ 433.826,38 </text:p>
          </table:table-cell>
          <table:table-cell table:number-columns-repeated="3"/>
        </table:table-row>
        <table:table-row table:style-name="ro15">
          <table:table-cell table:style-name="ce8" office:value-type="float" office:value="33" calcext:value-type="float">
            <text:p>33</text:p>
          </table:table-cell>
          <table:table-cell table:style-name="ce24" office:value-type="string" calcext:value-type="string">
            <text:p>33.1</text:p>
          </table:table-cell>
          <table:table-cell table:style-name="ce24" office:value-type="string" calcext:value-type="string">
            <text:p>CPU</text:p>
          </table:table-cell>
          <table:table-cell table:style-name="ce24" office:value-type="string" calcext:value-type="string">
            <text:p>D-P-PAV-006</text:p>
          </table:table-cell>
          <table:table-cell table:style-name="ce44" office:value-type="string" calcext:value-type="string">
            <text:p>CONSTRUÇÃO DE PASSEIO PÚBLICO, PISO EM CONCRETO FCK=20MPA, ESPESSURA 7CM, INCLUSO LASTRO DE BRITA NA ESPESSURA 3CM, LIMPEZA, REGULARIZAÇÃO DO TERRENO</text:p>
          </table:table-cell>
          <table:table-cell table:style-name="ce48" office:value-type="string" calcext:value-type="string">
            <text:p>M2</text:p>
          </table:table-cell>
          <table:table-cell table:style-name="ce48" office:value-type="float" office:value="6656.12" calcext:value-type="float">
            <text:p>6656,12</text:p>
          </table:table-cell>
          <table:table-cell table:style-name="ce61" table:formula="of:=['file:///C:/Users/18424993861/Downloads/Planilha%20Nelson%20F.%20Souza%20-%20FENIX.xlsx'#$'PL-CÁLCULO DESC_LINEAR'.O159]" office:value-type="currency" office:currency="BRL" office:value="50.5021971123666" calcext:value-type="currency">
            <text:p><text:s/>R$ 50,502197112367 </text:p>
          </table:table-cell>
          <table:table-cell table:style-name="ce70" table:formula="of:=-['file:///C:/Users/18424993861/Downloads/Planilha%20Nelson%20F.%20Souza%20-%20FENIX.xlsx'#$'PL-CÁLCULO DESC_LINEAR'.P159]" office:value-type="percentage" office:value="0.2744" calcext:value-type="percentage">
            <text:p>27,44%</text:p>
          </table:table-cell>
          <table:table-cell table:style-name="ce78" table:formula="of:=ROUND([.H159]*(1+[.I159]);2)" office:value-type="currency" office:currency="BRL" office:value="64.36" calcext:value-type="currency">
            <text:p><text:s/>R$ 64,36 </text:p>
          </table:table-cell>
          <table:table-cell table:style-name="ce86" table:formula="of:=ROUND([.G159]*ROUND([.J159]; 2); 2)" office:value-type="currency" office:currency="BRL" office:value="428387.88" calcext:value-type="currency">
            <text:p><text:s/>R$ 428.387,88 </text:p>
          </table:table-cell>
          <table:table-cell table:number-columns-repeated="3"/>
        </table:table-row>
        <table:table-row table:style-name="ro7">
          <table:table-cell table:style-name="ce8" office:value-type="float" office:value="33" calcext:value-type="float">
            <text:p>33</text:p>
          </table:table-cell>
          <table:table-cell table:style-name="ce23" office:value-type="string" calcext:value-type="string">
            <text:p>33.2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ENS-005</text:p>
          </table:table-cell>
          <table:table-cell table:style-name="ce43" office:value-type="string" calcext:value-type="string">
            <text:p>ENSAIO DE RESISTÊNCIA À COMPRESSÃO SIMPLES - CONCRET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5" calcext:value-type="float">
            <text:p>25</text:p>
          </table:table-cell>
          <table:table-cell table:style-name="ce61" table:formula="of:=['file:///C:/Users/18424993861/Downloads/Planilha%20Nelson%20F.%20Souza%20-%20FENIX.xlsx'#$'PL-CÁLCULO DESC_LINEAR'.O160]" office:value-type="currency" office:currency="BRL" office:value="170.699937225361" calcext:value-type="currency">
            <text:p><text:s/>R$ 170,699937225361 </text:p>
          </table:table-cell>
          <table:table-cell table:style-name="ce70" table:formula="of:=-['file:///C:/Users/18424993861/Downloads/Planilha%20Nelson%20F.%20Souza%20-%20FENIX.xlsx'#$'PL-CÁLCULO DESC_LINEAR'.P160]" office:value-type="percentage" office:value="0.2744" calcext:value-type="percentage">
            <text:p>27,44%</text:p>
          </table:table-cell>
          <table:table-cell table:style-name="ce78" table:formula="of:=ROUND([.H160]*(1+[.I160]);2)" office:value-type="currency" office:currency="BRL" office:value="217.54" calcext:value-type="currency">
            <text:p><text:s/>R$ 217,54 </text:p>
          </table:table-cell>
          <table:table-cell table:style-name="ce86" table:formula="of:=ROUND([.G160]*ROUND([.J160]; 2); 2)" office:value-type="currency" office:currency="BRL" office:value="5438.5" calcext:value-type="currency">
            <text:p><text:s/>R$ 5.438,50 </text:p>
          </table:table-cell>
          <table:table-cell table:number-columns-repeated="3"/>
        </table:table-row>
        <table:table-row table:style-name="ro7">
          <table:table-cell table:style-name="ce7" office:value-type="float" office:value="34" calcext:value-type="float">
            <text:p>34</text:p>
          </table:table-cell>
          <table:table-cell table:style-name="ce22" office:value-type="string" calcext:value-type="string">
            <text:p>34.</text:p>
          </table:table-cell>
          <table:table-cell table:style-name="ce22"/>
          <table:table-cell table:style-name="ce36"/>
          <table:table-cell table:style-name="ce36" office:value-type="string" calcext:value-type="string">
            <text:p>SINALIZAÇÃO HORIZONTAL, VERTICAL E DISPOSITIVOS AUXILIARE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62:.K170])" office:value-type="currency" office:currency="BRL" office:value="39893.04" calcext:value-type="currency">
            <text:p><text:s/>R$ 39.893,04 </text:p>
          </table:table-cell>
          <table:table-cell table:number-columns-repeated="3"/>
        </table:table-row>
        <table:table-row table:style-name="ro5">
          <table:table-cell table:style-name="ce8" office:value-type="float" office:value="34" calcext:value-type="float">
            <text:p>34</text:p>
          </table:table-cell>
          <table:table-cell table:style-name="ce23" office:value-type="string" calcext:value-type="string">
            <text:p>34.1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213572</text:p>
          </table:table-cell>
          <table:table-cell table:style-name="ce43" office:value-type="string" calcext:value-type="string">
            <text:p>Placa em aço - película III + III - fornecimento e implantação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1.8" calcext:value-type="float">
            <text:p>1,8</text:p>
          </table:table-cell>
          <table:table-cell table:style-name="ce61" table:formula="of:=['file:///C:/Users/18424993861/Downloads/Planilha%20Nelson%20F.%20Souza%20-%20FENIX.xlsx'#$'PL-CÁLCULO DESC_LINEAR'.O162]" office:value-type="currency" office:currency="BRL" office:value="492.937853107345" calcext:value-type="currency">
            <text:p><text:s/>R$ 492,937853107345 </text:p>
          </table:table-cell>
          <table:table-cell table:style-name="ce70" table:formula="of:=-['file:///C:/Users/18424993861/Downloads/Planilha%20Nelson%20F.%20Souza%20-%20FENIX.xlsx'#$'PL-CÁLCULO DESC_LINEAR'.P162]" office:value-type="percentage" office:value="0.2744" calcext:value-type="percentage">
            <text:p>27,44%</text:p>
          </table:table-cell>
          <table:table-cell table:style-name="ce78" table:formula="of:=ROUND([.H162]*(1+[.I162]);2)" office:value-type="currency" office:currency="BRL" office:value="628.2" calcext:value-type="currency">
            <text:p><text:s/>R$ 628,20 </text:p>
          </table:table-cell>
          <table:table-cell table:style-name="ce86" table:formula="of:=ROUND([.G162]*ROUND([.J162]; 2); 2)" office:value-type="currency" office:currency="BRL" office:value="1130.76" calcext:value-type="currency">
            <text:p><text:s/>R$ 1.130,76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4" office:value-type="string" calcext:value-type="string">
            <text:p>34.2</text:p>
          </table:table-cell>
          <table:table-cell table:style-name="ce24" office:value-type="string" calcext:value-type="string">
            <text:p>CDHU</text:p>
          </table:table-cell>
          <table:table-cell table:style-name="ce24" office:value-type="string" calcext:value-type="string">
            <text:p>70.04.001</text:p>
          </table:table-cell>
          <table:table-cell table:style-name="ce44" office:value-type="string" calcext:value-type="string">
            <text:p>Coluna simples (PP), diâmetro de 2 1/2´ e comprimento de 3,6 m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163]" office:value-type="currency" office:currency="BRL" office:value="1101.710608914" calcext:value-type="currency">
            <text:p><text:s/>R$ 1.101,710608914000 </text:p>
          </table:table-cell>
          <table:table-cell table:style-name="ce70" table:formula="of:=-['file:///C:/Users/18424993861/Downloads/Planilha%20Nelson%20F.%20Souza%20-%20FENIX.xlsx'#$'PL-CÁLCULO DESC_LINEAR'.P163]" office:value-type="percentage" office:value="0.2744" calcext:value-type="percentage">
            <text:p>27,44%</text:p>
          </table:table-cell>
          <table:table-cell table:style-name="ce78" table:formula="of:=ROUND([.H163]*(1+[.I163]);2)" office:value-type="currency" office:currency="BRL" office:value="1404.02" calcext:value-type="currency">
            <text:p><text:s/>R$ 1.404,02 </text:p>
          </table:table-cell>
          <table:table-cell table:style-name="ce86" table:formula="of:=ROUND([.G163]*ROUND([.J163]; 2); 2)" office:value-type="currency" office:currency="BRL" office:value="9828.14" calcext:value-type="currency">
            <text:p><text:s/>R$ 9.828,14 </text:p>
          </table:table-cell>
          <table:table-cell table:number-columns-repeated="3"/>
        </table:table-row>
        <table:table-row table:style-name="ro9">
          <table:table-cell table:style-name="ce8" office:value-type="float" office:value="34" calcext:value-type="float">
            <text:p>34</text:p>
          </table:table-cell>
          <table:table-cell table:style-name="ce23" office:value-type="string" calcext:value-type="string">
            <text:p>34.3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SIN-005</text:p>
          </table:table-cell>
          <table:table-cell table:style-name="ce43" office:value-type="string" calcext:value-type="string">
            <text:p>CONJUNTO PARA FIXAÇÃO DE PLACAS EM AÇO GALVANIZADO COMPOSTO POR BARRA CHATA, ABRAÇADEIRA, PARAFUSOS, PORCAS E ARRUELAS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7" calcext:value-type="float">
            <text:p>7</text:p>
          </table:table-cell>
          <table:table-cell table:style-name="ce61" table:formula="of:=['file:///C:/Users/18424993861/Downloads/Planilha%20Nelson%20F.%20Souza%20-%20FENIX.xlsx'#$'PL-CÁLCULO DESC_LINEAR'.O164]" office:value-type="currency" office:currency="BRL" office:value="20.3703703703704" calcext:value-type="currency">
            <text:p><text:s/>R$ 20,370370370370 </text:p>
          </table:table-cell>
          <table:table-cell table:style-name="ce70" table:formula="of:=-['file:///C:/Users/18424993861/Downloads/Planilha%20Nelson%20F.%20Souza%20-%20FENIX.xlsx'#$'PL-CÁLCULO DESC_LINEAR'.P164]" office:value-type="percentage" office:value="0.2744" calcext:value-type="percentage">
            <text:p>27,44%</text:p>
          </table:table-cell>
          <table:table-cell table:style-name="ce78" table:formula="of:=ROUND([.H164]*(1+[.I164]);2)" office:value-type="currency" office:currency="BRL" office:value="25.96" calcext:value-type="currency">
            <text:p><text:s/>R$ 25,96 </text:p>
          </table:table-cell>
          <table:table-cell table:style-name="ce86" table:formula="of:=ROUND([.G164]*ROUND([.J164]; 2); 2)" office:value-type="currency" office:currency="BRL" office:value="181.72" calcext:value-type="currency">
            <text:p><text:s/>R$ 181,72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4" office:value-type="string" calcext:value-type="string">
            <text:p>34.4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5213409</text:p>
          </table:table-cell>
          <table:table-cell table:style-name="ce44" office:value-type="string" calcext:value-type="string">
            <text:p>Pintura de setas e zebrados com termoplástico por extrusão - espessura de 3,0 mm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24.92" calcext:value-type="float">
            <text:p>24,92</text:p>
          </table:table-cell>
          <table:table-cell table:style-name="ce61" table:formula="of:=['file:///C:/Users/18424993861/Downloads/Planilha%20Nelson%20F.%20Souza%20-%20FENIX.xlsx'#$'PL-CÁLCULO DESC_LINEAR'.O165]" office:value-type="currency" office:currency="BRL" office:value="78.2172002510986" calcext:value-type="currency">
            <text:p><text:s/>R$ 78,217200251099 </text:p>
          </table:table-cell>
          <table:table-cell table:style-name="ce70" table:formula="of:=-['file:///C:/Users/18424993861/Downloads/Planilha%20Nelson%20F.%20Souza%20-%20FENIX.xlsx'#$'PL-CÁLCULO DESC_LINEAR'.P165]" office:value-type="percentage" office:value="0.2744" calcext:value-type="percentage">
            <text:p>27,44%</text:p>
          </table:table-cell>
          <table:table-cell table:style-name="ce78" table:formula="of:=ROUND([.H165]*(1+[.I165]);2)" office:value-type="currency" office:currency="BRL" office:value="99.68" calcext:value-type="currency">
            <text:p><text:s/>R$ 99,68 </text:p>
          </table:table-cell>
          <table:table-cell table:style-name="ce86" table:formula="of:=ROUND([.G165]*ROUND([.J165]; 2); 2)" office:value-type="currency" office:currency="BRL" office:value="2484.03" calcext:value-type="currency">
            <text:p><text:s/>R$ 2.484,03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3" office:value-type="string" calcext:value-type="string">
            <text:p>34.5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213408</text:p>
          </table:table-cell>
          <table:table-cell table:style-name="ce43" office:value-type="string" calcext:value-type="string">
            <text:p>Pintura de faixa com termoplástico por aspersão - espessura de 1,5 mm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317.18" calcext:value-type="float">
            <text:p>317,18</text:p>
          </table:table-cell>
          <table:table-cell table:style-name="ce61" table:formula="of:=['file:///C:/Users/18424993861/Downloads/Planilha%20Nelson%20F.%20Souza%20-%20FENIX.xlsx'#$'PL-CÁLCULO DESC_LINEAR'.O166]" office:value-type="currency" office:currency="BRL" office:value="38.8731952291274" calcext:value-type="currency">
            <text:p><text:s/>R$ 38,873195229127 </text:p>
          </table:table-cell>
          <table:table-cell table:style-name="ce70" table:formula="of:=-['file:///C:/Users/18424993861/Downloads/Planilha%20Nelson%20F.%20Souza%20-%20FENIX.xlsx'#$'PL-CÁLCULO DESC_LINEAR'.P166]" office:value-type="percentage" office:value="0.2744" calcext:value-type="percentage">
            <text:p>27,44%</text:p>
          </table:table-cell>
          <table:table-cell table:style-name="ce78" table:formula="of:=ROUND([.H166]*(1+[.I166]);2)" office:value-type="currency" office:currency="BRL" office:value="49.54" calcext:value-type="currency">
            <text:p><text:s/>R$ 49,54 </text:p>
          </table:table-cell>
          <table:table-cell table:style-name="ce86" table:formula="of:=ROUND([.G166]*ROUND([.J166]; 2); 2)" office:value-type="currency" office:currency="BRL" office:value="15713.1" calcext:value-type="currency">
            <text:p><text:s/>R$ 15.713,10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4" office:value-type="string" calcext:value-type="string">
            <text:p>34.6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5213409</text:p>
          </table:table-cell>
          <table:table-cell table:style-name="ce44" office:value-type="string" calcext:value-type="string">
            <text:p>Pintura de setas e zebrados com termoplástico por extrusão - espessura de 3,0 mm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3.86" calcext:value-type="float">
            <text:p>3,86</text:p>
          </table:table-cell>
          <table:table-cell table:style-name="ce61" table:formula="of:=['file:///C:/Users/18424993861/Downloads/Planilha%20Nelson%20F.%20Souza%20-%20FENIX.xlsx'#$'PL-CÁLCULO DESC_LINEAR'.O167]" office:value-type="currency" office:currency="BRL" office:value="78.2172002510986" calcext:value-type="currency">
            <text:p><text:s/>R$ 78,217200251099 </text:p>
          </table:table-cell>
          <table:table-cell table:style-name="ce70" table:formula="of:=-['file:///C:/Users/18424993861/Downloads/Planilha%20Nelson%20F.%20Souza%20-%20FENIX.xlsx'#$'PL-CÁLCULO DESC_LINEAR'.P167]" office:value-type="percentage" office:value="0.2744" calcext:value-type="percentage">
            <text:p>27,44%</text:p>
          </table:table-cell>
          <table:table-cell table:style-name="ce78" table:formula="of:=ROUND([.H167]*(1+[.I167]);2)" office:value-type="currency" office:currency="BRL" office:value="99.68" calcext:value-type="currency">
            <text:p><text:s/>R$ 99,68 </text:p>
          </table:table-cell>
          <table:table-cell table:style-name="ce86" table:formula="of:=ROUND([.G167]*ROUND([.J167]; 2); 2)" office:value-type="currency" office:currency="BRL" office:value="384.76" calcext:value-type="currency">
            <text:p><text:s/>R$ 384,76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3" office:value-type="string" calcext:value-type="string">
            <text:p>34.7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213408</text:p>
          </table:table-cell>
          <table:table-cell table:style-name="ce43" office:value-type="string" calcext:value-type="string">
            <text:p>Pintura de faixa com termoplástico por aspersão - espessura de 1,5 mm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75.6" calcext:value-type="float">
            <text:p>75,6</text:p>
          </table:table-cell>
          <table:table-cell table:style-name="ce61" table:formula="of:=['file:///C:/Users/18424993861/Downloads/Planilha%20Nelson%20F.%20Souza%20-%20FENIX.xlsx'#$'PL-CÁLCULO DESC_LINEAR'.O168]" office:value-type="currency" office:currency="BRL" office:value="38.8731952291274" calcext:value-type="currency">
            <text:p><text:s/>R$ 38,873195229127 </text:p>
          </table:table-cell>
          <table:table-cell table:style-name="ce70" table:formula="of:=-['file:///C:/Users/18424993861/Downloads/Planilha%20Nelson%20F.%20Souza%20-%20FENIX.xlsx'#$'PL-CÁLCULO DESC_LINEAR'.P168]" office:value-type="percentage" office:value="0.2744" calcext:value-type="percentage">
            <text:p>27,44%</text:p>
          </table:table-cell>
          <table:table-cell table:style-name="ce78" table:formula="of:=ROUND([.H168]*(1+[.I168]);2)" office:value-type="currency" office:currency="BRL" office:value="49.54" calcext:value-type="currency">
            <text:p><text:s/>R$ 49,54 </text:p>
          </table:table-cell>
          <table:table-cell table:style-name="ce86" table:formula="of:=ROUND([.G168]*ROUND([.J168]; 2); 2)" office:value-type="currency" office:currency="BRL" office:value="3745.22" calcext:value-type="currency">
            <text:p><text:s/>R$ 3.745,22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4" office:value-type="string" calcext:value-type="string">
            <text:p>34.8</text:p>
          </table:table-cell>
          <table:table-cell table:style-name="ce24" office:value-type="string" calcext:value-type="string">
            <text:p>SICRO</text:p>
          </table:table-cell>
          <table:table-cell table:style-name="ce24" office:value-type="string" calcext:value-type="string">
            <text:p>5219606</text:p>
          </table:table-cell>
          <table:table-cell table:style-name="ce44" office:value-type="string" calcext:value-type="string">
            <text:p>Tacha refletiva em plástico injetado - bidirecional tipo II - com um pino - fornecimento e colocaçã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30" calcext:value-type="float">
            <text:p>130</text:p>
          </table:table-cell>
          <table:table-cell table:style-name="ce61" table:formula="of:=['file:///C:/Users/18424993861/Downloads/Planilha%20Nelson%20F.%20Souza%20-%20FENIX.xlsx'#$'PL-CÁLCULO DESC_LINEAR'.O169]" office:value-type="currency" office:currency="BRL" office:value="32.6741996233522" calcext:value-type="currency">
            <text:p><text:s/>R$ 32,674199623352 </text:p>
          </table:table-cell>
          <table:table-cell table:style-name="ce70" table:formula="of:=-['file:///C:/Users/18424993861/Downloads/Planilha%20Nelson%20F.%20Souza%20-%20FENIX.xlsx'#$'PL-CÁLCULO DESC_LINEAR'.P169]" office:value-type="percentage" office:value="0.2744" calcext:value-type="percentage">
            <text:p>27,44%</text:p>
          </table:table-cell>
          <table:table-cell table:style-name="ce78" table:formula="of:=ROUND([.H169]*(1+[.I169]);2)" office:value-type="currency" office:currency="BRL" office:value="41.64" calcext:value-type="currency">
            <text:p><text:s/>R$ 41,64 </text:p>
          </table:table-cell>
          <table:table-cell table:style-name="ce86" table:formula="of:=ROUND([.G169]*ROUND([.J169]; 2); 2)" office:value-type="currency" office:currency="BRL" office:value="5413.2" calcext:value-type="currency">
            <text:p><text:s/>R$ 5.413,20 </text:p>
          </table:table-cell>
          <table:table-cell table:number-columns-repeated="3"/>
        </table:table-row>
        <table:table-row table:style-name="ro7">
          <table:table-cell table:style-name="ce8" office:value-type="float" office:value="34" calcext:value-type="float">
            <text:p>34</text:p>
          </table:table-cell>
          <table:table-cell table:style-name="ce23" office:value-type="string" calcext:value-type="string">
            <text:p>34.9</text:p>
          </table:table-cell>
          <table:table-cell table:style-name="ce23" office:value-type="string" calcext:value-type="string">
            <text:p>SICRO</text:p>
          </table:table-cell>
          <table:table-cell table:style-name="ce23" office:value-type="string" calcext:value-type="string">
            <text:p>5213361</text:p>
          </table:table-cell>
          <table:table-cell table:style-name="ce43" office:value-type="string" calcext:value-type="string">
            <text:p>Tachão refletivo em plástico injetado - monodirecional - fornecimento e colocaçã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1" calcext:value-type="float">
            <text:p>11</text:p>
          </table:table-cell>
          <table:table-cell table:style-name="ce61" table:formula="of:=['file:///C:/Users/18424993861/Downloads/Planilha%20Nelson%20F.%20Souza%20-%20FENIX.xlsx'#$'PL-CÁLCULO DESC_LINEAR'.O170]" office:value-type="currency" office:currency="BRL" office:value="72.19868173258" calcext:value-type="currency">
            <text:p><text:s/>R$ 72,198681732580 </text:p>
          </table:table-cell>
          <table:table-cell table:style-name="ce70" table:formula="of:=-['file:///C:/Users/18424993861/Downloads/Planilha%20Nelson%20F.%20Souza%20-%20FENIX.xlsx'#$'PL-CÁLCULO DESC_LINEAR'.P170]" office:value-type="percentage" office:value="0.2744" calcext:value-type="percentage">
            <text:p>27,44%</text:p>
          </table:table-cell>
          <table:table-cell table:style-name="ce78" table:formula="of:=ROUND([.H170]*(1+[.I170]);2)" office:value-type="currency" office:currency="BRL" office:value="92.01" calcext:value-type="currency">
            <text:p><text:s/>R$ 92,01 </text:p>
          </table:table-cell>
          <table:table-cell table:style-name="ce86" table:formula="of:=ROUND([.G170]*ROUND([.J170]; 2); 2)" office:value-type="currency" office:currency="BRL" office:value="1012.11" calcext:value-type="currency">
            <text:p><text:s/>R$ 1.012,11 </text:p>
          </table:table-cell>
          <table:table-cell table:number-columns-repeated="3"/>
        </table:table-row>
        <table:table-row table:style-name="ro5">
          <table:table-cell table:style-name="ce7" office:value-type="float" office:value="35" calcext:value-type="float">
            <text:p>35</text:p>
          </table:table-cell>
          <table:table-cell table:style-name="ce22" office:value-type="string" calcext:value-type="string">
            <text:p>35.</text:p>
          </table:table-cell>
          <table:table-cell table:style-name="ce22"/>
          <table:table-cell table:style-name="ce36"/>
          <table:table-cell table:style-name="ce36" office:value-type="string" calcext:value-type="string">
            <text:p>ACESSIBILIDADE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72:.K172])" office:value-type="currency" office:currency="BRL" office:value="1326.02" calcext:value-type="currency">
            <text:p><text:s/>R$ 1.326,02 </text:p>
          </table:table-cell>
          <table:table-cell table:number-columns-repeated="3"/>
        </table:table-row>
        <table:table-row table:style-name="ro5">
          <table:table-cell table:style-name="ce8" office:value-type="float" office:value="35" calcext:value-type="float">
            <text:p>35</text:p>
          </table:table-cell>
          <table:table-cell table:style-name="ce23" office:value-type="string" calcext:value-type="string">
            <text:p>35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ACE-001</text:p>
          </table:table-cell>
          <table:table-cell table:style-name="ce43" office:value-type="string" calcext:value-type="string">
            <text:p>EXECUÇÃO DE RAMPA TIPO I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172]" office:value-type="currency" office:currency="BRL" office:value="520.25266792216" calcext:value-type="currency">
            <text:p><text:s/>R$ 520,252667922160 </text:p>
          </table:table-cell>
          <table:table-cell table:style-name="ce70" table:formula="of:=-['file:///C:/Users/18424993861/Downloads/Planilha%20Nelson%20F.%20Souza%20-%20FENIX.xlsx'#$'PL-CÁLCULO DESC_LINEAR'.P172]" office:value-type="percentage" office:value="0.2744" calcext:value-type="percentage">
            <text:p>27,44%</text:p>
          </table:table-cell>
          <table:table-cell table:style-name="ce78" table:formula="of:=ROUND([.H172]*(1+[.I172]);2)" office:value-type="currency" office:currency="BRL" office:value="663.01" calcext:value-type="currency">
            <text:p><text:s/>R$ 663,01 </text:p>
          </table:table-cell>
          <table:table-cell table:style-name="ce86" table:formula="of:=ROUND([.G172]*ROUND([.J172]; 2); 2)" office:value-type="currency" office:currency="BRL" office:value="1326.02" calcext:value-type="currency">
            <text:p><text:s/>R$ 1.326,02 </text:p>
          </table:table-cell>
          <table:table-cell table:number-columns-repeated="3"/>
        </table:table-row>
        <table:table-row table:style-name="ro5">
          <table:table-cell table:style-name="ce7" office:value-type="float" office:value="36" calcext:value-type="float">
            <text:p>36</text:p>
          </table:table-cell>
          <table:table-cell table:style-name="ce22" office:value-type="string" calcext:value-type="string">
            <text:p>36.</text:p>
          </table:table-cell>
          <table:table-cell table:style-name="ce22"/>
          <table:table-cell table:style-name="ce36"/>
          <table:table-cell table:style-name="ce36" office:value-type="string" calcext:value-type="string">
            <text:p>CONTROLE E MONITORAMENTO AMBIENTAL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74:.K174])" office:value-type="currency" office:currency="BRL" office:value="5923" calcext:value-type="currency">
            <text:p><text:s/>R$ 5.923,00 </text:p>
          </table:table-cell>
          <table:table-cell table:number-columns-repeated="3"/>
        </table:table-row>
        <table:table-row table:style-name="ro5">
          <table:table-cell table:style-name="ce8" office:value-type="float" office:value="36" calcext:value-type="float">
            <text:p>36</text:p>
          </table:table-cell>
          <table:table-cell table:style-name="ce23" office:value-type="string" calcext:value-type="string">
            <text:p>36.1</text:p>
          </table:table-cell>
          <table:table-cell table:style-name="ce23" office:value-type="string" calcext:value-type="string">
            <text:p>ORSE</text:p>
          </table:table-cell>
          <table:table-cell table:style-name="ce23" office:value-type="string" calcext:value-type="string">
            <text:p>6312</text:p>
          </table:table-cell>
          <table:table-cell table:style-name="ce43" office:value-type="string" calcext:value-type="string">
            <text:p>Análise Físico-química da Água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0" calcext:value-type="float">
            <text:p>10</text:p>
          </table:table-cell>
          <table:table-cell table:style-name="ce61" table:formula="of:=['file:///C:/Users/18424993861/Downloads/Planilha%20Nelson%20F.%20Souza%20-%20FENIX.xlsx'#$'PL-CÁLCULO DESC_LINEAR'.O174]" office:value-type="currency" office:currency="BRL" office:value="464.76773383553" calcext:value-type="currency">
            <text:p><text:s/>R$ 464,767733835530 </text:p>
          </table:table-cell>
          <table:table-cell table:style-name="ce70" table:formula="of:=-['file:///C:/Users/18424993861/Downloads/Planilha%20Nelson%20F.%20Souza%20-%20FENIX.xlsx'#$'PL-CÁLCULO DESC_LINEAR'.P174]" office:value-type="percentage" office:value="0.2744" calcext:value-type="percentage">
            <text:p>27,44%</text:p>
          </table:table-cell>
          <table:table-cell table:style-name="ce78" table:formula="of:=ROUND([.H174]*(1+[.I174]);2)" office:value-type="currency" office:currency="BRL" office:value="592.3" calcext:value-type="currency">
            <text:p><text:s/>R$ 592,30 </text:p>
          </table:table-cell>
          <table:table-cell table:style-name="ce86" table:formula="of:=ROUND([.G174]*ROUND([.J174]; 2); 2)" office:value-type="currency" office:currency="BRL" office:value="5923" calcext:value-type="currency">
            <text:p><text:s/>R$ 5.923,00 </text:p>
          </table:table-cell>
          <table:table-cell table:number-columns-repeated="3"/>
        </table:table-row>
        <table:table-row table:style-name="ro5">
          <table:table-cell table:style-name="ce7" office:value-type="float" office:value="37" calcext:value-type="float">
            <text:p>37</text:p>
          </table:table-cell>
          <table:table-cell table:style-name="ce22" office:value-type="string" calcext:value-type="string">
            <text:p>37.</text:p>
          </table:table-cell>
          <table:table-cell table:style-name="ce22"/>
          <table:table-cell table:style-name="ce36"/>
          <table:table-cell table:style-name="ce36" office:value-type="string" calcext:value-type="string">
            <text:p>DESMOBILIZAÇÃO DE EQUIPAMENTOS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76:.K176])" office:value-type="currency" office:currency="BRL" office:value="6099.01" calcext:value-type="currency">
            <text:p><text:s/>R$ 6.099,01 </text:p>
          </table:table-cell>
          <table:table-cell table:number-columns-repeated="3"/>
        </table:table-row>
        <table:table-row table:style-name="ro7">
          <table:table-cell table:style-name="ce8" office:value-type="float" office:value="37" calcext:value-type="float">
            <text:p>37</text:p>
          </table:table-cell>
          <table:table-cell table:style-name="ce23" office:value-type="string" calcext:value-type="string">
            <text:p>37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TRA-009</text:p>
          </table:table-cell>
          <table:table-cell table:style-name="ce43" office:value-type="string" calcext:value-type="string">
            <text:p>DESMOBILIZAÇÃO DE EQUIPAMENTOS DE OBRAS DE PAVIMENTAÇÃO E DRENAGEM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176]" office:value-type="currency" office:currency="BRL" office:value="4785.789391086" calcext:value-type="currency">
            <text:p><text:s/>R$ 4.785,789391086000 </text:p>
          </table:table-cell>
          <table:table-cell table:style-name="ce70" table:formula="of:=-['file:///C:/Users/18424993861/Downloads/Planilha%20Nelson%20F.%20Souza%20-%20FENIX.xlsx'#$'PL-CÁLCULO DESC_LINEAR'.P176]" office:value-type="percentage" office:value="0.2744" calcext:value-type="percentage">
            <text:p>27,44%</text:p>
          </table:table-cell>
          <table:table-cell table:style-name="ce78" table:formula="of:=ROUND([.H176]*(1+[.I176]);2)" office:value-type="currency" office:currency="BRL" office:value="6099.01" calcext:value-type="currency">
            <text:p><text:s/>R$ 6.099,01 </text:p>
          </table:table-cell>
          <table:table-cell table:style-name="ce86" table:formula="of:=ROUND([.G176]*ROUND([.J176]; 2); 2)" office:value-type="currency" office:currency="BRL" office:value="6099.01" calcext:value-type="currency">
            <text:p><text:s/>R$ 6.099,01 </text:p>
          </table:table-cell>
          <table:table-cell table:number-columns-repeated="3"/>
        </table:table-row>
        <table:table-row table:style-name="ro5">
          <table:table-cell table:style-name="ce7" office:value-type="float" office:value="38" calcext:value-type="float">
            <text:p>38</text:p>
          </table:table-cell>
          <table:table-cell table:style-name="ce22" office:value-type="string" calcext:value-type="string">
            <text:p>38.</text:p>
          </table:table-cell>
          <table:table-cell table:style-name="ce22"/>
          <table:table-cell table:style-name="ce36"/>
          <table:table-cell table:style-name="ce36" office:value-type="string" calcext:value-type="string">
            <text:p>CANTEIRO DE OBRAS - DESMOBILIZAÇÃO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78:.K178])" office:value-type="currency" office:currency="BRL" office:value="1922.18" calcext:value-type="currency">
            <text:p><text:s/>R$ 1.922,18 </text:p>
          </table:table-cell>
          <table:table-cell table:number-columns-repeated="3"/>
        </table:table-row>
        <table:table-row table:style-name="ro5">
          <table:table-cell table:style-name="ce8" office:value-type="float" office:value="38" calcext:value-type="float">
            <text:p>38</text:p>
          </table:table-cell>
          <table:table-cell table:style-name="ce23" office:value-type="string" calcext:value-type="string">
            <text:p>38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TRA-015</text:p>
          </table:table-cell>
          <table:table-cell table:style-name="ce43" office:value-type="string" calcext:value-type="string">
            <text:p>DESMOBILIZAÇÃO DO CANTEIR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1" calcext:value-type="float">
            <text:p>1</text:p>
          </table:table-cell>
          <table:table-cell table:style-name="ce61" table:formula="of:=['file:///C:/Users/18424993861/Downloads/Planilha%20Nelson%20F.%20Souza%20-%20FENIX.xlsx'#$'PL-CÁLCULO DESC_LINEAR'.O178]" office:value-type="currency" office:currency="BRL" office:value="1508.30194601381" calcext:value-type="currency">
            <text:p><text:s/>R$ 1.508,301946013810 </text:p>
          </table:table-cell>
          <table:table-cell table:style-name="ce70" table:formula="of:=-['file:///C:/Users/18424993861/Downloads/Planilha%20Nelson%20F.%20Souza%20-%20FENIX.xlsx'#$'PL-CÁLCULO DESC_LINEAR'.P178]" office:value-type="percentage" office:value="0.2744" calcext:value-type="percentage">
            <text:p>27,44%</text:p>
          </table:table-cell>
          <table:table-cell table:style-name="ce78" table:formula="of:=ROUND([.H178]*(1+[.I178]);2)" office:value-type="currency" office:currency="BRL" office:value="1922.18" calcext:value-type="currency">
            <text:p><text:s/>R$ 1.922,18 </text:p>
          </table:table-cell>
          <table:table-cell table:style-name="ce86" table:formula="of:=ROUND([.G178]*ROUND([.J178]; 2); 2)" office:value-type="currency" office:currency="BRL" office:value="1922.18" calcext:value-type="currency">
            <text:p><text:s/>R$ 1.922,18 </text:p>
          </table:table-cell>
          <table:table-cell table:number-columns-repeated="3"/>
        </table:table-row>
        <table:table-row table:style-name="ro1">
          <table:table-cell table:style-name="ce11" office:value-type="string" calcext:value-type="string">
            <text:p>GRUPO II: OBRA REALIZADA EXCLUSIVAMENTE COM RECURSOS DO GOVERNO MUNICIPAL</text:p>
          </table:table-cell>
          <table:table-cell table:style-name="ce27"/>
          <table:table-cell table:style-name="ce34"/>
          <table:table-cell table:style-name="ce38"/>
          <table:table-cell table:style-name="ce46"/>
          <table:table-cell table:style-name="ce48" table:number-columns-repeated="2"/>
          <table:table-cell table:style-name="ce64"/>
          <table:table-cell table:style-name="ce70"/>
          <table:table-cell table:style-name="ce78"/>
          <table:table-cell table:style-name="ce89" table:formula="of:=SUBTOTAL(109;[.K180:.K184])" office:value-type="currency" office:currency="BRL" office:value="67319.47" calcext:value-type="currency">
            <text:p><text:s/>R$ 67.319,47 </text:p>
          </table:table-cell>
          <table:table-cell table:number-columns-repeated="3"/>
        </table:table-row>
        <table:table-row table:style-name="ro5">
          <table:table-cell table:style-name="ce7" office:value-type="float" office:value="39" calcext:value-type="float">
            <text:p>39</text:p>
          </table:table-cell>
          <table:table-cell table:style-name="ce22" office:value-type="string" calcext:value-type="string">
            <text:p>39.</text:p>
          </table:table-cell>
          <table:table-cell table:style-name="ce22"/>
          <table:table-cell table:style-name="ce36"/>
          <table:table-cell table:style-name="ce36" office:value-type="string" calcext:value-type="string">
            <text:p>ADMINISTRAÇÃO LOCAL COMPLEMENTAR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81:.K181])" office:value-type="currency" office:currency="BRL" office:value="63845.46" calcext:value-type="currency">
            <text:p><text:s/>R$ 63.845,46 </text:p>
          </table:table-cell>
          <table:table-cell table:number-columns-repeated="3"/>
        </table:table-row>
        <table:table-row table:style-name="ro5">
          <table:table-cell table:style-name="ce8" office:value-type="float" office:value="39" calcext:value-type="float">
            <text:p>39</text:p>
          </table:table-cell>
          <table:table-cell table:style-name="ce23" office:value-type="string" calcext:value-type="string">
            <text:p>39.1</text:p>
          </table:table-cell>
          <table:table-cell table:style-name="ce23" office:value-type="string" calcext:value-type="string">
            <text:p>CPU</text:p>
          </table:table-cell>
          <table:table-cell table:style-name="ce23" office:value-type="string" calcext:value-type="string">
            <text:p>D-P-ADM-004</text:p>
          </table:table-cell>
          <table:table-cell table:style-name="ce43" office:value-type="string" calcext:value-type="string">
            <text:p>ADMINISTRAÇÃO LOCAL - SICRO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0.24" calcext:value-type="float">
            <text:p>0,24</text:p>
          </table:table-cell>
          <table:table-cell table:style-name="ce61" table:formula="of:=['file:///C:/Users/18424993861/Downloads/Planilha%20Nelson%20F.%20Souza%20-%20FENIX.xlsx'#$'PL-CÁLCULO DESC_LINEAR'.O181]" office:value-type="currency" office:currency="BRL" office:value="208743.518518519" calcext:value-type="currency">
            <text:p><text:s/>R$ 208.743,518518519000 </text:p>
          </table:table-cell>
          <table:table-cell table:style-name="ce70" table:formula="of:=-['file:///C:/Users/18424993861/Downloads/Planilha%20Nelson%20F.%20Souza%20-%20FENIX.xlsx'#$'PL-CÁLCULO DESC_LINEAR'.P181]" office:value-type="percentage" office:value="0.2744" calcext:value-type="percentage">
            <text:p>27,44%</text:p>
          </table:table-cell>
          <table:table-cell table:style-name="ce78" table:formula="of:=ROUND([.H181]*(1+[.I181]);2)" office:value-type="currency" office:currency="BRL" office:value="266022.74" calcext:value-type="currency">
            <text:p><text:s/>R$ 266.022,74 </text:p>
          </table:table-cell>
          <table:table-cell table:style-name="ce86" table:formula="of:=ROUND([.G181]*ROUND([.J181]; 2); 2)" office:value-type="currency" office:currency="BRL" office:value="63845.46" calcext:value-type="currency">
            <text:p><text:s/>R$ 63.845,46 </text:p>
          </table:table-cell>
          <table:table-cell table:number-columns-repeated="3"/>
        </table:table-row>
        <table:table-row table:style-name="ro5">
          <table:table-cell table:style-name="ce7" office:value-type="float" office:value="40" calcext:value-type="float">
            <text:p>40</text:p>
          </table:table-cell>
          <table:table-cell table:style-name="ce22" office:value-type="string" calcext:value-type="string">
            <text:p>40.</text:p>
          </table:table-cell>
          <table:table-cell table:style-name="ce22"/>
          <table:table-cell table:style-name="ce36"/>
          <table:table-cell table:style-name="ce36" office:value-type="string" calcext:value-type="string">
            <text:p>SINALIZAÇÃO DA OBRA - PMC</text:p>
          </table:table-cell>
          <table:table-cell table:style-name="ce47" table:number-columns-repeated="2"/>
          <table:table-cell table:style-name="ce62"/>
          <table:table-cell table:style-name="ce69"/>
          <table:table-cell table:style-name="ce77"/>
          <table:table-cell table:style-name="ce85" table:formula="of:=SUBTOTAL(109;[.K183:.K184])" office:value-type="currency" office:currency="BRL" office:value="3474.01" calcext:value-type="currency">
            <text:p><text:s/>R$ 3.474,01 </text:p>
          </table:table-cell>
          <table:table-cell table:number-columns-repeated="3"/>
        </table:table-row>
        <table:table-row table:style-name="ro9">
          <table:table-cell table:style-name="ce8" office:value-type="float" office:value="40" calcext:value-type="float">
            <text:p>40</text:p>
          </table:table-cell>
          <table:table-cell table:style-name="ce23" office:value-type="string" calcext:value-type="string">
            <text:p>40.1</text:p>
          </table:table-cell>
          <table:table-cell table:style-name="ce23" office:value-type="string" calcext:value-type="string">
            <text:p>SINAPI</text:p>
          </table:table-cell>
          <table:table-cell table:style-name="ce23" office:value-type="string" calcext:value-type="string">
            <text:p>103689</text:p>
          </table:table-cell>
          <table:table-cell table:style-name="ce43" office:value-type="string" calcext:value-type="string">
            <text:p>FORNECIMENTO E INSTALAÇÃO DE PLACA DE OBRA COM CHAPA GALVANIZADA E ESTRUTURA DE MADEIRA. AF_03/2022_PS</text:p>
          </table:table-cell>
          <table:table-cell table:style-name="ce48" office:value-type="string" calcext:value-type="string">
            <text:p>m²</text:p>
          </table:table-cell>
          <table:table-cell table:style-name="ce48" office:value-type="float" office:value="6.48" calcext:value-type="float">
            <text:p>6,48</text:p>
          </table:table-cell>
          <table:table-cell table:style-name="ce61" table:formula="of:=['file:///C:/Users/18424993861/Downloads/Planilha%20Nelson%20F.%20Souza%20-%20FENIX.xlsx'#$'PL-CÁLCULO DESC_LINEAR'.O183]" office:value-type="currency" office:currency="BRL" office:value="389.908976773384" calcext:value-type="currency">
            <text:p><text:s/>R$ 389,908976773384 </text:p>
          </table:table-cell>
          <table:table-cell table:style-name="ce70" table:formula="of:=-['file:///C:/Users/18424993861/Downloads/Planilha%20Nelson%20F.%20Souza%20-%20FENIX.xlsx'#$'PL-CÁLCULO DESC_LINEAR'.P183]" office:value-type="percentage" office:value="0.2744" calcext:value-type="percentage">
            <text:p>27,44%</text:p>
          </table:table-cell>
          <table:table-cell table:style-name="ce78" table:formula="of:=ROUND([.H183]*(1+[.I183]);2)" office:value-type="currency" office:currency="BRL" office:value="496.9" calcext:value-type="currency">
            <text:p><text:s/>R$ 496,90 </text:p>
          </table:table-cell>
          <table:table-cell table:style-name="ce86" table:formula="of:=ROUND([.G183]*ROUND([.J183]; 2); 2)" office:value-type="currency" office:currency="BRL" office:value="3219.91" calcext:value-type="currency">
            <text:p><text:s/>R$ 3.219,91 </text:p>
          </table:table-cell>
          <table:table-cell table:number-columns-repeated="3"/>
        </table:table-row>
        <table:table-row table:style-name="ro9">
          <table:table-cell table:style-name="ce8" office:value-type="float" office:value="40" calcext:value-type="float">
            <text:p>40</text:p>
          </table:table-cell>
          <table:table-cell table:style-name="ce24" office:value-type="string" calcext:value-type="string">
            <text:p>40.2</text:p>
          </table:table-cell>
          <table:table-cell table:style-name="ce24" office:value-type="string" calcext:value-type="string">
            <text:p>SINAPI</text:p>
          </table:table-cell>
          <table:table-cell table:style-name="ce24" office:value-type="string" calcext:value-type="string">
            <text:p>103694</text:p>
          </table:table-cell>
          <table:table-cell table:style-name="ce44" office:value-type="string" calcext:value-type="string">
            <text:p>FORNECIMENTO E INSTALAÇÃO DE SUPORTE DE MADEIRA PARA PLACAS DE SINALIZAÇÃO, EM SOLO, COM H= DE 2,5 M E SEÇÃO DE 7,5 X 7,5 CM. AF_03/2022</text:p>
          </table:table-cell>
          <table:table-cell table:style-name="ce48" office:value-type="string" calcext:value-type="string">
            <text:p>un</text:p>
          </table:table-cell>
          <table:table-cell table:style-name="ce48" office:value-type="float" office:value="2" calcext:value-type="float">
            <text:p>2</text:p>
          </table:table-cell>
          <table:table-cell table:style-name="ce61" table:formula="of:=['file:///C:/Users/18424993861/Downloads/Planilha%20Nelson%20F.%20Souza%20-%20FENIX.xlsx'#$'PL-CÁLCULO DESC_LINEAR'.O184]" office:value-type="currency" office:currency="BRL" office:value="99.6939736346516" calcext:value-type="currency">
            <text:p><text:s/>R$ 99,693973634652 </text:p>
          </table:table-cell>
          <table:table-cell table:style-name="ce70" table:formula="of:=-['file:///C:/Users/18424993861/Downloads/Planilha%20Nelson%20F.%20Souza%20-%20FENIX.xlsx'#$'PL-CÁLCULO DESC_LINEAR'.P184]" office:value-type="percentage" office:value="0.2744" calcext:value-type="percentage">
            <text:p>27,44%</text:p>
          </table:table-cell>
          <table:table-cell table:style-name="ce78" table:formula="of:=ROUND([.H184]*(1+[.I184]);2)" office:value-type="currency" office:currency="BRL" office:value="127.05" calcext:value-type="currency">
            <text:p><text:s/>R$ 127,05 </text:p>
          </table:table-cell>
          <table:table-cell table:style-name="ce86" table:formula="of:=ROUND([.G184]*ROUND([.J184]; 2); 2)" office:value-type="currency" office:currency="BRL" office:value="254.1" calcext:value-type="currency">
            <text:p><text:s/>R$ 254,10 </text:p>
          </table:table-cell>
          <table:table-cell table:number-columns-repeated="3"/>
        </table:table-row>
        <table:table-row table:style-name="ro1">
          <table:table-cell table:style-name="ce12"/>
          <table:table-cell table:style-name="ce28" table:number-columns-repeated="4"/>
          <table:table-cell table:style-name="ce51"/>
          <table:table-cell table:style-name="ce28"/>
          <table:table-cell table:style-name="ce65"/>
          <table:table-cell table:style-name="ce73"/>
          <table:table-cell table:style-name="ce81" office:value-type="string" calcext:value-type="string">
            <text:p>TOTAL GERAL DO OBJETO</text:p>
          </table:table-cell>
          <table:table-cell table:style-name="ce90" table:formula="of:=SUBTOTAL(9;[.K12:.K184])" office:value-type="currency" office:currency="BRL" office:value="3968414.54" calcext:value-type="currency">
            <text:p><text:s/>R$ 3.968.414,54 </text:p>
          </table:table-cell>
          <table:table-cell table:number-columns-repeated="3"/>
        </table:table-row>
        <table:table-row table:style-name="ro16" table:number-rows-repeated="1048390">
          <table:table-cell table:number-columns-repeated="14"/>
        </table:table-row>
        <table:table-row table:style-name="ro16">
          <table:table-cell table:number-columns-repeated="14"/>
        </table:table-row>
        <table:named-expressions>
          <table:named-range table:name="_xlnm.Print_Area" table:base-cell-address="$'PL DA LICITANTE'.$A$1" table:cell-range-address="$'PL DA LICITANTE'.$A$1:.$K$18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7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R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R$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8P0" style:volatile="true">
      <number:text> R$ </number:text>
      <number:fill-character> </number:fill-character>
      <number:number number:decimal-places="12" number:min-decimal-places="12" number:min-integer-digits="1" number:grouping="true"/>
      <number:text> </number:text>
    </number:number-style>
    <number:number-style style:name="N138P1" style:volatile="true">
      <number:text>-R$ </number:text>
      <number:fill-character> </number:fill-character>
      <number:number number:decimal-places="12" number:min-decimal-places="12" number:min-integer-digits="1" number:grouping="true"/>
      <number:text> </number:text>
    </number:number-style>
    <number:number-style style:name="N138P2" style:volatile="true">
      <number:text> R$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 number:language="pt" number:country="BR">R$</number:currency-symbol>
      <number:text> </number:text>
      <number:fill-character> </number:fill-character>
      <number:number number:decimal-places="6" number:min-decimal-places="6" number:min-integer-digits="1" number:grouping="true"/>
      <number:text> </number:text>
    </number:currency-style>
    <number:currency-style style:name="N139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6" number:min-decimal-places="6" number:min-integer-digits="1" number:grouping="true"/>
      <number:text> </number:text>
    </number:currency-style>
    <number:currency-style style:name="N139P2" style:volatile="true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currency-style style:name="N140P0" style:volatile="true">
      <number:text> </number:text>
      <number:currency-symbol number:language="pt" number:country="BR">R$</number:currency-symbol>
      <number:text> </number:text>
      <number:fill-character> </number:fill-character>
      <number:number number:decimal-places="3" number:min-decimal-places="3" number:min-integer-digits="1" number:grouping="true"/>
      <number:text> </number:text>
    </number:currency-style>
    <number:currency-style style:name="N140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3" number:min-decimal-places="3" number:min-integer-digits="1" number:grouping="true"/>
      <number:text> </number:text>
    </number:currency-style>
    <number:currency-style style:name="N140P2" style:volatile="true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1P0" style:volatile="true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1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1P2" style:volatile="true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currency-style style:name="N142P0" style:volatile="true">
      <number:text> </number:text>
      <number:currency-symbol number:language="pt" number:country="BR"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142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12" number:min-decimal-places="12" number:min-integer-digits="1" number:grouping="true"/>
      <number:text> </number:text>
    </number:currency-style>
    <number:currency-style style:name="N142P2" style:volatile="true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eda_20_13" style:display-name="Moeda 13" style:family="table-cell" style:parent-style-name="Default" style:data-style-name="N1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Porcentagem_20_2" style:display-name="Porcentagem 2" style:family="table-cell" style:parent-style-name="Default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1" style:scale-to="100%" style:writing-mode="lr-tb" style:print="charts drawings objects zero-values"/>
      <style:header-style>
        <style:header-footer-properties fo:min-height="0.674cm" fo:margin-left="0cm" fo:margin-right="0cm" fo:margin-bottom="0.25cm"/>
      </style:header-style>
      <style:footer-style>
        <style:header-footer-properties fo:min-height="0.674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L_20_DA_20_LICITANTE" style:display-name="PageStyle_PL DA LICITANTE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5T16:17:34</meta:creation-date>
    <dc:language>pt-BR</dc:language>
    <dc:date>2026-08-05T16:17:56</dc:date>
    <meta:editing-cycles>1</meta:editing-cycles>
    <meta:editing-duration>P0D</meta:editing-duration>
    <meta:generator>LibreOffice/7.6.7.2$Windows_X86_64 LibreOffice_project/dd47e4b30cb7dab30588d6c79c651f218165e3c5</meta:generator>
    <meta:document-statistic meta:table-count="1" meta:cell-count="1591" meta:object-count="1"/>
    <meta:user-defined meta:name="AppVersion">15.0000</meta:user-defined>
  </office:meta>
</office:document-meta>
</file>