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" style:family="table-cell" style:parent-style-name="Porcentagem" style:data-style-name="N14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none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Porcentagem" style:data-style-name="N14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E40000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0">
      <style:table-cell-properties fo:background-color="#FFF2CC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E40000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middle" fo:background-color="#FFFFFF"/>
      <style:text-properties fo:font-weight="bold" style:font-weight-asian="bold" style:font-weight-complex="bold"/>
    </style:style>
    <style:style style:name="ce13" style:family="table-cell" style:parent-style-name="Default" style:data-style-name="N36">
      <style:table-cell-properties style:vertical-align="middle" fo:background-color="#FFFFFF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/>
      <style:text-properties fo:font-weight="bold" style:font-weight-asian="bold" style:font-weight-complex="bold"/>
    </style:style>
    <style:style style:name="ce16" style:family="table-cell" style:parent-style-name="Default" style:data-style-name="N36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thin solid #757171" fo:border-left="2pt solid #000000" fo:border-right="thin solid #757171" style:vertical-align="middle" fo:background-color="#2F75B5" style:repeat-content="false"/>
      <style:paragraph-properties fo:text-align="center"/>
      <style:text-properties fo:color="#FFFFFF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thin solid #757171" fo:border-left="thin solid #757171" fo:border-right="none" style:vertical-align="middle" fo:wrap-option="wrap" fo:background-color="#2F75B5" style:repeat-content="false"/>
      <style:paragraph-properties fo:text-align="center"/>
      <style:text-properties fo:color="#FFFFFF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thin solid #757171" fo:border-left="thin solid #757171" fo:border-right="none" style:vertical-align="middle" fo:wrap-option="wrap" fo:background-color="#2F75B5"/>
      <style:text-properties fo:color="#FFFFFF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thin solid #757171" fo:border-left="none" fo:border-right="none" style:vertical-align="middle" fo:wrap-option="wrap" fo:background-color="#2F75B5"/>
      <style:text-properties fo:color="#FFFFFF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none" fo:border-bottom="thin solid #808080" fo:border-left="thin solid #808080" fo:border-right="thin solid #808080" style:vertical-align="middle" fo:background-color="#2F75B5" style:repeat-content="false"/>
      <style:paragraph-properties fo:text-align="center"/>
      <style:text-properties fo:color="#FFFFFF" fo:font-weight="bold" style:font-weight-asian="bold" style:font-weight-complex="bold"/>
    </style:style>
    <style:style style:name="ce24" style:family="table-cell" style:parent-style-name="Default" style:data-style-name="N2">
      <style:table-cell-properties fo:border-top="none" fo:border-bottom="thin solid #808080" fo:border-left="thin solid #808080" fo:border-right="thin solid #808080" style:vertical-align="middle" fo:background-color="#2F75B5" style:repeat-content="false"/>
      <style:paragraph-properties fo:text-align="center"/>
      <style:text-properties fo:color="#FFFFFF" fo:font-weight="bold" style:font-weight-asian="bold" style:font-weight-complex="bold"/>
    </style:style>
    <style:style style:name="ce25" style:family="table-cell" style:parent-style-name="Moeda" style:data-style-name="N36">
      <style:table-cell-properties fo:border-top="none" fo:border-bottom="thin solid #808080" fo:border-left="thin solid #808080" fo:border-right="thin solid #808080" style:vertical-align="middle" fo:background-color="#2F75B5" style:cell-protect="protected"/>
      <style:text-properties fo:color="#FFFFFF" fo:font-weight="bold" style:font-weight-asian="bold" style:font-weight-complex="bold"/>
    </style:style>
    <style:style style:name="ce26" style:family="table-cell" style:parent-style-name="Porcentagem" style:data-style-name="N14">
      <style:table-cell-properties fo:border-top="none" fo:border-bottom="thin solid #808080" fo:border-left="thin solid #808080" fo:border-right="thin solid #808080" style:vertical-align="middle" fo:background-color="#2F75B5" style:cell-protect="protected" style:repeat-content="false"/>
      <style:paragraph-properties fo:text-align="center"/>
      <style:text-properties fo:color="#FFFFFF" fo:font-weight="bold" style:font-weight-asian="bold" style:font-weight-complex="bold"/>
    </style:style>
    <style:style style:name="ce27" style:family="table-cell" style:parent-style-name="Moeda" style:data-style-name="N38">
      <style:table-cell-properties fo:border-top="none" fo:border-bottom="thin solid #808080" fo:border-left="thin solid #808080" fo:border-right="thin solid #808080" style:vertical-align="middle" fo:background-color="#2F75B5" style:cell-protect="protected"/>
      <style:text-properties fo:color="#FFFFFF" fo:font-weight="bold" style:font-weight-asian="bold" style:font-weight-complex="bold"/>
    </style:style>
    <style:style style:name="ce28" style:family="table-cell" style:parent-style-name="Moeda" style:data-style-name="N38">
      <style:table-cell-properties fo:border-top="none" fo:border-bottom="thin solid #808080" fo:border-left="thin solid #808080" fo:border-right="2pt solid #000000" style:vertical-align="middle" fo:background-color="#2F75B5" style:cell-protect="protected"/>
      <style:text-properties fo:color="#FFFFFF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none" fo:border-bottom="none" fo:border-left="2pt solid #000000" fo:border-right="thin solid #757171" style:vertical-align="middle" fo:background-color="#9BC2E6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thin solid #757171" fo:border-bottom="thin solid #757171" fo:border-left="thin solid #757171" fo:border-right="none" style:vertical-align="middle" fo:wrap-option="wrap" fo:background-color="#9BC2E6" style:repeat-content="false"/>
      <style:paragraph-properties fo:text-align="center"/>
    </style:style>
    <style:style style:name="ce31" style:family="table-cell" style:parent-style-name="Default" style:data-style-name="N0">
      <style:table-cell-properties fo:border-top="thin solid #757171" fo:border-bottom="thin solid #757171" fo:border-left="thin solid #757171" fo:border-right="none" style:vertical-align="middle" fo:wrap-option="wrap" fo:background-color="#9BC2E6"/>
    </style:style>
    <style:style style:name="ce32" style:family="table-cell" style:parent-style-name="Default" style:data-style-name="N0">
      <style:table-cell-properties fo:border-top="thin solid #757171" fo:border-bottom="thin solid #757171" fo:border-left="none" fo:border-right="none" style:vertical-align="middle" fo:wrap-option="wrap" fo:background-color="#9BC2E6"/>
    </style:style>
    <style:style style:name="ce33" style:family="table-cell" style:parent-style-name="Default" style:data-style-name="N0">
      <style:table-cell-properties fo:border="thin solid #808080" style:vertical-align="middle" fo:background-color="#9BC2E6" style:repeat-content="false"/>
      <style:paragraph-properties fo:text-align="center"/>
    </style:style>
    <style:style style:name="ce34" style:family="table-cell" style:parent-style-name="Default" style:data-style-name="N2">
      <style:table-cell-properties fo:border="thin solid #808080" style:vertical-align="middle" fo:background-color="#9BC2E6" style:repeat-content="false"/>
      <style:paragraph-properties fo:text-align="center"/>
    </style:style>
    <style:style style:name="ce35" style:family="table-cell" style:parent-style-name="Moeda" style:data-style-name="N36">
      <style:table-cell-properties fo:border="thin solid #808080" style:vertical-align="middle" fo:background-color="#9BC2E6" style:cell-protect="protected"/>
    </style:style>
    <style:style style:name="ce36" style:family="table-cell" style:parent-style-name="Porcentagem" style:data-style-name="N14">
      <style:table-cell-properties fo:border="thin solid #808080" style:vertical-align="middle" fo:background-color="#9BC2E6" style:cell-protect="protected" style:repeat-content="false"/>
      <style:paragraph-properties fo:text-align="center"/>
    </style:style>
    <style:style style:name="ce37" style:family="table-cell" style:parent-style-name="Moeda" style:data-style-name="N38">
      <style:table-cell-properties fo:border="thin solid #808080" style:vertical-align="middle" fo:background-color="#9BC2E6" style:cell-protect="protected"/>
    </style:style>
    <style:style style:name="ce38" style:family="table-cell" style:parent-style-name="Moeda" style:data-style-name="N38">
      <style:table-cell-properties fo:border-top="thin solid #808080" fo:border-bottom="thin solid #808080" fo:border-left="thin solid #808080" fo:border-right="2pt solid #000000" style:vertical-align="middle" fo:background-color="#9BC2E6" style:cell-protect="protected"/>
    </style:style>
    <style:style style:name="ce39" style:family="table-cell" style:parent-style-name="Default" style:data-style-name="N0">
      <style:table-cell-properties fo:border-top="thin solid #757171" fo:border-bottom="thin solid #757171" fo:border-left="2pt solid #000000" fo:border-right="thin solid #757171" style:vertical-align="middle" fo:background-color="#FFFFFF" style:repeat-content="false"/>
      <style:paragraph-properties fo:text-align="center"/>
    </style:style>
    <style:style style:name="ce40" style:family="table-cell" style:parent-style-name="Default" style:data-style-name="N0">
      <style:table-cell-properties fo:border-top="thin solid #757171" fo:border-bottom="thin solid #757171" fo:border-left="none" fo:border-right="thin solid #757171" style:vertical-align="middle" fo:wrap-option="wrap" fo:background-color="#FFFFFF" style:repeat-content="false"/>
      <style:paragraph-properties fo:text-align="center"/>
    </style:style>
    <style:style style:name="ce41" style:family="table-cell" style:parent-style-name="Default" style:data-style-name="N0">
      <style:table-cell-properties fo:border-top="thin solid #757171" fo:border-bottom="thin solid #757171" fo:border-left="none" fo:border-right="none" style:vertical-align="middle" fo:wrap-option="wrap" fo:background-color="#FFFFFF"/>
    </style:style>
    <style:style style:name="ce42" style:family="table-cell" style:parent-style-name="Default" style:data-style-name="N0">
      <style:table-cell-properties fo:border="thin solid #808080" style:vertical-align="middle" fo:background-color="#FFFFFF" style:repeat-content="false"/>
      <style:paragraph-properties fo:text-align="center"/>
    </style:style>
    <style:style style:name="ce43" style:family="table-cell" style:parent-style-name="Default" style:data-style-name="N2">
      <style:table-cell-properties fo:border="thin solid #808080" style:vertical-align="middle" fo:background-color="#FFFFFF" style:repeat-content="false"/>
      <style:paragraph-properties fo:text-align="center"/>
    </style:style>
    <style:style style:name="ce44" style:family="table-cell" style:parent-style-name="Moeda" style:data-style-name="N39">
      <style:table-cell-properties fo:border="thin solid #808080" style:vertical-align="middle" fo:background-color="#FFF2CC" style:cell-protect="protected"/>
    </style:style>
    <style:style style:name="ce45" style:family="table-cell" style:parent-style-name="Porcentagem" style:data-style-name="N14">
      <style:table-cell-properties fo:border="thin solid #808080" style:vertical-align="middle" fo:background-color="#FFFFFF" style:cell-protect="protected" style:repeat-content="false"/>
      <style:paragraph-properties fo:text-align="center"/>
    </style:style>
    <style:style style:name="ce46" style:family="table-cell" style:parent-style-name="Moeda" style:data-style-name="N38">
      <style:table-cell-properties fo:border="thin solid #808080" style:vertical-align="middle" fo:background-color="#FFFFFF" style:cell-protect="protected"/>
    </style:style>
    <style:style style:name="ce47" style:family="table-cell" style:parent-style-name="Moeda" style:data-style-name="N38">
      <style:table-cell-properties fo:border-top="thin solid #808080" fo:border-bottom="thin solid #808080" fo:border-left="thin solid #808080" fo:border-right="2pt solid #000000" style:vertical-align="middle" fo:background-color="#FFFFFF" style:cell-protect="protected"/>
    </style:style>
    <style:style style:name="ce48" style:family="table-cell" style:parent-style-name="Default" style:data-style-name="N0">
      <style:text-properties fo:font-size="9pt" style:font-size-asian="9pt" style:font-size-complex="9pt"/>
    </style:style>
    <style:style style:name="ce49" style:family="table-cell" style:parent-style-name="Moeda" style:data-style-name="N39">
      <style:table-cell-properties fo:border="thin solid #808080" style:vertical-align="middle" fo:background-color="#9BC2E6" style:cell-protect="protected"/>
    </style:style>
    <style:style style:name="ce50" style:family="table-cell" style:parent-style-name="Default" style:data-style-name="N0">
      <style:table-cell-properties fo:border="thin solid #757171" style:vertical-align="middle" fo:wrap-option="wrap" fo:background-color="#FFFFFF" style:repeat-content="false"/>
      <style:paragraph-properties fo:text-align="center"/>
    </style:style>
    <style:style style:name="ce51" style:family="table-cell" style:parent-style-name="Default" style:data-style-name="N0">
      <style:table-cell-properties fo:border-top="thin solid #757171" fo:border-bottom="thin solid #757171" fo:border-left="thin solid #757171" fo:border-right="none" style:vertical-align="middle" fo:wrap-option="wrap" fo:background-color="#FFFFFF"/>
    </style:style>
    <style:style style:name="ce52" style:family="table-cell" style:parent-style-name="Default" style:data-style-name="N0">
      <style:table-cell-properties fo:border-top="thin solid #757171" fo:border-bottom="thin solid #757171" fo:border-left="2pt solid #000000" fo:border-right="thin solid #757171" style:vertical-align="middle" fo:background-color="#2F75B5" style:repeat-content="false"/>
      <style:paragraph-properties fo:text-align="center"/>
      <style:text-properties fo:color="#FFFFFF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thin solid #000000" fo:border-bottom="thin solid #757171" fo:border-left="thin solid #757171" fo:border-right="none" style:vertical-align="middle" fo:wrap-option="wrap" fo:background-color="#2F75B5" style:repeat-content="false"/>
      <style:paragraph-properties fo:text-align="center"/>
      <style:text-properties fo:color="#FFFFFF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thin solid #000000" fo:border-bottom="thin solid #757171" fo:border-left="thin solid #757171" fo:border-right="none" style:vertical-align="middle" fo:wrap-option="wrap" fo:background-color="#2F75B5"/>
      <style:text-properties fo:color="#FFFFFF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thin solid #000000" fo:border-bottom="thin solid #757171" fo:border-left="none" fo:border-right="none" style:vertical-align="middle" fo:wrap-option="wrap" fo:background-color="#2F75B5"/>
      <style:text-properties fo:color="#FFFFFF" fo:font-weight="bold" style:font-weight-asian="bold" style:font-weight-complex="bold"/>
    </style:style>
    <style:style style:name="ce56" style:family="table-cell" style:parent-style-name="Default" style:data-style-name="N0">
      <style:table-cell-properties fo:border="thin solid #808080" style:vertical-align="middle" fo:background-color="#2F75B5" style:repeat-content="false"/>
      <style:paragraph-properties fo:text-align="center"/>
      <style:text-properties fo:color="#FFFFFF" fo:font-weight="bold" style:font-weight-asian="bold" style:font-weight-complex="bold"/>
    </style:style>
    <style:style style:name="ce57" style:family="table-cell" style:parent-style-name="Moeda" style:data-style-name="N39">
      <style:table-cell-properties fo:border="thin solid #808080" style:vertical-align="middle" fo:background-color="#2F75B5" style:cell-protect="protected"/>
      <style:text-properties fo:color="#FFFFFF" fo:font-weight="bold" style:font-weight-asian="bold" style:font-weight-complex="bold"/>
    </style:style>
    <style:style style:name="ce58" style:family="table-cell" style:parent-style-name="Porcentagem" style:data-style-name="N14">
      <style:table-cell-properties fo:border="thin solid #808080" style:vertical-align="middle" fo:background-color="#2F75B5" style:cell-protect="protected" style:repeat-content="false"/>
      <style:paragraph-properties fo:text-align="center"/>
      <style:text-properties fo:color="#FFFFFF" fo:font-weight="bold" style:font-weight-asian="bold" style:font-weight-complex="bold"/>
    </style:style>
    <style:style style:name="ce59" style:family="table-cell" style:parent-style-name="Moeda" style:data-style-name="N38">
      <style:table-cell-properties fo:border="thin solid #808080" style:vertical-align="middle" fo:background-color="#2F75B5" style:cell-protect="protected"/>
      <style:text-properties fo:color="#FFFFFF" fo:font-weight="bold" style:font-weight-asian="bold" style:font-weight-complex="bold"/>
    </style:style>
    <style:style style:name="ce60" style:family="table-cell" style:parent-style-name="Moeda" style:data-style-name="N38">
      <style:table-cell-properties fo:border-top="thin solid #808080" fo:border-bottom="thin solid #808080" fo:border-left="thin solid #808080" fo:border-right="2pt solid #000000" style:vertical-align="middle" fo:background-color="#2F75B5" style:cell-protect="protected"/>
      <style:text-properties fo:color="#FFFFFF" fo:font-weight="bold" style:font-weight-asian="bold" style:font-weight-complex="bold"/>
    </style:style>
    <style:style style:name="ce61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</style:style>
    <style:style style:name="ce6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63" style:family="table-cell" style:parent-style-name="Default" style:data-style-name="N36">
      <style:table-cell-properties style:vertical-align="middle" style:repeat-content="false"/>
      <style:paragraph-properties fo:text-align="center"/>
    </style:style>
    <style:style style:name="ce6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6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size="11pt" style:font-size-asian="11pt" style:font-size-complex="11pt" fo:font-weight="bold" style:font-weight-asian="bold" style:font-weight-complex="bold"/>
    </style:style>
    <style:style style:name="ce66" style:family="table-cell" style:parent-style-name="Moeda" style:data-style-name="N38">
      <style:table-cell-properties fo:border-top="thin solid #808080" fo:border-bottom="thin solid #808080" fo:border-left="thin solid #808080" fo:border-right="2pt solid #000000" style:vertical-align="middle" fo:background-color="#FFFFFF" style:cell-protect="protected"/>
      <style:text-properties fo:font-size="11pt" style:font-size-asian="11pt" style:font-size-complex="11pt" fo:font-weight="bold" style:font-weight-asian="bold" style:font-weight-complex="bold"/>
    </style:style>
    <style:style style:name="ce67" style:family="table-cell" style:parent-style-name="Default" style:data-style-name="N36"/>
    <style:style style:name="ce6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AEAAAA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AEAAAA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AEAAAA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2pt solid #000000" fo:border-bottom="none" fo:border-left="2pt solid #000000" fo:border-right="none" style:vertical-align="automatic" style:repeat-content="false"/>
      <style:paragraph-properties fo:text-align="center"/>
    </style:style>
    <style:style style:name="ce72" style:family="table-cell" style:parent-style-name="Default" style:data-style-name="N0">
      <style:table-cell-properties fo:border-top="none" fo:border-bottom="thin solid #000000" fo:border-left="2pt solid #000000" fo:border-right="none" style:vertical-align="automatic" style:repeat-content="false"/>
      <style:paragraph-properties fo:text-align="center"/>
    </style:style>
    <style:style style:name="ce73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2pt solid #000000" fo:border-bottom="none" fo:border-left="none" fo:border-right="2pt solid #000000"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75" style:family="table-cell" style:parent-style-name="_52_0_37__32_-_32__202_nfase6_32_8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76" style:family="table-cell" style:parent-style-name="_52_0_37__32_-_32__202_nfase6_32_8" style:data-style-name="N0">
      <style:table-cell-properties fo:border-top="none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7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7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</style:style>
    <style:style style:name="ce7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8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8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82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#FFFFFF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83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8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8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8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87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AEAAAA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88" style:family="table-cell" style:parent-style-name="Default" style:data-style-name="N0">
      <style:table-cell-properties fo:border-top="2pt solid #000000" fo:border-bottom="thin solid #000000" fo:border-left="2pt solid #000000" fo:border-right="none" style:vertical-align="automatic" style:repeat-content="false"/>
      <style:paragraph-properties fo:text-align="center"/>
    </style:style>
    <style:style style:name="co1" style:family="table-column">
      <style:table-column-properties fo:break-before="auto" style:column-width="2.37066666666667cm"/>
    </style:style>
    <style:style style:name="co2" style:family="table-column">
      <style:table-column-properties fo:break-before="auto" style:column-width="1.651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11.176cm"/>
    </style:style>
    <style:style style:name="co5" style:family="table-column">
      <style:table-column-properties fo:break-before="auto" style:column-width="1.7145cm"/>
    </style:style>
    <style:style style:name="co6" style:family="table-column">
      <style:table-column-properties fo:break-before="auto" style:column-width="2.413cm" style:use-optimal-column-width="true"/>
    </style:style>
    <style:style style:name="co7" style:family="table-column">
      <style:table-column-properties fo:break-before="auto" style:column-width="4.59316666666667cm"/>
    </style:style>
    <style:style style:name="co8" style:family="table-column">
      <style:table-column-properties fo:break-before="auto" style:column-width="3.048cm"/>
    </style:style>
    <style:style style:name="co9" style:family="table-column">
      <style:table-column-properties fo:break-before="auto" style:column-width="3.429cm" style:use-optimal-column-width="true"/>
    </style:style>
    <style:style style:name="co10" style:family="table-column">
      <style:table-column-properties fo:break-before="auto" style:column-width="2.56116666666667cm" style:use-optimal-column-width="true"/>
    </style:style>
    <style:style style:name="co11" style:family="table-column">
      <style:table-column-properties fo:break-before="auto" style:column-width="2.30716666666667cm" style:use-optimal-column-width="true"/>
    </style:style>
    <style:style style:name="co12" style:family="table-column">
      <style:table-column-properties fo:break-before="auto" style:column-width="1.69333333333333cm"/>
    </style:style>
    <style:style style:name="ro1" style:family="table-row">
      <style:table-row-properties style:row-height="33.75pt" style:use-optimal-row-height="fals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12.75pt" style:use-optimal-row-height="false" fo:break-before="auto"/>
    </style:style>
    <style:style style:name="ro4" style:family="table-row">
      <style:table-row-properties style:row-height="13.8pt" style:use-optimal-row-height="true" fo:break-before="auto"/>
    </style:style>
    <style:style style:name="ro5" style:family="table-row">
      <style:table-row-properties style:row-height="33pt" style:use-optimal-row-height="false" fo:break-before="auto"/>
    </style:style>
    <style:style style:name="ro6" style:family="table-row">
      <style:table-row-properties style:row-height="14.4pt" style:use-optimal-row-height="true" fo:break-before="auto"/>
    </style:style>
    <style:style style:name="ro7" style:family="table-row">
      <style:table-row-properties style:row-height="26.4pt" style:use-optimal-row-height="true" fo:break-before="auto"/>
    </style:style>
    <style:style style:name="ro8" style:family="table-row">
      <style:table-row-properties style:row-height="13.2pt" style:use-optimal-row-height="true" fo:break-before="auto"/>
    </style:style>
    <style:style style:name="ro9" style:family="table-row">
      <style:table-row-properties style:row-height="52.8pt" style:use-optimal-row-height="true" fo:break-before="auto"/>
    </style:style>
    <style:style style:name="ro10" style:family="table-row">
      <style:table-row-properties style:row-height="39.6pt" style:use-optimal-row-height="true" fo:break-before="auto"/>
    </style:style>
    <style:style style:name="ro11" style:family="table-row">
      <style:table-row-properties style:row-height="28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_Licitante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 table:visibility="collapse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67"/>
        <table:table-column table:style-name="co5" table:default-cell-style-name="ce62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2" table:default-cell-style-name="ce1"/>
        <table:table-column table:style-name="co12" table:number-columns-repeated="16370" table:default-cell-style-name="ce1"/>
        <table:table-row table:style-name="ro1">
          <table:table-cell table:number-columns-spanned="1" table:number-rows-spanned="2" table:style-name="ce88">
            <draw:frame draw:z-index="1" draw:id="id0" draw:style-name="a0" draw:name="Picture 1" svg:x="0.10417in" svg:y="0.07966in" svg:width="0.92292in" svg:height="0.8208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number-columns-spanned="10" table:number-rows-spanned="1" table:style-name="ce74">
            <text:p>P R E F E I T U R A <text:s text:c="3"/>M U N I C I P A L <text:s text:c="3"/>D E <text:s text:c="3"/>C A M P I N A S</text:p>
          </table:table-cell>
          <table:covered-table-cell table:number-columns-repeated="9"/>
          <table:table-cell table:number-columns-repeated="16373" table:style-name="ce1"/>
        </table:table-row>
        <table:table-row table:style-name="ro1">
          <table:covered-table-cell/>
          <table:table-cell office:value-type="string" table:number-columns-spanned="10" table:number-rows-spanned="1" table:style-name="ce76">
            <text:p>SECRETARIA MUNICIPAL DE INFRAESTRUTURA</text:p>
          </table:table-cell>
          <table:covered-table-cell table:number-columns-repeated="9"/>
          <table:table-cell table:number-columns-repeated="16373" table:style-name="ce1"/>
        </table:table-row>
        <table:table-row table:style-name="ro2">
          <table:table-cell office:value-type="string" table:style-name="ce2">
            <text:p>Objeto</text:p>
          </table:table-cell>
          <table:table-cell office:value-type="string" office:string-value="FRESAGEM E RECAPEAMENTO COM CBUQ COM CONTROLE TECNOLÓGICO, NA AV. MARIO GARNERO – CAM-440 E RUA DR. JOÃO CARLOS MACARINI, CAMPINAS-SP – FASES 1 e 2.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B3]" table:number-columns-spanned="10" table:number-rows-spanned="1" table:style-name="ce78">
            <text:p>FRESAGEM E RECAPEAMENTO COM CBUQ COM CONTROLE TECNOLÓGICO, NA AV. MARIO GARNERO – CAM-440 E RUA DR. JOÃO CARLOS MACARINI, CAMPINAS-SP – FASES 1 e 2.</text:p>
          </table:table-cell>
          <table:covered-table-cell table:number-columns-repeated="9"/>
          <table:table-cell table:number-columns-repeated="16373" table:style-name="ce1"/>
        </table:table-row>
        <table:table-row table:style-name="ro3">
          <table:table-cell office:value-type="string" table:style-name="ce2">
            <text:p>Endereço</text:p>
          </table:table-cell>
          <table:table-cell office:value-type="string" office:string-value="AV. MARIO GARNERO – CAM-440 E RUA DR. JOÃO CARLOS MACARINI, CAMPINAS-SP, CONFORME PROJETO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B4]" table:number-columns-spanned="10" table:number-rows-spanned="1" table:style-name="ce78">
            <text:p>AV. MARIO GARNERO – CAM-440 E RUA DR. JOÃO CARLOS MACARINI, CAMPINAS-SP, CONFORME PROJETO</text:p>
          </table:table-cell>
          <table:covered-table-cell table:number-columns-repeated="9"/>
          <table:table-cell table:number-columns-repeated="16373" table:style-name="ce1"/>
        </table:table-row>
        <table:table-row table:style-name="ro2">
          <table:table-cell office:value-type="string" table:style-name="ce2">
            <text:p>BDI Pav.:</text:p>
          </table:table-cell>
          <table:table-cell office:value-type="percentage" office:value="0.27439999999999998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N5]" table:style-name="ce3">
            <text:p>27,44%</text:p>
          </table:table-cell>
          <table:table-cell table:number-columns-repeated="2" table:style-name="ce4"/>
          <table:table-cell table:style-name="ce5"/>
          <table:table-cell office:value-type="string" table:style-name="ce6">
            <text:p>Lei Social (horista)</text:p>
          </table:table-cell>
          <table:table-cell table:style-name="ce6"/>
          <table:table-cell office:value-type="percentage" office:value="0" table:style-name="ce7">
            <text:p>0,00%</text:p>
          </table:table-cell>
          <table:table-cell table:style-name="ce8"/>
          <table:table-cell table:style-name="ce4"/>
          <table:table-cell table:style-name="ce9"/>
          <table:table-cell table:number-columns-repeated="2" table:style-name="ce1"/>
          <table:table-cell table:style-name="ce10"/>
          <table:table-cell table:number-columns-repeated="16370"/>
        </table:table-row>
        <table:table-row table:style-name="ro3">
          <table:table-cell office:value-type="string" table:style-name="ce2">
            <text:p>BDI dif.:</text:p>
          </table:table-cell>
          <table:table-cell office:value-type="percentage" office:value="0.15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N7]" table:style-name="ce3">
            <text:p>15,00%</text:p>
          </table:table-cell>
          <table:table-cell table:number-columns-repeated="2" table:style-name="ce4"/>
          <table:table-cell table:style-name="ce5"/>
          <table:table-cell office:value-type="string" table:style-name="ce6">
            <text:p>Lei Social (mensalista)</text:p>
          </table:table-cell>
          <table:table-cell table:style-name="ce6"/>
          <table:table-cell office:value-type="percentage" office:value="0.71179999999999999" table:style-name="ce7">
            <text:p>71,18%</text:p>
          </table:table-cell>
          <table:table-cell table:style-name="ce11"/>
          <table:table-cell table:style-name="ce4"/>
          <table:table-cell table:style-name="ce9"/>
          <table:table-cell table:number-columns-repeated="16373" table:style-name="ce1"/>
        </table:table-row>
        <table:table-row table:style-name="ro4">
          <table:table-cell table:style-name="ce1"/>
          <table:table-cell table:number-columns-repeated="6" table:style-name="ce12"/>
          <table:table-cell table:style-name="ce13"/>
          <table:table-cell table:style-name="ce14"/>
          <table:table-cell table:style-name="ce12"/>
          <table:table-cell table:style-name="ce15"/>
          <table:table-cell table:number-columns-repeated="16373" table:style-name="ce1"/>
        </table:table-row>
        <table:table-row table:style-name="ro5">
          <table:table-cell office:value-type="string" table:number-columns-spanned="11" table:number-rows-spanned="1" table:style-name="ce87">
            <text:p>P L A N I L H A <text:s text:c="3"/>O R Ç A M E N T Á R I A</text:p>
          </table:table-cell>
          <table:covered-table-cell table:number-columns-repeated="10"/>
          <table:table-cell table:number-columns-repeated="16373" table:style-name="ce1"/>
        </table:table-row>
        <table:table-row table:style-name="ro4">
          <table:table-cell office:value-type="string" table:number-columns-spanned="1" table:number-rows-spanned="2" table:style-name="ce86">
            <text:p>Evento</text:p>
          </table:table-cell>
          <table:table-cell office:value-type="string" table:number-columns-spanned="1" table:number-rows-spanned="2" table:style-name="ce80">
            <text:p>Item</text:p>
          </table:table-cell>
          <table:table-cell office:value-type="string" table:number-columns-spanned="1" table:number-rows-spanned="2" table:style-name="ce80">
            <text:p>Fonte</text:p>
          </table:table-cell>
          <table:table-cell office:value-type="string" table:number-columns-spanned="1" table:number-rows-spanned="2" table:style-name="ce80">
            <text:p>Código</text:p>
          </table:table-cell>
          <table:table-cell office:value-type="string" table:number-columns-spanned="1" table:number-rows-spanned="2" table:style-name="ce80">
            <text:p>Descrição</text:p>
          </table:table-cell>
          <table:table-cell office:value-type="string" table:number-columns-spanned="1" table:number-rows-spanned="2" table:style-name="ce80">
            <text:p>Unid.</text:p>
          </table:table-cell>
          <table:table-cell office:value-type="string" table:number-columns-spanned="1" table:number-rows-spanned="2" table:style-name="ce80">
            <text:p>Quantidade</text:p>
          </table:table-cell>
          <table:table-cell office:value-type="string" table:number-columns-spanned="4" table:number-rows-spanned="1" table:style-name="ce81">
            <text:p>Preços</text:p>
          </table:table-cell>
          <table:covered-table-cell table:number-columns-repeated="3"/>
          <table:table-cell table:number-columns-repeated="1637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6">
            <text:p>Unitário</text:p>
          </table:table-cell>
          <table:table-cell office:value-type="string" table:style-name="ce17">
            <text:p>BDI</text:p>
          </table:table-cell>
          <table:table-cell office:value-type="string" table:style-name="ce17">
            <text:p>Unitário c/BDI</text:p>
          </table:table-cell>
          <table:table-cell office:value-type="string" table:style-name="ce18">
            <text:p>Total</text:p>
          </table:table-cell>
          <table:table-cell table:number-columns-repeated="16373" table:style-name="ce1"/>
        </table:table-row>
        <table:table-row table:style-name="ro7">
          <table:table-cell table:style-name="ce19"/>
          <table:table-cell office:value-type="string" table:style-name="ce20">
            <text:p>1.</text:p>
          </table:table-cell>
          <table:table-cell office:value-type="string" table:style-name="ce21">
            <text:p/>
          </table:table-cell>
          <table:table-cell office:value-type="string" table:style-name="ce22">
            <text:p/>
          </table:table-cell>
          <table:table-cell office:value-type="string" table:style-name="ce22">
            <text:p>FASE 1: OBRA REALIZADA COM RECURSOS DOS GOVERNO FEDERAL E MUNICIPAL</text:p>
          </table:table-cell>
          <table:table-cell office:value-type="string" table:style-name="ce23">
            <text:p/>
          </table:table-cell>
          <table:table-cell table:style-name="ce24"/>
          <table:table-cell table:style-name="ce25"/>
          <table:table-cell table:style-name="ce26"/>
          <table:table-cell table:style-name="ce27"/>
          <table:table-cell office:value-type="currency" office:value="188571.06000000003" table:formula="of:=SUBTOTAL(109;[.K12:.K70])" table:style-name="ce28">
            <text:p><text:s/>R$ 188.571,06<text:s/></text:p>
          </table:table-cell>
          <table:table-cell table:number-columns-repeated="16373" table:style-name="ce1"/>
        </table:table-row>
        <table:table-row table:style-name="ro8">
          <table:table-cell office:value-type="float" office:value="1" table:style-name="ce29">
            <text:p>1</text:p>
          </table:table-cell>
          <table:table-cell office:value-type="string" table:style-name="ce30">
            <text:p>1.1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ADMINISTRAÇÃO LOCAL - ENGENHEIRO E ENCARREGADO</text:p>
          </table:table-cell>
          <table:table-cell office:value-type="string" table:style-name="ce33">
            <text:p/>
          </table:table-cell>
          <table:table-cell table:style-name="ce34"/>
          <table:table-cell table:style-name="ce35"/>
          <table:table-cell table:style-name="ce36"/>
          <table:table-cell table:style-name="ce37"/>
          <table:table-cell office:value-type="currency" office:value="2015.74" table:formula="of:=SUBTOTAL(109;[.K13:.K13])" table:style-name="ce38">
            <text:p><text:s/>R$ 2.015,74<text:s/></text:p>
          </table:table-cell>
          <table:table-cell table:number-columns-repeated="16373" table:style-name="ce1"/>
        </table:table-row>
        <table:table-row table:style-name="ro7">
          <table:table-cell office:value-type="float" office:value="1" table:style-name="ce39">
            <text:p>1</text:p>
          </table:table-cell>
          <table:table-cell office:value-type="string" table:style-name="ce40">
            <text:p>1.1.1</text:p>
          </table:table-cell>
          <table:table-cell office:value-type="string" table:style-name="ce40">
            <text:p>CPU</text:p>
          </table:table-cell>
          <table:table-cell office:value-type="string" table:style-name="ce40">
            <text:p>D-P-ADM-006M</text:p>
          </table:table-cell>
          <table:table-cell office:value-type="string" table:style-name="ce41">
            <text:p>ADMINISTRAÇÃO LOCAL - ENGENHEIRO E ENCARREGADO - SICRO - MÁRIO GARNEIRO</text:p>
          </table:table-cell>
          <table:table-cell office:value-type="string" table:style-name="ce42">
            <text:p>UN</text:p>
          </table:table-cell>
          <table:table-cell office:value-type="float" office:value="1" table:style-name="ce43">
            <text:p>1,00</text:p>
          </table:table-cell>
          <table:table-cell office:value-type="currency" office:value="1581.7168863779034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8]" table:style-name="ce44">
            <text:p>R$ 1.581,716886377900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2015.74" table:formula="of:=ROUND([.H13]*(1+[.I13]);2)" table:style-name="ce46">
            <text:p><text:s/>R$ 2.015,74<text:s/></text:p>
          </table:table-cell>
          <table:table-cell office:value-type="currency" office:value="2015.74" table:formula="of:=ROUND([.G13]*ROUND([.J13]; 2); 2)" table:style-name="ce47">
            <text:p><text:s/>R$ 2.015,74<text:s/></text:p>
          </table:table-cell>
          <table:table-cell office:value-type="float" office:value="2568.8000000000002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18]" table:style-name="ce48">
            <text:p>2568,8</text:p>
          </table:table-cell>
          <table:table-cell office:value-type="boolean" office:boolean-value="false" table:formula="of:=[.L13]=[.K13]" table:style-name="ce48">
            <text:p>FALSO</text:p>
          </table:table-cell>
          <table:table-cell office:value-type="boolean" office:boolean-value="true" table:formula="of:=[.J13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18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2" table:style-name="ce29">
            <text:p>2</text:p>
          </table:table-cell>
          <table:table-cell office:value-type="string" table:style-name="ce30">
            <text:p>1.2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ADMINISTRAÇÃO LOCAL - VIGIA</text:p>
          </table:table-cell>
          <table:table-cell office:value-type="string" table:style-name="ce33">
            <text:p/>
          </table:table-cell>
          <table:table-cell table:style-name="ce34"/>
          <table:table-cell table:style-name="ce49"/>
          <table:table-cell table:style-name="ce36"/>
          <table:table-cell table:style-name="ce37"/>
          <table:table-cell office:value-type="currency" office:value="602.57000000000005" table:formula="of:=SUBTOTAL(109;[.K15:.K15])" table:style-name="ce38">
            <text:p><text:s/>R$ 602,57<text:s/></text:p>
          </table:table-cell>
          <table:table-cell office:value-type="float" office:value="767.9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19]" table:style-name="ce48">
            <text:p>767,9</text:p>
          </table:table-cell>
          <table:table-cell office:value-type="boolean" office:boolean-value="false" table:formula="of:=[.L14]=[.K14]" table:style-name="ce48">
            <text:p>FALSO</text:p>
          </table:table-cell>
          <table:table-cell office:value-type="boolean" office:boolean-value="true" table:formula="of:=[.J14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19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" table:style-name="ce39">
            <text:p>2</text:p>
          </table:table-cell>
          <table:table-cell office:value-type="string" table:style-name="ce40">
            <text:p>1.2.1</text:p>
          </table:table-cell>
          <table:table-cell office:value-type="string" table:style-name="ce40">
            <text:p>CPU</text:p>
          </table:table-cell>
          <table:table-cell office:value-type="string" table:style-name="ce40">
            <text:p>D-P-ADM-007M</text:p>
          </table:table-cell>
          <table:table-cell office:value-type="string" table:style-name="ce41">
            <text:p>ADMINISTRAÇÃO LOCAL - VIGIA - SICRO - MÁRIO GARNEIRO</text:p>
          </table:table-cell>
          <table:table-cell office:value-type="string" table:style-name="ce42">
            <text:p>UN</text:p>
          </table:table-cell>
          <table:table-cell office:value-type="float" office:value="1" table:style-name="ce43">
            <text:p>1,00</text:p>
          </table:table-cell>
          <table:table-cell office:value-type="currency" office:value="472.82642812303834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20]" table:style-name="ce44">
            <text:p>R$ 472,826428123038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602.57000000000005" table:formula="of:=ROUND([.H15]*(1+[.I15]);2)" table:style-name="ce46">
            <text:p><text:s/>R$ 602,57<text:s/></text:p>
          </table:table-cell>
          <table:table-cell office:value-type="currency" office:value="602.57000000000005" table:formula="of:=ROUND([.G15]*ROUND([.J15]; 2); 2)" table:style-name="ce47">
            <text:p><text:s/>R$ 602,57<text:s/></text:p>
          </table:table-cell>
          <table:table-cell office:value-type="float" office:value="767.9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20]" table:style-name="ce48">
            <text:p>767,9</text:p>
          </table:table-cell>
          <table:table-cell office:value-type="boolean" office:boolean-value="false" table:formula="of:=[.L15]=[.K15]" table:style-name="ce48">
            <text:p>FALSO</text:p>
          </table:table-cell>
          <table:table-cell office:value-type="boolean" office:boolean-value="true" table:formula="of:=[.J15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20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3" table:style-name="ce29">
            <text:p>3</text:p>
          </table:table-cell>
          <table:table-cell office:value-type="string" table:style-name="ce30">
            <text:p>1.3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CANTEIRO DE OBRAS</text:p>
          </table:table-cell>
          <table:table-cell office:value-type="string" table:style-name="ce33">
            <text:p/>
          </table:table-cell>
          <table:table-cell table:style-name="ce34"/>
          <table:table-cell table:style-name="ce49"/>
          <table:table-cell table:style-name="ce36"/>
          <table:table-cell table:style-name="ce37"/>
          <table:table-cell office:value-type="currency" office:value="87.75" table:formula="of:=SUBTOTAL(109;[.K17:.K17])" table:style-name="ce38">
            <text:p><text:s/>R$ 87,75<text:s/></text:p>
          </table:table-cell>
          <table:table-cell office:value-type="float" office:value="111.83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21]" table:style-name="ce48">
            <text:p>111,83</text:p>
          </table:table-cell>
          <table:table-cell office:value-type="boolean" office:boolean-value="false" table:formula="of:=[.L16]=[.K16]" table:style-name="ce48">
            <text:p>FALSO</text:p>
          </table:table-cell>
          <table:table-cell office:value-type="boolean" office:boolean-value="true" table:formula="of:=[.J16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21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3" table:style-name="ce39">
            <text:p>3</text:p>
          </table:table-cell>
          <table:table-cell office:value-type="string" table:style-name="ce40">
            <text:p>1.3.1</text:p>
          </table:table-cell>
          <table:table-cell office:value-type="string" table:style-name="ce40">
            <text:p>CDHU</text:p>
          </table:table-cell>
          <table:table-cell office:value-type="string" table:style-name="ce40">
            <text:p>02.02.150</text:p>
          </table:table-cell>
          <table:table-cell office:value-type="string" table:style-name="ce41">
            <text:p>Locação de container tipo depósito - área mínima de 13,80 m²</text:p>
          </table:table-cell>
          <table:table-cell office:value-type="string" table:style-name="ce42">
            <text:p>UNMES</text:p>
          </table:table-cell>
          <table:table-cell office:value-type="float" office:value="0.09" table:style-name="ce43">
            <text:p>0,09</text:p>
          </table:table-cell>
          <table:table-cell office:value-type="currency" office:value="765.10514752040172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22]" table:style-name="ce44">
            <text:p>R$ 765,105147520402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975.05" table:formula="of:=ROUND([.H17]*(1+[.I17]);2)" table:style-name="ce46">
            <text:p><text:s/>R$ 975,05<text:s/></text:p>
          </table:table-cell>
          <table:table-cell office:value-type="currency" office:value="87.75" table:formula="of:=ROUND([.G17]*ROUND([.J17]; 2); 2)" table:style-name="ce47">
            <text:p><text:s/>R$ 87,75<text:s/></text:p>
          </table:table-cell>
          <table:table-cell office:value-type="float" office:value="111.83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22]" table:style-name="ce48">
            <text:p>111,83</text:p>
          </table:table-cell>
          <table:table-cell office:value-type="boolean" office:boolean-value="false" table:formula="of:=[.L17]=[.K17]" table:style-name="ce48">
            <text:p>FALSO</text:p>
          </table:table-cell>
          <table:table-cell office:value-type="boolean" office:boolean-value="true" table:formula="of:=[.J17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22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4" table:style-name="ce29">
            <text:p>4</text:p>
          </table:table-cell>
          <table:table-cell office:value-type="string" table:style-name="ce30">
            <text:p>1.4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LOCAÇÃO BANHEIROS QUÍMICOS - ACOMPANHAMENTO DE OBRA</text:p>
          </table:table-cell>
          <table:table-cell office:value-type="string" table:style-name="ce33">
            <text:p/>
          </table:table-cell>
          <table:table-cell table:style-name="ce34"/>
          <table:table-cell table:style-name="ce49"/>
          <table:table-cell table:style-name="ce36"/>
          <table:table-cell table:style-name="ce37"/>
          <table:table-cell office:value-type="currency" office:value="225.33" table:formula="of:=SUBTOTAL(109;[.K19:.K19])" table:style-name="ce38">
            <text:p><text:s/>R$ 225,33<text:s/></text:p>
          </table:table-cell>
          <table:table-cell office:value-type="float" office:value="287.14999999999998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23]" table:style-name="ce48">
            <text:p>287,15</text:p>
          </table:table-cell>
          <table:table-cell office:value-type="boolean" office:boolean-value="false" table:formula="of:=[.L18]=[.K18]" table:style-name="ce48">
            <text:p>FALSO</text:p>
          </table:table-cell>
          <table:table-cell office:value-type="boolean" office:boolean-value="true" table:formula="of:=[.J18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23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4" table:style-name="ce39">
            <text:p>4</text:p>
          </table:table-cell>
          <table:table-cell office:value-type="string" table:style-name="ce40">
            <text:p>1.4.1</text:p>
          </table:table-cell>
          <table:table-cell office:value-type="string" table:style-name="ce40">
            <text:p>CDHU</text:p>
          </table:table-cell>
          <table:table-cell office:value-type="string" table:style-name="ce40">
            <text:p>02.01.180</text:p>
          </table:table-cell>
          <table:table-cell office:value-type="string" table:style-name="ce41">
            <text:p>Banheiro químico modelo Standard, com manutenção conforme exigências da CETESB</text:p>
          </table:table-cell>
          <table:table-cell office:value-type="string" table:style-name="ce42">
            <text:p>UNMES</text:p>
          </table:table-cell>
          <table:table-cell office:value-type="float" office:value="0.18" table:style-name="ce43">
            <text:p>0,18</text:p>
          </table:table-cell>
          <table:table-cell office:value-type="currency" office:value="982.2818581293157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24]" table:style-name="ce44">
            <text:p>R$ 982,281858129316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1251.82" table:formula="of:=ROUND([.H19]*(1+[.I19]);2)" table:style-name="ce46">
            <text:p><text:s/>R$ 1.251,82<text:s/></text:p>
          </table:table-cell>
          <table:table-cell office:value-type="currency" office:value="225.33" table:formula="of:=ROUND([.G19]*ROUND([.J19]; 2); 2)" table:style-name="ce47">
            <text:p><text:s/>R$ 225,33<text:s/></text:p>
          </table:table-cell>
          <table:table-cell office:value-type="float" office:value="287.14999999999998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24]" table:style-name="ce48">
            <text:p>287,15</text:p>
          </table:table-cell>
          <table:table-cell office:value-type="boolean" office:boolean-value="false" table:formula="of:=[.L19]=[.K19]" table:style-name="ce48">
            <text:p>FALSO</text:p>
          </table:table-cell>
          <table:table-cell office:value-type="boolean" office:boolean-value="true" table:formula="of:=[.J19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24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5" table:style-name="ce29">
            <text:p>5</text:p>
          </table:table-cell>
          <table:table-cell office:value-type="string" table:style-name="ce30">
            <text:p>1.5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SERVIÇOS FINAIS NO CANTEIRO DE OBRAS</text:p>
          </table:table-cell>
          <table:table-cell office:value-type="string" table:style-name="ce33">
            <text:p/>
          </table:table-cell>
          <table:table-cell table:style-name="ce34"/>
          <table:table-cell table:style-name="ce49"/>
          <table:table-cell table:style-name="ce36"/>
          <table:table-cell table:style-name="ce37"/>
          <table:table-cell office:value-type="currency" office:value="1303.1000000000001" table:formula="of:=SUBTOTAL(109;[.K21:.K24])" table:style-name="ce38">
            <text:p><text:s/>R$ 1.303,10<text:s/></text:p>
          </table:table-cell>
          <table:table-cell office:value-type="float" office:value="1660.6799999999998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25]" table:style-name="ce48">
            <text:p>1660,68</text:p>
          </table:table-cell>
          <table:table-cell office:value-type="boolean" office:boolean-value="false" table:formula="of:=[.L20]=[.K20]" table:style-name="ce48">
            <text:p>FALSO</text:p>
          </table:table-cell>
          <table:table-cell office:value-type="boolean" office:boolean-value="true" table:formula="of:=[.J20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25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5" table:style-name="ce39">
            <text:p>5</text:p>
          </table:table-cell>
          <table:table-cell office:value-type="string" table:style-name="ce40">
            <text:p>1.5.1</text:p>
          </table:table-cell>
          <table:table-cell office:value-type="string" table:style-name="ce40">
            <text:p>CDHU</text:p>
          </table:table-cell>
          <table:table-cell office:value-type="string" table:style-name="ce40">
            <text:p>34.01.020</text:p>
          </table:table-cell>
          <table:table-cell office:value-type="string" table:style-name="ce41">
            <text:p>Limpeza e regularização de áreas para ajardinamento (jardins e canteiros)</text:p>
          </table:table-cell>
          <table:table-cell office:value-type="string" table:style-name="ce42">
            <text:p>M2</text:p>
          </table:table-cell>
          <table:table-cell office:value-type="float" office:value="35.97" table:style-name="ce43">
            <text:p>35,97</text:p>
          </table:table-cell>
          <table:table-cell office:value-type="currency" office:value="1.7812303829252982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26]" table:style-name="ce44">
            <text:p>R$ 1,7812303829253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2.27" table:formula="of:=ROUND([.H21]*(1+[.I21]);2)" table:style-name="ce46">
            <text:p><text:s/>R$ 2,27<text:s/></text:p>
          </table:table-cell>
          <table:table-cell office:value-type="currency" office:value="81.650000000000006" table:formula="of:=ROUND([.G21]*ROUND([.J21]; 2); 2)" table:style-name="ce47">
            <text:p><text:s/>R$ 81,65<text:s/></text:p>
          </table:table-cell>
          <table:table-cell office:value-type="float" office:value="103.95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26]" table:style-name="ce48">
            <text:p>103,95</text:p>
          </table:table-cell>
          <table:table-cell office:value-type="boolean" office:boolean-value="false" table:formula="of:=[.L21]=[.K21]" table:style-name="ce48">
            <text:p>FALSO</text:p>
          </table:table-cell>
          <table:table-cell office:value-type="boolean" office:boolean-value="true" table:formula="of:=[.J21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26]" table:style-name="ce48">
            <text:p>VERDADEIRO</text:p>
          </table:table-cell>
          <table:table-cell table:number-columns-repeated="16370"/>
        </table:table-row>
        <table:table-row table:style-name="ro9">
          <table:table-cell office:value-type="float" office:value="5" table:style-name="ce39">
            <text:p>5</text:p>
          </table:table-cell>
          <table:table-cell office:value-type="string" table:style-name="ce50">
            <text:p>1.5.2</text:p>
          </table:table-cell>
          <table:table-cell office:value-type="string" table:style-name="ce50">
            <text:p>CPU</text:p>
          </table:table-cell>
          <table:table-cell office:value-type="string" table:style-name="ce50">
            <text:p>D-A-TRA-001M</text:p>
          </table:table-cell>
          <table:table-cell office:value-type="string" table:style-name="ce51">
            <text:p>CARGA E DESCARGA MECANIZADAS DE MATERIAL PARA BOTA-FORA, UTILIZANDO CAMINHÃO BASCULANTE DE 10M3 - INCLUSIVE CUSTO DE DESCARTE DOS RESIDUOS EM U.R.M. - MÁRIO GARNEIRO</text:p>
          </table:table-cell>
          <table:table-cell office:value-type="string" table:style-name="ce42">
            <text:p>T</text:p>
          </table:table-cell>
          <table:table-cell office:value-type="float" office:value="2.7" table:style-name="ce43">
            <text:p>2,70</text:p>
          </table:table-cell>
          <table:table-cell office:value-type="currency" office:value="12.594161958568739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27]" table:style-name="ce44">
            <text:p>R$ 12,5941619585687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16.05" table:formula="of:=ROUND([.H22]*(1+[.I22]);2)" table:style-name="ce46">
            <text:p><text:s/>R$ 16,05<text:s/></text:p>
          </table:table-cell>
          <table:table-cell office:value-type="currency" office:value="43.34" table:formula="of:=ROUND([.G22]*ROUND([.J22]; 2); 2)" table:style-name="ce47">
            <text:p><text:s/>R$ 43,34<text:s/></text:p>
          </table:table-cell>
          <table:table-cell office:value-type="float" office:value="55.22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27]" table:style-name="ce48">
            <text:p>55,22</text:p>
          </table:table-cell>
          <table:table-cell office:value-type="boolean" office:boolean-value="false" table:formula="of:=[.L22]=[.K22]" table:style-name="ce48">
            <text:p>FALSO</text:p>
          </table:table-cell>
          <table:table-cell office:value-type="boolean" office:boolean-value="true" table:formula="of:=[.J22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27]" table:style-name="ce48">
            <text:p>VERDADEIRO</text:p>
          </table:table-cell>
          <table:table-cell table:number-columns-repeated="16370"/>
        </table:table-row>
        <table:table-row table:style-name="ro10">
          <table:table-cell office:value-type="float" office:value="5" table:style-name="ce39">
            <text:p>5</text:p>
          </table:table-cell>
          <table:table-cell office:value-type="string" table:style-name="ce40">
            <text:p>1.5.3</text:p>
          </table:table-cell>
          <table:table-cell office:value-type="string" table:style-name="ce40">
            <text:p>CPU</text:p>
          </table:table-cell>
          <table:table-cell office:value-type="string" table:style-name="ce40">
            <text:p>D-A-TRA-002M</text:p>
          </table:table-cell>
          <table:table-cell office:value-type="string" table:style-name="ce41">
            <text:p>TRANSPORTE DE MATERIAL COM CAMINHÃO BASCULANTE DE 10 M3 PARA UNIDADE RECICLADORA DE MATERIAIS- URM - MÁRIO GARNEIRO</text:p>
          </table:table-cell>
          <table:table-cell office:value-type="string" table:style-name="ce42">
            <text:p>T</text:p>
          </table:table-cell>
          <table:table-cell office:value-type="float" office:value="2.7" table:style-name="ce43">
            <text:p>2,70</text:p>
          </table:table-cell>
          <table:table-cell office:value-type="currency" office:value="21.351224105461394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28]" table:style-name="ce44">
            <text:p>R$ 21,3512241054614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27.21" table:formula="of:=ROUND([.H23]*(1+[.I23]);2)" table:style-name="ce46">
            <text:p><text:s/>R$ 27,21<text:s/></text:p>
          </table:table-cell>
          <table:table-cell office:value-type="currency" office:value="73.47" table:formula="of:=ROUND([.G23]*ROUND([.J23]; 2); 2)" table:style-name="ce47">
            <text:p><text:s/>R$ 73,47<text:s/></text:p>
          </table:table-cell>
          <table:table-cell office:value-type="float" office:value="93.64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28]" table:style-name="ce48">
            <text:p>93,64</text:p>
          </table:table-cell>
          <table:table-cell office:value-type="boolean" office:boolean-value="false" table:formula="of:=[.L23]=[.K23]" table:style-name="ce48">
            <text:p>FALSO</text:p>
          </table:table-cell>
          <table:table-cell office:value-type="boolean" office:boolean-value="true" table:formula="of:=[.J23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28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5" table:style-name="ce39">
            <text:p>5</text:p>
          </table:table-cell>
          <table:table-cell office:value-type="string" table:style-name="ce50">
            <text:p>1.5.4</text:p>
          </table:table-cell>
          <table:table-cell office:value-type="string" table:style-name="ce50">
            <text:p>CPU</text:p>
          </table:table-cell>
          <table:table-cell office:value-type="string" table:style-name="ce50">
            <text:p>D-P-PAI-001</text:p>
          </table:table-cell>
          <table:table-cell office:value-type="string" table:style-name="ce51">
            <text:p>PLANTIO DE GRAMA ESMERALDA EM PLACAS<text:s/></text:p>
          </table:table-cell>
          <table:table-cell office:value-type="string" table:style-name="ce42">
            <text:p>M2</text:p>
          </table:table-cell>
          <table:table-cell office:value-type="float" office:value="35.97" table:style-name="ce43">
            <text:p>35,97</text:p>
          </table:table-cell>
          <table:table-cell office:value-type="currency" office:value="24.0976145637162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29]" table:style-name="ce44">
            <text:p>R$ 24,0976145637163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30.71" table:formula="of:=ROUND([.H24]*(1+[.I24]);2)" table:style-name="ce46">
            <text:p><text:s/>R$ 30,71<text:s/></text:p>
          </table:table-cell>
          <table:table-cell office:value-type="currency" office:value="1104.6400000000001" table:formula="of:=ROUND([.G24]*ROUND([.J24]; 2); 2)" table:style-name="ce47">
            <text:p><text:s/>R$ 1.104,64<text:s/></text:p>
          </table:table-cell>
          <table:table-cell office:value-type="float" office:value="1407.87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29]" table:style-name="ce48">
            <text:p>1407,87</text:p>
          </table:table-cell>
          <table:table-cell office:value-type="boolean" office:boolean-value="false" table:formula="of:=[.L24]=[.K24]" table:style-name="ce48">
            <text:p>FALSO</text:p>
          </table:table-cell>
          <table:table-cell office:value-type="boolean" office:boolean-value="true" table:formula="of:=[.J24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29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6" table:style-name="ce29">
            <text:p>6</text:p>
          </table:table-cell>
          <table:table-cell office:value-type="string" table:style-name="ce30">
            <text:p>1.6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MOBILIZAÇÃO DE EQUIPAMENTOS</text:p>
          </table:table-cell>
          <table:table-cell office:value-type="string" table:style-name="ce33">
            <text:p/>
          </table:table-cell>
          <table:table-cell table:style-name="ce34"/>
          <table:table-cell table:style-name="ce49"/>
          <table:table-cell table:style-name="ce36"/>
          <table:table-cell table:style-name="ce37"/>
          <table:table-cell office:value-type="currency" office:value="2392.14" table:formula="of:=SUBTOTAL(109;[.K26:.K26])" table:style-name="ce38">
            <text:p><text:s/>R$ 2.392,14<text:s/></text:p>
          </table:table-cell>
          <table:table-cell office:value-type="float" office:value="3048.48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30]" table:style-name="ce48">
            <text:p>3048,48</text:p>
          </table:table-cell>
          <table:table-cell office:value-type="boolean" office:boolean-value="false" table:formula="of:=[.L25]=[.K25]" table:style-name="ce48">
            <text:p>FALSO</text:p>
          </table:table-cell>
          <table:table-cell office:value-type="boolean" office:boolean-value="true" table:formula="of:=[.J25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30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6" table:style-name="ce39">
            <text:p>6</text:p>
          </table:table-cell>
          <table:table-cell office:value-type="string" table:style-name="ce50">
            <text:p>1.6.1</text:p>
          </table:table-cell>
          <table:table-cell office:value-type="string" table:style-name="ce50">
            <text:p>CPU</text:p>
          </table:table-cell>
          <table:table-cell office:value-type="string" table:style-name="ce50">
            <text:p>D-P-TRA-010M</text:p>
          </table:table-cell>
          <table:table-cell office:value-type="string" table:style-name="ce51">
            <text:p>MOBILIZAÇÃO DE EQUIPAMENTOS DE OBRA DE RECAPEAMENTO - MÁRIO GARNEIRO</text:p>
          </table:table-cell>
          <table:table-cell office:value-type="string" table:style-name="ce42">
            <text:p>un</text:p>
          </table:table-cell>
          <table:table-cell office:value-type="float" office:value="1" table:style-name="ce43">
            <text:p>1,00</text:p>
          </table:table-cell>
          <table:table-cell office:value-type="currency" office:value="1877.0715630885122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31]" table:style-name="ce44">
            <text:p>R$ 1.877,071563088510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2392.14" table:formula="of:=ROUND([.H26]*(1+[.I26]);2)" table:style-name="ce46">
            <text:p><text:s/>R$ 2.392,14<text:s/></text:p>
          </table:table-cell>
          <table:table-cell office:value-type="currency" office:value="2392.14" table:formula="of:=ROUND([.G26]*ROUND([.J26]; 2); 2)" table:style-name="ce47">
            <text:p><text:s/>R$ 2.392,14<text:s/></text:p>
          </table:table-cell>
          <table:table-cell office:value-type="float" office:value="3048.48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31]" table:style-name="ce48">
            <text:p>3048,48</text:p>
          </table:table-cell>
          <table:table-cell office:value-type="boolean" office:boolean-value="false" table:formula="of:=[.L26]=[.K26]" table:style-name="ce48">
            <text:p>FALSO</text:p>
          </table:table-cell>
          <table:table-cell office:value-type="boolean" office:boolean-value="true" table:formula="of:=[.J26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31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7" table:style-name="ce29">
            <text:p>7</text:p>
          </table:table-cell>
          <table:table-cell office:value-type="string" table:style-name="ce30">
            <text:p>1.7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PLACA DE OBRA - CEF</text:p>
          </table:table-cell>
          <table:table-cell office:value-type="string" table:style-name="ce33">
            <text:p/>
          </table:table-cell>
          <table:table-cell table:style-name="ce34"/>
          <table:table-cell table:style-name="ce49"/>
          <table:table-cell table:style-name="ce36"/>
          <table:table-cell table:style-name="ce37"/>
          <table:table-cell office:value-type="currency" office:value="3313.9300000000003" table:formula="of:=SUBTOTAL(109;[.K28:.K29])" table:style-name="ce38">
            <text:p><text:s/>R$ 3.313,93<text:s/></text:p>
          </table:table-cell>
          <table:table-cell office:value-type="float" office:value="4223.2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32]" table:style-name="ce48">
            <text:p>4223,2</text:p>
          </table:table-cell>
          <table:table-cell office:value-type="boolean" office:boolean-value="false" table:formula="of:=[.L27]=[.K27]" table:style-name="ce48">
            <text:p>FALSO</text:p>
          </table:table-cell>
          <table:table-cell office:value-type="boolean" office:boolean-value="true" table:formula="of:=[.J27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32]" table:style-name="ce48">
            <text:p>VERDADEIRO</text:p>
          </table:table-cell>
          <table:table-cell table:number-columns-repeated="16370"/>
        </table:table-row>
        <table:table-row table:style-name="ro10">
          <table:table-cell office:value-type="float" office:value="7" table:style-name="ce39">
            <text:p>7</text:p>
          </table:table-cell>
          <table:table-cell office:value-type="string" table:style-name="ce50">
            <text:p>1.7.1</text:p>
          </table:table-cell>
          <table:table-cell office:value-type="string" table:style-name="ce50">
            <text:p>SINAPI</text:p>
          </table:table-cell>
          <table:table-cell office:value-type="string" table:style-name="ce50">
            <text:p>103689</text:p>
          </table:table-cell>
          <table:table-cell office:value-type="string" table:style-name="ce51">
            <text:p>FORNECIMENTO E INSTALAÇÃO DE PLACA DE OBRA COM CHAPA GALVANIZADA E ESTRUTURA DE MADEIRA. AF_03/2022_PS</text:p>
          </table:table-cell>
          <table:table-cell office:value-type="string" table:style-name="ce42">
            <text:p>m²</text:p>
          </table:table-cell>
          <table:table-cell office:value-type="float" office:value="6.48" table:style-name="ce43">
            <text:p>6,48</text:p>
          </table:table-cell>
          <table:table-cell office:value-type="currency" office:value="371.95543000627748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33]" table:style-name="ce44">
            <text:p>R$ 371,955430006277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474.02" table:formula="of:=ROUND([.H28]*(1+[.I28]);2)" table:style-name="ce46">
            <text:p><text:s/>R$ 474,02<text:s/></text:p>
          </table:table-cell>
          <table:table-cell office:value-type="currency" office:value="3071.65" table:formula="of:=ROUND([.G28]*ROUND([.J28]; 2); 2)" table:style-name="ce47">
            <text:p><text:s/>R$ 3.071,65<text:s/></text:p>
          </table:table-cell>
          <table:table-cell office:value-type="float" office:value="3914.44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33]" table:style-name="ce48">
            <text:p>3914,44</text:p>
          </table:table-cell>
          <table:table-cell office:value-type="boolean" office:boolean-value="false" table:formula="of:=[.L28]=[.K28]" table:style-name="ce48">
            <text:p>FALSO</text:p>
          </table:table-cell>
          <table:table-cell office:value-type="boolean" office:boolean-value="true" table:formula="of:=[.J28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33]" table:style-name="ce48">
            <text:p>VERDADEIRO</text:p>
          </table:table-cell>
          <table:table-cell table:number-columns-repeated="16370"/>
        </table:table-row>
        <table:table-row table:style-name="ro10">
          <table:table-cell office:value-type="float" office:value="7" table:style-name="ce39">
            <text:p>7</text:p>
          </table:table-cell>
          <table:table-cell office:value-type="string" table:style-name="ce40">
            <text:p>1.7.2</text:p>
          </table:table-cell>
          <table:table-cell office:value-type="string" table:style-name="ce40">
            <text:p>SINAPI</text:p>
          </table:table-cell>
          <table:table-cell office:value-type="string" table:style-name="ce40">
            <text:p>103694</text:p>
          </table:table-cell>
          <table:table-cell office:value-type="string" table:style-name="ce41">
            <text:p>FORNECIMENTO E INSTALAÇÃO DE SUPORTE DE MADEIRA PARA PLACAS DE SINALIZAÇÃO, EM SOLO, COM H= DE 2,5 M E SEÇÃO DE 7,5 X 7,5 CM. AF_03/2022</text:p>
          </table:table-cell>
          <table:table-cell office:value-type="string" table:style-name="ce42">
            <text:p>un</text:p>
          </table:table-cell>
          <table:table-cell office:value-type="float" office:value="2" table:style-name="ce43">
            <text:p>2,00</text:p>
          </table:table-cell>
          <table:table-cell office:value-type="currency" office:value="95.05649717514124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34]" table:style-name="ce44">
            <text:p>R$ 95,0564971751412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121.14" table:formula="of:=ROUND([.H29]*(1+[.I29]);2)" table:style-name="ce46">
            <text:p><text:s/>R$ 121,14<text:s/></text:p>
          </table:table-cell>
          <table:table-cell office:value-type="currency" office:value="242.28" table:formula="of:=ROUND([.G29]*ROUND([.J29]; 2); 2)" table:style-name="ce47">
            <text:p><text:s/>R$ 242,28<text:s/></text:p>
          </table:table-cell>
          <table:table-cell office:value-type="float" office:value="308.7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34]" table:style-name="ce48">
            <text:p>308,76</text:p>
          </table:table-cell>
          <table:table-cell office:value-type="boolean" office:boolean-value="false" table:formula="of:=[.L29]=[.K29]" table:style-name="ce48">
            <text:p>FALSO</text:p>
          </table:table-cell>
          <table:table-cell office:value-type="boolean" office:boolean-value="true" table:formula="of:=[.J29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34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8" table:style-name="ce29">
            <text:p>8</text:p>
          </table:table-cell>
          <table:table-cell office:value-type="string" table:style-name="ce30">
            <text:p>1.8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DEMOLIÇÕES: RAMPAS E RESÍDUO DE CONCRETO</text:p>
          </table:table-cell>
          <table:table-cell office:value-type="string" table:style-name="ce33">
            <text:p/>
          </table:table-cell>
          <table:table-cell table:style-name="ce34"/>
          <table:table-cell table:style-name="ce49"/>
          <table:table-cell table:style-name="ce36"/>
          <table:table-cell table:style-name="ce37"/>
          <table:table-cell office:value-type="currency" office:value="58.41" table:formula="of:=SUBTOTAL(109;[.K31:.K31])" table:style-name="ce38">
            <text:p><text:s/>R$ 58,41<text:s/></text:p>
          </table:table-cell>
          <table:table-cell office:value-type="float" office:value="74.45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35]" table:style-name="ce48">
            <text:p>74,45</text:p>
          </table:table-cell>
          <table:table-cell office:value-type="boolean" office:boolean-value="false" table:formula="of:=[.L30]=[.K30]" table:style-name="ce48">
            <text:p>FALSO</text:p>
          </table:table-cell>
          <table:table-cell office:value-type="boolean" office:boolean-value="true" table:formula="of:=[.J30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35]" table:style-name="ce48">
            <text:p>VERDADEIRO</text:p>
          </table:table-cell>
          <table:table-cell table:number-columns-repeated="16370"/>
        </table:table-row>
        <table:table-row table:style-name="ro10">
          <table:table-cell office:value-type="float" office:value="8" table:style-name="ce39">
            <text:p>8</text:p>
          </table:table-cell>
          <table:table-cell office:value-type="string" table:style-name="ce40">
            <text:p>1.8.1</text:p>
          </table:table-cell>
          <table:table-cell office:value-type="string" table:style-name="ce40">
            <text:p>CPU</text:p>
          </table:table-cell>
          <table:table-cell office:value-type="string" table:style-name="ce40">
            <text:p>D-P-DEM-055M</text:p>
          </table:table-cell>
          <table:table-cell office:value-type="string" table:style-name="ce41">
            <text:p>DEMOLIÇÃO DE RAMPAS E RESÍDUO DE CONCRETO EM SARJETA, <text:s/>INCLUSIVE CARGA, DESCARGA E BOTA-FORA - MÁRIO GARNEIRO</text:p>
          </table:table-cell>
          <table:table-cell office:value-type="string" table:style-name="ce42">
            <text:p>M2</text:p>
          </table:table-cell>
          <table:table-cell office:value-type="float" office:value="3.3" table:style-name="ce43">
            <text:p>3,30</text:p>
          </table:table-cell>
          <table:table-cell office:value-type="currency" office:value="13.888888888888889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36]" table:style-name="ce44">
            <text:p>R$ 13,8888888888889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17.7" table:formula="of:=ROUND([.H31]*(1+[.I31]);2)" table:style-name="ce46">
            <text:p><text:s/>R$ 17,70<text:s/></text:p>
          </table:table-cell>
          <table:table-cell office:value-type="currency" office:value="58.41" table:formula="of:=ROUND([.G31]*ROUND([.J31]; 2); 2)" table:style-name="ce47">
            <text:p><text:s/>R$ 58,41<text:s/></text:p>
          </table:table-cell>
          <table:table-cell office:value-type="float" office:value="74.45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36]" table:style-name="ce48">
            <text:p>74,45</text:p>
          </table:table-cell>
          <table:table-cell office:value-type="boolean" office:boolean-value="false" table:formula="of:=[.L31]=[.K31]" table:style-name="ce48">
            <text:p>FALSO</text:p>
          </table:table-cell>
          <table:table-cell office:value-type="boolean" office:boolean-value="true" table:formula="of:=[.J31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36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9" table:style-name="ce29">
            <text:p>9</text:p>
          </table:table-cell>
          <table:table-cell office:value-type="string" table:style-name="ce30">
            <text:p>1.9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DEMOLIÇÕES: GUIAS E SARJETAS</text:p>
          </table:table-cell>
          <table:table-cell office:value-type="string" table:style-name="ce33">
            <text:p/>
          </table:table-cell>
          <table:table-cell table:style-name="ce34"/>
          <table:table-cell table:style-name="ce49"/>
          <table:table-cell table:style-name="ce36"/>
          <table:table-cell table:style-name="ce37"/>
          <table:table-cell office:value-type="currency" office:value="798.05" table:formula="of:=SUBTOTAL(109;[.K33:.K34])" table:style-name="ce38">
            <text:p><text:s/>R$ 798,05<text:s/></text:p>
          </table:table-cell>
          <table:table-cell office:value-type="float" office:value="1017.02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37]" table:style-name="ce48">
            <text:p>1017,02</text:p>
          </table:table-cell>
          <table:table-cell office:value-type="boolean" office:boolean-value="false" table:formula="of:=[.L32]=[.K32]" table:style-name="ce48">
            <text:p>FALSO</text:p>
          </table:table-cell>
          <table:table-cell office:value-type="boolean" office:boolean-value="true" table:formula="of:=[.J32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37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9" table:style-name="ce39">
            <text:p>9</text:p>
          </table:table-cell>
          <table:table-cell office:value-type="string" table:style-name="ce40">
            <text:p>1.9.1</text:p>
          </table:table-cell>
          <table:table-cell office:value-type="string" table:style-name="ce40">
            <text:p>CPU</text:p>
          </table:table-cell>
          <table:table-cell office:value-type="string" table:style-name="ce40">
            <text:p>D-P-DEM-020M</text:p>
          </table:table-cell>
          <table:table-cell office:value-type="string" table:style-name="ce41">
            <text:p>DEMOLIÇÃO DE GUIA, INCLUSIVE CARGA E DESCARGA PARA BOTA-FORA - MÁRIO GARNEIRO</text:p>
          </table:table-cell>
          <table:table-cell office:value-type="string" table:style-name="ce42">
            <text:p>M</text:p>
          </table:table-cell>
          <table:table-cell office:value-type="float" office:value="70.5" table:style-name="ce43">
            <text:p>70,50</text:p>
          </table:table-cell>
          <table:table-cell office:value-type="currency" office:value="7.7762084118016324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38]" table:style-name="ce44">
            <text:p>R$ 7,7762084118016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9.91" table:formula="of:=ROUND([.H33]*(1+[.I33]);2)" table:style-name="ce46">
            <text:p><text:s/>R$ 9,91<text:s/></text:p>
          </table:table-cell>
          <table:table-cell office:value-type="currency" office:value="698.66" table:formula="of:=ROUND([.G33]*ROUND([.J33]; 2); 2)" table:style-name="ce47">
            <text:p><text:s/>R$ 698,66<text:s/></text:p>
          </table:table-cell>
          <table:table-cell office:value-type="float" office:value="890.42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38]" table:style-name="ce48">
            <text:p>890,42</text:p>
          </table:table-cell>
          <table:table-cell office:value-type="boolean" office:boolean-value="false" table:formula="of:=[.L33]=[.K33]" table:style-name="ce48">
            <text:p>FALSO</text:p>
          </table:table-cell>
          <table:table-cell office:value-type="boolean" office:boolean-value="true" table:formula="of:=[.J33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38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9" table:style-name="ce39">
            <text:p>9</text:p>
          </table:table-cell>
          <table:table-cell office:value-type="string" table:style-name="ce50">
            <text:p>1.9.2</text:p>
          </table:table-cell>
          <table:table-cell office:value-type="string" table:style-name="ce50">
            <text:p>CPU</text:p>
          </table:table-cell>
          <table:table-cell office:value-type="string" table:style-name="ce50">
            <text:p>D-P-DEM-056M</text:p>
          </table:table-cell>
          <table:table-cell office:value-type="string" table:style-name="ce51">
            <text:p>DEMOLIÇÃO DE SARJETA, INCLUSIVE CARGA E DESCARGA PARA BOTA-FORA - MÁRIO GARNEIRO</text:p>
          </table:table-cell>
          <table:table-cell office:value-type="string" table:style-name="ce42">
            <text:p>M</text:p>
          </table:table-cell>
          <table:table-cell office:value-type="float" office:value="12.15" table:style-name="ce43">
            <text:p>12,15</text:p>
          </table:table-cell>
          <table:table-cell office:value-type="currency" office:value="6.4187068424356557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39]" table:style-name="ce44">
            <text:p>R$ 6,4187068424357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8.18" table:formula="of:=ROUND([.H34]*(1+[.I34]);2)" table:style-name="ce46">
            <text:p><text:s/>R$ 8,18<text:s/></text:p>
          </table:table-cell>
          <table:table-cell office:value-type="currency" office:value="99.39" table:formula="of:=ROUND([.G34]*ROUND([.J34]; 2); 2)" table:style-name="ce47">
            <text:p><text:s/>R$ 99,39<text:s/></text:p>
          </table:table-cell>
          <table:table-cell office:value-type="float" office:value="126.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39]" table:style-name="ce48">
            <text:p>126,6</text:p>
          </table:table-cell>
          <table:table-cell office:value-type="boolean" office:boolean-value="false" table:formula="of:=[.L34]=[.K34]" table:style-name="ce48">
            <text:p>FALSO</text:p>
          </table:table-cell>
          <table:table-cell office:value-type="boolean" office:boolean-value="true" table:formula="of:=[.J34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39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10" table:style-name="ce29">
            <text:p>10</text:p>
          </table:table-cell>
          <table:table-cell office:value-type="string" table:style-name="ce30">
            <text:p>1.10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SERVIÇOS DE FRESAGEM</text:p>
          </table:table-cell>
          <table:table-cell office:value-type="string" table:style-name="ce33">
            <text:p/>
          </table:table-cell>
          <table:table-cell table:style-name="ce34"/>
          <table:table-cell table:style-name="ce49"/>
          <table:table-cell table:style-name="ce36"/>
          <table:table-cell table:style-name="ce37"/>
          <table:table-cell office:value-type="currency" office:value="27378.39" table:formula="of:=SUBTOTAL(109;[.K36:.K37])" table:style-name="ce38">
            <text:p><text:s/>R$ 27.378,39<text:s/></text:p>
          </table:table-cell>
          <table:table-cell office:value-type="float" office:value="34890.33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40]" table:style-name="ce48">
            <text:p>34890,33</text:p>
          </table:table-cell>
          <table:table-cell office:value-type="boolean" office:boolean-value="false" table:formula="of:=[.L35]=[.K35]" table:style-name="ce48">
            <text:p>FALSO</text:p>
          </table:table-cell>
          <table:table-cell office:value-type="boolean" office:boolean-value="true" table:formula="of:=[.J35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40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10" table:style-name="ce39">
            <text:p>10</text:p>
          </table:table-cell>
          <table:table-cell office:value-type="string" table:style-name="ce50">
            <text:p>1.10.1</text:p>
          </table:table-cell>
          <table:table-cell office:value-type="string" table:style-name="ce50">
            <text:p>CPU</text:p>
          </table:table-cell>
          <table:table-cell office:value-type="string" table:style-name="ce50">
            <text:p>D-A-PAV-009</text:p>
          </table:table-cell>
          <table:table-cell office:value-type="string" table:style-name="ce51">
            <text:p>FRESAGEM DESCONTÍNUA DE REVESTIMENTO ASFÁLTICO - ESPESSURA DE 3 CM E LARGURA ÚTIL DE 1 METRO</text:p>
          </table:table-cell>
          <table:table-cell office:value-type="string" table:style-name="ce42">
            <text:p>m³</text:p>
          </table:table-cell>
          <table:table-cell office:value-type="float" office:value="114.96" table:style-name="ce43">
            <text:p>114,96</text:p>
          </table:table-cell>
          <table:table-cell office:value-type="currency" office:value="174.46641556811048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41]" table:style-name="ce44">
            <text:p>R$ 174,466415568110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222.34" table:formula="of:=ROUND([.H36]*(1+[.I36]);2)" table:style-name="ce46">
            <text:p><text:s/>R$ 222,34<text:s/></text:p>
          </table:table-cell>
          <table:table-cell office:value-type="currency" office:value="25560.21" table:formula="of:=ROUND([.G36]*ROUND([.J36]; 2); 2)" table:style-name="ce47">
            <text:p><text:s/>R$ 25.560,21<text:s/></text:p>
          </table:table-cell>
          <table:table-cell office:value-type="float" office:value="32572.77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41]" table:style-name="ce48">
            <text:p>32572,77</text:p>
          </table:table-cell>
          <table:table-cell office:value-type="boolean" office:boolean-value="false" table:formula="of:=[.L36]=[.K36]" table:style-name="ce48">
            <text:p>FALSO</text:p>
          </table:table-cell>
          <table:table-cell office:value-type="boolean" office:boolean-value="true" table:formula="of:=[.J36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41]" table:style-name="ce48">
            <text:p>VERDADEIRO</text:p>
          </table:table-cell>
          <table:table-cell table:number-columns-repeated="16370"/>
        </table:table-row>
        <table:table-row table:style-name="ro9">
          <table:table-cell office:value-type="float" office:value="10" table:style-name="ce39">
            <text:p>10</text:p>
          </table:table-cell>
          <table:table-cell office:value-type="string" table:style-name="ce40">
            <text:p>1.10.2</text:p>
          </table:table-cell>
          <table:table-cell office:value-type="string" table:style-name="ce40">
            <text:p>CPU</text:p>
          </table:table-cell>
          <table:table-cell office:value-type="string" table:style-name="ce40">
            <text:p>D-A-TRA-004M</text:p>
          </table:table-cell>
          <table:table-cell office:value-type="string" table:style-name="ce41">
            <text:p>TRANSPORTE DE MATERIAL FRESADO COM CAMINHÃO BASCULANTE DE 10 M3 PARA DEPÓSITO EM UNIDADE DA PMC, DMT E LOCAL CONFORME MEMÓRIA DE CÁLCULO ESPECÍFICA. - MÁRIO GARNEIRO</text:p>
          </table:table-cell>
          <table:table-cell office:value-type="string" table:style-name="ce42">
            <text:p>T</text:p>
          </table:table-cell>
          <table:table-cell office:value-type="float" office:value="275.89999999999998" table:style-name="ce43">
            <text:p>275,90</text:p>
          </table:table-cell>
          <table:table-cell office:value-type="currency" office:value="5.171060891399874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42]" table:style-name="ce44">
            <text:p>R$ 5,1710608913999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6.59" table:formula="of:=ROUND([.H37]*(1+[.I37]);2)" table:style-name="ce46">
            <text:p><text:s/>R$ 6,59<text:s/></text:p>
          </table:table-cell>
          <table:table-cell office:value-type="currency" office:value="1818.18" table:formula="of:=ROUND([.G37]*ROUND([.J37]; 2); 2)" table:style-name="ce47">
            <text:p><text:s/>R$ 1.818,18<text:s/></text:p>
          </table:table-cell>
          <table:table-cell office:value-type="float" office:value="2317.5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42]" table:style-name="ce48">
            <text:p>2317,56</text:p>
          </table:table-cell>
          <table:table-cell office:value-type="boolean" office:boolean-value="false" table:formula="of:=[.L37]=[.K37]" table:style-name="ce48">
            <text:p>FALSO</text:p>
          </table:table-cell>
          <table:table-cell office:value-type="boolean" office:boolean-value="true" table:formula="of:=[.J37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42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11" table:style-name="ce29">
            <text:p>11</text:p>
          </table:table-cell>
          <table:table-cell office:value-type="string" table:style-name="ce30">
            <text:p>1.11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RECAPEAMENTO COM APLICAÇÃO DE CBUQ NA ESPESSURA DE 3 CM (COMPACTADO)</text:p>
          </table:table-cell>
          <table:table-cell office:value-type="string" table:style-name="ce33">
            <text:p/>
          </table:table-cell>
          <table:table-cell table:style-name="ce34"/>
          <table:table-cell table:style-name="ce49"/>
          <table:table-cell office:value-type="string" table:style-name="ce36">
            <text:p>-</text:p>
          </table:table-cell>
          <table:table-cell table:style-name="ce37"/>
          <table:table-cell office:value-type="currency" office:value="132492.78999999998" table:formula="of:=SUBTOTAL(109;[.K39:.K48])" table:style-name="ce38">
            <text:p><text:s/>R$ 132.492,79<text:s/></text:p>
          </table:table-cell>
          <table:table-cell office:value-type="float" office:value="168815.22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43]" table:style-name="ce48">
            <text:p>168815,22</text:p>
          </table:table-cell>
          <table:table-cell office:value-type="boolean" office:boolean-value="false" table:formula="of:=[.L38]=[.K38]" table:style-name="ce48">
            <text:p>FALSO</text:p>
          </table:table-cell>
          <table:table-cell office:value-type="boolean" office:boolean-value="true" table:formula="of:=[.J38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43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11" table:style-name="ce39">
            <text:p>11</text:p>
          </table:table-cell>
          <table:table-cell office:value-type="string" table:style-name="ce40">
            <text:p>1.11.1</text:p>
          </table:table-cell>
          <table:table-cell office:value-type="string" table:style-name="ce40">
            <text:p>SICRO</text:p>
          </table:table-cell>
          <table:table-cell office:value-type="string" table:style-name="ce40">
            <text:p>4011212</text:p>
          </table:table-cell>
          <table:table-cell office:value-type="string" table:style-name="ce41">
            <text:p>Varredura da superfície para execução de revestimento asfáltico</text:p>
          </table:table-cell>
          <table:table-cell office:value-type="string" table:style-name="ce42">
            <text:p>m²</text:p>
          </table:table-cell>
          <table:table-cell office:value-type="float" office:value="3831.84" table:style-name="ce43">
            <text:p>3831,84</text:p>
          </table:table-cell>
          <table:table-cell office:value-type="currency" office:value="6.2774639045825489E-2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44]" table:style-name="ce44">
            <text:p>R$ 0,0627746390458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0.08" table:formula="of:=ROUND([.H39]*(1+[.I39]);2)" table:style-name="ce46">
            <text:p><text:s/>R$ 0,08<text:s/></text:p>
          </table:table-cell>
          <table:table-cell office:value-type="currency" office:value="306.55" table:formula="of:=ROUND([.G39]*ROUND([.J39]; 2); 2)" table:style-name="ce47">
            <text:p><text:s/>R$ 306,55<text:s/></text:p>
          </table:table-cell>
          <table:table-cell office:value-type="float" office:value="383.18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44]" table:style-name="ce48">
            <text:p>383,18</text:p>
          </table:table-cell>
          <table:table-cell office:value-type="boolean" office:boolean-value="false" table:formula="of:=[.L39]=[.K39]" table:style-name="ce48">
            <text:p>FALSO</text:p>
          </table:table-cell>
          <table:table-cell office:value-type="boolean" office:boolean-value="true" table:formula="of:=[.J39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44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11" table:style-name="ce39">
            <text:p>11</text:p>
          </table:table-cell>
          <table:table-cell office:value-type="string" table:style-name="ce50">
            <text:p>1.11.2</text:p>
          </table:table-cell>
          <table:table-cell office:value-type="string" table:style-name="ce50">
            <text:p>SICRO</text:p>
          </table:table-cell>
          <table:table-cell office:value-type="string" table:style-name="ce50">
            <text:p>4011353</text:p>
          </table:table-cell>
          <table:table-cell office:value-type="string" table:style-name="ce51">
            <text:p>Pintura de ligação</text:p>
          </table:table-cell>
          <table:table-cell office:value-type="string" table:style-name="ce42">
            <text:p>m²</text:p>
          </table:table-cell>
          <table:table-cell office:value-type="float" office:value="3831.84" table:style-name="ce43">
            <text:p>3831,84</text:p>
          </table:table-cell>
          <table:table-cell office:value-type="currency" office:value="0.37664783427495291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45]" table:style-name="ce44">
            <text:p>R$ 0,376647834275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0.48" table:formula="of:=ROUND([.H40]*(1+[.I40]);2)" table:style-name="ce46">
            <text:p><text:s/>R$ 0,48<text:s/></text:p>
          </table:table-cell>
          <table:table-cell office:value-type="currency" office:value="1839.28" table:formula="of:=ROUND([.G40]*ROUND([.J40]; 2); 2)" table:style-name="ce47">
            <text:p><text:s/>R$ 1.839,28<text:s/></text:p>
          </table:table-cell>
          <table:table-cell office:value-type="float" office:value="2337.42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45]" table:style-name="ce48">
            <text:p>2337,42</text:p>
          </table:table-cell>
          <table:table-cell office:value-type="boolean" office:boolean-value="false" table:formula="of:=[.L40]=[.K40]" table:style-name="ce48">
            <text:p>FALSO</text:p>
          </table:table-cell>
          <table:table-cell office:value-type="boolean" office:boolean-value="true" table:formula="of:=[.J40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45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11" table:style-name="ce39">
            <text:p>11</text:p>
          </table:table-cell>
          <table:table-cell office:value-type="string" table:style-name="ce40">
            <text:p>1.11.3</text:p>
          </table:table-cell>
          <table:table-cell office:value-type="string" table:style-name="ce40">
            <text:p>ANP</text:p>
          </table:table-cell>
          <table:table-cell office:value-type="string" table:style-name="ce40">
            <text:p>5</text:p>
          </table:table-cell>
          <table:table-cell office:value-type="string" table:style-name="ce41">
            <text:p>AQUISIÇÃO DE RR-1C</text:p>
          </table:table-cell>
          <table:table-cell office:value-type="string" table:style-name="ce42">
            <text:p>T</text:p>
          </table:table-cell>
          <table:table-cell office:value-type="float" office:value="1.72" table:style-name="ce43">
            <text:p>1,72</text:p>
          </table:table-cell>
          <table:table-cell office:value-type="currency" office:value="2649.0608695652177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46]" table:style-name="ce44">
            <text:p>R$ 2.649,0608695652200</text:p>
          </table:table-cell>
          <table:table-cell office:value-type="percentage" office:value="0.15" table:style-name="ce45">
            <text:p>15,00%</text:p>
          </table:table-cell>
          <table:table-cell office:value-type="currency" office:value="3046.42" table:formula="of:=ROUND([.H41]*(1+[.I41]);2)" table:style-name="ce46">
            <text:p><text:s/>R$ 3.046,42<text:s/></text:p>
          </table:table-cell>
          <table:table-cell office:value-type="currency" office:value="5239.84" table:formula="of:=ROUND([.G41]*ROUND([.J41]; 2); 2)" table:style-name="ce47">
            <text:p><text:s/>R$ 5.239,84<text:s/></text:p>
          </table:table-cell>
          <table:table-cell office:value-type="float" office:value="6677.5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46]" table:style-name="ce48">
            <text:p>6677,5</text:p>
          </table:table-cell>
          <table:table-cell office:value-type="boolean" office:boolean-value="false" table:formula="of:=[.L41]=[.K41]" table:style-name="ce48">
            <text:p>FALSO</text:p>
          </table:table-cell>
          <table:table-cell office:value-type="boolean" office:boolean-value="true" table:formula="of:=[.J41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46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11" table:style-name="ce39">
            <text:p>11</text:p>
          </table:table-cell>
          <table:table-cell office:value-type="string" table:style-name="ce50">
            <text:p>1.11.4</text:p>
          </table:table-cell>
          <table:table-cell office:value-type="string" table:style-name="ce50">
            <text:p>ANP</text:p>
          </table:table-cell>
          <table:table-cell office:value-type="string" table:style-name="ce50">
            <text:p>6M</text:p>
          </table:table-cell>
          <table:table-cell office:value-type="string" table:style-name="ce51">
            <text:p>TRANSPORTE DE RR-1C - MÁRIO GARNEIRO</text:p>
          </table:table-cell>
          <table:table-cell office:value-type="string" table:style-name="ce42">
            <text:p>T</text:p>
          </table:table-cell>
          <table:table-cell office:value-type="float" office:value="1.72" table:style-name="ce43">
            <text:p>1,72</text:p>
          </table:table-cell>
          <table:table-cell office:value-type="currency" office:value="319.33043478260873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47]" table:style-name="ce44">
            <text:p>R$ 319,3304347826090</text:p>
          </table:table-cell>
          <table:table-cell office:value-type="percentage" office:value="0.15" table:style-name="ce45">
            <text:p>15,00%</text:p>
          </table:table-cell>
          <table:table-cell office:value-type="currency" office:value="367.23" table:formula="of:=ROUND([.H42]*(1+[.I42]);2)" table:style-name="ce46">
            <text:p><text:s/>R$ 367,23<text:s/></text:p>
          </table:table-cell>
          <table:table-cell office:value-type="currency" office:value="631.64" table:formula="of:=ROUND([.G42]*ROUND([.J42]; 2); 2)" table:style-name="ce47">
            <text:p><text:s/>R$ 631,64<text:s/></text:p>
          </table:table-cell>
          <table:table-cell office:value-type="float" office:value="804.94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47]" table:style-name="ce48">
            <text:p>804,94</text:p>
          </table:table-cell>
          <table:table-cell office:value-type="boolean" office:boolean-value="false" table:formula="of:=[.L42]=[.K42]" table:style-name="ce48">
            <text:p>FALSO</text:p>
          </table:table-cell>
          <table:table-cell office:value-type="boolean" office:boolean-value="true" table:formula="of:=[.J42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47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11" table:style-name="ce39">
            <text:p>11</text:p>
          </table:table-cell>
          <table:table-cell office:value-type="string" table:style-name="ce40">
            <text:p>1.11.5</text:p>
          </table:table-cell>
          <table:table-cell office:value-type="string" table:style-name="ce40">
            <text:p>SICRO</text:p>
          </table:table-cell>
          <table:table-cell office:value-type="string" table:style-name="ce40">
            <text:p>4011495</text:p>
          </table:table-cell>
          <table:table-cell office:value-type="string" table:style-name="ce41">
            <text:p>Concreto asfáltico - faixa D-9,5 - areia e brita comerciais</text:p>
          </table:table-cell>
          <table:table-cell office:value-type="string" table:style-name="ce42">
            <text:p>t</text:p>
          </table:table-cell>
          <table:table-cell office:value-type="float" office:value="275.89" table:style-name="ce43">
            <text:p>275,89</text:p>
          </table:table-cell>
          <table:table-cell office:value-type="currency" office:value="152.0480225988700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48]" table:style-name="ce44">
            <text:p>R$ 152,048022598870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193.77" table:formula="of:=ROUND([.H43]*(1+[.I43]);2)" table:style-name="ce46">
            <text:p><text:s/>R$ 193,77<text:s/></text:p>
          </table:table-cell>
          <table:table-cell office:value-type="currency" office:value="53459.21" table:formula="of:=ROUND([.G43]*ROUND([.J43]; 2); 2)" table:style-name="ce47">
            <text:p><text:s/>R$ 53.459,21<text:s/></text:p>
          </table:table-cell>
          <table:table-cell office:value-type="float" office:value="68128.28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48]" table:style-name="ce48">
            <text:p>68128,28</text:p>
          </table:table-cell>
          <table:table-cell office:value-type="boolean" office:boolean-value="false" table:formula="of:=[.L43]=[.K43]" table:style-name="ce48">
            <text:p>FALSO</text:p>
          </table:table-cell>
          <table:table-cell office:value-type="boolean" office:boolean-value="true" table:formula="of:=[.J43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48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11" table:style-name="ce39">
            <text:p>11</text:p>
          </table:table-cell>
          <table:table-cell office:value-type="string" table:style-name="ce50">
            <text:p>1.11.6</text:p>
          </table:table-cell>
          <table:table-cell office:value-type="string" table:style-name="ce50">
            <text:p>CPU</text:p>
          </table:table-cell>
          <table:table-cell office:value-type="string" table:style-name="ce50">
            <text:p>D-A-TRA-007M</text:p>
          </table:table-cell>
          <table:table-cell office:value-type="string" table:style-name="ce51">
            <text:p>TRANSPORTE COM CAMINHÃO BASCULANTE 10 M3 DE MASSA ASFÁLTICA PARA PAVIMENTAÇÃO URBANA - MÁRIO GARNEIRO</text:p>
          </table:table-cell>
          <table:table-cell office:value-type="string" table:style-name="ce42">
            <text:p>T</text:p>
          </table:table-cell>
          <table:table-cell office:value-type="float" office:value="275.89" table:style-name="ce43">
            <text:p>275,89</text:p>
          </table:table-cell>
          <table:table-cell office:value-type="currency" office:value="18.667608286252353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49]" table:style-name="ce44">
            <text:p>R$ 18,6676082862524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23.79" table:formula="of:=ROUND([.H44]*(1+[.I44]);2)" table:style-name="ce46">
            <text:p><text:s/>R$ 23,79<text:s/></text:p>
          </table:table-cell>
          <table:table-cell office:value-type="currency" office:value="6563.42" table:formula="of:=ROUND([.G44]*ROUND([.J44]; 2); 2)" table:style-name="ce47">
            <text:p><text:s/>R$ 6.563,42<text:s/></text:p>
          </table:table-cell>
          <table:table-cell office:value-type="float" office:value="8364.98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49]" table:style-name="ce48">
            <text:p>8364,98</text:p>
          </table:table-cell>
          <table:table-cell office:value-type="boolean" office:boolean-value="false" table:formula="of:=[.L44]=[.K44]" table:style-name="ce48">
            <text:p>FALSO</text:p>
          </table:table-cell>
          <table:table-cell office:value-type="boolean" office:boolean-value="true" table:formula="of:=[.J44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49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11" table:style-name="ce39">
            <text:p>11</text:p>
          </table:table-cell>
          <table:table-cell office:value-type="string" table:style-name="ce40">
            <text:p>1.11.7</text:p>
          </table:table-cell>
          <table:table-cell office:value-type="string" table:style-name="ce40">
            <text:p>ANP</text:p>
          </table:table-cell>
          <table:table-cell office:value-type="string" table:style-name="ce40">
            <text:p>1</text:p>
          </table:table-cell>
          <table:table-cell office:value-type="string" table:style-name="ce41">
            <text:p>AQUISIÇÃO DE CAP50/70</text:p>
          </table:table-cell>
          <table:table-cell office:value-type="string" table:style-name="ce42">
            <text:p>T</text:p>
          </table:table-cell>
          <table:table-cell office:value-type="float" office:value="15.12" table:style-name="ce43">
            <text:p>15,12</text:p>
          </table:table-cell>
          <table:table-cell office:value-type="currency" office:value="3548.9739130434787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50]" table:style-name="ce44">
            <text:p>R$ 3.548,9739130434800</text:p>
          </table:table-cell>
          <table:table-cell office:value-type="percentage" office:value="0.15" table:style-name="ce45">
            <text:p>15,00%</text:p>
          </table:table-cell>
          <table:table-cell office:value-type="currency" office:value="4081.32" table:formula="of:=ROUND([.H45]*(1+[.I45]);2)" table:style-name="ce46">
            <text:p><text:s/>R$ 4.081,32<text:s/></text:p>
          </table:table-cell>
          <table:table-cell office:value-type="currency" office:value="61709.56" table:formula="of:=ROUND([.G45]*ROUND([.J45]; 2); 2)" table:style-name="ce47">
            <text:p><text:s/>R$ 61.709,56<text:s/></text:p>
          </table:table-cell>
          <table:table-cell office:value-type="float" office:value="78640.929999999993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50]" table:style-name="ce48">
            <text:p>78640,93</text:p>
          </table:table-cell>
          <table:table-cell office:value-type="boolean" office:boolean-value="false" table:formula="of:=[.L45]=[.K45]" table:style-name="ce48">
            <text:p>FALSO</text:p>
          </table:table-cell>
          <table:table-cell office:value-type="boolean" office:boolean-value="true" table:formula="of:=[.J45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50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11" table:style-name="ce39">
            <text:p>11</text:p>
          </table:table-cell>
          <table:table-cell office:value-type="string" table:style-name="ce50">
            <text:p>1.11.8</text:p>
          </table:table-cell>
          <table:table-cell office:value-type="string" table:style-name="ce50">
            <text:p>ANP</text:p>
          </table:table-cell>
          <table:table-cell office:value-type="string" table:style-name="ce50">
            <text:p>2M</text:p>
          </table:table-cell>
          <table:table-cell office:value-type="string" table:style-name="ce51">
            <text:p>TRANSPORTE <text:s/>DE CAP50/70 - MÁRIO GARNEIRO</text:p>
          </table:table-cell>
          <table:table-cell office:value-type="string" table:style-name="ce42">
            <text:p>T</text:p>
          </table:table-cell>
          <table:table-cell office:value-type="float" office:value="15.12" table:style-name="ce43">
            <text:p>15,12</text:p>
          </table:table-cell>
          <table:table-cell office:value-type="currency" office:value="67.886956521739123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51]" table:style-name="ce44">
            <text:p>R$ 67,8869565217391</text:p>
          </table:table-cell>
          <table:table-cell office:value-type="percentage" office:value="0.15" table:style-name="ce45">
            <text:p>15,00%</text:p>
          </table:table-cell>
          <table:table-cell office:value-type="currency" office:value="78.069999999999993" table:formula="of:=ROUND([.H46]*(1+[.I46]);2)" table:style-name="ce46">
            <text:p><text:s/>R$ 78,07<text:s/></text:p>
          </table:table-cell>
          <table:table-cell office:value-type="currency" office:value="1180.42" table:formula="of:=ROUND([.G46]*ROUND([.J46]; 2); 2)" table:style-name="ce47">
            <text:p><text:s/>R$ 1.180,42<text:s/></text:p>
          </table:table-cell>
          <table:table-cell office:value-type="float" office:value="1504.29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51]" table:style-name="ce48">
            <text:p>1504,29</text:p>
          </table:table-cell>
          <table:table-cell office:value-type="boolean" office:boolean-value="false" table:formula="of:=[.L46]=[.K46]" table:style-name="ce48">
            <text:p>FALSO</text:p>
          </table:table-cell>
          <table:table-cell office:value-type="boolean" office:boolean-value="true" table:formula="of:=[.J46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51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11" table:style-name="ce39">
            <text:p>11</text:p>
          </table:table-cell>
          <table:table-cell office:value-type="string" table:style-name="ce40">
            <text:p>1.11.9</text:p>
          </table:table-cell>
          <table:table-cell office:value-type="string" table:style-name="ce40">
            <text:p>CPU</text:p>
          </table:table-cell>
          <table:table-cell office:value-type="string" table:style-name="ce40">
            <text:p>D-P-ENS-001</text:p>
          </table:table-cell>
          <table:table-cell office:value-type="string" table:style-name="ce41">
            <text:p>ENSAIO DE CONTROLE DO GRAU DE COMPACTAÇÃO DA MISTURA ASFÁLTICA</text:p>
          </table:table-cell>
          <table:table-cell office:value-type="string" table:style-name="ce42">
            <text:p>UN</text:p>
          </table:table-cell>
          <table:table-cell office:value-type="float" office:value="12" table:style-name="ce43">
            <text:p>12,00</text:p>
          </table:table-cell>
          <table:table-cell office:value-type="currency" office:value="79.645323289391087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52]" table:style-name="ce44">
            <text:p>R$ 79,6453232893911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101.5" table:formula="of:=ROUND([.H47]*(1+[.I47]);2)" table:style-name="ce46">
            <text:p><text:s/>R$ 101,50<text:s/></text:p>
          </table:table-cell>
          <table:table-cell office:value-type="currency" office:value="1218" table:formula="of:=ROUND([.G47]*ROUND([.J47]; 2); 2)" table:style-name="ce47">
            <text:p><text:s/>R$ 1.218,00<text:s/></text:p>
          </table:table-cell>
          <table:table-cell office:value-type="float" office:value="1552.2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52]" table:style-name="ce48">
            <text:p>1552,2</text:p>
          </table:table-cell>
          <table:table-cell office:value-type="boolean" office:boolean-value="false" table:formula="of:=[.L47]=[.K47]" table:style-name="ce48">
            <text:p>FALSO</text:p>
          </table:table-cell>
          <table:table-cell office:value-type="boolean" office:boolean-value="true" table:formula="of:=[.J47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52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11" table:style-name="ce39">
            <text:p>11</text:p>
          </table:table-cell>
          <table:table-cell office:value-type="string" table:style-name="ce50">
            <text:p>1.11.10</text:p>
          </table:table-cell>
          <table:table-cell office:value-type="string" table:style-name="ce50">
            <text:p>CPU</text:p>
          </table:table-cell>
          <table:table-cell office:value-type="string" table:style-name="ce50">
            <text:p>D-P-ENS-002</text:p>
          </table:table-cell>
          <table:table-cell office:value-type="string" table:style-name="ce51">
            <text:p>ENSAIOS DE IMPRIMAÇÃO - ASFALTO DILUÍDO</text:p>
          </table:table-cell>
          <table:table-cell office:value-type="string" table:style-name="ce42">
            <text:p>M2</text:p>
          </table:table-cell>
          <table:table-cell office:value-type="float" office:value="3831.84" table:style-name="ce43">
            <text:p>3831,84</text:p>
          </table:table-cell>
          <table:table-cell office:value-type="currency" office:value="7.0621468926553674E-2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53]" table:style-name="ce44">
            <text:p>R$ 0,0706214689266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0.09" table:formula="of:=ROUND([.H48]*(1+[.I48]);2)" table:style-name="ce46">
            <text:p><text:s/>R$ 0,09<text:s/></text:p>
          </table:table-cell>
          <table:table-cell office:value-type="currency" office:value="344.87" table:formula="of:=ROUND([.G48]*ROUND([.J48]; 2); 2)" table:style-name="ce47">
            <text:p><text:s/>R$ 344,87<text:s/></text:p>
          </table:table-cell>
          <table:table-cell office:value-type="float" office:value="421.5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53]" table:style-name="ce48">
            <text:p>421,5</text:p>
          </table:table-cell>
          <table:table-cell office:value-type="boolean" office:boolean-value="false" table:formula="of:=[.L48]=[.K48]" table:style-name="ce48">
            <text:p>FALSO</text:p>
          </table:table-cell>
          <table:table-cell office:value-type="boolean" office:boolean-value="true" table:formula="of:=[.J48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53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12" table:style-name="ce29">
            <text:p>12</text:p>
          </table:table-cell>
          <table:table-cell office:value-type="string" table:style-name="ce30">
            <text:p>1.12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EXECUÇÃO DE GUIAS E SARJETAS</text:p>
          </table:table-cell>
          <table:table-cell office:value-type="string" table:style-name="ce33">
            <text:p/>
          </table:table-cell>
          <table:table-cell table:style-name="ce34"/>
          <table:table-cell table:style-name="ce49"/>
          <table:table-cell table:style-name="ce36"/>
          <table:table-cell table:style-name="ce37"/>
          <table:table-cell office:value-type="currency" office:value="3891.2" table:formula="of:=SUBTOTAL(109;[.K50:.K52])" table:style-name="ce38">
            <text:p><text:s/>R$ 3.891,20<text:s/></text:p>
          </table:table-cell>
          <table:table-cell office:value-type="float" office:value="4959.0199999999995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54]" table:style-name="ce48">
            <text:p>4959,02</text:p>
          </table:table-cell>
          <table:table-cell office:value-type="boolean" office:boolean-value="false" table:formula="of:=[.L49]=[.K49]" table:style-name="ce48">
            <text:p>FALSO</text:p>
          </table:table-cell>
          <table:table-cell office:value-type="boolean" office:boolean-value="true" table:formula="of:=[.J49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54]" table:style-name="ce48">
            <text:p>VERDADEIRO</text:p>
          </table:table-cell>
          <table:table-cell table:number-columns-repeated="16370"/>
        </table:table-row>
        <table:table-row table:style-name="ro9">
          <table:table-cell office:value-type="float" office:value="12" table:style-name="ce39">
            <text:p>12</text:p>
          </table:table-cell>
          <table:table-cell office:value-type="string" table:style-name="ce50">
            <text:p>1.12.1</text:p>
          </table:table-cell>
          <table:table-cell office:value-type="string" table:style-name="ce50">
            <text:p>SINAPI</text:p>
          </table:table-cell>
          <table:table-cell office:value-type="string" table:style-name="ce50">
            <text:p>94273</text:p>
          </table:table-cell>
          <table:table-cell office:value-type="string" table:style-name="ce51">
            <text:p>ASSENTAMENTO DE GUIA (MEIO-FIO) EM TRECHO RETO, CONFECCIONADA EM CONCRETO PRÉ-FABRICADO, DIMENSÕES 100X15X13X30 CM (COMPRIMENTO X BASE INFERIOR X BASE SUPERIOR X ALTURA). AF_01/2024</text:p>
          </table:table-cell>
          <table:table-cell office:value-type="string" table:style-name="ce42">
            <text:p>m</text:p>
          </table:table-cell>
          <table:table-cell office:value-type="float" office:value="43.5" table:style-name="ce43">
            <text:p>43,50</text:p>
          </table:table-cell>
          <table:table-cell office:value-type="currency" office:value="36.228813559322035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55]" table:style-name="ce44">
            <text:p>R$ 36,228813559322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46.17" table:formula="of:=ROUND([.H50]*(1+[.I50]);2)" table:style-name="ce46">
            <text:p><text:s/>R$ 46,17<text:s/></text:p>
          </table:table-cell>
          <table:table-cell office:value-type="currency" office:value="2008.4" table:formula="of:=ROUND([.G50]*ROUND([.J50]; 2); 2)" table:style-name="ce47">
            <text:p><text:s/>R$ 2.008,40<text:s/></text:p>
          </table:table-cell>
          <table:table-cell office:value-type="float" office:value="2559.54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55]" table:style-name="ce48">
            <text:p>2559,54</text:p>
          </table:table-cell>
          <table:table-cell office:value-type="boolean" office:boolean-value="false" table:formula="of:=[.L50]=[.K50]" table:style-name="ce48">
            <text:p>FALSO</text:p>
          </table:table-cell>
          <table:table-cell office:value-type="boolean" office:boolean-value="true" table:formula="of:=[.J50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55]" table:style-name="ce48">
            <text:p>VERDADEIRO</text:p>
          </table:table-cell>
          <table:table-cell table:number-columns-repeated="16370"/>
        </table:table-row>
        <table:table-row table:style-name="ro9">
          <table:table-cell office:value-type="float" office:value="12" table:style-name="ce39">
            <text:p>12</text:p>
          </table:table-cell>
          <table:table-cell office:value-type="string" table:style-name="ce40">
            <text:p>1.12.2</text:p>
          </table:table-cell>
          <table:table-cell office:value-type="string" table:style-name="ce40">
            <text:p>SINAPI</text:p>
          </table:table-cell>
          <table:table-cell office:value-type="string" table:style-name="ce40">
            <text:p>94274</text:p>
          </table:table-cell>
          <table:table-cell office:value-type="string" table:style-name="ce41">
            <text:p>ASSENTAMENTO DE GUIA (MEIO-FIO) EM TRECHO CURVO, CONFECCIONADA EM CONCRETO PRÉ-FABRICADO, DIMENSÕES 100X15X13X30 CM (COMPRIMENTO X BASE INFERIOR X BASE SUPERIOR X ALTURA). AF_01/2024</text:p>
          </table:table-cell>
          <table:table-cell office:value-type="string" table:style-name="ce42">
            <text:p>m</text:p>
          </table:table-cell>
          <table:table-cell office:value-type="float" office:value="27" table:style-name="ce43">
            <text:p>27,00</text:p>
          </table:table-cell>
          <table:table-cell office:value-type="currency" office:value="39.171374764595107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56]" table:style-name="ce44">
            <text:p>R$ 39,1713747645951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49.92" table:formula="of:=ROUND([.H51]*(1+[.I51]);2)" table:style-name="ce46">
            <text:p><text:s/>R$ 49,92<text:s/></text:p>
          </table:table-cell>
          <table:table-cell office:value-type="currency" office:value="1347.84" table:formula="of:=ROUND([.G51]*ROUND([.J51]; 2); 2)" table:style-name="ce47">
            <text:p><text:s/>R$ 1.347,84<text:s/></text:p>
          </table:table-cell>
          <table:table-cell office:value-type="float" office:value="1717.74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56]" table:style-name="ce48">
            <text:p>1717,74</text:p>
          </table:table-cell>
          <table:table-cell office:value-type="boolean" office:boolean-value="false" table:formula="of:=[.L51]=[.K51]" table:style-name="ce48">
            <text:p>FALSO</text:p>
          </table:table-cell>
          <table:table-cell office:value-type="boolean" office:boolean-value="true" table:formula="of:=[.J51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56]" table:style-name="ce48">
            <text:p>VERDADEIRO</text:p>
          </table:table-cell>
          <table:table-cell table:number-columns-repeated="16370"/>
        </table:table-row>
        <table:table-row table:style-name="ro10">
          <table:table-cell office:value-type="float" office:value="12" table:style-name="ce39">
            <text:p>12</text:p>
          </table:table-cell>
          <table:table-cell office:value-type="string" table:style-name="ce50">
            <text:p>1.12.3</text:p>
          </table:table-cell>
          <table:table-cell office:value-type="string" table:style-name="ce50">
            <text:p>SINAPI</text:p>
          </table:table-cell>
          <table:table-cell office:value-type="string" table:style-name="ce50">
            <text:p>94281</text:p>
          </table:table-cell>
          <table:table-cell office:value-type="string" table:style-name="ce51">
            <text:p>EXECUÇÃO DE SARJETA DE CONCRETO USINADO, MOLDADA IN LOCO EM TRECHO RETO, 30 CM BASE X 15 CM ALTURA. AF_01/2024</text:p>
          </table:table-cell>
          <table:table-cell office:value-type="string" table:style-name="ce42">
            <text:p>m</text:p>
          </table:table-cell>
          <table:table-cell office:value-type="float" office:value="12.15" table:style-name="ce43">
            <text:p>12,15</text:p>
          </table:table-cell>
          <table:table-cell office:value-type="currency" office:value="34.549591964846201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57]" table:style-name="ce44">
            <text:p>R$ 34,5495919648462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44.03" table:formula="of:=ROUND([.H52]*(1+[.I52]);2)" table:style-name="ce46">
            <text:p><text:s/>R$ 44,03<text:s/></text:p>
          </table:table-cell>
          <table:table-cell office:value-type="currency" office:value="534.96" table:formula="of:=ROUND([.G52]*ROUND([.J52]; 2); 2)" table:style-name="ce47">
            <text:p><text:s/>R$ 534,96<text:s/></text:p>
          </table:table-cell>
          <table:table-cell office:value-type="float" office:value="681.74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57]" table:style-name="ce48">
            <text:p>681,74</text:p>
          </table:table-cell>
          <table:table-cell office:value-type="boolean" office:boolean-value="false" table:formula="of:=[.L52]=[.K52]" table:style-name="ce48">
            <text:p>FALSO</text:p>
          </table:table-cell>
          <table:table-cell office:value-type="boolean" office:boolean-value="true" table:formula="of:=[.J52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57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13" table:style-name="ce29">
            <text:p>13</text:p>
          </table:table-cell>
          <table:table-cell office:value-type="string" table:style-name="ce30">
            <text:p>1.13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SERVIÇOS COMPLEMENTARES: LIMPEZA DE BOCA DE LOBO</text:p>
          </table:table-cell>
          <table:table-cell office:value-type="string" table:style-name="ce33">
            <text:p/>
          </table:table-cell>
          <table:table-cell table:style-name="ce34"/>
          <table:table-cell table:style-name="ce49"/>
          <table:table-cell table:style-name="ce36"/>
          <table:table-cell table:style-name="ce37"/>
          <table:table-cell office:value-type="currency" office:value="227.12" table:formula="of:=SUBTOTAL(109;[.K54:.K55])" table:style-name="ce38">
            <text:p><text:s/>R$ 227,12<text:s/></text:p>
          </table:table-cell>
          <table:table-cell office:value-type="float" office:value="289.45000000000005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58]" table:style-name="ce48">
            <text:p>289,45</text:p>
          </table:table-cell>
          <table:table-cell office:value-type="boolean" office:boolean-value="false" table:formula="of:=[.L53]=[.K53]" table:style-name="ce48">
            <text:p>FALSO</text:p>
          </table:table-cell>
          <table:table-cell office:value-type="boolean" office:boolean-value="true" table:formula="of:=[.J53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58]" table:style-name="ce48">
            <text:p>VERDADEIRO</text:p>
          </table:table-cell>
          <table:table-cell table:number-columns-repeated="16370"/>
        </table:table-row>
        <table:table-row table:style-name="ro10">
          <table:table-cell office:value-type="float" office:value="13" table:style-name="ce39">
            <text:p>13</text:p>
          </table:table-cell>
          <table:table-cell office:value-type="string" table:style-name="ce50">
            <text:p>1.13.1</text:p>
          </table:table-cell>
          <table:table-cell office:value-type="string" table:style-name="ce50">
            <text:p>CPU</text:p>
          </table:table-cell>
          <table:table-cell office:value-type="string" table:style-name="ce50">
            <text:p>D-P-DEM-041M</text:p>
          </table:table-cell>
          <table:table-cell office:value-type="string" table:style-name="ce51">
            <text:p>LIMPEZA E DESOBSTRUÇÃO DE BOCA DE LOBO DUPLA, INCLUSIVE CARGA E DESCARGA PARA BOTA-FORA - MÁRIO GARNEIRO</text:p>
          </table:table-cell>
          <table:table-cell office:value-type="string" table:style-name="ce42">
            <text:p>UN</text:p>
          </table:table-cell>
          <table:table-cell office:value-type="float" office:value="1" table:style-name="ce43">
            <text:p>1,00</text:p>
          </table:table-cell>
          <table:table-cell office:value-type="currency" office:value="46.233521657250471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59]" table:style-name="ce44">
            <text:p>R$ 46,2335216572505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58.92" table:formula="of:=ROUND([.H54]*(1+[.I54]);2)" table:style-name="ce46">
            <text:p><text:s/>R$ 58,92<text:s/></text:p>
          </table:table-cell>
          <table:table-cell office:value-type="currency" office:value="58.92" table:formula="of:=ROUND([.G54]*ROUND([.J54]; 2); 2)" table:style-name="ce47">
            <text:p><text:s/>R$ 58,92<text:s/></text:p>
          </table:table-cell>
          <table:table-cell office:value-type="float" office:value="75.09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59]" table:style-name="ce48">
            <text:p>75,09</text:p>
          </table:table-cell>
          <table:table-cell office:value-type="boolean" office:boolean-value="false" table:formula="of:=[.L54]=[.K54]" table:style-name="ce48">
            <text:p>FALSO</text:p>
          </table:table-cell>
          <table:table-cell office:value-type="boolean" office:boolean-value="true" table:formula="of:=[.J54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59]" table:style-name="ce48">
            <text:p>VERDADEIRO</text:p>
          </table:table-cell>
          <table:table-cell table:number-columns-repeated="16370"/>
        </table:table-row>
        <table:table-row table:style-name="ro10">
          <table:table-cell office:value-type="float" office:value="13" table:style-name="ce39">
            <text:p>13</text:p>
          </table:table-cell>
          <table:table-cell office:value-type="string" table:style-name="ce40">
            <text:p>1.13.2</text:p>
          </table:table-cell>
          <table:table-cell office:value-type="string" table:style-name="ce40">
            <text:p>CPU</text:p>
          </table:table-cell>
          <table:table-cell office:value-type="string" table:style-name="ce40">
            <text:p>D-P-DEM-042M</text:p>
          </table:table-cell>
          <table:table-cell office:value-type="string" table:style-name="ce41">
            <text:p>LIMPEZA E DESOBSTRUÇÃO DE BOCA DE LOBO SIMPLES, INCLUSIVE CARGA E DESCARGA PARA BOTA-FORA - MÁRIO GARNEIRO</text:p>
          </table:table-cell>
          <table:table-cell office:value-type="string" table:style-name="ce42">
            <text:p>UN</text:p>
          </table:table-cell>
          <table:table-cell office:value-type="float" office:value="4" table:style-name="ce43">
            <text:p>4,00</text:p>
          </table:table-cell>
          <table:table-cell office:value-type="currency" office:value="32.995919648462021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60]" table:style-name="ce44">
            <text:p>R$ 32,995919648462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42.05" table:formula="of:=ROUND([.H55]*(1+[.I55]);2)" table:style-name="ce46">
            <text:p><text:s/>R$ 42,05<text:s/></text:p>
          </table:table-cell>
          <table:table-cell office:value-type="currency" office:value="168.2" table:formula="of:=ROUND([.G55]*ROUND([.J55]; 2); 2)" table:style-name="ce47">
            <text:p><text:s/>R$ 168,20<text:s/></text:p>
          </table:table-cell>
          <table:table-cell office:value-type="float" office:value="214.3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60]" table:style-name="ce48">
            <text:p>214,36</text:p>
          </table:table-cell>
          <table:table-cell office:value-type="boolean" office:boolean-value="false" table:formula="of:=[.L55]=[.K55]" table:style-name="ce48">
            <text:p>FALSO</text:p>
          </table:table-cell>
          <table:table-cell office:value-type="boolean" office:boolean-value="true" table:formula="of:=[.J55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60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14" table:style-name="ce29">
            <text:p>14</text:p>
          </table:table-cell>
          <table:table-cell office:value-type="string" table:style-name="ce30">
            <text:p>1.14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SERVIÇOS COMPLEMENTARES: SUBSTITUIÇÃO DE TAMPA DE CONCRETO DE BOCA DE LOBO</text:p>
          </table:table-cell>
          <table:table-cell office:value-type="string" table:style-name="ce33">
            <text:p/>
          </table:table-cell>
          <table:table-cell table:style-name="ce34"/>
          <table:table-cell table:style-name="ce49"/>
          <table:table-cell table:style-name="ce36"/>
          <table:table-cell table:style-name="ce37"/>
          <table:table-cell office:value-type="currency" office:value="540.75" table:formula="of:=SUBTOTAL(109;[.K57:.K57])" table:style-name="ce38">
            <text:p><text:s/>R$ 540,75<text:s/></text:p>
          </table:table-cell>
          <table:table-cell office:value-type="float" office:value="689.13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61]" table:style-name="ce48">
            <text:p>689,13</text:p>
          </table:table-cell>
          <table:table-cell office:value-type="boolean" office:boolean-value="false" table:formula="of:=[.L56]=[.K56]" table:style-name="ce48">
            <text:p>FALSO</text:p>
          </table:table-cell>
          <table:table-cell office:value-type="boolean" office:boolean-value="true" table:formula="of:=[.J56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61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14" table:style-name="ce39">
            <text:p>14</text:p>
          </table:table-cell>
          <table:table-cell office:value-type="string" table:style-name="ce40">
            <text:p>1.14.1</text:p>
          </table:table-cell>
          <table:table-cell office:value-type="string" table:style-name="ce40">
            <text:p>CPU</text:p>
          </table:table-cell>
          <table:table-cell office:value-type="string" table:style-name="ce40">
            <text:p>D-P-DRE-057</text:p>
          </table:table-cell>
          <table:table-cell office:value-type="string" table:style-name="ce41">
            <text:p>DEMOLIÇÃO E SUBSTITUIÇÃO DE TAMPA DE CONCRETO DE BOCA DE LOBO</text:p>
          </table:table-cell>
          <table:table-cell office:value-type="string" table:style-name="ce42">
            <text:p>un</text:p>
          </table:table-cell>
          <table:table-cell office:value-type="float" office:value="3" table:style-name="ce43">
            <text:p>3,00</text:p>
          </table:table-cell>
          <table:table-cell office:value-type="currency" office:value="141.4391086001255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62]" table:style-name="ce44">
            <text:p>R$ 141,439108600126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180.25" table:formula="of:=ROUND([.H57]*(1+[.I57]);2)" table:style-name="ce46">
            <text:p><text:s/>R$ 180,25<text:s/></text:p>
          </table:table-cell>
          <table:table-cell office:value-type="currency" office:value="540.75" table:formula="of:=ROUND([.G57]*ROUND([.J57]; 2); 2)" table:style-name="ce47">
            <text:p><text:s/>R$ 540,75<text:s/></text:p>
          </table:table-cell>
          <table:table-cell office:value-type="float" office:value="689.13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62]" table:style-name="ce48">
            <text:p>689,13</text:p>
          </table:table-cell>
          <table:table-cell office:value-type="boolean" office:boolean-value="false" table:formula="of:=[.L57]=[.K57]" table:style-name="ce48">
            <text:p>FALSO</text:p>
          </table:table-cell>
          <table:table-cell office:value-type="boolean" office:boolean-value="true" table:formula="of:=[.J57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62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15" table:style-name="ce29">
            <text:p>15</text:p>
          </table:table-cell>
          <table:table-cell office:value-type="string" table:style-name="ce30">
            <text:p>1.15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SERVIÇOS COMPLEMENTARES: ADEQUAÇÃO DE TAMPA METÁLICA DE BOCA DE LOBO COM AJUSTE DO COROAMENTO</text:p>
          </table:table-cell>
          <table:table-cell office:value-type="string" table:style-name="ce33">
            <text:p/>
          </table:table-cell>
          <table:table-cell table:style-name="ce34"/>
          <table:table-cell table:style-name="ce49"/>
          <table:table-cell table:style-name="ce36"/>
          <table:table-cell table:style-name="ce37"/>
          <table:table-cell office:value-type="currency" office:value="132.27000000000001" table:formula="of:=SUBTOTAL(109;[.K59:.K59])" table:style-name="ce38">
            <text:p><text:s/>R$ 132,27<text:s/></text:p>
          </table:table-cell>
          <table:table-cell office:value-type="float" office:value="168.5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63]" table:style-name="ce48">
            <text:p>168,56</text:p>
          </table:table-cell>
          <table:table-cell office:value-type="boolean" office:boolean-value="false" table:formula="of:=[.L58]=[.K58]" table:style-name="ce48">
            <text:p>FALSO</text:p>
          </table:table-cell>
          <table:table-cell office:value-type="boolean" office:boolean-value="true" table:formula="of:=[.J58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63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15" table:style-name="ce39">
            <text:p>15</text:p>
          </table:table-cell>
          <table:table-cell office:value-type="string" table:style-name="ce40">
            <text:p>1.15.1</text:p>
          </table:table-cell>
          <table:table-cell office:value-type="string" table:style-name="ce40">
            <text:p>CPU</text:p>
          </table:table-cell>
          <table:table-cell office:value-type="string" table:style-name="ce40">
            <text:p>D-P-DRE-081</text:p>
          </table:table-cell>
          <table:table-cell office:value-type="string" table:style-name="ce41">
            <text:p>ADEQUAÇÃO DE TAMPA METÁLICA DE BOCA DE LOBO COM AJUSTE DO COROAMENTO</text:p>
          </table:table-cell>
          <table:table-cell office:value-type="string" table:style-name="ce42">
            <text:p>un</text:p>
          </table:table-cell>
          <table:table-cell office:value-type="float" office:value="1" table:style-name="ce43">
            <text:p>1,00</text:p>
          </table:table-cell>
          <table:table-cell office:value-type="currency" office:value="103.79001883239172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64]" table:style-name="ce44">
            <text:p>R$ 103,790018832392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132.27000000000001" table:formula="of:=ROUND([.H59]*(1+[.I59]);2)" table:style-name="ce46">
            <text:p><text:s/>R$ 132,27<text:s/></text:p>
          </table:table-cell>
          <table:table-cell office:value-type="currency" office:value="132.27000000000001" table:formula="of:=ROUND([.G59]*ROUND([.J59]; 2); 2)" table:style-name="ce47">
            <text:p><text:s/>R$ 132,27<text:s/></text:p>
          </table:table-cell>
          <table:table-cell office:value-type="float" office:value="168.5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64]" table:style-name="ce48">
            <text:p>168,56</text:p>
          </table:table-cell>
          <table:table-cell office:value-type="boolean" office:boolean-value="false" table:formula="of:=[.L59]=[.K59]" table:style-name="ce48">
            <text:p>FALSO</text:p>
          </table:table-cell>
          <table:table-cell office:value-type="boolean" office:boolean-value="true" table:formula="of:=[.J59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64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16" table:style-name="ce29">
            <text:p>16</text:p>
          </table:table-cell>
          <table:table-cell office:value-type="string" table:style-name="ce30">
            <text:p>1.16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SERVIÇOS COMPLEMENTARES: ALTEAMENTO DE TAMPÕES</text:p>
          </table:table-cell>
          <table:table-cell office:value-type="string" table:style-name="ce33">
            <text:p/>
          </table:table-cell>
          <table:table-cell table:style-name="ce34"/>
          <table:table-cell table:style-name="ce49"/>
          <table:table-cell table:style-name="ce36"/>
          <table:table-cell table:style-name="ce37"/>
          <table:table-cell office:value-type="currency" office:value="214.16" table:formula="of:=SUBTOTAL(109;[.K61:.K61])" table:style-name="ce38">
            <text:p><text:s/>R$ 214,16<text:s/></text:p>
          </table:table-cell>
          <table:table-cell office:value-type="float" office:value="272.92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65]" table:style-name="ce48">
            <text:p>272,92</text:p>
          </table:table-cell>
          <table:table-cell office:value-type="boolean" office:boolean-value="false" table:formula="of:=[.L60]=[.K60]" table:style-name="ce48">
            <text:p>FALSO</text:p>
          </table:table-cell>
          <table:table-cell office:value-type="boolean" office:boolean-value="true" table:formula="of:=[.J60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65]" table:style-name="ce48">
            <text:p>VERDADEIRO</text:p>
          </table:table-cell>
          <table:table-cell table:number-columns-repeated="16370"/>
        </table:table-row>
        <table:table-row table:style-name="ro9">
          <table:table-cell office:value-type="float" office:value="16" table:style-name="ce39">
            <text:p>16</text:p>
          </table:table-cell>
          <table:table-cell office:value-type="string" table:style-name="ce40">
            <text:p>1.16.1</text:p>
          </table:table-cell>
          <table:table-cell office:value-type="string" table:style-name="ce40">
            <text:p>CPU</text:p>
          </table:table-cell>
          <table:table-cell office:value-type="string" table:style-name="ce40">
            <text:p>D-P-DRE-056M</text:p>
          </table:table-cell>
          <table:table-cell office:value-type="string" table:style-name="ce41">
            <text:p>ALTEAMENTO DE TAMPÃO DE POÇO DE VISITA DE 600MM COM REAPROVEITAMENTO DE TAMPÃO – REMOÇÃO, REASSENTAMENTO DE TAMPÃO E ALTEAMENTO DE 5 CM EM CONCRETO - MÁRIO GARNEIRO</text:p>
          </table:table-cell>
          <table:table-cell office:value-type="string" table:style-name="ce42">
            <text:p><text:s/>UN</text:p>
          </table:table-cell>
          <table:table-cell office:value-type="float" office:value="2" table:style-name="ce43">
            <text:p>2,00</text:p>
          </table:table-cell>
          <table:table-cell office:value-type="currency" office:value="84.023854362837412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66]" table:style-name="ce44">
            <text:p>R$ 84,0238543628374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107.08" table:formula="of:=ROUND([.H61]*(1+[.I61]);2)" table:style-name="ce46">
            <text:p><text:s/>R$ 107,08<text:s/></text:p>
          </table:table-cell>
          <table:table-cell office:value-type="currency" office:value="214.16" table:formula="of:=ROUND([.G61]*ROUND([.J61]; 2); 2)" table:style-name="ce47">
            <text:p><text:s/>R$ 214,16<text:s/></text:p>
          </table:table-cell>
          <table:table-cell office:value-type="float" office:value="272.92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66]" table:style-name="ce48">
            <text:p>272,92</text:p>
          </table:table-cell>
          <table:table-cell office:value-type="boolean" office:boolean-value="false" table:formula="of:=[.L61]=[.K61]" table:style-name="ce48">
            <text:p>FALSO</text:p>
          </table:table-cell>
          <table:table-cell office:value-type="boolean" office:boolean-value="true" table:formula="of:=[.J61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66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17" table:style-name="ce29">
            <text:p>17</text:p>
          </table:table-cell>
          <table:table-cell office:value-type="string" table:style-name="ce30">
            <text:p>1.17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SINALIZAÇÃO HORIZONTAL</text:p>
          </table:table-cell>
          <table:table-cell office:value-type="string" table:style-name="ce33">
            <text:p/>
          </table:table-cell>
          <table:table-cell table:style-name="ce34"/>
          <table:table-cell table:style-name="ce49"/>
          <table:table-cell table:style-name="ce36"/>
          <table:table-cell table:style-name="ce37"/>
          <table:table-cell office:value-type="currency" office:value="8430.7999999999993" table:formula="of:=SUBTOTAL(109;[.K63:.K66])" table:style-name="ce38">
            <text:p><text:s/>R$ 8.430,80<text:s/></text:p>
          </table:table-cell>
          <table:table-cell office:value-type="float" office:value="10744.31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67]" table:style-name="ce48">
            <text:p>10744,31</text:p>
          </table:table-cell>
          <table:table-cell office:value-type="boolean" office:boolean-value="false" table:formula="of:=[.L62]=[.K62]" table:style-name="ce48">
            <text:p>FALSO</text:p>
          </table:table-cell>
          <table:table-cell office:value-type="boolean" office:boolean-value="true" table:formula="of:=[.J62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67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17" table:style-name="ce39">
            <text:p>17</text:p>
          </table:table-cell>
          <table:table-cell office:value-type="string" table:style-name="ce40">
            <text:p>1.17.1</text:p>
          </table:table-cell>
          <table:table-cell office:value-type="string" table:style-name="ce40">
            <text:p>SICRO</text:p>
          </table:table-cell>
          <table:table-cell office:value-type="string" table:style-name="ce40">
            <text:p>5213409</text:p>
          </table:table-cell>
          <table:table-cell office:value-type="string" table:style-name="ce41">
            <text:p>Pintura de setas e zebrados com termoplástico por extrusão - espessura de 3,0 mm</text:p>
          </table:table-cell>
          <table:table-cell office:value-type="string" table:style-name="ce42">
            <text:p>m²</text:p>
          </table:table-cell>
          <table:table-cell office:value-type="float" office:value="11.2" table:style-name="ce43">
            <text:p>11,20</text:p>
          </table:table-cell>
          <table:table-cell office:value-type="currency" office:value="73.658192090395488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68]" table:style-name="ce44">
            <text:p>R$ 73,6581920903955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93.87" table:formula="of:=ROUND([.H63]*(1+[.I63]);2)" table:style-name="ce46">
            <text:p><text:s/>R$ 93,87<text:s/></text:p>
          </table:table-cell>
          <table:table-cell office:value-type="currency" office:value="1051.3399999999999" table:formula="of:=ROUND([.G63]*ROUND([.J63]; 2); 2)" table:style-name="ce47">
            <text:p><text:s/>R$ 1.051,34<text:s/></text:p>
          </table:table-cell>
          <table:table-cell office:value-type="float" office:value="1339.8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68]" table:style-name="ce48">
            <text:p>1339,86</text:p>
          </table:table-cell>
          <table:table-cell office:value-type="boolean" office:boolean-value="false" table:formula="of:=[.L63]=[.K63]" table:style-name="ce48">
            <text:p>FALSO</text:p>
          </table:table-cell>
          <table:table-cell office:value-type="boolean" office:boolean-value="true" table:formula="of:=[.J63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68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17" table:style-name="ce39">
            <text:p>17</text:p>
          </table:table-cell>
          <table:table-cell office:value-type="string" table:style-name="ce50">
            <text:p>1.17.2</text:p>
          </table:table-cell>
          <table:table-cell office:value-type="string" table:style-name="ce50">
            <text:p>SICRO</text:p>
          </table:table-cell>
          <table:table-cell office:value-type="string" table:style-name="ce50">
            <text:p>5213409</text:p>
          </table:table-cell>
          <table:table-cell office:value-type="string" table:style-name="ce51">
            <text:p>Pintura de setas e zebrados com termoplástico por extrusão - espessura de 3,0 mm</text:p>
          </table:table-cell>
          <table:table-cell office:value-type="string" table:style-name="ce42">
            <text:p>m²</text:p>
          </table:table-cell>
          <table:table-cell office:value-type="float" office:value="19.62" table:style-name="ce43">
            <text:p>19,62</text:p>
          </table:table-cell>
          <table:table-cell office:value-type="currency" office:value="73.658192090395488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69]" table:style-name="ce44">
            <text:p>R$ 73,6581920903955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93.87" table:formula="of:=ROUND([.H64]*(1+[.I64]);2)" table:style-name="ce46">
            <text:p><text:s/>R$ 93,87<text:s/></text:p>
          </table:table-cell>
          <table:table-cell office:value-type="currency" office:value="1841.73" table:formula="of:=ROUND([.G64]*ROUND([.J64]; 2); 2)" table:style-name="ce47">
            <text:p><text:s/>R$ 1.841,73<text:s/></text:p>
          </table:table-cell>
          <table:table-cell office:value-type="float" office:value="2347.14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69]" table:style-name="ce48">
            <text:p>2347,14</text:p>
          </table:table-cell>
          <table:table-cell office:value-type="boolean" office:boolean-value="false" table:formula="of:=[.L64]=[.K64]" table:style-name="ce48">
            <text:p>FALSO</text:p>
          </table:table-cell>
          <table:table-cell office:value-type="boolean" office:boolean-value="true" table:formula="of:=[.J64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69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17" table:style-name="ce39">
            <text:p>17</text:p>
          </table:table-cell>
          <table:table-cell office:value-type="string" table:style-name="ce40">
            <text:p>1.17.3</text:p>
          </table:table-cell>
          <table:table-cell office:value-type="string" table:style-name="ce40">
            <text:p>SICRO</text:p>
          </table:table-cell>
          <table:table-cell office:value-type="string" table:style-name="ce40">
            <text:p>5213408</text:p>
          </table:table-cell>
          <table:table-cell office:value-type="string" table:style-name="ce41">
            <text:p>Pintura de faixa com termoplástico por aspersão - espessura de 1,5 mm</text:p>
          </table:table-cell>
          <table:table-cell office:value-type="string" table:style-name="ce42">
            <text:p>m²</text:p>
          </table:table-cell>
          <table:table-cell office:value-type="float" office:value="2.1" table:style-name="ce43">
            <text:p>2,10</text:p>
          </table:table-cell>
          <table:table-cell office:value-type="currency" office:value="36.57407407407407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70]" table:style-name="ce44">
            <text:p>R$ 36,5740740740741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46.61" table:formula="of:=ROUND([.H65]*(1+[.I65]);2)" table:style-name="ce46">
            <text:p><text:s/>R$ 46,61<text:s/></text:p>
          </table:table-cell>
          <table:table-cell office:value-type="currency" office:value="97.88" table:formula="of:=ROUND([.G65]*ROUND([.J65]; 2); 2)" table:style-name="ce47">
            <text:p><text:s/>R$ 97,88<text:s/></text:p>
          </table:table-cell>
          <table:table-cell office:value-type="float" office:value="124.74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70]" table:style-name="ce48">
            <text:p>124,74</text:p>
          </table:table-cell>
          <table:table-cell office:value-type="boolean" office:boolean-value="false" table:formula="of:=[.L65]=[.K65]" table:style-name="ce48">
            <text:p>FALSO</text:p>
          </table:table-cell>
          <table:table-cell office:value-type="boolean" office:boolean-value="true" table:formula="of:=[.J65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70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17" table:style-name="ce39">
            <text:p>17</text:p>
          </table:table-cell>
          <table:table-cell office:value-type="string" table:style-name="ce50">
            <text:p>1.17.4</text:p>
          </table:table-cell>
          <table:table-cell office:value-type="string" table:style-name="ce50">
            <text:p>SICRO</text:p>
          </table:table-cell>
          <table:table-cell office:value-type="string" table:style-name="ce50">
            <text:p>5213408</text:p>
          </table:table-cell>
          <table:table-cell office:value-type="string" table:style-name="ce51">
            <text:p>Pintura de faixa com termoplástico por aspersão - espessura de 1,5 mm</text:p>
          </table:table-cell>
          <table:table-cell office:value-type="string" table:style-name="ce42">
            <text:p>m²</text:p>
          </table:table-cell>
          <table:table-cell office:value-type="float" office:value="116.71" table:style-name="ce43">
            <text:p>116,71</text:p>
          </table:table-cell>
          <table:table-cell office:value-type="currency" office:value="36.57407407407407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71]" table:style-name="ce44">
            <text:p>R$ 36,5740740740741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46.61" table:formula="of:=ROUND([.H66]*(1+[.I66]);2)" table:style-name="ce46">
            <text:p><text:s/>R$ 46,61<text:s/></text:p>
          </table:table-cell>
          <table:table-cell office:value-type="currency" office:value="5439.85" table:formula="of:=ROUND([.G66]*ROUND([.J66]; 2); 2)" table:style-name="ce47">
            <text:p><text:s/>R$ 5.439,85<text:s/></text:p>
          </table:table-cell>
          <table:table-cell office:value-type="float" office:value="6932.57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71]" table:style-name="ce48">
            <text:p>6932,57</text:p>
          </table:table-cell>
          <table:table-cell office:value-type="boolean" office:boolean-value="false" table:formula="of:=[.L66]=[.K66]" table:style-name="ce48">
            <text:p>FALSO</text:p>
          </table:table-cell>
          <table:table-cell office:value-type="boolean" office:boolean-value="true" table:formula="of:=[.J66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71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18" table:style-name="ce29">
            <text:p>18</text:p>
          </table:table-cell>
          <table:table-cell office:value-type="string" table:style-name="ce30">
            <text:p>1.18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SINALIZAÇÃO - DISPOSITIVOS AUXILIARES</text:p>
          </table:table-cell>
          <table:table-cell office:value-type="string" table:style-name="ce33">
            <text:p/>
          </table:table-cell>
          <table:table-cell table:style-name="ce34"/>
          <table:table-cell table:style-name="ce49"/>
          <table:table-cell table:style-name="ce36"/>
          <table:table-cell table:style-name="ce37"/>
          <table:table-cell office:value-type="currency" office:value="2074.42" table:formula="of:=SUBTOTAL(109;[.K68:.K68])" table:style-name="ce38">
            <text:p><text:s/>R$ 2.074,42<text:s/></text:p>
          </table:table-cell>
          <table:table-cell office:value-type="float" office:value="2643.64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72]" table:style-name="ce48">
            <text:p>2643,64</text:p>
          </table:table-cell>
          <table:table-cell office:value-type="boolean" office:boolean-value="false" table:formula="of:=[.L67]=[.K67]" table:style-name="ce48">
            <text:p>FALSO</text:p>
          </table:table-cell>
          <table:table-cell office:value-type="boolean" office:boolean-value="true" table:formula="of:=[.J67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72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18" table:style-name="ce39">
            <text:p>18</text:p>
          </table:table-cell>
          <table:table-cell office:value-type="string" table:style-name="ce50">
            <text:p>1.18.1</text:p>
          </table:table-cell>
          <table:table-cell office:value-type="string" table:style-name="ce50">
            <text:p>SICRO</text:p>
          </table:table-cell>
          <table:table-cell office:value-type="string" table:style-name="ce50">
            <text:p>5219606</text:p>
          </table:table-cell>
          <table:table-cell office:value-type="string" table:style-name="ce51">
            <text:p>Tacha refletiva em plástico injetado - bidirecional tipo II - com um pino - fornecimento e colocação</text:p>
          </table:table-cell>
          <table:table-cell office:value-type="string" table:style-name="ce42">
            <text:p>un</text:p>
          </table:table-cell>
          <table:table-cell office:value-type="float" office:value="53" table:style-name="ce43">
            <text:p>53,00</text:p>
          </table:table-cell>
          <table:table-cell office:value-type="currency" office:value="30.712492153170121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73]" table:style-name="ce44">
            <text:p>R$ 30,7124921531701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39.14" table:formula="of:=ROUND([.H68]*(1+[.I68]);2)" table:style-name="ce46">
            <text:p><text:s/>R$ 39,14<text:s/></text:p>
          </table:table-cell>
          <table:table-cell office:value-type="currency" office:value="2074.42" table:formula="of:=ROUND([.G68]*ROUND([.J68]; 2); 2)" table:style-name="ce47">
            <text:p><text:s/>R$ 2.074,42<text:s/></text:p>
          </table:table-cell>
          <table:table-cell office:value-type="float" office:value="2643.64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73]" table:style-name="ce48">
            <text:p>2643,64</text:p>
          </table:table-cell>
          <table:table-cell office:value-type="boolean" office:boolean-value="false" table:formula="of:=[.L68]=[.K68]" table:style-name="ce48">
            <text:p>FALSO</text:p>
          </table:table-cell>
          <table:table-cell office:value-type="boolean" office:boolean-value="true" table:formula="of:=[.J68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73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19" table:style-name="ce29">
            <text:p>19</text:p>
          </table:table-cell>
          <table:table-cell office:value-type="string" table:style-name="ce30">
            <text:p>1.19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DESMOBILIZAÇÃO DE EQUIPAMENTOS</text:p>
          </table:table-cell>
          <table:table-cell office:value-type="string" table:style-name="ce33">
            <text:p/>
          </table:table-cell>
          <table:table-cell table:style-name="ce34"/>
          <table:table-cell table:style-name="ce49"/>
          <table:table-cell table:style-name="ce36"/>
          <table:table-cell table:style-name="ce37"/>
          <table:table-cell office:value-type="currency" office:value="2392.14" table:formula="of:=SUBTOTAL(109;[.K70:.K70])" table:style-name="ce38">
            <text:p><text:s/>R$ 2.392,14<text:s/></text:p>
          </table:table-cell>
          <table:table-cell office:value-type="float" office:value="3048.48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74]" table:style-name="ce48">
            <text:p>3048,48</text:p>
          </table:table-cell>
          <table:table-cell office:value-type="boolean" office:boolean-value="false" table:formula="of:=[.L69]=[.K69]" table:style-name="ce48">
            <text:p>FALSO</text:p>
          </table:table-cell>
          <table:table-cell office:value-type="boolean" office:boolean-value="true" table:formula="of:=[.J69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74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19" table:style-name="ce39">
            <text:p>19</text:p>
          </table:table-cell>
          <table:table-cell office:value-type="string" table:style-name="ce50">
            <text:p>1.19.1</text:p>
          </table:table-cell>
          <table:table-cell office:value-type="string" table:style-name="ce50">
            <text:p>CPU</text:p>
          </table:table-cell>
          <table:table-cell office:value-type="string" table:style-name="ce50">
            <text:p>D-P-TRA-011M</text:p>
          </table:table-cell>
          <table:table-cell office:value-type="string" table:style-name="ce51">
            <text:p>DESMOBILIZAÇÃO DE EQUIPAMENTOS DE OBRA DE RECAPEAMENTO - MÁRIO GARNEIRO</text:p>
          </table:table-cell>
          <table:table-cell office:value-type="string" table:style-name="ce42">
            <text:p>un</text:p>
          </table:table-cell>
          <table:table-cell office:value-type="float" office:value="1" table:style-name="ce43">
            <text:p>1,00</text:p>
          </table:table-cell>
          <table:table-cell office:value-type="currency" office:value="1877.0715630885122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75]" table:style-name="ce44">
            <text:p>R$ 1.877,071563088510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2392.14" table:formula="of:=ROUND([.H70]*(1+[.I70]);2)" table:style-name="ce46">
            <text:p><text:s/>R$ 2.392,14<text:s/></text:p>
          </table:table-cell>
          <table:table-cell office:value-type="currency" office:value="2392.14" table:formula="of:=ROUND([.G70]*ROUND([.J70]; 2); 2)" table:style-name="ce47">
            <text:p><text:s/>R$ 2.392,14<text:s/></text:p>
          </table:table-cell>
          <table:table-cell office:value-type="float" office:value="3048.48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75]" table:style-name="ce48">
            <text:p>3048,48</text:p>
          </table:table-cell>
          <table:table-cell office:value-type="boolean" office:boolean-value="false" table:formula="of:=[.L70]=[.K70]" table:style-name="ce48">
            <text:p>FALSO</text:p>
          </table:table-cell>
          <table:table-cell office:value-type="boolean" office:boolean-value="true" table:formula="of:=[.J70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75]" table:style-name="ce48">
            <text:p>VERDADEIRO</text:p>
          </table:table-cell>
          <table:table-cell table:number-columns-repeated="16370"/>
        </table:table-row>
        <table:table-row table:style-name="ro7">
          <table:table-cell table:style-name="ce52"/>
          <table:table-cell office:value-type="string" table:style-name="ce53">
            <text:p>2.</text:p>
          </table:table-cell>
          <table:table-cell office:value-type="string" table:style-name="ce54">
            <text:p/>
          </table:table-cell>
          <table:table-cell office:value-type="string" table:style-name="ce55">
            <text:p/>
          </table:table-cell>
          <table:table-cell office:value-type="string" table:style-name="ce55">
            <text:p>FASE 2: OBRA REALIZADA EXCLUSIVAMENTE COM RECURSOS DO GOVERNO MUNICIPAL</text:p>
          </table:table-cell>
          <table:table-cell office:value-type="string" table:style-name="ce56">
            <text:p/>
          </table:table-cell>
          <table:table-cell table:style-name="ce56"/>
          <table:table-cell table:style-name="ce57"/>
          <table:table-cell table:style-name="ce58"/>
          <table:table-cell table:style-name="ce59"/>
          <table:table-cell office:value-type="currency" office:value="1259115.0899999999" table:formula="of:=SUBTOTAL(109;[.K72:.K131])" table:style-name="ce60">
            <text:p><text:s/>R$ 1.259.115,09<text:s/></text:p>
          </table:table-cell>
          <table:table-cell office:value-type="float" office:value="1604384.6400000001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76]" table:style-name="ce48">
            <text:p>1604384,64</text:p>
          </table:table-cell>
          <table:table-cell office:value-type="boolean" office:boolean-value="false" table:formula="of:=[.L71]=[.K71]" table:style-name="ce48">
            <text:p>FALSO</text:p>
          </table:table-cell>
          <table:table-cell office:value-type="boolean" office:boolean-value="true" table:formula="of:=[.J71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76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20" table:style-name="ce29">
            <text:p>20</text:p>
          </table:table-cell>
          <table:table-cell office:value-type="string" table:style-name="ce30">
            <text:p>2.1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ADMINISTRAÇÃO LOCAL - ENGENHEIRO E ENCARREGADO</text:p>
          </table:table-cell>
          <table:table-cell office:value-type="string" table:style-name="ce33">
            <text:p/>
          </table:table-cell>
          <table:table-cell table:style-name="ce33"/>
          <table:table-cell table:style-name="ce49"/>
          <table:table-cell table:style-name="ce36"/>
          <table:table-cell table:style-name="ce37"/>
          <table:table-cell office:value-type="currency" office:value="15017.61" table:formula="of:=SUBTOTAL(109;[.K73:.K73])" table:style-name="ce38">
            <text:p><text:s/>R$ 15.017,61<text:s/></text:p>
          </table:table-cell>
          <table:table-cell office:value-type="float" office:value="19138.03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77]" table:style-name="ce48">
            <text:p>19138,03</text:p>
          </table:table-cell>
          <table:table-cell office:value-type="boolean" office:boolean-value="false" table:formula="of:=[.L72]=[.K72]" table:style-name="ce48">
            <text:p>FALSO</text:p>
          </table:table-cell>
          <table:table-cell office:value-type="boolean" office:boolean-value="true" table:formula="of:=[.J72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77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0" table:style-name="ce39">
            <text:p>20</text:p>
          </table:table-cell>
          <table:table-cell office:value-type="string" table:style-name="ce50">
            <text:p>2.1.1</text:p>
          </table:table-cell>
          <table:table-cell office:value-type="string" table:style-name="ce50">
            <text:p>CPU</text:p>
          </table:table-cell>
          <table:table-cell office:value-type="string" table:style-name="ce50">
            <text:p>D-P-ADM-006M2</text:p>
          </table:table-cell>
          <table:table-cell office:value-type="string" table:style-name="ce51">
            <text:p>ADMINISTRAÇÃO LOCAL - ENGENHEIRO E ENCARREGADO - SICRO - MÁRIO GARNEIRO - FASE 2</text:p>
          </table:table-cell>
          <table:table-cell office:value-type="string" table:style-name="ce42">
            <text:p>UN</text:p>
          </table:table-cell>
          <table:table-cell office:value-type="float" office:value="1" table:style-name="ce42">
            <text:p>1</text:p>
          </table:table-cell>
          <table:table-cell office:value-type="currency" office:value="11784.063088512241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78]" table:style-name="ce44">
            <text:p>R$ 11.784,063088512200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15017.61" table:formula="of:=ROUND([.H73]*(1+[.I73]);2)" table:style-name="ce46">
            <text:p><text:s/>R$ 15.017,61<text:s/></text:p>
          </table:table-cell>
          <table:table-cell office:value-type="currency" office:value="15017.61" table:formula="of:=ROUND([.G73]*ROUND([.J73]; 2); 2)" table:style-name="ce47">
            <text:p><text:s/>R$ 15.017,61<text:s/></text:p>
          </table:table-cell>
          <table:table-cell office:value-type="float" office:value="19138.03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78]" table:style-name="ce48">
            <text:p>19138,03</text:p>
          </table:table-cell>
          <table:table-cell office:value-type="boolean" office:boolean-value="false" table:formula="of:=[.L73]=[.K73]" table:style-name="ce48">
            <text:p>FALSO</text:p>
          </table:table-cell>
          <table:table-cell office:value-type="boolean" office:boolean-value="true" table:formula="of:=[.J73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78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21" table:style-name="ce29">
            <text:p>21</text:p>
          </table:table-cell>
          <table:table-cell office:value-type="string" table:style-name="ce30">
            <text:p>2.2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ADMINISTRAÇÃO LOCAL - VIGIA</text:p>
          </table:table-cell>
          <table:table-cell office:value-type="string" table:style-name="ce33">
            <text:p/>
          </table:table-cell>
          <table:table-cell table:style-name="ce33"/>
          <table:table-cell table:style-name="ce49"/>
          <table:table-cell table:style-name="ce36"/>
          <table:table-cell table:style-name="ce37"/>
          <table:table-cell office:value-type="currency" office:value="4489.28" table:formula="of:=SUBTOTAL(109;[.K75:.K75])" table:style-name="ce38">
            <text:p><text:s/>R$ 4.489,28<text:s/></text:p>
          </table:table-cell>
          <table:table-cell office:value-type="float" office:value="5721.01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79]" table:style-name="ce48">
            <text:p>5721,01</text:p>
          </table:table-cell>
          <table:table-cell office:value-type="boolean" office:boolean-value="false" table:formula="of:=[.L74]=[.K74]" table:style-name="ce48">
            <text:p>FALSO</text:p>
          </table:table-cell>
          <table:table-cell office:value-type="boolean" office:boolean-value="true" table:formula="of:=[.J74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79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1" table:style-name="ce39">
            <text:p>21</text:p>
          </table:table-cell>
          <table:table-cell office:value-type="string" table:style-name="ce50">
            <text:p>2.2.1</text:p>
          </table:table-cell>
          <table:table-cell office:value-type="string" table:style-name="ce50">
            <text:p>CPU</text:p>
          </table:table-cell>
          <table:table-cell office:value-type="string" table:style-name="ce50">
            <text:p>D-P-ADM-007M2</text:p>
          </table:table-cell>
          <table:table-cell office:value-type="string" table:style-name="ce51">
            <text:p>ADMINISTRAÇÃO LOCAL - VIGIA - SICRO - MÁRIO GARNEIRO - FASE 2</text:p>
          </table:table-cell>
          <table:table-cell office:value-type="string" table:style-name="ce42">
            <text:p>UN</text:p>
          </table:table-cell>
          <table:table-cell office:value-type="float" office:value="1" table:style-name="ce42">
            <text:p>1</text:p>
          </table:table-cell>
          <table:table-cell office:value-type="currency" office:value="3522.6616446955427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80]" table:style-name="ce44">
            <text:p>R$ 3.522,661644695540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4489.28" table:formula="of:=ROUND([.H75]*(1+[.I75]);2)" table:style-name="ce46">
            <text:p><text:s/>R$ 4.489,28<text:s/></text:p>
          </table:table-cell>
          <table:table-cell office:value-type="currency" office:value="4489.28" table:formula="of:=ROUND([.G75]*ROUND([.J75]; 2); 2)" table:style-name="ce47">
            <text:p><text:s/>R$ 4.489,28<text:s/></text:p>
          </table:table-cell>
          <table:table-cell office:value-type="float" office:value="5721.01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80]" table:style-name="ce48">
            <text:p>5721,01</text:p>
          </table:table-cell>
          <table:table-cell office:value-type="boolean" office:boolean-value="false" table:formula="of:=[.L75]=[.K75]" table:style-name="ce48">
            <text:p>FALSO</text:p>
          </table:table-cell>
          <table:table-cell office:value-type="boolean" office:boolean-value="true" table:formula="of:=[.J75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80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22" table:style-name="ce29">
            <text:p>22</text:p>
          </table:table-cell>
          <table:table-cell office:value-type="string" table:style-name="ce30">
            <text:p>2.3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LOCAÇÃO DE CONTAINER - CANTEIRO DE OBRAS</text:p>
          </table:table-cell>
          <table:table-cell office:value-type="string" table:style-name="ce33">
            <text:p/>
          </table:table-cell>
          <table:table-cell table:style-name="ce33"/>
          <table:table-cell table:style-name="ce49"/>
          <table:table-cell table:style-name="ce36"/>
          <table:table-cell table:style-name="ce37"/>
          <table:table-cell office:value-type="currency" office:value="663.03" table:formula="of:=SUBTOTAL(109;[.K77:.K77])" table:style-name="ce38">
            <text:p><text:s/>R$ 663,03<text:s/></text:p>
          </table:table-cell>
          <table:table-cell office:value-type="float" office:value="844.95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81]" table:style-name="ce48">
            <text:p>844,95</text:p>
          </table:table-cell>
          <table:table-cell office:value-type="boolean" office:boolean-value="false" table:formula="of:=[.L76]=[.K76]" table:style-name="ce48">
            <text:p>FALSO</text:p>
          </table:table-cell>
          <table:table-cell office:value-type="boolean" office:boolean-value="true" table:formula="of:=[.J76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81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22" table:style-name="ce39">
            <text:p>22</text:p>
          </table:table-cell>
          <table:table-cell office:value-type="string" table:style-name="ce50">
            <text:p>2.3.1</text:p>
          </table:table-cell>
          <table:table-cell office:value-type="string" table:style-name="ce50">
            <text:p>CDHU</text:p>
          </table:table-cell>
          <table:table-cell office:value-type="string" table:style-name="ce50">
            <text:p>02.02.150</text:p>
          </table:table-cell>
          <table:table-cell office:value-type="string" table:style-name="ce51">
            <text:p>Locação de container tipo depósito - área mínima de 13,80 m²</text:p>
          </table:table-cell>
          <table:table-cell office:value-type="string" table:style-name="ce42">
            <text:p>UNMES</text:p>
          </table:table-cell>
          <table:table-cell office:value-type="float" office:value="0.68" table:style-name="ce42">
            <text:p>0,68</text:p>
          </table:table-cell>
          <table:table-cell office:value-type="currency" office:value="765.10514752040172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82]" table:style-name="ce44">
            <text:p>R$ 765,105147520402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975.05" table:formula="of:=ROUND([.H77]*(1+[.I77]);2)" table:style-name="ce46">
            <text:p><text:s/>R$ 975,05<text:s/></text:p>
          </table:table-cell>
          <table:table-cell office:value-type="currency" office:value="663.03" table:formula="of:=ROUND([.G77]*ROUND([.J77]; 2); 2)" table:style-name="ce47">
            <text:p><text:s/>R$ 663,03<text:s/></text:p>
          </table:table-cell>
          <table:table-cell office:value-type="float" office:value="844.95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82]" table:style-name="ce48">
            <text:p>844,95</text:p>
          </table:table-cell>
          <table:table-cell office:value-type="boolean" office:boolean-value="false" table:formula="of:=[.L77]=[.K77]" table:style-name="ce48">
            <text:p>FALSO</text:p>
          </table:table-cell>
          <table:table-cell office:value-type="boolean" office:boolean-value="true" table:formula="of:=[.J77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82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3" table:style-name="ce29">
            <text:p>23</text:p>
          </table:table-cell>
          <table:table-cell office:value-type="string" table:style-name="ce30">
            <text:p>2.4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LOCAÇÃO BANHEIROS QUÍMICOS - ACOMPANHAMENTO DE OBRA</text:p>
          </table:table-cell>
          <table:table-cell office:value-type="string" table:style-name="ce33">
            <text:p/>
          </table:table-cell>
          <table:table-cell table:style-name="ce33"/>
          <table:table-cell table:style-name="ce49"/>
          <table:table-cell table:style-name="ce36"/>
          <table:table-cell table:style-name="ce37"/>
          <table:table-cell office:value-type="currency" office:value="1702.48" table:formula="of:=SUBTOTAL(109;[.K79:.K79])" table:style-name="ce38">
            <text:p><text:s/>R$ 1.702,48<text:s/></text:p>
          </table:table-cell>
          <table:table-cell office:value-type="float" office:value="2169.59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83]" table:style-name="ce48">
            <text:p>2169,59</text:p>
          </table:table-cell>
          <table:table-cell office:value-type="boolean" office:boolean-value="false" table:formula="of:=[.L78]=[.K78]" table:style-name="ce48">
            <text:p>FALSO</text:p>
          </table:table-cell>
          <table:table-cell office:value-type="boolean" office:boolean-value="true" table:formula="of:=[.J78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83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3" table:style-name="ce39">
            <text:p>23</text:p>
          </table:table-cell>
          <table:table-cell office:value-type="string" table:style-name="ce50">
            <text:p>2.4.1</text:p>
          </table:table-cell>
          <table:table-cell office:value-type="string" table:style-name="ce50">
            <text:p>CDHU</text:p>
          </table:table-cell>
          <table:table-cell office:value-type="string" table:style-name="ce50">
            <text:p>02.01.180</text:p>
          </table:table-cell>
          <table:table-cell office:value-type="string" table:style-name="ce51">
            <text:p>Banheiro químico modelo Standard, com manutenção conforme exigências da CETESB</text:p>
          </table:table-cell>
          <table:table-cell office:value-type="string" table:style-name="ce42">
            <text:p>UNMES</text:p>
          </table:table-cell>
          <table:table-cell office:value-type="float" office:value="1.36" table:style-name="ce42">
            <text:p>1,36</text:p>
          </table:table-cell>
          <table:table-cell office:value-type="currency" office:value="982.2818581293157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84]" table:style-name="ce44">
            <text:p>R$ 982,281858129316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1251.82" table:formula="of:=ROUND([.H79]*(1+[.I79]);2)" table:style-name="ce46">
            <text:p><text:s/>R$ 1.251,82<text:s/></text:p>
          </table:table-cell>
          <table:table-cell office:value-type="currency" office:value="1702.48" table:formula="of:=ROUND([.G79]*ROUND([.J79]; 2); 2)" table:style-name="ce47">
            <text:p><text:s/>R$ 1.702,48<text:s/></text:p>
          </table:table-cell>
          <table:table-cell office:value-type="float" office:value="2169.59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84]" table:style-name="ce48">
            <text:p>2169,59</text:p>
          </table:table-cell>
          <table:table-cell office:value-type="boolean" office:boolean-value="false" table:formula="of:=[.L79]=[.K79]" table:style-name="ce48">
            <text:p>FALSO</text:p>
          </table:table-cell>
          <table:table-cell office:value-type="boolean" office:boolean-value="true" table:formula="of:=[.J79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84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24" table:style-name="ce29">
            <text:p>24</text:p>
          </table:table-cell>
          <table:table-cell office:value-type="string" table:style-name="ce30">
            <text:p>2.5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PLACA DE OBRA - PMC</text:p>
          </table:table-cell>
          <table:table-cell office:value-type="string" table:style-name="ce33">
            <text:p/>
          </table:table-cell>
          <table:table-cell table:style-name="ce33"/>
          <table:table-cell table:style-name="ce49"/>
          <table:table-cell table:style-name="ce36"/>
          <table:table-cell table:style-name="ce37"/>
          <table:table-cell office:value-type="currency" office:value="3313.9300000000003" table:formula="of:=SUBTOTAL(109;[.K81:.K82])" table:style-name="ce38">
            <text:p><text:s/>R$ 3.313,93<text:s/></text:p>
          </table:table-cell>
          <table:table-cell office:value-type="float" office:value="4223.2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85]" table:style-name="ce48">
            <text:p>4223,2</text:p>
          </table:table-cell>
          <table:table-cell office:value-type="boolean" office:boolean-value="false" table:formula="of:=[.L80]=[.K80]" table:style-name="ce48">
            <text:p>FALSO</text:p>
          </table:table-cell>
          <table:table-cell office:value-type="boolean" office:boolean-value="true" table:formula="of:=[.J80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85]" table:style-name="ce48">
            <text:p>VERDADEIRO</text:p>
          </table:table-cell>
          <table:table-cell table:number-columns-repeated="16370"/>
        </table:table-row>
        <table:table-row table:style-name="ro10">
          <table:table-cell office:value-type="float" office:value="24" table:style-name="ce39">
            <text:p>24</text:p>
          </table:table-cell>
          <table:table-cell office:value-type="string" table:style-name="ce50">
            <text:p>2.5.1</text:p>
          </table:table-cell>
          <table:table-cell office:value-type="string" table:style-name="ce50">
            <text:p>SINAPI</text:p>
          </table:table-cell>
          <table:table-cell office:value-type="string" table:style-name="ce50">
            <text:p>103689</text:p>
          </table:table-cell>
          <table:table-cell office:value-type="string" table:style-name="ce51">
            <text:p>FORNECIMENTO E INSTALAÇÃO DE PLACA DE OBRA COM CHAPA GALVANIZADA E ESTRUTURA DE MADEIRA. AF_03/2022_PS</text:p>
          </table:table-cell>
          <table:table-cell office:value-type="string" table:style-name="ce42">
            <text:p>m²</text:p>
          </table:table-cell>
          <table:table-cell office:value-type="float" office:value="6.48" table:style-name="ce42">
            <text:p>6,48</text:p>
          </table:table-cell>
          <table:table-cell office:value-type="currency" office:value="371.95543000627748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86]" table:style-name="ce44">
            <text:p>R$ 371,955430006277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474.02" table:formula="of:=ROUND([.H81]*(1+[.I81]);2)" table:style-name="ce46">
            <text:p><text:s/>R$ 474,02<text:s/></text:p>
          </table:table-cell>
          <table:table-cell office:value-type="currency" office:value="3071.65" table:formula="of:=ROUND([.G81]*ROUND([.J81]; 2); 2)" table:style-name="ce47">
            <text:p><text:s/>R$ 3.071,65<text:s/></text:p>
          </table:table-cell>
          <table:table-cell office:value-type="float" office:value="3914.44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86]" table:style-name="ce48">
            <text:p>3914,44</text:p>
          </table:table-cell>
          <table:table-cell office:value-type="boolean" office:boolean-value="false" table:formula="of:=[.L81]=[.K81]" table:style-name="ce48">
            <text:p>FALSO</text:p>
          </table:table-cell>
          <table:table-cell office:value-type="boolean" office:boolean-value="true" table:formula="of:=[.J81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86]" table:style-name="ce48">
            <text:p>VERDADEIRO</text:p>
          </table:table-cell>
          <table:table-cell table:number-columns-repeated="16370"/>
        </table:table-row>
        <table:table-row table:style-name="ro10">
          <table:table-cell office:value-type="float" office:value="24" table:style-name="ce39">
            <text:p>24</text:p>
          </table:table-cell>
          <table:table-cell office:value-type="string" table:style-name="ce40">
            <text:p>2.5.2</text:p>
          </table:table-cell>
          <table:table-cell office:value-type="string" table:style-name="ce40">
            <text:p>SINAPI</text:p>
          </table:table-cell>
          <table:table-cell office:value-type="string" table:style-name="ce40">
            <text:p>103694</text:p>
          </table:table-cell>
          <table:table-cell office:value-type="string" table:style-name="ce41">
            <text:p>FORNECIMENTO E INSTALAÇÃO DE SUPORTE DE MADEIRA PARA PLACAS DE SINALIZAÇÃO, EM SOLO, COM H= DE 2,5 M E SEÇÃO DE 7,5 X 7,5 CM. AF_03/2022</text:p>
          </table:table-cell>
          <table:table-cell office:value-type="string" table:style-name="ce42">
            <text:p>un</text:p>
          </table:table-cell>
          <table:table-cell office:value-type="float" office:value="2" table:style-name="ce42">
            <text:p>2</text:p>
          </table:table-cell>
          <table:table-cell office:value-type="currency" office:value="95.05649717514124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87]" table:style-name="ce44">
            <text:p>R$ 95,0564971751412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121.14" table:formula="of:=ROUND([.H82]*(1+[.I82]);2)" table:style-name="ce46">
            <text:p><text:s/>R$ 121,14<text:s/></text:p>
          </table:table-cell>
          <table:table-cell office:value-type="currency" office:value="242.28" table:formula="of:=ROUND([.G82]*ROUND([.J82]; 2); 2)" table:style-name="ce47">
            <text:p><text:s/>R$ 242,28<text:s/></text:p>
          </table:table-cell>
          <table:table-cell office:value-type="float" office:value="308.7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87]" table:style-name="ce48">
            <text:p>308,76</text:p>
          </table:table-cell>
          <table:table-cell office:value-type="boolean" office:boolean-value="false" table:formula="of:=[.L82]=[.K82]" table:style-name="ce48">
            <text:p>FALSO</text:p>
          </table:table-cell>
          <table:table-cell office:value-type="boolean" office:boolean-value="true" table:formula="of:=[.J82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87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25" table:style-name="ce29">
            <text:p>25</text:p>
          </table:table-cell>
          <table:table-cell office:value-type="string" table:style-name="ce30">
            <text:p>2.6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DEMOLIÇÕES: RAMPAS E RESÍDUO DE CONCRETO</text:p>
          </table:table-cell>
          <table:table-cell office:value-type="string" table:style-name="ce33">
            <text:p/>
          </table:table-cell>
          <table:table-cell table:style-name="ce33"/>
          <table:table-cell table:style-name="ce49"/>
          <table:table-cell table:style-name="ce36"/>
          <table:table-cell table:style-name="ce37"/>
          <table:table-cell office:value-type="currency" office:value="807.3" table:formula="of:=SUBTOTAL(109;[.K84:.K84])" table:style-name="ce38">
            <text:p><text:s/>R$ 807,30<text:s/></text:p>
          </table:table-cell>
          <table:table-cell office:value-type="float" office:value="1028.9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88]" table:style-name="ce48">
            <text:p>1028,96</text:p>
          </table:table-cell>
          <table:table-cell office:value-type="boolean" office:boolean-value="false" table:formula="of:=[.L83]=[.K83]" table:style-name="ce48">
            <text:p>FALSO</text:p>
          </table:table-cell>
          <table:table-cell office:value-type="boolean" office:boolean-value="true" table:formula="of:=[.J83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88]" table:style-name="ce48">
            <text:p>VERDADEIRO</text:p>
          </table:table-cell>
          <table:table-cell table:number-columns-repeated="16370"/>
        </table:table-row>
        <table:table-row table:style-name="ro10">
          <table:table-cell office:value-type="float" office:value="25" table:style-name="ce39">
            <text:p>25</text:p>
          </table:table-cell>
          <table:table-cell office:value-type="string" table:style-name="ce40">
            <text:p>2.6.1</text:p>
          </table:table-cell>
          <table:table-cell office:value-type="string" table:style-name="ce40">
            <text:p>CPU</text:p>
          </table:table-cell>
          <table:table-cell office:value-type="string" table:style-name="ce40">
            <text:p>D-P-DEM-055M</text:p>
          </table:table-cell>
          <table:table-cell office:value-type="string" table:style-name="ce41">
            <text:p>DEMOLIÇÃO DE RAMPAS E RESÍDUO DE CONCRETO EM SARJETA, <text:s/>INCLUSIVE CARGA, DESCARGA E BOTA-FORA - MÁRIO GARNEIRO</text:p>
          </table:table-cell>
          <table:table-cell office:value-type="string" table:style-name="ce42">
            <text:p>M2</text:p>
          </table:table-cell>
          <table:table-cell office:value-type="float" office:value="45.61" table:style-name="ce42">
            <text:p>45,61</text:p>
          </table:table-cell>
          <table:table-cell office:value-type="currency" office:value="13.888888888888889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89]" table:style-name="ce44">
            <text:p>R$ 13,8888888888889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17.7" table:formula="of:=ROUND([.H84]*(1+[.I84]);2)" table:style-name="ce46">
            <text:p><text:s/>R$ 17,70<text:s/></text:p>
          </table:table-cell>
          <table:table-cell office:value-type="currency" office:value="807.3" table:formula="of:=ROUND([.G84]*ROUND([.J84]; 2); 2)" table:style-name="ce47">
            <text:p><text:s/>R$ 807,30<text:s/></text:p>
          </table:table-cell>
          <table:table-cell office:value-type="float" office:value="1028.9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89]" table:style-name="ce48">
            <text:p>1028,96</text:p>
          </table:table-cell>
          <table:table-cell office:value-type="boolean" office:boolean-value="false" table:formula="of:=[.L84]=[.K84]" table:style-name="ce48">
            <text:p>FALSO</text:p>
          </table:table-cell>
          <table:table-cell office:value-type="boolean" office:boolean-value="true" table:formula="of:=[.J84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89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26" table:style-name="ce29">
            <text:p>26</text:p>
          </table:table-cell>
          <table:table-cell office:value-type="string" table:style-name="ce30">
            <text:p>2.7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DEMOLIÇÕES: GUIAS E SARJETAS</text:p>
          </table:table-cell>
          <table:table-cell office:value-type="string" table:style-name="ce33">
            <text:p/>
          </table:table-cell>
          <table:table-cell table:style-name="ce33"/>
          <table:table-cell table:style-name="ce49"/>
          <table:table-cell table:style-name="ce36"/>
          <table:table-cell table:style-name="ce37"/>
          <table:table-cell office:value-type="currency" office:value="1864.6699999999998" table:formula="of:=SUBTOTAL(109;[.K86:.K88])" table:style-name="ce38">
            <text:p><text:s/>R$ 1.864,67<text:s/></text:p>
          </table:table-cell>
          <table:table-cell office:value-type="float" office:value="2376.2599999999998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90]" table:style-name="ce48">
            <text:p>2376,26</text:p>
          </table:table-cell>
          <table:table-cell office:value-type="boolean" office:boolean-value="false" table:formula="of:=[.L85]=[.K85]" table:style-name="ce48">
            <text:p>FALSO</text:p>
          </table:table-cell>
          <table:table-cell office:value-type="boolean" office:boolean-value="true" table:formula="of:=[.J85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90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6" table:style-name="ce39">
            <text:p>26</text:p>
          </table:table-cell>
          <table:table-cell office:value-type="string" table:style-name="ce40">
            <text:p>2.7.1</text:p>
          </table:table-cell>
          <table:table-cell office:value-type="string" table:style-name="ce40">
            <text:p>CPU</text:p>
          </table:table-cell>
          <table:table-cell office:value-type="string" table:style-name="ce40">
            <text:p>D-P-DEM-020M</text:p>
          </table:table-cell>
          <table:table-cell office:value-type="string" table:style-name="ce41">
            <text:p>DEMOLIÇÃO DE GUIA, INCLUSIVE CARGA E DESCARGA PARA BOTA-FORA - MÁRIO GARNEIRO</text:p>
          </table:table-cell>
          <table:table-cell office:value-type="string" table:style-name="ce42">
            <text:p>M</text:p>
          </table:table-cell>
          <table:table-cell office:value-type="float" office:value="152.58000000000001" table:style-name="ce42">
            <text:p>152,58</text:p>
          </table:table-cell>
          <table:table-cell office:value-type="currency" office:value="7.7762084118016324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91]" table:style-name="ce44">
            <text:p>R$ 7,7762084118016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9.91" table:formula="of:=ROUND([.H86]*(1+[.I86]);2)" table:style-name="ce46">
            <text:p><text:s/>R$ 9,91<text:s/></text:p>
          </table:table-cell>
          <table:table-cell office:value-type="currency" office:value="1512.07" table:formula="of:=ROUND([.G86]*ROUND([.J86]; 2); 2)" table:style-name="ce47">
            <text:p><text:s/>R$ 1.512,07<text:s/></text:p>
          </table:table-cell>
          <table:table-cell office:value-type="float" office:value="1927.09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91]" table:style-name="ce48">
            <text:p>1927,09</text:p>
          </table:table-cell>
          <table:table-cell office:value-type="boolean" office:boolean-value="false" table:formula="of:=[.L86]=[.K86]" table:style-name="ce48">
            <text:p>FALSO</text:p>
          </table:table-cell>
          <table:table-cell office:value-type="boolean" office:boolean-value="true" table:formula="of:=[.J86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91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6" table:style-name="ce39">
            <text:p>26</text:p>
          </table:table-cell>
          <table:table-cell office:value-type="string" table:style-name="ce50">
            <text:p>2.7.2</text:p>
          </table:table-cell>
          <table:table-cell office:value-type="string" table:style-name="ce50">
            <text:p>CPU</text:p>
          </table:table-cell>
          <table:table-cell office:value-type="string" table:style-name="ce50">
            <text:p>D-P-DEM-056M</text:p>
          </table:table-cell>
          <table:table-cell office:value-type="string" table:style-name="ce51">
            <text:p>DEMOLIÇÃO DE SARJETA, INCLUSIVE CARGA E DESCARGA PARA BOTA-FORA - MÁRIO GARNEIRO</text:p>
          </table:table-cell>
          <table:table-cell office:value-type="string" table:style-name="ce42">
            <text:p>M</text:p>
          </table:table-cell>
          <table:table-cell office:value-type="float" office:value="40.89" table:style-name="ce42">
            <text:p>40,89</text:p>
          </table:table-cell>
          <table:table-cell office:value-type="currency" office:value="6.4187068424356557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92]" table:style-name="ce44">
            <text:p>R$ 6,4187068424357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8.18" table:formula="of:=ROUND([.H87]*(1+[.I87]);2)" table:style-name="ce46">
            <text:p><text:s/>R$ 8,18<text:s/></text:p>
          </table:table-cell>
          <table:table-cell office:value-type="currency" office:value="334.48" table:formula="of:=ROUND([.G87]*ROUND([.J87]; 2); 2)" table:style-name="ce47">
            <text:p><text:s/>R$ 334,48<text:s/></text:p>
          </table:table-cell>
          <table:table-cell office:value-type="float" office:value="426.07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92]" table:style-name="ce48">
            <text:p>426,07</text:p>
          </table:table-cell>
          <table:table-cell office:value-type="boolean" office:boolean-value="false" table:formula="of:=[.L87]=[.K87]" table:style-name="ce48">
            <text:p>FALSO</text:p>
          </table:table-cell>
          <table:table-cell office:value-type="boolean" office:boolean-value="true" table:formula="of:=[.J87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92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6" table:style-name="ce39">
            <text:p>26</text:p>
          </table:table-cell>
          <table:table-cell office:value-type="string" table:style-name="ce40">
            <text:p>2.7.3</text:p>
          </table:table-cell>
          <table:table-cell office:value-type="string" table:style-name="ce40">
            <text:p>CPU</text:p>
          </table:table-cell>
          <table:table-cell office:value-type="string" table:style-name="ce40">
            <text:p>D-P-DEM-029</text:p>
          </table:table-cell>
          <table:table-cell office:value-type="string" table:style-name="ce41">
            <text:p>DEMOLIÇÃO DE GUIA CHAPÉU DE 1,20 M, INCLUSIVE CARGA, DESCARGA E BOTA-FORA</text:p>
          </table:table-cell>
          <table:table-cell office:value-type="string" table:style-name="ce42">
            <text:p>UN</text:p>
          </table:table-cell>
          <table:table-cell office:value-type="float" office:value="3" table:style-name="ce42">
            <text:p>3</text:p>
          </table:table-cell>
          <table:table-cell office:value-type="currency" office:value="4.7394852479598244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93]" table:style-name="ce44">
            <text:p>R$ 4,7394852479598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6.04" table:formula="of:=ROUND([.H88]*(1+[.I88]);2)" table:style-name="ce46">
            <text:p><text:s/>R$ 6,04<text:s/></text:p>
          </table:table-cell>
          <table:table-cell office:value-type="currency" office:value="18.12" table:formula="of:=ROUND([.G88]*ROUND([.J88]; 2); 2)" table:style-name="ce47">
            <text:p><text:s/>R$ 18,12<text:s/></text:p>
          </table:table-cell>
          <table:table-cell office:value-type="float" office:value="23.1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93]" table:style-name="ce48">
            <text:p>23,1</text:p>
          </table:table-cell>
          <table:table-cell office:value-type="boolean" office:boolean-value="false" table:formula="of:=[.L88]=[.K88]" table:style-name="ce48">
            <text:p>FALSO</text:p>
          </table:table-cell>
          <table:table-cell office:value-type="boolean" office:boolean-value="true" table:formula="of:=[.J88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93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27" table:style-name="ce29">
            <text:p>27</text:p>
          </table:table-cell>
          <table:table-cell office:value-type="string" table:style-name="ce30">
            <text:p>2.8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REMOÇÃO DE ÁRVORE</text:p>
          </table:table-cell>
          <table:table-cell office:value-type="string" table:style-name="ce33">
            <text:p/>
          </table:table-cell>
          <table:table-cell table:style-name="ce33"/>
          <table:table-cell table:style-name="ce49"/>
          <table:table-cell table:style-name="ce36"/>
          <table:table-cell table:style-name="ce37"/>
          <table:table-cell office:value-type="currency" office:value="596.36" table:formula="of:=SUBTOTAL(109;[.K90:.K90])" table:style-name="ce38">
            <text:p><text:s/>R$ 596,36<text:s/></text:p>
          </table:table-cell>
          <table:table-cell office:value-type="float" office:value="759.99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94]" table:style-name="ce48">
            <text:p>759,99</text:p>
          </table:table-cell>
          <table:table-cell office:value-type="boolean" office:boolean-value="false" table:formula="of:=[.L89]=[.K89]" table:style-name="ce48">
            <text:p>FALSO</text:p>
          </table:table-cell>
          <table:table-cell office:value-type="boolean" office:boolean-value="true" table:formula="of:=[.J89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94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7" table:style-name="ce39">
            <text:p>27</text:p>
          </table:table-cell>
          <table:table-cell office:value-type="string" table:style-name="ce40">
            <text:p>2.8.1</text:p>
          </table:table-cell>
          <table:table-cell office:value-type="string" table:style-name="ce40">
            <text:p>CPU</text:p>
          </table:table-cell>
          <table:table-cell office:value-type="string" table:style-name="ce40">
            <text:p>D-P-DEM-040</text:p>
          </table:table-cell>
          <table:table-cell office:value-type="string" table:style-name="ce41">
            <text:p>CORTE, REMOÇÃO E DESTOCAMENTO DE ÁRVORES 30CM &gt; Ø, INCLUSIVE CARGA E DESCARGA PARA BOTA-FORA</text:p>
          </table:table-cell>
          <table:table-cell office:value-type="string" table:style-name="ce42">
            <text:p>UN</text:p>
          </table:table-cell>
          <table:table-cell office:value-type="float" office:value="1" table:style-name="ce42">
            <text:p>1</text:p>
          </table:table-cell>
          <table:table-cell office:value-type="currency" office:value="467.9535467671061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95]" table:style-name="ce44">
            <text:p>R$ 467,953546767106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596.36" table:formula="of:=ROUND([.H90]*(1+[.I90]);2)" table:style-name="ce46">
            <text:p><text:s/>R$ 596,36<text:s/></text:p>
          </table:table-cell>
          <table:table-cell office:value-type="currency" office:value="596.36" table:formula="of:=ROUND([.G90]*ROUND([.J90]; 2); 2)" table:style-name="ce47">
            <text:p><text:s/>R$ 596,36<text:s/></text:p>
          </table:table-cell>
          <table:table-cell office:value-type="float" office:value="759.99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95]" table:style-name="ce48">
            <text:p>759,99</text:p>
          </table:table-cell>
          <table:table-cell office:value-type="boolean" office:boolean-value="false" table:formula="of:=[.L90]=[.K90]" table:style-name="ce48">
            <text:p>FALSO</text:p>
          </table:table-cell>
          <table:table-cell office:value-type="boolean" office:boolean-value="true" table:formula="of:=[.J90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95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28" table:style-name="ce29">
            <text:p>28</text:p>
          </table:table-cell>
          <table:table-cell office:value-type="string" table:style-name="ce30">
            <text:p>2.9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REMOÇÃO DE ROCHA</text:p>
          </table:table-cell>
          <table:table-cell office:value-type="string" table:style-name="ce33">
            <text:p/>
          </table:table-cell>
          <table:table-cell table:style-name="ce33"/>
          <table:table-cell table:style-name="ce49"/>
          <table:table-cell table:style-name="ce36"/>
          <table:table-cell table:style-name="ce37"/>
          <table:table-cell office:value-type="currency" office:value="20.91" table:formula="of:=SUBTOTAL(109;[.K92:.K92])" table:style-name="ce38">
            <text:p><text:s/>R$ 20,91<text:s/></text:p>
          </table:table-cell>
          <table:table-cell office:value-type="float" office:value="26.65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96]" table:style-name="ce48">
            <text:p>26,65</text:p>
          </table:table-cell>
          <table:table-cell office:value-type="boolean" office:boolean-value="false" table:formula="of:=[.L91]=[.K91]" table:style-name="ce48">
            <text:p>FALSO</text:p>
          </table:table-cell>
          <table:table-cell office:value-type="boolean" office:boolean-value="true" table:formula="of:=[.J91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96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8" table:style-name="ce39">
            <text:p>28</text:p>
          </table:table-cell>
          <table:table-cell office:value-type="string" table:style-name="ce40">
            <text:p>2.9.1</text:p>
          </table:table-cell>
          <table:table-cell office:value-type="string" table:style-name="ce40">
            <text:p>CPU</text:p>
          </table:table-cell>
          <table:table-cell office:value-type="string" table:style-name="ce40">
            <text:p>D-P-DEM-069</text:p>
          </table:table-cell>
          <table:table-cell office:value-type="string" table:style-name="ce41">
            <text:p>DESMONTE DE BLOCOS DE ROCHA, INCLUSIE BOTA-FORA</text:p>
          </table:table-cell>
          <table:table-cell office:value-type="string" table:style-name="ce42">
            <text:p>M3</text:p>
          </table:table-cell>
          <table:table-cell office:value-type="float" office:value="7.0000000000000007E-2" table:style-name="ce42">
            <text:p>0,07</text:p>
          </table:table-cell>
          <table:table-cell office:value-type="currency" office:value="234.38480853735089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97]" table:style-name="ce44">
            <text:p>R$ 234,384808537351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298.7" table:formula="of:=ROUND([.H92]*(1+[.I92]);2)" table:style-name="ce46">
            <text:p><text:s/>R$ 298,70<text:s/></text:p>
          </table:table-cell>
          <table:table-cell office:value-type="currency" office:value="20.91" table:formula="of:=ROUND([.G92]*ROUND([.J92]; 2); 2)" table:style-name="ce47">
            <text:p><text:s/>R$ 20,91<text:s/></text:p>
          </table:table-cell>
          <table:table-cell office:value-type="float" office:value="26.65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97]" table:style-name="ce48">
            <text:p>26,65</text:p>
          </table:table-cell>
          <table:table-cell office:value-type="boolean" office:boolean-value="false" table:formula="of:=[.L92]=[.K92]" table:style-name="ce48">
            <text:p>FALSO</text:p>
          </table:table-cell>
          <table:table-cell office:value-type="boolean" office:boolean-value="true" table:formula="of:=[.J92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97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29" table:style-name="ce29">
            <text:p>29</text:p>
          </table:table-cell>
          <table:table-cell office:value-type="string" table:style-name="ce30">
            <text:p>2.10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SERVIÇOS DE FRESAGEM</text:p>
          </table:table-cell>
          <table:table-cell office:value-type="string" table:style-name="ce33">
            <text:p/>
          </table:table-cell>
          <table:table-cell table:style-name="ce33"/>
          <table:table-cell table:style-name="ce49"/>
          <table:table-cell table:style-name="ce36"/>
          <table:table-cell table:style-name="ce37"/>
          <table:table-cell office:value-type="currency" office:value="187474.04" table:formula="of:=SUBTOTAL(109;[.K94:.K95])" table:style-name="ce38">
            <text:p><text:s/>R$ 187.474,04<text:s/></text:p>
          </table:table-cell>
          <table:table-cell office:value-type="float" office:value="238912.19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98]" table:style-name="ce48">
            <text:p>238912,19</text:p>
          </table:table-cell>
          <table:table-cell office:value-type="boolean" office:boolean-value="false" table:formula="of:=[.L93]=[.K93]" table:style-name="ce48">
            <text:p>FALSO</text:p>
          </table:table-cell>
          <table:table-cell office:value-type="boolean" office:boolean-value="true" table:formula="of:=[.J93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98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9" table:style-name="ce39">
            <text:p>29</text:p>
          </table:table-cell>
          <table:table-cell office:value-type="string" table:style-name="ce40">
            <text:p>2.10.1</text:p>
          </table:table-cell>
          <table:table-cell office:value-type="string" table:style-name="ce40">
            <text:p>CPU</text:p>
          </table:table-cell>
          <table:table-cell office:value-type="string" table:style-name="ce40">
            <text:p>D-A-PAV-009</text:p>
          </table:table-cell>
          <table:table-cell office:value-type="string" table:style-name="ce41">
            <text:p>FRESAGEM DESCONTÍNUA DE REVESTIMENTO ASFÁLTICO - ESPESSURA DE 3 CM E LARGURA ÚTIL DE 1 METRO</text:p>
          </table:table-cell>
          <table:table-cell office:value-type="string" table:style-name="ce42">
            <text:p>m³</text:p>
          </table:table-cell>
          <table:table-cell office:value-type="float" office:value="787.19" table:style-name="ce42">
            <text:p>787,19</text:p>
          </table:table-cell>
          <table:table-cell office:value-type="currency" office:value="174.46641556811048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99]" table:style-name="ce44">
            <text:p>R$ 174,466415568110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222.34" table:formula="of:=ROUND([.H94]*(1+[.I94]);2)" table:style-name="ce46">
            <text:p><text:s/>R$ 222,34<text:s/></text:p>
          </table:table-cell>
          <table:table-cell office:value-type="currency" office:value="175023.82" table:formula="of:=ROUND([.G94]*ROUND([.J94]; 2); 2)" table:style-name="ce47">
            <text:p><text:s/>R$ 175.023,82<text:s/></text:p>
          </table:table-cell>
          <table:table-cell office:value-type="float" office:value="223042.41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99]" table:style-name="ce48">
            <text:p>223042,41</text:p>
          </table:table-cell>
          <table:table-cell office:value-type="boolean" office:boolean-value="false" table:formula="of:=[.L94]=[.K94]" table:style-name="ce48">
            <text:p>FALSO</text:p>
          </table:table-cell>
          <table:table-cell office:value-type="boolean" office:boolean-value="true" table:formula="of:=[.J94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99]" table:style-name="ce48">
            <text:p>VERDADEIRO</text:p>
          </table:table-cell>
          <table:table-cell table:number-columns-repeated="16370"/>
        </table:table-row>
        <table:table-row table:style-name="ro9">
          <table:table-cell office:value-type="float" office:value="29" table:style-name="ce39">
            <text:p>29</text:p>
          </table:table-cell>
          <table:table-cell office:value-type="string" table:style-name="ce50">
            <text:p>2.10.2</text:p>
          </table:table-cell>
          <table:table-cell office:value-type="string" table:style-name="ce50">
            <text:p>CPU</text:p>
          </table:table-cell>
          <table:table-cell office:value-type="string" table:style-name="ce50">
            <text:p>D-A-TRA-004M</text:p>
          </table:table-cell>
          <table:table-cell office:value-type="string" table:style-name="ce51">
            <text:p>TRANSPORTE DE MATERIAL FRESADO COM CAMINHÃO BASCULANTE DE 10 M3 PARA DEPÓSITO EM UNIDADE DA PMC, DMT E LOCAL CONFORME MEMÓRIA DE CÁLCULO ESPECÍFICA. - MÁRIO GARNEIRO</text:p>
          </table:table-cell>
          <table:table-cell office:value-type="string" table:style-name="ce42">
            <text:p>T</text:p>
          </table:table-cell>
          <table:table-cell office:value-type="float" office:value="1889.26" table:style-name="ce42">
            <text:p>1889,26</text:p>
          </table:table-cell>
          <table:table-cell office:value-type="currency" office:value="5.171060891399874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00]" table:style-name="ce44">
            <text:p>R$ 5,1710608913999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6.59" table:formula="of:=ROUND([.H95]*(1+[.I95]);2)" table:style-name="ce46">
            <text:p><text:s/>R$ 6,59<text:s/></text:p>
          </table:table-cell>
          <table:table-cell office:value-type="currency" office:value="12450.22" table:formula="of:=ROUND([.G95]*ROUND([.J95]; 2); 2)" table:style-name="ce47">
            <text:p><text:s/>R$ 12.450,22<text:s/></text:p>
          </table:table-cell>
          <table:table-cell office:value-type="float" office:value="15869.78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100]" table:style-name="ce48">
            <text:p>15869,78</text:p>
          </table:table-cell>
          <table:table-cell office:value-type="boolean" office:boolean-value="false" table:formula="of:=[.L95]=[.K95]" table:style-name="ce48">
            <text:p>FALSO</text:p>
          </table:table-cell>
          <table:table-cell office:value-type="boolean" office:boolean-value="true" table:formula="of:=[.J95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100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30" table:style-name="ce29">
            <text:p>30</text:p>
          </table:table-cell>
          <table:table-cell office:value-type="string" table:style-name="ce30">
            <text:p>2.11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RECAPEAMENTO COM APLICAÇÃO DE CBUQ NA ESPESSURA DE 3 CM (COMPACTADO)</text:p>
          </table:table-cell>
          <table:table-cell office:value-type="string" table:style-name="ce33">
            <text:p/>
          </table:table-cell>
          <table:table-cell table:style-name="ce33"/>
          <table:table-cell table:style-name="ce49"/>
          <table:table-cell table:style-name="ce36"/>
          <table:table-cell table:style-name="ce37"/>
          <table:table-cell office:value-type="currency" office:value="907121.70000000007" table:formula="of:=SUBTOTAL(109;[.K97:.K106])" table:style-name="ce38">
            <text:p><text:s/>R$ 907.121,70<text:s/></text:p>
          </table:table-cell>
          <table:table-cell office:value-type="float" office:value="1155806.0900000001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101]" table:style-name="ce48">
            <text:p>1155806,09</text:p>
          </table:table-cell>
          <table:table-cell office:value-type="boolean" office:boolean-value="false" table:formula="of:=[.L96]=[.K96]" table:style-name="ce48">
            <text:p>FALSO</text:p>
          </table:table-cell>
          <table:table-cell office:value-type="boolean" office:boolean-value="true" table:formula="of:=[.J96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101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30" table:style-name="ce39">
            <text:p>30</text:p>
          </table:table-cell>
          <table:table-cell office:value-type="string" table:style-name="ce50">
            <text:p>2.11.1</text:p>
          </table:table-cell>
          <table:table-cell office:value-type="string" table:style-name="ce50">
            <text:p>SICRO</text:p>
          </table:table-cell>
          <table:table-cell office:value-type="string" table:style-name="ce50">
            <text:p>4011212</text:p>
          </table:table-cell>
          <table:table-cell office:value-type="string" table:style-name="ce51">
            <text:p>Varredura da superfície para execução de revestimento asfáltico</text:p>
          </table:table-cell>
          <table:table-cell office:value-type="string" table:style-name="ce42">
            <text:p>m²</text:p>
          </table:table-cell>
          <table:table-cell office:value-type="float" office:value="26239.599999999999" table:style-name="ce42">
            <text:p>26239,6</text:p>
          </table:table-cell>
          <table:table-cell office:value-type="currency" office:value="6.2774639045825489E-2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02]" table:style-name="ce44">
            <text:p>R$ 0,0627746390458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0.08" table:formula="of:=ROUND([.H97]*(1+[.I97]);2)" table:style-name="ce46">
            <text:p><text:s/>R$ 0,08<text:s/></text:p>
          </table:table-cell>
          <table:table-cell office:value-type="currency" office:value="2099.17" table:formula="of:=ROUND([.G97]*ROUND([.J97]; 2); 2)" table:style-name="ce47">
            <text:p><text:s/>R$ 2.099,17<text:s/></text:p>
          </table:table-cell>
          <table:table-cell office:value-type="float" office:value="2623.9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102]" table:style-name="ce48">
            <text:p>2623,96</text:p>
          </table:table-cell>
          <table:table-cell office:value-type="boolean" office:boolean-value="false" table:formula="of:=[.L97]=[.K97]" table:style-name="ce48">
            <text:p>FALSO</text:p>
          </table:table-cell>
          <table:table-cell office:value-type="boolean" office:boolean-value="true" table:formula="of:=[.J97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102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30" table:style-name="ce39">
            <text:p>30</text:p>
          </table:table-cell>
          <table:table-cell office:value-type="string" table:style-name="ce40">
            <text:p>2.11.2</text:p>
          </table:table-cell>
          <table:table-cell office:value-type="string" table:style-name="ce40">
            <text:p>SICRO</text:p>
          </table:table-cell>
          <table:table-cell office:value-type="string" table:style-name="ce40">
            <text:p>4011353</text:p>
          </table:table-cell>
          <table:table-cell office:value-type="string" table:style-name="ce41">
            <text:p>Pintura de ligação</text:p>
          </table:table-cell>
          <table:table-cell office:value-type="string" table:style-name="ce42">
            <text:p>m²</text:p>
          </table:table-cell>
          <table:table-cell office:value-type="float" office:value="26239.599999999999" table:style-name="ce42">
            <text:p>26239,6</text:p>
          </table:table-cell>
          <table:table-cell office:value-type="currency" office:value="0.37664783427495291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03]" table:style-name="ce44">
            <text:p>R$ 0,376647834275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0.48" table:formula="of:=ROUND([.H98]*(1+[.I98]);2)" table:style-name="ce46">
            <text:p><text:s/>R$ 0,48<text:s/></text:p>
          </table:table-cell>
          <table:table-cell office:value-type="currency" office:value="12595.01" table:formula="of:=ROUND([.G98]*ROUND([.J98]; 2); 2)" table:style-name="ce47">
            <text:p><text:s/>R$ 12.595,01<text:s/></text:p>
          </table:table-cell>
          <table:table-cell office:value-type="float" office:value="16006.1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103]" table:style-name="ce48">
            <text:p>16006,16</text:p>
          </table:table-cell>
          <table:table-cell office:value-type="boolean" office:boolean-value="false" table:formula="of:=[.L98]=[.K98]" table:style-name="ce48">
            <text:p>FALSO</text:p>
          </table:table-cell>
          <table:table-cell office:value-type="boolean" office:boolean-value="true" table:formula="of:=[.J98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103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30" table:style-name="ce39">
            <text:p>30</text:p>
          </table:table-cell>
          <table:table-cell office:value-type="string" table:style-name="ce50">
            <text:p>2.11.3</text:p>
          </table:table-cell>
          <table:table-cell office:value-type="string" table:style-name="ce50">
            <text:p>ANP</text:p>
          </table:table-cell>
          <table:table-cell office:value-type="string" table:style-name="ce50">
            <text:p>5</text:p>
          </table:table-cell>
          <table:table-cell office:value-type="string" table:style-name="ce51">
            <text:p>AQUISIÇÃO DE RR-1C</text:p>
          </table:table-cell>
          <table:table-cell office:value-type="string" table:style-name="ce42">
            <text:p>T</text:p>
          </table:table-cell>
          <table:table-cell office:value-type="float" office:value="11.81" table:style-name="ce42">
            <text:p>11,81</text:p>
          </table:table-cell>
          <table:table-cell office:value-type="currency" office:value="2649.0608695652177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04]" table:style-name="ce44">
            <text:p>R$ 2.649,0608695652200</text:p>
          </table:table-cell>
          <table:table-cell office:value-type="percentage" office:value="0.15" table:style-name="ce45">
            <text:p>15,00%</text:p>
          </table:table-cell>
          <table:table-cell office:value-type="currency" office:value="3046.42" table:formula="of:=ROUND([.H99]*(1+[.I99]);2)" table:style-name="ce46">
            <text:p><text:s/>R$ 3.046,42<text:s/></text:p>
          </table:table-cell>
          <table:table-cell office:value-type="currency" office:value="35978.22" table:formula="of:=ROUND([.G99]*ROUND([.J99]; 2); 2)" table:style-name="ce47">
            <text:p><text:s/>R$ 35.978,22<text:s/></text:p>
          </table:table-cell>
          <table:table-cell office:value-type="float" office:value="45849.61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104]" table:style-name="ce48">
            <text:p>45849,61</text:p>
          </table:table-cell>
          <table:table-cell office:value-type="boolean" office:boolean-value="false" table:formula="of:=[.L99]=[.K99]" table:style-name="ce48">
            <text:p>FALSO</text:p>
          </table:table-cell>
          <table:table-cell office:value-type="boolean" office:boolean-value="true" table:formula="of:=[.J99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104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30" table:style-name="ce39">
            <text:p>30</text:p>
          </table:table-cell>
          <table:table-cell office:value-type="string" table:style-name="ce40">
            <text:p>2.11.4</text:p>
          </table:table-cell>
          <table:table-cell office:value-type="string" table:style-name="ce40">
            <text:p>ANP</text:p>
          </table:table-cell>
          <table:table-cell office:value-type="string" table:style-name="ce40">
            <text:p>6M</text:p>
          </table:table-cell>
          <table:table-cell office:value-type="string" table:style-name="ce41">
            <text:p>TRANSPORTE DE RR-1C - MÁRIO GARNEIRO</text:p>
          </table:table-cell>
          <table:table-cell office:value-type="string" table:style-name="ce42">
            <text:p>T</text:p>
          </table:table-cell>
          <table:table-cell office:value-type="float" office:value="11.81" table:style-name="ce42">
            <text:p>11,81</text:p>
          </table:table-cell>
          <table:table-cell office:value-type="currency" office:value="319.33043478260873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05]" table:style-name="ce44">
            <text:p>R$ 319,3304347826090</text:p>
          </table:table-cell>
          <table:table-cell office:value-type="percentage" office:value="0.15" table:style-name="ce45">
            <text:p>15,00%</text:p>
          </table:table-cell>
          <table:table-cell office:value-type="currency" office:value="367.23" table:formula="of:=ROUND([.H100]*(1+[.I100]);2)" table:style-name="ce46">
            <text:p><text:s/>R$ 367,23<text:s/></text:p>
          </table:table-cell>
          <table:table-cell office:value-type="currency" office:value="4336.99" table:formula="of:=ROUND([.G100]*ROUND([.J100]; 2); 2)" table:style-name="ce47">
            <text:p><text:s/>R$ 4.336,99<text:s/></text:p>
          </table:table-cell>
          <table:table-cell office:value-type="float" office:value="5526.9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105]" table:style-name="ce48">
            <text:p>5526,96</text:p>
          </table:table-cell>
          <table:table-cell office:value-type="boolean" office:boolean-value="false" table:formula="of:=[.L100]=[.K100]" table:style-name="ce48">
            <text:p>FALSO</text:p>
          </table:table-cell>
          <table:table-cell office:value-type="boolean" office:boolean-value="true" table:formula="of:=[.J100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105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30" table:style-name="ce39">
            <text:p>30</text:p>
          </table:table-cell>
          <table:table-cell office:value-type="string" table:style-name="ce50">
            <text:p>2.11.5</text:p>
          </table:table-cell>
          <table:table-cell office:value-type="string" table:style-name="ce50">
            <text:p>SICRO</text:p>
          </table:table-cell>
          <table:table-cell office:value-type="string" table:style-name="ce50">
            <text:p>4011495</text:p>
          </table:table-cell>
          <table:table-cell office:value-type="string" table:style-name="ce51">
            <text:p>Concreto asfáltico - faixa D-9,5 - areia e brita comerciais</text:p>
          </table:table-cell>
          <table:table-cell office:value-type="string" table:style-name="ce42">
            <text:p>t</text:p>
          </table:table-cell>
          <table:table-cell office:value-type="float" office:value="1889.26" table:style-name="ce42">
            <text:p>1889,26</text:p>
          </table:table-cell>
          <table:table-cell office:value-type="currency" office:value="152.0480225988700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06]" table:style-name="ce44">
            <text:p>R$ 152,048022598870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193.77" table:formula="of:=ROUND([.H101]*(1+[.I101]);2)" table:style-name="ce46">
            <text:p><text:s/>R$ 193,77<text:s/></text:p>
          </table:table-cell>
          <table:table-cell office:value-type="currency" office:value="366081.91" table:formula="of:=ROUND([.G101]*ROUND([.J101]; 2); 2)" table:style-name="ce47">
            <text:p><text:s/>R$ 366.081,91<text:s/></text:p>
          </table:table-cell>
          <table:table-cell office:value-type="float" office:value="466533.8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106]" table:style-name="ce48">
            <text:p>466533,86</text:p>
          </table:table-cell>
          <table:table-cell office:value-type="boolean" office:boolean-value="false" table:formula="of:=[.L101]=[.K101]" table:style-name="ce48">
            <text:p>FALSO</text:p>
          </table:table-cell>
          <table:table-cell office:value-type="boolean" office:boolean-value="true" table:formula="of:=[.J101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106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30" table:style-name="ce39">
            <text:p>30</text:p>
          </table:table-cell>
          <table:table-cell office:value-type="string" table:style-name="ce40">
            <text:p>2.11.6</text:p>
          </table:table-cell>
          <table:table-cell office:value-type="string" table:style-name="ce40">
            <text:p>CPU</text:p>
          </table:table-cell>
          <table:table-cell office:value-type="string" table:style-name="ce40">
            <text:p>D-A-TRA-007M</text:p>
          </table:table-cell>
          <table:table-cell office:value-type="string" table:style-name="ce41">
            <text:p>TRANSPORTE COM CAMINHÃO BASCULANTE 10 M3 DE MASSA ASFÁLTICA PARA PAVIMENTAÇÃO URBANA - MÁRIO GARNEIRO</text:p>
          </table:table-cell>
          <table:table-cell office:value-type="string" table:style-name="ce42">
            <text:p>T</text:p>
          </table:table-cell>
          <table:table-cell office:value-type="float" office:value="1889.26" table:style-name="ce42">
            <text:p>1889,26</text:p>
          </table:table-cell>
          <table:table-cell office:value-type="currency" office:value="18.667608286252353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07]" table:style-name="ce44">
            <text:p>R$ 18,6676082862524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23.79" table:formula="of:=ROUND([.H102]*(1+[.I102]);2)" table:style-name="ce46">
            <text:p><text:s/>R$ 23,79<text:s/></text:p>
          </table:table-cell>
          <table:table-cell office:value-type="currency" office:value="44945.5" table:formula="of:=ROUND([.G102]*ROUND([.J102]; 2); 2)" table:style-name="ce47">
            <text:p><text:s/>R$ 44.945,50<text:s/></text:p>
          </table:table-cell>
          <table:table-cell office:value-type="float" office:value="57282.3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107]" table:style-name="ce48">
            <text:p>57282,36</text:p>
          </table:table-cell>
          <table:table-cell office:value-type="boolean" office:boolean-value="false" table:formula="of:=[.L102]=[.K102]" table:style-name="ce48">
            <text:p>FALSO</text:p>
          </table:table-cell>
          <table:table-cell office:value-type="boolean" office:boolean-value="true" table:formula="of:=[.J102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107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30" table:style-name="ce39">
            <text:p>30</text:p>
          </table:table-cell>
          <table:table-cell office:value-type="string" table:style-name="ce50">
            <text:p>2.11.7</text:p>
          </table:table-cell>
          <table:table-cell office:value-type="string" table:style-name="ce50">
            <text:p>ANP</text:p>
          </table:table-cell>
          <table:table-cell office:value-type="string" table:style-name="ce50">
            <text:p>1</text:p>
          </table:table-cell>
          <table:table-cell office:value-type="string" table:style-name="ce51">
            <text:p>AQUISIÇÃO DE CAP50/70</text:p>
          </table:table-cell>
          <table:table-cell office:value-type="string" table:style-name="ce42">
            <text:p>T</text:p>
          </table:table-cell>
          <table:table-cell office:value-type="float" office:value="103.55" table:style-name="ce42">
            <text:p>103,55</text:p>
          </table:table-cell>
          <table:table-cell office:value-type="currency" office:value="3548.9739130434787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08]" table:style-name="ce44">
            <text:p>R$ 3.548,9739130434800</text:p>
          </table:table-cell>
          <table:table-cell office:value-type="percentage" office:value="0.15" table:style-name="ce45">
            <text:p>15,00%</text:p>
          </table:table-cell>
          <table:table-cell office:value-type="currency" office:value="4081.32" table:formula="of:=ROUND([.H103]*(1+[.I103]);2)" table:style-name="ce46">
            <text:p><text:s/>R$ 4.081,32<text:s/></text:p>
          </table:table-cell>
          <table:table-cell office:value-type="currency" office:value="422620.69" table:formula="of:=ROUND([.G103]*ROUND([.J103]; 2); 2)" table:style-name="ce47">
            <text:p><text:s/>R$ 422.620,69<text:s/></text:p>
          </table:table-cell>
          <table:table-cell office:value-type="float" office:value="538575.98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108]" table:style-name="ce48">
            <text:p>538575,98</text:p>
          </table:table-cell>
          <table:table-cell office:value-type="boolean" office:boolean-value="false" table:formula="of:=[.L103]=[.K103]" table:style-name="ce48">
            <text:p>FALSO</text:p>
          </table:table-cell>
          <table:table-cell office:value-type="boolean" office:boolean-value="true" table:formula="of:=[.J103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108]" table:style-name="ce48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30" table:style-name="ce39">
            <text:p>30</text:p>
          </table:table-cell>
          <table:table-cell office:value-type="string" table:style-name="ce40">
            <text:p>2.11.8</text:p>
          </table:table-cell>
          <table:table-cell office:value-type="string" table:style-name="ce40">
            <text:p>ANP</text:p>
          </table:table-cell>
          <table:table-cell office:value-type="string" table:style-name="ce40">
            <text:p>2M</text:p>
          </table:table-cell>
          <table:table-cell office:value-type="string" table:style-name="ce41">
            <text:p>TRANSPORTE <text:s/>DE CAP50/70 - MÁRIO GARNEIRO</text:p>
          </table:table-cell>
          <table:table-cell office:value-type="string" table:style-name="ce42">
            <text:p>T</text:p>
          </table:table-cell>
          <table:table-cell office:value-type="float" office:value="103.55" table:style-name="ce42">
            <text:p>103,55</text:p>
          </table:table-cell>
          <table:table-cell office:value-type="currency" office:value="67.886956521739123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09]" table:style-name="ce44">
            <text:p>R$ 67,8869565217391</text:p>
          </table:table-cell>
          <table:table-cell office:value-type="percentage" office:value="0.15" table:style-name="ce45">
            <text:p>15,00%</text:p>
          </table:table-cell>
          <table:table-cell office:value-type="currency" office:value="78.069999999999993" table:formula="of:=ROUND([.H104]*(1+[.I104]);2)" table:style-name="ce46">
            <text:p><text:s/>R$ 78,07<text:s/></text:p>
          </table:table-cell>
          <table:table-cell office:value-type="currency" office:value="8084.15" table:formula="of:=ROUND([.G104]*ROUND([.J104]; 2); 2)" table:style-name="ce47">
            <text:p><text:s/>R$ 8.084,15<text:s/></text:p>
          </table:table-cell>
          <table:table-cell office:value-type="float" office:value="10302.19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K109]" table:style-name="ce48">
            <text:p>10302,19</text:p>
          </table:table-cell>
          <table:table-cell office:value-type="boolean" office:boolean-value="false" table:formula="of:=[.L104]=[.K104]" table:style-name="ce48">
            <text:p>FALSO</text:p>
          </table:table-cell>
          <table:table-cell office:value-type="boolean" office:boolean-value="true" table:formula="of:=[.J104]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M109]" table:style-name="ce48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30" table:style-name="ce39">
            <text:p>30</text:p>
          </table:table-cell>
          <table:table-cell office:value-type="string" table:style-name="ce50">
            <text:p>2.11.9</text:p>
          </table:table-cell>
          <table:table-cell office:value-type="string" table:style-name="ce50">
            <text:p>CPU</text:p>
          </table:table-cell>
          <table:table-cell office:value-type="string" table:style-name="ce50">
            <text:p>D-P-ENS-001</text:p>
          </table:table-cell>
          <table:table-cell office:value-type="string" table:style-name="ce51">
            <text:p>ENSAIO DE CONTROLE DO GRAU DE COMPACTAÇÃO DA MISTURA ASFÁLTICA</text:p>
          </table:table-cell>
          <table:table-cell office:value-type="string" table:style-name="ce42">
            <text:p>UN</text:p>
          </table:table-cell>
          <table:table-cell office:value-type="float" office:value="79" table:style-name="ce42">
            <text:p>79</text:p>
          </table:table-cell>
          <table:table-cell office:value-type="currency" office:value="79.645323289391087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10]" table:style-name="ce44">
            <text:p>R$ 79,6453232893911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101.5" table:formula="of:=ROUND([.H105]*(1+[.I105]);2)" table:style-name="ce46">
            <text:p><text:s/>R$ 101,50<text:s/></text:p>
          </table:table-cell>
          <table:table-cell office:value-type="currency" office:value="8018.5" table:formula="of:=ROUND([.G105]*ROUND([.J105]; 2); 2)" table:style-name="ce47">
            <text:p><text:s/>R$ 8.018,50<text:s/></text:p>
          </table:table-cell>
          <table:table-cell table:number-columns-repeated="3" table:style-name="ce48"/>
          <table:table-cell table:number-columns-repeated="16370"/>
        </table:table-row>
        <table:table-row table:style-name="ro7">
          <table:table-cell office:value-type="float" office:value="30" table:style-name="ce39">
            <text:p>30</text:p>
          </table:table-cell>
          <table:table-cell office:value-type="string" table:style-name="ce40">
            <text:p>2.11.10</text:p>
          </table:table-cell>
          <table:table-cell office:value-type="string" table:style-name="ce40">
            <text:p>CPU</text:p>
          </table:table-cell>
          <table:table-cell office:value-type="string" table:style-name="ce40">
            <text:p>D-P-ENS-002</text:p>
          </table:table-cell>
          <table:table-cell office:value-type="string" table:style-name="ce41">
            <text:p>ENSAIOS DE IMPRIMAÇÃO - ASFALTO DILUÍDO</text:p>
          </table:table-cell>
          <table:table-cell office:value-type="string" table:style-name="ce42">
            <text:p>M2</text:p>
          </table:table-cell>
          <table:table-cell office:value-type="float" office:value="26239.599999999999" table:style-name="ce42">
            <text:p>26239,6</text:p>
          </table:table-cell>
          <table:table-cell office:value-type="currency" office:value="7.0621468926553674E-2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11]" table:style-name="ce44">
            <text:p>R$ 0,0706214689266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0.09" table:formula="of:=ROUND([.H106]*(1+[.I106]);2)" table:style-name="ce46">
            <text:p><text:s/>R$ 0,09<text:s/></text:p>
          </table:table-cell>
          <table:table-cell office:value-type="currency" office:value="2361.56" table:formula="of:=ROUND([.G106]*ROUND([.J106]; 2); 2)" table:style-name="ce47">
            <text:p><text:s/>R$ 2.361,56<text:s/></text:p>
          </table:table-cell>
          <table:table-cell table:number-columns-repeated="16373" table:style-name="ce1"/>
        </table:table-row>
        <table:table-row table:style-name="ro8">
          <table:table-cell office:value-type="float" office:value="31" table:style-name="ce29">
            <text:p>31</text:p>
          </table:table-cell>
          <table:table-cell office:value-type="string" table:style-name="ce30">
            <text:p>2.12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EXECUÇÃO DE GUIAS E SARJETAS</text:p>
          </table:table-cell>
          <table:table-cell office:value-type="string" table:style-name="ce33">
            <text:p/>
          </table:table-cell>
          <table:table-cell table:style-name="ce33"/>
          <table:table-cell table:style-name="ce49"/>
          <table:table-cell table:style-name="ce36"/>
          <table:table-cell table:style-name="ce37"/>
          <table:table-cell office:value-type="currency" office:value="9638.7000000000007" table:formula="of:=SUBTOTAL(109;[.K108:.K112])" table:style-name="ce38">
            <text:p><text:s/>R$ 9.638,70<text:s/></text:p>
          </table:table-cell>
          <table:table-cell table:number-columns-repeated="16373" table:style-name="ce1"/>
        </table:table-row>
        <table:table-row table:style-name="ro9">
          <table:table-cell office:value-type="float" office:value="31" table:style-name="ce39">
            <text:p>31</text:p>
          </table:table-cell>
          <table:table-cell office:value-type="string" table:style-name="ce40">
            <text:p>2.12.1</text:p>
          </table:table-cell>
          <table:table-cell office:value-type="string" table:style-name="ce40">
            <text:p>SINAPI</text:p>
          </table:table-cell>
          <table:table-cell office:value-type="string" table:style-name="ce40">
            <text:p>94273</text:p>
          </table:table-cell>
          <table:table-cell office:value-type="string" table:style-name="ce41">
            <text:p>ASSENTAMENTO DE GUIA (MEIO-FIO) EM TRECHO RETO, CONFECCIONADA EM CONCRETO PRÉ-FABRICADO, DIMENSÕES 100X15X13X30 CM (COMPRIMENTO X BASE INFERIOR X BASE SUPERIOR X ALTURA). AF_01/2024</text:p>
          </table:table-cell>
          <table:table-cell office:value-type="string" table:style-name="ce42">
            <text:p>m</text:p>
          </table:table-cell>
          <table:table-cell office:value-type="float" office:value="105.58" table:style-name="ce42">
            <text:p>105,58</text:p>
          </table:table-cell>
          <table:table-cell office:value-type="currency" office:value="36.228813559322035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13]" table:style-name="ce44">
            <text:p>R$ 36,228813559322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46.17" table:formula="of:=ROUND([.H108]*(1+[.I108]);2)" table:style-name="ce46">
            <text:p><text:s/>R$ 46,17<text:s/></text:p>
          </table:table-cell>
          <table:table-cell office:value-type="currency" office:value="4874.63" table:formula="of:=ROUND([.G108]*ROUND([.J108]; 2); 2)" table:style-name="ce47">
            <text:p><text:s/>R$ 4.874,63<text:s/></text:p>
          </table:table-cell>
          <table:table-cell table:number-columns-repeated="16373" table:style-name="ce1"/>
        </table:table-row>
        <table:table-row table:style-name="ro9">
          <table:table-cell office:value-type="float" office:value="31" table:style-name="ce39">
            <text:p>31</text:p>
          </table:table-cell>
          <table:table-cell office:value-type="string" table:style-name="ce50">
            <text:p>2.12.2</text:p>
          </table:table-cell>
          <table:table-cell office:value-type="string" table:style-name="ce50">
            <text:p>SINAPI</text:p>
          </table:table-cell>
          <table:table-cell office:value-type="string" table:style-name="ce50">
            <text:p>94274</text:p>
          </table:table-cell>
          <table:table-cell office:value-type="string" table:style-name="ce51">
            <text:p>ASSENTAMENTO DE GUIA (MEIO-FIO) EM TRECHO CURVO, CONFECCIONADA EM CONCRETO PRÉ-FABRICADO, DIMENSÕES 100X15X13X30 CM (COMPRIMENTO X BASE INFERIOR X BASE SUPERIOR X ALTURA). AF_01/2024</text:p>
          </table:table-cell>
          <table:table-cell office:value-type="string" table:style-name="ce42">
            <text:p>m</text:p>
          </table:table-cell>
          <table:table-cell office:value-type="float" office:value="52" table:style-name="ce42">
            <text:p>52</text:p>
          </table:table-cell>
          <table:table-cell office:value-type="currency" office:value="39.171374764595107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14]" table:style-name="ce44">
            <text:p>R$ 39,1713747645951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49.92" table:formula="of:=ROUND([.H109]*(1+[.I109]);2)" table:style-name="ce46">
            <text:p><text:s/>R$ 49,92<text:s/></text:p>
          </table:table-cell>
          <table:table-cell office:value-type="currency" office:value="2595.84" table:formula="of:=ROUND([.G109]*ROUND([.J109]; 2); 2)" table:style-name="ce47">
            <text:p><text:s/>R$ 2.595,84<text:s/></text:p>
          </table:table-cell>
          <table:table-cell table:number-columns-repeated="16373" table:style-name="ce1"/>
        </table:table-row>
        <table:table-row table:style-name="ro10">
          <table:table-cell office:value-type="float" office:value="31" table:style-name="ce39">
            <text:p>31</text:p>
          </table:table-cell>
          <table:table-cell office:value-type="string" table:style-name="ce40">
            <text:p>2.12.3</text:p>
          </table:table-cell>
          <table:table-cell office:value-type="string" table:style-name="ce40">
            <text:p>SINAPI</text:p>
          </table:table-cell>
          <table:table-cell office:value-type="string" table:style-name="ce40">
            <text:p>94281</text:p>
          </table:table-cell>
          <table:table-cell office:value-type="string" table:style-name="ce41">
            <text:p>EXECUÇÃO DE SARJETA DE CONCRETO USINADO, MOLDADA IN LOCO EM TRECHO RETO, 30 CM BASE X 15 CM ALTURA. AF_01/2024</text:p>
          </table:table-cell>
          <table:table-cell office:value-type="string" table:style-name="ce42">
            <text:p>m</text:p>
          </table:table-cell>
          <table:table-cell office:value-type="float" office:value="30.89" table:style-name="ce42">
            <text:p>30,89</text:p>
          </table:table-cell>
          <table:table-cell office:value-type="currency" office:value="34.549591964846201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15]" table:style-name="ce44">
            <text:p>R$ 34,5495919648462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44.03" table:formula="of:=ROUND([.H110]*(1+[.I110]);2)" table:style-name="ce46">
            <text:p><text:s/>R$ 44,03<text:s/></text:p>
          </table:table-cell>
          <table:table-cell office:value-type="currency" office:value="1360.09" table:formula="of:=ROUND([.G110]*ROUND([.J110]; 2); 2)" table:style-name="ce47">
            <text:p><text:s/>R$ 1.360,09<text:s/></text:p>
          </table:table-cell>
          <table:table-cell table:number-columns-repeated="16373" table:style-name="ce1"/>
        </table:table-row>
        <table:table-row table:style-name="ro10">
          <table:table-cell office:value-type="float" office:value="31" table:style-name="ce39">
            <text:p>31</text:p>
          </table:table-cell>
          <table:table-cell office:value-type="string" table:style-name="ce50">
            <text:p>2.12.4</text:p>
          </table:table-cell>
          <table:table-cell office:value-type="string" table:style-name="ce50">
            <text:p>SINAPI</text:p>
          </table:table-cell>
          <table:table-cell office:value-type="string" table:style-name="ce50">
            <text:p>94282</text:p>
          </table:table-cell>
          <table:table-cell office:value-type="string" table:style-name="ce51">
            <text:p>EXECUÇÃO DE SARJETA DE CONCRETO USINADO, MOLDADA IN LOCO EM TRECHO CURVO, 30 CM BASE X 15 CM ALTURA. AF_01/2024</text:p>
          </table:table-cell>
          <table:table-cell office:value-type="string" table:style-name="ce42">
            <text:p>m</text:p>
          </table:table-cell>
          <table:table-cell office:value-type="float" office:value="10" table:style-name="ce42">
            <text:p>10</text:p>
          </table:table-cell>
          <table:table-cell office:value-type="currency" office:value="42.302259887005647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16]" table:style-name="ce44">
            <text:p>R$ 42,3022598870056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53.91" table:formula="of:=ROUND([.H111]*(1+[.I111]);2)" table:style-name="ce46">
            <text:p><text:s/>R$ 53,91<text:s/></text:p>
          </table:table-cell>
          <table:table-cell office:value-type="currency" office:value="539.1" table:formula="of:=ROUND([.G111]*ROUND([.J111]; 2); 2)" table:style-name="ce47">
            <text:p><text:s/>R$ 539,10<text:s/></text:p>
          </table:table-cell>
          <table:table-cell table:number-columns-repeated="16373" table:style-name="ce1"/>
        </table:table-row>
        <table:table-row table:style-name="ro7">
          <table:table-cell office:value-type="float" office:value="31" table:style-name="ce39">
            <text:p>31</text:p>
          </table:table-cell>
          <table:table-cell office:value-type="string" table:style-name="ce40">
            <text:p>2.12.5</text:p>
          </table:table-cell>
          <table:table-cell office:value-type="string" table:style-name="ce40">
            <text:p>CPU</text:p>
          </table:table-cell>
          <table:table-cell office:value-type="string" table:style-name="ce40">
            <text:p>D-A-PAV-003</text:p>
          </table:table-cell>
          <table:table-cell office:value-type="string" table:style-name="ce41">
            <text:p>FORNECIMENTO E ASSENTAMENTO DE GUIA CHAPÉU DE 1,2M</text:p>
          </table:table-cell>
          <table:table-cell office:value-type="string" table:style-name="ce42">
            <text:p>UN</text:p>
          </table:table-cell>
          <table:table-cell office:value-type="float" office:value="3" table:style-name="ce42">
            <text:p>3</text:p>
          </table:table-cell>
          <table:table-cell office:value-type="currency" office:value="70.370370370370381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17]" table:style-name="ce44">
            <text:p>R$ 70,3703703703704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89.68" table:formula="of:=ROUND([.H112]*(1+[.I112]);2)" table:style-name="ce46">
            <text:p><text:s/>R$ 89,68<text:s/></text:p>
          </table:table-cell>
          <table:table-cell office:value-type="currency" office:value="269.04000000000002" table:formula="of:=ROUND([.G112]*ROUND([.J112]; 2); 2)" table:style-name="ce47">
            <text:p><text:s/>R$ 269,04<text:s/></text:p>
          </table:table-cell>
          <table:table-cell table:number-columns-repeated="16373" table:style-name="ce1"/>
        </table:table-row>
        <table:table-row table:style-name="ro8">
          <table:table-cell office:value-type="float" office:value="32" table:style-name="ce29">
            <text:p>32</text:p>
          </table:table-cell>
          <table:table-cell office:value-type="string" table:style-name="ce30">
            <text:p>2.13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SERVIÇOS COMPLEMENTARES: EXECUÇÃO DE PASSEIO</text:p>
          </table:table-cell>
          <table:table-cell office:value-type="string" table:style-name="ce33">
            <text:p/>
          </table:table-cell>
          <table:table-cell table:style-name="ce33"/>
          <table:table-cell table:style-name="ce49"/>
          <table:table-cell table:style-name="ce36"/>
          <table:table-cell table:style-name="ce37"/>
          <table:table-cell office:value-type="currency" office:value="50172.800000000003" table:formula="of:=SUBTOTAL(109;[.K114:.K115])" table:style-name="ce38">
            <text:p><text:s/>R$ 50.172,80<text:s/></text:p>
          </table:table-cell>
          <table:table-cell table:number-columns-repeated="16373"/>
        </table:table-row>
        <table:table-row table:style-name="ro10">
          <table:table-cell office:value-type="float" office:value="32" table:style-name="ce39">
            <text:p>32</text:p>
          </table:table-cell>
          <table:table-cell office:value-type="string" table:style-name="ce40">
            <text:p>2.13.1</text:p>
          </table:table-cell>
          <table:table-cell office:value-type="string" table:style-name="ce40">
            <text:p>CPU</text:p>
          </table:table-cell>
          <table:table-cell office:value-type="string" table:style-name="ce40">
            <text:p>D-P-PAV-006</text:p>
          </table:table-cell>
          <table:table-cell office:value-type="string" table:style-name="ce41">
            <text:p>CONSTRUÇÃO DE PASSEIO PÚBLICO, PISO EM CONCRETO FCK=20MPA, ESPESSURA 7CM, INCLUSO LASTRO DE BRITA NA ESPESSURA 3CM, LIMPEZA E REGULARIZAÇÃO DO TERRENO</text:p>
          </table:table-cell>
          <table:table-cell office:value-type="string" table:style-name="ce42">
            <text:p>M2</text:p>
          </table:table-cell>
          <table:table-cell office:value-type="float" office:value="765.11" table:style-name="ce42">
            <text:p>765,11</text:p>
          </table:table-cell>
          <table:table-cell office:value-type="currency" office:value="50.83176396735719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19]" table:style-name="ce44">
            <text:p>R$ 50,8317639673572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64.78" table:formula="of:=ROUND([.H114]*(1+[.I114]);2)" table:style-name="ce46">
            <text:p><text:s/>R$ 64,78<text:s/></text:p>
          </table:table-cell>
          <table:table-cell office:value-type="currency" office:value="49563.83" table:formula="of:=ROUND([.G114]*ROUND([.J114]; 2); 2)" table:style-name="ce47">
            <text:p><text:s/>R$ 49.563,83<text:s/></text:p>
          </table:table-cell>
          <table:table-cell table:number-columns-repeated="16373"/>
        </table:table-row>
        <table:table-row table:style-name="ro7">
          <table:table-cell office:value-type="float" office:value="32" table:style-name="ce39">
            <text:p>32</text:p>
          </table:table-cell>
          <table:table-cell office:value-type="string" table:style-name="ce50">
            <text:p>2.13.2</text:p>
          </table:table-cell>
          <table:table-cell office:value-type="string" table:style-name="ce50">
            <text:p>CPU</text:p>
          </table:table-cell>
          <table:table-cell office:value-type="string" table:style-name="ce50">
            <text:p>D-P-ENS-005</text:p>
          </table:table-cell>
          <table:table-cell office:value-type="string" table:style-name="ce51">
            <text:p>ENSAIO DE RESISTÊNCIA À COMPRESSÃO SIMPLES - CONCRETO</text:p>
          </table:table-cell>
          <table:table-cell office:value-type="string" table:style-name="ce42">
            <text:p>UN</text:p>
          </table:table-cell>
          <table:table-cell office:value-type="float" office:value="3" table:style-name="ce42">
            <text:p>3</text:p>
          </table:table-cell>
          <table:table-cell office:value-type="currency" office:value="159.28279974890145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20]" table:style-name="ce44">
            <text:p>R$ 159,282799748901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202.99" table:formula="of:=ROUND([.H115]*(1+[.I115]);2)" table:style-name="ce46">
            <text:p><text:s/>R$ 202,99<text:s/></text:p>
          </table:table-cell>
          <table:table-cell office:value-type="currency" office:value="608.97" table:formula="of:=ROUND([.G115]*ROUND([.J115]; 2); 2)" table:style-name="ce47">
            <text:p><text:s/>R$ 608,97<text:s/></text:p>
          </table:table-cell>
          <table:table-cell table:number-columns-repeated="16373"/>
        </table:table-row>
        <table:table-row table:style-name="ro8">
          <table:table-cell office:value-type="float" office:value="33" table:style-name="ce29">
            <text:p>33</text:p>
          </table:table-cell>
          <table:table-cell office:value-type="string" table:style-name="ce30">
            <text:p>2.14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SERVIÇOS COMPLEMENTARES: LIMPEZA DE BOCA DE LOBO</text:p>
          </table:table-cell>
          <table:table-cell office:value-type="string" table:style-name="ce33">
            <text:p/>
          </table:table-cell>
          <table:table-cell table:style-name="ce33"/>
          <table:table-cell table:style-name="ce49"/>
          <table:table-cell table:style-name="ce36"/>
          <table:table-cell table:style-name="ce37"/>
          <table:table-cell office:value-type="currency" office:value="420.5" table:formula="of:=SUBTOTAL(109;[.K117:.K117])" table:style-name="ce38">
            <text:p><text:s/>R$ 420,50<text:s/></text:p>
          </table:table-cell>
          <table:table-cell table:number-columns-repeated="16373"/>
        </table:table-row>
        <table:table-row table:style-name="ro10">
          <table:table-cell office:value-type="float" office:value="33" table:style-name="ce39">
            <text:p>33</text:p>
          </table:table-cell>
          <table:table-cell office:value-type="string" table:style-name="ce50">
            <text:p>2.14.1</text:p>
          </table:table-cell>
          <table:table-cell office:value-type="string" table:style-name="ce50">
            <text:p>CPU</text:p>
          </table:table-cell>
          <table:table-cell office:value-type="string" table:style-name="ce50">
            <text:p>D-P-DEM-042M</text:p>
          </table:table-cell>
          <table:table-cell office:value-type="string" table:style-name="ce51">
            <text:p>LIMPEZA E DESOBSTRUÇÃO DE BOCA DE LOBO SIMPLES, INCLUSIVE CARGA E DESCARGA PARA BOTA-FORA - MÁRIO GARNEIRO</text:p>
          </table:table-cell>
          <table:table-cell office:value-type="string" table:style-name="ce42">
            <text:p>UN</text:p>
          </table:table-cell>
          <table:table-cell office:value-type="float" office:value="10" table:style-name="ce42">
            <text:p>10</text:p>
          </table:table-cell>
          <table:table-cell office:value-type="currency" office:value="32.995919648462021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22]" table:style-name="ce44">
            <text:p>R$ 32,995919648462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42.05" table:formula="of:=ROUND([.H117]*(1+[.I117]);2)" table:style-name="ce46">
            <text:p><text:s/>R$ 42,05<text:s/></text:p>
          </table:table-cell>
          <table:table-cell office:value-type="currency" office:value="420.5" table:formula="of:=ROUND([.G117]*ROUND([.J117]; 2); 2)" table:style-name="ce47">
            <text:p><text:s/>R$ 420,50<text:s/></text:p>
          </table:table-cell>
          <table:table-cell table:number-columns-repeated="16373"/>
        </table:table-row>
        <table:table-row table:style-name="ro7">
          <table:table-cell office:value-type="float" office:value="34" table:style-name="ce29">
            <text:p>34</text:p>
          </table:table-cell>
          <table:table-cell office:value-type="string" table:style-name="ce30">
            <text:p>2.15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SERVIÇOS COMPLEMENTARES: DEMOLIÇÃO E RECONSTRUÇÃO DE BOCA DE LOBO</text:p>
          </table:table-cell>
          <table:table-cell office:value-type="string" table:style-name="ce33">
            <text:p/>
          </table:table-cell>
          <table:table-cell table:style-name="ce33"/>
          <table:table-cell table:style-name="ce49"/>
          <table:table-cell table:style-name="ce36"/>
          <table:table-cell table:style-name="ce37"/>
          <table:table-cell office:value-type="currency" office:value="4793.76" table:formula="of:=SUBTOTAL(109;[.K119:.K119])" table:style-name="ce38">
            <text:p><text:s/>R$ 4.793,76<text:s/></text:p>
          </table:table-cell>
          <table:table-cell table:number-columns-repeated="16373"/>
        </table:table-row>
        <table:table-row table:style-name="ro10">
          <table:table-cell office:value-type="float" office:value="34" table:style-name="ce39">
            <text:p>34</text:p>
          </table:table-cell>
          <table:table-cell office:value-type="string" table:style-name="ce50">
            <text:p>2.15.1</text:p>
          </table:table-cell>
          <table:table-cell office:value-type="string" table:style-name="ce50">
            <text:p>CPU</text:p>
          </table:table-cell>
          <table:table-cell office:value-type="string" table:style-name="ce50">
            <text:p>D-P-DEM-028</text:p>
          </table:table-cell>
          <table:table-cell office:value-type="string" table:style-name="ce51">
            <text:p>DEMOLIÇÃO E RECONSTRUÇÃO DE BOCA DE LOBO DUPLA COM GRADE , EXECUTADA EM BLOCOS DE CONCRETO ESTRUTURAL 4,5 MPA 19X19X39 CM</text:p>
          </table:table-cell>
          <table:table-cell office:value-type="string" table:style-name="ce42">
            <text:p>UN</text:p>
          </table:table-cell>
          <table:table-cell office:value-type="float" office:value="1" table:style-name="ce42">
            <text:p>1</text:p>
          </table:table-cell>
          <table:table-cell office:value-type="currency" office:value="3761.5819209039551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24]" table:style-name="ce44">
            <text:p>R$ 3.761,5819209039600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4793.76" table:formula="of:=ROUND([.H119]*(1+[.I119]);2)" table:style-name="ce46">
            <text:p><text:s/>R$ 4.793,76<text:s/></text:p>
          </table:table-cell>
          <table:table-cell office:value-type="currency" office:value="4793.76" table:formula="of:=ROUND([.G119]*ROUND([.J119]; 2); 2)" table:style-name="ce47">
            <text:p><text:s/>R$ 4.793,76<text:s/></text:p>
          </table:table-cell>
          <table:table-cell table:number-columns-repeated="16373"/>
        </table:table-row>
        <table:table-row table:style-name="ro8">
          <table:table-cell office:value-type="float" office:value="35" table:style-name="ce29">
            <text:p>35</text:p>
          </table:table-cell>
          <table:table-cell office:value-type="string" table:style-name="ce30">
            <text:p>2.16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SERVIÇOS COMPLEMENTARES: ALTEAMENTO DE TAMPÕES</text:p>
          </table:table-cell>
          <table:table-cell office:value-type="string" table:style-name="ce33">
            <text:p/>
          </table:table-cell>
          <table:table-cell table:style-name="ce33"/>
          <table:table-cell table:style-name="ce49"/>
          <table:table-cell table:style-name="ce36"/>
          <table:table-cell table:style-name="ce37"/>
          <table:table-cell office:value-type="currency" office:value="2959.26" table:formula="of:=SUBTOTAL(109;[.K121:.K122])" table:style-name="ce38">
            <text:p><text:s/>R$ 2.959,26<text:s/></text:p>
          </table:table-cell>
          <table:table-cell table:number-columns-repeated="16373"/>
        </table:table-row>
        <table:table-row table:style-name="ro9">
          <table:table-cell office:value-type="float" office:value="35" table:style-name="ce39">
            <text:p>35</text:p>
          </table:table-cell>
          <table:table-cell office:value-type="string" table:style-name="ce50">
            <text:p>2.16.1</text:p>
          </table:table-cell>
          <table:table-cell office:value-type="string" table:style-name="ce50">
            <text:p>CPU</text:p>
          </table:table-cell>
          <table:table-cell office:value-type="string" table:style-name="ce50">
            <text:p>D-P-DRE-056M</text:p>
          </table:table-cell>
          <table:table-cell office:value-type="string" table:style-name="ce51">
            <text:p>ALTEAMENTO DE TAMPÃO DE POÇO DE VISITA DE 600MM COM REAPROVEITAMENTO DE TAMPÃO – REMOÇÃO, REASSENTAMENTO DE TAMPÃO E ALTEAMENTO DE 5 CM EM CONCRETO - MÁRIO GARNEIRO</text:p>
          </table:table-cell>
          <table:table-cell office:value-type="string" table:style-name="ce42">
            <text:p><text:s/>UN</text:p>
          </table:table-cell>
          <table:table-cell office:value-type="float" office:value="24" table:style-name="ce42">
            <text:p>24</text:p>
          </table:table-cell>
          <table:table-cell office:value-type="currency" office:value="84.023854362837412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26]" table:style-name="ce44">
            <text:p>R$ 84,0238543628374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107.08" table:formula="of:=ROUND([.H121]*(1+[.I121]);2)" table:style-name="ce46">
            <text:p><text:s/>R$ 107,08<text:s/></text:p>
          </table:table-cell>
          <table:table-cell office:value-type="currency" office:value="2569.92" table:formula="of:=ROUND([.G121]*ROUND([.J121]; 2); 2)" table:style-name="ce47">
            <text:p><text:s/>R$ 2.569,92<text:s/></text:p>
          </table:table-cell>
          <table:table-cell table:number-columns-repeated="16373"/>
        </table:table-row>
        <table:table-row table:style-name="ro9">
          <table:table-cell office:value-type="float" office:value="35" table:style-name="ce39">
            <text:p>35</text:p>
          </table:table-cell>
          <table:table-cell office:value-type="string" table:style-name="ce40">
            <text:p>2.16.2</text:p>
          </table:table-cell>
          <table:table-cell office:value-type="string" table:style-name="ce40">
            <text:p>CPU</text:p>
          </table:table-cell>
          <table:table-cell office:value-type="string" table:style-name="ce40">
            <text:p>D-P-DRE-046</text:p>
          </table:table-cell>
          <table:table-cell office:value-type="string" table:style-name="ce41">
            <text:p>ALTEAMENTO DE TAMPÃO DE REGISTRO DA SANASA DE 300MM COM REAPROVEITAMENTO DE TAMPÃO – REMOÇÃO, REASSENTAMENTO DE TAMPÃO E ALTEAMENTO DE 5 CM EM CONCRETO</text:p>
          </table:table-cell>
          <table:table-cell office:value-type="string" table:style-name="ce42">
            <text:p>UN</text:p>
          </table:table-cell>
          <table:table-cell office:value-type="float" office:value="7" table:style-name="ce42">
            <text:p>7</text:p>
          </table:table-cell>
          <table:table-cell office:value-type="currency" office:value="43.64406779661016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27]" table:style-name="ce44">
            <text:p>R$ 43,6440677966102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55.62" table:formula="of:=ROUND([.H122]*(1+[.I122]);2)" table:style-name="ce46">
            <text:p><text:s/>R$ 55,62<text:s/></text:p>
          </table:table-cell>
          <table:table-cell office:value-type="currency" office:value="389.34" table:formula="of:=ROUND([.G122]*ROUND([.J122]; 2); 2)" table:style-name="ce47">
            <text:p><text:s/>R$ 389,34<text:s/></text:p>
          </table:table-cell>
          <table:table-cell table:number-columns-repeated="16373"/>
        </table:table-row>
        <table:table-row table:style-name="ro8">
          <table:table-cell office:value-type="float" office:value="36" table:style-name="ce29">
            <text:p>36</text:p>
          </table:table-cell>
          <table:table-cell office:value-type="string" table:style-name="ce30">
            <text:p>2.17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SINALIZAÇÃO HORIZONTAL</text:p>
          </table:table-cell>
          <table:table-cell office:value-type="string" table:style-name="ce33">
            <text:p/>
          </table:table-cell>
          <table:table-cell table:style-name="ce33"/>
          <table:table-cell table:style-name="ce49"/>
          <table:table-cell table:style-name="ce36"/>
          <table:table-cell table:style-name="ce37"/>
          <table:table-cell office:value-type="currency" office:value="50151.5" table:formula="of:=SUBTOTAL(109;[.K124:.K127])" table:style-name="ce38">
            <text:p><text:s/>R$ 50.151,50<text:s/></text:p>
          </table:table-cell>
          <table:table-cell table:number-columns-repeated="16373"/>
        </table:table-row>
        <table:table-row table:style-name="ro7">
          <table:table-cell office:value-type="float" office:value="36" table:style-name="ce39">
            <text:p>36</text:p>
          </table:table-cell>
          <table:table-cell office:value-type="string" table:style-name="ce40">
            <text:p>2.17.1</text:p>
          </table:table-cell>
          <table:table-cell office:value-type="string" table:style-name="ce40">
            <text:p>SICRO</text:p>
          </table:table-cell>
          <table:table-cell office:value-type="string" table:style-name="ce40">
            <text:p>5213409</text:p>
          </table:table-cell>
          <table:table-cell office:value-type="string" table:style-name="ce41">
            <text:p>Pintura de setas e zebrados com termoplástico por extrusão - espessura de 3,0 mm</text:p>
          </table:table-cell>
          <table:table-cell office:value-type="string" table:style-name="ce42">
            <text:p>m²</text:p>
          </table:table-cell>
          <table:table-cell office:value-type="float" office:value="69.790000000000006" table:style-name="ce42">
            <text:p>69,79</text:p>
          </table:table-cell>
          <table:table-cell office:value-type="currency" office:value="73.658192090395488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29]" table:style-name="ce44">
            <text:p>R$ 73,6581920903955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93.87" table:formula="of:=ROUND([.H124]*(1+[.I124]);2)" table:style-name="ce46">
            <text:p><text:s/>R$ 93,87<text:s/></text:p>
          </table:table-cell>
          <table:table-cell office:value-type="currency" office:value="6551.19" table:formula="of:=ROUND([.G124]*ROUND([.J124]; 2); 2)" table:style-name="ce47">
            <text:p><text:s/>R$ 6.551,19<text:s/></text:p>
          </table:table-cell>
          <table:table-cell table:number-columns-repeated="16373"/>
        </table:table-row>
        <table:table-row table:style-name="ro7">
          <table:table-cell office:value-type="float" office:value="36" table:style-name="ce39">
            <text:p>36</text:p>
          </table:table-cell>
          <table:table-cell office:value-type="string" table:style-name="ce50">
            <text:p>2.17.2</text:p>
          </table:table-cell>
          <table:table-cell office:value-type="string" table:style-name="ce50">
            <text:p>SICRO</text:p>
          </table:table-cell>
          <table:table-cell office:value-type="string" table:style-name="ce50">
            <text:p>5213409</text:p>
          </table:table-cell>
          <table:table-cell office:value-type="string" table:style-name="ce51">
            <text:p>Pintura de setas e zebrados com termoplástico por extrusão - espessura de 3,0 mm</text:p>
          </table:table-cell>
          <table:table-cell office:value-type="string" table:style-name="ce42">
            <text:p>m²</text:p>
          </table:table-cell>
          <table:table-cell office:value-type="float" office:value="82.34" table:style-name="ce42">
            <text:p>82,34</text:p>
          </table:table-cell>
          <table:table-cell office:value-type="currency" office:value="73.658192090395488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30]" table:style-name="ce44">
            <text:p>R$ 73,6581920903955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93.87" table:formula="of:=ROUND([.H125]*(1+[.I125]);2)" table:style-name="ce46">
            <text:p><text:s/>R$ 93,87<text:s/></text:p>
          </table:table-cell>
          <table:table-cell office:value-type="currency" office:value="7729.26" table:formula="of:=ROUND([.G125]*ROUND([.J125]; 2); 2)" table:style-name="ce47">
            <text:p><text:s/>R$ 7.729,26<text:s/></text:p>
          </table:table-cell>
          <table:table-cell table:number-columns-repeated="16373"/>
        </table:table-row>
        <table:table-row table:style-name="ro7">
          <table:table-cell office:value-type="float" office:value="36" table:style-name="ce39">
            <text:p>36</text:p>
          </table:table-cell>
          <table:table-cell office:value-type="string" table:style-name="ce40">
            <text:p>2.17.3</text:p>
          </table:table-cell>
          <table:table-cell office:value-type="string" table:style-name="ce40">
            <text:p>SICRO</text:p>
          </table:table-cell>
          <table:table-cell office:value-type="string" table:style-name="ce40">
            <text:p>5213408</text:p>
          </table:table-cell>
          <table:table-cell office:value-type="string" table:style-name="ce41">
            <text:p>Pintura de faixa com termoplástico por aspersão - espessura de 1,5 mm</text:p>
          </table:table-cell>
          <table:table-cell office:value-type="string" table:style-name="ce42">
            <text:p>m²</text:p>
          </table:table-cell>
          <table:table-cell office:value-type="float" office:value="165.51" table:style-name="ce42">
            <text:p>165,51</text:p>
          </table:table-cell>
          <table:table-cell office:value-type="currency" office:value="36.57407407407407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31]" table:style-name="ce44">
            <text:p>R$ 36,5740740740741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46.61" table:formula="of:=ROUND([.H126]*(1+[.I126]);2)" table:style-name="ce46">
            <text:p><text:s/>R$ 46,61<text:s/></text:p>
          </table:table-cell>
          <table:table-cell office:value-type="currency" office:value="7714.42" table:formula="of:=ROUND([.G126]*ROUND([.J126]; 2); 2)" table:style-name="ce47">
            <text:p><text:s/>R$ 7.714,42<text:s/></text:p>
          </table:table-cell>
          <table:table-cell table:number-columns-repeated="16373"/>
        </table:table-row>
        <table:table-row table:style-name="ro7">
          <table:table-cell office:value-type="float" office:value="36" table:style-name="ce39">
            <text:p>36</text:p>
          </table:table-cell>
          <table:table-cell office:value-type="string" table:style-name="ce50">
            <text:p>2.17.4</text:p>
          </table:table-cell>
          <table:table-cell office:value-type="string" table:style-name="ce50">
            <text:p>SICRO</text:p>
          </table:table-cell>
          <table:table-cell office:value-type="string" table:style-name="ce50">
            <text:p>5213408</text:p>
          </table:table-cell>
          <table:table-cell office:value-type="string" table:style-name="ce51">
            <text:p>Pintura de faixa com termoplástico por aspersão - espessura de 1,5 mm</text:p>
          </table:table-cell>
          <table:table-cell office:value-type="string" table:style-name="ce42">
            <text:p>m²</text:p>
          </table:table-cell>
          <table:table-cell office:value-type="float" office:value="604.09" table:style-name="ce42">
            <text:p>604,09</text:p>
          </table:table-cell>
          <table:table-cell office:value-type="currency" office:value="36.574074074074076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32]" table:style-name="ce44">
            <text:p>R$ 36,5740740740741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46.61" table:formula="of:=ROUND([.H127]*(1+[.I127]);2)" table:style-name="ce46">
            <text:p><text:s/>R$ 46,61<text:s/></text:p>
          </table:table-cell>
          <table:table-cell office:value-type="currency" office:value="28156.63" table:formula="of:=ROUND([.G127]*ROUND([.J127]; 2); 2)" table:style-name="ce47">
            <text:p><text:s/>R$ 28.156,63<text:s/></text:p>
          </table:table-cell>
          <table:table-cell table:number-columns-repeated="16373"/>
        </table:table-row>
        <table:table-row table:style-name="ro8">
          <table:table-cell office:value-type="float" office:value="37" table:style-name="ce29">
            <text:p>37</text:p>
          </table:table-cell>
          <table:table-cell office:value-type="string" table:style-name="ce30">
            <text:p>2.18.</text:p>
          </table:table-cell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SINALIZAÇÃO - DISPOSITIVOS AUXILIARES</text:p>
          </table:table-cell>
          <table:table-cell office:value-type="string" table:style-name="ce33">
            <text:p/>
          </table:table-cell>
          <table:table-cell table:style-name="ce33"/>
          <table:table-cell table:style-name="ce49"/>
          <table:table-cell table:style-name="ce36"/>
          <table:table-cell table:style-name="ce37"/>
          <table:table-cell office:value-type="currency" office:value="17907.260000000002" table:formula="of:=SUBTOTAL(109;[.K129:.K131])" table:style-name="ce38">
            <text:p><text:s/>R$ 17.907,26<text:s/></text:p>
          </table:table-cell>
          <table:table-cell table:number-columns-repeated="16373"/>
        </table:table-row>
        <table:table-row table:style-name="ro7">
          <table:table-cell office:value-type="float" office:value="37" table:style-name="ce39">
            <text:p>37</text:p>
          </table:table-cell>
          <table:table-cell office:value-type="string" table:style-name="ce50">
            <text:p>2.18.1</text:p>
          </table:table-cell>
          <table:table-cell office:value-type="string" table:style-name="ce50">
            <text:p>SICRO</text:p>
          </table:table-cell>
          <table:table-cell office:value-type="string" table:style-name="ce50">
            <text:p>5219606</text:p>
          </table:table-cell>
          <table:table-cell office:value-type="string" table:style-name="ce51">
            <text:p>Tacha refletiva em plástico injetado - bidirecional tipo II - com um pino - fornecimento e colocação</text:p>
          </table:table-cell>
          <table:table-cell office:value-type="string" table:style-name="ce42">
            <text:p>un</text:p>
          </table:table-cell>
          <table:table-cell office:value-type="float" office:value="327" table:style-name="ce42">
            <text:p>327</text:p>
          </table:table-cell>
          <table:table-cell office:value-type="currency" office:value="30.712492153170121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34]" table:style-name="ce44">
            <text:p>R$ 30,7124921531701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39.14" table:formula="of:=ROUND([.H129]*(1+[.I129]);2)" table:style-name="ce46">
            <text:p><text:s/>R$ 39,14<text:s/></text:p>
          </table:table-cell>
          <table:table-cell office:value-type="currency" office:value="12798.78" table:formula="of:=ROUND([.G129]*ROUND([.J129]; 2); 2)" table:style-name="ce47">
            <text:p><text:s/>R$ 12.798,78<text:s/></text:p>
          </table:table-cell>
          <table:table-cell table:number-columns-repeated="16373"/>
        </table:table-row>
        <table:table-row table:style-name="ro7">
          <table:table-cell office:value-type="float" office:value="37" table:style-name="ce39">
            <text:p>37</text:p>
          </table:table-cell>
          <table:table-cell office:value-type="string" table:style-name="ce40">
            <text:p>2.18.2</text:p>
          </table:table-cell>
          <table:table-cell office:value-type="string" table:style-name="ce40">
            <text:p>SICRO</text:p>
          </table:table-cell>
          <table:table-cell office:value-type="string" table:style-name="ce40">
            <text:p>5213361</text:p>
          </table:table-cell>
          <table:table-cell office:value-type="string" table:style-name="ce41">
            <text:p>Tachão refletivo em plástico injetado - monodirecional - fornecimento e colocação</text:p>
          </table:table-cell>
          <table:table-cell office:value-type="string" table:style-name="ce42">
            <text:p>un</text:p>
          </table:table-cell>
          <table:table-cell office:value-type="float" office:value="10" table:style-name="ce42">
            <text:p>10</text:p>
          </table:table-cell>
          <table:table-cell office:value-type="currency" office:value="67.671060891399875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35]" table:style-name="ce44">
            <text:p>R$ 67,6710608913999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86.24" table:formula="of:=ROUND([.H130]*(1+[.I130]);2)" table:style-name="ce46">
            <text:p><text:s/>R$ 86,24<text:s/></text:p>
          </table:table-cell>
          <table:table-cell office:value-type="currency" office:value="862.4" table:formula="of:=ROUND([.G130]*ROUND([.J130]; 2); 2)" table:style-name="ce47">
            <text:p><text:s/>R$ 862,40<text:s/></text:p>
          </table:table-cell>
          <table:table-cell table:number-columns-repeated="16373"/>
        </table:table-row>
        <table:table-row table:style-name="ro7">
          <table:table-cell office:value-type="float" office:value="37" table:style-name="ce39">
            <text:p>37</text:p>
          </table:table-cell>
          <table:table-cell office:value-type="string" table:style-name="ce50">
            <text:p>2.18.3</text:p>
          </table:table-cell>
          <table:table-cell office:value-type="string" table:style-name="ce50">
            <text:p>SICRO</text:p>
          </table:table-cell>
          <table:table-cell office:value-type="string" table:style-name="ce50">
            <text:p>5213362</text:p>
          </table:table-cell>
          <table:table-cell office:value-type="string" table:style-name="ce51">
            <text:p>Tachão refletivo em plástico injetado - bidirecional - fornecimento e colocação</text:p>
          </table:table-cell>
          <table:table-cell office:value-type="string" table:style-name="ce42">
            <text:p>un</text:p>
          </table:table-cell>
          <table:table-cell office:value-type="float" office:value="48" table:style-name="ce42">
            <text:p>48</text:p>
          </table:table-cell>
          <table:table-cell office:value-type="currency" office:value="69.413057124921522" table:formula="of:=[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.O136]" table:style-name="ce44">
            <text:p>R$ 69,4130571249215</text:p>
          </table:table-cell>
          <table:table-cell office:value-type="percentage" office:value="0.27440000000000003" table:style-name="ce45">
            <text:p>27,44%</text:p>
          </table:table-cell>
          <table:table-cell office:value-type="currency" office:value="88.46" table:formula="of:=ROUND([.H131]*(1+[.I131]);2)" table:style-name="ce46">
            <text:p><text:s/>R$ 88,46<text:s/></text:p>
          </table:table-cell>
          <table:table-cell office:value-type="currency" office:value="4246.08" table:formula="of:=ROUND([.G131]*ROUND([.J131]; 2); 2)" table:style-name="ce47">
            <text:p><text:s/>R$ 4.246,08<text:s/></text:p>
          </table:table-cell>
          <table:table-cell table:number-columns-repeated="16373"/>
        </table:table-row>
        <table:table-row table:style-name="ro11">
          <table:table-cell table:style-name="ce61"/>
          <table:table-cell table:number-columns-repeated="4" table:style-name="ce62"/>
          <table:table-cell table:style-name="ce1"/>
          <table:table-cell table:style-name="ce62"/>
          <table:table-cell table:style-name="ce63"/>
          <table:table-cell table:style-name="ce64"/>
          <table:table-cell office:value-type="string" table:style-name="ce65">
            <text:p>TOTAL GERAL DO OBJETO (FASE 1 E FASE 2)</text:p>
          </table:table-cell>
          <table:table-cell office:value-type="currency" office:value="1447686.15" table:formula="of:=SUBTOTAL(9;[.K11:.K131])" table:style-name="ce66">
            <text:p><text:s/>R$ 1.447.686,15<text:s/></text:p>
          </table:table-cell>
          <table:table-cell table:number-columns-repeated="16373"/>
        </table:table-row>
        <table:table-row table:number-rows-repeated="1048444" table:style-name="ro8">
          <table:table-cell table:number-columns-repeated="16384"/>
        </table:table-row>
        <table:named-expressions>
          <table:named-range table:name="Print_Area" table:cell-range-address="PL_Licitante.$A$1:PL_Licitante.$K$132" table:base-cell-address="PL_Licitante.$A$1"/>
          <table:named-range table:name="Print_Titles" table:cell-range-address="PL_Licitante.$A$8:PL_Licitante.$XFD$10" table:base-cell-address="PL_Licitante.$A$1"/>
        </table:named-expressions>
      </table:table>
      <table:table table:name="'file:///C:/Users/1239511/AppData/Local/Temp/PLA/Works/MATRIZ/EAP/Curva%25201%2520folha.xls'#A" table:style-name="ta2">
        <table:table-source xlink:href="file:///C:/Users/1239511/AppData/Local/Temp/PLA/Works/MATRIZ/EAP/Curva%25201%2520folha.xls" table:table-name="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Tutorial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Tutori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Banco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Banc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Composições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Composi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Cotações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Cot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Relatórios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Relatóri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Busca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Busc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a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07972161895/AppData/Roaming/Microsoft/Excel/XLSTART/PLA/Works/MATRIZ/EAP/Curva%201%20folha.xls'#A" table:style-name="ta2">
        <table:table-source xlink:href="file:///C:/Users/07972161895/AppData/Roaming/Microsoft/Excel/XLSTART/PLA/Works/MATRIZ/EAP/Curva%201%20folha.xls" table:table-name="A" table:mode="copy-results-only"/>
        <table:table-column/>
        <table:table-row table:number-rows-repeated="10">
          <table:table-cell table:number-columns-repeated="16384"/>
        </table:table-row>
        <table:table-row>
          <table:table-cell table:number-columns-repeated="5"/>
          <table:table-cell office:value-type="float" office:value="1"/>
          <table:table-cell office:value-type="float" office:value="2"/>
          <table:table-cell office:value-type="float" office:value="3"/>
          <table:table-cell office:value-type="float" office:value="4"/>
          <table:table-cell office:value-type="float" office:value="5"/>
          <table:table-cell office:value-type="float" office:value="6"/>
          <table:table-cell office:value-type="float" office:value="7"/>
          <table:table-cell office:value-type="float" office:value="8"/>
          <table:table-cell office:value-type="float" office:value="9"/>
          <table:table-cell office:value-type="float" office:value="10"/>
          <table:table-cell office:value-type="float" office:value="11"/>
          <table:table-cell office:value-type="float" office:value="12"/>
          <table:table-cell office:value-type="float" office:value="13"/>
          <table:table-cell office:value-type="float" office:value="14"/>
          <table:table-cell office:value-type="float" office:value="15"/>
          <table:table-cell office:value-type="float" office:value="16"/>
          <table:table-cell office:value-type="float" office:value="17"/>
          <table:table-cell office:value-type="float" office:value="18"/>
          <table:table-cell office:value-type="float" office:value="19"/>
          <table:table-cell office:value-type="float" office:value="20"/>
          <table:table-cell office:value-type="float" office:value="21"/>
          <table:table-cell office:value-type="float" office:value="22"/>
          <table:table-cell office:value-type="float" office:value="23"/>
          <table:table-cell office:value-type="float" office:value="24"/>
          <table:table-cell office:value-type="float" office:value="25"/>
          <table:table-cell office:value-type="float" office:value="26"/>
          <table:table-cell office:value-type="float" office:value="27"/>
          <table:table-cell office:value-type="float" office:value="28"/>
          <table:table-cell table:number-columns-repeated="16351"/>
        </table:table-row>
        <table:table-row table:number-rows-repeated="1048565">
          <table:table-cell table:number-columns-repeated="16351"/>
        </table:table-row>
      </table:table>
      <table:table table:name="'file:///A:/COMPOSICAO%20GALPAO%20DO%20ARQUIVO%20GERAL%2005-10-2007.xls'#COMPOSIÇÃO" table:style-name="ta2">
        <table:table-source xlink:href="file:///A:/COMPOSICAO%20GALPAO%20DO%20ARQUIVO%20GERAL%2005-10-2007.xls" table:table-name="COMPOSIÇÃ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COMPOSICAO%20GALPAO%20DO%20ARQUIVO%20GERAL%2005-10-2007.xls'#INSUMOS" table:style-name="ta2">
        <table:table-source xlink:href="file:///A:/COMPOSICAO%20GALPAO%20DO%20ARQUIVO%20GERAL%2005-10-2007.xls" table:table-name="INSUMOS" table:mode="copy-results-only"/>
        <table:table-column/>
        <table:table-row>
          <table:table-cell/>
          <table:table-cell office:value-type="float" office:value="18.559999999999999"/>
          <table:table-cell table:number-columns-repeated="16382"/>
        </table:table-row>
        <table:table-row>
          <table:table-cell/>
          <table:table-cell office:value-type="float" office:value="4.0490500000000003"/>
          <table:table-cell table:number-columns-repeated="16382"/>
        </table:table-row>
        <table:table-row>
          <table:table-cell/>
          <table:table-cell office:value-type="float" office:value="2.27"/>
          <table:table-cell table:number-columns-repeated="16382"/>
        </table:table-row>
        <table:table-row>
          <table:table-cell/>
          <table:table-cell office:value-type="float" office:value="1.73"/>
          <table:table-cell table:number-columns-repeated="16382"/>
        </table:table-row>
        <table:table-row table:number-rows-repeated="3">
          <table:table-cell table:number-columns-repeated="16384"/>
        </table:table-row>
        <table:table-row>
          <table:table-cell/>
          <table:table-cell office:value-type="float" office:value="3.3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15"/>
          <table:table-cell table:number-columns-repeated="16382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3.5"/>
          <table:table-cell table:number-columns-repeated="16382"/>
        </table:table-row>
        <table:table-row>
          <table:table-cell/>
          <table:table-cell office:value-type="float" office:value="2.2999999999999998"/>
          <table:table-cell table:number-columns-repeated="16382"/>
        </table:table-row>
        <table:table-row>
          <table:table-cell/>
          <table:table-cell office:value-type="float" office:value="3.4"/>
          <table:table-cell table:number-columns-repeated="16382"/>
        </table:table-row>
        <table:table-row>
          <table:table-cell/>
          <table:table-cell office:value-type="float" office:value="1.02"/>
          <table:table-cell table:number-columns-repeated="16382"/>
        </table:table-row>
        <table:table-row>
          <table:table-cell/>
          <table:table-cell office:value-type="float" office:value="21"/>
          <table:table-cell table:number-columns-repeated="16382"/>
        </table:table-row>
        <table:table-row>
          <table:table-cell/>
          <table:table-cell office:value-type="float" office:value="35"/>
          <table:table-cell table:number-columns-repeated="16382"/>
        </table:table-row>
        <table:table-row>
          <table:table-cell/>
          <table:table-cell office:value-type="float" office:value="22"/>
          <table:table-cell table:number-columns-repeated="16382"/>
        </table:table-row>
        <table:table-row>
          <table:table-cell/>
          <table:table-cell office:value-type="float" office:value="18.28"/>
          <table:table-cell table:number-columns-repeated="16382"/>
        </table:table-row>
        <table:table-row>
          <table:table-cell/>
          <table:table-cell office:value-type="float" office:value="0.36"/>
          <table:table-cell table:number-columns-repeated="16382"/>
        </table:table-row>
        <table:table-row>
          <table:table-cell/>
          <table:table-cell office:value-type="float" office:value="0.8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04"/>
          <table:table-cell table:number-columns-repeated="16382"/>
        </table:table-row>
        <table:table-row>
          <table:table-cell/>
          <table:table-cell office:value-type="float" office:value="21"/>
          <table:table-cell table:number-columns-repeated="16382"/>
        </table:table-row>
        <table:table-row>
          <table:table-cell/>
          <table:table-cell office:value-type="float" office:value="19"/>
          <table:table-cell table:number-columns-repeated="16382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19.8"/>
          <table:table-cell table:number-columns-repeated="16382"/>
        </table:table-row>
        <table:table-row>
          <table:table-cell/>
          <table:table-cell office:value-type="float" office:value="0.45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6"/>
          <table:table-cell table:number-columns-repeated="16382"/>
        </table:table-row>
        <table:table-row>
          <table:table-cell/>
          <table:table-cell office:value-type="float" office:value="2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06"/>
          <table:table-cell table:number-columns-repeated="16382"/>
        </table:table-row>
        <table:table-row>
          <table:table-cell/>
          <table:table-cell office:value-type="float" office:value="0.18"/>
          <table:table-cell table:number-columns-repeated="16382"/>
        </table:table-row>
        <table:table-row table:number-rows-repeated="3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 table:number-rows-repeated="5">
          <table:table-cell table:number-columns-repeated="16384"/>
        </table:table-row>
        <table:table-row>
          <table:table-cell/>
          <table:table-cell office:value-type="float" office:value="0.15"/>
          <table:table-cell table:number-columns-repeated="16382"/>
        </table:table-row>
        <table:table-row table:number-rows-repeated="7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0.8"/>
          <table:table-cell table:number-columns-repeated="16382"/>
        </table:table-row>
        <table:table-row table:number-rows-repeated="11">
          <table:table-cell table:number-columns-repeated="16384"/>
        </table:table-row>
        <table:table-row>
          <table:table-cell/>
          <table:table-cell office:value-type="float" office:value="8"/>
          <table:table-cell table:number-columns-repeated="16382"/>
        </table:table-row>
        <table:table-row table:number-rows-repeated="1048511">
          <table:table-cell table:number-columns-repeated="16382"/>
        </table:table-row>
      </table:table>
      <table:table table:name="'file:///C:/DOTA%20ENG%202/OZIEL/ORÇAMENTOS%20PARTICULARES%202007/Orçamento%20Márcio.xls'#Orçamento" table:style-name="ta2">
        <table:table-source xlink:href="file:///C:/DOTA%20ENG%202/OZIEL/ORÇAMENTOS%20PARTICULARES%202007/Orçamento%20Márcio.xls" table:table-name="Orçamen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MEMORIAL_DE_CALCULO" table:style-name="ta2">
        <table:table-source xlink:href="file:///C:/DOTA%20ENG%202/OZIEL/ORÇAMENTOS%20PARTICULARES%202007/Orçamento%20Márcio.xls" table:table-name="MEMORIAL_DE_CALCU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COMPOSICAO" table:style-name="ta2">
        <table:table-source xlink:href="file:///C:/DOTA%20ENG%202/OZIEL/ORÇAMENTOS%20PARTICULARES%202007/Orçamento%20Márcio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INSUMOS" table:style-name="ta2">
        <table:table-source xlink:href="file:///C:/DOTA%20ENG%202/OZIEL/ORÇAMENTOS%20PARTICULARES%202007/Orçamento%20Márcio.xls" table:table-name="INSUMOS" table:mode="copy-results-only"/>
        <table:table-column/>
        <table:table-row>
          <table:table-cell table:number-columns-repeated="16384"/>
        </table:table-row>
        <table:table-row>
          <table:table-cell/>
          <table:table-cell office:value-type="float" office:value="1.7272727272727273"/>
          <table:table-cell table:number-columns-repeated="16382"/>
        </table:table-row>
        <table:table-row table:number-rows-repeated="49">
          <table:table-cell table:number-columns-repeated="16384"/>
        </table:table-row>
        <table:table-row>
          <table:table-cell/>
          <table:table-cell office:value-type="float" office:value="1.94"/>
          <table:table-cell table:number-columns-repeated="16382"/>
        </table:table-row>
        <table:table-row table:number-rows-repeated="6">
          <table:table-cell table:number-columns-repeated="16384"/>
        </table:table-row>
        <table:table-row>
          <table:table-cell/>
          <table:table-cell office:value-type="float" office:value="3.1"/>
          <table:table-cell table:number-columns-repeated="16382"/>
        </table:table-row>
        <table:table-row table:number-rows-repeated="11">
          <table:table-cell table:number-columns-repeated="16384"/>
        </table:table-row>
        <table:table-row>
          <table:table-cell/>
          <table:table-cell office:value-type="float" office:value="2.76"/>
          <table:table-cell table:number-columns-repeated="16382"/>
        </table:table-row>
        <table:table-row>
          <table:table-cell/>
          <table:table-cell office:value-type="float" office:value="3.52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2.5"/>
          <table:table-cell table:number-columns-repeated="16382"/>
        </table:table-row>
        <table:table-row>
          <table:table-cell/>
          <table:table-cell office:value-type="float" office:value="0.2"/>
          <table:table-cell table:number-columns-repeated="16382"/>
        </table:table-row>
        <table:table-row table:number-rows-repeated="1048501">
          <table:table-cell table:number-columns-repeated="16382"/>
        </table:table-row>
      </table:table>
      <table:table table:name="'file://Oziel/c/Meus%20documentos/UFPI/COMPOSIÇÃO%20LOJAS%209%20CV-30%2001-07-04.xls'#COMPOSIÇÃO_TP_15" table:style-name="ta2">
        <table:table-source xlink:href="file://Oziel/c/Meus%20documentos/UFPI/COMPOSIÇÃO%20LOJAS%209%20CV-30%2001-07-04.xls" table:table-name="COMPOSIÇÃO_TP_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/c/Meus%20documentos/UFPI/COMPOSIÇÃO%20LOJAS%209%20CV-30%2001-07-04.xls'#INSUMOS" table:style-name="ta2">
        <table:table-source xlink:href="file://Oziel/c/Meus%20documentos/UFPI/COMPOSIÇÃO%20LOJAS%209%20CV-30%2001-07-04.xls" table:table-name="INSUMOS" table:mode="copy-results-only"/>
        <table:table-column/>
        <table:table-row table:number-rows-repeated="17">
          <table:table-cell table:number-columns-repeated="16384"/>
        </table:table-row>
        <table:table-row>
          <table:table-cell table:number-columns-repeated="2"/>
          <table:table-cell office:value-type="float" office:value="2.2999999999999998"/>
          <table:table-cell table:number-columns-repeated="16381"/>
        </table:table-row>
        <table:table-row table:number-rows-repeated="1048558">
          <table:table-cell table:number-columns-repeated="16381"/>
        </table:table-row>
      </table:table>
      <table:table table:name="'file://Oziel2/c/DOTA%20ENG/SEC%20SAUDE/COMPOSICAO%20SAA%20VERA%20MENDES%20TP%2004-05%2012-05-05%202.xls'#COMPOSICAO" table:style-name="ta2">
        <table:table-source xlink:href="file://Oziel2/c/DOTA%20ENG/SEC%20SAUDE/COMPOSICAO%20SAA%20VERA%20MENDES%20TP%2004-05%2012-05-05%202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SEC%20SAUDE/COMPOSICAO%20SAA%20VERA%20MENDES%20TP%2004-05%2012-05-05%202.xls'#INSUMOS" table:style-name="ta2">
        <table:table-source xlink:href="file://Oziel2/c/DOTA%20ENG/SEC%20SAUDE/COMPOSICAO%20SAA%20VERA%20MENDES%20TP%2004-05%2012-05-05%202.xls" table:table-name="INSUMOS" table:mode="copy-results-only"/>
        <table:table-column/>
        <table:table-row table:number-rows-repeated="24">
          <table:table-cell table:number-columns-repeated="16384"/>
        </table:table-row>
        <table:table-row>
          <table:table-cell/>
          <table:table-cell office:value-type="float" office:value="0.15"/>
          <table:table-cell table:number-columns-repeated="16382"/>
        </table:table-row>
        <table:table-row table:number-rows-repeated="1048551">
          <table:table-cell table:number-columns-repeated="16382"/>
        </table:table-row>
      </table:table>
      <table:table table:name="'file://Oziel2/c/DOTA%20ENG/SEC%20SAUDE/COMPOSICAO%20SAA%20VERA%20MENDES%20TP%2004-05%2012-05-05%202.xls'#Plan3" table:style-name="ta2">
        <table:table-source xlink:href="file://Oziel2/c/DOTA%20ENG/SEC%20SAUDE/COMPOSICAO%20SAA%20VERA%20MENDES%20TP%2004-05%2012-05-05%202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arquivos.caixa/br/Users/c111526/Desktop/GERAL/TABELAS%20CUSTOS/SINAPI%202014/4_2014%20ABRIL/ORÇAMENTO%20e%20SINAPI%20Abr%2014.xlsx'#Planilha" table:style-name="ta2">
        <table:table-source xlink:href="file://arquivos.caixa/br/Users/c111526/Desktop/GERAL/TABELAS%20CUSTOS/SINAPI%202014/4_2014%20ABRIL/ORÇAMENTO%20e%20SINAPI%20Abr%2014.xlsx" table:table-name="Planilh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arquivos.caixa/br/Users/c111526/Desktop/GERAL/TABELAS%20CUSTOS/SINAPI%202014/4_2014%20ABRIL/ORÇAMENTO%20e%20SINAPI%20Abr%2014.xlsx'#Sinapi" table:style-name="ta2">
        <table:table-source xlink:href="file://arquivos.caixa/br/Users/c111526/Desktop/GERAL/TABELAS%20CUSTOS/SINAPI%202014/4_2014%20ABRIL/ORÇAMENTO%20e%20SINAPI%20Abr%2014.xlsx" table:table-name="Sinapi" table:mode="copy-results-only"/>
        <table:table-column/>
        <table:table-row table:number-rows-repeated="2">
          <table:table-cell table:number-columns-repeated="16384"/>
        </table:table-row>
        <table:table-row>
          <table:table-cell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80"/>
        </table:table-row>
        <table:table-row>
          <table:table-cell table:number-columns-repeated="16384"/>
        </table:table-row>
        <table:table-row>
          <table:table-cell office:value-type="string" office:string-value="Código"/>
          <table:table-cell office:value-type="string" office:string-value="DESCRICAO DA COMPOSICAO"/>
          <table:table-cell office:value-type="string" office:string-value="UNIDADE"/>
          <table:table-cell office:value-type="string" office:string-value="CUSTO TOTAL"/>
          <table:table-cell table:number-columns-repeated="16380"/>
        </table:table-row>
        <table:table-row>
          <table:table-cell table:number-columns-repeated="16384"/>
        </table:table-row>
        <table:table-row>
          <table:table-cell office:value-type="string" office:string-value="73887/1"/>
          <table:table-cell office:value-type="string" office:string-value="ASSENTAMENTO SIMPLES DE TUBOS DE FERRO FUNDIDO (FOFO) C/ JUNTA ELASTICA -  DN 75 MM - INCLUSIVE TRANSPORTE"/>
          <table:table-cell office:value-type="string" office:string-value="M"/>
          <table:table-cell office:value-type="float" office:value="2.1"/>
          <table:table-cell table:number-columns-repeated="16380"/>
        </table:table-row>
        <table:table-row>
          <table:table-cell office:value-type="string" office:string-value="73887/2"/>
          <table:table-cell office:value-type="string" office:string-value="ASSENTAMENTO SIMPLES DE TUBOS DE FERRO FUNDIDO (FOFO) C/ JUNTA ELASTICA - DN 100 - INCLUSIVE TRANSPORTE"/>
          <table:table-cell office:value-type="string" office:string-value="M"/>
          <table:table-cell office:value-type="float" office:value="2.54"/>
          <table:table-cell table:number-columns-repeated="16380"/>
        </table:table-row>
        <table:table-row>
          <table:table-cell office:value-type="string" office:string-value="73887/3"/>
          <table:table-cell office:value-type="string" office:string-value="ASSENTAMENTO SIMPLES DE TUBOS DE FERRO FUNDIDO (FOFO) C/ JUNTA ELASTICA - DN 150 - INCLUSIVE TRANSPORTE"/>
          <table:table-cell office:value-type="string" office:string-value="M"/>
          <table:table-cell office:value-type="float" office:value="4.57"/>
          <table:table-cell table:number-columns-repeated="16380"/>
        </table:table-row>
        <table:table-row>
          <table:table-cell office:value-type="string" office:string-value="73887/4"/>
          <table:table-cell office:value-type="string" office:string-value="ASSENTAMENTO SIMPLES DE TUBOS DE FERRO FUNDIDO (FOFO) C/ JUNTA ELASTICA - DN 200 - INCLUSIVE TRANSPORTE"/>
          <table:table-cell office:value-type="string" office:string-value="M"/>
          <table:table-cell office:value-type="float" office:value="5.85"/>
          <table:table-cell table:number-columns-repeated="16380"/>
        </table:table-row>
        <table:table-row>
          <table:table-cell office:value-type="string" office:string-value="73887/5"/>
          <table:table-cell office:value-type="string" office:string-value="ASSENTAMENTO SIMPLES DE TUBOS DE FERRO FUNDIDO (FOFO) C/ JUNTA ELASTICA - DN 250 MM - INCLUSIVE TRANSPORTE"/>
          <table:table-cell office:value-type="string" office:string-value="M"/>
          <table:table-cell office:value-type="float" office:value="7.08"/>
          <table:table-cell table:number-columns-repeated="16380"/>
        </table:table-row>
        <table:table-row>
          <table:table-cell office:value-type="string" office:string-value="73887/6"/>
          <table:table-cell office:value-type="string" office:string-value="ASSENTAMENTO SIMPLES DE TUBOS DE FERRO FUNDIDO (FOFO) C/ JUNTA ELASTICA - DN 300 - INCLUSIVE TRANSPORTE"/>
          <table:table-cell office:value-type="string" office:string-value="M"/>
          <table:table-cell office:value-type="float" office:value="8.01"/>
          <table:table-cell table:number-columns-repeated="16380"/>
        </table:table-row>
        <table:table-row>
          <table:table-cell office:value-type="string" office:string-value="73887/7"/>
          <table:table-cell office:value-type="string" office:string-value="ASSENTAMENTO SIMPLES DE TUBOS DE FERRO FUNDIDO (FOFO) C/ JUNTA ELASTICA - DN 350 MM - INCLUSIVE TRANSPORTE"/>
          <table:table-cell office:value-type="string" office:string-value="M"/>
          <table:table-cell office:value-type="float" office:value="9.39"/>
          <table:table-cell table:number-columns-repeated="16380"/>
        </table:table-row>
        <table:table-row>
          <table:table-cell office:value-type="string" office:string-value="73887/8"/>
          <table:table-cell office:value-type="string" office:string-value="ASSENTAMENTO SIMPLES DE TUBOS DE FERRO FUNDIDO (FOFO) C/ JUNTA ELASTICA - DN 400 MM - INCLUSIVE TRANSPORTE"/>
          <table:table-cell office:value-type="string" office:string-value="M"/>
          <table:table-cell office:value-type="float" office:value="10.76"/>
          <table:table-cell table:number-columns-repeated="16380"/>
        </table:table-row>
        <table:table-row>
          <table:table-cell office:value-type="string" office:string-value="73887/9"/>
          <table:table-cell office:value-type="string" office:string-value="ASSENTAMENTO SIMPLES DE TUBOS DE FERRO FUNDIDO (FOFO) C/ JUNTA ELASTICA - DN 450 MM - INCLUSIVE TRANSPORTE"/>
          <table:table-cell office:value-type="string" office:string-value="M"/>
          <table:table-cell office:value-type="float" office:value="12.11"/>
          <table:table-cell table:number-columns-repeated="16380"/>
        </table:table-row>
        <table:table-row>
          <table:table-cell office:value-type="string" office:string-value="73887/10"/>
          <table:table-cell office:value-type="string" office:string-value="ASSENTAMENTO SIMPLES DE TUBOS DE FERRO FUNDIDO (FOFO) C/ JUNTA ELASTICA - DN 500 MM - INCLUSIVE TRANSPORTE"/>
          <table:table-cell office:value-type="string" office:string-value="M"/>
          <table:table-cell office:value-type="float" office:value="13.49"/>
          <table:table-cell table:number-columns-repeated="16380"/>
        </table:table-row>
        <table:table-row>
          <table:table-cell office:value-type="string" office:string-value="73887/11"/>
          <table:table-cell office:value-type="string" office:string-value="ASSENTAMENTO SIMPLES DE TUBOS DE FERRO FUNDIDO (FOFO) C/ JUNTA ELASTICA - DN 600 MM - INCLUSIVE TRANSPORTE"/>
          <table:table-cell office:value-type="string" office:string-value="M"/>
          <table:table-cell office:value-type="float" office:value="16.3"/>
          <table:table-cell table:number-columns-repeated="16380"/>
        </table:table-row>
        <table:table-row>
          <table:table-cell office:value-type="string" office:string-value="73887/12"/>
          <table:table-cell office:value-type="string" office:string-value="ASSENTAMENTO SIMPLES DE TUBOS DE FERRO FUNDIDO (FOFO) C/ JUNTA ELASTICA - DN 700 MM - INCLUSIVE TRANSPORTE"/>
          <table:table-cell office:value-type="string" office:string-value="M"/>
          <table:table-cell office:value-type="float" office:value="20.27"/>
          <table:table-cell table:number-columns-repeated="16380"/>
        </table:table-row>
        <table:table-row>
          <table:table-cell office:value-type="string" office:string-value="73887/13"/>
          <table:table-cell office:value-type="string" office:string-value="ASSENTAMENTO SIMPLES DE TUBOS DE FERRO FUNDIDO (FOFO) C/ JUNTA ELASTICA - DN 800 MM - INCLUSIVE TRANSPORTES"/>
          <table:table-cell office:value-type="string" office:string-value="M"/>
          <table:table-cell office:value-type="float" office:value="23.39"/>
          <table:table-cell table:number-columns-repeated="16380"/>
        </table:table-row>
        <table:table-row>
          <table:table-cell office:value-type="string" office:string-value="73887/14"/>
          <table:table-cell office:value-type="string" office:string-value="ASSENTAMENTO SIMPLES DE TUBOS DE FERRO FUNDIDO (FOFO) C/ JUNTA ELASTICA - DN 900 MM - INCLUSIVE TRANSPORTE"/>
          <table:table-cell office:value-type="string" office:string-value="M"/>
          <table:table-cell office:value-type="float" office:value="27.5"/>
          <table:table-cell table:number-columns-repeated="16380"/>
        </table:table-row>
        <table:table-row>
          <table:table-cell office:value-type="string" office:string-value="73887/15"/>
          <table:table-cell office:value-type="string" office:string-value="ASSENTAMENTO SIMPLES DE TUBOS DE FERRO FUNDIDO (FOFO) C/ JUNTA ELASTICA - DN 1000 MM - INCLUSIVE TRANSPORTE"/>
          <table:table-cell office:value-type="string" office:string-value="M"/>
          <table:table-cell office:value-type="float" office:value="29.51"/>
          <table:table-cell table:number-columns-repeated="16380"/>
        </table:table-row>
        <table:table-row>
          <table:table-cell office:value-type="string" office:string-value="73887/16"/>
          <table:table-cell office:value-type="string" office:string-value="ASSENTAMENTO SIMPLES DE TUBOS DE FERRO FUNDIDO (FOFO) C/ JUNTA ELASTICA - DN 1100 MM - INCLUSIVE TRANSPORTE"/>
          <table:table-cell office:value-type="string" office:string-value="M"/>
          <table:table-cell office:value-type="float" office:value="34.950000000000003"/>
          <table:table-cell table:number-columns-repeated="16380"/>
        </table:table-row>
        <table:table-row>
          <table:table-cell office:value-type="string" office:string-value="73887/17"/>
          <table:table-cell office:value-type="string" office:string-value="ASSENTAMENTO SIMPLES DE TUBOS DE FERRO FUNDIDO (FOFO) C/ JUNTA ELASTICA - DN 1200 MM - INCLUSIVE TRANSPORTE"/>
          <table:table-cell office:value-type="string" office:string-value="M"/>
          <table:table-cell office:value-type="float" office:value="41.34"/>
          <table:table-cell table:number-columns-repeated="16380"/>
        </table:table-row>
        <table:table-row>
          <table:table-cell office:value-type="string" office:string-value="74213/1"/>
          <table:table-cell office:value-type="string" office:string-value="MODULO TIPO: REDE DE AGUA, COM FORNECIMENTO E ASSENTAMENTO DE TUBO FºFº DN 200 MM-K7, COMPREENDENDO: LOCACAO, CADASTRAMENTO DE INTERFERENCIAS, ESCAVACAO E REATERRO COMPACTADO DE VALA, EXCETO ROCHA, ATE 1,50 M. INCLUSIVE TOPOGRAFO. ATENÇÃO: VIDE DESCRIÇÃO"/>
          <table:table-cell office:value-type="string" office:string-value="M"/>
          <table:table-cell office:value-type="float" office:value="15.91"/>
          <table:table-cell table:number-columns-repeated="16380"/>
        </table:table-row>
        <table:table-row>
          <table:table-cell office:value-type="float" office:value="83655"/>
          <table:table-cell office:value-type="string" office:string-value="ASSENTAMENTO SIMPLES DE TUBOS DE FERRO FUNDIDO (FOFO), COM JUNTA ELASTICA, DN 50 MM."/>
          <table:table-cell office:value-type="string" office:string-value="M"/>
          <table:table-cell office:value-type="float" office:value="2"/>
          <table:table-cell table:number-columns-repeated="16380"/>
        </table:table-row>
        <table:table-row>
          <table:table-cell office:value-type="string" office:string-value="73840/1"/>
          <table:table-cell office:value-type="string" office:string-value="ASSENTAMENTO TUBO PVC COM JUNTA ELASTICA, DN 100 MM - (OU RPVC, OU PRFV) - PARA ESGOTO."/>
          <table:table-cell office:value-type="string" office:string-value="M"/>
          <table:table-cell office:value-type="float" office:value="2.41"/>
          <table:table-cell table:number-columns-repeated="16380"/>
        </table:table-row>
        <table:table-row>
          <table:table-cell office:value-type="string" office:string-value="73840/2"/>
          <table:table-cell office:value-type="string" office:string-value="ASSENTAMENTO TUBO PVC COM JUNTA ELASTICA, DN 125 MM - (OU RPVC, OU PRFV) - PARA ESGOTO."/>
          <table:table-cell office:value-type="string" office:string-value="M"/>
          <table:table-cell office:value-type="float" office:value="2.58"/>
          <table:table-cell table:number-columns-repeated="16380"/>
        </table:table-row>
        <table:table-row>
          <table:table-cell office:value-type="string" office:string-value="73840/3"/>
          <table:table-cell office:value-type="string" office:string-value="ASSENTAMENTO TUBO PVC COM JUNTA ELASTICA, DN 150 MM - (OU RPVC, OU PRFV) - PARA ESGOTO."/>
          <table:table-cell office:value-type="string" office:string-value="M"/>
          <table:table-cell office:value-type="float" office:value="2.75"/>
          <table:table-cell table:number-columns-repeated="16380"/>
        </table:table-row>
        <table:table-row>
          <table:table-cell office:value-type="string" office:string-value="73840/4"/>
          <table:table-cell office:value-type="string" office:string-value="ASSENTAMENTO TUBO PVC COM JUNTA ELASTICA, DN 200 MM - (OU RPVC, OU PRFV) - PARA ESGOTO."/>
          <table:table-cell office:value-type="string" office:string-value="M"/>
          <table:table-cell office:value-type="float" office:value="3.1"/>
          <table:table-cell table:number-columns-repeated="16380"/>
        </table:table-row>
        <table:table-row>
          <table:table-cell office:value-type="string" office:string-value="73840/5"/>
          <table:table-cell office:value-type="string" office:string-value="ASSENTAMENTO TUBO PVC COM JUNTA ELASTICA, DN 250 MM - (OU RPVC, OU PRFV) - PARA ESGOTO."/>
          <table:table-cell office:value-type="string" office:string-value="M"/>
          <table:table-cell office:value-type="float" office:value="3.44"/>
          <table:table-cell table:number-columns-repeated="16380"/>
        </table:table-row>
        <table:table-row>
          <table:table-cell office:value-type="string" office:string-value="73840/6"/>
          <table:table-cell office:value-type="string" office:string-value="ASSENTAMENTO TUBO PVC COM JUNTA ELASTICA, DN 300 MM - (OU RPVC, OU PRFV) - PARA ESGOTO."/>
          <table:table-cell office:value-type="string" office:string-value="M"/>
          <table:table-cell office:value-type="float" office:value="3.79"/>
          <table:table-cell table:number-columns-repeated="16380"/>
        </table:table-row>
        <table:table-row>
          <table:table-cell office:value-type="string" office:string-value="73888/1"/>
          <table:table-cell office:value-type="string" office:string-value="ASSENTAMENTO TUBO PVC COM JUNTA ELASTICA, DN 50 MM - (OU RPVC, OU PVC DEFOFO, OU PRFV) - PARA AGUA."/>
          <table:table-cell office:value-type="string" office:string-value="M"/>
          <table:table-cell office:value-type="float" office:value="1.03"/>
          <table:table-cell table:number-columns-repeated="16380"/>
        </table:table-row>
        <table:table-row>
          <table:table-cell office:value-type="string" office:string-value="73888/2"/>
          <table:table-cell office:value-type="string" office:string-value="ASSENTAMENTO TUBO PVC COM JUNTA ELASTICA, DN 75 MM - (OU RPVC, OU PVC DEFOFO, OU PRFV) - PARA AGUA."/>
          <table:table-cell office:value-type="string" office:string-value="M"/>
          <table:table-cell office:value-type="float" office:value="1.37"/>
          <table:table-cell table:number-columns-repeated="16380"/>
        </table:table-row>
        <table:table-row>
          <table:table-cell office:value-type="string" office:string-value="73888/3"/>
          <table:table-cell office:value-type="string" office:string-value="ASSENTAMENTO TUBO PVC COM JUNTA ELASTICA, DN 100 MM - (OU RPVC, OU PVC DEFOFO, OU PRFV) - PARA AGUA."/>
          <table:table-cell office:value-type="string" office:string-value="M"/>
          <table:table-cell office:value-type="float" office:value="1.72"/>
          <table:table-cell table:number-columns-repeated="16380"/>
        </table:table-row>
        <table:table-row>
          <table:table-cell office:value-type="string" office:string-value="73888/4"/>
          <table:table-cell office:value-type="string" office:string-value="ASSENTAMENTO TUBO PVC COM JUNTA ELASTICA, DN 150 MM - (OU RPVC, OU PVC DEFOFO, OU PRFV P/ AGUA)"/>
          <table:table-cell office:value-type="string" office:string-value="M"/>
          <table:table-cell office:value-type="float" office:value="2.06"/>
          <table:table-cell table:number-columns-repeated="16380"/>
        </table:table-row>
        <table:table-row>
          <table:table-cell office:value-type="string" office:string-value="73888/5"/>
          <table:table-cell office:value-type="string" office:string-value="ASSENTAMENTO TUBO PVC COM JUNTA ELASTICA, DN 200 MM - (OU RPVC, OU PVC DEFOFO, OU PRFV P/ AGUA)"/>
          <table:table-cell office:value-type="string" office:string-value="M"/>
          <table:table-cell office:value-type="float" office:value="2.41"/>
          <table:table-cell table:number-columns-repeated="16380"/>
        </table:table-row>
        <table:table-row>
          <table:table-cell office:value-type="string" office:string-value="73888/6"/>
          <table:table-cell office:value-type="string" office:string-value="ASSENTAMENTO TUBO PVC COM JUNTA ELASTICA, DN 250 MM - (OU RPVC, OU PVC DEFOFO, OU PRFV P/ AGUA)"/>
          <table:table-cell office:value-type="string" office:string-value="M"/>
          <table:table-cell office:value-type="float" office:value="2.75"/>
          <table:table-cell table:number-columns-repeated="16380"/>
        </table:table-row>
        <table:table-row>
          <table:table-cell office:value-type="string" office:string-value="73888/7"/>
          <table:table-cell office:value-type="string" office:string-value="ASSENTAMENTO TUBO PVC COM JUNTA ELASTICA, DN 300 MM - (OU RPVC, OU PVC DEFOFO, OU PRFV P/ AGUA)"/>
          <table:table-cell office:value-type="string" office:string-value="M"/>
          <table:table-cell office:value-type="float" office:value="3.44"/>
          <table:table-cell table:number-columns-repeated="16380"/>
        </table:table-row>
        <table:table-row>
          <table:table-cell office:value-type="string" office:string-value="73888/8"/>
          <table:table-cell office:value-type="string" office:string-value="ASSENTAMENTO TUBO PVC COM JUNTA ELASTICA, DN 350 MM - (OU RPVC, OU PVC DEFOFO, OU PRFV) PARA AGUA"/>
          <table:table-cell office:value-type="string" office:string-value="M"/>
          <table:table-cell office:value-type="float" office:value="3.79"/>
          <table:table-cell table:number-columns-repeated="16380"/>
        </table:table-row>
        <table:table-row>
          <table:table-cell office:value-type="string" office:string-value="73888/9"/>
          <table:table-cell office:value-type="string" office:string-value="ASSENTAMENTO TUBO PVC COM JUNTA ELASTICA, DN 400 MM - (OU RPVC, OU PVC DEFOFO, OU PRFV) - PARA AGUA."/>
          <table:table-cell office:value-type="string" office:string-value="M"/>
          <table:table-cell office:value-type="float" office:value="5.36"/>
          <table:table-cell table:number-columns-repeated="16380"/>
        </table:table-row>
        <table:table-row>
          <table:table-cell office:value-type="string" office:string-value="73888/10"/>
          <table:table-cell office:value-type="string" office:string-value="ASSENTAMENTO TUBO PVC COM JUNTA ELASTICA, DN 500 MM - (OU RPVC, OU PVC DEFOFO, OU PRFV) - PARA AGUA."/>
          <table:table-cell office:value-type="string" office:string-value="M"/>
          <table:table-cell office:value-type="float" office:value="5.93"/>
          <table:table-cell table:number-columns-repeated="16380"/>
        </table:table-row>
        <table:table-row>
          <table:table-cell office:value-type="string" office:string-value="73888/11"/>
          <table:table-cell office:value-type="string" office:string-value="ASSENTAMENTO TUBO PVC COM JUNTA ELASTICA, DN 600 MM - (OU RPVC, OU PVC DEFOFO, OU PRFV) - PARA AGUA."/>
          <table:table-cell office:value-type="string" office:string-value="M"/>
          <table:table-cell office:value-type="float" office:value="6.68"/>
          <table:table-cell table:number-columns-repeated="16380"/>
        </table:table-row>
        <table:table-row>
          <table:table-cell office:value-type="string" office:string-value="73888/12"/>
          <table:table-cell office:value-type="string" office:string-value="ASSENTAMENTO TUBO PVC COM JUNTA ELASTICA, DN 700 MM - (OU RPVC, OU PVC DEFOFO, OU PRFV) - PARA AGUA."/>
          <table:table-cell office:value-type="string" office:string-value="M"/>
          <table:table-cell office:value-type="float" office:value="7.29"/>
          <table:table-cell table:number-columns-repeated="16380"/>
        </table:table-row>
        <table:table-row>
          <table:table-cell office:value-type="string" office:string-value="73888/13"/>
          <table:table-cell office:value-type="string" office:string-value="ASSENTAMENTO TUBO PVC COM JUNTA ELASTICA, DN 800 MM - (OU RPVC, OU PVC DEFOFO, OU PRFV) - PARA AGUA."/>
          <table:table-cell office:value-type="string" office:string-value="M"/>
          <table:table-cell office:value-type="float" office:value="8"/>
          <table:table-cell table:number-columns-repeated="16380"/>
        </table:table-row>
        <table:table-row>
          <table:table-cell office:value-type="string" office:string-value="73888/14"/>
          <table:table-cell office:value-type="string" office:string-value="ASSENTAMENTO TUBO PVC COM JUNTA ELASTICA, DN 900 MM - (OU RPVC, OU PVC DEFOFO, OU PRFV) - PARA AGUA."/>
          <table:table-cell office:value-type="string" office:string-value="M"/>
          <table:table-cell office:value-type="float" office:value="8.66"/>
          <table:table-cell table:number-columns-repeated="16380"/>
        </table:table-row>
        <table:table-row>
          <table:table-cell office:value-type="string" office:string-value="73888/15"/>
          <table:table-cell office:value-type="string" office:string-value="ASSENTAMENTO TUBO PVC COM JUNTA ELASTICA, DN 1000 MM - (OU RPVC, OU PVC DEFOFO, OU PRFV) - PARA AGUA."/>
          <table:table-cell office:value-type="string" office:string-value="M"/>
          <table:table-cell office:value-type="float" office:value="9.2200000000000006"/>
          <table:table-cell table:number-columns-repeated="16380"/>
        </table:table-row>
        <table:table-row>
          <table:table-cell office:value-type="float" office:value="83652"/>
          <table:table-cell office:value-type="string" office:string-value="TUBO PVC PARA ESGOTO, EB 644, D = 200 MM, COM JUNTA ELASTICA"/>
          <table:table-cell office:value-type="string" office:string-value="M"/>
          <table:table-cell office:value-type="float" office:value="60.09"/>
          <table:table-cell table:number-columns-repeated="16380"/>
        </table:table-row>
        <table:table-row>
          <table:table-cell office:value-type="string" office:string-value="75028/1"/>
          <table:table-cell office:value-type="string" office:string-value="TUBO CERAMICO 75MM REJUNTADO COM ARGAMASSA DE CIMENTO E AREIA TRACO 1:3 - FORNECIMENTO E INSTALACAO"/>
          <table:table-cell office:value-type="string" office:string-value="M"/>
          <table:table-cell office:value-type="float" office:value="18.309999999999999"/>
          <table:table-cell table:number-columns-repeated="16380"/>
        </table:table-row>
        <table:table-row>
          <table:table-cell office:value-type="string" office:string-value="75028/2"/>
          <table:table-cell office:value-type="string" office:string-value="TUBO CERÂMICO 100MM REJUNTADO COM ARGAMASSA DE CIMENTO E AREIA TRACO 1:3 - FORNECIMENTO E INSTALACAO"/>
          <table:table-cell office:value-type="string" office:string-value="M"/>
          <table:table-cell office:value-type="float" office:value="18.7"/>
          <table:table-cell table:number-columns-repeated="16380"/>
        </table:table-row>
        <table:table-row>
          <table:table-cell office:value-type="string" office:string-value="75028/3"/>
          <table:table-cell office:value-type="string" office:string-value="TUBO CERÂMICO 150MM REJUNTADO COM ARGAMASSA DE CIMENTO E AREIA TRACO 1:3 - FORNECIMENTO E INSTALACAO"/>
          <table:table-cell office:value-type="string" office:string-value="M"/>
          <table:table-cell office:value-type="float" office:value="23.96"/>
          <table:table-cell table:number-columns-repeated="16380"/>
        </table:table-row>
        <table:table-row>
          <table:table-cell office:value-type="string" office:string-value="75028/4"/>
          <table:table-cell office:value-type="string" office:string-value="TUBO CERÂMICO 200MM REJUNTADO COM ARGAMASSA DE CIMENTO E AREIA TRACO 1:3 - FORNECIMENTO E INSTALACAO"/>
          <table:table-cell office:value-type="string" office:string-value="M"/>
          <table:table-cell office:value-type="float" office:value="36.67"/>
          <table:table-cell table:number-columns-repeated="16380"/>
        </table:table-row>
        <table:table-row>
          <table:table-cell office:value-type="string" office:string-value="75028/5"/>
          <table:table-cell office:value-type="string" office:string-value="TUBO CERAMICO 250MM REJUNTADO COM ARGAMASSA DE CIMENTO E AREIA TRACO 1:3 - FORNECIMENTO E INSTALACAO"/>
          <table:table-cell office:value-type="string" office:string-value="M"/>
          <table:table-cell office:value-type="float" office:value="59.37"/>
          <table:table-cell table:number-columns-repeated="16380"/>
        </table:table-row>
        <table:table-row>
          <table:table-cell office:value-type="string" office:string-value="75028/6"/>
          <table:table-cell office:value-type="string" office:string-value="TUBO CERAMICO 300MM REJUNTADO COM ARGAMASSA DE CIMENTO E AREIA TRACO 1:3 - FORNECIMENTO E INSTALACAO"/>
          <table:table-cell office:value-type="string" office:string-value="M"/>
          <table:table-cell office:value-type="float" office:value="87.15"/>
          <table:table-cell table:number-columns-repeated="16380"/>
        </table:table-row>
        <table:table-row>
          <table:table-cell office:value-type="float" office:value="73684"/>
          <table:table-cell office:value-type="string" office:string-value="ASSENTAMENTO DE TUBOS CERÂMICOS DIAMETRO 150MM, COM JUNTA ASFÁLTICA"/>
          <table:table-cell office:value-type="string" office:string-value="M"/>
          <table:table-cell office:value-type="float" office:value="18.14"/>
          <table:table-cell table:number-columns-repeated="16380"/>
        </table:table-row>
        <table:table-row>
          <table:table-cell office:value-type="string" office:string-value="73811/1"/>
          <table:table-cell office:value-type="string" office:string-value="ASSENTAMENTO SIMPLES DE TUBOS DE CERÂMICA COM JUNTA ASFÁLTICA - DN 100 MM"/>
          <table:table-cell office:value-type="string" office:string-value="M"/>
          <table:table-cell office:value-type="float" office:value="8.5299999999999994"/>
          <table:table-cell table:number-columns-repeated="16380"/>
        </table:table-row>
        <table:table-row>
          <table:table-cell office:value-type="string" office:string-value="73811/2"/>
          <table:table-cell office:value-type="string" office:string-value="ASSENTAMENTO SIMPLES DE TUBOS DE CERÂMICA COM JUNTA ASFÁLTICA - DN 200 MM"/>
          <table:table-cell office:value-type="string" office:string-value="M"/>
          <table:table-cell office:value-type="float" office:value="12.95"/>
          <table:table-cell table:number-columns-repeated="16380"/>
        </table:table-row>
        <table:table-row>
          <table:table-cell office:value-type="string" office:string-value="73811/3"/>
          <table:table-cell office:value-type="string" office:string-value="ASSENTAMENTO SIMPLES DE TUBOS DE CERÂMICA COM JUNTA ASFÁLTICA - DN 250 MM"/>
          <table:table-cell office:value-type="string" office:string-value="M"/>
          <table:table-cell office:value-type="float" office:value="15.64"/>
          <table:table-cell table:number-columns-repeated="16380"/>
        </table:table-row>
        <table:table-row>
          <table:table-cell office:value-type="string" office:string-value="73811/4"/>
          <table:table-cell office:value-type="string" office:string-value="ASSENTAMENTO SIMPLES DE TUBOS DE CERÂMICA COM JUNTA ASFÁLTICA - DN 300 MM"/>
          <table:table-cell office:value-type="string" office:string-value="M"/>
          <table:table-cell office:value-type="float" office:value="18.010000000000002"/>
          <table:table-cell table:number-columns-repeated="16380"/>
        </table:table-row>
        <table:table-row>
          <table:table-cell office:value-type="string" office:string-value="73811/5"/>
          <table:table-cell office:value-type="string" office:string-value="ASSENTAMENTO SIMPLES DE TUBOS DE CERÂMICA COM JUNTA ASFÁLTICA - DN 375 MM"/>
          <table:table-cell office:value-type="string" office:string-value="M"/>
          <table:table-cell office:value-type="float" office:value="20.73"/>
          <table:table-cell table:number-columns-repeated="16380"/>
        </table:table-row>
        <table:table-row>
          <table:table-cell office:value-type="string" office:string-value="73879/1"/>
          <table:table-cell office:value-type="string" office:string-value="ASSENTAMENTO DE TUBOS DE CONCRETO COM JUNTA ELÁSTICA - DN 300 MM"/>
          <table:table-cell office:value-type="string" office:string-value="M"/>
          <table:table-cell office:value-type="float" office:value="16.510000000000002"/>
          <table:table-cell table:number-columns-repeated="16380"/>
        </table:table-row>
        <table:table-row>
          <table:table-cell office:value-type="string" office:string-value="73879/2"/>
          <table:table-cell office:value-type="string" office:string-value="ASSENTAMENTO DE TUBO DE CONCRETO DIAMETRO 400 MM, JUNTAS COM ANEL DE BORRACHA, MONTAGEM COM AUXÍLIO DE EQUIPAMENTOS"/>
          <table:table-cell office:value-type="string" office:string-value="M"/>
          <table:table-cell office:value-type="float" office:value="25.5"/>
          <table:table-cell table:number-columns-repeated="16380"/>
        </table:table-row>
        <table:table-row>
          <table:table-cell office:value-type="string" office:string-value="73879/3"/>
          <table:table-cell office:value-type="string" office:string-value="ASSENTAMENTO DE TUBO DE CONCRETO DIAMETRO 500 MM, JUNTAS COM ANEL DE BORRACHA, MONTAGEM COM AUXÍLIO DE EQUIPAMENTOS"/>
          <table:table-cell office:value-type="string" office:string-value="M"/>
          <table:table-cell office:value-type="float" office:value="38.72"/>
          <table:table-cell table:number-columns-repeated="16380"/>
        </table:table-row>
        <table:table-row>
          <table:table-cell office:value-type="string" office:string-value="73879/4"/>
          <table:table-cell office:value-type="string" office:string-value="ASSENTAMENTO DE TUBO DE CONCRETO DIAMETRO 600 MM, JUNTAS COM ANEL DE BORRACHA, MONTAGEM COM AUXÍLIO DE EQUIPAMENTOS"/>
          <table:table-cell office:value-type="string" office:string-value="M"/>
          <table:table-cell office:value-type="float" office:value="50.05"/>
          <table:table-cell table:number-columns-repeated="16380"/>
        </table:table-row>
        <table:table-row>
          <table:table-cell office:value-type="string" office:string-value="73879/5"/>
          <table:table-cell office:value-type="string" office:string-value="ASSENTAMENTO DE TUBO DE CONCRETO DIAMETRO 700 MM, JUNTAS COM ANEL DE BORRACHA, MONTAGEM COM AUXÍLIO DE EQUIPAMENTOS"/>
          <table:table-cell office:value-type="string" office:string-value="M"/>
          <table:table-cell office:value-type="float" office:value="72.97"/>
          <table:table-cell table:number-columns-repeated="16380"/>
        </table:table-row>
        <table:table-row>
          <table:table-cell office:value-type="string" office:string-value="73879/6"/>
          <table:table-cell office:value-type="string" office:string-value="ASSENTAMENTO DE TUBO DE CONCRETO DIAMETRO 800 MM, JUNTAS COM ANEL DE BORRACHA, MONTAGEM COM AUXÍLIO DE EQUIPAMENTOS"/>
          <table:table-cell office:value-type="string" office:string-value="M"/>
          <table:table-cell office:value-type="float" office:value="80.989999999999995"/>
          <table:table-cell table:number-columns-repeated="16380"/>
        </table:table-row>
        <table:table-row>
          <table:table-cell office:value-type="string" office:string-value="73879/7"/>
          <table:table-cell office:value-type="string" office:string-value="ASSENTAMENTO DE TUBO DE CONCRETO DIAMETRO 900 MM, JUNTAS COM ANEL DE BORRACHA, MONTAGEM COM AUXÍLIO DE EQUIPAMENTOS"/>
          <table:table-cell office:value-type="string" office:string-value="M"/>
          <table:table-cell office:value-type="float" office:value="115.84"/>
          <table:table-cell table:number-columns-repeated="16380"/>
        </table:table-row>
        <table:table-row>
          <table:table-cell office:value-type="string" office:string-value="73879/8"/>
          <table:table-cell office:value-type="string" office:string-value="ASSENTAMENTO DE TUBO DE CONCRETO DIAMETRO 1000MM, JUNTAS COM ANEL DE BORRACHA, MONTAGEM COM AUXÍLIO DE EQUIPAMENTOS"/>
          <table:table-cell office:value-type="string" office:string-value="M"/>
          <table:table-cell office:value-type="float" office:value="126.56"/>
          <table:table-cell table:number-columns-repeated="16380"/>
        </table:table-row>
        <table:table-row>
          <table:table-cell office:value-type="string" office:string-value="73879/9"/>
          <table:table-cell office:value-type="string" office:string-value="ASSENTAMENTO DE TUBO DE CONCRETO DIAMETRO 1200 MM, JUNTAS COM ANEL DE BORRACHA, MONTAGEM COM AUXÍLIO DE EQUIPAMENTOS"/>
          <table:table-cell office:value-type="string" office:string-value="M"/>
          <table:table-cell office:value-type="float" office:value="170.01"/>
          <table:table-cell table:number-columns-repeated="16380"/>
        </table:table-row>
        <table:table-row>
          <table:table-cell office:value-type="float" office:value="73718"/>
          <table:table-cell office:value-type="string" office:string-value="ASSENTAMENTO DE TUBOS DE CONCRETO DIAMETRO = 1500MM, SIMPLES OU ARMADO, JUNTA EM ARGAMASSA 1:3 CIMENTO:AREIA"/>
          <table:table-cell office:value-type="string" office:string-value="M"/>
          <table:table-cell office:value-type="float" office:value="195.94"/>
          <table:table-cell table:number-columns-repeated="16380"/>
        </table:table-row>
        <table:table-row>
          <table:table-cell office:value-type="float" office:value="73719"/>
          <table:table-cell office:value-type="string" office:string-value="ASSENTAMENTO DE TUBOS DE CONCRETO DIAMETRO = 1200MM, SIMPLES OU ARMADO, JUNTA EM ARGAMASSA 1:3 CIMENTO:AREIA"/>
          <table:table-cell office:value-type="string" office:string-value="M"/>
          <table:table-cell office:value-type="float" office:value="125.47"/>
          <table:table-cell table:number-columns-repeated="16380"/>
        </table:table-row>
        <table:table-row>
          <table:table-cell office:value-type="float" office:value="73720"/>
          <table:table-cell office:value-type="string" office:string-value="ASSENTAMENTO DE TUBOS DE CONCRETO DIAMETRO = 800MM, SIMPLES OU ARMADO, JUNTA EM ARGAMASSA 1:3 CIMENTO:AREIA"/>
          <table:table-cell office:value-type="string" office:string-value="M"/>
          <table:table-cell office:value-type="float" office:value="67.349999999999994"/>
          <table:table-cell table:number-columns-repeated="16380"/>
        </table:table-row>
        <table:table-row>
          <table:table-cell office:value-type="float" office:value="73721"/>
          <table:table-cell office:value-type="string" office:string-value="ASSENTAMENTO DE TUBOS DE CONCRETO DIAMETRO = 1000MM, SIMPLES OU ARMADO, JUNTA EM ARGAMASSA 1:3 CIMENTO:AREIA"/>
          <table:table-cell office:value-type="string" office:string-value="M"/>
          <table:table-cell office:value-type="float" office:value="100.91"/>
          <table:table-cell table:number-columns-repeated="16380"/>
        </table:table-row>
        <table:table-row>
          <table:table-cell office:value-type="float" office:value="73722"/>
          <table:table-cell office:value-type="string" office:string-value="ASSENTAMENTO DE TUBOS DE CONCRETO DIAMETRO = 600MM, SIMPLES OU ARMADO, JUNTA EM ARGAMASSA 1:3 CIMENTO:AREIA"/>
          <table:table-cell office:value-type="string" office:string-value="M"/>
          <table:table-cell office:value-type="float" office:value="32.49"/>
          <table:table-cell table:number-columns-repeated="16380"/>
        </table:table-row>
        <table:table-row>
          <table:table-cell office:value-type="float" office:value="73723"/>
          <table:table-cell office:value-type="string" office:string-value="ASSENTAMENTO DE TUBOS DE CONCRETO DIAMETRO = 500MM, SIMPLES OU ARMADO, JUNTA EM ARGAMASSA 1:3 CIMENTO:AREIA"/>
          <table:table-cell office:value-type="string" office:string-value="M"/>
          <table:table-cell office:value-type="float" office:value="25.33"/>
          <table:table-cell table:number-columns-repeated="16380"/>
        </table:table-row>
        <table:table-row>
          <table:table-cell office:value-type="float" office:value="73724"/>
          <table:table-cell office:value-type="string" office:string-value="ASSENTAMENTO DE TUBOS DE CONCRETO DIAMETRO = 400MM, SIMPLES OU ARMADO, JUNTA EM ARGAMASSA 1:3 CIMENTO:AREIA"/>
          <table:table-cell office:value-type="string" office:string-value="M"/>
          <table:table-cell office:value-type="float" office:value="16.7"/>
          <table:table-cell table:number-columns-repeated="16380"/>
        </table:table-row>
        <table:table-row>
          <table:table-cell office:value-type="float" office:value="73730"/>
          <table:table-cell office:value-type="string" office:string-value="ASSENTAMENTO DE TUBOS DE CONCRETO DIAMETRO = 300MM, SIMPLES OU ARMADO, JUNTA EM ARGAMASSA 1:3 CIMENTO:AREIA"/>
          <table:table-cell office:value-type="string" office:string-value="M"/>
          <table:table-cell office:value-type="float" office:value="11.74"/>
          <table:table-cell table:number-columns-repeated="16380"/>
        </table:table-row>
        <table:table-row>
          <table:table-cell office:value-type="float" office:value="73606"/>
          <table:table-cell office:value-type="string" office:string-value="ASSENTAMENTO DE TAMPAO DE FERRO FUNDIDO 900 MM"/>
          <table:table-cell office:value-type="string" office:string-value="UN"/>
          <table:table-cell office:value-type="float" office:value="73.45"/>
          <table:table-cell table:number-columns-repeated="16380"/>
        </table:table-row>
        <table:table-row>
          <table:table-cell office:value-type="float" office:value="73607"/>
          <table:table-cell office:value-type="string" office:string-value="ASSENTAMENTO DE TAMPAO DE FERRO FUNDIDO 600 MM"/>
          <table:table-cell office:value-type="string" office:string-value="UN"/>
          <table:table-cell office:value-type="float" office:value="48.97"/>
          <table:table-cell table:number-columns-repeated="16380"/>
        </table:table-row>
        <table:table-row>
          <table:table-cell office:value-type="float" office:value="83622"/>
          <table:table-cell office:value-type="string" office:string-value="GRELHA DE FERRO FUNDIDO PARA CANALETA LARG = 40CM, FORNECIMENTO E ASSENTAMENTO"/>
          <table:table-cell office:value-type="string" office:string-value="M"/>
          <table:table-cell office:value-type="float" office:value="178.7"/>
          <table:table-cell table:number-columns-repeated="16380"/>
        </table:table-row>
        <table:table-row>
          <table:table-cell office:value-type="float" office:value="83623"/>
          <table:table-cell office:value-type="string" office:string-value="GRELHA DE FERRO FUNDIDO PARA CANALETA LARG = 30CM, FORNECIMENTO E ASSENTAMENTO"/>
          <table:table-cell office:value-type="string" office:string-value="M"/>
          <table:table-cell office:value-type="float" office:value="131.46"/>
          <table:table-cell table:number-columns-repeated="16380"/>
        </table:table-row>
        <table:table-row>
          <table:table-cell office:value-type="float" office:value="83624"/>
          <table:table-cell office:value-type="string" office:string-value="GRELHA DE FERRO FUNDIDO PARA CANALETA LARG = 20CM, FORNECIMENTO E ASSENTAMENTO"/>
          <table:table-cell office:value-type="string" office:string-value="M"/>
          <table:table-cell office:value-type="float" office:value="66.459999999999994"/>
          <table:table-cell table:number-columns-repeated="16380"/>
        </table:table-row>
        <table:table-row>
          <table:table-cell office:value-type="float" office:value="83626"/>
          <table:table-cell office:value-type="string" office:string-value="GRELHA DE FERRO FUNDIDO PARA CANALETA LARG = 15CM, FORNECIMENTO E ASSENTAMENTO"/>
          <table:table-cell office:value-type="string" office:string-value="M"/>
          <table:table-cell office:value-type="float" office:value="51.29"/>
          <table:table-cell table:number-columns-repeated="16380"/>
        </table:table-row>
        <table:table-row>
          <table:table-cell office:value-type="float" office:value="83627"/>
          <table:table-cell office:value-type="string" office:string-value="TAMPAO DE FERRO FUNDIDO, D = 60CM, 175KG, P = CHAMINE CX AREIA/POCO VISITA ASSENTADO COM ARG CIM/AREIA 1:4, FORNECIMENTO E ASSENTAMENTO"/>
          <table:table-cell office:value-type="string" office:string-value="UN"/>
          <table:table-cell office:value-type="float" office:value="518.66999999999996"/>
          <table:table-cell table:number-columns-repeated="16380"/>
        </table:table-row>
        <table:table-row>
          <table:table-cell office:value-type="float" office:value="83724"/>
          <table:table-cell office:value-type="string" office:string-value="ASSENTAMENTO DE PECAS, CONEXOES, APARELHOS E ACESSORIOS DE FERRO FUNDIDO DUCTIL, JUNTA ELASTICA, MECANICA OU FLANGEADA, COM DIAMETROS DE 50 A 300 MM."/>
          <table:table-cell office:value-type="string" office:string-value="KG"/>
          <table:table-cell office:value-type="float" office:value="1.03"/>
          <table:table-cell table:number-columns-repeated="16380"/>
        </table:table-row>
        <table:table-row>
          <table:table-cell office:value-type="float" office:value="83725"/>
          <table:table-cell office:value-type="string" office:string-value="ASSENTAMENTO DE PECAS, CONEXOES, APARELHOS E ACESSORIOS DE FERRO FUNDIDO DUCTIL, JUNTA ELASTICA, MECANICA OU FLANGEADA, COM DIAMETROS DE 350 A 600 MM."/>
          <table:table-cell office:value-type="string" office:string-value="KG"/>
          <table:table-cell office:value-type="float" office:value="0.79"/>
          <table:table-cell table:number-columns-repeated="16380"/>
        </table:table-row>
        <table:table-row>
          <table:table-cell office:value-type="float" office:value="83726"/>
          <table:table-cell office:value-type="string" office:string-value="ASSENTAMENTO DE PECAS, CONEXOES, APARELHOS E ACESSORIOS DE FERRO FUNDIDO DUCTIL, JUNTA ELASTICA, MECANICA OU FLANGEADA, COM DIAMETROS DE 700 A 1200 MM."/>
          <table:table-cell office:value-type="string" office:string-value="KG"/>
          <table:table-cell office:value-type="float" office:value="0.53"/>
          <table:table-cell table:number-columns-repeated="16380"/>
        </table:table-row>
        <table:table-row>
          <table:table-cell office:value-type="float" office:value="83536"/>
          <table:table-cell office:value-type="string" office:string-value="FORNECIMENTO E ASSENTAMENTO DE TUBO CERAMICO DN 375 MM, JUNTA ELASTICA."/>
          <table:table-cell office:value-type="string" office:string-value="M"/>
          <table:table-cell office:value-type="float" office:value="167.3"/>
          <table:table-cell table:number-columns-repeated="16380"/>
        </table:table-row>
        <table:table-row>
          <table:table-cell office:value-type="float" office:value="83537"/>
          <table:table-cell office:value-type="string" office:string-value="FORNECIMENTO E ASSENTAMENTO DE TUBO CERAMICO DN 300 MM, JUNTA ELASTICA."/>
          <table:table-cell office:value-type="string" office:string-value="M"/>
          <table:table-cell office:value-type="float" office:value="117.88"/>
          <table:table-cell table:number-columns-repeated="16380"/>
        </table:table-row>
        <table:table-row>
          <table:table-cell office:value-type="float" office:value="83538"/>
          <table:table-cell office:value-type="string" office:string-value="FORNECIMENTO E ASSENTAMENTO DE TUBO CERAMICO DN 250 MM, JUNTA ELASTICA."/>
          <table:table-cell office:value-type="string" office:string-value="M"/>
          <table:table-cell office:value-type="float" office:value="84.08"/>
          <table:table-cell table:number-columns-repeated="16380"/>
        </table:table-row>
        <table:table-row>
          <table:table-cell office:value-type="float" office:value="83539"/>
          <table:table-cell office:value-type="string" office:string-value="FORNECIMENTO E ASSENTAMENTO DE TUBO CERAMICO DN 200, JUNTA ELASTICA."/>
          <table:table-cell office:value-type="string" office:string-value="M"/>
          <table:table-cell office:value-type="float" office:value="56.16"/>
          <table:table-cell table:number-columns-repeated="16380"/>
        </table:table-row>
        <table:table-row>
          <table:table-cell office:value-type="float" office:value="83619"/>
          <table:table-cell office:value-type="string" office:string-value="FORNECIMENTO E ASSENTAMENTO DE TUBO CERAMICO DN 150, COM JUNTA ELASTICA."/>
          <table:table-cell office:value-type="string" office:string-value="M"/>
          <table:table-cell office:value-type="float" office:value="34.4"/>
          <table:table-cell table:number-columns-repeated="16380"/>
        </table:table-row>
        <table:table-row>
          <table:table-cell office:value-type="float" office:value="83620"/>
          <table:table-cell office:value-type="string" office:string-value="FORNECIMENTO E ASSENTAMENTO DE TUBO CERAMICO DN 100 MM, COM JUNTA ELASTICA"/>
          <table:table-cell office:value-type="string" office:string-value="M"/>
          <table:table-cell office:value-type="float" office:value="25.04"/>
          <table:table-cell table:number-columns-repeated="16380"/>
        </table:table-row>
        <table:table-row>
          <table:table-cell office:value-type="string" office:string-value="74215/1"/>
          <table:table-cell office:value-type="string" office:string-value="MODULO TIPO: REDE DE AGUA, COM FORNECIMENTO E ASSENTAMENTO DE TUBO PVC DEFOFO 200MM EB-1208 P/ REDE AGUA JE 1 MPA, COMPREENDENDO: LOCACAO, CADASTRAMENTO DE INTERFERENCIAS, ESCAVACAO E REATERRO COMPACTADO DE VALA, EXCETO ROCHA, ATE 1,50 M, INCLUSIVE TOPÓG"/>
          <table:table-cell office:value-type="string" office:string-value="M"/>
          <table:table-cell office:value-type="float" office:value="120.43"/>
          <table:table-cell table:number-columns-repeated="16380"/>
        </table:table-row>
        <table:table-row>
          <table:table-cell office:value-type="string" office:string-value="74215/2"/>
          <table:table-cell office:value-type="string" office:string-value="MODULO TIPO: REDE DE AGUA, COM FORNECIMENTO E ASSENTAMENTO DE TUBO PVC DEFOFO 150MM EB-1208 P/ REDE AGUA JE 1 MPA, COMPREENDENDO: LOCACAO, CADASTRAMENTO DE INTERFERENCIAS, ESCAVACAO E REATERRO COMPACTADO DE VALA, EXCETO ROCHA, ATE 1,50 M, INCLUSIVE TOPÓG"/>
          <table:table-cell office:value-type="string" office:string-value="M"/>
          <table:table-cell office:value-type="float" office:value="72.38"/>
          <table:table-cell table:number-columns-repeated="16380"/>
        </table:table-row>
        <table:table-row>
          <table:table-cell office:value-type="string" office:string-value="74215/3"/>
          <table:table-cell office:value-type="string" office:string-value="MODULO TIPO: REDE DE AGUA, COM FORNECIMENTO E ASSENTAMENTO DE TUBO PVC DEFOFO 100MM EB-1208 P/ REDE AGUA JE 1 MPA, COMPREENDENDO: LOCACAO, CADASTRAMENTO DE INTERFERENCIAS, ESCAVACAO E REATERRO COMPACTADO DE VALA, EXCETO ROCHA, ATE 1,50 M, INCLUSIVE TOPÓG"/>
          <table:table-cell office:value-type="string" office:string-value="M"/>
          <table:table-cell office:value-type="float" office:value="39.619999999999997"/>
          <table:table-cell table:number-columns-repeated="16380"/>
        </table:table-row>
        <table:table-row>
          <table:table-cell office:value-type="float" office:value="83520"/>
          <table:table-cell office:value-type="string" office:string-value="TE PVC PARA COLETOR ESGOTO, EB644, D=100MM, COM JUNTA ELASTICA."/>
          <table:table-cell office:value-type="string" office:string-value="UN"/>
          <table:table-cell office:value-type="float" office:value="53.3"/>
          <table:table-cell table:number-columns-repeated="16380"/>
        </table:table-row>
        <table:table-row>
          <table:table-cell office:value-type="float" office:value="83521"/>
          <table:table-cell office:value-type="string" office:string-value="TE CERAMICO REDUCAO 300 X 100MM, COM JUNTA ARGAMASSADA."/>
          <table:table-cell office:value-type="string" office:string-value="UN"/>
          <table:table-cell office:value-type="float" office:value="112.41"/>
          <table:table-cell table:number-columns-repeated="16380"/>
        </table:table-row>
        <table:table-row>
          <table:table-cell office:value-type="float" office:value="83522"/>
          <table:table-cell office:value-type="string" office:string-value="TE CERAMICO REDUCAO 200 X 100MM, COM JUNTA ARGAMASSADA."/>
          <table:table-cell office:value-type="string" office:string-value="UN"/>
          <table:table-cell office:value-type="float" office:value="54.49"/>
          <table:table-cell table:number-columns-repeated="16380"/>
        </table:table-row>
        <table:table-row>
          <table:table-cell office:value-type="float" office:value="83523"/>
          <table:table-cell office:value-type="string" office:string-value="TE CERAMICO REDUCAO 150 X 100MM, COM JUNTA ARGAMASSADA."/>
          <table:table-cell office:value-type="string" office:string-value="UN"/>
          <table:table-cell office:value-type="float" office:value="39.71"/>
          <table:table-cell table:number-columns-repeated="16380"/>
        </table:table-row>
        <table:table-row>
          <table:table-cell office:value-type="float" office:value="83524"/>
          <table:table-cell office:value-type="string" office:string-value="TE CERAMICO 90GR 200 X 200MM, COM JUNTA ARGAMASSADA"/>
          <table:table-cell office:value-type="string" office:string-value="UN"/>
          <table:table-cell office:value-type="float" office:value="82.55"/>
          <table:table-cell table:number-columns-repeated="16380"/>
        </table:table-row>
        <table:table-row>
          <table:table-cell office:value-type="float" office:value="83527"/>
          <table:table-cell office:value-type="string" office:string-value="TE CERAMICO 150 X 150MM, COM JUNTA ARGAMASSADA."/>
          <table:table-cell office:value-type="string" office:string-value="UN"/>
          <table:table-cell office:value-type="float" office:value="45.34"/>
          <table:table-cell table:number-columns-repeated="16380"/>
        </table:table-row>
        <table:table-row>
          <table:table-cell office:value-type="float" office:value="83528"/>
          <table:table-cell office:value-type="string" office:string-value="TE CERAMICO 100 X 100MM, COM JUNTA ARGAMASSADA."/>
          <table:table-cell office:value-type="string" office:string-value="UN"/>
          <table:table-cell office:value-type="float" office:value="38.46"/>
          <table:table-cell table:number-columns-repeated="16380"/>
        </table:table-row>
        <table:table-row>
          <table:table-cell office:value-type="float" office:value="83529"/>
          <table:table-cell office:value-type="string" office:string-value="JUNCAO REDUCAO CERAMICA 200 X 100MM, COM JUNTA ARGAMASSADA."/>
          <table:table-cell office:value-type="string" office:string-value="UN"/>
          <table:table-cell office:value-type="float" office:value="55.93"/>
          <table:table-cell table:number-columns-repeated="16380"/>
        </table:table-row>
        <table:table-row>
          <table:table-cell office:value-type="float" office:value="83530"/>
          <table:table-cell office:value-type="string" office:string-value="JUNCAO CERAMICA 45G ESG BBP DN 150 X 100"/>
          <table:table-cell office:value-type="string" office:string-value="UN"/>
          <table:table-cell office:value-type="float" office:value="40.369999999999997"/>
          <table:table-cell table:number-columns-repeated="16380"/>
        </table:table-row>
        <table:table-row>
          <table:table-cell office:value-type="float" office:value="83531"/>
          <table:table-cell office:value-type="string" office:string-value="CURVA PARA REDE COLETOR ESGOTO, EB 644, 90GR, DN=200MM, COM JUNTA ELASTICA"/>
          <table:table-cell office:value-type="string" office:string-value="UN"/>
          <table:table-cell office:value-type="float" office:value="398.24"/>
          <table:table-cell table:number-columns-repeated="16380"/>
        </table:table-row>
        <table:table-row>
          <table:table-cell office:value-type="float" office:value="83535"/>
          <table:table-cell office:value-type="string" office:string-value="CURVA PVC PARA REDE COLETOR ESGOTO, EB-644, 45 GR, 200 MM, COM JUNTA ELASTICA."/>
          <table:table-cell office:value-type="string" office:string-value="UN"/>
          <table:table-cell office:value-type="float" office:value="314.54000000000002"/>
          <table:table-cell table:number-columns-repeated="16380"/>
        </table:table-row>
        <table:table-row>
          <table:table-cell office:value-type="string" office:string-value="73884/1"/>
          <table:table-cell office:value-type="string" office:string-value="INSTALAÇÃO DE VÁLVULAS OU REGISTROS COM JUNTA FLANGEADA - DN 50"/>
          <table:table-cell office:value-type="string" office:string-value="UN"/>
          <table:table-cell office:value-type="float" office:value="36.86"/>
          <table:table-cell table:number-columns-repeated="16380"/>
        </table:table-row>
        <table:table-row>
          <table:table-cell office:value-type="string" office:string-value="73884/2"/>
          <table:table-cell office:value-type="string" office:string-value="INSTALAÇÃO DE VÁLVULAS OU REGISTROS COM JUNTA FLANGEADA - DN 75"/>
          <table:table-cell office:value-type="string" office:string-value="UN"/>
          <table:table-cell office:value-type="float" office:value="55.78"/>
          <table:table-cell table:number-columns-repeated="16380"/>
        </table:table-row>
        <table:table-row>
          <table:table-cell office:value-type="string" office:string-value="73884/3"/>
          <table:table-cell office:value-type="string" office:string-value="INSTALAÇÃO DE VÁLVULAS OU REGISTROS COM JUNTA FLANGEADA - DN 100"/>
          <table:table-cell office:value-type="string" office:string-value="UN"/>
          <table:table-cell office:value-type="float" office:value="69.72"/>
          <table:table-cell table:number-columns-repeated="16380"/>
        </table:table-row>
        <table:table-row>
          <table:table-cell office:value-type="string" office:string-value="73884/4"/>
          <table:table-cell office:value-type="string" office:string-value="INSTALAÇÃO DE VÁLVULAS OU REGISTROS COM JUNTA FLANGEADA - DN 150"/>
          <table:table-cell office:value-type="string" office:string-value="UN"/>
          <table:table-cell office:value-type="float" office:value="351.28"/>
          <table:table-cell table:number-columns-repeated="16380"/>
        </table:table-row>
        <table:table-row>
          <table:table-cell office:value-type="string" office:string-value="73884/5"/>
          <table:table-cell office:value-type="string" office:string-value="INSTALAÇÃO DE VÁLVULAS OU REGISTROS COM JUNTA FLANGEADA - DN 200"/>
          <table:table-cell office:value-type="string" office:string-value="UN"/>
          <table:table-cell office:value-type="float" office:value="409.83"/>
          <table:table-cell table:number-columns-repeated="16380"/>
        </table:table-row>
        <table:table-row>
          <table:table-cell office:value-type="string" office:string-value="73884/6"/>
          <table:table-cell office:value-type="string" office:string-value="INSTALAÇÃO DE VÁLVULAS OU REGISTROS COM JUNTA FLANGEADA - DN 250"/>
          <table:table-cell office:value-type="string" office:string-value="UN"/>
          <table:table-cell office:value-type="float" office:value="497.65"/>
          <table:table-cell table:number-columns-repeated="16380"/>
        </table:table-row>
        <table:table-row>
          <table:table-cell office:value-type="string" office:string-value="73884/7"/>
          <table:table-cell office:value-type="string" office:string-value="INSTALAÇÃO DE VÁLVULAS OU REGISTROS COM JUNTA FLANGEADA - DN 300"/>
          <table:table-cell office:value-type="string" office:string-value="UN"/>
          <table:table-cell office:value-type="float" office:value="556.19000000000005"/>
          <table:table-cell table:number-columns-repeated="16380"/>
        </table:table-row>
        <table:table-row>
          <table:table-cell office:value-type="string" office:string-value="73884/8"/>
          <table:table-cell office:value-type="string" office:string-value="INSTALAÇÃO DE VÁLVULAS OU REGISTROS COM JUNTA FLANGEADA - DN 350"/>
          <table:table-cell office:value-type="string" office:string-value="UN"/>
          <table:table-cell office:value-type="float" office:value="585.47"/>
          <table:table-cell table:number-columns-repeated="16380"/>
        </table:table-row>
        <table:table-row>
          <table:table-cell office:value-type="string" office:string-value="73884/9"/>
          <table:table-cell office:value-type="string" office:string-value="INSTALAÇÃO DE VÁLVULAS OU REGISTROS COM JUNTA FLANGEADA - DN 400"/>
          <table:table-cell office:value-type="string" office:string-value="UN"/>
          <table:table-cell office:value-type="float" office:value="644.01"/>
          <table:table-cell table:number-columns-repeated="16380"/>
        </table:table-row>
        <table:table-row>
          <table:table-cell office:value-type="string" office:string-value="73884/10"/>
          <table:table-cell office:value-type="string" office:string-value="INSTALAÇÃO DE VÁLVULAS OU REGISTROS COM JUNTA FLANGEADA - DN 450"/>
          <table:table-cell office:value-type="string" office:string-value="UN"/>
          <table:table-cell office:value-type="float" office:value="673.29"/>
          <table:table-cell table:number-columns-repeated="16380"/>
        </table:table-row>
        <table:table-row>
          <table:table-cell office:value-type="string" office:string-value="73884/11"/>
          <table:table-cell office:value-type="string" office:string-value="INSTALAÇÃO DE VÁLVULAS OU REGISTROS COM JUNTA FLANGEADA - DN 500"/>
          <table:table-cell office:value-type="string" office:string-value="UN"/>
          <table:table-cell office:value-type="float" office:value="731.84"/>
          <table:table-cell table:number-columns-repeated="16380"/>
        </table:table-row>
        <table:table-row>
          <table:table-cell office:value-type="string" office:string-value="73884/12"/>
          <table:table-cell office:value-type="string" office:string-value="INSTALAÇÃO DE VÁLVULAS OU REGISTROS COM JUNTA FLANGEADA - DN 600"/>
          <table:table-cell office:value-type="string" office:string-value="UN"/>
          <table:table-cell office:value-type="float" office:value="790.38"/>
          <table:table-cell table:number-columns-repeated="16380"/>
        </table:table-row>
        <table:table-row>
          <table:table-cell office:value-type="string" office:string-value="73884/13"/>
          <table:table-cell office:value-type="string" office:string-value="INSTALAÇÃO DE VÁLVULAS OU REGISTROS COM JUNTA FLANGEADA - DN 700"/>
          <table:table-cell office:value-type="string" office:string-value="UN"/>
          <table:table-cell office:value-type="float" office:value="870.97"/>
          <table:table-cell table:number-columns-repeated="16380"/>
        </table:table-row>
        <table:table-row>
          <table:table-cell office:value-type="string" office:string-value="73884/14"/>
          <table:table-cell office:value-type="string" office:string-value="INSTALAÇÃO DE VÁLVULAS OU REGISTROS COM JUNTA FLANGEADA - DN 800"/>
          <table:table-cell office:value-type="string" office:string-value="UN"/>
          <table:table-cell office:value-type="float" office:value="870.97"/>
          <table:table-cell table:number-columns-repeated="16380"/>
        </table:table-row>
        <table:table-row>
          <table:table-cell office:value-type="string" office:string-value="73884/15"/>
          <table:table-cell office:value-type="string" office:string-value="INSTALAÇÃO DE VÁLVULAS OU REGISTROS COM JUNTA FLANGEADA - DN 900"/>
          <table:table-cell office:value-type="string" office:string-value="UN"/>
          <table:table-cell office:value-type="float" office:value="902.08"/>
          <table:table-cell table:number-columns-repeated="16380"/>
        </table:table-row>
        <table:table-row>
          <table:table-cell office:value-type="string" office:string-value="73884/16"/>
          <table:table-cell office:value-type="string" office:string-value="INSTALAÇÃO DE VÁLVULAS OU REGISTROS COM JUNTA FLANGEADA - DN 1000"/>
          <table:table-cell office:value-type="string" office:string-value="UN"/>
          <table:table-cell office:value-type="float" office:value="995.39"/>
          <table:table-cell table:number-columns-repeated="16380"/>
        </table:table-row>
        <table:table-row>
          <table:table-cell office:value-type="string" office:string-value="73885/1"/>
          <table:table-cell office:value-type="string" office:string-value="INSTALAÇÃO DE VÁLVULAS OU REGISTROS COM JUNTA ELÁSTICA - DN 50"/>
          <table:table-cell office:value-type="string" office:string-value="UN"/>
          <table:table-cell office:value-type="float" office:value="17.239999999999998"/>
          <table:table-cell table:number-columns-repeated="16380"/>
        </table:table-row>
        <table:table-row>
          <table:table-cell office:value-type="string" office:string-value="73885/2"/>
          <table:table-cell office:value-type="string" office:string-value="INSTALAÇÃO DE VÁLVULAS OU REGISTROS COM JUNTA ELÁSTICA - DN 75"/>
          <table:table-cell office:value-type="string" office:string-value="UN"/>
          <table:table-cell office:value-type="float" office:value="20.91"/>
          <table:table-cell table:number-columns-repeated="16380"/>
        </table:table-row>
        <table:table-row>
          <table:table-cell office:value-type="string" office:string-value="73885/3"/>
          <table:table-cell office:value-type="string" office:string-value="INSTALAÇÃO DE VÁLVULAS OU REGISTROS COM JUNTA ELÁSTICA - DN 100"/>
          <table:table-cell office:value-type="string" office:string-value="UN"/>
          <table:table-cell office:value-type="float" office:value="23.7"/>
          <table:table-cell table:number-columns-repeated="16380"/>
        </table:table-row>
        <table:table-row>
          <table:table-cell office:value-type="string" office:string-value="73885/4"/>
          <table:table-cell office:value-type="string" office:string-value="INSTALAÇÃO DE VÁLVULAS OU REGISTROS COM JUNTA ELÁSTICA - DN 150"/>
          <table:table-cell office:value-type="string" office:string-value="UN"/>
          <table:table-cell office:value-type="float" office:value="128.80000000000001"/>
          <table:table-cell table:number-columns-repeated="16380"/>
        </table:table-row>
        <table:table-row>
          <table:table-cell office:value-type="string" office:string-value="73885/5"/>
          <table:table-cell office:value-type="string" office:string-value="INSTALAÇÃO DE VÁLVULAS OU REGISTROS COM JUNTA ELÁSTICA - DN 200"/>
          <table:table-cell office:value-type="string" office:string-value="UN"/>
          <table:table-cell office:value-type="float" office:value="166.85"/>
          <table:table-cell table:number-columns-repeated="16380"/>
        </table:table-row>
        <table:table-row>
          <table:table-cell office:value-type="string" office:string-value="73885/6"/>
          <table:table-cell office:value-type="string" office:string-value="INSTALAÇÃO DE VÁLVULAS OU REGISTROS COM JUNTA ELÁSTICA - DN 250"/>
          <table:table-cell office:value-type="string" office:string-value="UN"/>
          <table:table-cell office:value-type="float" office:value="196.13"/>
          <table:table-cell table:number-columns-repeated="16380"/>
        </table:table-row>
        <table:table-row>
          <table:table-cell office:value-type="string" office:string-value="73885/7"/>
          <table:table-cell office:value-type="string" office:string-value="INSTALAÇÃO DE VÁLVULAS OU REGISTROS COM JUNTA ELÁSTICA - DN 300"/>
          <table:table-cell office:value-type="string" office:string-value="UN"/>
          <table:table-cell office:value-type="float" office:value="213.69"/>
          <table:table-cell table:number-columns-repeated="16380"/>
        </table:table-row>
        <table:table-row>
          <table:table-cell office:value-type="string" office:string-value="73885/8"/>
          <table:table-cell office:value-type="string" office:string-value="INSTALAÇÃO DE VÁLVULAS OU REGISTROS COM JUNTA ELÁSTICA - DN 350"/>
          <table:table-cell office:value-type="string" office:string-value="UN"/>
          <table:table-cell office:value-type="float" office:value="234.18"/>
          <table:table-cell table:number-columns-repeated="16380"/>
        </table:table-row>
        <table:table-row>
          <table:table-cell office:value-type="string" office:string-value="73885/9"/>
          <table:table-cell office:value-type="string" office:string-value="INSTALAÇÃO DE VÁLVULAS OU REGISTROS COM JUNTA ELÁSTICA - DN 400"/>
          <table:table-cell office:value-type="string" office:string-value="UN"/>
          <table:table-cell office:value-type="float" office:value="257.60000000000002"/>
          <table:table-cell table:number-columns-repeated="16380"/>
        </table:table-row>
        <table:table-row>
          <table:table-cell office:value-type="string" office:string-value="73885/10"/>
          <table:table-cell office:value-type="string" office:string-value="INSTALAÇÃO DE VÁLVULAS OU REGISTROS COM JUNTA ELÁSTICA - DN 450"/>
          <table:table-cell office:value-type="string" office:string-value="UN"/>
          <table:table-cell office:value-type="float" office:value="278.08999999999997"/>
          <table:table-cell table:number-columns-repeated="16380"/>
        </table:table-row>
        <table:table-row>
          <table:table-cell office:value-type="string" office:string-value="73885/11"/>
          <table:table-cell office:value-type="string" office:string-value="INSTALAÇÃO DE VÁLVULAS OU REGISTROS COM JUNTA ELÁSTICA - DN 500"/>
          <table:table-cell office:value-type="string" office:string-value="UN"/>
          <table:table-cell office:value-type="float" office:value="292.73"/>
          <table:table-cell table:number-columns-repeated="16380"/>
        </table:table-row>
        <table:table-row>
          <table:table-cell office:value-type="string" office:string-value="73885/12"/>
          <table:table-cell office:value-type="string" office:string-value="INSTALAÇÃO DE VÁLVULAS OU REGISTROS COM JUNTA ELÁSTICA - DN 600"/>
          <table:table-cell office:value-type="string" office:string-value="UN"/>
          <table:table-cell office:value-type="float" office:value="333.71"/>
          <table:table-cell table:number-columns-repeated="16380"/>
        </table:table-row>
        <table:table-row>
          <table:table-cell office:value-type="string" office:string-value="73839/1"/>
          <table:table-cell office:value-type="string" office:string-value="ASSENTAMENTO DE TUBOS DE AÇO, COM JUNTA ELÁSTICA (COMPRIMENTO DE 6,00 M) - DN 150 MM"/>
          <table:table-cell office:value-type="string" office:string-value="M"/>
          <table:table-cell office:value-type="float" office:value="4.95"/>
          <table:table-cell table:number-columns-repeated="16380"/>
        </table:table-row>
        <table:table-row>
          <table:table-cell office:value-type="string" office:string-value="73839/2"/>
          <table:table-cell office:value-type="string" office:string-value="ASSENTAMENTO DE TUBOS DE AÇO, COM JUNTA ELÁSTICA (COMPRIMENTO DE 6,00 M) - DN 200 MM"/>
          <table:table-cell office:value-type="string" office:string-value="M"/>
          <table:table-cell office:value-type="float" office:value="6.34"/>
          <table:table-cell table:number-columns-repeated="16380"/>
        </table:table-row>
        <table:table-row>
          <table:table-cell office:value-type="string" office:string-value="73839/3"/>
          <table:table-cell office:value-type="string" office:string-value="ASSENTAMENTO DE TUBOS DE AÇO, COM JUNTA ELÁSTICA (COMPRIMENTO DE 6,00 M) - DN 250 MM"/>
          <table:table-cell office:value-type="string" office:string-value="M"/>
          <table:table-cell office:value-type="float" office:value="7.65"/>
          <table:table-cell table:number-columns-repeated="16380"/>
        </table:table-row>
        <table:table-row>
          <table:table-cell office:value-type="string" office:string-value="73839/4"/>
          <table:table-cell office:value-type="string" office:string-value="ASSENTAMENTO DE TUBOS DE AÇO, COM JUNTA ELÁSTICA (COMPRIMENTO DE 6,00 M) - DN 300 MM"/>
          <table:table-cell office:value-type="string" office:string-value="M"/>
          <table:table-cell office:value-type="float" office:value="8.64"/>
          <table:table-cell table:number-columns-repeated="16380"/>
        </table:table-row>
        <table:table-row>
          <table:table-cell office:value-type="string" office:string-value="73839/5"/>
          <table:table-cell office:value-type="string" office:string-value="ASSENTAMENTO DE TUBOS DE AÇO, COM JUNTA ELÁSTICA (COMPRIMENTO DE 6,00 M) - DN 350 MM"/>
          <table:table-cell office:value-type="string" office:string-value="M"/>
          <table:table-cell office:value-type="float" office:value="10.119999999999999"/>
          <table:table-cell table:number-columns-repeated="16380"/>
        </table:table-row>
        <table:table-row>
          <table:table-cell office:value-type="string" office:string-value="73839/6"/>
          <table:table-cell office:value-type="string" office:string-value="ASSENTAMENTO DE TUBOS DE AÇO, COM JUNTA ELÁSTICA (COMPRIMENTO DE 6,00 M) - DN 400 MM"/>
          <table:table-cell office:value-type="string" office:string-value="M"/>
          <table:table-cell office:value-type="float" office:value="11.59"/>
          <table:table-cell table:number-columns-repeated="16380"/>
        </table:table-row>
        <table:table-row>
          <table:table-cell office:value-type="string" office:string-value="73839/7"/>
          <table:table-cell office:value-type="string" office:string-value="ASSENTAMENTO DE TUBOS DE AÇO, COM JUNTA ELÁSTICA (COMPRIMENTO DE 6,00 M) - DN 450 MM"/>
          <table:table-cell office:value-type="string" office:string-value="M"/>
          <table:table-cell office:value-type="float" office:value="13.01"/>
          <table:table-cell table:number-columns-repeated="16380"/>
        </table:table-row>
        <table:table-row>
          <table:table-cell office:value-type="string" office:string-value="73839/8"/>
          <table:table-cell office:value-type="string" office:string-value="ASSENTAMENTO DE TUBOS DE AÇO, COM JUNTA ELÁSTICA (COMPRIMENTO DE 6,00 M) - DN 500 MM"/>
          <table:table-cell office:value-type="string" office:string-value="M"/>
          <table:table-cell office:value-type="float" office:value="14.5"/>
          <table:table-cell table:number-columns-repeated="16380"/>
        </table:table-row>
        <table:table-row>
          <table:table-cell office:value-type="string" office:string-value="73839/9"/>
          <table:table-cell office:value-type="string" office:string-value="ASSENTAMENTO DE TUBOS DE AÇO, COM JUNTA ELÁSTICA (COMPRIMENTO DE 6,00 M) - DN 600 MM"/>
          <table:table-cell office:value-type="string" office:string-value="M"/>
          <table:table-cell office:value-type="float" office:value="17.47"/>
          <table:table-cell table:number-columns-repeated="16380"/>
        </table:table-row>
        <table:table-row>
          <table:table-cell office:value-type="string" office:string-value="73839/10"/>
          <table:table-cell office:value-type="string" office:string-value="ASSENTAMENTO DE TUBOS DE AÇO, COM JUNTA ELÁSTICA (COMPRIMENTO DE 6,00 M) - DN 700 MM"/>
          <table:table-cell office:value-type="string" office:string-value="M"/>
          <table:table-cell office:value-type="float" office:value="21.71"/>
          <table:table-cell table:number-columns-repeated="16380"/>
        </table:table-row>
        <table:table-row>
          <table:table-cell office:value-type="string" office:string-value="73839/11"/>
          <table:table-cell office:value-type="string" office:string-value="ASSENTAMENTO DE TUBOS DE AÇO, COM JUNTA ELÁSTICA (COMPRIMENTO DE 6,00 M) - DN 800 MM"/>
          <table:table-cell office:value-type="string" office:string-value="M"/>
          <table:table-cell office:value-type="float" office:value="25.01"/>
          <table:table-cell table:number-columns-repeated="16380"/>
        </table:table-row>
        <table:table-row>
          <table:table-cell office:value-type="string" office:string-value="73839/12"/>
          <table:table-cell office:value-type="string" office:string-value="ASSENTAMENTO DE TUBOS DE AÇO, COM JUNTA ELÁSTICA (COMPRIMENTO DE 6,00 M) - DN 900 MM"/>
          <table:table-cell office:value-type="string" office:string-value="M"/>
          <table:table-cell office:value-type="float" office:value="29.38"/>
          <table:table-cell table:number-columns-repeated="16380"/>
        </table:table-row>
        <table:table-row>
          <table:table-cell office:value-type="string" office:string-value="73839/13"/>
          <table:table-cell office:value-type="string" office:string-value="ASSENTAMENTO DE TUBOS DE AÇO, COM JUNTA ELÁSTICA (COMPRIMENTO DE 6,00 M) - DN 1000 MM"/>
          <table:table-cell office:value-type="string" office:string-value="M"/>
          <table:table-cell office:value-type="float" office:value="31.43"/>
          <table:table-cell table:number-columns-repeated="16380"/>
        </table:table-row>
        <table:table-row>
          <table:table-cell office:value-type="string" office:string-value="73839/14"/>
          <table:table-cell office:value-type="string" office:string-value="ASSENTAMENTO DE TUBOS DE AÇO, COM JUNTA ELÁSTICA (COMPRIMENTO DE 6,00 M) - DN 1100 MM"/>
          <table:table-cell office:value-type="string" office:string-value="M"/>
          <table:table-cell office:value-type="float" office:value="37.26"/>
          <table:table-cell table:number-columns-repeated="16380"/>
        </table:table-row>
        <table:table-row>
          <table:table-cell office:value-type="string" office:string-value="73839/15"/>
          <table:table-cell office:value-type="string" office:string-value="ASSENTAMENTO DE TUBOS DE AÇO, COM JUNTA ELÁSTICA (COMPRIMENTO DE 6,00 M) - DN 1200 MM"/>
          <table:table-cell office:value-type="string" office:string-value="M"/>
          <table:table-cell office:value-type="float" office:value="44.1"/>
          <table:table-cell table:number-columns-repeated="16380"/>
        </table:table-row>
        <table:table-row>
          <table:table-cell office:value-type="string" office:string-value="73752/1"/>
          <table:table-cell office:value-type="string" office:string-value="SANITARIO COM VASO E CHUVEIRO PARA PESSOAL DE OBRA, COLETIVO DE 2 MODULOS, INCLUSIVE INSTALACAO E APARELHOS, REAPROVEITADO 2 VEZES"/>
          <table:table-cell office:value-type="string" office:string-value="UN"/>
          <table:table-cell office:value-type="float" office:value="2478.06"/>
          <table:table-cell table:number-columns-repeated="16380"/>
        </table:table-row>
        <table:table-row>
          <table:table-cell office:value-type="string" office:string-value="73803/1"/>
          <table:table-cell office:value-type="string" office:string-value="GALPAO ABERTO PARA OFICINA E DEPOSITO DE CANTEIRO DE OBRAS, EM MADEIRA DE LEI"/>
          <table:table-cell office:value-type="string" office:string-value="M2"/>
          <table:table-cell office:value-type="float" office:value="168.42"/>
          <table:table-cell table:number-columns-repeated="16380"/>
        </table:table-row>
        <table:table-row>
          <table:table-cell office:value-type="string" office:string-value="73805/1"/>
          <table:table-cell office:value-type="string" office:string-value="BARRACAO DE OBRA PARA ALOJAMENTO/ESCRITORIO, PISO EM PINHO 3A, PAREDES EM COMPENSADO 10MM, COBERTURA EM TELHA AMIANTO 6MM, INCLUSO INSTALACOES ELETRICAS E ESQUADRIAS"/>
          <table:table-cell office:value-type="string" office:string-value="M2"/>
          <table:table-cell office:value-type="float" office:value="199.31"/>
          <table:table-cell table:number-columns-repeated="16380"/>
        </table:table-row>
        <table:table-row>
          <table:table-cell office:value-type="string" office:string-value="74210/1"/>
          <table:table-cell office:value-type="string" office:string-value="BARRACAO PARA DEPOSITO EM TABUAS DE MADEIRA, COBERTURA EM FIBROCIMENTO 4 MM,  INCLUSO PISO ARGAMASSA TRAÇO 1:6 (CIMENTO E AREIA)"/>
          <table:table-cell office:value-type="string" office:string-value="M2"/>
          <table:table-cell office:value-type="float" office:value="251.4"/>
          <table:table-cell table:number-columns-repeated="16380"/>
        </table:table-row>
        <table:table-row>
          <table:table-cell office:value-type="string" office:string-value="74242/1"/>
          <table:table-cell office:value-type="string" office:string-value="BARRACAO DE OBRA EM CHAPA DE MADEIRA COMPENSADA COM BANHEIRO, COBERTURA EM FIBROCIMENTO 4 MM, INCLUSO INSTALACOES HIDRO-SANITARIAS E ELETRICAS"/>
          <table:table-cell office:value-type="string" office:string-value="M2"/>
          <table:table-cell office:value-type="float" office:value="148.75"/>
          <table:table-cell table:number-columns-repeated="16380"/>
        </table:table-row>
        <table:table-row>
          <table:table-cell office:value-type="float" office:value="85253"/>
          <table:table-cell office:value-type="string" office:string-value="GALPAO ABERTO EM CANTEIRO DE OBRA, COM ESTRUTURA EM MADEIRA (REAPROVEITAMENTO 3X) E TELHA ONDULADA 6MM, INCLUINDO PISO CIMENTADO COM PREPARO DO TERRENO"/>
          <table:table-cell office:value-type="string" office:string-value="M2"/>
          <table:table-cell office:value-type="float" office:value="133.61000000000001"/>
          <table:table-cell table:number-columns-repeated="16380"/>
        </table:table-row>
        <table:table-row>
          <table:table-cell office:value-type="string" office:string-value="74209/1"/>
          <table:table-cell office:value-type="string" office:string-value="PLACA DE OBRA EM CHAPA DE ACO GALVANIZADO"/>
          <table:table-cell office:value-type="string" office:string-value="M2"/>
          <table:table-cell office:value-type="float" office:value="306.8"/>
          <table:table-cell table:number-columns-repeated="16380"/>
        </table:table-row>
        <table:table-row>
          <table:table-cell office:value-type="string" office:string-value="73756/1"/>
          <table:table-cell office:value-type="string" office:string-value="MONTAGEM / DESMONTAGEM DE USINA CONCRETO TIPO PAREDE C/SILOS HORIZONTAL P/3 AGREGADOS, INCLUSIVE MECANICO (PESADO)"/>
          <table:table-cell office:value-type="string" office:string-value="UN"/>
          <table:table-cell office:value-type="float" office:value="20331.03"/>
          <table:table-cell table:number-columns-repeated="16380"/>
        </table:table-row>
        <table:table-row>
          <table:table-cell office:value-type="string" office:string-value="73847/1"/>
          <table:table-cell office:value-type="string" office:string-value="ALUGUEL CONTAINER/ESCRIT INCL INST ELET LARG=2,20 COMP=6,20M          ALT=2,50M CHAPA ACO C/NERV TRAPEZ FORRO C/ISOL TERMO/ACUSTICO         CHASSIS REFORC PISO COMPENS NAVAL EXC TRANSP/CARGA/DESCARGA"/>
          <table:table-cell office:value-type="string" office:string-value="MES"/>
          <table:table-cell office:value-type="float" office:value="653.03"/>
          <table:table-cell table:number-columns-repeated="16380"/>
        </table:table-row>
        <table:table-row>
          <table:table-cell office:value-type="string" office:string-value="73847/2"/>
          <table:table-cell office:value-type="string" office:string-value="ALUGUEL CONTAINER/ESCRIT/WC C/1 VASO/1 LAV/1 MIC/4 CHUV LARG          =2,20M COMPR=6,20M ALT=2,50M CHAPA ACO NERV TRAPEZ FORROC/            ISOL TERMO-ACUST CHASSIS REFORC PISO COMPENS NAVAL INCL INST          ELETR/HIDRO-SANIT EXCL TRANSP/CARGA/DESCARGA"/>
          <table:table-cell office:value-type="string" office:string-value="MES"/>
          <table:table-cell office:value-type="float" office:value="722.83"/>
          <table:table-cell table:number-columns-repeated="16380"/>
        </table:table-row>
        <table:table-row>
          <table:table-cell office:value-type="string" office:string-value="73847/3"/>
          <table:table-cell office:value-type="string" office:string-value="ALUGUEL CONTAINER/SANIT C/2 VASOS/1 LAVAT/1 MIC/4 CHUV LARG=          2,20M COMPR=6,20M ALT=2,50M CHAPA ACO C/NERV TRAPEZ FORRO C/          ISOLAM TERMO/ACUSTICO CHASSIS REFORC PISO COMPENS NAVAL INCL          INST ELETR/HIDR EXCL TRANSP/CARGA/DESCARG"/>
          <table:table-cell office:value-type="string" office:string-value="MES"/>
          <table:table-cell office:value-type="float" office:value="1001.85"/>
          <table:table-cell table:number-columns-repeated="16380"/>
        </table:table-row>
        <table:table-row>
          <table:table-cell office:value-type="string" office:string-value="73847/4"/>
          <table:table-cell office:value-type="string" office:string-value="ALUGUEL CONTAINER/SANIT C/4 VASOS/1 LAVAT/1 MIC/4 CHUV LARG=          2,20M COMPR=6,20M ALT=2,50M CHAPAS ACO C/NERV TRAPEZ FORRO C/         ISOL TERMO-ACUST CHASSIS REFORC PISO COMPENS NAVAL INCL INST RA       ELETR/HIDRO-SANIT EXCL TRANSP/CARGA/DESCARGA"/>
          <table:table-cell office:value-type="string" office:string-value="MES"/>
          <table:table-cell office:value-type="float" office:value="1074.42"/>
          <table:table-cell table:number-columns-repeated="16380"/>
        </table:table-row>
        <table:table-row>
          <table:table-cell office:value-type="string" office:string-value="73847/5"/>
          <table:table-cell office:value-type="string" office:string-value="ALUGUEL CONTAINER/SANIT C/7 VASOS/1 LAVAT/1 MIC LARG=2,20M            COMPR=6,20M ALT=2,50M CHAPA ACO NERV TRAPEZ FORRO C/ISOL              TERMO-ACUST CHASSIS REFORC PISO COMPENS NAVAL INCL INST ELET          /HIDRO-SANIT EXCL TRANSP/CARGA/DESCARGA"/>
          <table:table-cell office:value-type="string" office:string-value="MES"/>
          <table:table-cell office:value-type="float" office:value="1103.3"/>
          <table:table-cell table:number-columns-repeated="16380"/>
        </table:table-row>
        <table:table-row>
          <table:table-cell office:value-type="float" office:value="5631"/>
          <table:table-cell office:value-type="string" office:string-value="ESCAVADEIRA HIDRAULICA SOBRE ESTEIRA 105HP, PESO OPERACIONAL 17T, CAP. 0,8M3 - CHP DIURNO"/>
          <table:table-cell office:value-type="string" office:string-value="CHP"/>
          <table:table-cell office:value-type="float" office:value="163.72"/>
          <table:table-cell table:number-columns-repeated="16380"/>
        </table:table-row>
        <table:table-row>
          <table:table-cell office:value-type="float" office:value="5678"/>
          <table:table-cell office:value-type="string" office:string-value="RETRO-ESCAVADEIRA, 4 X 4, 86 CV (VU= 5 ANOS)  - CHP DIURNO"/>
          <table:table-cell office:value-type="string" office:string-value="CHP"/>
          <table:table-cell office:value-type="float" office:value="100.94"/>
          <table:table-cell table:number-columns-repeated="16380"/>
        </table:table-row>
        <table:table-row>
          <table:table-cell office:value-type="float" office:value="5680"/>
          <table:table-cell office:value-type="string" office:string-value="RETRO-ESCAVADEIRA, 75CV (VU= 5 ANOS) -CHP DIURNO"/>
          <table:table-cell office:value-type="string" office:string-value="CHP"/>
          <table:table-cell office:value-type="float" office:value="92.11"/>
          <table:table-cell table:number-columns-repeated="16380"/>
        </table:table-row>
        <table:table-row>
          <table:table-cell office:value-type="float" office:value="5682"/>
          <table:table-cell office:value-type="string" office:string-value="ROLO COMPACTADOR VIBRATÓRIO, CILINDRO LISO, AUTO-PROPEL. 80HP, PESO MÁXIMO OPERACIONAL 8,1T - CHP DIURNO"/>
          <table:table-cell office:value-type="string" office:string-value="CHP"/>
          <table:table-cell office:value-type="float" office:value="121.33"/>
          <table:table-cell table:number-columns-repeated="16380"/>
        </table:table-row>
        <table:table-row>
          <table:table-cell office:value-type="float" office:value="5684"/>
          <table:table-cell office:value-type="string" office:string-value="ROLO COMPACTADOR VIBRATÓRIO DE CILINDRO LISO, AUTO-PROPEL.  83 CV -  6,6T, IMPACTO DINÂMICO 18,5/11,5T - CHP DIURNO"/>
          <table:table-cell office:value-type="string" office:string-value="CHP"/>
          <table:table-cell office:value-type="float" office:value="101.49"/>
          <table:table-cell table:number-columns-repeated="16380"/>
        </table:table-row>
        <table:table-row>
          <table:table-cell office:value-type="float" office:value="5686"/>
          <table:table-cell office:value-type="string" office:string-value="ROLO COMPACTADOR VIBRATÓRIO, TANDEM, AUTO PROPEL., CILINDRO LISO DE AÇO, 40HP -  4,4T, IMPACTO DINÂMICO 3,1T- VU 5 ANOS - CHP DIURNO."/>
          <table:table-cell office:value-type="string" office:string-value="CHP"/>
          <table:table-cell office:value-type="float" office:value="50.86"/>
          <table:table-cell table:number-columns-repeated="16380"/>
        </table:table-row>
        <table:table-row>
          <table:table-cell office:value-type="float" office:value="5689"/>
          <table:table-cell office:value-type="string" office:string-value="GRADE ARADORA COM 24 DISCOS DE 24&quot; SOBRE PNEUS - CHP DIURNO"/>
          <table:table-cell office:value-type="string" office:string-value="CHP"/>
          <table:table-cell office:value-type="float" office:value="5.2"/>
          <table:table-cell table:number-columns-repeated="16380"/>
        </table:table-row>
        <table:table-row>
          <table:table-cell office:value-type="float" office:value="5761"/>
          <table:table-cell office:value-type="string" office:string-value="CAMINHAO PIPA 6000L TOCO, 162CV - 7,5T (VU=6ANOS) (INCLUI TANQUE DE ACO PARA TRANSPORTE DE AGUA E MOTOBOMBA CENTRIFUGA A GASOLINA 3,5CV) - CUSTO HORARIO PRODUTIVO DIURNO"/>
          <table:table-cell office:value-type="string" office:string-value="CHP"/>
          <table:table-cell office:value-type="float" office:value="117.88"/>
          <table:table-cell table:number-columns-repeated="16380"/>
        </table:table-row>
        <table:table-row>
          <table:table-cell office:value-type="float" office:value="5795"/>
          <table:table-cell office:value-type="string" office:string-value="MARTELETE OU ROMPEDOR PNEUMÁTICO MANUAL 28KG, FREQUENCIA DE IMPACTO 1230/MINUTO - CHP DIURNO"/>
          <table:table-cell office:value-type="string" office:string-value="CHP"/>
          <table:table-cell office:value-type="float" office:value="11.43"/>
          <table:table-cell table:number-columns-repeated="16380"/>
        </table:table-row>
        <table:table-row>
          <table:table-cell office:value-type="float" office:value="5808"/>
          <table:table-cell office:value-type="string" office:string-value="USINA DE ASFALTO A QUENTE FIXA CAP.40/80 TON/H - CHP DIURNO"/>
          <table:table-cell office:value-type="string" office:string-value="CHP"/>
          <table:table-cell office:value-type="float" office:value="448.42"/>
          <table:table-cell table:number-columns-repeated="16380"/>
        </table:table-row>
        <table:table-row>
          <table:table-cell office:value-type="float" office:value="5811"/>
          <table:table-cell office:value-type="string" office:string-value="CAMINHAO BASCULANTE,  6M3,12T - 162HP (VU=5ANOS) - CHP DIURNO"/>
          <table:table-cell office:value-type="string" office:string-value="CHP"/>
          <table:table-cell office:value-type="float" office:value="117.7"/>
          <table:table-cell table:number-columns-repeated="16380"/>
        </table:table-row>
        <table:table-row>
          <table:table-cell office:value-type="float" office:value="5823"/>
          <table:table-cell office:value-type="string" office:string-value="USINA DE CONCRETO FIXA CAPACIDADE 90/120 M³, 63HP - CHP DIURNO"/>
          <table:table-cell office:value-type="string" office:string-value="CHP"/>
          <table:table-cell office:value-type="float" office:value="97.05"/>
          <table:table-cell table:number-columns-repeated="16380"/>
        </table:table-row>
        <table:table-row>
          <table:table-cell office:value-type="float" office:value="5824"/>
          <table:table-cell office:value-type="string" office:string-value="CAMINHAO CARROCERIA ABERTA,EM MADEIRA, TOCO, 170CV - 11T (VU=6ANOS) - CUSTO HORÁRIO DE PRODUÇÃO DIURNA"/>
          <table:table-cell office:value-type="string" office:string-value="CHP"/>
          <table:table-cell office:value-type="float" office:value="109.72"/>
          <table:table-cell table:number-columns-repeated="16380"/>
        </table:table-row>
        <table:table-row>
          <table:table-cell office:value-type="float" office:value="5835"/>
          <table:table-cell office:value-type="string" office:string-value="VIBROACABADORA SOBRE ESTEIRAS POTENCIA MAX. 105CV CAPACIDADE ATE 450 T/H  - CHP DIURNO"/>
          <table:table-cell office:value-type="string" office:string-value="CHP"/>
          <table:table-cell office:value-type="float" office:value="218.36"/>
          <table:table-cell table:number-columns-repeated="16380"/>
        </table:table-row>
        <table:table-row>
          <table:table-cell office:value-type="float" office:value="5839"/>
          <table:table-cell office:value-type="string" office:string-value="VASSOURA MECÂNICA REBOCÁVEL C/ ESCOVA CILÍNDRICA LARGURA = 2,44M - CHP DIURNO"/>
          <table:table-cell office:value-type="string" office:string-value="CHP"/>
          <table:table-cell office:value-type="float" office:value="6.99"/>
          <table:table-cell table:number-columns-repeated="16380"/>
        </table:table-row>
        <table:table-row>
          <table:table-cell office:value-type="float" office:value="5843"/>
          <table:table-cell office:value-type="string" office:string-value="TRATOR DE PNEUS 110 A 126 HP - CHP DIURNO"/>
          <table:table-cell office:value-type="string" office:string-value="CHP"/>
          <table:table-cell office:value-type="float" office:value="118.9"/>
          <table:table-cell table:number-columns-repeated="16380"/>
        </table:table-row>
        <table:table-row>
          <table:table-cell office:value-type="float" office:value="5847"/>
          <table:table-cell office:value-type="string" office:string-value="TRATOR DE ESTEIRAS POTENCIA 165 HP, PESO OPERACIONAL 17,1T  - CHP DIURNO"/>
          <table:table-cell office:value-type="string" office:string-value="CHP"/>
          <table:table-cell office:value-type="float" office:value="262.85000000000002"/>
          <table:table-cell table:number-columns-repeated="16380"/>
        </table:table-row>
        <table:table-row>
          <table:table-cell office:value-type="float" office:value="5851"/>
          <table:table-cell office:value-type="string" office:string-value="TRATOR DE ESTEIRAS 153HP PESO OPERACIONAL 15T, COM RODA MOTRIZ ELEVADA  - CHP DIURNO"/>
          <table:table-cell office:value-type="string" office:string-value="CHP"/>
          <table:table-cell office:value-type="float" office:value="264.81"/>
          <table:table-cell table:number-columns-repeated="16380"/>
        </table:table-row>
        <table:table-row>
          <table:table-cell office:value-type="float" office:value="5855"/>
          <table:table-cell office:value-type="string" office:string-value="TRATOR DE ESTEIRAS COM LAMINA - POTENCIA 305 HP - PESO OPERACIONAL 37 T - CHP DIURNO"/>
          <table:table-cell office:value-type="string" office:string-value="CHP"/>
          <table:table-cell office:value-type="float" office:value="603.89"/>
          <table:table-cell table:number-columns-repeated="16380"/>
        </table:table-row>
        <table:table-row>
          <table:table-cell office:value-type="float" office:value="5863"/>
          <table:table-cell office:value-type="string" office:string-value="ROLO COMPACTADOR VIBRATÓRIO REBOCÁVEL AÇO LISO, PESO 4,7T, IMPACTO DINÂMICO 18,3T - CHP DIURNO"/>
          <table:table-cell office:value-type="string" office:string-value="CHP"/>
          <table:table-cell office:value-type="float" office:value="62.97"/>
          <table:table-cell table:number-columns-repeated="16380"/>
        </table:table-row>
        <table:table-row>
          <table:table-cell office:value-type="float" office:value="5867"/>
          <table:table-cell office:value-type="string" office:string-value="ROLO COMPACTADOR VIBRATÓRIO TANDEM AÇO LISO, POTÊNCIA 58CV, PESO SEM/COM LASTRO 6,5/9,4 T - CHP DIURNO"/>
          <table:table-cell office:value-type="string" office:string-value="CHP"/>
          <table:table-cell office:value-type="float" office:value="85"/>
          <table:table-cell table:number-columns-repeated="16380"/>
        </table:table-row>
        <table:table-row>
          <table:table-cell office:value-type="float" office:value="5871"/>
          <table:table-cell office:value-type="string" office:string-value="ROLO COMPACTADOR DE PNEUS ESTÁTICO PARA ASFALTO, PRESSÃO VARIÁVEL, POTÊNCIA 99HP, PESO OPERACIONAL SEM/COM LASTRO 8,3/21,0 T - CHP DIURNO"/>
          <table:table-cell office:value-type="string" office:string-value="CHP"/>
          <table:table-cell office:value-type="float" office:value="143.86000000000001"/>
          <table:table-cell table:number-columns-repeated="16380"/>
        </table:table-row>
        <table:table-row>
          <table:table-cell office:value-type="float" office:value="5875"/>
          <table:table-cell office:value-type="string" office:string-value="RETRO-ESCAVADEIRA, 74HP   - (VU = 6 ANOS) - CHP DIURNO"/>
          <table:table-cell office:value-type="string" office:string-value="CHP"/>
          <table:table-cell office:value-type="float" office:value="94.64"/>
          <table:table-cell table:number-columns-repeated="16380"/>
        </table:table-row>
        <table:table-row>
          <table:table-cell office:value-type="float" office:value="5879"/>
          <table:table-cell office:value-type="string" office:string-value="ROLO COMPACTADOR VIBRATÓRIO PÉ DE CARNEIRO, OPERADO POR CONTROLE REMOTO, POTÊNCIA 17HP, PESO OPERACIONAL 1,65T - CHP DIURNO"/>
          <table:table-cell office:value-type="string" office:string-value="CHP"/>
          <table:table-cell office:value-type="float" office:value="7.55"/>
          <table:table-cell table:number-columns-repeated="16380"/>
        </table:table-row>
        <table:table-row>
          <table:table-cell office:value-type="float" office:value="5882"/>
          <table:table-cell office:value-type="string" office:string-value="EQUIPAMENTO PARA LAMA ASFALTICA COM SILO DE AGREGADO 6M3, DOSADOR DE CIMENTO, A SER MONTADO SOBRE CAMINHÃO (NAO INCLUI O CAMINHAO) - CUSTO HORARIO PRODUTIVO DIURNO"/>
          <table:table-cell office:value-type="string" office:string-value="CHP"/>
          <table:table-cell office:value-type="float" office:value="160.82"/>
          <table:table-cell table:number-columns-repeated="16380"/>
        </table:table-row>
        <table:table-row>
          <table:table-cell office:value-type="float" office:value="5886"/>
          <table:table-cell office:value-type="string" office:string-value="CAMINHAO PIPA FORD F12000 6000L 162CV C/BOMBA GASOLINA - CHP DIURNO"/>
          <table:table-cell office:value-type="string" office:string-value="CHP"/>
          <table:table-cell office:value-type="float" office:value="97.89"/>
          <table:table-cell table:number-columns-repeated="16380"/>
        </table:table-row>
        <table:table-row>
          <table:table-cell office:value-type="float" office:value="5890"/>
          <table:table-cell office:value-type="string" office:string-value="CAMINHAO TOCO, 177CV - 14T (VU=6ANOS) (NAO INCLUI CARROCERIA) - CUSTO HORARIO PRODUTIVO DIURNO"/>
          <table:table-cell office:value-type="string" office:string-value="CHP"/>
          <table:table-cell office:value-type="float" office:value="112.72"/>
          <table:table-cell table:number-columns-repeated="16380"/>
        </table:table-row>
        <table:table-row>
          <table:table-cell office:value-type="float" office:value="5894"/>
          <table:table-cell office:value-type="string" office:string-value="CAMINHAO TOCO, 170CV - 11T (VU=6ANOS) (NAO INCLUI CARROCERIA) - CUSTO HORARIO PRODUTIVO DIURNO"/>
          <table:table-cell office:value-type="string" office:string-value="CHP"/>
          <table:table-cell office:value-type="float" office:value="108.38"/>
          <table:table-cell table:number-columns-repeated="16380"/>
        </table:table-row>
        <table:table-row>
          <table:table-cell office:value-type="float" office:value="5901"/>
          <table:table-cell office:value-type="string" office:string-value="CAMINHAO PIPA 10000L TRUCADO, 208CV - 21,1T (VU=6ANOS) (INCLUI TANQUE DE ACO PARA TRANSPORTE DE AGUA E MOTOBOMBA CENTRIFUGA A GASOLINA 3,5CV) - CUSTO HORARIO PRODUTIVO DIURNO"/>
          <table:table-cell office:value-type="string" office:string-value="CHP"/>
          <table:table-cell office:value-type="float" office:value="113.2"/>
          <table:table-cell table:number-columns-repeated="16380"/>
        </table:table-row>
        <table:table-row>
          <table:table-cell office:value-type="float" office:value="5905"/>
          <table:table-cell office:value-type="string" office:string-value="DISTRIBUIDOR DE AGREGADO TIPO DOSADOR REBOCAVEL  COM 4 PNEUS COM LARGURA 3,66 M - CHP DIURNO"/>
          <table:table-cell office:value-type="string" office:string-value="CHP"/>
          <table:table-cell office:value-type="float" office:value="16.920000000000002"/>
          <table:table-cell table:number-columns-repeated="16380"/>
        </table:table-row>
        <table:table-row>
          <table:table-cell office:value-type="float" office:value="5909"/>
          <table:table-cell office:value-type="string" office:string-value="DISTRIBUIDOR DE BETUME COM TANQUE DE 2500L, REBOCAVEL, PNEUMATICO COM MOTOR A GASOLINA 3,4HP - CHP DIURNO"/>
          <table:table-cell office:value-type="string" office:string-value="CHP"/>
          <table:table-cell office:value-type="float" office:value="61.8"/>
          <table:table-cell table:number-columns-repeated="16380"/>
        </table:table-row>
        <table:table-row>
          <table:table-cell office:value-type="float" office:value="5913"/>
          <table:table-cell office:value-type="string" office:string-value="DISTRIBUIDOR DE ASFALTO MONTADO SOBRE CAMINHAO TOCO 162 HP, COM TANQUE ISOLADO 6 M3 COM BARRA ESPARGIDORA DE 3,66 M - CHP DIURNO"/>
          <table:table-cell office:value-type="string" office:string-value="CHP"/>
          <table:table-cell office:value-type="float" office:value="219.56"/>
          <table:table-cell table:number-columns-repeated="16380"/>
        </table:table-row>
        <table:table-row>
          <table:table-cell office:value-type="float" office:value="5921"/>
          <table:table-cell office:value-type="string" office:string-value="GRADE ARADORA DE DISCO REBOCÁVEL 20X24 COM 20 DISCOS DIAM 24X6MM COM PNEUS PARA TRANSPORTE - CHP DIURNO. AF_01/2014"/>
          <table:table-cell office:value-type="string" office:string-value="CHP"/>
          <table:table-cell office:value-type="float" office:value="3.23"/>
          <table:table-cell table:number-columns-repeated="16380"/>
        </table:table-row>
        <table:table-row>
          <table:table-cell office:value-type="float" office:value="5924"/>
          <table:table-cell office:value-type="string" office:string-value="LANCA ELEVATORIA TELESCOPICA DE ACIONAMENTO HIDRAULICO, CAPACIDADE DE CARGA 30.000 KG, COM CESTO, MONTADA SOBRE CAMINHAO TRUCADO  - CHP DIURNO"/>
          <table:table-cell office:value-type="string" office:string-value="CHP"/>
          <table:table-cell office:value-type="float" office:value="401.25"/>
          <table:table-cell table:number-columns-repeated="16380"/>
        </table:table-row>
        <table:table-row>
          <table:table-cell office:value-type="float" office:value="5928"/>
          <table:table-cell office:value-type="string" office:string-value="GUINDASTE MUNK COM CESTO, CARGA MAXIMA 5,75T (A 2M) E 2,3T ( A 5M), ALT URA MAXIMA = 7,9M, MONTADO SOBRE CAMINHAO DE CARROCERIA 162HP  -  CHP DIURNO"/>
          <table:table-cell office:value-type="string" office:string-value="CHP"/>
          <table:table-cell office:value-type="float" office:value="120.82"/>
          <table:table-cell table:number-columns-repeated="16380"/>
        </table:table-row>
        <table:table-row>
          <table:table-cell office:value-type="float" office:value="5932"/>
          <table:table-cell office:value-type="string" office:string-value="MOTONIVELADORA CATERPILLAR 120 140HP (VU=6ANOS) - CHP DIURNO"/>
          <table:table-cell office:value-type="string" office:string-value="CHP"/>
          <table:table-cell office:value-type="float" office:value="183.6"/>
          <table:table-cell table:number-columns-repeated="16380"/>
        </table:table-row>
        <table:table-row>
          <table:table-cell office:value-type="float" office:value="5940"/>
          <table:table-cell office:value-type="string" office:string-value="PA CARREGADEIRA SOBRE RODAS 105 HP - CAPACIDADE DA CACAMBA 1,4 A 1,7 M3 - PESO OPERACIONAL 9.100 KG  - CHP DIURNO"/>
          <table:table-cell office:value-type="string" office:string-value="CHP"/>
          <table:table-cell office:value-type="float" office:value="141.38999999999999"/>
          <table:table-cell table:number-columns-repeated="16380"/>
        </table:table-row>
        <table:table-row>
          <table:table-cell office:value-type="float" office:value="5944"/>
          <table:table-cell office:value-type="string" office:string-value="PA CARREGADEIRA SOBRE RODAS 180 HP - CAPACIDADE DA CACAMBA. 2,5 A 3,3 M3 - PESO OPERACIONAL 17.428 - CHP DIURNO"/>
          <table:table-cell office:value-type="string" office:string-value="CHP"/>
          <table:table-cell office:value-type="float" office:value="241.17"/>
          <table:table-cell table:number-columns-repeated="16380"/>
        </table:table-row>
        <table:table-row>
          <table:table-cell office:value-type="float" office:value="5948"/>
          <table:table-cell office:value-type="string" office:string-value="ROLO COMPACTADOR VIBRATÓRIO DE UM CILINDRO AÇO LISO, POTÊNCIA 80HP, PESO OPERACIONAL 8,1T - CHP DIURNO"/>
          <table:table-cell office:value-type="string" office:string-value="CHP"/>
          <table:table-cell office:value-type="float" office:value="120.97"/>
          <table:table-cell table:number-columns-repeated="16380"/>
        </table:table-row>
        <table:table-row>
          <table:table-cell office:value-type="float" office:value="5953"/>
          <table:table-cell office:value-type="string" office:string-value="COMPRESSOR DE AR REBOCAVEL, DESCARGA LIVRE EFETIVA 180PCM, PRESSAO DE TRABALHO 102 PSI, MOTOR A DIESEL 89CV - CUSTO HORARIO PRODUTIVO DIURNO"/>
          <table:table-cell office:value-type="string" office:string-value="CHP"/>
          <table:table-cell office:value-type="float" office:value="61.17"/>
          <table:table-cell table:number-columns-repeated="16380"/>
        </table:table-row>
        <table:table-row>
          <table:table-cell office:value-type="float" office:value="5955"/>
          <table:table-cell office:value-type="string" office:string-value="BOMBA ELETRICA SUBMERSA MONOFASICA 3CV - CHP DIURNO"/>
          <table:table-cell office:value-type="string" office:string-value="CHP"/>
          <table:table-cell office:value-type="float" office:value="1.35"/>
          <table:table-cell table:number-columns-repeated="16380"/>
        </table:table-row>
        <table:table-row>
          <table:table-cell office:value-type="float" office:value="6174"/>
          <table:table-cell office:value-type="string" office:string-value="CAMINHAO BASCULANTE - 5,0M3 - 170HP,11,24T (VU=5ANOS) - CHP DIURNO"/>
          <table:table-cell office:value-type="string" office:string-value="CHP"/>
          <table:table-cell office:value-type="float" office:value="127.57"/>
          <table:table-cell table:number-columns-repeated="16380"/>
        </table:table-row>
        <table:table-row>
          <table:table-cell office:value-type="float" office:value="6236"/>
          <table:table-cell office:value-type="string" office:string-value="TRATOR DE ESTEIRAS COM LAMINA - POTENCIA 305 HP - PESO OPERACIONAL 37 T (VU=10ANOS) - CHP DIURNO"/>
          <table:table-cell office:value-type="string" office:string-value="CHP"/>
          <table:table-cell office:value-type="float" office:value="425.48"/>
          <table:table-cell table:number-columns-repeated="16380"/>
        </table:table-row>
        <table:table-row>
          <table:table-cell office:value-type="float" office:value="6242"/>
          <table:table-cell office:value-type="string" office:string-value="PA CARREGADEIRA SOBRE RODAS 180 HP - CAPACIDADE DA CACAMBA. 2,5 A 3,3 M3 - PESO OPERACIONAL 17.428  - CHP DIURNO"/>
          <table:table-cell office:value-type="string" office:string-value="CHP"/>
          <table:table-cell office:value-type="float" office:value="192.82"/>
          <table:table-cell table:number-columns-repeated="16380"/>
        </table:table-row>
        <table:table-row>
          <table:table-cell office:value-type="float" office:value="6246"/>
          <table:table-cell office:value-type="string" office:string-value="MOTONIVELADORA 140HP PESO OPERACIONAL 12,5T - CHP DIURNO"/>
          <table:table-cell office:value-type="string" office:string-value="CHP"/>
          <table:table-cell office:value-type="float" office:value="166.69"/>
          <table:table-cell table:number-columns-repeated="16380"/>
        </table:table-row>
        <table:table-row>
          <table:table-cell office:value-type="float" office:value="6250"/>
          <table:table-cell office:value-type="string" office:string-value="TRATOR DE ESTEIRAS CATERPILLAR D6 153HP (VU=10AN0S) - CHP DIURNO"/>
          <table:table-cell office:value-type="string" office:string-value="CHP"/>
          <table:table-cell office:value-type="float" office:value="194.43"/>
          <table:table-cell table:number-columns-repeated="16380"/>
        </table:table-row>
        <table:table-row>
          <table:table-cell office:value-type="float" office:value="6256"/>
          <table:table-cell office:value-type="string" office:string-value="CAMINHAO BASCULANTE 204CV (VU=7ANOS/14.000H) - CHP DIURNO"/>
          <table:table-cell office:value-type="string" office:string-value="CHP"/>
          <table:table-cell office:value-type="float" office:value="153.41"/>
          <table:table-cell table:number-columns-repeated="16380"/>
        </table:table-row>
        <table:table-row>
          <table:table-cell office:value-type="float" office:value="6259"/>
          <table:table-cell office:value-type="string" office:string-value="CAMINHAO PIPA 6000L TOCO, 162CV - 7,5T (VU=6ANOS) (INCLUI TANQUE DE ACO PARA TRANSPORTE DE AGUA) - CUSTO HORARIO PRODUTIVO DIURNO"/>
          <table:table-cell office:value-type="string" office:string-value="CHP"/>
          <table:table-cell office:value-type="float" office:value="83.28"/>
          <table:table-cell table:number-columns-repeated="16380"/>
        </table:table-row>
        <table:table-row>
          <table:table-cell office:value-type="float" office:value="6388"/>
          <table:table-cell office:value-type="string" office:string-value="MAQUINA SOLDA ARCO 375A DIESEL 33CV CHP DIURNO EXCLUSIVE OPERADOR"/>
          <table:table-cell office:value-type="string" office:string-value="H"/>
          <table:table-cell office:value-type="float" office:value="36.840000000000003"/>
          <table:table-cell table:number-columns-repeated="16380"/>
        </table:table-row>
        <table:table-row>
          <table:table-cell office:value-type="float" office:value="6554"/>
          <table:table-cell office:value-type="string" office:string-value="TRATOR DE PNEUS TRAÇÃO 4 X 2, 82CV  - CHP DIURNO"/>
          <table:table-cell office:value-type="string" office:string-value="CHP"/>
          <table:table-cell office:value-type="float" office:value="91.18"/>
          <table:table-cell table:number-columns-repeated="16380"/>
        </table:table-row>
        <table:table-row>
          <table:table-cell office:value-type="float" office:value="6878"/>
          <table:table-cell office:value-type="string" office:string-value="CAMINHAO BASCULANTE 4,0M3 TOCO 162CV PBT=11800KG - CHP DIURNO"/>
          <table:table-cell office:value-type="string" office:string-value="CHP"/>
          <table:table-cell office:value-type="float" office:value="116.33"/>
          <table:table-cell table:number-columns-repeated="16380"/>
        </table:table-row>
        <table:table-row>
          <table:table-cell office:value-type="float" office:value="6879"/>
          <table:table-cell office:value-type="string" office:string-value="ROLO COMPACTADOR DE PNEUS ESTATICO, PRESSAO VARIAVEL, POTENCIA 111HP - PESO SEM/COM LASTRO 9,5/22,4T. - CHP"/>
          <table:table-cell office:value-type="string" office:string-value="CHP"/>
          <table:table-cell office:value-type="float" office:value="160.63999999999999"/>
          <table:table-cell table:number-columns-repeated="16380"/>
        </table:table-row>
        <table:table-row>
          <table:table-cell office:value-type="float" office:value="7006"/>
          <table:table-cell office:value-type="string" office:string-value="EXTRUSORA DE GUIAS E SARJETAS 14HP - CHP"/>
          <table:table-cell office:value-type="string" office:string-value="CHP"/>
          <table:table-cell office:value-type="float" office:value="16.47"/>
          <table:table-cell table:number-columns-repeated="16380"/>
        </table:table-row>
        <table:table-row>
          <table:table-cell office:value-type="float" office:value="7012"/>
          <table:table-cell office:value-type="string" office:string-value="VEICULO UTILITARIO TIPO PICK-UP A GASOLINA COM 56,8CV - CHP"/>
          <table:table-cell office:value-type="string" office:string-value="CHP"/>
          <table:table-cell office:value-type="float" office:value="68.25"/>
          <table:table-cell table:number-columns-repeated="16380"/>
        </table:table-row>
        <table:table-row>
          <table:table-cell office:value-type="float" office:value="7018"/>
          <table:table-cell office:value-type="string" office:string-value="DISTRIBUIDOR DE BETUME 6000L 56CV SOB PRESSAO MONTADO SOBRE CHASSIS DE CAMINHAO - CHP"/>
          <table:table-cell office:value-type="string" office:string-value="CHP"/>
          <table:table-cell office:value-type="float" office:value="193.42"/>
          <table:table-cell table:number-columns-repeated="16380"/>
        </table:table-row>
        <table:table-row>
          <table:table-cell office:value-type="float" office:value="7024"/>
          <table:table-cell office:value-type="string" office:string-value="ROLO COMPACTADOR DE PNEUS 111HP 11TON - CHP"/>
          <table:table-cell office:value-type="string" office:string-value="CHP"/>
          <table:table-cell office:value-type="float" office:value="126.54"/>
          <table:table-cell table:number-columns-repeated="16380"/>
        </table:table-row>
        <table:table-row>
          <table:table-cell office:value-type="float" office:value="7029"/>
          <table:table-cell office:value-type="string" office:string-value="ROLO COMPACTADOR DE PNEUS 111HP 11TON - CUSTOS COM MAO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7030"/>
          <table:table-cell office:value-type="string" office:string-value="TANQUE ESTACINARIO TAA COM SERPENTINA E CAPACIDADE PARA 30.000L - CHP"/>
          <table:table-cell office:value-type="string" office:string-value="CHP"/>
          <table:table-cell office:value-type="float" office:value="456.44"/>
          <table:table-cell table:number-columns-repeated="16380"/>
        </table:table-row>
        <table:table-row>
          <table:table-cell office:value-type="float" office:value="7036"/>
          <table:table-cell office:value-type="string" office:string-value="ROLO COMPACTADOR DE PNEUS ESTÁTICO PRESSÃO VARIÁVEL AUTO-PROPELIDO, POTÊNCIA 111HP, PESO OPERACIONAL SEM/COM LASTRO 8/23 T - CHP"/>
          <table:table-cell office:value-type="string" office:string-value="CHP"/>
          <table:table-cell office:value-type="float" office:value="126.54"/>
          <table:table-cell table:number-columns-repeated="16380"/>
        </table:table-row>
        <table:table-row>
          <table:table-cell office:value-type="float" office:value="7042"/>
          <table:table-cell office:value-type="string" office:string-value="CONJUNTO MOTOR-BOMBA DIESEL PARA DRENAGEM DE AGUA SUJA - 6HP - CHP"/>
          <table:table-cell office:value-type="string" office:string-value="CHP"/>
          <table:table-cell office:value-type="float" office:value="22.55"/>
          <table:table-cell table:number-columns-repeated="16380"/>
        </table:table-row>
        <table:table-row>
          <table:table-cell office:value-type="float" office:value="7049"/>
          <table:table-cell office:value-type="string" office:string-value="ROLO COMPACTADOR VIBRATÓRIO PÉ DE CARNEIRO, POTÊNCIA 150HP, PESO OPERACIONAL 9,8 T, IMPACTO DINÂMICO 31,75 T - CHP"/>
          <table:table-cell office:value-type="string" office:string-value="CHP"/>
          <table:table-cell office:value-type="float" office:value="131.4"/>
          <table:table-cell table:number-columns-repeated="16380"/>
        </table:table-row>
        <table:table-row>
          <table:table-cell office:value-type="float" office:value="67826"/>
          <table:table-cell office:value-type="string" office:string-value="CAMINHAO BASCULANTE -4,0 M3 - 152CV - 8,5T (CHP)"/>
          <table:table-cell office:value-type="string" office:string-value="CHP"/>
          <table:table-cell office:value-type="float" office:value="125.19"/>
          <table:table-cell table:number-columns-repeated="16380"/>
        </table:table-row>
        <table:table-row>
          <table:table-cell office:value-type="float" office:value="73294"/>
          <table:table-cell office:value-type="string" office:string-value="BETONEIRA MOTOR GAS P/320L MIST SECA (CP) CARREG MEC E TAMBOR REVERSI-VEL - EXCL OPERADOR"/>
          <table:table-cell office:value-type="string" office:string-value="H"/>
          <table:table-cell office:value-type="float" office:value="6.62"/>
          <table:table-cell table:number-columns-repeated="16380"/>
        </table:table-row>
        <table:table-row>
          <table:table-cell office:value-type="float" office:value="73306"/>
          <table:table-cell office:value-type="string" office:string-value="CAMINHAO BASCULANTE (TOCO) 5 M3, MOTOR DIESEL, 132CV, COM MOTORISTA, CHP."/>
          <table:table-cell office:value-type="string" office:string-value="H"/>
          <table:table-cell office:value-type="float" office:value="95.38"/>
          <table:table-cell table:number-columns-repeated="16380"/>
        </table:table-row>
        <table:table-row>
          <table:table-cell office:value-type="float" office:value="73318"/>
          <table:table-cell office:value-type="string" office:string-value="TRATOR CARREGADEIRA E RETRO-ESCAVADEIRA DIESEL 75CV (CP) INCL OPERADOR-CAPAC CACAMBA 0,76M3"/>
          <table:table-cell office:value-type="string" office:string-value="H"/>
          <table:table-cell office:value-type="float" office:value="104.18"/>
          <table:table-cell table:number-columns-repeated="16380"/>
        </table:table-row>
        <table:table-row>
          <table:table-cell office:value-type="float" office:value="73360"/>
          <table:table-cell office:value-type="string" office:string-value="AQUECEDOR DE FLUIDO TERMICO C/CALDEIRA - CHP"/>
          <table:table-cell office:value-type="string" office:string-value="CHP"/>
          <table:table-cell office:value-type="float" office:value="13.21"/>
          <table:table-cell table:number-columns-repeated="16380"/>
        </table:table-row>
        <table:table-row>
          <table:table-cell office:value-type="float" office:value="73408"/>
          <table:table-cell office:value-type="string" office:string-value="DISTRIBUIDOR DE AGREGADOS AUTOPROPELIDO, CAP 3 M3, A DIESEL, 6 CC, 140 CV, CHP"/>
          <table:table-cell office:value-type="string" office:string-value="CHP"/>
          <table:table-cell office:value-type="float" office:value="268.22000000000003"/>
          <table:table-cell table:number-columns-repeated="16380"/>
        </table:table-row>
        <table:table-row>
          <table:table-cell office:value-type="float" office:value="73412"/>
          <table:table-cell office:value-type="string" office:string-value="CUSTO HORARIO PRODUTIVO DIURNO - COMPRESSOR ATLAS COPCO - XA80 170 PCM 80 HP"/>
          <table:table-cell office:value-type="string" office:string-value="CHP"/>
          <table:table-cell office:value-type="float" office:value="62.24"/>
          <table:table-cell table:number-columns-repeated="16380"/>
        </table:table-row>
        <table:table-row>
          <table:table-cell office:value-type="float" office:value="73417"/>
          <table:table-cell office:value-type="string" office:string-value="GRUPO GERADOR 150 KVA- CHP"/>
          <table:table-cell office:value-type="string" office:string-value="CHP"/>
          <table:table-cell office:value-type="float" office:value="90.99"/>
          <table:table-cell table:number-columns-repeated="16380"/>
        </table:table-row>
        <table:table-row>
          <table:table-cell office:value-type="float" office:value="73436"/>
          <table:table-cell office:value-type="string" office:string-value="ROLO COMPACTADOR VIBRATORIO PE DE CARNEIRO PARA SOLOS, POTENCIA 80HP, PESO MÁXIMO OPERACIONAL 8,8T"/>
          <table:table-cell office:value-type="string" office:string-value="CHP"/>
          <table:table-cell office:value-type="float" office:value="169.91"/>
          <table:table-cell table:number-columns-repeated="16380"/>
        </table:table-row>
        <table:table-row>
          <table:table-cell office:value-type="float" office:value="73467"/>
          <table:table-cell office:value-type="string" office:string-value="CUSTO HORARIO PRODUTIVO DIURNO - CAMINHAO CARROCERIA MERCEDES BENZ -  1418/48 184 HP"/>
          <table:table-cell office:value-type="string" office:string-value="CHP"/>
          <table:table-cell office:value-type="float" office:value="129.91999999999999"/>
          <table:table-cell table:number-columns-repeated="16380"/>
        </table:table-row>
        <table:table-row>
          <table:table-cell office:value-type="float" office:value="73480"/>
          <table:table-cell office:value-type="string" office:string-value="CUSTO HORARIO PRODUTIVO - GUINDASTE MUNK 640/18 - 8T S/CAMINHAO MERCE-DES BENZ 1418/51 - 184 HP"/>
          <table:table-cell office:value-type="string" office:string-value="H"/>
          <table:table-cell office:value-type="float" office:value="111.87"/>
          <table:table-cell table:number-columns-repeated="16380"/>
        </table:table-row>
        <table:table-row>
          <table:table-cell office:value-type="float" office:value="73502"/>
          <table:table-cell office:value-type="string" office:string-value="CUSTO HORARIO PRODUTIVO DIURNO - GUINDASTE AUTOPROPELIDO MADAL -      MD 10A 45 HP"/>
          <table:table-cell office:value-type="string" office:string-value="CHP"/>
          <table:table-cell office:value-type="float" office:value="112.63"/>
          <table:table-cell table:number-columns-repeated="16380"/>
        </table:table-row>
        <table:table-row>
          <table:table-cell office:value-type="float" office:value="73536"/>
          <table:table-cell office:value-type="string" office:string-value="BOMBA C/MOTOR A GASOLINA AUTOESCORVANTE PARA AGUA SUJA - 3/4HP        CHP DIURNA"/>
          <table:table-cell office:value-type="string" office:string-value="CHP"/>
          <table:table-cell office:value-type="float" office:value="2.87"/>
          <table:table-cell table:number-columns-repeated="16380"/>
        </table:table-row>
        <table:table-row>
          <table:table-cell office:value-type="float" office:value="73538"/>
          <table:table-cell office:value-type="string" office:string-value="MAQUINA DE DEMARCAR FAIXAS AUTOPROP. - CHP"/>
          <table:table-cell office:value-type="string" office:string-value="CHP"/>
          <table:table-cell office:value-type="float" office:value="137.86000000000001"/>
          <table:table-cell table:number-columns-repeated="16380"/>
        </table:table-row>
        <table:table-row>
          <table:table-cell office:value-type="float" office:value="73583"/>
          <table:table-cell office:value-type="string" office:string-value="CUSTO HORARIO PRODUTIVO - MOTONIVELADORA CATERPILLAR 120G - 125 HP"/>
          <table:table-cell office:value-type="string" office:string-value="H"/>
          <table:table-cell office:value-type="float" office:value="155.15"/>
          <table:table-cell table:number-columns-repeated="16380"/>
        </table:table-row>
        <table:table-row>
          <table:table-cell office:value-type="float" office:value="73585"/>
          <table:table-cell office:value-type="string" office:string-value="CAMINHAO CARROCERIA FIXA FORD F-12000 12T / 142CV"/>
          <table:table-cell office:value-type="string" office:string-value="CHP"/>
          <table:table-cell office:value-type="float" office:value="115.31"/>
          <table:table-cell table:number-columns-repeated="16380"/>
        </table:table-row>
        <table:table-row>
          <table:table-cell office:value-type="float" office:value="73586"/>
          <table:table-cell office:value-type="string" office:string-value="CUSTO HORARIO PRODUTIVO DIURNO - TRATOR DE ESTEIRAS CATERPILLAR       D6D PS - 163 6A - 140 HP"/>
          <table:table-cell office:value-type="string" office:string-value="CHP"/>
          <table:table-cell office:value-type="float" office:value="188.45"/>
          <table:table-cell table:number-columns-repeated="16380"/>
        </table:table-row>
        <table:table-row>
          <table:table-cell office:value-type="string" office:string-value="74032/1"/>
          <table:table-cell office:value-type="string" office:string-value="ESCAVADEIRA HIDRAULICA SOBRE ESTEIRAS 110HP A DIESEL - CHP - INCLUSIVE OPERADOR"/>
          <table:table-cell office:value-type="string" office:string-value="CHP"/>
          <table:table-cell office:value-type="float" office:value="153.47"/>
          <table:table-cell table:number-columns-repeated="16380"/>
        </table:table-row>
        <table:table-row>
          <table:table-cell office:value-type="float" office:value="83353"/>
          <table:table-cell office:value-type="string" office:string-value="CHP - CAMINHAO BASCULANTE TRUCADO CARGA UTIL = 10 M3 - 15 T"/>
          <table:table-cell office:value-type="string" office:string-value="CHP"/>
          <table:table-cell office:value-type="float" office:value="146.31"/>
          <table:table-cell table:number-columns-repeated="16380"/>
        </table:table-row>
        <table:table-row>
          <table:table-cell office:value-type="float" office:value="83362"/>
          <table:table-cell office:value-type="string" office:string-value="CAMINHAO DISTRIBUIDOR DE ASFALTO - CHP"/>
          <table:table-cell office:value-type="string" office:string-value="CHP"/>
          <table:table-cell office:value-type="float" office:value="178.43"/>
          <table:table-cell table:number-columns-repeated="16380"/>
        </table:table-row>
        <table:table-row>
          <table:table-cell office:value-type="float" office:value="83759"/>
          <table:table-cell office:value-type="string" office:string-value="CHP-GUINDASTE MADAL MD-10A"/>
          <table:table-cell office:value-type="string" office:string-value="CHP"/>
          <table:table-cell office:value-type="float" office:value="147.76"/>
          <table:table-cell table:number-columns-repeated="16380"/>
        </table:table-row>
        <table:table-row>
          <table:table-cell office:value-type="float" office:value="83765"/>
          <table:table-cell office:value-type="string" office:string-value="CHP-GRUPO DE SOLDAGEM BAMBOZZI 375-A"/>
          <table:table-cell office:value-type="string" office:string-value="CHP"/>
          <table:table-cell office:value-type="float" office:value="45.04"/>
          <table:table-cell table:number-columns-repeated="16380"/>
        </table:table-row>
        <table:table-row>
          <table:table-cell office:value-type="float" office:value="83999"/>
          <table:table-cell office:value-type="string" office:string-value="CAMINHÃO TOCO, CARROCERIA FIXA ABERTA DE MADEIRA, MOTOR A DIESEL - CHP - COM MOTORISTA"/>
          <table:table-cell office:value-type="string" office:string-value="CHP"/>
          <table:table-cell office:value-type="float" office:value="96.08"/>
          <table:table-cell table:number-columns-repeated="16380"/>
        </table:table-row>
        <table:table-row>
          <table:table-cell office:value-type="float" office:value="84136"/>
          <table:table-cell office:value-type="string" office:string-value="USINA DE ASFALTO A FRIO ALMEIDA PMF - 35 DPD CAP/60/80 T/H 30 HP (ELETRICA)"/>
          <table:table-cell office:value-type="string" office:string-value="CHP"/>
          <table:table-cell office:value-type="float" office:value="83.65"/>
          <table:table-cell table:number-columns-repeated="16380"/>
        </table:table-row>
        <table:table-row>
          <table:table-cell office:value-type="float" office:value="84141"/>
          <table:table-cell office:value-type="string" office:string-value="CAMINHÃO TOCO VW 8120 EURO III 115 CV, CARROC. FIXA MADEIRA, PBT 7700 KG, C.UTIL + CARROC 4640 KG, COM MUNCK MADAL MD-6501 CARGA MAX 3,25T (A 2M) E 1,62T (A 4M)"/>
          <table:table-cell office:value-type="string" office:string-value="CHP"/>
          <table:table-cell office:value-type="float" office:value="101.37"/>
          <table:table-cell table:number-columns-repeated="16380"/>
        </table:table-row>
        <table:table-row>
          <table:table-cell office:value-type="float" office:value="5809"/>
          <table:table-cell office:value-type="string" office:string-value="USINA DE ASFALTO A QUENTE FIXA CAP.40/80 TON/H - CHP NOTURNO"/>
          <table:table-cell office:value-type="string" office:string-value="CHP-N"/>
          <table:table-cell office:value-type="float" office:value="459.42"/>
          <table:table-cell table:number-columns-repeated="16380"/>
        </table:table-row>
        <table:table-row>
          <table:table-cell office:value-type="float" office:value="5812"/>
          <table:table-cell office:value-type="string" office:string-value="CAMINHAO BASCULANTE, 6M3,12T - 162HP (VU=5ANOS) - CHP NOTURNO"/>
          <table:table-cell office:value-type="string" office:string-value="CHP-N"/>
          <table:table-cell office:value-type="float" office:value="120.48"/>
          <table:table-cell table:number-columns-repeated="16380"/>
        </table:table-row>
        <table:table-row>
          <table:table-cell office:value-type="float" office:value="5825"/>
          <table:table-cell office:value-type="string" office:string-value="CAMINHAO CARROCERIA ABERTA,EM MADEIRA, TOCO, 170CV - 11T (VU=6ANOS)  - CHP NOTURNO"/>
          <table:table-cell office:value-type="string" office:string-value="CHP-N"/>
          <table:table-cell office:value-type="float" office:value="108.94"/>
          <table:table-cell table:number-columns-repeated="16380"/>
        </table:table-row>
        <table:table-row>
          <table:table-cell office:value-type="float" office:value="5828"/>
          <table:table-cell office:value-type="string" office:string-value="USINA DE CONCRETO FIXA CAPACIDADE 90/120 M³, 63HP - CHP NOTURNO"/>
          <table:table-cell office:value-type="string" office:string-value="CHP-N"/>
          <table:table-cell office:value-type="float" office:value="104.38"/>
          <table:table-cell table:number-columns-repeated="16380"/>
        </table:table-row>
        <table:table-row>
          <table:table-cell office:value-type="float" office:value="5836"/>
          <table:table-cell office:value-type="string" office:string-value="VIBROACABADORA SOBRE ESTEIRAS POTENCIA MAX. 105CV CAPACIDADE ATE 450 T/H  - CHP NOTURNO"/>
          <table:table-cell office:value-type="string" office:string-value="CHP-N"/>
          <table:table-cell office:value-type="float" office:value="221.77"/>
          <table:table-cell table:number-columns-repeated="16380"/>
        </table:table-row>
        <table:table-row>
          <table:table-cell office:value-type="float" office:value="5844"/>
          <table:table-cell office:value-type="string" office:string-value="TRATOR DE PNEUS 110 A 126 HP - CHP NOTURNO"/>
          <table:table-cell office:value-type="string" office:string-value="CHP-N"/>
          <table:table-cell office:value-type="float" office:value="109.66"/>
          <table:table-cell table:number-columns-repeated="16380"/>
        </table:table-row>
        <table:table-row>
          <table:table-cell office:value-type="float" office:value="5848"/>
          <table:table-cell office:value-type="string" office:string-value="TRATOR DE ESTEIRAS POTENCIA 165 HP, PESO OPERACIONAL 17,1T - CHP NOTURNO"/>
          <table:table-cell office:value-type="string" office:string-value="CHP-N"/>
          <table:table-cell office:value-type="float" office:value="267.42"/>
          <table:table-cell table:number-columns-repeated="16380"/>
        </table:table-row>
        <table:table-row>
          <table:table-cell office:value-type="float" office:value="5852"/>
          <table:table-cell office:value-type="string" office:string-value="TRATOR DE ESTEIRAS 153HP PESO OPERACIONAL 15T, COM RODA MOTRIZ ELEVADA - CHP NOTURNO"/>
          <table:table-cell office:value-type="string" office:string-value="CHP-N"/>
          <table:table-cell office:value-type="float" office:value="268.56"/>
          <table:table-cell table:number-columns-repeated="16380"/>
        </table:table-row>
        <table:table-row>
          <table:table-cell office:value-type="float" office:value="5856"/>
          <table:table-cell office:value-type="string" office:string-value="TRATOR DE ESTEIRAS COM LAMINA - POTENCIA 305 HP - PESO OPERACIONAL 37 T - CHP NOTURNO"/>
          <table:table-cell office:value-type="string" office:string-value="CHP-N"/>
          <table:table-cell office:value-type="float" office:value="607.64"/>
          <table:table-cell table:number-columns-repeated="16380"/>
        </table:table-row>
        <table:table-row>
          <table:table-cell office:value-type="float" office:value="5860"/>
          <table:table-cell office:value-type="string" office:string-value="TRATOR DE ESTEIRAS 99HP, PESO OPERACIONAL 8,5T - CHP NOTURNO"/>
          <table:table-cell office:value-type="string" office:string-value="CHP-N"/>
          <table:table-cell office:value-type="float" office:value="156"/>
          <table:table-cell table:number-columns-repeated="16380"/>
        </table:table-row>
        <table:table-row>
          <table:table-cell office:value-type="float" office:value="5864"/>
          <table:table-cell office:value-type="string" office:string-value="ROLO COMPACTADOR VIBRATÓRIO REBOCÁVEL AÇO LISO, PESO 4,7T, IMPACTO DINÂMICO 18,3T - CHP NOTURNO"/>
          <table:table-cell office:value-type="string" office:string-value="CHP-N"/>
          <table:table-cell office:value-type="float" office:value="66.38"/>
          <table:table-cell table:number-columns-repeated="16380"/>
        </table:table-row>
        <table:table-row>
          <table:table-cell office:value-type="float" office:value="5868"/>
          <table:table-cell office:value-type="string" office:string-value="ROLO COMPACTADOR VIBRATÓRIO TANDEM AÇO LISO, POTÊNCIA 58CV, PESO SEM/COM LASTRO 6,5/9,4 T - CHP NOTURNO"/>
          <table:table-cell office:value-type="string" office:string-value="CHP-N"/>
          <table:table-cell office:value-type="float" office:value="88.41"/>
          <table:table-cell table:number-columns-repeated="16380"/>
        </table:table-row>
        <table:table-row>
          <table:table-cell office:value-type="float" office:value="5872"/>
          <table:table-cell office:value-type="string" office:string-value="ROLO COMPACTADOR DE PNEUS ESTÁTICO PARA ASFALTO, PRESSÃO VARIÁVEL, POTÊNCIA 99HP, PESO OPERACIONAL SEM/COM LASTRO 8,3/21,0 T - CHP NOTURNO"/>
          <table:table-cell office:value-type="string" office:string-value="CHP-N"/>
          <table:table-cell office:value-type="float" office:value="143.86000000000001"/>
          <table:table-cell table:number-columns-repeated="16380"/>
        </table:table-row>
        <table:table-row>
          <table:table-cell office:value-type="float" office:value="5876"/>
          <table:table-cell office:value-type="string" office:string-value="RETRO-ESCAVADEIRA, 74HP (VU = 6 ANOS) - CHP NOTURNO"/>
          <table:table-cell office:value-type="string" office:string-value="CHP-N"/>
          <table:table-cell office:value-type="float" office:value="96.14"/>
          <table:table-cell table:number-columns-repeated="16380"/>
        </table:table-row>
        <table:table-row>
          <table:table-cell office:value-type="float" office:value="5880"/>
          <table:table-cell office:value-type="string" office:string-value="ROLO COMPACTADOR VIBRATÓRIO PÉ DE CARNEIRO, OPERADO POR CONTROLE REMOTO, POTÊNCIA 17HP, PESO OPERACIONAL 1,65T - CHP NOTURNO"/>
          <table:table-cell office:value-type="string" office:string-value="CHP-N"/>
          <table:table-cell office:value-type="float" office:value="7.55"/>
          <table:table-cell table:number-columns-repeated="16380"/>
        </table:table-row>
        <table:table-row>
          <table:table-cell office:value-type="float" office:value="5883"/>
          <table:table-cell office:value-type="string" office:string-value="EQUIPAMENTO PARA LAMA ASFALTICA COM SILO DE AGREGADO 6M3, DOSADOR DE CIMENTO, A SER MONTADO SOBRE CAMINHÃO (NAO INCLUI O CAMINHAO) - CUSTO HORARIO PRODUTIVO NOTURNO"/>
          <table:table-cell office:value-type="string" office:string-value="CHP-N"/>
          <table:table-cell office:value-type="float" office:value="164.31"/>
          <table:table-cell table:number-columns-repeated="16380"/>
        </table:table-row>
        <table:table-row>
          <table:table-cell office:value-type="float" office:value="5891"/>
          <table:table-cell office:value-type="string" office:string-value="CAMINHAO TOCO, 177CV - 14T (VU=6ANOS) (NAO INCLUI CARROCERIA) - CUSTO HORARIO PRODUTIVO NOTURNO"/>
          <table:table-cell office:value-type="string" office:string-value="CHP-N"/>
          <table:table-cell office:value-type="float" office:value="116.22"/>
          <table:table-cell table:number-columns-repeated="16380"/>
        </table:table-row>
        <table:table-row>
          <table:table-cell office:value-type="float" office:value="5895"/>
          <table:table-cell office:value-type="string" office:string-value="CAMINHAO TOCO, 170CV - 11T (VU=6ANOS) (NAO INCLUI CARROCERIA) - CUSTO HORARIO PRODUTIVO NOTURNO"/>
          <table:table-cell office:value-type="string" office:string-value="CHP-N"/>
          <table:table-cell office:value-type="float" office:value="111.87"/>
          <table:table-cell table:number-columns-repeated="16380"/>
        </table:table-row>
        <table:table-row>
          <table:table-cell office:value-type="float" office:value="5898"/>
          <table:table-cell office:value-type="string" office:string-value="CAMINHAO PIPA 6000L TOCO, 162CV - 7,5T (VU=6ANOS) (INCLUI TANQUE DE ACO PARA TRANSPORTE DE AGUA E MOTOBOMBA CENTRIFUGA A GASOLINA 3,5CV) - CUSTO HORARIO PRODUTIVO NOTURNO"/>
          <table:table-cell office:value-type="string" office:string-value="CHP-N"/>
          <table:table-cell office:value-type="float" office:value="121.37"/>
          <table:table-cell table:number-columns-repeated="16380"/>
        </table:table-row>
        <table:table-row>
          <table:table-cell office:value-type="float" office:value="5902"/>
          <table:table-cell office:value-type="string" office:string-value="CAMINHAO PIPA 10000L TRUCADO, 208CV - 21,1T (VU=6ANOS) (INCLUI TANQUE DE ACO PARA TRANSPORTE DE AGUA E MOTOBOMBA CENTRIFUGA A GASOLINA 3,5CV) - CUSTO HORARIO PRODUTIVO NOTURNO"/>
          <table:table-cell office:value-type="string" office:string-value="CHP-N"/>
          <table:table-cell office:value-type="float" office:value="116.69"/>
          <table:table-cell table:number-columns-repeated="16380"/>
        </table:table-row>
        <table:table-row>
          <table:table-cell office:value-type="float" office:value="5906"/>
          <table:table-cell office:value-type="string" office:string-value="DISTRIBUIDOR DE AGREGADO TIPO DOSADOR REBOCAVEL  COM 4 PNEUS COM LARGURA 3,66 M - CHP NOTURNO"/>
          <table:table-cell office:value-type="string" office:string-value="CHP-N"/>
          <table:table-cell office:value-type="float" office:value="16.920000000000002"/>
          <table:table-cell table:number-columns-repeated="16380"/>
        </table:table-row>
        <table:table-row>
          <table:table-cell office:value-type="float" office:value="5910"/>
          <table:table-cell office:value-type="string" office:string-value="DISTRIBUIDOR DE BETUME COM TANQUE DE 2500L, REBOCAVEL, PNEUMATICO COM MOTOR A GASOLINA 3,4HP - CHP NOTURNO"/>
          <table:table-cell office:value-type="string" office:string-value="CHP-N"/>
          <table:table-cell office:value-type="float" office:value="61.81"/>
          <table:table-cell table:number-columns-repeated="16380"/>
        </table:table-row>
        <table:table-row>
          <table:table-cell office:value-type="float" office:value="5914"/>
          <table:table-cell office:value-type="string" office:string-value="DISTRIBUIDOR DE ASFALTO MONTADO SOBRE CAMINHAO TOCO 162 HP, COM TANQUE ISOLADO 6 M3 COM BARRA ESPARGIDORA DE 3,66 M - CHP NOTURNO"/>
          <table:table-cell office:value-type="string" office:string-value="CHP-N"/>
          <table:table-cell office:value-type="float" office:value="226.55"/>
          <table:table-cell table:number-columns-repeated="16380"/>
        </table:table-row>
        <table:table-row>
          <table:table-cell office:value-type="float" office:value="5925"/>
          <table:table-cell office:value-type="string" office:string-value="LANCA ELEVATORIA TELESCOPICA DE ACIONAMENTO HIDRAULICO, CAPACIDADE DE CARGA 30.000 KG, COM CESTO, MONTADA SOBRE CAMINHAO TRUCADO - CHP NOTURNO"/>
          <table:table-cell office:value-type="string" office:string-value="CHP-N"/>
          <table:table-cell office:value-type="float" office:value="404.75"/>
          <table:table-cell table:number-columns-repeated="16380"/>
        </table:table-row>
        <table:table-row>
          <table:table-cell office:value-type="float" office:value="5929"/>
          <table:table-cell office:value-type="string" office:string-value="GUINDASTE MUNK COM CESTO, CARGA MAXIMA 5,75T (A 2M) E 2,3T ( A 5M), ALTURA MAXIMA = 7,9M, MONTADO SOBRE CAMINHAO DE CARROCERIA 162HP  - CHP NOTURNO"/>
          <table:table-cell office:value-type="string" office:string-value="CHP-N"/>
          <table:table-cell office:value-type="float" office:value="124.31"/>
          <table:table-cell table:number-columns-repeated="16380"/>
        </table:table-row>
        <table:table-row>
          <table:table-cell office:value-type="float" office:value="5933"/>
          <table:table-cell office:value-type="string" office:string-value="MOTONIVELADORA 140HP (VU=6ANOS) - CHP NOTURNO"/>
          <table:table-cell office:value-type="string" office:string-value="CHP-N"/>
          <table:table-cell office:value-type="float" office:value="187.34"/>
          <table:table-cell table:number-columns-repeated="16380"/>
        </table:table-row>
        <table:table-row>
          <table:table-cell office:value-type="float" office:value="5941"/>
          <table:table-cell office:value-type="string" office:string-value="PA CARREGADEIRA SOBRE RODAS 105 HP - CAPACIDADE DA CACAMBA 1,4 A 1,7 M3 - PESO OPERACIONAL 9.100 KG - CHP NOTURNO"/>
          <table:table-cell office:value-type="string" office:string-value="CHP-N"/>
          <table:table-cell office:value-type="float" office:value="145.06"/>
          <table:table-cell table:number-columns-repeated="16380"/>
        </table:table-row>
        <table:table-row>
          <table:table-cell office:value-type="float" office:value="5945"/>
          <table:table-cell office:value-type="string" office:string-value="PA CARREGADEIRA SOBRE RODAS 180 HP - CAPACIDADE DA CACAMBA. 2,5 A 3,3 M3 - PESO OPERACIONAL 17.428 - CHP NOTURNO"/>
          <table:table-cell office:value-type="string" office:string-value="CHP-N"/>
          <table:table-cell office:value-type="float" office:value="244.84"/>
          <table:table-cell table:number-columns-repeated="16380"/>
        </table:table-row>
        <table:table-row>
          <table:table-cell office:value-type="float" office:value="5949"/>
          <table:table-cell office:value-type="string" office:string-value="ROLO COMPACTADOR VIBRATÓRIO DE UM CILINDRO AÇO LISO, POTÊNCIA 80HP, PESO OPERACIONAL 8,1T - CHP NOTURNO"/>
          <table:table-cell office:value-type="string" office:string-value="CHP-N"/>
          <table:table-cell office:value-type="float" office:value="99.72"/>
          <table:table-cell table:number-columns-repeated="16380"/>
        </table:table-row>
        <table:table-row>
          <table:table-cell office:value-type="float" office:value="5957"/>
          <table:table-cell office:value-type="string" office:string-value="COMPACTADOR DE SOLOS COM PLACA VIBRATORIA, 46X51CM, 5HP, 156KG, DIESEL, IMPACTO DINAMICO 1700KG - CUSTO HORARIO PRODUTIVO DIURNO"/>
          <table:table-cell office:value-type="string" office:string-value="CHP"/>
          <table:table-cell office:value-type="float" office:value="17.059999999999999"/>
          <table:table-cell table:number-columns-repeated="16380"/>
        </table:table-row>
        <table:table-row>
          <table:table-cell office:value-type="float" office:value="5958"/>
          <table:table-cell office:value-type="string" office:string-value="COMPACTADOR DE SOLOS COM PLACA VIBRATORIA, 46X51CM, 5HP, 156KG, DIESEL, IMPACTO DINAMICO 1700KG - CUSTO HORARIO PRODUTIVO NOTURNO"/>
          <table:table-cell office:value-type="string" office:string-value="CHP-N"/>
          <table:table-cell office:value-type="float" office:value="18.89"/>
          <table:table-cell table:number-columns-repeated="16380"/>
        </table:table-row>
        <table:table-row>
          <table:table-cell office:value-type="float" office:value="5632"/>
          <table:table-cell office:value-type="string" office:string-value="ESCAVADEIRA HIDRAULICA SOBRE ESTEIRA 105HP, PESO OPERACIONAL 17T, CAP. 0,8M3  - CHI DIURNO"/>
          <table:table-cell office:value-type="string" office:string-value="CHI"/>
          <table:table-cell office:value-type="float" office:value="68.53"/>
          <table:table-cell table:number-columns-repeated="16380"/>
        </table:table-row>
        <table:table-row>
          <table:table-cell office:value-type="float" office:value="5679"/>
          <table:table-cell office:value-type="string" office:string-value="RETRO-ESCAVADEIRA, 4 X 4, 86 CV (VU= 5 ANOS) - CHI DIURNO"/>
          <table:table-cell office:value-type="string" office:string-value="CHI"/>
          <table:table-cell office:value-type="float" office:value="44.61"/>
          <table:table-cell table:number-columns-repeated="16380"/>
        </table:table-row>
        <table:table-row>
          <table:table-cell office:value-type="float" office:value="5681"/>
          <table:table-cell office:value-type="string" office:string-value="RETRO-ESCAVADEIRA, 75CV (VU= 5 ANOS) -CHI DIURNO"/>
          <table:table-cell office:value-type="string" office:string-value="CHI"/>
          <table:table-cell office:value-type="float" office:value="42.51"/>
          <table:table-cell table:number-columns-repeated="16380"/>
        </table:table-row>
        <table:table-row>
          <table:table-cell office:value-type="float" office:value="5683"/>
          <table:table-cell office:value-type="string" office:string-value="ROLO COMPACTADOR VIBRATÓRIO DE CILINDRO LISO, AUTO-PROPEL. DE AÇO, 80HP - 8,1T - CHI DIURNO"/>
          <table:table-cell office:value-type="string" office:string-value="CHI"/>
          <table:table-cell office:value-type="float" office:value="44.31"/>
          <table:table-cell table:number-columns-repeated="16380"/>
        </table:table-row>
        <table:table-row>
          <table:table-cell office:value-type="float" office:value="5685"/>
          <table:table-cell office:value-type="string" office:string-value="ROLO COMPACTADOR VIBRATÓRIO DE CILINDRO LISO,  83 HP -  6,6T, IMPACTO DINÂMICO 18,5/11,5T - CHI."/>
          <table:table-cell office:value-type="string" office:string-value="CHI"/>
          <table:table-cell office:value-type="float" office:value="26.57"/>
          <table:table-cell table:number-columns-repeated="16380"/>
        </table:table-row>
        <table:table-row>
          <table:table-cell office:value-type="float" office:value="5690"/>
          <table:table-cell office:value-type="string" office:string-value="GRADE ARADORA COM 24 DISCOS DE 24  SOBRE PNEUS - CHI DIURNO"/>
          <table:table-cell office:value-type="string" office:string-value="CHI"/>
          <table:table-cell office:value-type="float" office:value="3.9"/>
          <table:table-cell table:number-columns-repeated="16380"/>
        </table:table-row>
        <table:table-row>
          <table:table-cell office:value-type="float" office:value="5806"/>
          <table:table-cell office:value-type="string" office:string-value="BOMBA C/MOTOR A GASOLINA AUTOESCORVANTE P/AGUA SUJA 3/4HP -CHI DIURNA"/>
          <table:table-cell office:value-type="string" office:string-value="CHI"/>
          <table:table-cell office:value-type="float" office:value="0.33"/>
          <table:table-cell table:number-columns-repeated="16380"/>
        </table:table-row>
        <table:table-row>
          <table:table-cell office:value-type="float" office:value="5826"/>
          <table:table-cell office:value-type="string" office:string-value="CAMINHAO CARROCERIA ABERTA,EM MADEIRA, TOCO, 170CV - 11T (VU=6ANOS) - CHI DIURNO"/>
          <table:table-cell office:value-type="string" office:string-value="CHI"/>
          <table:table-cell office:value-type="float" office:value="37.479999999999997"/>
          <table:table-cell table:number-columns-repeated="16380"/>
        </table:table-row>
        <table:table-row>
          <table:table-cell office:value-type="float" office:value="5829"/>
          <table:table-cell office:value-type="string" office:string-value="USINA DE CONCRETO FIXA CAPACIDADE 90/120 M³, 63HP - CHI DIURNO"/>
          <table:table-cell office:value-type="string" office:string-value="CHI"/>
          <table:table-cell office:value-type="float" office:value="61.66"/>
          <table:table-cell table:number-columns-repeated="16380"/>
        </table:table-row>
        <table:table-row>
          <table:table-cell office:value-type="float" office:value="5837"/>
          <table:table-cell office:value-type="string" office:string-value="VIBROACABADORA SOBRE ESTEIRAS POTENCIA MAX. 105CV CAPACIDADE ATE 450 T/H  - CHI DIURNO"/>
          <table:table-cell office:value-type="string" office:string-value="CHI"/>
          <table:table-cell office:value-type="float" office:value="126.96"/>
          <table:table-cell table:number-columns-repeated="16380"/>
        </table:table-row>
        <table:table-row>
          <table:table-cell office:value-type="float" office:value="5841"/>
          <table:table-cell office:value-type="string" office:string-value="VASSOURA MECÂNICA REBOCÁVEL C/ ESCOVA CILÍNDRICA LARGURA = 2,44M - CHI DIURNO"/>
          <table:table-cell office:value-type="string" office:string-value="CHI"/>
          <table:table-cell office:value-type="float" office:value="5.24"/>
          <table:table-cell table:number-columns-repeated="16380"/>
        </table:table-row>
        <table:table-row>
          <table:table-cell office:value-type="float" office:value="5845"/>
          <table:table-cell office:value-type="string" office:string-value="TRATOR DE PNEUS 110 A 126 HP - CHI DIURNO"/>
          <table:table-cell office:value-type="string" office:string-value="CHI"/>
          <table:table-cell office:value-type="float" office:value="44.52"/>
          <table:table-cell table:number-columns-repeated="16380"/>
        </table:table-row>
        <table:table-row>
          <table:table-cell office:value-type="float" office:value="5849"/>
          <table:table-cell office:value-type="string" office:string-value="TRATOR DE ESTEIRAS POTENCIA 165 HP, PESO OPERACIONAL 17,1T - CHI DIURNO"/>
          <table:table-cell office:value-type="string" office:string-value="CHI"/>
          <table:table-cell office:value-type="float" office:value="114.8"/>
          <table:table-cell table:number-columns-repeated="16380"/>
        </table:table-row>
        <table:table-row>
          <table:table-cell office:value-type="float" office:value="5853"/>
          <table:table-cell office:value-type="string" office:string-value="TRATOR DE ESTEIRAS 153HP PESO OPERACIONAL 15T, COM RODA MOTRIZ ELEVADA  - CHI DIURNO"/>
          <table:table-cell office:value-type="string" office:string-value="CHI"/>
          <table:table-cell office:value-type="float" office:value="118.13"/>
          <table:table-cell table:number-columns-repeated="16380"/>
        </table:table-row>
        <table:table-row>
          <table:table-cell office:value-type="float" office:value="5857"/>
          <table:table-cell office:value-type="string" office:string-value="TRATOR DE ESTEIRAS COM LAMINA - POTENCIA 305 HP - PESO OPERACIONAL 37 T - CHI DIURNO"/>
          <table:table-cell office:value-type="string" office:string-value="CHI"/>
          <table:table-cell office:value-type="float" office:value="270.69"/>
          <table:table-cell table:number-columns-repeated="16380"/>
        </table:table-row>
        <table:table-row>
          <table:table-cell office:value-type="float" office:value="5861"/>
          <table:table-cell office:value-type="string" office:string-value="TRATOR DE ESTEIRAS 99HP, PESO OPERACIONAL 8,5T - CHI DIURNO"/>
          <table:table-cell office:value-type="string" office:string-value="CHI"/>
          <table:table-cell office:value-type="float" office:value="73.459999999999994"/>
          <table:table-cell table:number-columns-repeated="16380"/>
        </table:table-row>
        <table:table-row>
          <table:table-cell office:value-type="float" office:value="5865"/>
          <table:table-cell office:value-type="string" office:string-value="ROLO COMPACTADOR VIBRATÓRIO REBOCÁVEL AÇO LISO, PESO 4,7T, IMPACTO DINÂMICO 18,3T - CHI DIURNO"/>
          <table:table-cell office:value-type="string" office:string-value="CHI"/>
          <table:table-cell office:value-type="float" office:value="24.92"/>
          <table:table-cell table:number-columns-repeated="16380"/>
        </table:table-row>
        <table:table-row>
          <table:table-cell office:value-type="float" office:value="5869"/>
          <table:table-cell office:value-type="string" office:string-value="ROLO COMPACTADOR VIBRATÓRIO TANDEM AÇO LISO, POTÊNCIA 58CV, PESO SEM/COM LASTRO 6,5/9,4 T - CHI DIURNO"/>
          <table:table-cell office:value-type="string" office:string-value="CHI"/>
          <table:table-cell office:value-type="float" office:value="37.369999999999997"/>
          <table:table-cell table:number-columns-repeated="16380"/>
        </table:table-row>
        <table:table-row>
          <table:table-cell office:value-type="float" office:value="5873"/>
          <table:table-cell office:value-type="string" office:string-value="ROLO COMPACTADOR DE PNEUS ESTÁTICO PARA ASFALTO, PRESSÃO VARIÁVEL, POTÊNCIA 99HP, PESO OPERACIONAL SEM/COM LASTRO 8,3/21,0 T - CHI DIURNO"/>
          <table:table-cell office:value-type="string" office:string-value="CHI"/>
          <table:table-cell office:value-type="float" office:value="54.04"/>
          <table:table-cell table:number-columns-repeated="16380"/>
        </table:table-row>
        <table:table-row>
          <table:table-cell office:value-type="float" office:value="5877"/>
          <table:table-cell office:value-type="string" office:string-value="RETRO-ESCAVADEIRA, 74HP (VU = 6 ANOS) - CHI DIURNO"/>
          <table:table-cell office:value-type="string" office:string-value="CHI"/>
          <table:table-cell office:value-type="float" office:value="40.81"/>
          <table:table-cell table:number-columns-repeated="16380"/>
        </table:table-row>
        <table:table-row>
          <table:table-cell office:value-type="float" office:value="5881"/>
          <table:table-cell office:value-type="string" office:string-value="ROLO COMPACTADOR VIBRATÓRIO PÉ DE CARNEIRO, OPERADO POR CONTROLE REMOTO, POTÊNCIA 17HP, PESO OPERACIONAL 1,65T - CHI"/>
          <table:table-cell office:value-type="string" office:string-value="CHI"/>
          <table:table-cell office:value-type="float" office:value="5.66"/>
          <table:table-cell table:number-columns-repeated="16380"/>
        </table:table-row>
        <table:table-row>
          <table:table-cell office:value-type="float" office:value="5884"/>
          <table:table-cell office:value-type="string" office:string-value="EQUIPAMENTO PARA LAMA ASFALTICA COM SILO DE AGREGADO 6M3, DOSADOR DE CIMENTO, A SER MONTADO SOBRE CAMINHÃO (NAO INCLUI O CAMINHAO) - CUSTO HORARIO IMPRODUTIVO DIURNO"/>
          <table:table-cell office:value-type="string" office:string-value="CHI"/>
          <table:table-cell office:value-type="float" office:value="75.150000000000006"/>
          <table:table-cell table:number-columns-repeated="16380"/>
        </table:table-row>
        <table:table-row>
          <table:table-cell office:value-type="float" office:value="5888"/>
          <table:table-cell office:value-type="string" office:string-value="CAMINHAO PIPA FORD F12000 6000L 162CV C/BOMBA GASOLINA - CHI DIURNO"/>
          <table:table-cell office:value-type="string" office:string-value="CHI"/>
          <table:table-cell office:value-type="float" office:value="40.58"/>
          <table:table-cell table:number-columns-repeated="16380"/>
        </table:table-row>
        <table:table-row>
          <table:table-cell office:value-type="float" office:value="5892"/>
          <table:table-cell office:value-type="string" office:string-value="CAMINHAO TOCO, 177CV - 14T (VU=6ANOS) (NAO INCLUI CARROCERIA) - CUSTO HORARIO IMPRODUTIVO DIURNO"/>
          <table:table-cell office:value-type="string" office:string-value="CHI"/>
          <table:table-cell office:value-type="float" office:value="37"/>
          <table:table-cell table:number-columns-repeated="16380"/>
        </table:table-row>
        <table:table-row>
          <table:table-cell office:value-type="float" office:value="5896"/>
          <table:table-cell office:value-type="string" office:string-value="CAMINHAO TOCO, 170CV - 11T (VU=6ANOS) (NAO INCLUI CARROCERIA) - CUSTO HORARIO IMPRODUTIVO DIURNO"/>
          <table:table-cell office:value-type="string" office:string-value="CHI"/>
          <table:table-cell office:value-type="float" office:value="36.630000000000003"/>
          <table:table-cell table:number-columns-repeated="16380"/>
        </table:table-row>
        <table:table-row>
          <table:table-cell office:value-type="float" office:value="5903"/>
          <table:table-cell office:value-type="string" office:string-value="CAMINHAO PIPA 10000L TRUCADO, 208CV - 21,1T (VU=6ANOS) (INCLUI TANQUE DE ACO PARA TRANSPORTE DE AGUA E MOTOBOMBA CENTRIFUGA A GASOLINA 3,5CV) - CUSTO HORARIO IMPRODUTIVO DIURNO"/>
          <table:table-cell office:value-type="string" office:string-value="CHI"/>
          <table:table-cell office:value-type="float" office:value="39.68"/>
          <table:table-cell table:number-columns-repeated="16380"/>
        </table:table-row>
        <table:table-row>
          <table:table-cell office:value-type="float" office:value="5907"/>
          <table:table-cell office:value-type="string" office:string-value="DISTRIBUIDOR DE AGREGADO TIPO DOSADOR REBOCAVEL  COM 4 PNEUS COM LARGURA 3,66 M - CHI DIURNO"/>
          <table:table-cell office:value-type="string" office:string-value="CHI"/>
          <table:table-cell office:value-type="float" office:value="12.42"/>
          <table:table-cell table:number-columns-repeated="16380"/>
        </table:table-row>
        <table:table-row>
          <table:table-cell office:value-type="float" office:value="5911"/>
          <table:table-cell office:value-type="string" office:string-value="DISTRIBUIDOR DE BETUME COM TANQUE DE 2500L, REBOCAVEL, PNEUMATICO COM MOTOR A GASOLINA 3,4HP - CHI DIURNO"/>
          <table:table-cell office:value-type="string" office:string-value="CHI"/>
          <table:table-cell office:value-type="float" office:value="14.57"/>
          <table:table-cell table:number-columns-repeated="16380"/>
        </table:table-row>
        <table:table-row>
          <table:table-cell office:value-type="float" office:value="5915"/>
          <table:table-cell office:value-type="string" office:string-value="DISTRIBUIDOR DE ASFALTO MONTADO SOBRE CAMINHAO TOCO 162 HP, COM TANQUE ISOLADO 6 M3 COM BARRA ESPARGIDORA DE 3,66 M - CHI DIURNO"/>
          <table:table-cell office:value-type="string" office:string-value="CHI"/>
          <table:table-cell office:value-type="float" office:value="93.72"/>
          <table:table-cell table:number-columns-repeated="16380"/>
        </table:table-row>
        <table:table-row>
          <table:table-cell office:value-type="float" office:value="5923"/>
          <table:table-cell office:value-type="string" office:string-value="GRADE ARADORA DE DISCO REBOCÁVEL 20X24 COM 20 DISCOS DIAM 24X6MM COM PNEUS PARA TRANSPORTE - CHI DIURNO. AF_01/2014"/>
          <table:table-cell office:value-type="string" office:string-value="CHI"/>
          <table:table-cell office:value-type="float" office:value="1.75"/>
          <table:table-cell table:number-columns-repeated="16380"/>
        </table:table-row>
        <table:table-row>
          <table:table-cell office:value-type="float" office:value="5926"/>
          <table:table-cell office:value-type="string" office:string-value="LANCA ELEVATORIA TELESCOPICA DE ACIONAMENTO HIDRAULICO, CAPACIDADE DE CARGA 30.000 KG, COM CESTO, MONTADA SOBRE CAMINHAO TRUCADO - CHI DIURNO"/>
          <table:table-cell office:value-type="string" office:string-value="CHI"/>
          <table:table-cell office:value-type="float" office:value="234.13"/>
          <table:table-cell table:number-columns-repeated="16380"/>
        </table:table-row>
        <table:table-row>
          <table:table-cell office:value-type="float" office:value="5930"/>
          <table:table-cell office:value-type="string" office:string-value="GUINDASTE MUNK COM CESTO, CARGA MAXIMA 5,75T (A 2M) E 2,3T ( A 5M), ALT URA MAXIMA = 7,9M, MONTADO SOBRE CAMINHAO DE CARROCERIA 162HP - CHI DIURNO"/>
          <table:table-cell office:value-type="string" office:string-value="CHI"/>
          <table:table-cell office:value-type="float" office:value="45.06"/>
          <table:table-cell table:number-columns-repeated="16380"/>
        </table:table-row>
        <table:table-row>
          <table:table-cell office:value-type="float" office:value="5934"/>
          <table:table-cell office:value-type="string" office:string-value="MOTONIVELADORA 140HP (VU=6ANOS) - CHI DIURNO"/>
          <table:table-cell office:value-type="string" office:string-value="CHI"/>
          <table:table-cell office:value-type="float" office:value="81.72"/>
          <table:table-cell table:number-columns-repeated="16380"/>
        </table:table-row>
        <table:table-row>
          <table:table-cell office:value-type="float" office:value="5942"/>
          <table:table-cell office:value-type="string" office:string-value="PA CARREGADEIRA SOBRE RODAS 105 HP - CAPACIDADE DA CACAMBA 1,4 A 1,7 M3 - PESO OPERACIONAL 9.100 KG - CHI DIURNO"/>
          <table:table-cell office:value-type="string" office:string-value="CHI"/>
          <table:table-cell office:value-type="float" office:value="61.81"/>
          <table:table-cell table:number-columns-repeated="16380"/>
        </table:table-row>
        <table:table-row>
          <table:table-cell office:value-type="float" office:value="5946"/>
          <table:table-cell office:value-type="string" office:string-value="PA CARREGADEIRA SOBRE RODAS 180 HP - CAPACIDADE DA CACAMBA. 2,5 A 3,3 M3 - PESO OPERACIONAL 17.428 - CHI DIURNO"/>
          <table:table-cell office:value-type="string" office:string-value="CHI"/>
          <table:table-cell office:value-type="float" office:value="100"/>
          <table:table-cell table:number-columns-repeated="16380"/>
        </table:table-row>
        <table:table-row>
          <table:table-cell office:value-type="float" office:value="5952"/>
          <table:table-cell office:value-type="string" office:string-value="MARTELETE OU ROMPEDOR PNEUMÁTICO MANUAL 28KG, FREQUENCIA DE IMPACTO 1230/MINUTO - CHI DIURNO"/>
          <table:table-cell office:value-type="string" office:string-value="CHI"/>
          <table:table-cell office:value-type="float" office:value="10.33"/>
          <table:table-cell table:number-columns-repeated="16380"/>
        </table:table-row>
        <table:table-row>
          <table:table-cell office:value-type="float" office:value="5954"/>
          <table:table-cell office:value-type="string" office:string-value="COMPRESSOR DE AR REBOCAVEL, DESCARGA LIVRE EFETIVA 180PCM, PRESSAO DE TRABALHO 102 PSI, MOTOR A DIESEL 89CV - CUSTO HORARIO IMPRODUTIVO DIURNO"/>
          <table:table-cell office:value-type="string" office:string-value="CHI"/>
          <table:table-cell office:value-type="float" office:value="21.39"/>
          <table:table-cell table:number-columns-repeated="16380"/>
        </table:table-row>
        <table:table-row>
          <table:table-cell office:value-type="float" office:value="5959"/>
          <table:table-cell office:value-type="string" office:string-value="COMPACTADOR DE SOLOS COM PLACA VIBRATORIA, 46X51CM, 5HP, 156KG, DIESEL, IMPACTO DINAMICO 1700KG - CUSTO HORARIO IMPRODUTIVO DIURNO"/>
          <table:table-cell office:value-type="string" office:string-value="CHI"/>
          <table:table-cell office:value-type="float" office:value="13.48"/>
          <table:table-cell table:number-columns-repeated="16380"/>
        </table:table-row>
        <table:table-row>
          <table:table-cell office:value-type="float" office:value="5961"/>
          <table:table-cell office:value-type="string" office:string-value="CAMINHAO BASCULANTE, 162HP, 6M3 - 12T (VU=5ANOS) - CHI DIURNO"/>
          <table:table-cell office:value-type="string" office:string-value="CHI"/>
          <table:table-cell office:value-type="float" office:value="36.979999999999997"/>
          <table:table-cell table:number-columns-repeated="16380"/>
        </table:table-row>
        <table:table-row>
          <table:table-cell office:value-type="float" office:value="5965"/>
          <table:table-cell office:value-type="string" office:string-value="TANQUE ESTACIONARIO TAA -MACARICO CAP 20 000 L - CHI DIURNO"/>
          <table:table-cell office:value-type="string" office:string-value="CHI"/>
          <table:table-cell office:value-type="float" office:value="8.76"/>
          <table:table-cell table:number-columns-repeated="16380"/>
        </table:table-row>
        <table:table-row>
          <table:table-cell office:value-type="float" office:value="6156"/>
          <table:table-cell office:value-type="string" office:string-value="CAMINHAO BASCULANTE 4,0M3 TOCO 162CV PBT=11800KG - CHI DIURNO"/>
          <table:table-cell office:value-type="string" office:string-value="CHI"/>
          <table:table-cell office:value-type="float" office:value="36.71"/>
          <table:table-cell table:number-columns-repeated="16380"/>
        </table:table-row>
        <table:table-row>
          <table:table-cell office:value-type="float" office:value="6239"/>
          <table:table-cell office:value-type="string" office:string-value="TRATOR DE ESTEIRAS COM LAMINA - POTENCIA 305 HP - PESO OPERACIONAL 37 T (VU=10ANOS)  -CHI DIURNO"/>
          <table:table-cell office:value-type="string" office:string-value="CHI"/>
          <table:table-cell office:value-type="float" office:value="187.79"/>
          <table:table-cell table:number-columns-repeated="16380"/>
        </table:table-row>
        <table:table-row>
          <table:table-cell office:value-type="float" office:value="6243"/>
          <table:table-cell office:value-type="string" office:string-value="PA CARREGADEIRA SOBRE RODAS 180 HP - CAPACIDADE DA CACAMBA. 2,5 A 3,3 M3 - PESO OPERACIONAL 17.428  - CHI DIURNO"/>
          <table:table-cell office:value-type="string" office:string-value="CHI"/>
          <table:table-cell office:value-type="float" office:value="80.69"/>
          <table:table-cell table:number-columns-repeated="16380"/>
        </table:table-row>
        <table:table-row>
          <table:table-cell office:value-type="float" office:value="6247"/>
          <table:table-cell office:value-type="string" office:string-value="MOTONIVELADORA CATERPILLAR 140HP (VU=8ANOS/16.000H) - CHI DIURNO"/>
          <table:table-cell office:value-type="string" office:string-value="CHI"/>
          <table:table-cell office:value-type="float" office:value="73.97"/>
          <table:table-cell table:number-columns-repeated="16380"/>
        </table:table-row>
        <table:table-row>
          <table:table-cell office:value-type="float" office:value="6257"/>
          <table:table-cell office:value-type="string" office:string-value="CAMINHAO BASCULANTE 204CV (VU=7ANOS/14.000H) - CHI DIURNO"/>
          <table:table-cell office:value-type="string" office:string-value="CHI"/>
          <table:table-cell office:value-type="float" office:value="42.7"/>
          <table:table-cell table:number-columns-repeated="16380"/>
        </table:table-row>
        <table:table-row>
          <table:table-cell office:value-type="float" office:value="6260"/>
          <table:table-cell office:value-type="string" office:string-value="CAMINHAO PIPA 6000L TOCO, 162CV - 7,5T (VU=6ANOS) (INCLUI TANQUE DE ACO PARA TRANSPORTE DE AGUA) - CUSTO HORARIO IMPRODUTIVO DIURNO"/>
          <table:table-cell office:value-type="string" office:string-value="CHI"/>
          <table:table-cell office:value-type="float" office:value="34.85"/>
          <table:table-cell table:number-columns-repeated="16380"/>
        </table:table-row>
        <table:table-row>
          <table:table-cell office:value-type="float" office:value="6389"/>
          <table:table-cell office:value-type="string" office:string-value="MAQUINA SOLDA ARCO 375A DIESEL 33CV CHI DIURNO EXCLUSIVE OPERADOR"/>
          <table:table-cell office:value-type="string" office:string-value="H"/>
          <table:table-cell office:value-type="float" office:value="10.36"/>
          <table:table-cell table:number-columns-repeated="16380"/>
        </table:table-row>
        <table:table-row>
          <table:table-cell office:value-type="float" office:value="6880"/>
          <table:table-cell office:value-type="string" office:string-value="ROLO COMPACTADOR DE PNEUS ESTATICO, PRESSAO VARIAVEL, POTENCIA 111HP - PESO SEM/COM LASTRO 9,5/22,4T - CHI"/>
          <table:table-cell office:value-type="string" office:string-value="CHI"/>
          <table:table-cell office:value-type="float" office:value="87.23"/>
          <table:table-cell table:number-columns-repeated="16380"/>
        </table:table-row>
        <table:table-row>
          <table:table-cell office:value-type="float" office:value="7023"/>
          <table:table-cell office:value-type="string" office:string-value="DISTRIBUIDOR DE BETUME 6000L 56CV SOB PRESSAO MONTADO SOBRE CHASSIS DE CAMINHÃO - CHI"/>
          <table:table-cell office:value-type="string" office:string-value="CHI"/>
          <table:table-cell office:value-type="float" office:value="42.73"/>
          <table:table-cell table:number-columns-repeated="16380"/>
        </table:table-row>
        <table:table-row>
          <table:table-cell office:value-type="float" office:value="7025"/>
          <table:table-cell office:value-type="string" office:string-value="ROLO COMPACTADOR DE PNEUS 111HP 11TON - CHI"/>
          <table:table-cell office:value-type="string" office:string-value="CHI"/>
          <table:table-cell office:value-type="float" office:value="53.13"/>
          <table:table-cell table:number-columns-repeated="16380"/>
        </table:table-row>
        <table:table-row>
          <table:table-cell office:value-type="float" office:value="7031"/>
          <table:table-cell office:value-type="string" office:string-value="TANQUE ESTACINARIO TAA COM SERPENTINA E CAPACIDADE PARA 30.000L - CHI"/>
          <table:table-cell office:value-type="string" office:string-value="CHI"/>
          <table:table-cell office:value-type="float" office:value="9.5"/>
          <table:table-cell table:number-columns-repeated="16380"/>
        </table:table-row>
        <table:table-row>
          <table:table-cell office:value-type="float" office:value="7037"/>
          <table:table-cell office:value-type="string" office:string-value="ROLO COMPACTADOR DE PNEUS ESTÁTICO PRESSÃO VARIÁVEL AUTO-PROPELIDO, POTÊNCIA 111HP, PESO OPERACIONAL SEM/COM LASTRO 8/23 T - CHI"/>
          <table:table-cell office:value-type="string" office:string-value="CHI"/>
          <table:table-cell office:value-type="float" office:value="53.13"/>
          <table:table-cell table:number-columns-repeated="16380"/>
        </table:table-row>
        <table:table-row>
          <table:table-cell office:value-type="float" office:value="7043"/>
          <table:table-cell office:value-type="string" office:string-value="CONJUNTO MOTOR-BOMBA DIESEL PARA DRENAGEM DE AGUA SUJA - 6HP - CHI"/>
          <table:table-cell office:value-type="string" office:string-value="CHI"/>
          <table:table-cell office:value-type="float" office:value="18.329999999999998"/>
          <table:table-cell table:number-columns-repeated="16380"/>
        </table:table-row>
        <table:table-row>
          <table:table-cell office:value-type="float" office:value="7050"/>
          <table:table-cell office:value-type="string" office:string-value="ROLO COMPACTADOR AUTOPROPELIDO 127HP 10260KG - CHI"/>
          <table:table-cell office:value-type="string" office:string-value="CHI"/>
          <table:table-cell office:value-type="float" office:value="51.5"/>
          <table:table-cell table:number-columns-repeated="16380"/>
        </table:table-row>
        <table:table-row>
          <table:table-cell office:value-type="float" office:value="67827"/>
          <table:table-cell office:value-type="string" office:string-value="CAMINHAO TOCO BASCULANTE 152CV, 4M3, 8,5T (CHI)"/>
          <table:table-cell office:value-type="string" office:string-value="CHI"/>
          <table:table-cell office:value-type="float" office:value="42.08"/>
          <table:table-cell table:number-columns-repeated="16380"/>
        </table:table-row>
        <table:table-row>
          <table:table-cell office:value-type="float" office:value="73295"/>
          <table:table-cell office:value-type="string" office:string-value="BETONEIRA MOTOR GAS P/320L MIST SECA (CI) CARREG MEC E TAMBOR REVERSI-VEL - EXCL OPERADOR"/>
          <table:table-cell office:value-type="string" office:string-value="H"/>
          <table:table-cell office:value-type="float" office:value="1.1599999999999999"/>
          <table:table-cell table:number-columns-repeated="16380"/>
        </table:table-row>
        <table:table-row>
          <table:table-cell office:value-type="float" office:value="73320"/>
          <table:table-cell office:value-type="string" office:string-value="TRATOR CARREGADEIRA E RETRO-ESCAVADEIRA DIESEL 75CV (CI) INCL OPERADOR-CAPAC CACAMBA 0,76M3"/>
          <table:table-cell office:value-type="string" office:string-value="H"/>
          <table:table-cell office:value-type="float" office:value="43.44"/>
          <table:table-cell table:number-columns-repeated="16380"/>
        </table:table-row>
        <table:table-row>
          <table:table-cell office:value-type="float" office:value="73326"/>
          <table:table-cell office:value-type="string" office:string-value="CAMINHAO BASCULANTE (TOCO), 5 M3, MOTOR DIESEL, 132CV, COM MOTORISTA,  (CHI)."/>
          <table:table-cell office:value-type="string" office:string-value="H"/>
          <table:table-cell office:value-type="float" office:value="36.590000000000003"/>
          <table:table-cell table:number-columns-repeated="16380"/>
        </table:table-row>
        <table:table-row>
          <table:table-cell office:value-type="float" office:value="73395"/>
          <table:table-cell office:value-type="string" office:string-value="GRUPO GERADOR 150 KVA- CHI"/>
          <table:table-cell office:value-type="string" office:string-value="CHI"/>
          <table:table-cell office:value-type="float" office:value="5.22"/>
          <table:table-cell table:number-columns-repeated="16380"/>
        </table:table-row>
        <table:table-row>
          <table:table-cell office:value-type="float" office:value="73472"/>
          <table:table-cell office:value-type="string" office:string-value="CUSTO HORARIO IMPRODUTIVO DIURNO - COMPRESSOR ATLAS COPCO - XA80 170  PCM 80 HP"/>
          <table:table-cell office:value-type="string" office:string-value="CHI"/>
          <table:table-cell office:value-type="float" office:value="22.46"/>
          <table:table-cell table:number-columns-repeated="16380"/>
        </table:table-row>
        <table:table-row>
          <table:table-cell office:value-type="float" office:value="83760"/>
          <table:table-cell office:value-type="string" office:string-value="CHI-GUINDASTE MADAL MD-10A"/>
          <table:table-cell office:value-type="string" office:string-value="CHI"/>
          <table:table-cell office:value-type="float" office:value="73.84"/>
          <table:table-cell table:number-columns-repeated="16380"/>
        </table:table-row>
        <table:table-row>
          <table:table-cell office:value-type="float" office:value="83766"/>
          <table:table-cell office:value-type="string" office:string-value="CHI-GRUPO DE SOLDAGEM BAMBOZZI 375-A"/>
          <table:table-cell office:value-type="string" office:string-value="CHI"/>
          <table:table-cell office:value-type="float" office:value="28.78"/>
          <table:table-cell table:number-columns-repeated="16380"/>
        </table:table-row>
        <table:table-row>
          <table:table-cell office:value-type="float" office:value="83998"/>
          <table:table-cell office:value-type="string" office:string-value="CAMINHÃO TOCO, CARROCERIA FIXA ABERTA MADEIRA, MOTOR DIESEL - CHI - COM MOTORISTA"/>
          <table:table-cell office:value-type="string" office:string-value="CHI"/>
          <table:table-cell office:value-type="float" office:value="38.700000000000003"/>
          <table:table-cell table:number-columns-repeated="16380"/>
        </table:table-row>
        <table:table-row>
          <table:table-cell office:value-type="float" office:value="84013"/>
          <table:table-cell office:value-type="string" office:string-value="ESCAVADEIRA HIDRAULICA SOBRE ESTEIRAS 110HP A DIESEL - CHI - INCLUISVE OPERADOR"/>
          <table:table-cell office:value-type="string" office:string-value="CHI"/>
          <table:table-cell office:value-type="float" office:value="66.12"/>
          <table:table-cell table:number-columns-repeated="16380"/>
        </table:table-row>
        <table:table-row>
          <table:table-cell office:value-type="float" office:value="5822"/>
          <table:table-cell office:value-type="string" office:string-value="CAMINHAO BASCULANTE,  6M3, 12T - 162HP (VU=5ANOS) - CHI NOTURNO"/>
          <table:table-cell office:value-type="string" office:string-value="CHI-N"/>
          <table:table-cell office:value-type="float" office:value="39.76"/>
          <table:table-cell table:number-columns-repeated="16380"/>
        </table:table-row>
        <table:table-row>
          <table:table-cell office:value-type="float" office:value="5827"/>
          <table:table-cell office:value-type="string" office:string-value="CAMINHAO CARROCERIA ABERTA,EM MADEIRA, TOCO, 170CV - 11T (VU=6ANOS) - CHI NOTURNO"/>
          <table:table-cell office:value-type="string" office:string-value="CHI-N"/>
          <table:table-cell office:value-type="float" office:value="36.700000000000003"/>
          <table:table-cell table:number-columns-repeated="16380"/>
        </table:table-row>
        <table:table-row>
          <table:table-cell office:value-type="float" office:value="5830"/>
          <table:table-cell office:value-type="string" office:string-value="USINA DE CONCRETO FIXA CAPACIDADE 90/120 M³, 63HP - CHI NOTURNO"/>
          <table:table-cell office:value-type="string" office:string-value="CHI-N"/>
          <table:table-cell office:value-type="float" office:value="68.989999999999995"/>
          <table:table-cell table:number-columns-repeated="16380"/>
        </table:table-row>
        <table:table-row>
          <table:table-cell office:value-type="float" office:value="5834"/>
          <table:table-cell office:value-type="string" office:string-value="USINA MISTURADORA DE SOLOS, DOSADORES TRIPLOS, CALHA VIBRATÓRIA, CAPCIDADE 200/500 TON, 201HP - CHI NOTURNO"/>
          <table:table-cell office:value-type="string" office:string-value="CHI-N"/>
          <table:table-cell office:value-type="float" office:value="216.03"/>
          <table:table-cell table:number-columns-repeated="16380"/>
        </table:table-row>
        <table:table-row>
          <table:table-cell office:value-type="float" office:value="5838"/>
          <table:table-cell office:value-type="string" office:string-value="VIBROACABADORA SOBRE ESTEIRAS POTENCIA MAX. 105CV CAPACIDADE ATE 450 T/H  - CHI NOTURNO"/>
          <table:table-cell office:value-type="string" office:string-value="CHI-N"/>
          <table:table-cell office:value-type="float" office:value="130.37"/>
          <table:table-cell table:number-columns-repeated="16380"/>
        </table:table-row>
        <table:table-row>
          <table:table-cell office:value-type="float" office:value="5846"/>
          <table:table-cell office:value-type="string" office:string-value="TRATOR DE PNEUS 110 A 126 HP - CHI NOTURNO"/>
          <table:table-cell office:value-type="string" office:string-value="CHI-N"/>
          <table:table-cell office:value-type="float" office:value="35.28"/>
          <table:table-cell table:number-columns-repeated="16380"/>
        </table:table-row>
        <table:table-row>
          <table:table-cell office:value-type="float" office:value="5850"/>
          <table:table-cell office:value-type="string" office:string-value="TRATOR DE ESTEIRAS POTENCIA 165 HP, PESO OPERACIONAL 17,1 - CHI NOTURNO"/>
          <table:table-cell office:value-type="string" office:string-value="CHI-N"/>
          <table:table-cell office:value-type="float" office:value="119.38"/>
          <table:table-cell table:number-columns-repeated="16380"/>
        </table:table-row>
        <table:table-row>
          <table:table-cell office:value-type="float" office:value="5854"/>
          <table:table-cell office:value-type="string" office:string-value="TRATOR DE ESTEIRAS 153HP PESO OPERACIONAL 15T, COM RODA MOTRIZ ELEVADA  - CHI NOTURNO"/>
          <table:table-cell office:value-type="string" office:string-value="CHI-N"/>
          <table:table-cell office:value-type="float" office:value="121.88"/>
          <table:table-cell table:number-columns-repeated="16380"/>
        </table:table-row>
        <table:table-row>
          <table:table-cell office:value-type="float" office:value="5858"/>
          <table:table-cell office:value-type="string" office:string-value="TRATOR DE ESTEIRAS COM LAMINA - POTENCIA 305 HP - PESO OPERACIONAL 37 T - CHI NOTURNO"/>
          <table:table-cell office:value-type="string" office:string-value="CHI-N"/>
          <table:table-cell office:value-type="float" office:value="274.43"/>
          <table:table-cell table:number-columns-repeated="16380"/>
        </table:table-row>
        <table:table-row>
          <table:table-cell office:value-type="float" office:value="5862"/>
          <table:table-cell office:value-type="string" office:string-value="TRATOR DE ESTEIRAS 99HP, PESO OPERACIONAL 8,5T - CHI NOTURNO"/>
          <table:table-cell office:value-type="string" office:string-value="CHI-N"/>
          <table:table-cell office:value-type="float" office:value="77.209999999999994"/>
          <table:table-cell table:number-columns-repeated="16380"/>
        </table:table-row>
        <table:table-row>
          <table:table-cell office:value-type="float" office:value="5866"/>
          <table:table-cell office:value-type="string" office:string-value="ROLO COMPACTADOR VIBRATÓRIO REBOCÁVEL AÇO LISO, PESO 4,7T, IMPACTO DINÂMICO 18,3T - CHI NOTURNO"/>
          <table:table-cell office:value-type="string" office:string-value="CHI-N"/>
          <table:table-cell office:value-type="float" office:value="28.33"/>
          <table:table-cell table:number-columns-repeated="16380"/>
        </table:table-row>
        <table:table-row>
          <table:table-cell office:value-type="float" office:value="5870"/>
          <table:table-cell office:value-type="string" office:string-value="ROLO COMPACTADOR VIBRATÓRIO TANDEM AÇO LISO, POTÊNCIA 58CV, PESO SEM/COM LASTRO 6,5/9,4 T - CHI NOTURNO"/>
          <table:table-cell office:value-type="string" office:string-value="CHI-N"/>
          <table:table-cell office:value-type="float" office:value="40.78"/>
          <table:table-cell table:number-columns-repeated="16380"/>
        </table:table-row>
        <table:table-row>
          <table:table-cell office:value-type="float" office:value="5874"/>
          <table:table-cell office:value-type="string" office:string-value="ROLO COMPACTADOR DE PNEUS ESTÁTICO PARA ASFALTO, PRESSÃO VARIÁVEL, POTÊNCIA 99HP, PESO OPERACIONAL SEM/COM LASTRO 8,3/21,0 T - CHI NOTURNO"/>
          <table:table-cell office:value-type="string" office:string-value="CHI-N"/>
          <table:table-cell office:value-type="float" office:value="54.04"/>
          <table:table-cell table:number-columns-repeated="16380"/>
        </table:table-row>
        <table:table-row>
          <table:table-cell office:value-type="float" office:value="5878"/>
          <table:table-cell office:value-type="string" office:string-value="RETRO-ESCAVADEIRA, 74HP (VU = 6 ANOS) - CHI NOTURNO"/>
          <table:table-cell office:value-type="string" office:string-value="CHI-N"/>
          <table:table-cell office:value-type="float" office:value="42.3"/>
          <table:table-cell table:number-columns-repeated="16380"/>
        </table:table-row>
        <table:table-row>
          <table:table-cell office:value-type="float" office:value="5885"/>
          <table:table-cell office:value-type="string" office:string-value="EQUIPAMENTO PARA LAMA ASFALTICA COM SILO DE AGREGADO 6M3, DOSADOR DE CIMENTO, MONTADO SOBRE CAMINHÃO  - CHI NOTURNO"/>
          <table:table-cell office:value-type="string" office:string-value="CHI-N"/>
          <table:table-cell office:value-type="float" office:value="78.64"/>
          <table:table-cell table:number-columns-repeated="16380"/>
        </table:table-row>
        <table:table-row>
          <table:table-cell office:value-type="float" office:value="5893"/>
          <table:table-cell office:value-type="string" office:string-value="CAMINHAO TOCO, 177CV - 14T (VU=6ANOS) (NAO INCLUI CARROCERIA) - CUSTO HORARIO IMPRODUTIVO NOTURNO"/>
          <table:table-cell office:value-type="string" office:string-value="CHI-N"/>
          <table:table-cell office:value-type="float" office:value="40.5"/>
          <table:table-cell table:number-columns-repeated="16380"/>
        </table:table-row>
        <table:table-row>
          <table:table-cell office:value-type="float" office:value="5897"/>
          <table:table-cell office:value-type="string" office:string-value="CAMINHAO TOCO, 170CV - 11T (VU=6ANOS) (NAO INCLUI CARROCERIA) - CUSTO HORARIO IMPRODUTIVO NOTURNO"/>
          <table:table-cell office:value-type="string" office:string-value="CHI-N"/>
          <table:table-cell office:value-type="float" office:value="40.130000000000003"/>
          <table:table-cell table:number-columns-repeated="16380"/>
        </table:table-row>
        <table:table-row>
          <table:table-cell office:value-type="float" office:value="5900"/>
          <table:table-cell office:value-type="string" office:string-value="CAMINHAO PIPA 6000L TOCO, 162CV - 7,5T (VU=6ANOS) (INCLUI TANQUE DE ACO PARA TRANSPORTE DE AGUA E MOTOBOMBA CENTRIFUGA A GASOLINA 3,5CV) - CUSTO HORARIO IMPRODUTIVO NOTURNO"/>
          <table:table-cell office:value-type="string" office:string-value="CHI-N"/>
          <table:table-cell office:value-type="float" office:value="41.12"/>
          <table:table-cell table:number-columns-repeated="16380"/>
        </table:table-row>
        <table:table-row>
          <table:table-cell office:value-type="float" office:value="5904"/>
          <table:table-cell office:value-type="string" office:string-value="CAMINHAO PIPA 10000L TRUCADO, 208CV - 21,1T (VU=6ANOS) (INCLUI TANQUE DE ACO PARA TRANSPORTE DE AGUA E MOTOBOMBA CENTRIFUGA A GASOLINA 3,5CV) - CUSTO HORARIO IMPRODUTIVO NOTURNO"/>
          <table:table-cell office:value-type="string" office:string-value="CHI-N"/>
          <table:table-cell office:value-type="float" office:value="43.17"/>
          <table:table-cell table:number-columns-repeated="16380"/>
        </table:table-row>
        <table:table-row>
          <table:table-cell office:value-type="float" office:value="5908"/>
          <table:table-cell office:value-type="string" office:string-value="DISTRIBUIDOR DE AGREGADO TIPO DOSADOR REBOCAVEL  COM 4 PNEUS COM LARGURA 3,66 M - CHI NOTURNO"/>
          <table:table-cell office:value-type="string" office:string-value="CHI-N"/>
          <table:table-cell office:value-type="float" office:value="12.42"/>
          <table:table-cell table:number-columns-repeated="16380"/>
        </table:table-row>
        <table:table-row>
          <table:table-cell office:value-type="float" office:value="5912"/>
          <table:table-cell office:value-type="string" office:string-value="DISTRIBUIDOR DE BETUME COM TANQUE DE 2500L, REBOCAVEL, PNEUMATICO COM MOTOR A GASOLINA 3,4HP  - CHI NOTURNO"/>
          <table:table-cell office:value-type="string" office:string-value="CHI-N"/>
          <table:table-cell office:value-type="float" office:value="14.59"/>
          <table:table-cell table:number-columns-repeated="16380"/>
        </table:table-row>
        <table:table-row>
          <table:table-cell office:value-type="float" office:value="5916"/>
          <table:table-cell office:value-type="string" office:string-value="DISTRIBUIDOR DE ASFALTO MONTADO SOBRE CAMINHAO TOCO 162 HP, COM TANQUE ISOLADO 6 M3 COM BARRA ESPARGIDORA DE 3,66 M - CHI NOTURNO"/>
          <table:table-cell office:value-type="string" office:string-value="CHI-N"/>
          <table:table-cell office:value-type="float" office:value="100.71"/>
          <table:table-cell table:number-columns-repeated="16380"/>
        </table:table-row>
        <table:table-row>
          <table:table-cell office:value-type="float" office:value="5927"/>
          <table:table-cell office:value-type="string" office:string-value="LANCA ELEVATORIA TELESCOPICA DE ACIONAMENTO HIDRAULICO, CAPACIDADE DE CARGA 30.000 KG, COM CESTO, MONTADA SOBRE CAMINHAO TRUCADO - CHI NOTURNO"/>
          <table:table-cell office:value-type="string" office:string-value="CHI-N"/>
          <table:table-cell office:value-type="float" office:value="237.62"/>
          <table:table-cell table:number-columns-repeated="16380"/>
        </table:table-row>
        <table:table-row>
          <table:table-cell office:value-type="float" office:value="5931"/>
          <table:table-cell office:value-type="string" office:string-value="GUINDASTE MUNK COM CESTO, CARGA MAXIMA 5,75T (A 2M) E 2,3T ( A 5M), ALT URA MAXIMA = 7,9M, MONTADO SOBRE CAMINHAO DE CARROCERIA 162HP - CHI NOTURNO"/>
          <table:table-cell office:value-type="string" office:string-value="CHI-N"/>
          <table:table-cell office:value-type="float" office:value="48.56"/>
          <table:table-cell table:number-columns-repeated="16380"/>
        </table:table-row>
        <table:table-row>
          <table:table-cell office:value-type="float" office:value="5935"/>
          <table:table-cell office:value-type="string" office:string-value="MOTONIVELADORA 140HP (VU=6ANOS) - CHI NOTURNO"/>
          <table:table-cell office:value-type="string" office:string-value="CHI-N"/>
          <table:table-cell office:value-type="float" office:value="85.45"/>
          <table:table-cell table:number-columns-repeated="16380"/>
        </table:table-row>
        <table:table-row>
          <table:table-cell office:value-type="float" office:value="5943"/>
          <table:table-cell office:value-type="string" office:string-value="PA CARREGADEIRA SOBRE RODAS 105 HP - CAPACIDADE DA CACAMBA 1,4 A 1,7 M3 - PESO OPERACIONAL 9.100 KG - CHI NOTURNO"/>
          <table:table-cell office:value-type="string" office:string-value="CHI-N"/>
          <table:table-cell office:value-type="float" office:value="65.48"/>
          <table:table-cell table:number-columns-repeated="16380"/>
        </table:table-row>
        <table:table-row>
          <table:table-cell office:value-type="float" office:value="5947"/>
          <table:table-cell office:value-type="string" office:string-value="PA CARREGADEIRA SOBRE RODAS 180 HP - CAPACIDADE DA CACAMBA. 2,5 A 3,3 M3 - PESO OPERACIONAL 17.428 - CHI NOTURNO"/>
          <table:table-cell office:value-type="string" office:string-value="CHI-N"/>
          <table:table-cell office:value-type="float" office:value="103.67"/>
          <table:table-cell table:number-columns-repeated="16380"/>
        </table:table-row>
        <table:table-row>
          <table:table-cell office:value-type="float" office:value="5951"/>
          <table:table-cell office:value-type="string" office:string-value="ROLO COMPACTADOR VIBRATÓRIO DE UM CILINDRO AÇO LISO, POTÊNCIA 80HP, PESO OPERACIONAL 8,1T - CHI NOTURNO"/>
          <table:table-cell office:value-type="string" office:string-value="CHI-N"/>
          <table:table-cell office:value-type="float" office:value="47.84"/>
          <table:table-cell table:number-columns-repeated="16380"/>
        </table:table-row>
        <table:table-row>
          <table:table-cell office:value-type="float" office:value="5960"/>
          <table:table-cell office:value-type="string" office:string-value="COMPACTADOR DE SOLOS COM PLACA VIBRATORIA, 46X51CM, 5HP, 156KG, DIESEL, IMPACTO DINAMICO 1700KG - CUSTO HORARIO IMPRODUTIVO NOTURNO"/>
          <table:table-cell office:value-type="string" office:string-value="CHI-N"/>
          <table:table-cell office:value-type="float" office:value="15.31"/>
          <table:table-cell table:number-columns-repeated="16380"/>
        </table:table-row>
        <table:table-row>
          <table:table-cell office:value-type="float" office:value="6390"/>
          <table:table-cell office:value-type="string" office:string-value="MAQUINA SOLDA ARCO 375A DIESEL 33CV CHI NOTURNO EXCLUSIVE OPERADOR"/>
          <table:table-cell office:value-type="string" office:string-value="H"/>
          <table:table-cell office:value-type="float" office:value="7.21"/>
          <table:table-cell table:number-columns-repeated="16380"/>
        </table:table-row>
        <table:table-row>
          <table:table-cell office:value-type="float" office:value="53868"/>
          <table:table-cell office:value-type="string" office:string-value="ROLO COMPACTADOR VIBRATÓRIO PÉ DE CARNEIRO, OPERADO POR CONTROLE REMOTO, POTÊNCIA 17HP, PESO OPERACIONAL 1,65T - CHI NOTURNO"/>
          <table:table-cell office:value-type="string" office:string-value="CHI-N"/>
          <table:table-cell office:value-type="float" office:value="5.66"/>
          <table:table-cell table:number-columns-repeated="16380"/>
        </table:table-row>
        <table:table-row>
          <table:table-cell office:value-type="float" office:value="5089"/>
          <table:table-cell office:value-type="string" office:string-value="ROLO COMPACTADOR VIBRATORIO PE DE CARNEIRO PARA SOLOS, POTENCIA 80HP, PESO MÁXIMO OPERACIONAL 8,8T - MANUTENCAO"/>
          <table:table-cell office:value-type="string" office:string-value="H"/>
          <table:table-cell office:value-type="float" office:value="15.69"/>
          <table:table-cell table:number-columns-repeated="16380"/>
        </table:table-row>
        <table:table-row>
          <table:table-cell office:value-type="float" office:value="5623"/>
          <table:table-cell office:value-type="string" office:string-value="CAMINHAO BASCULANTE 4,0M3 TOCO 162CV PBT=11800KG  - JUROS"/>
          <table:table-cell office:value-type="string" office:string-value="H"/>
          <table:table-cell office:value-type="float" office:value="4.9800000000000004"/>
          <table:table-cell table:number-columns-repeated="16380"/>
        </table:table-row>
        <table:table-row>
          <table:table-cell office:value-type="float" office:value="5624"/>
          <table:table-cell office:value-type="string" office:string-value="CAMINHAO BASCULANTE 4,0M3 TOCO 162CV PBT=11800KG - OPERACAO"/>
          <table:table-cell office:value-type="string" office:string-value="H"/>
          <table:table-cell office:value-type="float" office:value="66.2"/>
          <table:table-cell table:number-columns-repeated="16380"/>
        </table:table-row>
        <table:table-row>
          <table:table-cell office:value-type="float" office:value="5627"/>
          <table:table-cell office:value-type="string" office:string-value="ESCAVADEIRA HIDRAULICA SOBRE ESTEIRA 105HP, PESO OPERACIONAL 17T, CAP. 0,8M3 - DEPRECIACAO"/>
          <table:table-cell office:value-type="string" office:string-value="H"/>
          <table:table-cell office:value-type="float" office:value="37.36"/>
          <table:table-cell table:number-columns-repeated="16380"/>
        </table:table-row>
        <table:table-row>
          <table:table-cell office:value-type="float" office:value="5628"/>
          <table:table-cell office:value-type="string" office:string-value="ESCAVADEIRA HIDRAULICA SOBRE ESTEIRA 105HP, PESO OPERACIONAL 17T, CAP. 0,8M3 - JUROS"/>
          <table:table-cell office:value-type="string" office:string-value="H"/>
          <table:table-cell office:value-type="float" office:value="14.12"/>
          <table:table-cell table:number-columns-repeated="16380"/>
        </table:table-row>
        <table:table-row>
          <table:table-cell office:value-type="float" office:value="5629"/>
          <table:table-cell office:value-type="string" office:string-value="ESCAVADEIRA HIDRAULICA SOBRE ESTEIRA 105HP, PESO OPERACIONAL 17T, CAP. 0,8M3 - MANUTENCAO"/>
          <table:table-cell office:value-type="string" office:string-value="H"/>
          <table:table-cell office:value-type="float" office:value="29.91"/>
          <table:table-cell table:number-columns-repeated="16380"/>
        </table:table-row>
        <table:table-row>
          <table:table-cell office:value-type="float" office:value="5630"/>
          <table:table-cell office:value-type="string" office:string-value="ESCAVADEIRA HIDRAULICA SOBRE ESTEIRA 105HP, PESO OPERACIONAL 17T, CAP. 0,8M3 - MATERIAIS NA OPERACAO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5653"/>
          <table:table-cell office:value-type="string" office:string-value="PA CARREGADEIRA SOBRE RODAS, POTENCIA 105HP, CAPACIDADE DA CACAMBA 1,4 A 1,7M3 - DEPRECIACAO E JUROS"/>
          <table:table-cell office:value-type="string" office:string-value="H"/>
          <table:table-cell office:value-type="float" office:value="43.47"/>
          <table:table-cell table:number-columns-repeated="16380"/>
        </table:table-row>
        <table:table-row>
          <table:table-cell office:value-type="float" office:value="5654"/>
          <table:table-cell office:value-type="string" office:string-value="PA CARREGADEIRA SOBRE RODAS, POTENCIA 105HP, CAPACIDADE DA CACAMBA 1,4 A 1,7M3 - MANUTENCAO"/>
          <table:table-cell office:value-type="string" office:string-value="H"/>
          <table:table-cell office:value-type="float" office:value="32.96"/>
          <table:table-cell table:number-columns-repeated="16380"/>
        </table:table-row>
        <table:table-row>
          <table:table-cell office:value-type="float" office:value="5655"/>
          <table:table-cell office:value-type="string" office:string-value="PA CARREGADEIRA SOBRE RODAS, POTENCIA 105HP, CAPACIDADE DA CACAMBA 1,4 A 1,7M3 - CUSTO HORARIO DE MATERIAIS NA OPERACAO"/>
          <table:table-cell office:value-type="string" office:string-value="H"/>
          <table:table-cell office:value-type="float" office:value="53.14"/>
          <table:table-cell table:number-columns-repeated="16380"/>
        </table:table-row>
        <table:table-row>
          <table:table-cell office:value-type="float" office:value="5656"/>
          <table:table-cell office:value-type="string" office:string-value="PA CARREGADEIRA SOBRE RODAS, POTENCIA 105HP, CAPACIDADE DA CACAMBA 1,4 A 1,7M3 - MAO-DE-OBRA DIURNA NA OPERACAO"/>
          <table:table-cell office:value-type="string" office:string-value="H"/>
          <table:table-cell office:value-type="float" office:value="18.34"/>
          <table:table-cell table:number-columns-repeated="16380"/>
        </table:table-row>
        <table:table-row>
          <table:table-cell office:value-type="float" office:value="5657"/>
          <table:table-cell office:value-type="string" office:string-value="GRADE ARADORA COM 24 DISCOS DE 24 SOBRE PNEUS - DEPRECIACAO/JUROS"/>
          <table:table-cell office:value-type="string" office:string-value="H"/>
          <table:table-cell office:value-type="float" office:value="3.9"/>
          <table:table-cell table:number-columns-repeated="16380"/>
        </table:table-row>
        <table:table-row>
          <table:table-cell office:value-type="float" office:value="5658"/>
          <table:table-cell office:value-type="string" office:string-value="GRADE ARADORA COM 24 DISCOS DE 24&quot; SOBRE PNEUS - MANUTENCAO"/>
          <table:table-cell office:value-type="string" office:string-value="H"/>
          <table:table-cell office:value-type="float" office:value="1.3"/>
          <table:table-cell table:number-columns-repeated="16380"/>
        </table:table-row>
        <table:table-row>
          <table:table-cell office:value-type="float" office:value="5663"/>
          <table:table-cell office:value-type="string" office:string-value="RETRO-ESCAVADEIRA, 4 X 4, 86 CV (VU= 5 ANOS)  - DEPRECIAÇÃO E JUROS"/>
          <table:table-cell office:value-type="string" office:string-value="H"/>
          <table:table-cell office:value-type="float" office:value="27.56"/>
          <table:table-cell table:number-columns-repeated="16380"/>
        </table:table-row>
        <table:table-row>
          <table:table-cell office:value-type="float" office:value="5664"/>
          <table:table-cell office:value-type="string" office:string-value="RETRO-ESCAVADEIRA, 4 X 4, 86 CV (VU= 5 ANOS) - MANUTENÇÃO"/>
          <table:table-cell office:value-type="string" office:string-value="H"/>
          <table:table-cell office:value-type="float" office:value="20.9"/>
          <table:table-cell table:number-columns-repeated="16380"/>
        </table:table-row>
        <table:table-row>
          <table:table-cell office:value-type="float" office:value="5665"/>
          <table:table-cell office:value-type="string" office:string-value="RETRO-ESCAVADEIRA, 4 X 4, 86 CV (VU= 5 ANOS) - MÃO DE OBRA/OPERAÇÃ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666"/>
          <table:table-cell office:value-type="string" office:string-value="RETROESCAVADEIRA SOBRE RODAS 79 HP"/>
          <table:table-cell office:value-type="string" office:string-value="H"/>
          <table:table-cell office:value-type="float" office:value="25.46"/>
          <table:table-cell table:number-columns-repeated="16380"/>
        </table:table-row>
        <table:table-row>
          <table:table-cell office:value-type="float" office:value="5667"/>
          <table:table-cell office:value-type="string" office:string-value="RETROESCAVADEIRA C/ CARREGADEIRA SOBRE PNEUS C/TRANSMISSÃO MECÂNICA 79HP (VU=5ANOS) - MANUTENÇÃO"/>
          <table:table-cell office:value-type="string" office:string-value="H"/>
          <table:table-cell office:value-type="float" office:value="19.29"/>
          <table:table-cell table:number-columns-repeated="16380"/>
        </table:table-row>
        <table:table-row>
          <table:table-cell office:value-type="float" office:value="5668"/>
          <table:table-cell office:value-type="string" office:string-value="RETRO-ESCAVADEIRA, 75CV (VU= 5 ANOS)-CUSTO DE MATERIAIS NA OPERACAO"/>
          <table:table-cell office:value-type="string" office:string-value="H"/>
          <table:table-cell office:value-type="float" office:value="30.3"/>
          <table:table-cell table:number-columns-repeated="16380"/>
        </table:table-row>
        <table:table-row>
          <table:table-cell office:value-type="float" office:value="5669"/>
          <table:table-cell office:value-type="string" office:string-value="RETRO-ESCAVADEIRA, 75CV (VU= 5 ANOS)-MÃO DE OBRA/OPERAÇÃ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670"/>
          <table:table-cell office:value-type="string" office:string-value="ROLO COMPACTADOR VIBRATORIO, CILINDRO LISO, AUTO-PROPELIDO 80HP, PESO MAXIMO OPERACIONAL 8,1T - CHP DIURNO - JUROS E DEPRECIACAO"/>
          <table:table-cell office:value-type="string" office:string-value="H"/>
          <table:table-cell office:value-type="float" office:value="27.26"/>
          <table:table-cell table:number-columns-repeated="16380"/>
        </table:table-row>
        <table:table-row>
          <table:table-cell office:value-type="float" office:value="5671"/>
          <table:table-cell office:value-type="string" office:string-value="ROLO COMPACTADOR VIBRATORIO DE UM CILINDRO LISO DE ACO, POTENCIA 80HP, PESO MAXIMO OPERACIONAL 8,1T - MANUTENCAO"/>
          <table:table-cell office:value-type="string" office:string-value="H"/>
          <table:table-cell office:value-type="float" office:value="16.41"/>
          <table:table-cell table:number-columns-repeated="16380"/>
        </table:table-row>
        <table:table-row>
          <table:table-cell office:value-type="float" office:value="5672"/>
          <table:table-cell office:value-type="string" office:string-value="ROLO COMPACTADOR VIBRATÓRIO DE CILINDRO LISO, AUTO-PROP., POTÊNCIA 80HP, PESO MÁXIMO OPERACIONAL 8,1T - CUSTO DA MÃO-DE-OBRA NA OPERAÇÃ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673"/>
          <table:table-cell office:value-type="string" office:string-value="ROLO COMPACTADOR VIBRATORIO LISO AUTO-PROP, POTÊNCIA 83 CV -  6,6T, IMPACTO DINÂMICO 18,5/11,5T - DEPRECIAÇÃO E JUROS"/>
          <table:table-cell office:value-type="string" office:string-value="H"/>
          <table:table-cell office:value-type="float" office:value="9.52"/>
          <table:table-cell table:number-columns-repeated="16380"/>
        </table:table-row>
        <table:table-row>
          <table:table-cell office:value-type="float" office:value="5674"/>
          <table:table-cell office:value-type="string" office:string-value="ROLO COMPACTADOR VIBRATÓRIO,AUTO-PROPEL., DE CILINDRO LISO,  83 CV, PESO OPERACIONAL 6,6T, IMPACTO DINÂMICO 18,5/11,5T - MANUTENÇÃO."/>
          <table:table-cell office:value-type="string" office:string-value="H"/>
          <table:table-cell office:value-type="float" office:value="14.31"/>
          <table:table-cell table:number-columns-repeated="16380"/>
        </table:table-row>
        <table:table-row>
          <table:table-cell office:value-type="float" office:value="5675"/>
          <table:table-cell office:value-type="string" office:string-value="ROLO COMPACTADOR VIBRATÓRIO, TANDEM, CILINDRO LISO DE AÇO, AUTO-PROPEL., 40HP -  4,4T, IMPACTO DINÂMICO 3,1T, VU 5 ANOS - DEPRECIAÇÃO E JUROS"/>
          <table:table-cell office:value-type="string" office:string-value="H"/>
          <table:table-cell office:value-type="float" office:value="8.8800000000000008"/>
          <table:table-cell table:number-columns-repeated="16380"/>
        </table:table-row>
        <table:table-row>
          <table:table-cell office:value-type="float" office:value="5676"/>
          <table:table-cell office:value-type="string" office:string-value="ROLO COMPACTADOR VIBRATORIO, TANDEM, CILINDRO LISO, AUTO-PROPEL. 40HP - 4,4T, IMPACTO DINAMICO 3,1T, VU 5 ANOS - MANUTENCAO."/>
          <table:table-cell office:value-type="string" office:string-value="H"/>
          <table:table-cell office:value-type="float" office:value="5.34"/>
          <table:table-cell table:number-columns-repeated="16380"/>
        </table:table-row>
        <table:table-row>
          <table:table-cell office:value-type="float" office:value="5677"/>
          <table:table-cell office:value-type="string" office:string-value="ROLO COMPACTADOR VIBRATORIO, TANDEM, CILINDRO LISO AUTO-PROPEL. 40HP -  4,4T, IMPACTO DINAMICO 3,1T, VU 5 ANOS - CUSTO COM MATERIAIS NA OPERAÇÃO."/>
          <table:table-cell office:value-type="string" office:string-value="H"/>
          <table:table-cell office:value-type="float" office:value="19.579999999999998"/>
          <table:table-cell table:number-columns-repeated="16380"/>
        </table:table-row>
        <table:table-row>
          <table:table-cell office:value-type="float" office:value="5691"/>
          <table:table-cell office:value-type="string" office:string-value="BOMBA CENTRIFUGA C/ MOTOR A GASOLINA 3,5CV - DEPRECIAÇÃO E JUROS"/>
          <table:table-cell office:value-type="string" office:string-value="H"/>
          <table:table-cell office:value-type="float" office:value="0.33"/>
          <table:table-cell table:number-columns-repeated="16380"/>
        </table:table-row>
        <table:table-row>
          <table:table-cell office:value-type="float" office:value="5692"/>
          <table:table-cell office:value-type="string" office:string-value="BOMBA CENTRIFUGA C/ MOTOR A GASOLINA 3,5CV - MANUTENÇÃO"/>
          <table:table-cell office:value-type="string" office:string-value="H"/>
          <table:table-cell office:value-type="float" office:value="0.13"/>
          <table:table-cell table:number-columns-repeated="16380"/>
        </table:table-row>
        <table:table-row>
          <table:table-cell office:value-type="float" office:value="5693"/>
          <table:table-cell office:value-type="string" office:string-value="BOMBA C/MOTOR A GASOLINA AUTOESCORVANTE PARA AGUA SUJA - 3/4 HP       MATERIAIS - OPERACAO"/>
          <table:table-cell office:value-type="string" office:string-value="H"/>
          <table:table-cell office:value-type="float" office:value="2.39"/>
          <table:table-cell table:number-columns-repeated="16380"/>
        </table:table-row>
        <table:table-row>
          <table:table-cell office:value-type="float" office:value="5694"/>
          <table:table-cell office:value-type="string" office:string-value="CAMINHAO BASCULANTE, 162HP- 6M3 (VU=5ANOS) - DEPRECIACAO E JUROS"/>
          <table:table-cell office:value-type="string" office:string-value="H"/>
          <table:table-cell office:value-type="float" office:value="23.08"/>
          <table:table-cell table:number-columns-repeated="16380"/>
        </table:table-row>
        <table:table-row>
          <table:table-cell office:value-type="float" office:value="5695"/>
          <table:table-cell office:value-type="string" office:string-value="CAMINHAO BASCULANTE, 162HP- 6M3 (VU=5ANOS) - MANUTENCAO"/>
          <table:table-cell office:value-type="string" office:string-value="H"/>
          <table:table-cell office:value-type="float" office:value="20.100000000000001"/>
          <table:table-cell table:number-columns-repeated="16380"/>
        </table:table-row>
        <table:table-row>
          <table:table-cell office:value-type="float" office:value="5696"/>
          <table:table-cell office:value-type="string" office:string-value="USINA DE ASFALTO A QUENTE FIXA CAP.40/80 TON/H-DEPRECIACA0 E JUROS"/>
          <table:table-cell office:value-type="string" office:string-value="H"/>
          <table:table-cell office:value-type="float" office:value="234.37"/>
          <table:table-cell table:number-columns-repeated="16380"/>
        </table:table-row>
        <table:table-row>
          <table:table-cell office:value-type="float" office:value="5697"/>
          <table:table-cell office:value-type="string" office:string-value="USINA DE ASFALTO A QUENTE FIXA CAP.40/80 TON/H-MANUTENCAO"/>
          <table:table-cell office:value-type="string" office:string-value="H"/>
          <table:table-cell office:value-type="float" office:value="153.07"/>
          <table:table-cell table:number-columns-repeated="16380"/>
        </table:table-row>
        <table:table-row>
          <table:table-cell office:value-type="float" office:value="5698"/>
          <table:table-cell office:value-type="string" office:string-value="USINA DE ASFALTO A QUENTE FIXA CAP.40/80 TON/H-MATERIAL E OPERACAO"/>
          <table:table-cell office:value-type="string" office:string-value="H"/>
          <table:table-cell office:value-type="float" office:value="6"/>
          <table:table-cell table:number-columns-repeated="16380"/>
        </table:table-row>
        <table:table-row>
          <table:table-cell office:value-type="float" office:value="5699"/>
          <table:table-cell office:value-type="string" office:string-value="USINA DA ASFALTO A QUENTE, FIXA, CAPACIDADE 40 A 80TON/H - MÃO-DE-OBRA NA OPERAÇÃO DIURNA"/>
          <table:table-cell office:value-type="string" office:string-value="H"/>
          <table:table-cell office:value-type="float" office:value="54.97"/>
          <table:table-cell table:number-columns-repeated="16380"/>
        </table:table-row>
        <table:table-row>
          <table:table-cell office:value-type="float" office:value="5700"/>
          <table:table-cell office:value-type="string" office:string-value="USINA DA ASFALTO A QUENTE, FIXA, CAPACIDADE 40 A 80TON/H - MÃO-DE-OBRA NA OPERAÇÃO NOTURNA"/>
          <table:table-cell office:value-type="string" office:string-value="H"/>
          <table:table-cell office:value-type="float" office:value="65.97"/>
          <table:table-cell table:number-columns-repeated="16380"/>
        </table:table-row>
        <table:table-row>
          <table:table-cell office:value-type="float" office:value="5701"/>
          <table:table-cell office:value-type="string" office:string-value="CAMINHAO BASCULANTE, 162HP- 6M3 /MAO-DE-OBRA NA OPERACAO NOTURNA"/>
          <table:table-cell office:value-type="string" office:string-value="H"/>
          <table:table-cell office:value-type="float" office:value="16.68"/>
          <table:table-cell table:number-columns-repeated="16380"/>
        </table:table-row>
        <table:table-row>
          <table:table-cell office:value-type="float" office:value="5702"/>
          <table:table-cell office:value-type="string" office:string-value="USINA DE CONCRETO FIXA CAPACIDADE 90/120 M³, 63HP - DEPRECIAÇÃO E JUROS"/>
          <table:table-cell office:value-type="string" office:string-value="H"/>
          <table:table-cell office:value-type="float" office:value="25.01"/>
          <table:table-cell table:number-columns-repeated="16380"/>
        </table:table-row>
        <table:table-row>
          <table:table-cell office:value-type="float" office:value="5703"/>
          <table:table-cell office:value-type="string" office:string-value="USINA DE CONCRETO FIXA CAPACIDADE 90/120 M³, 63HP - MATERIAIS NA OPERAÇÃO"/>
          <table:table-cell office:value-type="string" office:string-value="H"/>
          <table:table-cell office:value-type="float" office:value="16.79"/>
          <table:table-cell table:number-columns-repeated="16380"/>
        </table:table-row>
        <table:table-row>
          <table:table-cell office:value-type="float" office:value="5704"/>
          <table:table-cell office:value-type="string" office:string-value="USINA DE CONCRETO FIXA CAPACIDADE 90/120 M³, 63HP - MÃO-DE-OBRA NA OPERAÇÃO DIURNA"/>
          <table:table-cell office:value-type="string" office:string-value="H"/>
          <table:table-cell office:value-type="float" office:value="36.65"/>
          <table:table-cell table:number-columns-repeated="16380"/>
        </table:table-row>
        <table:table-row>
          <table:table-cell office:value-type="float" office:value="5705"/>
          <table:table-cell office:value-type="string" office:string-value="CAMINHAO CARROCERIA ABERTA,EM MADEIRA, TOCO, 170CV - 11T (VU=6ANOS) - MANUTENCAO"/>
          <table:table-cell office:value-type="string" office:string-value="H"/>
          <table:table-cell office:value-type="float" office:value="11.63"/>
          <table:table-cell table:number-columns-repeated="16380"/>
        </table:table-row>
        <table:table-row>
          <table:table-cell office:value-type="float" office:value="5706"/>
          <table:table-cell office:value-type="string" office:string-value="USINA MISTURADORA DE SOLOS, DOSADORES TRIPLOS, CALHA VIBRATÓRIA, CAPCIDADE 200/500 TON, 201HP - DEPRECIAÇÃO E JUROS"/>
          <table:table-cell office:value-type="string" office:string-value="H"/>
          <table:table-cell office:value-type="float" office:value="139.06"/>
          <table:table-cell table:number-columns-repeated="16380"/>
        </table:table-row>
        <table:table-row>
          <table:table-cell office:value-type="float" office:value="5707"/>
          <table:table-cell office:value-type="string" office:string-value="USINA MISTURADORA DE SOLOS, DOSADORES TRIPLOS, CALHA VIBRATÓRIA, CAPCIDADE 200/500 TON, 201HP - MANUTENÇÃO"/>
          <table:table-cell office:value-type="string" office:string-value="H"/>
          <table:table-cell office:value-type="float" office:value="90.72"/>
          <table:table-cell table:number-columns-repeated="16380"/>
        </table:table-row>
        <table:table-row>
          <table:table-cell office:value-type="float" office:value="5708"/>
          <table:table-cell office:value-type="string" office:string-value="USINA MISTURADORA DE SOLOS, DOSADORES TRIPLOS, CALHA VIBRATÓRIA, CAPCIDADE 200/500 TON, 201HP - MÃO-DE-OBRA NA OPERAÇÃO NOTURNA"/>
          <table:table-cell office:value-type="string" office:string-value="H"/>
          <table:table-cell office:value-type="float" office:value="76.97"/>
          <table:table-cell table:number-columns-repeated="16380"/>
        </table:table-row>
        <table:table-row>
          <table:table-cell office:value-type="float" office:value="5709"/>
          <table:table-cell office:value-type="string" office:string-value="VIBROACABADORA SOBRE ESTEIRAS POTENCIA MAX. 105CV CAPACIDADE ATE 450 T/H - DEPRECIACAO E JUROS"/>
          <table:table-cell office:value-type="string" office:string-value="H"/>
          <table:table-cell office:value-type="float" office:value="109.91"/>
          <table:table-cell table:number-columns-repeated="16380"/>
        </table:table-row>
        <table:table-row>
          <table:table-cell office:value-type="float" office:value="5710"/>
          <table:table-cell office:value-type="string" office:string-value="VIBROACABADORA SOBRE ESTEIRAS POTENCIA MAX. 105CV CAPACIDADE ATE 450 T/H - MANUTENCAO"/>
          <table:table-cell office:value-type="string" office:string-value="H"/>
          <table:table-cell office:value-type="float" office:value="66"/>
          <table:table-cell table:number-columns-repeated="16380"/>
        </table:table-row>
        <table:table-row>
          <table:table-cell office:value-type="float" office:value="5711"/>
          <table:table-cell office:value-type="string" office:string-value="VIBROACABADORA SOBRE ESTEIRAS POTENCIA MAX. 105CV CAPACIDADE ATE 450 T/H  -  MATERIAS NA OPERACAO"/>
          <table:table-cell office:value-type="string" office:string-value="H"/>
          <table:table-cell office:value-type="float" office:value="25.4"/>
          <table:table-cell table:number-columns-repeated="16380"/>
        </table:table-row>
        <table:table-row>
          <table:table-cell office:value-type="float" office:value="5712"/>
          <table:table-cell office:value-type="string" office:string-value="VASSOURA MECÂNICA REBOCÁVEL C/ ESCOVA CILÍNDRICA LARGURA = 2,44M - DEPRECIAÇÃO E JUROS"/>
          <table:table-cell office:value-type="string" office:string-value="H"/>
          <table:table-cell office:value-type="float" office:value="5.24"/>
          <table:table-cell table:number-columns-repeated="16380"/>
        </table:table-row>
        <table:table-row>
          <table:table-cell office:value-type="float" office:value="5713"/>
          <table:table-cell office:value-type="string" office:string-value="TRATOR PNEUS TRAÇÃO 4X2, 82CV, PESO C/ LASTRO 4,555 T (VU=5ANOS) -DEPRECIAÇÃO E JUROS"/>
          <table:table-cell office:value-type="string" office:string-value="H"/>
          <table:table-cell office:value-type="float" office:value="13.75"/>
          <table:table-cell table:number-columns-repeated="16380"/>
        </table:table-row>
        <table:table-row>
          <table:table-cell office:value-type="float" office:value="5714"/>
          <table:table-cell office:value-type="string" office:string-value="TRATOR PNEUS TRAÇÃO 4X2, 82 CV, PESO C/ LASTRO 4,555 T (VU=5ANOS) - MANUTENÇÃO"/>
          <table:table-cell office:value-type="string" office:string-value="H"/>
          <table:table-cell office:value-type="float" office:value="8.34"/>
          <table:table-cell table:number-columns-repeated="16380"/>
        </table:table-row>
        <table:table-row>
          <table:table-cell office:value-type="float" office:value="5715"/>
          <table:table-cell office:value-type="string" office:string-value="TRATOR PNEUS TRAÇÃO 4X2, 82 CV, PESO C/ LASTRO 4,555 T - MATERIAIS NA OPERAÇÃO"/>
          <table:table-cell office:value-type="string" office:string-value="H"/>
          <table:table-cell office:value-type="float" office:value="50.34"/>
          <table:table-cell table:number-columns-repeated="16380"/>
        </table:table-row>
        <table:table-row>
          <table:table-cell office:value-type="float" office:value="5716"/>
          <table:table-cell office:value-type="string" office:string-value="TRATOR PNEUS TRAÇÃO 4X2, 82 CV, PESO C/ LASTRO 4,555 T - MÃO-DE-OBR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717"/>
          <table:table-cell office:value-type="string" office:string-value="TRATOR DE ESTEIRAS POTENCIA 165 HP, PESO OPERACIONAL 17,1T (VU=5ANOS) - DEPRECIACAO E JUROS"/>
          <table:table-cell office:value-type="string" office:string-value="H"/>
          <table:table-cell office:value-type="float" office:value="96.88"/>
          <table:table-cell table:number-columns-repeated="16380"/>
        </table:table-row>
        <table:table-row>
          <table:table-cell office:value-type="float" office:value="5718"/>
          <table:table-cell office:value-type="string" office:string-value="TRATOR DE ESTEIRAS POTENCIA 165 HP, PESO OPERACIONAL 17,1T - VALOR MATERIAIS NA OPERACAO"/>
          <table:table-cell office:value-type="string" office:string-value="H"/>
          <table:table-cell office:value-type="float" office:value="74.59"/>
          <table:table-cell table:number-columns-repeated="16380"/>
        </table:table-row>
        <table:table-row>
          <table:table-cell office:value-type="float" office:value="5720"/>
          <table:table-cell office:value-type="string" office:string-value="TRATOR DE ESTEIRAS 153HP PESO OPERACIONAL 15T, COM RODA MOTRIZ ELEVADA  (VU=5ANOS) -DEPRECIACAO E JUROS"/>
          <table:table-cell office:value-type="string" office:string-value="H"/>
          <table:table-cell office:value-type="float" office:value="99.38"/>
          <table:table-cell table:number-columns-repeated="16380"/>
        </table:table-row>
        <table:table-row>
          <table:table-cell office:value-type="float" office:value="5721"/>
          <table:table-cell office:value-type="string" office:string-value="TRATOR DE ESTEIRAS 153HP PESO OPERACIONAL 15T, COM RODA MOTRIZ ELEVADA - MATERIAIS NA OPERACAO"/>
          <table:table-cell office:value-type="string" office:string-value="H"/>
          <table:table-cell office:value-type="float" office:value="71.319999999999993"/>
          <table:table-cell table:number-columns-repeated="16380"/>
        </table:table-row>
        <table:table-row>
          <table:table-cell office:value-type="float" office:value="5722"/>
          <table:table-cell office:value-type="string" office:string-value="TRATOR DE ESTEIRAS COM LAMINA - POTENCIA 305 HP - PESO OPERACIONAL 37 T - MATERIAIS NA OPERACAO"/>
          <table:table-cell office:value-type="string" office:string-value="H"/>
          <table:table-cell office:value-type="float" office:value="142.19"/>
          <table:table-cell table:number-columns-repeated="16380"/>
        </table:table-row>
        <table:table-row>
          <table:table-cell office:value-type="float" office:value="5723"/>
          <table:table-cell office:value-type="string" office:string-value="TRATOR DE ESTEIRAS 99HP, PESO OPERACIONAL 8,5T  (VU=5ANOS) - DEPRECIAO E JUROS"/>
          <table:table-cell office:value-type="string" office:string-value="H"/>
          <table:table-cell office:value-type="float" office:value="54.72"/>
          <table:table-cell table:number-columns-repeated="16380"/>
        </table:table-row>
        <table:table-row>
          <table:table-cell office:value-type="float" office:value="5724"/>
          <table:table-cell office:value-type="string" office:string-value="TRATOR DE ESTEIRAS 99HP, PESO OPERACIONAL 8,5T  (VU=5ANOS) - MANUTENCAO"/>
          <table:table-cell office:value-type="string" office:string-value="H"/>
          <table:table-cell office:value-type="float" office:value="41.48"/>
          <table:table-cell table:number-columns-repeated="16380"/>
        </table:table-row>
        <table:table-row>
          <table:table-cell office:value-type="float" office:value="5725"/>
          <table:table-cell office:value-type="string" office:string-value="TRATOR DE ESTEIRAS 99HP, PESO OPERACIONAL 8,5T - MAO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726"/>
          <table:table-cell office:value-type="string" office:string-value="TRATOR DE ESTEIRAS 99HP, PESO OPERACIONAL 8,5T - MAO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727"/>
          <table:table-cell office:value-type="string" office:string-value="ROLO COMPACTADOR VIBRATÓRIO REBOCÁVEL CILINDRO LISO, 4,7T, IMPACTO DINÂMICO 18,3T - MANUTENÇÃO."/>
          <table:table-cell office:value-type="string" office:string-value="H"/>
          <table:table-cell office:value-type="float" office:value="2.62"/>
          <table:table-cell table:number-columns-repeated="16380"/>
        </table:table-row>
        <table:table-row>
          <table:table-cell office:value-type="float" office:value="5728"/>
          <table:table-cell office:value-type="string" office:string-value="ROLO COMPACTADOR VIBRATÓRIO, TANDEM, AUTO-PROPEL.,CILINDRO LISO,  58CV -  6,5/9,4 T, SEM OU COM LASTRO - DEPRECIAÇÃO E JUROS."/>
          <table:table-cell office:value-type="string" office:string-value="H"/>
          <table:table-cell office:value-type="float" office:value="20.32"/>
          <table:table-cell table:number-columns-repeated="16380"/>
        </table:table-row>
        <table:table-row>
          <table:table-cell office:value-type="float" office:value="5729"/>
          <table:table-cell office:value-type="string" office:string-value="ROLO COMPACTADOR VIBRATÓRIO, TANDEM, AUTO-PROPEL.,CILINDRO LISO,  58CV -  6,5/9,4 T, SEM OU COM LASTRO - MANUTENÇÃO."/>
          <table:table-cell office:value-type="string" office:string-value="H"/>
          <table:table-cell office:value-type="float" office:value="12.2"/>
          <table:table-cell table:number-columns-repeated="16380"/>
        </table:table-row>
        <table:table-row>
          <table:table-cell office:value-type="float" office:value="5730"/>
          <table:table-cell office:value-type="string" office:string-value="ROLO COMPACTADOR VIBRATÓRIO, TANDEM, AUTO-PROPEL.,CILINDRO LISO,  58CV -  6,5/9,4 T, SEM OU COM LASTRO - CUSTOS COM MATERIAIS NA OPERAÇÃO.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731"/>
          <table:table-cell office:value-type="string" office:string-value="ROLO COMPACTADOR VIBRATÓRIO, TANDEM, AUTO-PROPEL.,CILINDRO LISO,  58CV -  6,5/9,4 T, SEM OU COM LASTRO - CUSTOS COM MÃO DE OBRA NA OPERAÇÃO NOTURNA.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732"/>
          <table:table-cell office:value-type="string" office:string-value="ROLO COMPACTADOR PNEUMÁTICO, AUTO-PROPEL., PRESSÃO VARIÁVEL,  99HP, PESO OPERACIONAL SEM OU COM LASTRO 8,3/21,0 T - MANUTENÇÃO."/>
          <table:table-cell office:value-type="string" office:string-value="H"/>
          <table:table-cell office:value-type="float" office:value="22.21"/>
          <table:table-cell table:number-columns-repeated="16380"/>
        </table:table-row>
        <table:table-row>
          <table:table-cell office:value-type="float" office:value="5733"/>
          <table:table-cell office:value-type="string" office:string-value="ROLO COMPACTADOR PNEUMÁTICO, AUTO-PROPEL., PRESSÃO VARIÁVEL, 99HP, PESO OPERACIONAL SEM OU COM LASTRO 8,3/21,0 T - CUSTO COM MATERIAIS NA OPERAÇÃO"/>
          <table:table-cell office:value-type="string" office:string-value="H"/>
          <table:table-cell office:value-type="float" office:value="67.59"/>
          <table:table-cell table:number-columns-repeated="16380"/>
        </table:table-row>
        <table:table-row>
          <table:table-cell office:value-type="float" office:value="5734"/>
          <table:table-cell office:value-type="string" office:string-value="RETRO-ESCAVADEIRA, 74HP   (VU=6 ANOS)- DEPRECIAÇÃO E JUROS"/>
          <table:table-cell office:value-type="string" office:string-value="H"/>
          <table:table-cell office:value-type="float" office:value="25.25"/>
          <table:table-cell table:number-columns-repeated="16380"/>
        </table:table-row>
        <table:table-row>
          <table:table-cell office:value-type="float" office:value="5735"/>
          <table:table-cell office:value-type="string" office:string-value="RETRO-ESCAVADEIRA, 74HP (VU= 6 ANOS)  - MANUTENÇÃO"/>
          <table:table-cell office:value-type="string" office:string-value="H"/>
          <table:table-cell office:value-type="float" office:value="14.67"/>
          <table:table-cell table:number-columns-repeated="16380"/>
        </table:table-row>
        <table:table-row>
          <table:table-cell office:value-type="float" office:value="5736"/>
          <table:table-cell office:value-type="string" office:string-value="RETRO-ESCAVADEIRA, 74HP (VU= 5 ANOS)  - MATERIAIS OPERAÇÃO"/>
          <table:table-cell office:value-type="string" office:string-value="H"/>
          <table:table-cell office:value-type="float" office:value="39.159999999999997"/>
          <table:table-cell table:number-columns-repeated="16380"/>
        </table:table-row>
        <table:table-row>
          <table:table-cell office:value-type="float" office:value="5737"/>
          <table:table-cell office:value-type="string" office:string-value="RETRO-ESCAVADEIRA, 74HP   (VU=6 ANOS) - MÃO-DE-OBRA/OPERAÇÃO NOTURN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738"/>
          <table:table-cell office:value-type="string" office:string-value="ROLO COMPACTADOR VIBRATÓRIO PÉ DE CARNEIRO, OPERADO POR CONTROLE REMOTO, POTÊNCIA 17HP, PESO OPERACIONAL 1,65T - DEPRECIAÇÃO E JUROS"/>
          <table:table-cell office:value-type="string" office:string-value="H"/>
          <table:table-cell office:value-type="float" office:value="5.66"/>
          <table:table-cell table:number-columns-repeated="16380"/>
        </table:table-row>
        <table:table-row>
          <table:table-cell office:value-type="float" office:value="5739"/>
          <table:table-cell office:value-type="string" office:string-value="ROLO COMPACTADOR VIBRATÓRIO PÉ DE CARNEIRO, OPERADO POR CONTROLE REMOTO, 17HP - 1,65T - MANUTENÇÃO."/>
          <table:table-cell office:value-type="string" office:string-value="H"/>
          <table:table-cell office:value-type="float" office:value="1.88"/>
          <table:table-cell table:number-columns-repeated="16380"/>
        </table:table-row>
        <table:table-row>
          <table:table-cell office:value-type="float" office:value="5740"/>
          <table:table-cell office:value-type="string" office:string-value="EQUIPAMENTO PARA LAMA ASFALTICA COM SILO DE AGREGADO 6M3, DOSADOR DE CIMENTO, MONTADO SOBRE CAMINHÃO - DEPRECIACAO E JUROS"/>
          <table:table-cell office:value-type="string" office:string-value="H"/>
          <table:table-cell office:value-type="float" office:value="57.68"/>
          <table:table-cell table:number-columns-repeated="16380"/>
        </table:table-row>
        <table:table-row>
          <table:table-cell office:value-type="float" office:value="5741"/>
          <table:table-cell office:value-type="string" office:string-value="EQUIPAMENTO PARA LAMA ASFALTICA COM SILO DE AGREGADO 6M3, DOSADOR DE CIMENTO, A SER MONTADO SOBRE CAMINHÃO (NAO INCLUI O CAMINHAO) - CUSTO HORARIO DE MANUTENCAO"/>
          <table:table-cell office:value-type="string" office:string-value="H"/>
          <table:table-cell office:value-type="float" office:value="25.99"/>
          <table:table-cell table:number-columns-repeated="16380"/>
        </table:table-row>
        <table:table-row>
          <table:table-cell office:value-type="float" office:value="5742"/>
          <table:table-cell office:value-type="string" office:string-value="EQUIPAMENTO PARA LAMA ASFALTICA COM SILO DE AGREGADO 6M3, DOSADOR DE CIMENTO, A SER MONTADO SOBRE CAMINHÃO (NAO INCLUI O CAMINHAO) - CUSTO HORARIO DE MATERIAIS NA OPERACAO"/>
          <table:table-cell office:value-type="string" office:string-value="H"/>
          <table:table-cell office:value-type="float" office:value="59.67"/>
          <table:table-cell table:number-columns-repeated="16380"/>
        </table:table-row>
        <table:table-row>
          <table:table-cell office:value-type="float" office:value="5743"/>
          <table:table-cell office:value-type="string" office:string-value="EQUIPAMENTO PARA LAMA ASFALTICA COM SILO DE AGREGADO 6M3, DOSADOR DE CIMENTO, A SER MONTADO SOBRE CAMINHÃO (NAO INCLUI O CAMINHAO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744"/>
          <table:table-cell office:value-type="string" office:string-value="EQUIPAMENTO PARA LAMA ASFALTICA COM SILO DE AGREGADO 6M3, DOSADOR DE CIMENTO, MONTADO SOBRE CAMINHÃO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45"/>
          <table:table-cell office:value-type="string" office:string-value="CAMINHAO PIPA 6.000L TOCO 162CV - PBT=11800KG  C/BOMBA GASOLINA - DEPRECIACAO E JUROS"/>
          <table:table-cell office:value-type="string" office:string-value="H"/>
          <table:table-cell office:value-type="float" office:value="23.11"/>
          <table:table-cell table:number-columns-repeated="16380"/>
        </table:table-row>
        <table:table-row>
          <table:table-cell office:value-type="float" office:value="5746"/>
          <table:table-cell office:value-type="string" office:string-value="CAMINHAO PIPA 6.000L TOCO 162CV - PBT=11800KG  C/BOMBA GASOLINA -MANUTENCAO"/>
          <table:table-cell office:value-type="string" office:string-value="H"/>
          <table:table-cell office:value-type="float" office:value="13.95"/>
          <table:table-cell table:number-columns-repeated="16380"/>
        </table:table-row>
        <table:table-row>
          <table:table-cell office:value-type="float" office:value="5747"/>
          <table:table-cell office:value-type="string" office:string-value="CAMINHAO PIPA 6000L TOCO, 162CV - 7,5T (VU=6ANOS) (INCLUI TANQUE DE ACO PARA TRANSPORTE DE AGUA) - CUSTO HORARIO DE MATERIAIS NA OPERACAO"/>
          <table:table-cell office:value-type="string" office:string-value="H"/>
          <table:table-cell office:value-type="float" office:value="43.35"/>
          <table:table-cell table:number-columns-repeated="16380"/>
        </table:table-row>
        <table:table-row>
          <table:table-cell office:value-type="float" office:value="5748"/>
          <table:table-cell office:value-type="string" office:string-value="CAMINHAO PIPA 6000L TOCO, 162CV - 7,5T (VU=6ANOS) (INCLUI TANQUE DE ACO PARA TRANSPORTE DE AGUA E MOTOBOMBA CENTRIFUGA A GASOLINA 3,5CV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750"/>
          <table:table-cell office:value-type="string" office:string-value="CAMINHAO TOCO, 177CV - 14T (VU=6ANOS) (NAO INCLUI CARROCERIA) - DEPRECIACAO E JUROS"/>
          <table:table-cell office:value-type="string" office:string-value="H"/>
          <table:table-cell office:value-type="float" office:value="19.54"/>
          <table:table-cell table:number-columns-repeated="16380"/>
        </table:table-row>
        <table:table-row>
          <table:table-cell office:value-type="float" office:value="5751"/>
          <table:table-cell office:value-type="string" office:string-value="CAMINHAO TOCO, 177CV - 14T (VU=6ANOS) (NAO INCLUI CARROCERIA) - MANUTENCAO"/>
          <table:table-cell office:value-type="string" office:string-value="H"/>
          <table:table-cell office:value-type="float" office:value="14.18"/>
          <table:table-cell table:number-columns-repeated="16380"/>
        </table:table-row>
        <table:table-row>
          <table:table-cell office:value-type="float" office:value="5752"/>
          <table:table-cell office:value-type="string" office:string-value="CAMINHAO TOCO, 177CV - 14T (VU=6ANOS) (NAO INCLUI CARROCERIA)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53"/>
          <table:table-cell office:value-type="string" office:string-value="CAMINHAO TOCO, 170CV - 11T (VU=6ANOS) (NAO INCLUI CARROCERIA) - DEPRECIACAO E JUROS"/>
          <table:table-cell office:value-type="string" office:string-value="H"/>
          <table:table-cell office:value-type="float" office:value="19.170000000000002"/>
          <table:table-cell table:number-columns-repeated="16380"/>
        </table:table-row>
        <table:table-row>
          <table:table-cell office:value-type="float" office:value="5754"/>
          <table:table-cell office:value-type="string" office:string-value="CAMINHAO TOCO, 170CV - 11T (VU=6ANOS) (NAO INCLUI CARROCERIA) - MANUTENCAO"/>
          <table:table-cell office:value-type="string" office:string-value="H"/>
          <table:table-cell office:value-type="float" office:value="11.13"/>
          <table:table-cell table:number-columns-repeated="16380"/>
        </table:table-row>
        <table:table-row>
          <table:table-cell office:value-type="float" office:value="5755"/>
          <table:table-cell office:value-type="string" office:string-value="CAMINHAO TOCO, 170CV - 11T (VU=6ANOS) (NAO INCLUI CARROCERIA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756"/>
          <table:table-cell office:value-type="string" office:string-value="CAMINHAO PIPA 6000L TOCO, 162CV - 7,5T (VU=6ANOS) (INCLUI TANQUE DE ACO PARA TRANSPORTE DE AGUA E MOTOBOMBA CENTRIFUGA A GASOLINA 3,5CV) - DEPRECIACAO E JUROS"/>
          <table:table-cell office:value-type="string" office:string-value="H"/>
          <table:table-cell office:value-type="float" office:value="20.16"/>
          <table:table-cell table:number-columns-repeated="16380"/>
        </table:table-row>
        <table:table-row>
          <table:table-cell office:value-type="float" office:value="5757"/>
          <table:table-cell office:value-type="string" office:string-value="CAMINHAO PIPA 6000L TOCO, 162CV - 7,5T (VU=6ANOS) (INCLUI TANQUE DE ACO PARA TRANSPORTE DE AGUA E MOTOBOMBA CENTRIFUGA A GASOLINA 3,5CV) - MANUTENCAO"/>
          <table:table-cell office:value-type="string" office:string-value="H"/>
          <table:table-cell office:value-type="float" office:value="11.65"/>
          <table:table-cell table:number-columns-repeated="16380"/>
        </table:table-row>
        <table:table-row>
          <table:table-cell office:value-type="float" office:value="5758"/>
          <table:table-cell office:value-type="string" office:string-value="CAMINHAO PIPA 6000L TOCO, 162CV - 7,5T (VU=6ANOS) (INCLUI TANQUE DE ACO PARA TRANSPORTE DE AGUA E MOTOBOMBA CENTRIFUGA A GASOLINA 3,5CV) - CUSTO HORARIO DE MATERIAIS NA OPERACAO"/>
          <table:table-cell office:value-type="string" office:string-value="H"/>
          <table:table-cell office:value-type="float" office:value="68.59"/>
          <table:table-cell table:number-columns-repeated="16380"/>
        </table:table-row>
        <table:table-row>
          <table:table-cell office:value-type="float" office:value="5759"/>
          <table:table-cell office:value-type="string" office:string-value="CAMINHAO PIPA F12000 142HP TANQUE 6000L/MAO-DE-OBRA NA OPERACAO DIURNA"/>
          <table:table-cell office:value-type="string" office:string-value="H"/>
          <table:table-cell office:value-type="float" office:value="13.9"/>
          <table:table-cell table:number-columns-repeated="16380"/>
        </table:table-row>
        <table:table-row>
          <table:table-cell office:value-type="float" office:value="5760"/>
          <table:table-cell office:value-type="string" office:string-value="CAMINHAO PIPA 6000L TOCO, 162CV - 7,5T (VU=6ANOS) (INCLUI TANQUE DE ACO PARA TRANSPORTE DE AGUA)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62"/>
          <table:table-cell office:value-type="string" office:string-value="CAMINHAO PIPA 10000L TRUCADO, 208CV - 21,1T (VU=6ANOS) (INCLUI TANQUE DE ACO PARA TRANSPORTE DE AGUA E MOTOBOMBA CENTRIFUGA A GASOLINA 3,5CV) - DEPRECIACAO E JUROS"/>
          <table:table-cell office:value-type="string" office:string-value="H"/>
          <table:table-cell office:value-type="float" office:value="22.21"/>
          <table:table-cell table:number-columns-repeated="16380"/>
        </table:table-row>
        <table:table-row>
          <table:table-cell office:value-type="float" office:value="5763"/>
          <table:table-cell office:value-type="string" office:string-value="CAMINHAO PIPA 10000L TRUCADO, 208CV - 21,1T (VU=6ANOS) (INCLUI TANQUE DE ACO PARA TRANSPORTE DE AGUA E MOTOBOMBA CENTRIFUGA A GASOLINA 3,5CV) - MANUTENCAO"/>
          <table:table-cell office:value-type="string" office:string-value="H"/>
          <table:table-cell office:value-type="float" office:value="12.84"/>
          <table:table-cell table:number-columns-repeated="16380"/>
        </table:table-row>
        <table:table-row>
          <table:table-cell office:value-type="float" office:value="5764"/>
          <table:table-cell office:value-type="string" office:string-value="CAMINHAO PIPA 10000L TRUCADO, 208CV - 21,1T (VU=6ANOS) (INCLUI TANQUE DE ACO PARA TRANSPORTE DE AGUA E MOTOBOMBA CENTRIFUGA A GASOLINA 3,5CV)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65"/>
          <table:table-cell office:value-type="string" office:string-value="DISTRIBUIDOR DE BETUME COM TANQUE DE 2500L, REBOCAVEL, PNEUMATICO COM MOTOR A GASOLINA 3,4HP -  MANUTENCAO"/>
          <table:table-cell office:value-type="string" office:string-value="H"/>
          <table:table-cell office:value-type="float" office:value="8.4"/>
          <table:table-cell table:number-columns-repeated="16380"/>
        </table:table-row>
        <table:table-row>
          <table:table-cell office:value-type="float" office:value="5766"/>
          <table:table-cell office:value-type="string" office:string-value="DISTRIBUIDOR DE BETUME COM TANQUE DE 2500L, REBOCAVEL, PNEUMATICO COM MOTOR A GASOLINA 3,4HP  - CUSTO COM MATERIAIS NA OPERACAO"/>
          <table:table-cell office:value-type="string" office:string-value="H"/>
          <table:table-cell office:value-type="float" office:value="38.82"/>
          <table:table-cell table:number-columns-repeated="16380"/>
        </table:table-row>
        <table:table-row>
          <table:table-cell office:value-type="float" office:value="5767"/>
          <table:table-cell office:value-type="string" office:string-value="DISTRIBUIDOR DE BETUME COM TANQUE DE 2500L, REBOCAVEL, PNEUMATICO COM MOTOR A GASOLINA 3,4HP  - CUSTO COM MAO-DE-OBRA NA OPERACAO DIURNA"/>
          <table:table-cell office:value-type="string" office:string-value="H"/>
          <table:table-cell office:value-type="float" office:value="0.08"/>
          <table:table-cell table:number-columns-repeated="16380"/>
        </table:table-row>
        <table:table-row>
          <table:table-cell office:value-type="float" office:value="5768"/>
          <table:table-cell office:value-type="string" office:string-value="DISTRIBUIDOR DE BETUME COM TANQUE DE 2500L, REBOCAVEL, PNEUMATICO COM MOTOR A GASOLINA 3,4HP  - CUSTO COM MAO-DE-OBRA NA OPERACAO NOTURNA"/>
          <table:table-cell office:value-type="string" office:string-value="H"/>
          <table:table-cell office:value-type="float" office:value="0.09"/>
          <table:table-cell table:number-columns-repeated="16380"/>
        </table:table-row>
        <table:table-row>
          <table:table-cell office:value-type="float" office:value="5769"/>
          <table:table-cell office:value-type="string" office:string-value="DISTRIBUIDOR DE ASFALTO MONTADO SOBRE CAMINHAO TOCO 162 HP, COM TANQUE ISOLADO 6 M3 COM BARRA ESPARGIDORA  DE 3,66 M - MANUTENCAO"/>
          <table:table-cell office:value-type="string" office:string-value="H"/>
          <table:table-cell office:value-type="float" office:value="34.92"/>
          <table:table-cell table:number-columns-repeated="16380"/>
        </table:table-row>
        <table:table-row>
          <table:table-cell office:value-type="float" office:value="5770"/>
          <table:table-cell office:value-type="string" office:string-value="DISTRIBUIDOR DE ASFALTO MONTADO SOBRE CAMINHAO TOCO 162 HP, COM TANQUE ISOLADO 6 M3 COM BARRA ESPARGIDORA  DE 3,66 M - CUSTO C/ MAO-DE-OBRA NA OPERACAO DIURNA."/>
          <table:table-cell office:value-type="string" office:string-value="H"/>
          <table:table-cell office:value-type="float" office:value="34.93"/>
          <table:table-cell table:number-columns-repeated="16380"/>
        </table:table-row>
        <table:table-row>
          <table:table-cell office:value-type="float" office:value="5771"/>
          <table:table-cell office:value-type="string" office:string-value="DISTRIBUIDOR DE ASFALTO CAP 5.000L SOBRE CAMINHAO TOCO 142HP - CUSTO C/ MAO-DE-OBRA NA OPERACAO NOTURNA"/>
          <table:table-cell office:value-type="string" office:string-value="H"/>
          <table:table-cell office:value-type="float" office:value="41.91"/>
          <table:table-cell table:number-columns-repeated="16380"/>
        </table:table-row>
        <table:table-row>
          <table:table-cell office:value-type="float" office:value="5775"/>
          <table:table-cell office:value-type="string" office:string-value="LANCA ELEVATORIA TELESCOPICA DE ACIONAMENTO HIDRAULICO, CAPACIDADE DE CARGA 30.000 KG, COM CESTO, MONTADA SOBRE CAMINHAO TRUCADO - MANUTENCAO"/>
          <table:table-cell office:value-type="string" office:string-value="H"/>
          <table:table-cell office:value-type="float" office:value="105.58"/>
          <table:table-cell table:number-columns-repeated="16380"/>
        </table:table-row>
        <table:table-row>
          <table:table-cell office:value-type="float" office:value="5776"/>
          <table:table-cell office:value-type="string" office:string-value="LANCA ELEVATORIA TELESCOPICA DE ACIONAMENTO HIDRAULICO, CAPACIDADE DE CARGA 30.000 KG, COM CESTO, MONTADA SOBRE CAMINHAO TRUCADO  - CUSTO COM MATERIAIS NA OPERACAO"/>
          <table:table-cell office:value-type="string" office:string-value="H"/>
          <table:table-cell office:value-type="float" office:value="61.53"/>
          <table:table-cell table:number-columns-repeated="16380"/>
        </table:table-row>
        <table:table-row>
          <table:table-cell office:value-type="float" office:value="5777"/>
          <table:table-cell office:value-type="string" office:string-value="GUINDASTE MUNK COM CESTO, CARGA MAXIMA 5,75T (A 2M) E 2,3T ( A 5M), ALTURA MAXIMA = 7,9M, MONTADO SOBRE CAMINHAO DE CARROCERIA FORD 162HP - MANUTENCAO"/>
          <table:table-cell office:value-type="string" office:string-value="H"/>
          <table:table-cell office:value-type="float" office:value="15.14"/>
          <table:table-cell table:number-columns-repeated="16380"/>
        </table:table-row>
        <table:table-row>
          <table:table-cell office:value-type="float" office:value="5778"/>
          <table:table-cell office:value-type="string" office:string-value="MOTONIVELADORA 140HP (VU=6ANOS) - DEPRECIACAO E JUROS"/>
          <table:table-cell office:value-type="string" office:string-value="H"/>
          <table:table-cell office:value-type="float" office:value="63.02"/>
          <table:table-cell table:number-columns-repeated="16380"/>
        </table:table-row>
        <table:table-row>
          <table:table-cell office:value-type="float" office:value="5779"/>
          <table:table-cell office:value-type="string" office:string-value="MOTONIVELADORA 140HP (VU=6ANOS) - MANUTENCAO"/>
          <table:table-cell office:value-type="string" office:string-value="H"/>
          <table:table-cell office:value-type="float" office:value="36.61"/>
          <table:table-cell table:number-columns-repeated="16380"/>
        </table:table-row>
        <table:table-row>
          <table:table-cell office:value-type="float" office:value="5782"/>
          <table:table-cell office:value-type="string" office:string-value="MOTOSCRAPER  270HP  - CUSTO COM MATERIAIS NA OPERACAO"/>
          <table:table-cell office:value-type="string" office:string-value="H"/>
          <table:table-cell office:value-type="float" office:value="125.87"/>
          <table:table-cell table:number-columns-repeated="16380"/>
        </table:table-row>
        <table:table-row>
          <table:table-cell office:value-type="float" office:value="5783"/>
          <table:table-cell office:value-type="string" office:string-value="MOTOSCRAPER  270HP -CUSTO COM MA0-DE-0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786"/>
          <table:table-cell office:value-type="string" office:string-value="PA CARREGADEIRA SOBRE RODAS 180 HP - CAPACIDADE DA CACAMBA. 2,5 A 3,3 M3 - PESO OPERACIONAL 17.428 - (VU=5ANOS)  - DEPRECIACAO E JUROS"/>
          <table:table-cell office:value-type="string" office:string-value="H"/>
          <table:table-cell office:value-type="float" office:value="81.66"/>
          <table:table-cell table:number-columns-repeated="16380"/>
        </table:table-row>
        <table:table-row>
          <table:table-cell office:value-type="float" office:value="5787"/>
          <table:table-cell office:value-type="string" office:string-value="PA CARREGADEIRA SOBRE RODAS 180 HP - CAPACIDADE DA CACAMBA. 2,5 A 3,3 M3 - PESO OPERACIONAL 17.428  -  CUSTO C/MATERIAIS NA OPERACAO"/>
          <table:table-cell office:value-type="string" office:string-value="H"/>
          <table:table-cell office:value-type="float" office:value="79.25"/>
          <table:table-cell table:number-columns-repeated="16380"/>
        </table:table-row>
        <table:table-row>
          <table:table-cell office:value-type="float" office:value="5788"/>
          <table:table-cell office:value-type="string" office:string-value="PA CARREGADEIRA SOBRE RODAS 180 HP - CAPACIDADE DA CACAMBA. 2,5 A 3,3 M3 - PESO OPERACIONAL 17.428 - CUSTO C/ MAO-DE-OBRA NA OPERACAO DIURNA"/>
          <table:table-cell office:value-type="string" office:string-value="H"/>
          <table:table-cell office:value-type="float" office:value="18.34"/>
          <table:table-cell table:number-columns-repeated="16380"/>
        </table:table-row>
        <table:table-row>
          <table:table-cell office:value-type="float" office:value="5789"/>
          <table:table-cell office:value-type="string" office:string-value="PA CARREGADEIRA SOBRE RODAS 180 HP - CAPACIDADE DA CACAMBA. 2,5 A 3,3 M3 - PESO OPERACIONAL 17.428 - CUSTO C/ MAO-DE-OBRA NA OPERACAO NOTURNA"/>
          <table:table-cell office:value-type="string" office:string-value="H"/>
          <table:table-cell office:value-type="float" office:value="22.01"/>
          <table:table-cell table:number-columns-repeated="16380"/>
        </table:table-row>
        <table:table-row>
          <table:table-cell office:value-type="float" office:value="5790"/>
          <table:table-cell office:value-type="string" office:string-value="ROLO COMPACTADOR VIBRATÓRIO DE UM CILINDRO AÇO LISO, POTÊNCIA 80HP, PESO OPERACIONAL 8,1T - DEPRECIAÇÃO E JUROS"/>
          <table:table-cell office:value-type="string" office:string-value="H"/>
          <table:table-cell office:value-type="float" office:value="27.38"/>
          <table:table-cell table:number-columns-repeated="16380"/>
        </table:table-row>
        <table:table-row>
          <table:table-cell office:value-type="float" office:value="5791"/>
          <table:table-cell office:value-type="string" office:string-value="ROLO COMPACTADOR VIBRATÓRIO, AUTO-PREOPEL.,CILINDRO LISO, 80HP - 8,1T - MANUTENÇÃO."/>
          <table:table-cell office:value-type="string" office:string-value="H"/>
          <table:table-cell office:value-type="float" office:value="16.440000000000001"/>
          <table:table-cell table:number-columns-repeated="16380"/>
        </table:table-row>
        <table:table-row>
          <table:table-cell office:value-type="float" office:value="5792"/>
          <table:table-cell office:value-type="string" office:string-value="ROLO COMPACTADOR VIBRATÓRIO, AUTO-PREOPEL.,CILINDRO LISO, 80HP - 8,1T - CUSTOS COM MATERIAIS NAOPERAÇÃO.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793"/>
          <table:table-cell office:value-type="string" office:string-value="ROLO COMPACTADOR VIBRATÓRIO DE UM CILINDRO LISO, POTÊNCIA 80HP, PESO OPERACIONAL 8,1T - MÃO-DE-OBRA NA OPERAÇÃ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794"/>
          <table:table-cell office:value-type="string" office:string-value="MARTELETE OU ROMPEDOR PNEUMÁTICO MANUAL 28KG, FREQUENCIA DE IMPACTO 1230/MINUTO - DEPRECIAÇÃO E JUROS"/>
          <table:table-cell office:value-type="string" office:string-value="H"/>
          <table:table-cell office:value-type="float" office:value="0.83"/>
          <table:table-cell table:number-columns-repeated="16380"/>
        </table:table-row>
        <table:table-row>
          <table:table-cell office:value-type="float" office:value="5796"/>
          <table:table-cell office:value-type="string" office:string-value="MARTELETE OU ROMPEDOR PNEUMÁTICO MANUAL 28KG, FREQUENCIA DE IMPACTO 1230/MINUTO - MÃO DE OBRA NA OPERAÇÃO DIURNA"/>
          <table:table-cell office:value-type="string" office:string-value="H"/>
          <table:table-cell office:value-type="float" office:value="9.5"/>
          <table:table-cell table:number-columns-repeated="16380"/>
        </table:table-row>
        <table:table-row>
          <table:table-cell office:value-type="float" office:value="5797"/>
          <table:table-cell office:value-type="string" office:string-value="COMPRESSOR DE AR REBOCAVEL, DESCARGA LIVRE EFETIVA 180PCM, PRESSAO DE TRABALHO 102 PSI, MOTOR A DIESEL 89CV - MANUTENCAO"/>
          <table:table-cell office:value-type="string" office:string-value="H"/>
          <table:table-cell office:value-type="float" office:value="2.48"/>
          <table:table-cell table:number-columns-repeated="16380"/>
        </table:table-row>
        <table:table-row>
          <table:table-cell office:value-type="float" office:value="5798"/>
          <table:table-cell office:value-type="string" office:string-value="COMPRESSOR DE AR REBOCAVEL, DESCARGA LIVRE EFETIVA 180PCM, PRESSAO DE TRABALHO 102 PSI, MOTOR A DIESEL 89CV - MAO-DE-OBRA DIURNA NA OPERACAO"/>
          <table:table-cell office:value-type="string" office:string-value="H"/>
          <table:table-cell office:value-type="float" office:value="9.16"/>
          <table:table-cell table:number-columns-repeated="16380"/>
        </table:table-row>
        <table:table-row>
          <table:table-cell office:value-type="float" office:value="5799"/>
          <table:table-cell office:value-type="string" office:string-value="BOMBA ELETRICA TRIFASICA SUBMERSA 3CV PARA DRENAGEM - JUROS E DEPRECIACAO"/>
          <table:table-cell office:value-type="string" office:string-value="H"/>
          <table:table-cell office:value-type="float" office:value="0.55000000000000004"/>
          <table:table-cell table:number-columns-repeated="16380"/>
        </table:table-row>
        <table:table-row>
          <table:table-cell office:value-type="float" office:value="5800"/>
          <table:table-cell office:value-type="string" office:string-value="BOMBA ELETRICA SUBMERSA TRIFASICA 3CV - MANUTENCAO"/>
          <table:table-cell office:value-type="string" office:string-value="H"/>
          <table:table-cell office:value-type="float" office:value="0.21"/>
          <table:table-cell table:number-columns-repeated="16380"/>
        </table:table-row>
        <table:table-row>
          <table:table-cell office:value-type="float" office:value="5801"/>
          <table:table-cell office:value-type="string" office:string-value="COMPACTADOR DE SOLOS COM PLACA VIBRATORIA, 46X51CM, 5HP, 156KG, DIESEL, IMPACTO DINAMICO 1700KG - DEPRECIACAO E JUROS"/>
          <table:table-cell office:value-type="string" office:string-value="H"/>
          <table:table-cell office:value-type="float" office:value="4.32"/>
          <table:table-cell table:number-columns-repeated="16380"/>
        </table:table-row>
        <table:table-row>
          <table:table-cell office:value-type="float" office:value="5802"/>
          <table:table-cell office:value-type="string" office:string-value="COMPACTADOR DE SOLOS COM PLACA VIBRATORIA, 46X51CM, 5HP, 156KG, DIESEL, IMPACTO DINAMICO 1700KG - MANUTENCAO"/>
          <table:table-cell office:value-type="string" office:string-value="H"/>
          <table:table-cell office:value-type="float" office:value="1.71"/>
          <table:table-cell table:number-columns-repeated="16380"/>
        </table:table-row>
        <table:table-row>
          <table:table-cell office:value-type="float" office:value="5804"/>
          <table:table-cell office:value-type="string" office:string-value="COMPACTADOR DE SOLOS COM PLACA VIBRATORIA, 46X51CM, 5HP, 156KG, DIESEL, IMPACTO DINAMICO 1700KG - MAO-DE-OBRA DIURNA NA OPERACAO"/>
          <table:table-cell office:value-type="string" office:string-value="H"/>
          <table:table-cell office:value-type="float" office:value="9.16"/>
          <table:table-cell table:number-columns-repeated="16380"/>
        </table:table-row>
        <table:table-row>
          <table:table-cell office:value-type="float" office:value="5962"/>
          <table:table-cell office:value-type="string" office:string-value="TANQUE ESTACIONARIO TAA -MACARICO CAP 20 000 L  - DEPRECIACAO E JUROS"/>
          <table:table-cell office:value-type="string" office:string-value="UN"/>
          <table:table-cell office:value-type="float" office:value="8.76"/>
          <table:table-cell table:number-columns-repeated="16380"/>
        </table:table-row>
        <table:table-row>
          <table:table-cell office:value-type="float" office:value="6175"/>
          <table:table-cell office:value-type="string" office:string-value="CAMINHAO BASCULANTE - 5,0M3 - 170HP,11,24T (VU=5ANOS)/DEPRECIACAO E JUROS"/>
          <table:table-cell office:value-type="string" office:string-value="CHI"/>
          <table:table-cell office:value-type="float" office:value="37.29"/>
          <table:table-cell table:number-columns-repeated="16380"/>
        </table:table-row>
        <table:table-row>
          <table:table-cell office:value-type="float" office:value="6176"/>
          <table:table-cell office:value-type="string" office:string-value="CAMINHAO BASCULANTE,5,0 M3 - 11,24T - 170HP (VU=5ANOS) - DEPRECIACAO"/>
          <table:table-cell office:value-type="string" office:string-value="H"/>
          <table:table-cell office:value-type="float" office:value="28.27"/>
          <table:table-cell table:number-columns-repeated="16380"/>
        </table:table-row>
        <table:table-row>
          <table:table-cell office:value-type="float" office:value="6177"/>
          <table:table-cell office:value-type="string" office:string-value="CAMINHAO BASCULANTE, 5,0 M3 - 170HP -11,24T (VU=5ANOS) - JUROS"/>
          <table:table-cell office:value-type="string" office:string-value="H"/>
          <table:table-cell office:value-type="float" office:value="9.02"/>
          <table:table-cell table:number-columns-repeated="16380"/>
        </table:table-row>
        <table:table-row>
          <table:table-cell office:value-type="float" office:value="6178"/>
          <table:table-cell office:value-type="string" office:string-value="CAMINHAO BASCULANTE,TOCO 5,0 M3 - 170HP -11,24T (VU=5ANOS)  -CUSTOS C/ MATERIAL NA OPERACAO."/>
          <table:table-cell office:value-type="string" office:string-value="H"/>
          <table:table-cell office:value-type="float" office:value="62"/>
          <table:table-cell table:number-columns-repeated="16380"/>
        </table:table-row>
        <table:table-row>
          <table:table-cell office:value-type="float" office:value="6237"/>
          <table:table-cell office:value-type="string" office:string-value="TRATOR DE ESTEIRAS COM LAMINA - POTENCIA 305 HP - PESO OPERACIONAL 37 T (VU=10ANOS) - DEPRECIACAO E JUROS"/>
          <table:table-cell office:value-type="string" office:string-value="H"/>
          <table:table-cell office:value-type="float" office:value="169.04"/>
          <table:table-cell table:number-columns-repeated="16380"/>
        </table:table-row>
        <table:table-row>
          <table:table-cell office:value-type="float" office:value="6238"/>
          <table:table-cell office:value-type="string" office:string-value="TRATOR DE ESTEIRAS COM LAMINA - POTENCIA 305 HP - PESO OPERACIONAL 37 T (VU=10ANOS) - MANUTENCAO"/>
          <table:table-cell office:value-type="string" office:string-value="H"/>
          <table:table-cell office:value-type="float" office:value="95.5"/>
          <table:table-cell table:number-columns-repeated="16380"/>
        </table:table-row>
        <table:table-row>
          <table:table-cell office:value-type="float" office:value="6240"/>
          <table:table-cell office:value-type="string" office:string-value="PA CARREGADEIRA SOBRE RODAS 180 HP - CAPACIDADE DA CACAMBA. 2,5 A 3,3 M3 - PESO OPERACIONAL 17.428 (VU=8A)  - DEPRECIACAO E JUROS"/>
          <table:table-cell office:value-type="string" office:string-value="H"/>
          <table:table-cell office:value-type="float" office:value="62.34"/>
          <table:table-cell table:number-columns-repeated="16380"/>
        </table:table-row>
        <table:table-row>
          <table:table-cell office:value-type="float" office:value="6241"/>
          <table:table-cell office:value-type="string" office:string-value="PA CARREGADEIRA SOBRE RODAS 180 HP - CAPACIDADE DA CACAMBA. 2,5 A 3,3 M3 - PESO OPERACIONAL 17.428 (VU=8ANOS) - MANUTENCAO"/>
          <table:table-cell office:value-type="string" office:string-value="H"/>
          <table:table-cell office:value-type="float" office:value="32.869999999999997"/>
          <table:table-cell table:number-columns-repeated="16380"/>
        </table:table-row>
        <table:table-row>
          <table:table-cell office:value-type="float" office:value="6244"/>
          <table:table-cell office:value-type="string" office:string-value="MOTONIVELADORA 140HP PESO OPERACIONAL 12,5T - DEPRECIACAO E JUROS"/>
          <table:table-cell office:value-type="string" office:string-value="H"/>
          <table:table-cell office:value-type="float" office:value="55.28"/>
          <table:table-cell table:number-columns-repeated="16380"/>
        </table:table-row>
        <table:table-row>
          <table:table-cell office:value-type="float" office:value="6245"/>
          <table:table-cell office:value-type="string" office:string-value="MOTONIVELADORA 140HP PESO OPERACIONAL 12,5T - MANUTENCAO"/>
          <table:table-cell office:value-type="string" office:string-value="H"/>
          <table:table-cell office:value-type="float" office:value="27.45"/>
          <table:table-cell table:number-columns-repeated="16380"/>
        </table:table-row>
        <table:table-row>
          <table:table-cell office:value-type="float" office:value="6248"/>
          <table:table-cell office:value-type="string" office:string-value="TRATOR DE ESTEIRAS 153HP PESO OPERACIONAL 15T, COM RODA MOTRIZ ELEVADA (VU=10AN0S) -DEPRECIAO E JUROS"/>
          <table:table-cell office:value-type="string" office:string-value="H"/>
          <table:table-cell office:value-type="float" office:value="66.680000000000007"/>
          <table:table-cell table:number-columns-repeated="16380"/>
        </table:table-row>
        <table:table-row>
          <table:table-cell office:value-type="float" office:value="6249"/>
          <table:table-cell office:value-type="string" office:string-value="TRATOR DE ESTEIRAS CATERPILLAR D6 153HP (VU=10AN0S) - MANUTENCAO"/>
          <table:table-cell office:value-type="string" office:string-value="H"/>
          <table:table-cell office:value-type="float" office:value="37.67"/>
          <table:table-cell table:number-columns-repeated="16380"/>
        </table:table-row>
        <table:table-row>
          <table:table-cell office:value-type="float" office:value="6252"/>
          <table:table-cell office:value-type="string" office:string-value="CAMINHAO BASCULANTE,6,0 M3 -  211CV - 11,24T,(VU=7ANOS) - DEPRECIACAO E JUROS"/>
          <table:table-cell office:value-type="string" office:string-value="H"/>
          <table:table-cell office:value-type="float" office:value="26.6"/>
          <table:table-cell table:number-columns-repeated="16380"/>
        </table:table-row>
        <table:table-row>
          <table:table-cell office:value-type="float" office:value="6253"/>
          <table:table-cell office:value-type="string" office:string-value="CAMINHAO BASCULANTE 204CV (VU=7ANOS) - MANUTENCAO"/>
          <table:table-cell office:value-type="string" office:string-value="H"/>
          <table:table-cell office:value-type="float" office:value="15.6"/>
          <table:table-cell table:number-columns-repeated="16380"/>
        </table:table-row>
        <table:table-row>
          <table:table-cell office:value-type="float" office:value="6254"/>
          <table:table-cell office:value-type="string" office:string-value="CAMINHAO BASCULANTE 204CV - CUSTO COM MATERIAL NA OPERACAO"/>
          <table:table-cell office:value-type="string" office:string-value="H"/>
          <table:table-cell office:value-type="float" office:value="95.1"/>
          <table:table-cell table:number-columns-repeated="16380"/>
        </table:table-row>
        <table:table-row>
          <table:table-cell office:value-type="float" office:value="6255"/>
          <table:table-cell office:value-type="string" office:string-value="CAMINHAO BASCULANTE 204CV / VALOR DA MAO-DE-OBRA NA OPERACAO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6258"/>
          <table:table-cell office:value-type="string" office:string-value="CAMINHAO PIPA 6000L TOCO, 162CV - 7,5T (VU=6ANOS) (INCLUI TANQUE DE ACO PARA TRANSPORTE DE AGUA) - DEPRECIACAO E JUROS"/>
          <table:table-cell office:value-type="string" office:string-value="H"/>
          <table:table-cell office:value-type="float" office:value="17.39"/>
          <table:table-cell table:number-columns-repeated="16380"/>
        </table:table-row>
        <table:table-row>
          <table:table-cell office:value-type="float" office:value="6538"/>
          <table:table-cell office:value-type="string" office:string-value="TRATOR DE ESTEIRAS - D6 - DEPRECIACAO"/>
          <table:table-cell office:value-type="string" office:string-value="H"/>
          <table:table-cell office:value-type="float" office:value="75.349999999999994"/>
          <table:table-cell table:number-columns-repeated="16380"/>
        </table:table-row>
        <table:table-row>
          <table:table-cell office:value-type="float" office:value="6539"/>
          <table:table-cell office:value-type="string" office:string-value="TRATOR DE ESTEIRAS - D6 - JUROS"/>
          <table:table-cell office:value-type="string" office:string-value="H"/>
          <table:table-cell office:value-type="float" office:value="24.03"/>
          <table:table-cell table:number-columns-repeated="16380"/>
        </table:table-row>
        <table:table-row>
          <table:table-cell office:value-type="float" office:value="6540"/>
          <table:table-cell office:value-type="string" office:string-value="TRATOR DE ESTEIRAS - D6 - MANUTENCAO"/>
          <table:table-cell office:value-type="string" office:string-value="H"/>
          <table:table-cell office:value-type="float" office:value="75.349999999999994"/>
          <table:table-cell table:number-columns-repeated="16380"/>
        </table:table-row>
        <table:table-row>
          <table:table-cell office:value-type="float" office:value="6542"/>
          <table:table-cell office:value-type="string" office:string-value="TRATOR DE ESTEIRAS - D6 - MAO DE OBRA NA OPERACAO"/>
          <table:table-cell office:value-type="string" office:string-value="H"/>
          <table:table-cell office:value-type="float" office:value="17.920000000000002"/>
          <table:table-cell table:number-columns-repeated="16380"/>
        </table:table-row>
        <table:table-row>
          <table:table-cell office:value-type="float" office:value="7008"/>
          <table:table-cell office:value-type="string" office:string-value="EXTRUSORA DE GUIAS E SARJETAS 14HP - DEPRECIACAO"/>
          <table:table-cell office:value-type="string" office:string-value="H"/>
          <table:table-cell office:value-type="float" office:value="5.99"/>
          <table:table-cell table:number-columns-repeated="16380"/>
        </table:table-row>
        <table:table-row>
          <table:table-cell office:value-type="float" office:value="7009"/>
          <table:table-cell office:value-type="string" office:string-value="EXTRUSORA DE GUIAS E SARJETAS 14HP - JUROS"/>
          <table:table-cell office:value-type="string" office:string-value="H"/>
          <table:table-cell office:value-type="float" office:value="2.2599999999999998"/>
          <table:table-cell table:number-columns-repeated="16380"/>
        </table:table-row>
        <table:table-row>
          <table:table-cell office:value-type="float" office:value="7010"/>
          <table:table-cell office:value-type="string" office:string-value="EXTRUSORA DE GUIAS E SARJETAS 14HP - MANUTENCAO"/>
          <table:table-cell office:value-type="string" office:string-value="H"/>
          <table:table-cell office:value-type="float" office:value="2.99"/>
          <table:table-cell table:number-columns-repeated="16380"/>
        </table:table-row>
        <table:table-row>
          <table:table-cell office:value-type="float" office:value="7013"/>
          <table:table-cell office:value-type="string" office:string-value="VEICULO UTILITARIO TIPO PICK-UP A GASOLINA COM 56,8CV - DEPRECIACAO"/>
          <table:table-cell office:value-type="string" office:string-value="H"/>
          <table:table-cell office:value-type="float" office:value="4.75"/>
          <table:table-cell table:number-columns-repeated="16380"/>
        </table:table-row>
        <table:table-row>
          <table:table-cell office:value-type="float" office:value="7014"/>
          <table:table-cell office:value-type="string" office:string-value="VEICULO UTILITARIO TIPO PICK-UP A GASOLINA COM 56,8CV -  JUROS"/>
          <table:table-cell office:value-type="string" office:string-value="H"/>
          <table:table-cell office:value-type="float" office:value="2"/>
          <table:table-cell table:number-columns-repeated="16380"/>
        </table:table-row>
        <table:table-row>
          <table:table-cell office:value-type="float" office:value="7015"/>
          <table:table-cell office:value-type="string" office:string-value="VEICULO UTILITARIO TIPO PICK-UP A GASOLINA COM 56,8CV - MANUTENCAO"/>
          <table:table-cell office:value-type="string" office:string-value="H"/>
          <table:table-cell office:value-type="float" office:value="3.91"/>
          <table:table-cell table:number-columns-repeated="16380"/>
        </table:table-row>
        <table:table-row>
          <table:table-cell office:value-type="float" office:value="7016"/>
          <table:table-cell office:value-type="string" office:string-value="VEICULO UTILITARIO TIPO PICK-UP A GASOLINA COM 56,8CV - CUSTOS C/MATERIAL NA OPERACAO"/>
          <table:table-cell office:value-type="string" office:string-value="H"/>
          <table:table-cell office:value-type="float" office:value="40.21"/>
          <table:table-cell table:number-columns-repeated="16380"/>
        </table:table-row>
        <table:table-row>
          <table:table-cell office:value-type="float" office:value="7017"/>
          <table:table-cell office:value-type="string" office:string-value="MÃO-DE-OBRA OPERAÇÃO DIURNA - VEÍCULO LEVE"/>
          <table:table-cell office:value-type="string" office:string-value="H"/>
          <table:table-cell office:value-type="float" office:value="17.36"/>
          <table:table-cell table:number-columns-repeated="16380"/>
        </table:table-row>
        <table:table-row>
          <table:table-cell office:value-type="float" office:value="7019"/>
          <table:table-cell office:value-type="string" office:string-value="DISTRIBUIDOR DE BETUME 6000L 56CV SOB PRESSAO MONTADO SOBRE CHASSIS DE CAMINHAO - DEPRECIACAO"/>
          <table:table-cell office:value-type="string" office:string-value="H"/>
          <table:table-cell office:value-type="float" office:value="28.49"/>
          <table:table-cell table:number-columns-repeated="16380"/>
        </table:table-row>
        <table:table-row>
          <table:table-cell office:value-type="float" office:value="7020"/>
          <table:table-cell office:value-type="string" office:string-value="DISTRIBUIDOR DE BETUME 6000L 56CV SOB PRESSAO MONTADO SOBRE CHASSIS DE CAMINHAO - JUROS"/>
          <table:table-cell office:value-type="string" office:string-value="H"/>
          <table:table-cell office:value-type="float" office:value="14.24"/>
          <table:table-cell table:number-columns-repeated="16380"/>
        </table:table-row>
        <table:table-row>
          <table:table-cell office:value-type="float" office:value="7021"/>
          <table:table-cell office:value-type="string" office:string-value="DISTRIBUIDOR DE BETUME 6000L 56CV SOB PRESSAO MONTADO SOBRE CHASSIS DE CAMINHAO - MANUTENCAO"/>
          <table:table-cell office:value-type="string" office:string-value="H"/>
          <table:table-cell office:value-type="float" office:value="25.64"/>
          <table:table-cell table:number-columns-repeated="16380"/>
        </table:table-row>
        <table:table-row>
          <table:table-cell office:value-type="float" office:value="7022"/>
          <table:table-cell office:value-type="string" office:string-value="DISTRIBUIDOR DE BETUME 6000L, 56CV SOB PRESSAO MONTADO SOBRE CHASSIS DE CAMINHAO - CUSTOS COM MATERIAL OPERACAO DIURNA"/>
          <table:table-cell office:value-type="string" office:string-value="H"/>
          <table:table-cell office:value-type="float" office:value="125.04"/>
          <table:table-cell table:number-columns-repeated="16380"/>
        </table:table-row>
        <table:table-row>
          <table:table-cell office:value-type="float" office:value="7026"/>
          <table:table-cell office:value-type="string" office:string-value="ROLO COMPACTADOR DE PNEUS 111HP 11TON - DEPRECIACAO"/>
          <table:table-cell office:value-type="string" office:string-value="H"/>
          <table:table-cell office:value-type="float" office:value="24.05"/>
          <table:table-cell table:number-columns-repeated="16380"/>
        </table:table-row>
        <table:table-row>
          <table:table-cell office:value-type="float" office:value="7027"/>
          <table:table-cell office:value-type="string" office:string-value="ROLO COMPACTADOR DE PNEUS 111HP 11TON - JUROS"/>
          <table:table-cell office:value-type="string" office:string-value="H"/>
          <table:table-cell office:value-type="float" office:value="12.02"/>
          <table:table-cell table:number-columns-repeated="16380"/>
        </table:table-row>
        <table:table-row>
          <table:table-cell office:value-type="float" office:value="7028"/>
          <table:table-cell office:value-type="string" office:string-value="ROLO COMPACTADOR DE PNEUS 111HP 11TON  - MANUTENCAO"/>
          <table:table-cell office:value-type="string" office:string-value="H"/>
          <table:table-cell office:value-type="float" office:value="21.66"/>
          <table:table-cell table:number-columns-repeated="16380"/>
        </table:table-row>
        <table:table-row>
          <table:table-cell office:value-type="float" office:value="7032"/>
          <table:table-cell office:value-type="string" office:string-value="TANQUE ESTACINARIO TAA COM SERPENTINA E CAPACIDADE PARA 30.000L - DEPRECIACAO"/>
          <table:table-cell office:value-type="string" office:string-value="H"/>
          <table:table-cell office:value-type="float" office:value="6.9"/>
          <table:table-cell table:number-columns-repeated="16380"/>
        </table:table-row>
        <table:table-row>
          <table:table-cell office:value-type="float" office:value="7033"/>
          <table:table-cell office:value-type="string" office:string-value="TANQUE ESTACINARIO TAA COM SERPENTINA E CAPACIDADE PARA 30.000L - JUROS"/>
          <table:table-cell office:value-type="string" office:string-value="H"/>
          <table:table-cell office:value-type="float" office:value="2.6"/>
          <table:table-cell table:number-columns-repeated="16380"/>
        </table:table-row>
        <table:table-row>
          <table:table-cell office:value-type="float" office:value="7034"/>
          <table:table-cell office:value-type="string" office:string-value="TANQUE ESTACINARIO TAA COM SERPENTINA E CAPACIDADE PARA 30.000L  - MANUTENCAO"/>
          <table:table-cell office:value-type="string" office:string-value="H"/>
          <table:table-cell office:value-type="float" office:value="3.45"/>
          <table:table-cell table:number-columns-repeated="16380"/>
        </table:table-row>
        <table:table-row>
          <table:table-cell office:value-type="float" office:value="7035"/>
          <table:table-cell office:value-type="string" office:string-value="TANQUE ESTACINARIO TAA COM SERPENTINA CAPACIDADE DE 30.000L - CUSTOS COM MATERIAL"/>
          <table:table-cell office:value-type="string" office:string-value="H"/>
          <table:table-cell office:value-type="float" office:value="443.48"/>
          <table:table-cell table:number-columns-repeated="16380"/>
        </table:table-row>
        <table:table-row>
          <table:table-cell office:value-type="float" office:value="7038"/>
          <table:table-cell office:value-type="string" office:string-value="ROLO COMPACTADOR DE PNEUS ESTATICO, PRESSAO VARIAVEL, POTENCIA 111HP - PESO SEM/COM LASTRO 9,5/22,4T - DEPRECIACAO"/>
          <table:table-cell office:value-type="string" office:string-value="H"/>
          <table:table-cell office:value-type="float" office:value="24.05"/>
          <table:table-cell table:number-columns-repeated="16380"/>
        </table:table-row>
        <table:table-row>
          <table:table-cell office:value-type="float" office:value="7039"/>
          <table:table-cell office:value-type="string" office:string-value="ROLO COMPACTADOR DE PNEUS ESTATICO, PRESSAO VARIAVEL, POTENCIA 111HP - PESO SEM/COM LASTRO 9,5/22,4T - JUROS"/>
          <table:table-cell office:value-type="string" office:string-value="H"/>
          <table:table-cell office:value-type="float" office:value="12.02"/>
          <table:table-cell table:number-columns-repeated="16380"/>
        </table:table-row>
        <table:table-row>
          <table:table-cell office:value-type="float" office:value="7040"/>
          <table:table-cell office:value-type="string" office:string-value="ROLO COMPACTADOR DE PNEUS ESTATICO, PRESSAO VARIAVEL, POTENCIA 111HP - PESO SEM/COM LASTRO 9,5/22,4T - MANUTENCAO"/>
          <table:table-cell office:value-type="string" office:string-value="H"/>
          <table:table-cell office:value-type="float" office:value="21.66"/>
          <table:table-cell table:number-columns-repeated="16380"/>
        </table:table-row>
        <table:table-row>
          <table:table-cell office:value-type="float" office:value="7041"/>
          <table:table-cell office:value-type="string" office:string-value="ROLO COMPACTADOR DE PNEUS ESTATICO, PRESSAO VARIAVEL, POTENCIA 111HP - PESO SEM/COM LASTRO 9,5/22,4T - CUSTOS COM MAO-DE-OBRA NA OPERACA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7044"/>
          <table:table-cell office:value-type="string" office:string-value="CONJUNTO MOTOR-BOMBA DIESEL PARA DRENAGEM DE AGUA SUJA - 6HP - DEPRECIACAO"/>
          <table:table-cell office:value-type="string" office:string-value="H"/>
          <table:table-cell office:value-type="float" office:value="0.25"/>
          <table:table-cell table:number-columns-repeated="16380"/>
        </table:table-row>
        <table:table-row>
          <table:table-cell office:value-type="float" office:value="7045"/>
          <table:table-cell office:value-type="string" office:string-value="CONJUNTO MOTOR-BOMBA DIESEL PARA DRENAGEM DE AGUA SUJA - 6HP - JUROS"/>
          <table:table-cell office:value-type="string" office:string-value="H"/>
          <table:table-cell office:value-type="float" office:value="0.15"/>
          <table:table-cell table:number-columns-repeated="16380"/>
        </table:table-row>
        <table:table-row>
          <table:table-cell office:value-type="float" office:value="7046"/>
          <table:table-cell office:value-type="string" office:string-value="CONJUNTO MOTOR-BOMBA DIESEL PARA DRENAGEM DE AGUA SUJA - 6HP - MANUTENCAO"/>
          <table:table-cell office:value-type="string" office:string-value="H"/>
          <table:table-cell office:value-type="float" office:value="0.25"/>
          <table:table-cell table:number-columns-repeated="16380"/>
        </table:table-row>
        <table:table-row>
          <table:table-cell office:value-type="float" office:value="7047"/>
          <table:table-cell office:value-type="string" office:string-value="CONJUNTO MOTOR-BOMBA DIESEL PARA DRENAGEM DE AGUA SUJA - 6HP - CUSTOS COM MATERIAL NA OPERACAO"/>
          <table:table-cell office:value-type="string" office:string-value="H"/>
          <table:table-cell office:value-type="float" office:value="3.96"/>
          <table:table-cell table:number-columns-repeated="16380"/>
        </table:table-row>
        <table:table-row>
          <table:table-cell office:value-type="float" office:value="7048"/>
          <table:table-cell office:value-type="string" office:string-value="CONJUNTO MOTOR-BOMBA DIESEL PARA DRENAGEM DE AGUA SUJA - 6HP - MAO-DE-OBRA NA OPERACAO"/>
          <table:table-cell office:value-type="string" office:string-value="H"/>
          <table:table-cell office:value-type="float" office:value="17.920000000000002"/>
          <table:table-cell table:number-columns-repeated="16380"/>
        </table:table-row>
        <table:table-row>
          <table:table-cell office:value-type="float" office:value="7051"/>
          <table:table-cell office:value-type="string" office:string-value="ROLO COMPACTADOR VIBRATÓRIO PÉ DE CARNEIRO, POTÊNCIA 150HP, PESO OPERACIONAL 9,8 T, IMPACTO DINÂMICO 31,75 T - DEPRECIACAO"/>
          <table:table-cell office:value-type="string" office:string-value="H"/>
          <table:table-cell office:value-type="float" office:value="22.97"/>
          <table:table-cell table:number-columns-repeated="16380"/>
        </table:table-row>
        <table:table-row>
          <table:table-cell office:value-type="float" office:value="7052"/>
          <table:table-cell office:value-type="string" office:string-value="ROLO COMPACTADOR VIBRATÓRIO PÉ DE CARNEIRO, POTÊNCIA 150HP, PESO OPERACIONAL 9,8 T, IMPACTO DINÂMICO 31,75 T - JUROS"/>
          <table:table-cell office:value-type="string" office:string-value="H"/>
          <table:table-cell office:value-type="float" office:value="11.48"/>
          <table:table-cell table:number-columns-repeated="16380"/>
        </table:table-row>
        <table:table-row>
          <table:table-cell office:value-type="float" office:value="7053"/>
          <table:table-cell office:value-type="string" office:string-value="ROLO COMPACTADOR VIBRATÓRIO PÉ DE CARNEIRO, POTÊNCIA 150HP, PESO OPERACIONAL 9,8 T, IMPACTO DINÂMICO 31,75 T"/>
          <table:table-cell office:value-type="string" office:string-value="H"/>
          <table:table-cell office:value-type="float" office:value="20.68"/>
          <table:table-cell table:number-columns-repeated="16380"/>
        </table:table-row>
        <table:table-row>
          <table:table-cell office:value-type="float" office:value="7054"/>
          <table:table-cell office:value-type="string" office:string-value="ROLO COMPACTADOR VIBRATÓRIO PÉ DE CARNEIRO, POTÊNCIA 150HP, PESO OPERACIONAL 9,8 T, IMPACTO DINÂMICO 31,75 T - CUSTOS COM MATERIAL NA OPERACAO"/>
          <table:table-cell office:value-type="string" office:string-value="H"/>
          <table:table-cell office:value-type="float" office:value="59.2"/>
          <table:table-cell table:number-columns-repeated="16380"/>
        </table:table-row>
        <table:table-row>
          <table:table-cell office:value-type="float" office:value="7055"/>
          <table:table-cell office:value-type="string" office:string-value="ROLO COMPACTADOR AUTOPROPELIDO 127HP 10260KG - MAO-DE-OBRA NA OPERACA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7058"/>
          <table:table-cell office:value-type="string" office:string-value="CAMINHAO BASCULANTE 4,0M3 152CV COM CAPACIDADE UTIL DE  8,5T - DEPRECIACAO"/>
          <table:table-cell office:value-type="string" office:string-value="H"/>
          <table:table-cell office:value-type="float" office:value="19.7"/>
          <table:table-cell table:number-columns-repeated="16380"/>
        </table:table-row>
        <table:table-row>
          <table:table-cell office:value-type="float" office:value="7059"/>
          <table:table-cell office:value-type="string" office:string-value="CAMINHAO BASCULANTE 4,0M3 CARGA UTIL 8,5T 152CV - JUROS"/>
          <table:table-cell office:value-type="string" office:string-value="H"/>
          <table:table-cell office:value-type="float" office:value="6.28"/>
          <table:table-cell table:number-columns-repeated="16380"/>
        </table:table-row>
        <table:table-row>
          <table:table-cell office:value-type="float" office:value="7060"/>
          <table:table-cell office:value-type="string" office:string-value="CAMINHAO BASCULANTE 4,0M3 CARGA UTIL 8,5T 152CV - MANUTENCAO"/>
          <table:table-cell office:value-type="string" office:string-value="H"/>
          <table:table-cell office:value-type="float" office:value="19.7"/>
          <table:table-cell table:number-columns-repeated="16380"/>
        </table:table-row>
        <table:table-row>
          <table:table-cell office:value-type="float" office:value="7061"/>
          <table:table-cell office:value-type="string" office:string-value="CAMINHAO BASCULANTE 4,0M3 CARGA UTIL 8,5T 152CV - CUSTOS COM MATERIAL NA OPERACAO"/>
          <table:table-cell office:value-type="string" office:string-value="H"/>
          <table:table-cell office:value-type="float" office:value="70.86"/>
          <table:table-cell table:number-columns-repeated="16380"/>
        </table:table-row>
        <table:table-row>
          <table:table-cell office:value-type="float" office:value="7062"/>
          <table:table-cell office:value-type="string" office:string-value="CAMINHAO BASCULANTE 4,0M3 CARGA UTIL 8,5T 152CV - MAO-DE-OBRA NA OPERACAO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7063"/>
          <table:table-cell office:value-type="string" office:string-value="TRATOR DE PNEUS 110 A 126 HP - DEPRECIACAO"/>
          <table:table-cell office:value-type="string" office:string-value="H"/>
          <table:table-cell office:value-type="float" office:value="19.54"/>
          <table:table-cell table:number-columns-repeated="16380"/>
        </table:table-row>
        <table:table-row>
          <table:table-cell office:value-type="float" office:value="7064"/>
          <table:table-cell office:value-type="string" office:string-value="TRATOR DE PNEUS 110 A 126 HP - JUROS"/>
          <table:table-cell office:value-type="string" office:string-value="H"/>
          <table:table-cell office:value-type="float" office:value="6.23"/>
          <table:table-cell table:number-columns-repeated="16380"/>
        </table:table-row>
        <table:table-row>
          <table:table-cell office:value-type="float" office:value="7065"/>
          <table:table-cell office:value-type="string" office:string-value="TRATOR DE PNEUS 110 A 126 HP - MANUTENCAO"/>
          <table:table-cell office:value-type="string" office:string-value="H"/>
          <table:table-cell office:value-type="float" office:value="15.63"/>
          <table:table-cell table:number-columns-repeated="16380"/>
        </table:table-row>
        <table:table-row>
          <table:table-cell office:value-type="float" office:value="7066"/>
          <table:table-cell office:value-type="string" office:string-value="TRATOR DE PNEUS 110 A 126 HP - CUSTOS COM MATERIAL NA OPERACAO"/>
          <table:table-cell office:value-type="string" office:string-value="H"/>
          <table:table-cell office:value-type="float" office:value="58.74"/>
          <table:table-cell table:number-columns-repeated="16380"/>
        </table:table-row>
        <table:table-row>
          <table:table-cell office:value-type="float" office:value="7067"/>
          <table:table-cell office:value-type="string" office:string-value="TRATOR DE PNEUS 110 A 126 HP - MAO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3781"/>
          <table:table-cell office:value-type="string" office:string-value="CAMINHAO BASCULANTE 4,0M3 TOCO 162CV PBT=11800KG  - DEPRECIACAO"/>
          <table:table-cell office:value-type="string" office:string-value="H"/>
          <table:table-cell office:value-type="float" office:value="15.62"/>
          <table:table-cell table:number-columns-repeated="16380"/>
        </table:table-row>
        <table:table-row>
          <table:table-cell office:value-type="float" office:value="53782"/>
          <table:table-cell office:value-type="string" office:string-value="CAMINHAO BASCULANTE 4,0M3 TOCO 162CV PBT=11800KG - MANUTENCAO"/>
          <table:table-cell office:value-type="string" office:string-value="H"/>
          <table:table-cell office:value-type="float" office:value="15.62"/>
          <table:table-cell table:number-columns-repeated="16380"/>
        </table:table-row>
        <table:table-row>
          <table:table-cell office:value-type="float" office:value="53785"/>
          <table:table-cell office:value-type="string" office:string-value="CAMINHAO BASCULANTE 4,0M3 TOCO 162CV PBT=11800KG - MAO-DE-OBRA NA OPERACAO DIURNA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53786"/>
          <table:table-cell office:value-type="string" office:string-value="RETRO-ESCAVADEIRA, 4 X 4, 86 CV (VU= 5 ANOS) - MATERIAIS/OPERAÇÃO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3787"/>
          <table:table-cell office:value-type="string" office:string-value="ROLO COMPACTADOR VIBRATÓRIO DE CILINDRO LISO, AUTO-PROPEL.  80HP, PESO MÁXIMO OPERACIONAL 8,1T - CUSTO DE MATERIAIS NA OPERAÇÃ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88"/>
          <table:table-cell office:value-type="string" office:string-value="ROLO COMPACTADOR VIBRATORIO DE CILINDRO LISO, AUTO-PROPELIDO  83 CV -  6,6T, IMPACTO DINAMICO 18,5/11,5T - CUSTO DE MATERIAIS NA 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89"/>
          <table:table-cell office:value-type="string" office:string-value="ROLO COMPACTADOR VIBRATÓRIO DE CILINDRO LISO, AUTO-PROPEL.  83 CV -  6,6T, IMPACTO DINÂMICO 18,5/11,5T - MAO-DE-OBRA  NA OPERACA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790"/>
          <table:table-cell office:value-type="string" office:string-value="ROLO COMPACTADOR VIBRATÓRIO, TANDEM, CILINDRO LISO, AUTO-PROPEL. - 40HP - 4,4T, IMPACTO DINÂMICO 3,1T, VU 5 ANOS - MAO DE OBRA NA OPERACAO.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792"/>
          <table:table-cell office:value-type="string" office:string-value="CAMINHAO BASCULANTE ,162HP- 6M3 - OPERACAO DIURNA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93"/>
          <table:table-cell office:value-type="string" office:string-value="CAMINHAO BASCULANTE ,162HP- 6M3 / MAO-DE-OBRA NA OPERACAO DIURNA"/>
          <table:table-cell office:value-type="string" office:string-value="H"/>
          <table:table-cell office:value-type="float" office:value="13.9"/>
          <table:table-cell table:number-columns-repeated="16380"/>
        </table:table-row>
        <table:table-row>
          <table:table-cell office:value-type="float" office:value="53794"/>
          <table:table-cell office:value-type="string" office:string-value="USINA DE CONCRETO FIXA CAPACIDADE 90/120 M³, 63HP - MANUTENÇÃO"/>
          <table:table-cell office:value-type="string" office:string-value="H"/>
          <table:table-cell office:value-type="float" office:value="18.59"/>
          <table:table-cell table:number-columns-repeated="16380"/>
        </table:table-row>
        <table:table-row>
          <table:table-cell office:value-type="float" office:value="53795"/>
          <table:table-cell office:value-type="string" office:string-value="USINA DE CONCRETO FIXA CAPACIDADE 90/120 M³, 63HP - MÃO-DE-OBRA NA OPERAÇÃO NOTURNA"/>
          <table:table-cell office:value-type="string" office:string-value="H"/>
          <table:table-cell office:value-type="float" office:value="43.98"/>
          <table:table-cell table:number-columns-repeated="16380"/>
        </table:table-row>
        <table:table-row>
          <table:table-cell office:value-type="float" office:value="53796"/>
          <table:table-cell office:value-type="string" office:string-value="CAMINHAO CARROCERIA ABERTA,EM MADEIRA, TOCO, 170CV - 11T (VU=6ANOS) - CHI DIURNO - DEPRECIACAO E JUROS"/>
          <table:table-cell office:value-type="string" office:string-value="H"/>
          <table:table-cell office:value-type="float" office:value="20.02"/>
          <table:table-cell table:number-columns-repeated="16380"/>
        </table:table-row>
        <table:table-row>
          <table:table-cell office:value-type="float" office:value="53797"/>
          <table:table-cell office:value-type="string" office:string-value="CAMINHAO CARROCERIA ABERTA,EM MADEIRA, TOCO, 170CV - 11T (VU=6ANOS) - MATERIAIS/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98"/>
          <table:table-cell office:value-type="string" office:string-value="CAMINHAO CARROCERIA ABERTA,EM MADEIRA, TOCO, 170CV - 11T (VU=6ANOS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799"/>
          <table:table-cell office:value-type="string" office:string-value="CAMINHAO CARROCERIA ABERTA,EM MADEIRA, TOCO, 170CV - 11T (VU=6ANOS) - CHI DIURNO - MAO-DE-OBRA NA OPERACAO NOTURNA"/>
          <table:table-cell office:value-type="string" office:string-value="H"/>
          <table:table-cell office:value-type="float" office:value="16.68"/>
          <table:table-cell table:number-columns-repeated="16380"/>
        </table:table-row>
        <table:table-row>
          <table:table-cell office:value-type="float" office:value="53800"/>
          <table:table-cell office:value-type="string" office:string-value="USINA MISTURADORA DE SOLOS, DOSADORES TRIPLOS, CALHA VIBRATÓRIA, CAPACIDADE 200/500 TON, 201HP - MATERIAIS NA OPERAÇÃO"/>
          <table:table-cell office:value-type="string" office:string-value="H"/>
          <table:table-cell office:value-type="float" office:value="20"/>
          <table:table-cell table:number-columns-repeated="16380"/>
        </table:table-row>
        <table:table-row>
          <table:table-cell office:value-type="float" office:value="53801"/>
          <table:table-cell office:value-type="string" office:string-value="USINA MISTURADORA DE SOLOS, DOSADORES TRIPLOS, CALHA VIBRATÓRIA, CAPCIDADE 200/500 TON, 201HP - MÃO-DE-OBRA NA OPERAÇÃO DIURNA"/>
          <table:table-cell office:value-type="string" office:string-value="H"/>
          <table:table-cell office:value-type="float" office:value="64.14"/>
          <table:table-cell table:number-columns-repeated="16380"/>
        </table:table-row>
        <table:table-row>
          <table:table-cell office:value-type="float" office:value="53802"/>
          <table:table-cell office:value-type="string" office:string-value="VIBROACABADORA SOBRE ESTEIRAS POTENCIA MAX. 105CV CAPACIDADE ATE 450 T/H - MAO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03"/>
          <table:table-cell office:value-type="string" office:string-value="VIBROACABADORA SOBRE ESTEIRAS POTENCIA MAX. 105CV CAPACIDADE ATE 450 T/H - MAO-DE-OBRA NA OPERACA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3804"/>
          <table:table-cell office:value-type="string" office:string-value="VASSOURA MECÂNICA REBOCÁVEL C/ ESCOVA CILÍNDRICA LARGURA DE VARRIMENTO = 2,44M - MANUTENÇÃO"/>
          <table:table-cell office:value-type="string" office:string-value="H"/>
          <table:table-cell office:value-type="float" office:value="1.75"/>
          <table:table-cell table:number-columns-repeated="16380"/>
        </table:table-row>
        <table:table-row>
          <table:table-cell office:value-type="float" office:value="53805"/>
          <table:table-cell office:value-type="string" office:string-value="TRATOR PNEUS TRAÇÃO 4X2, 82 CV, PESO C/ LASTRO 4,555 T  - MAO-DE-OBR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06"/>
          <table:table-cell office:value-type="string" office:string-value="TRATOR DE ESTEIRAS POTENCIA 165 HP, PESO OPERACIONAL 17,1T (VU=5ANOS) - MANUTENCAO"/>
          <table:table-cell office:value-type="string" office:string-value="H"/>
          <table:table-cell office:value-type="float" office:value="73.45"/>
          <table:table-cell table:number-columns-repeated="16380"/>
        </table:table-row>
        <table:table-row>
          <table:table-cell office:value-type="float" office:value="53807"/>
          <table:table-cell office:value-type="string" office:string-value="TRATOR DE ESTEIRAS POTENCIA 165 HP, PESO OPERACIONAL 17,1T - MAO-DE-OBRA NA OPERACAO DIURNA"/>
          <table:table-cell office:value-type="string" office:string-value="H"/>
          <table:table-cell office:value-type="float" office:value="17.920000000000002"/>
          <table:table-cell table:number-columns-repeated="16380"/>
        </table:table-row>
        <table:table-row>
          <table:table-cell office:value-type="float" office:value="53808"/>
          <table:table-cell office:value-type="string" office:string-value="TRATOR DE ESTEIRAS POTENCIA 165 HP, PESO OPERACIONAL 17,1T - MAO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10"/>
          <table:table-cell office:value-type="string" office:string-value="TRATOR DE ESTEIRAS 153HP PESO OPERACIONAL 15T, COM RODA MOTRIZ ELEVADA (VU=5ANOS) - MANUTENCAO"/>
          <table:table-cell office:value-type="string" office:string-value="H"/>
          <table:table-cell office:value-type="float" office:value="75.349999999999994"/>
          <table:table-cell table:number-columns-repeated="16380"/>
        </table:table-row>
        <table:table-row>
          <table:table-cell office:value-type="float" office:value="53811"/>
          <table:table-cell office:value-type="string" office:string-value="TRATOR DE ESTEIRAS 153HP PESO OPERACIONAL 15T, COM RODA MOTRIZ ELEVADA - MA0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3812"/>
          <table:table-cell office:value-type="string" office:string-value="TRATOR DE ESTEIRAS 153HP PESO OPERACIONAL 15T, COM RODA MOTRIZ ELEVADA - MA0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13"/>
          <table:table-cell office:value-type="string" office:string-value="TRATOR DE ESTEIRAS COM LAMINA - POTENCIA 305 HP - PESO OPERACIONAL 37 T (VU=5ANOS) -DEPRECIACAO E JUROS"/>
          <table:table-cell office:value-type="string" office:string-value="H"/>
          <table:table-cell office:value-type="float" office:value="251.94"/>
          <table:table-cell table:number-columns-repeated="16380"/>
        </table:table-row>
        <table:table-row>
          <table:table-cell office:value-type="float" office:value="53814"/>
          <table:table-cell office:value-type="string" office:string-value="TRATOR DE ESTEIRAS COM LAMINA - POTENCIA 305 HP - PESO OPERACIONAL 37 T (VU=5ANOS) - MANUTENCAO"/>
          <table:table-cell office:value-type="string" office:string-value="H"/>
          <table:table-cell office:value-type="float" office:value="191.01"/>
          <table:table-cell table:number-columns-repeated="16380"/>
        </table:table-row>
        <table:table-row>
          <table:table-cell office:value-type="float" office:value="53815"/>
          <table:table-cell office:value-type="string" office:string-value="TRATOR DE ESTEIRAS COM LAMINA - POTENCIA 305 HP - PESO OPERACIONAL 37 T  - MAO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3816"/>
          <table:table-cell office:value-type="string" office:string-value="TRATOR SOBRE ESTEIRAS 305HP - MAO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17"/>
          <table:table-cell office:value-type="string" office:string-value="TRATOR DE ESTEIRAS 99HP, PESO OPERACIONAL 8,5T  - MATERIAIS NA OPERACAO"/>
          <table:table-cell office:value-type="string" office:string-value="H"/>
          <table:table-cell office:value-type="float" office:value="37.29"/>
          <table:table-cell table:number-columns-repeated="16380"/>
        </table:table-row>
        <table:table-row>
          <table:table-cell office:value-type="float" office:value="53818"/>
          <table:table-cell office:value-type="string" office:string-value="ROLO COMPACTADOR VIBRATÓRIO REBOCÁVEL AÇO LISO, PESO 4,7T, IMPACTO DINÂMICO 18,3T - DEPRECIAÇÃO E JUROS"/>
          <table:table-cell office:value-type="string" office:string-value="H"/>
          <table:table-cell office:value-type="float" office:value="7.87"/>
          <table:table-cell table:number-columns-repeated="16380"/>
        </table:table-row>
        <table:table-row>
          <table:table-cell office:value-type="float" office:value="53819"/>
          <table:table-cell office:value-type="string" office:string-value="ROLO COMPACTADOR VIBRATÓRIO REBOCÁVEL AÇO LISO, PESO 4,7T, IMPACTO DINÂMICO 18,3T - CUSTO COM MATERIAIS NA OPERACAO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3820"/>
          <table:table-cell office:value-type="string" office:string-value="ROLO COMPACTADOR VIBRATÓRIO REBOCÁVEL AÇO LISO, PESO 4,7T, IMPACTO DINÂMICO 18,3T - CUSTO COM MAO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1"/>
          <table:table-cell office:value-type="string" office:string-value="ROLO COMPACTADOR VIBRATÓRIO REBOCÁVEL AÇO LISO, PESO 4,7T, IMPACTO DINÂMICO 18,3T - CUSTO COM MÃO -DE-OBRA NA OPERAÇÃ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3822"/>
          <table:table-cell office:value-type="string" office:string-value="ROLO COMPACTADOR VIBRATÓRIO TANDEM AÇO LISO, POTÊNCIA 58CV, PESO SEM/COM LASTRO 6,5/9,4 T - CUSTO COM MÃO-DE-OBRA NA OPERAÇÃ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3"/>
          <table:table-cell office:value-type="string" office:string-value="ROLO COMPACTADOR DE PNEUS ESTÁTICO PARA ASFALTO, PRESSÃO VARIÁVEL, POTÊNCIA 99HP, PESO OPERACIONAL SEM/COM LASTRO 8,3/21,0 T - DEPRECIAÇÃO E JUROS"/>
          <table:table-cell office:value-type="string" office:string-value="H"/>
          <table:table-cell office:value-type="float" office:value="37"/>
          <table:table-cell table:number-columns-repeated="16380"/>
        </table:table-row>
        <table:table-row>
          <table:table-cell office:value-type="float" office:value="53824"/>
          <table:table-cell office:value-type="string" office:string-value="ROLO COMPACTADOR DE PNEUS ESTATICO PARA ASFALTO, PRESSAO VARIAVEL, POTENCIA 99HP, PESO OPERACIONAL SEM/COM LASTRO 8,3/21,0 T - CUSTO COM MAO 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5"/>
          <table:table-cell office:value-type="string" office:string-value="ROLO COMPACTADOR DE PNEUS ESTÁTICO PARA ASFALTO, PRESSÃO VARIÁVEL, POTÊNCIA 99HP, PESO OPERACIONAL SEM/COM LASTRO 8,3/21,0 T - CUSTO COM MATERIAIS NA OPERAÇÃO NOT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7"/>
          <table:table-cell office:value-type="string" office:string-value="CAMINHAO TOCO, 177CV - 14T (VU=6ANOS) (NAO INCLUI CARROCERIA) - CUSTO HORARIO DE MATERIAIS NA OPERACAO"/>
          <table:table-cell office:value-type="string" office:string-value="H"/>
          <table:table-cell office:value-type="float" office:value="61.53"/>
          <table:table-cell table:number-columns-repeated="16380"/>
        </table:table-row>
        <table:table-row>
          <table:table-cell office:value-type="float" office:value="53828"/>
          <table:table-cell office:value-type="string" office:string-value="CAMINHAO TOCO, 177CV - 14T (VU=6ANOS) (NAO INCLUI CARROCERIA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29"/>
          <table:table-cell office:value-type="string" office:string-value="CAMINHAO TOCO, 170CV - 11T (VU=6ANOS) (NAO INCLUI CARROCERIA) - CUSTO HORARIO DE MATERIAIS NA 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830"/>
          <table:table-cell office:value-type="string" office:string-value="CAMINHAO TOCO, 170CV - 11T (VU=6ANOS) (NAO INCLUI CARROCERIA) - MAO-DE-OBRA NA OPERACAO NOTURNA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3831"/>
          <table:table-cell office:value-type="string" office:string-value="CAMINHAO PIPA 10000L TRUCADO, 208CV - 21,1T (VU=6ANOS) (INCLUI TANQUE DE ACO PARA TRANSPORTE DE AGUA E MOTOBOMBA CENTRIFUGA A GASOLINA 3,5CV) - CUSTO HORARIO DE MATERIAIS NA OPERACAO"/>
          <table:table-cell office:value-type="string" office:string-value="H"/>
          <table:table-cell office:value-type="float" office:value="60.67"/>
          <table:table-cell table:number-columns-repeated="16380"/>
        </table:table-row>
        <table:table-row>
          <table:table-cell office:value-type="float" office:value="53832"/>
          <table:table-cell office:value-type="string" office:string-value="CAMINHAO PIPA 10000L TRUCADO, 208CV - 21,1T (VU=6ANOS) (INCLUI TANQUE DE ACO PARA TRANSPORTE DE AGUA E MOTOBOMBA CENTRIFUGA A GASOLINA 3,5CV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33"/>
          <table:table-cell office:value-type="string" office:string-value="DISTRIBUIDOR DE AGREGADO TIPO DOSADOR REBOCAVEL  COM 4 PNEUS COM LARGURA 3,66 M - DEPRECIACAO E JUROS"/>
          <table:table-cell office:value-type="string" office:string-value="H"/>
          <table:table-cell office:value-type="float" office:value="12.42"/>
          <table:table-cell table:number-columns-repeated="16380"/>
        </table:table-row>
        <table:table-row>
          <table:table-cell office:value-type="float" office:value="53834"/>
          <table:table-cell office:value-type="string" office:string-value="DISTRIBUIDOR DE AGREGADO TIPO DOSADOR REBOCAVEL  COM 4 PNEUS COM LARGURA 3,66 M - MANUTENCAO"/>
          <table:table-cell office:value-type="string" office:string-value="H"/>
          <table:table-cell office:value-type="float" office:value="4.5"/>
          <table:table-cell table:number-columns-repeated="16380"/>
        </table:table-row>
        <table:table-row>
          <table:table-cell office:value-type="float" office:value="53835"/>
          <table:table-cell office:value-type="string" office:string-value="DISTRIBUIDOR DE BETUME COM TANQUE DE 2500L, REBOCAVEL, PNEUMATICO COM MOTOR A GASOLINA 3,4HP -  DEPRECIACAO E JUROS"/>
          <table:table-cell office:value-type="string" office:string-value="H"/>
          <table:table-cell office:value-type="float" office:value="14.49"/>
          <table:table-cell table:number-columns-repeated="16380"/>
        </table:table-row>
        <table:table-row>
          <table:table-cell office:value-type="float" office:value="53836"/>
          <table:table-cell office:value-type="string" office:string-value="DISTRIBUIDOR DE ASFALTO MONTADO SOBRE CAMINHAO TOCO 162 HP, COM TANQUE ISOLADO 6 M3 COM BARRA ESPARGIDORA  DE 3,66 M - DEPRECIACAO E JUROS"/>
          <table:table-cell office:value-type="string" office:string-value="H"/>
          <table:table-cell office:value-type="float" office:value="58.79"/>
          <table:table-cell table:number-columns-repeated="16380"/>
        </table:table-row>
        <table:table-row>
          <table:table-cell office:value-type="float" office:value="53837"/>
          <table:table-cell office:value-type="string" office:string-value="DISTRIBUIDOR DE ASFALTO MONTADO SOBRE CAMINHAO TOCO 162 HP, COM TANQUE ISOLADO 6 M3 COM BARRA ESPARGIDORA  DE 3,66 M - CUSTO C/ MATERIAIS NA OPERACAO"/>
          <table:table-cell office:value-type="string" office:string-value="H"/>
          <table:table-cell office:value-type="float" office:value="90.9"/>
          <table:table-cell table:number-columns-repeated="16380"/>
        </table:table-row>
        <table:table-row>
          <table:table-cell office:value-type="float" office:value="53840"/>
          <table:table-cell office:value-type="string" office:string-value="GRADE DE DISCO REBOCÁVEL 20X24&quot; COM 20 DISCOS DIAM 24X6MM COM PNEUS PARA TRANSPORTE - DEPRECIAÇÃO. AF_01/2014"/>
          <table:table-cell office:value-type="string" office:string-value="H"/>
          <table:table-cell office:value-type="float" office:value="1.66"/>
          <table:table-cell table:number-columns-repeated="16380"/>
        </table:table-row>
        <table:table-row>
          <table:table-cell office:value-type="float" office:value="53841"/>
          <table:table-cell office:value-type="string" office:string-value="GRADE DE DISCO REBOCÁVEL 20X24&quot; COM 20 DISCOS DIAM 24X6MM COM PNEUS PARA TRANSPORTE - MANUTENÇÃO. AF_01/2014"/>
          <table:table-cell office:value-type="string" office:string-value="H"/>
          <table:table-cell office:value-type="float" office:value="1.05"/>
          <table:table-cell table:number-columns-repeated="16380"/>
        </table:table-row>
        <table:table-row>
          <table:table-cell office:value-type="float" office:value="53842"/>
          <table:table-cell office:value-type="string" office:string-value="LANCA ELEVATORIA TELESCOPICA DE ACIONAMENTO HIDRAULICO, CAPACIDADE DE CARGA 30.000 KG, COM CESTO, MONTADA SOBRE CAMINHAO TRUCADO - DEPRECIACAO E JUROS"/>
          <table:table-cell office:value-type="string" office:string-value="H"/>
          <table:table-cell office:value-type="float" office:value="216.66"/>
          <table:table-cell table:number-columns-repeated="16380"/>
        </table:table-row>
        <table:table-row>
          <table:table-cell office:value-type="float" office:value="53843"/>
          <table:table-cell office:value-type="string" office:string-value="LANCA ELEVATORIA TELESCOPICA DE ACIONAMENTO HIDRAULICO, CAPACIDADE DE CARGA 30.000 KG, COM CESTO, MONTADA SOBRE CAMINHAO TRUCADO - CUSTO COM MA0-DE-OBRA NA OPERACAO DIURNA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44"/>
          <table:table-cell office:value-type="string" office:string-value="LANCA ELEVATORIA TELESCOPICA DE ACIONAMENTO HIDRAULICO, CAPACIDADE DE CARGA 30.000 KG, COM CESTO, MONTADA SOBRE CAMINHAO TRUCADO - CUSTO COM MA0-DE-OBRA NA OPERACAO NOTURNA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3845"/>
          <table:table-cell office:value-type="string" office:string-value="GUINDASTE MUNK COM CESTO, CARGA MAXIMA 5,75T (A 2M) E 2,3T ( A 5M), ALTURA MAXIMA = 7,9M, MONTADO SOBRE CAMINHAO DE CARROCERIA 162HP - DEPRECIACAO E JUROS"/>
          <table:table-cell office:value-type="string" office:string-value="H"/>
          <table:table-cell office:value-type="float" office:value="27.6"/>
          <table:table-cell table:number-columns-repeated="16380"/>
        </table:table-row>
        <table:table-row>
          <table:table-cell office:value-type="float" office:value="53846"/>
          <table:table-cell office:value-type="string" office:string-value="GUINDASTE MUNK COM CESTO, CARGA MAXIMA 5,75T (A 2M) E 2,3T ( A 5M), ALTURA MAXIMA = 7,9M, MONTADO SOBRE CAMINHAO DE CARROCERIA 162HP - CUSTO COM MATERIAIS NA 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847"/>
          <table:table-cell office:value-type="string" office:string-value="GUINDASTE MUNK COM CESTO, CARGA MAXIMA 5,75T (A 2M) E 2,3T ( A 5M), ALTURA MAXIMA = 7,9M, MONTADO SOBRE CAMINHAO DE CARROCERIA FORD 162HP - CUSTO COM MA0-DE-0BRA NA OPERACAO DIURNA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48"/>
          <table:table-cell office:value-type="string" office:string-value="GUINDASTE MUNK COM CESTO, CARGA MAXIMA 5,75T (A 2M) E 2,3T ( A 5M), ALTURA MAXIMA = 7,9M, MONTADO SOBRE CAMINHAO DE CARROCERIA FORD 162HP - CUSTO C/MA0-DE-0BRA NA OPERCAO NOTURNA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3849"/>
          <table:table-cell office:value-type="string" office:string-value="MOTONIVELADORA 140HP PESO OPERACIONAL 12,5T  - CUSTO COM MATERIAIS NA OPERACAO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53850"/>
          <table:table-cell office:value-type="string" office:string-value="MOTONIVELADORA 140HP PESO OPERACIONAL 12,5T - MAO-DE-OBRA NA OPERACAO DIURNA"/>
          <table:table-cell office:value-type="string" office:string-value="H"/>
          <table:table-cell office:value-type="float" office:value="18.690000000000001"/>
          <table:table-cell table:number-columns-repeated="16380"/>
        </table:table-row>
        <table:table-row>
          <table:table-cell office:value-type="float" office:value="53851"/>
          <table:table-cell office:value-type="string" office:string-value="MOTONIVELADORA 140HP -MAO-DE-OBRA NA OPERACAO NOTURNA"/>
          <table:table-cell office:value-type="string" office:string-value="H"/>
          <table:table-cell office:value-type="float" office:value="22.43"/>
          <table:table-cell table:number-columns-repeated="16380"/>
        </table:table-row>
        <table:table-row>
          <table:table-cell office:value-type="float" office:value="53852"/>
          <table:table-cell office:value-type="string" office:string-value="MOTOSCRAPER  270HP -CUSTO COM MA0-DE-0BRA NA OPERACA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3857"/>
          <table:table-cell office:value-type="string" office:string-value="PA CARREGADEIRA SOBRE RODAS 105 HP - CAPACIDADE DA CACAMBA 1,4 A 1,7 M3 - PESO OPERACIONAL 9.100 KG  (VU=5ANOS)  - MANUTENCAO"/>
          <table:table-cell office:value-type="string" office:string-value="H"/>
          <table:table-cell office:value-type="float" office:value="32.96"/>
          <table:table-cell table:number-columns-repeated="16380"/>
        </table:table-row>
        <table:table-row>
          <table:table-cell office:value-type="float" office:value="53858"/>
          <table:table-cell office:value-type="string" office:string-value="PA CARREGADEIRA SOBRE RODAS 105 HP - CAPACIDADE DA CACAMBA 1,4 A 1,7 M3 - PESO OPERACIONAL 9.100 KG - CUSTO C/ MATERIAIS NA OPERACAO"/>
          <table:table-cell office:value-type="string" office:string-value="H"/>
          <table:table-cell office:value-type="float" office:value="46.62"/>
          <table:table-cell table:number-columns-repeated="16380"/>
        </table:table-row>
        <table:table-row>
          <table:table-cell office:value-type="float" office:value="53860"/>
          <table:table-cell office:value-type="string" office:string-value="PA CARREGADEIRA SOBRE RODAS 105 HP - CAPACIDADE DA CACAMBA 1,4 A 1,7 M3 - PESO OPERACIONAL 9.100 KG - CUSTO C/ MAO-DE-OBRA NA OPERACAO NOTURNA"/>
          <table:table-cell office:value-type="string" office:string-value="H"/>
          <table:table-cell office:value-type="float" office:value="22.01"/>
          <table:table-cell table:number-columns-repeated="16380"/>
        </table:table-row>
        <table:table-row>
          <table:table-cell office:value-type="float" office:value="53861"/>
          <table:table-cell office:value-type="string" office:string-value="PA CARREGADEIRA SOBRE RODAS 180 HP - CAPACIDADE DA CACAMBA. 2,5 A 3,3 M3 - PESO OPERACIONAL 17.428  (VU=5ANOS)  - MANUTENCAO"/>
          <table:table-cell office:value-type="string" office:string-value="H"/>
          <table:table-cell office:value-type="float" office:value="61.91"/>
          <table:table-cell table:number-columns-repeated="16380"/>
        </table:table-row>
        <table:table-row>
          <table:table-cell office:value-type="float" office:value="53862"/>
          <table:table-cell office:value-type="string" office:string-value="ROLO COMPACTADOR VIBRATÓRIO DE UM CILINDRO AÇO LISO, POTÊNCIA 80HP, PESO OPERACIONAL 8,1T - CUSTO DA MÃO-DE-OBRA NA OPERAÇÃO DIURNA"/>
          <table:table-cell office:value-type="string" office:string-value="H"/>
          <table:table-cell office:value-type="float" office:value="41.71"/>
          <table:table-cell table:number-columns-repeated="16380"/>
        </table:table-row>
        <table:table-row>
          <table:table-cell office:value-type="float" office:value="53863"/>
          <table:table-cell office:value-type="string" office:string-value="MARTELETE OU ROMPEDOR PNEUMÁTICO MANUAL 28KG, FREQUENCIA DE IMPACTO 1230/MINUTO - MANUTENÇÃO"/>
          <table:table-cell office:value-type="string" office:string-value="H"/>
          <table:table-cell office:value-type="float" office:value="1.0900000000000001"/>
          <table:table-cell table:number-columns-repeated="16380"/>
        </table:table-row>
        <table:table-row>
          <table:table-cell office:value-type="float" office:value="53864"/>
          <table:table-cell office:value-type="string" office:string-value="COMPRESSOR DE AR REBOCAVEL, DESCARGA LIVRE EFETIVA 180PCM, PRESSAO DE TRABALHO 102 PSI, MOTOR A DIESEL 89CV - DEPRECIACAO E JUROS"/>
          <table:table-cell office:value-type="string" office:string-value="H"/>
          <table:table-cell office:value-type="float" office:value="12.22"/>
          <table:table-cell table:number-columns-repeated="16380"/>
        </table:table-row>
        <table:table-row>
          <table:table-cell office:value-type="float" office:value="53865"/>
          <table:table-cell office:value-type="string" office:string-value="COMPRESSOR DE AR REBOCAVEL, DESCARGA LIVRE EFETIVA 180PCM, PRESSAO DE TRABALHO 102 PSI, MOTOR A DIESEL 89CV - CUSTO HORARIO DE MATERIAIS NA OPERACAO"/>
          <table:table-cell office:value-type="string" office:string-value="H"/>
          <table:table-cell office:value-type="float" office:value="37.29"/>
          <table:table-cell table:number-columns-repeated="16380"/>
        </table:table-row>
        <table:table-row>
          <table:table-cell office:value-type="float" office:value="53866"/>
          <table:table-cell office:value-type="string" office:string-value="BOMBA ELETRICA SUBMERSA MONOFASICA 3CV - MATERIAIS NA OPERACAO"/>
          <table:table-cell office:value-type="string" office:string-value="H"/>
          <table:table-cell office:value-type="float" office:value="0.57999999999999996"/>
          <table:table-cell table:number-columns-repeated="16380"/>
        </table:table-row>
        <table:table-row>
          <table:table-cell office:value-type="float" office:value="53867"/>
          <table:table-cell office:value-type="string" office:string-value="COMPACTADOR DE SOLOS COM PLACA VIBRATORIA, 46X51CM, 5HP, 156KG, DIESEL, IMPACTO DINAMICO 1700KG - MAO-DE-OBRA NOTURNA NA OPERACAO"/>
          <table:table-cell office:value-type="string" office:string-value="H"/>
          <table:table-cell office:value-type="float" office:value="10.99"/>
          <table:table-cell table:number-columns-repeated="16380"/>
        </table:table-row>
        <table:table-row>
          <table:table-cell office:value-type="float" office:value="53881"/>
          <table:table-cell office:value-type="string" office:string-value="CAMINHAO BASCULANTE - 5,0 M3 - 170CV - 11,24T (VU=5ANOS) - MANUTENCAO"/>
          <table:table-cell office:value-type="string" office:string-value="H"/>
          <table:table-cell office:value-type="float" office:value="28.27"/>
          <table:table-cell table:number-columns-repeated="16380"/>
        </table:table-row>
        <table:table-row>
          <table:table-cell office:value-type="float" office:value="53882"/>
          <table:table-cell office:value-type="string" office:string-value="CAMINHAO PIPA 6000L TOCO, 162CV - 7,5T (VU=6ANOS) (INCLUI TANQUE DE ACO PARA TRANSPORTE DE AGUA) - MANUTENCAO"/>
          <table:table-cell office:value-type="string" office:string-value="H"/>
          <table:table-cell office:value-type="float" office:value="8.6300000000000008"/>
          <table:table-cell table:number-columns-repeated="16380"/>
        </table:table-row>
        <table:table-row>
          <table:table-cell office:value-type="float" office:value="55147"/>
          <table:table-cell office:value-type="string" office:string-value="MAO-DE-OBRA NA OPERACAO-ROLO COMPACTADOR PNEUS MULLER AP-23 111HP     AUTO-PROPELIDO PESO SEM/COM LASTRO 8/23T"/>
          <table:table-cell office:value-type="string" office:string-value="H"/>
          <table:table-cell office:value-type="float" office:value="51.14"/>
          <table:table-cell table:number-columns-repeated="16380"/>
        </table:table-row>
        <table:table-row>
          <table:table-cell office:value-type="float" office:value="55255"/>
          <table:table-cell office:value-type="string" office:string-value="EXTRUSORA DE GUIAS E SARJETAS 14HP - CUSTOS COM MATERIAL NA OPERACAO DIURNA"/>
          <table:table-cell office:value-type="string" office:string-value="H"/>
          <table:table-cell office:value-type="float" office:value="5.23"/>
          <table:table-cell table:number-columns-repeated="16380"/>
        </table:table-row>
        <table:table-row>
          <table:table-cell office:value-type="float" office:value="55263"/>
          <table:table-cell office:value-type="string" office:string-value="ROLO COMPACTADOR PNEUMATICO AUTO-PROPELIDO 111HP   8/23T - CUSTOS COM MATERIAL NA OPERACAO"/>
          <table:table-cell office:value-type="string" office:string-value="H"/>
          <table:table-cell office:value-type="float" office:value="51.74"/>
          <table:table-cell table:number-columns-repeated="16380"/>
        </table:table-row>
        <table:table-row>
          <table:table-cell office:value-type="float" office:value="55264"/>
          <table:table-cell office:value-type="string" office:string-value="TRATOR DE PNEUS 110 A 126 HP - MAO-DE-OBRA NA OPERACAO NOTURNA"/>
          <table:table-cell office:value-type="string" office:string-value="H"/>
          <table:table-cell office:value-type="float" office:value="9.5"/>
          <table:table-cell table:number-columns-repeated="16380"/>
        </table:table-row>
        <table:table-row>
          <table:table-cell office:value-type="float" office:value="65695"/>
          <table:table-cell office:value-type="string" office:string-value="ROLO COMPACTADOR PNEUMATICO AUTOPROPELIDO 111HP 11TON - CUSTOS COM MATERIAL NA OPERACAO DIURNA"/>
          <table:table-cell office:value-type="string" office:string-value="H"/>
          <table:table-cell office:value-type="float" office:value="51.74"/>
          <table:table-cell table:number-columns-repeated="16380"/>
        </table:table-row>
        <table:table-row>
          <table:table-cell office:value-type="float" office:value="67825"/>
          <table:table-cell office:value-type="string" office:string-value="CAMINHAO BASCULANTE COM 4,0 M3,  8,5 T - 152 CV - CUSTOS COM MATERIAL NA OPERACAO"/>
          <table:table-cell office:value-type="string" office:string-value="H"/>
          <table:table-cell office:value-type="float" office:value="63.4"/>
          <table:table-cell table:number-columns-repeated="16380"/>
        </table:table-row>
        <table:table-row>
          <table:table-cell office:value-type="float" office:value="73286"/>
          <table:table-cell office:value-type="string" office:string-value="DEPRECIAO E JUROS-AQUECEDOR DE FLUIDO TERMICO C/CALDEIRA"/>
          <table:table-cell office:value-type="string" office:string-value="H"/>
          <table:table-cell office:value-type="float" office:value="7.21"/>
          <table:table-cell table:number-columns-repeated="16380"/>
        </table:table-row>
        <table:table-row>
          <table:table-cell office:value-type="float" office:value="73289"/>
          <table:table-cell office:value-type="string" office:string-value="CUSTOS C/MATRIAL-AQUECEDOR DE FLUIDO TERMICO C/CALDEIRA"/>
          <table:table-cell office:value-type="string" office:string-value="H"/>
          <table:table-cell office:value-type="float" office:value="2.64"/>
          <table:table-cell table:number-columns-repeated="16380"/>
        </table:table-row>
        <table:table-row>
          <table:table-cell office:value-type="float" office:value="73291"/>
          <table:table-cell office:value-type="string" office:string-value="MANUTENCAO-AQUECEDOR DE FLUIDO TERMICO C/CALDEIRA"/>
          <table:table-cell office:value-type="string" office:string-value="H"/>
          <table:table-cell office:value-type="float" office:value="3.36"/>
          <table:table-cell table:number-columns-repeated="16380"/>
        </table:table-row>
        <table:table-row>
          <table:table-cell office:value-type="float" office:value="73296"/>
          <table:table-cell office:value-type="string" office:string-value="ALUGUEL ELEVADOR EQUIPADO P/TRANSP CONCR A 10M ALT-CP-S/OPERADOR COM  GUINCHO DE 10CV 16M TORRE DESMONTAVEL CACAMBA AUTOMATICA DE 550L FUNILP/DESCARGA E SILO DE ESPERA DE 1000L"/>
          <table:table-cell office:value-type="string" office:string-value="H"/>
          <table:table-cell office:value-type="float" office:value="6.9"/>
          <table:table-cell table:number-columns-repeated="16380"/>
        </table:table-row>
        <table:table-row>
          <table:table-cell office:value-type="float" office:value="73298"/>
          <table:table-cell office:value-type="string" office:string-value="VIBRADOR DE IMERSAO MOTOR ELETR 2CV (CP) TUBO DE 48X48 C/MANGOTE      DE 5M COMP -EXCL OPERADOR"/>
          <table:table-cell office:value-type="string" office:string-value="H"/>
          <table:table-cell office:value-type="float" office:value="1.26"/>
          <table:table-cell table:number-columns-repeated="16380"/>
        </table:table-row>
        <table:table-row>
          <table:table-cell office:value-type="float" office:value="73299"/>
          <table:table-cell office:value-type="string" office:string-value="VIBRADOR DE IMERSAO MOTOR ELETR 2CV (CI) TUBO 48X480MM C/MANGOTE      DE 5M COMP - EXCL OPERADOR"/>
          <table:table-cell office:value-type="string" office:string-value="H"/>
          <table:table-cell office:value-type="float" office:value="0.99"/>
          <table:table-cell table:number-columns-repeated="16380"/>
        </table:table-row>
        <table:table-row>
          <table:table-cell office:value-type="float" office:value="73300"/>
          <table:table-cell office:value-type="string" office:string-value="ALUGUEL ELEVADOR EQUIPADO P/TRANSP CONCR A 10M ALT-CI-S/OPERADOR COM  GUINCHO DE 10CV 16M TORRE DESMONTAVEL CACAMBA AUTOMATICA DE 550L FUNILP/DESCARGA E SILO ESPERA DE 1000L"/>
          <table:table-cell office:value-type="string" office:string-value="H"/>
          <table:table-cell office:value-type="float" office:value="4.01"/>
          <table:table-cell table:number-columns-repeated="16380"/>
        </table:table-row>
        <table:table-row>
          <table:table-cell office:value-type="float" office:value="73303"/>
          <table:table-cell office:value-type="string" office:string-value="DEPRECIAO E JUROS - GRUPO GERADOR 150 KVA"/>
          <table:table-cell office:value-type="string" office:string-value="H"/>
          <table:table-cell office:value-type="float" office:value="5.22"/>
          <table:table-cell table:number-columns-repeated="16380"/>
        </table:table-row>
        <table:table-row>
          <table:table-cell office:value-type="float" office:value="73304"/>
          <table:table-cell office:value-type="string" office:string-value="CUSTOS COMBUSTIVEL + MATERIAL DISTRIBUIDOR DE AGREGADO SPRE*"/>
          <table:table-cell office:value-type="string" office:string-value="H"/>
          <table:table-cell office:value-type="float" office:value="45.63"/>
          <table:table-cell table:number-columns-repeated="16380"/>
        </table:table-row>
        <table:table-row>
          <table:table-cell office:value-type="float" office:value="73305"/>
          <table:table-cell office:value-type="string" office:string-value="DISTRIBUIDOR DE AGREGADOS AUTOPROPELIDO CAP 3 M3, A DIESEL, 6 CC, 140 CV - JUROS"/>
          <table:table-cell office:value-type="string" office:string-value="H"/>
          <table:table-cell office:value-type="float" office:value="41.25"/>
          <table:table-cell table:number-columns-repeated="16380"/>
        </table:table-row>
        <table:table-row>
          <table:table-cell office:value-type="float" office:value="73307"/>
          <table:table-cell office:value-type="string" office:string-value="MANUTENCAO - GRUPO GERADOR 150 KVA"/>
          <table:table-cell office:value-type="string" office:string-value="H"/>
          <table:table-cell office:value-type="float" office:value="1.84"/>
          <table:table-cell table:number-columns-repeated="16380"/>
        </table:table-row>
        <table:table-row>
          <table:table-cell office:value-type="float" office:value="73308"/>
          <table:table-cell office:value-type="string" office:string-value="DISTRIBUIDOR DE AGREGADOS AUTOPROPELIDO CAP 3 M3, A DIESEL, 6 CC, 140 CV - DEPRECIACAO"/>
          <table:table-cell office:value-type="string" office:string-value="H"/>
          <table:table-cell office:value-type="float" office:value="109.24"/>
          <table:table-cell table:number-columns-repeated="16380"/>
        </table:table-row>
        <table:table-row>
          <table:table-cell office:value-type="float" office:value="73309"/>
          <table:table-cell office:value-type="string" office:string-value="ROLO COMPACTADOR VIBRATORIO PE DE CARNEIRO PARA SOLOS, POTENCIA 80HP, PESO MÁXIMO OPERACIONAL 8,8T - DEPRECIACAO"/>
          <table:table-cell office:value-type="string" office:string-value="H"/>
          <table:table-cell office:value-type="float" office:value="17.43"/>
          <table:table-cell table:number-columns-repeated="16380"/>
        </table:table-row>
        <table:table-row>
          <table:table-cell office:value-type="float" office:value="73310"/>
          <table:table-cell office:value-type="string" office:string-value="CUSTO HORARIO COM DEPRECIACAO E JUROS-RETRO-ESCAVADEIRA SOBRE RODAS - CASE 580 H - 74 HP"/>
          <table:table-cell office:value-type="string" office:string-value="H"/>
          <table:table-cell office:value-type="float" office:value="25.25"/>
          <table:table-cell table:number-columns-repeated="16380"/>
        </table:table-row>
        <table:table-row>
          <table:table-cell office:value-type="float" office:value="73311"/>
          <table:table-cell office:value-type="string" office:string-value="CUSTOS C/MATERIAL OPERACAO - GRUPO GERADOR 150 KVA"/>
          <table:table-cell office:value-type="string" office:string-value="H"/>
          <table:table-cell office:value-type="float" office:value="83.91"/>
          <table:table-cell table:number-columns-repeated="16380"/>
        </table:table-row>
        <table:table-row>
          <table:table-cell office:value-type="float" office:value="73312"/>
          <table:table-cell office:value-type="string" office:string-value="DISTRIBUIDOR DE AGREGADOS AUTOPROPELIDO CAP 3 M3, A DIESEL, 6 CC, 140 CV - MANUTENCAO"/>
          <table:table-cell office:value-type="string" office:string-value="H"/>
          <table:table-cell office:value-type="float" office:value="54.62"/>
          <table:table-cell table:number-columns-repeated="16380"/>
        </table:table-row>
        <table:table-row>
          <table:table-cell office:value-type="float" office:value="73313"/>
          <table:table-cell office:value-type="string" office:string-value="ROLO COMPACTADOR VIBRATORIO PE DE CARNEIRO PARA SOLOS, POTENCIA 80HP, PESO MÁXIMO OPERACIONAL 8,8T - JUROS"/>
          <table:table-cell office:value-type="string" office:string-value="H"/>
          <table:table-cell office:value-type="float" office:value="8.7100000000000009"/>
          <table:table-cell table:number-columns-repeated="16380"/>
        </table:table-row>
        <table:table-row>
          <table:table-cell office:value-type="float" office:value="73314"/>
          <table:table-cell office:value-type="string" office:string-value="CUSTO HORARIO COM MAO-DE-OBRA NA OPERACAO DIURNA-RETRO-ESCAVADEIRA SO-BRE RODAS - CASE 580 H - 74 HP"/>
          <table:table-cell office:value-type="string" office:string-value="H"/>
          <table:table-cell office:value-type="float" office:value="18.34"/>
          <table:table-cell table:number-columns-repeated="16380"/>
        </table:table-row>
        <table:table-row>
          <table:table-cell office:value-type="float" office:value="73315"/>
          <table:table-cell office:value-type="string" office:string-value="CUSTOS COMBUSTIVEL + MATERIAL NA OPERACAO DE ROLO VIBRATORIO TT SPV 84PE-DE-CARNEIRO"/>
          <table:table-cell office:value-type="string" office:string-value="H"/>
          <table:table-cell office:value-type="float" office:value="76.92"/>
          <table:table-cell table:number-columns-repeated="16380"/>
        </table:table-row>
        <table:table-row>
          <table:table-cell office:value-type="float" office:value="73316"/>
          <table:table-cell office:value-type="string" office:string-value="CUSTO HORARIO COM MANUTENCAO-RETRO-ESCAVADEIRA SOBRE RODAS - CASE 580 H - 74 HP"/>
          <table:table-cell office:value-type="string" office:string-value="H"/>
          <table:table-cell office:value-type="float" office:value="14.67"/>
          <table:table-cell table:number-columns-repeated="16380"/>
        </table:table-row>
        <table:table-row>
          <table:table-cell office:value-type="float" office:value="73317"/>
          <table:table-cell office:value-type="string" office:string-value="CUSTO HORARIO COM MATERIAIS NA OPERACAO-RETRO-ESCAVADEIRA SOBRE RODAS - CASE 580 H - 74 HP"/>
          <table:table-cell office:value-type="string" office:string-value="H"/>
          <table:table-cell office:value-type="float" office:value="39.159999999999997"/>
          <table:table-cell table:number-columns-repeated="16380"/>
        </table:table-row>
        <table:table-row>
          <table:table-cell office:value-type="float" office:value="73319"/>
          <table:table-cell office:value-type="string" office:string-value="CUSTO HORARIO COM DEPRECIACAO E JUROS - COMPRESSOR ATLAS COPCO - XA80  170 PCM 80 HP"/>
          <table:table-cell office:value-type="string" office:string-value="H"/>
          <table:table-cell office:value-type="float" office:value="12.22"/>
          <table:table-cell table:number-columns-repeated="16380"/>
        </table:table-row>
        <table:table-row>
          <table:table-cell office:value-type="float" office:value="73321"/>
          <table:table-cell office:value-type="string" office:string-value="GRUPO GERADOR TRANSPORTAVEL SOBRE RODAS 60/66KVA (CP) DIESEL 85CV     (1.800RPM) - EXCL OPERADOR"/>
          <table:table-cell office:value-type="string" office:string-value="H"/>
          <table:table-cell office:value-type="float" office:value="51"/>
          <table:table-cell table:number-columns-repeated="16380"/>
        </table:table-row>
        <table:table-row>
          <table:table-cell office:value-type="float" office:value="73322"/>
          <table:table-cell office:value-type="string" office:string-value="CUSTO HORARIO COM MATERIAIS NA OPERACAO - COMPRESSOR ATLAS COPCO - XA 80 170 PCM 80 HP"/>
          <table:table-cell office:value-type="string" office:string-value="H"/>
          <table:table-cell office:value-type="float" office:value="37.29"/>
          <table:table-cell table:number-columns-repeated="16380"/>
        </table:table-row>
        <table:table-row>
          <table:table-cell office:value-type="float" office:value="73323"/>
          <table:table-cell office:value-type="string" office:string-value="CUSTO HORARIO COM MANUTENCAO - COMPRESSOR ATLAS COPCO - XA80 170 PCM  80 HP"/>
          <table:table-cell office:value-type="string" office:string-value="H"/>
          <table:table-cell office:value-type="float" office:value="2.48"/>
          <table:table-cell table:number-columns-repeated="16380"/>
        </table:table-row>
        <table:table-row>
          <table:table-cell office:value-type="float" office:value="73324"/>
          <table:table-cell office:value-type="string" office:string-value="CARREGADOR FRONTAL RODAS DIESEL 100CV CAPAC RASA 1,30M3 (CP) INCL     OPERADOR"/>
          <table:table-cell office:value-type="string" office:string-value="H"/>
          <table:table-cell office:value-type="float" office:value="123.91"/>
          <table:table-cell table:number-columns-repeated="16380"/>
        </table:table-row>
        <table:table-row>
          <table:table-cell office:value-type="float" office:value="73325"/>
          <table:table-cell office:value-type="string" office:string-value="CUSTO HORARIO COM MAO-DE-OBRA NA OPERACAO DIURNA - COMPRESSOR ATLAS COPCO - XA80 170 PCM 80 HP"/>
          <table:table-cell office:value-type="string" office:string-value="H"/>
          <table:table-cell office:value-type="float" office:value="10.23"/>
          <table:table-cell table:number-columns-repeated="16380"/>
        </table:table-row>
        <table:table-row>
          <table:table-cell office:value-type="float" office:value="73327"/>
          <table:table-cell office:value-type="string" office:string-value="CUSTO HORARIO COM MAO-DE-OBRA NA OPERACAO DIURNA - MARTELETE OU ROMPE-DOR ATLAS COPCO - TEX 31"/>
          <table:table-cell office:value-type="string" office:string-value="H"/>
          <table:table-cell office:value-type="float" office:value="9.5"/>
          <table:table-cell table:number-columns-repeated="16380"/>
        </table:table-row>
        <table:table-row>
          <table:table-cell office:value-type="float" office:value="73329"/>
          <table:table-cell office:value-type="string" office:string-value="CUSTO HORARIO C/ DEPRECIACAO E JUROS - CAMINHAO CARROCERIA MERCEDES   BENZ - 1418/48 184 HP"/>
          <table:table-cell office:value-type="string" office:string-value="H"/>
          <table:table-cell office:value-type="float" office:value="17.82"/>
          <table:table-cell table:number-columns-repeated="16380"/>
        </table:table-row>
        <table:table-row>
          <table:table-cell office:value-type="float" office:value="73330"/>
          <table:table-cell office:value-type="string" office:string-value="CARREGADOR FRONTAL RODAS DIESEL 100CV CAPAC RASA 1,30M3 (CI) INCL     OPERADOR"/>
          <table:table-cell office:value-type="string" office:string-value="H"/>
          <table:table-cell office:value-type="float" office:value="56.15"/>
          <table:table-cell table:number-columns-repeated="16380"/>
        </table:table-row>
        <table:table-row>
          <table:table-cell office:value-type="float" office:value="73331"/>
          <table:table-cell office:value-type="string" office:string-value="VIBRADOR DE IMERSAO MOTOR GAS 3,5CV (CP) TUBO 48X480MM C/MANGOTE      DE 5M COMP - EXCL OPERADOR"/>
          <table:table-cell office:value-type="string" office:string-value="H"/>
          <table:table-cell office:value-type="float" office:value="2.63"/>
          <table:table-cell table:number-columns-repeated="16380"/>
        </table:table-row>
        <table:table-row>
          <table:table-cell office:value-type="float" office:value="73332"/>
          <table:table-cell office:value-type="string" office:string-value="CUSTO HORARIO COM MANUTENCAO - MARTELETE OU ROMPEDOR ATLAS COPCO - TEX 31"/>
          <table:table-cell office:value-type="string" office:string-value="H"/>
          <table:table-cell office:value-type="float" office:value="1.0900000000000001"/>
          <table:table-cell table:number-columns-repeated="16380"/>
        </table:table-row>
        <table:table-row>
          <table:table-cell office:value-type="float" office:value="73333"/>
          <table:table-cell office:value-type="string" office:string-value="GRUPO GERADOR C/POTENCIA 1450W/110V C.A OU 12V C.C. (CI) GAS 3,4HP    (3.600RPM) DE 4 TEMPOS REFRIGERACAO A AR - EXCL OPERADOR"/>
          <table:table-cell office:value-type="string" office:string-value="H"/>
          <table:table-cell office:value-type="float" office:value="0.35"/>
          <table:table-cell table:number-columns-repeated="16380"/>
        </table:table-row>
        <table:table-row>
          <table:table-cell office:value-type="float" office:value="73335"/>
          <table:table-cell office:value-type="string" office:string-value="CUSTO HORARIO C/ MANUTENCAO - CAMINHAO CARROCERIA MERCEDES BENZ -     1418/48 184 HP"/>
          <table:table-cell office:value-type="string" office:string-value="H"/>
          <table:table-cell office:value-type="float" office:value="8.85"/>
          <table:table-cell table:number-columns-repeated="16380"/>
        </table:table-row>
        <table:table-row>
          <table:table-cell office:value-type="float" office:value="73336"/>
          <table:table-cell office:value-type="string" office:string-value="USINA MIST A FRIO CAPAC 50T/H (CP) INCL EQUIPE DE OPERACAO"/>
          <table:table-cell office:value-type="string" office:string-value="H"/>
          <table:table-cell office:value-type="float" office:value="300.39"/>
          <table:table-cell table:number-columns-repeated="16380"/>
        </table:table-row>
        <table:table-row>
          <table:table-cell office:value-type="float" office:value="73337"/>
          <table:table-cell office:value-type="string" office:string-value="CUSTO HORARIO COM DEPRECIACAO E JUROS - MARTELETE OU ROMPEDOR ATLAS COPCO - TEX 31"/>
          <table:table-cell office:value-type="string" office:string-value="H"/>
          <table:table-cell office:value-type="float" office:value="0.83"/>
          <table:table-cell table:number-columns-repeated="16380"/>
        </table:table-row>
        <table:table-row>
          <table:table-cell office:value-type="float" office:value="73338"/>
          <table:table-cell office:value-type="string" office:string-value="COMPRESSOR AR PORTATIL/REBOCAVEL DESC 170PCM DIESEL 40CV (CI) PRESSAO DE TRABALHO DE 102PSI - EXCL OPERADOR"/>
          <table:table-cell office:value-type="string" office:string-value="H"/>
          <table:table-cell office:value-type="float" office:value="7.56"/>
          <table:table-cell table:number-columns-repeated="16380"/>
        </table:table-row>
        <table:table-row>
          <table:table-cell office:value-type="float" office:value="73339"/>
          <table:table-cell office:value-type="string" office:string-value="TRATOR DE PNEUS MOTOR DIESEL 61CV (CI) INCL OPERADOR"/>
          <table:table-cell office:value-type="string" office:string-value="H"/>
          <table:table-cell office:value-type="float" office:value="25.74"/>
          <table:table-cell table:number-columns-repeated="16380"/>
        </table:table-row>
        <table:table-row>
          <table:table-cell office:value-type="float" office:value="73340"/>
          <table:table-cell office:value-type="string" office:string-value="CUSTO HORARIO C/ MATERIAIS NA OPERACAO - CAMINHAO CARROCERIA MERCEDES BENZ - 1418/48 HP"/>
          <table:table-cell office:value-type="string" office:string-value="H"/>
          <table:table-cell office:value-type="float" office:value="85.78"/>
          <table:table-cell table:number-columns-repeated="16380"/>
        </table:table-row>
        <table:table-row>
          <table:table-cell office:value-type="float" office:value="73343"/>
          <table:table-cell office:value-type="string" office:string-value="VIBRADOR DE IMERSAO MOTOR GAS 3,5CV TUBO DE 48X480MM (CI) C/MANGOTE   DE 5M COMP -EXCL OPERADOR"/>
          <table:table-cell office:value-type="string" office:string-value="H"/>
          <table:table-cell office:value-type="float" office:value="0.62"/>
          <table:table-cell table:number-columns-repeated="16380"/>
        </table:table-row>
        <table:table-row>
          <table:table-cell office:value-type="float" office:value="73344"/>
          <table:table-cell office:value-type="string" office:string-value="GRUPO GERADOR ESTACIONARIO C/ALTERNADOR 125/145KVA (CP) DIESEL 165CV  EXCL OPERADOR"/>
          <table:table-cell office:value-type="string" office:string-value="H"/>
          <table:table-cell office:value-type="float" office:value="105.67"/>
          <table:table-cell table:number-columns-repeated="16380"/>
        </table:table-row>
        <table:table-row>
          <table:table-cell office:value-type="float" office:value="73345"/>
          <table:table-cell office:value-type="string" office:string-value="ROLO COMPACTADOR TANDEM 5 A 10T DIESEL 58,5CV (CI) INCL OPERADOR"/>
          <table:table-cell office:value-type="string" office:string-value="H"/>
          <table:table-cell office:value-type="float" office:value="37.42"/>
          <table:table-cell table:number-columns-repeated="16380"/>
        </table:table-row>
        <table:table-row>
          <table:table-cell office:value-type="float" office:value="73348"/>
          <table:table-cell office:value-type="string" office:string-value="CUSTO HORARIO C/ DEPRECIACAO E JUROS - GUINDASTE AUTOPROPELIDO MADAL  - MD 10 A 45 HP"/>
          <table:table-cell office:value-type="string" office:string-value="H"/>
          <table:table-cell office:value-type="float" office:value="46.77"/>
          <table:table-cell table:number-columns-repeated="16380"/>
        </table:table-row>
        <table:table-row>
          <table:table-cell office:value-type="float" office:value="73352"/>
          <table:table-cell office:value-type="string" office:string-value="CUSTO HORARIO C/ DEPRECIACAO E JUROS - GUINCHO 8 T MUNCK - 640/18     S/ CAMINHAO MERCEDES BENZ 1418/51 184 HP"/>
          <table:table-cell office:value-type="string" office:string-value="H"/>
          <table:table-cell office:value-type="float" office:value="7.58"/>
          <table:table-cell table:number-columns-repeated="16380"/>
        </table:table-row>
        <table:table-row>
          <table:table-cell office:value-type="float" office:value="73353"/>
          <table:table-cell office:value-type="string" office:string-value="COMPACTADOR DE PNEUS AUTO-PROPULSOR DIESEL 76HP C/7 PNEUS-CI- PESO    5,5/20T INCL OPERADOR"/>
          <table:table-cell office:value-type="string" office:string-value="H"/>
          <table:table-cell office:value-type="float" office:value="52.56"/>
          <table:table-cell table:number-columns-repeated="16380"/>
        </table:table-row>
        <table:table-row>
          <table:table-cell office:value-type="float" office:value="73354"/>
          <table:table-cell office:value-type="string" office:string-value="MAQUINA DE JUNTAS GAS 8,25CV PART MANUAL (CI) INCL OPERADOR"/>
          <table:table-cell office:value-type="string" office:string-value="H"/>
          <table:table-cell office:value-type="float" office:value="18.86"/>
          <table:table-cell table:number-columns-repeated="16380"/>
        </table:table-row>
        <table:table-row>
          <table:table-cell office:value-type="float" office:value="73355"/>
          <table:table-cell office:value-type="string" office:string-value="ALUGUEL CAMINHAO CARROC FIXA TOCO 7,5T MOTOR DIESEL 132CV (CF) C/MOTO RISTA"/>
          <table:table-cell office:value-type="string" office:string-value="H"/>
          <table:table-cell office:value-type="float" office:value="45.47"/>
          <table:table-cell table:number-columns-repeated="16380"/>
        </table:table-row>
        <table:table-row>
          <table:table-cell office:value-type="float" office:value="73359"/>
          <table:table-cell office:value-type="string" office:string-value="CUSTO HORARIO C/ MANUTENCAO - GUINDASTE AUTOPROPELIDO MADAL -         MD 10A 45 HP"/>
          <table:table-cell office:value-type="string" office:string-value="H"/>
          <table:table-cell office:value-type="float" office:value="27.42"/>
          <table:table-cell table:number-columns-repeated="16380"/>
        </table:table-row>
        <table:table-row>
          <table:table-cell office:value-type="float" office:value="73365"/>
          <table:table-cell office:value-type="string" office:string-value="CUSTO HORARIO C/ MANUTENCAO - GUINCHO 8 T MUNCK - 640/18 S/ CAMINHAO  MERCEDES BENZ 1418/51 184 HP"/>
          <table:table-cell office:value-type="string" office:string-value="H"/>
          <table:table-cell office:value-type="float" office:value="3.76"/>
          <table:table-cell table:number-columns-repeated="16380"/>
        </table:table-row>
        <table:table-row>
          <table:table-cell office:value-type="float" office:value="73366"/>
          <table:table-cell office:value-type="string" office:string-value="ROLO VIBRATORIO LISO 7T AUTO-PROPULSOR DIESEL 76,5H (CI) INCL OPERADORLARG TOTAL 2,015M"/>
          <table:table-cell office:value-type="string" office:string-value="H"/>
          <table:table-cell office:value-type="float" office:value="44.21"/>
          <table:table-cell table:number-columns-repeated="16380"/>
        </table:table-row>
        <table:table-row>
          <table:table-cell office:value-type="float" office:value="73367"/>
          <table:table-cell office:value-type="string" office:string-value="ROMPEDOR PNEUNATICO 32,6KG CONSUMO AR 38,8L (CI) S/OPERADOR PONTEIRA  E MANGUEIRA - FREQUENCIA DE IMPACTOS 1110 IMP/MIN"/>
          <table:table-cell office:value-type="string" office:string-value="H"/>
          <table:table-cell office:value-type="float" office:value="1.02"/>
          <table:table-cell table:number-columns-repeated="16380"/>
        </table:table-row>
        <table:table-row>
          <table:table-cell office:value-type="float" office:value="73371"/>
          <table:table-cell office:value-type="string" office:string-value="ROLO COMPACTADOR TANDEM 5 A 10T DIESEL 58,5CV (CP) INCL OPERADOR"/>
          <table:table-cell office:value-type="string" office:string-value="H"/>
          <table:table-cell office:value-type="float" office:value="71.2"/>
          <table:table-cell table:number-columns-repeated="16380"/>
        </table:table-row>
        <table:table-row>
          <table:table-cell office:value-type="float" office:value="73373"/>
          <table:table-cell office:value-type="string" office:string-value="CUSTO HORARIO C/ MATERIAIS NA OPERACAO - GUINDASTE AUTOPROPELIDO MADAL- MD 10A 45 HP"/>
          <table:table-cell office:value-type="string" office:string-value="H"/>
          <table:table-cell office:value-type="float" office:value="20.97"/>
          <table:table-cell table:number-columns-repeated="16380"/>
        </table:table-row>
        <table:table-row>
          <table:table-cell office:value-type="float" office:value="73374"/>
          <table:table-cell office:value-type="string" office:string-value="USINA PRE-MISTURADORA DE SOLOS CAPAC 350/600T/H (CF) INCL EQUIPE      DE OPERACAO"/>
          <table:table-cell office:value-type="string" office:string-value="H"/>
          <table:table-cell office:value-type="float" office:value="189.02"/>
          <table:table-cell table:number-columns-repeated="16380"/>
        </table:table-row>
        <table:table-row>
          <table:table-cell office:value-type="float" office:value="73377"/>
          <table:table-cell office:value-type="string" office:string-value="VIBRO-ACABADORA ASF SOBRE ESTEIRA DIESEL 69CV (CI) C/EXTENSAO P/PAVI- MENTO - INCL OPERADOR E AUXILIAR"/>
          <table:table-cell office:value-type="string" office:string-value="H"/>
          <table:table-cell office:value-type="float" office:value="131.80000000000001"/>
          <table:table-cell table:number-columns-repeated="16380"/>
        </table:table-row>
        <table:table-row>
          <table:table-cell office:value-type="float" office:value="73378"/>
          <table:table-cell office:value-type="string" office:string-value="ROMPEDOR PNEUMATICO 32,6KG CONSUMO AR 38,8L (CP) S/OPERADOR PONTEIRA  E MANGUEIRA-FREQUENCIA DE IMPACTO DE 1110 IMP/MIN"/>
          <table:table-cell office:value-type="string" office:string-value="H"/>
          <table:table-cell office:value-type="float" office:value="1.42"/>
          <table:table-cell table:number-columns-repeated="16380"/>
        </table:table-row>
        <table:table-row>
          <table:table-cell office:value-type="float" office:value="73380"/>
          <table:table-cell office:value-type="string" office:string-value="VIBRO-ACABADORA ASF SOBRE ESTEIRA DIESEL 69CV (CP) C/EXTENSAO P/PAVI- MENTO - INCL OPERADOR E AUXILIAR"/>
          <table:table-cell office:value-type="string" office:string-value="H"/>
          <table:table-cell office:value-type="float" office:value="219.52"/>
          <table:table-cell table:number-columns-repeated="16380"/>
        </table:table-row>
        <table:table-row>
          <table:table-cell office:value-type="float" office:value="73383"/>
          <table:table-cell office:value-type="string" office:string-value="CUSTO HORARIO C/ MATERIAIS NA OPERACAO - GUINCHO 8 T MUNCK - 640/18   S/ CAMINHAO MERCEDES BENZ 1418/51 184 HP"/>
          <table:table-cell office:value-type="string" office:string-value="H"/>
          <table:table-cell office:value-type="float" office:value="79.25"/>
          <table:table-cell table:number-columns-repeated="16380"/>
        </table:table-row>
        <table:table-row>
          <table:table-cell office:value-type="float" office:value="73386"/>
          <table:table-cell office:value-type="string" office:string-value="ALUGUEL CAMINHAO BASCUL NO TOCO 4M3 DMOTOR DIESEL 85CV (CI) C/MOTORIS TA"/>
          <table:table-cell office:value-type="string" office:string-value="H"/>
          <table:table-cell office:value-type="float" office:value="36.590000000000003"/>
          <table:table-cell table:number-columns-repeated="16380"/>
        </table:table-row>
        <table:table-row>
          <table:table-cell office:value-type="float" office:value="73387"/>
          <table:table-cell office:value-type="string" office:string-value="GRUPO GERADOR C/POTENCIA 1450W/110V C.A OU 12V C.C. (CP) GAS 3,4HPREFRIGERADO A AR - EXCL OPERADOR"/>
          <table:table-cell office:value-type="string" office:string-value="H"/>
          <table:table-cell office:value-type="float" office:value="5.0199999999999996"/>
          <table:table-cell table:number-columns-repeated="16380"/>
        </table:table-row>
        <table:table-row>
          <table:table-cell office:value-type="float" office:value="73388"/>
          <table:table-cell office:value-type="string" office:string-value="COMPRESSOR AR PORTATIL/REBOCAVEL DESC 170PCM DIESEL 40CV (CP) PRESSAO DE TRABALHO DE 102PSI - EXCL OPERADOR"/>
          <table:table-cell office:value-type="string" office:string-value="H"/>
          <table:table-cell office:value-type="float" office:value="51.04"/>
          <table:table-cell table:number-columns-repeated="16380"/>
        </table:table-row>
        <table:table-row>
          <table:table-cell office:value-type="float" office:value="73389"/>
          <table:table-cell office:value-type="string" office:string-value="ESPALHADOR AGREG REBOCAVEL CAPAC RASA 1,3M3 PESO 860KG (CP) DIAM ROLO 127MM (5&quot;) - EXCL OPERADOR"/>
          <table:table-cell office:value-type="string" office:string-value="H"/>
          <table:table-cell office:value-type="float" office:value="14.96"/>
          <table:table-cell table:number-columns-repeated="16380"/>
        </table:table-row>
        <table:table-row>
          <table:table-cell office:value-type="float" office:value="73390"/>
          <table:table-cell office:value-type="string" office:string-value="COMPACTADOR DE PNEUS AUTO-PROPULSOR DIESEL 76HP C/7 PNEUS-CP -PESO    5,5/20T INCL OPERADOR"/>
          <table:table-cell office:value-type="string" office:string-value="H"/>
          <table:table-cell office:value-type="float" office:value="99.4"/>
          <table:table-cell table:number-columns-repeated="16380"/>
        </table:table-row>
        <table:table-row>
          <table:table-cell office:value-type="float" office:value="73399"/>
          <table:table-cell office:value-type="string" office:string-value="DEPRECIAO E JUROS - MAQUINA DE DEMARCAR FAIXAS AUTOPROP."/>
          <table:table-cell office:value-type="string" office:string-value="H"/>
          <table:table-cell office:value-type="float" office:value="62.86"/>
          <table:table-cell table:number-columns-repeated="16380"/>
        </table:table-row>
        <table:table-row>
          <table:table-cell office:value-type="float" office:value="73400"/>
          <table:table-cell office:value-type="string" office:string-value="TRATOR ESTEIRAS DIESEL APROX 200CV C/LAMINA 2500KG (CI) INCL OPERADOR"/>
          <table:table-cell office:value-type="string" office:string-value="H"/>
          <table:table-cell office:value-type="float" office:value="108.84"/>
          <table:table-cell table:number-columns-repeated="16380"/>
        </table:table-row>
        <table:table-row>
          <table:table-cell office:value-type="float" office:value="73401"/>
          <table:table-cell office:value-type="string" office:string-value="COMPRESSOR AR PORTATIL/REBOCAVEL DESC 170PCM DIESEL 40CV (CF) PRESSAO DE TRABALHO DE 102PSI - EXCL OPERADOR"/>
          <table:table-cell office:value-type="string" office:string-value="H"/>
          <table:table-cell office:value-type="float" office:value="12.3"/>
          <table:table-cell table:number-columns-repeated="16380"/>
        </table:table-row>
        <table:table-row>
          <table:table-cell office:value-type="float" office:value="73402"/>
          <table:table-cell office:value-type="string" office:string-value="USINA PRE-MISTURADORA DE SOLOS CAPAC 350/600T/H (CP) INCL EQUIPE      DE OPERACAO"/>
          <table:table-cell office:value-type="string" office:string-value="H"/>
          <table:table-cell office:value-type="float" office:value="281.85000000000002"/>
          <table:table-cell table:number-columns-repeated="16380"/>
        </table:table-row>
        <table:table-row>
          <table:table-cell office:value-type="float" office:value="73405"/>
          <table:table-cell office:value-type="string" office:string-value="CUSTO HORARIO PRODUTIVO DIURNO-RETRO-ESCAVADEIRA SOBRE RODAS - CASE   580 H - 74 HP"/>
          <table:table-cell office:value-type="string" office:string-value="CHP"/>
          <table:table-cell office:value-type="float" office:value="97.43"/>
          <table:table-cell table:number-columns-repeated="16380"/>
        </table:table-row>
        <table:table-row>
          <table:table-cell office:value-type="float" office:value="73407"/>
          <table:table-cell office:value-type="string" office:string-value="JUROS/CAMINHAO CARROCERIA FIXA FORD F-12000 - 142CV"/>
          <table:table-cell office:value-type="string" office:string-value="H"/>
          <table:table-cell office:value-type="float" office:value="5.49"/>
          <table:table-cell table:number-columns-repeated="16380"/>
        </table:table-row>
        <table:table-row>
          <table:table-cell office:value-type="float" office:value="73414"/>
          <table:table-cell office:value-type="string" office:string-value="ROLO VIBRATORIO LISO 7T AUTO-PROPULSOR DIESEL 76,5H (CP) INCL OPERADORLARGURA TOTAL 2,015M"/>
          <table:table-cell office:value-type="string" office:string-value="H"/>
          <table:table-cell office:value-type="float" office:value="87.36"/>
          <table:table-cell table:number-columns-repeated="16380"/>
        </table:table-row>
        <table:table-row>
          <table:table-cell office:value-type="float" office:value="73416"/>
          <table:table-cell office:value-type="string" office:string-value="CUSTOS C/MATERIAL NA OPERACAO/CAMINHAO CARROCERIA FIXA FORD F-12000 - 142HP"/>
          <table:table-cell office:value-type="string" office:string-value="H"/>
          <table:table-cell office:value-type="float" office:value="66.2"/>
          <table:table-cell table:number-columns-repeated="16380"/>
        </table:table-row>
        <table:table-row>
          <table:table-cell office:value-type="float" office:value="73419"/>
          <table:table-cell office:value-type="string" office:string-value="USINA P/MISTURA BETUM ALTA CLASSE A QUENTE CAPAC 60/90T/H-CP INCL     EQUIPE DE OPERACAO"/>
          <table:table-cell office:value-type="string" office:string-value="H"/>
          <table:table-cell office:value-type="float" office:value="1681.41"/>
          <table:table-cell table:number-columns-repeated="16380"/>
        </table:table-row>
        <table:table-row>
          <table:table-cell office:value-type="float" office:value="73421"/>
          <table:table-cell office:value-type="string" office:string-value="CUSTO HORARIO C/DEPRECIACAO E JUROS - MOTONIVELADORA CATERPILLAR 120 G125 HP"/>
          <table:table-cell office:value-type="string" office:string-value="H"/>
          <table:table-cell office:value-type="float" office:value="43.04"/>
          <table:table-cell table:number-columns-repeated="16380"/>
        </table:table-row>
        <table:table-row>
          <table:table-cell office:value-type="float" office:value="73425"/>
          <table:table-cell office:value-type="string" office:string-value="CUSTO HORARIO COM DEPRECIACAO E JUROS - TRATOR DE ESTEIRAS CATERPILLARD6D PS - 163 6A - 140 HP"/>
          <table:table-cell office:value-type="string" office:string-value="H"/>
          <table:table-cell office:value-type="float" office:value="66.760000000000005"/>
          <table:table-cell table:number-columns-repeated="16380"/>
        </table:table-row>
        <table:table-row>
          <table:table-cell office:value-type="float" office:value="73428"/>
          <table:table-cell office:value-type="string" office:string-value="CUSTO HORARIO PRODUTIVO DIURNO - MARTELETE OU ROMPEDOR ATLAS COPCO -  TEX 31"/>
          <table:table-cell office:value-type="string" office:string-value="CHP"/>
          <table:table-cell office:value-type="float" office:value="11.43"/>
          <table:table-cell table:number-columns-repeated="16380"/>
        </table:table-row>
        <table:table-row>
          <table:table-cell office:value-type="float" office:value="73429"/>
          <table:table-cell office:value-type="string" office:string-value="CAMINHAO TANQUE (PIPA) 6.000 L, DIESEL, 132CV, COM MOTORISTA, (CHI)."/>
          <table:table-cell office:value-type="string" office:string-value="H"/>
          <table:table-cell office:value-type="float" office:value="38.51"/>
          <table:table-cell table:number-columns-repeated="16380"/>
        </table:table-row>
        <table:table-row>
          <table:table-cell office:value-type="float" office:value="73432"/>
          <table:table-cell office:value-type="string" office:string-value="CHP - BETONEIRA CAPAC. 320 L, MOTOR DIESEL 6 HP, ALFA 320 OU SIMILAR"/>
          <table:table-cell office:value-type="string" office:string-value="H"/>
          <table:table-cell office:value-type="float" office:value="13.23"/>
          <table:table-cell table:number-columns-repeated="16380"/>
        </table:table-row>
        <table:table-row>
          <table:table-cell office:value-type="float" office:value="73433"/>
          <table:table-cell office:value-type="string" office:string-value="DEPRECIACAO/CAMINHAO CARROCERIA FIXA FORD F-12000 CHASSI 194&quot; - 142CV"/>
          <table:table-cell office:value-type="string" office:string-value="H"/>
          <table:table-cell office:value-type="float" office:value="14.52"/>
          <table:table-cell table:number-columns-repeated="16380"/>
        </table:table-row>
        <table:table-row>
          <table:table-cell office:value-type="float" office:value="73434"/>
          <table:table-cell office:value-type="string" office:string-value="CUSTO HORARIO COM MANUTENCAO - TRATOR DE ESTEIRAS CATERPILLAR         D6D PS - 163 6A - 140 HP"/>
          <table:table-cell office:value-type="string" office:string-value="H"/>
          <table:table-cell office:value-type="float" office:value="37.67"/>
          <table:table-cell table:number-columns-repeated="16380"/>
        </table:table-row>
        <table:table-row>
          <table:table-cell office:value-type="float" office:value="73435"/>
          <table:table-cell office:value-type="string" office:string-value="MANUTENCAO - MAQUINA DE DEMARCAR FAIXAS AUTOPROP."/>
          <table:table-cell office:value-type="string" office:string-value="H"/>
          <table:table-cell office:value-type="float" office:value="43.08"/>
          <table:table-cell table:number-columns-repeated="16380"/>
        </table:table-row>
        <table:table-row>
          <table:table-cell office:value-type="float" office:value="73437"/>
          <table:table-cell office:value-type="string" office:string-value="SERRA CIRCULAR MAKITA 5900B 7` 2,3HP - CHP"/>
          <table:table-cell office:value-type="string" office:string-value="H"/>
          <table:table-cell office:value-type="float" office:value="12.28"/>
          <table:table-cell table:number-columns-repeated="16380"/>
        </table:table-row>
        <table:table-row>
          <table:table-cell office:value-type="float" office:value="73439"/>
          <table:table-cell office:value-type="string" office:string-value="MOTO BOMBA SOBRE RODAS GAS DE 10,5CV A 3600RPM (CI) C/BOMBA CENTRIFUGAAUTO-ESCORVANTE DE ROTOR ABERTO BOCAIS DE 3&quot; - EXCL OPERADOR"/>
          <table:table-cell office:value-type="string" office:string-value="H"/>
          <table:table-cell office:value-type="float" office:value="2.94"/>
          <table:table-cell table:number-columns-repeated="16380"/>
        </table:table-row>
        <table:table-row>
          <table:table-cell office:value-type="float" office:value="73440"/>
          <table:table-cell office:value-type="string" office:string-value="USINA DOSADOR/MISTURADOR AGREG CONCR C/SILO CIM P/50T (CI) INCL       MAO-DE-OBRA P/ALIMENTACAO E OPERACAO DA CENTRAL"/>
          <table:table-cell office:value-type="string" office:string-value="H"/>
          <table:table-cell office:value-type="float" office:value="168.67"/>
          <table:table-cell table:number-columns-repeated="16380"/>
        </table:table-row>
        <table:table-row>
          <table:table-cell office:value-type="float" office:value="73441"/>
          <table:table-cell office:value-type="string" office:string-value="USINA DOSADORA/MIST AGREG CONCR C/SILO CIM P/50T (CP) INCL MAO-DE-OBRAP/ALIMENTACAO E OPER"/>
          <table:table-cell office:value-type="string" office:string-value="H"/>
          <table:table-cell office:value-type="float" office:value="212.38"/>
          <table:table-cell table:number-columns-repeated="16380"/>
        </table:table-row>
        <table:table-row>
          <table:table-cell office:value-type="float" office:value="73443"/>
          <table:table-cell office:value-type="string" office:string-value="CUSTO HORARIO C/MANUTENCAO - MOTONIVELADORA CATERPILLAR 120 G - 125 HP"/>
          <table:table-cell office:value-type="string" office:string-value="H"/>
          <table:table-cell office:value-type="float" office:value="32.94"/>
          <table:table-cell table:number-columns-repeated="16380"/>
        </table:table-row>
        <table:table-row>
          <table:table-cell office:value-type="float" office:value="73445"/>
          <table:table-cell office:value-type="string" office:string-value="CAIACAO INT OU EXT SOBRE REVESTIMENTO LISO C/ADOCAO DE FIXADOR COM    COM DUAS DEMAOS"/>
          <table:table-cell office:value-type="string" office:string-value="M2"/>
          <table:table-cell office:value-type="float" office:value="4.8"/>
          <table:table-cell table:number-columns-repeated="16380"/>
        </table:table-row>
        <table:table-row>
          <table:table-cell office:value-type="float" office:value="73446"/>
          <table:table-cell office:value-type="string" office:string-value="PINTURA DE SUPERFICIE C/TINTA GRAFITE"/>
          <table:table-cell office:value-type="string" office:string-value="M2"/>
          <table:table-cell office:value-type="float" office:value="12.21"/>
          <table:table-cell table:number-columns-repeated="16380"/>
        </table:table-row>
        <table:table-row>
          <table:table-cell office:value-type="float" office:value="73447"/>
          <table:table-cell office:value-type="string" office:string-value="ESCAVACAO MANUAL DE VALAS EM TERRA COMPACTA, PROF. 2 M &lt; H &lt;= 3 M"/>
          <table:table-cell office:value-type="string" office:string-value="M3"/>
          <table:table-cell office:value-type="float" office:value="31.61"/>
          <table:table-cell table:number-columns-repeated="16380"/>
        </table:table-row>
        <table:table-row>
          <table:table-cell office:value-type="float" office:value="73448"/>
          <table:table-cell office:value-type="string" office:string-value="BOMBA C/MOTOR A GASOLINA AUTOESCORVANTE PARA AGUA SUJA - 3/4 HP       MANUTENCAO"/>
          <table:table-cell office:value-type="string" office:string-value="H"/>
          <table:table-cell office:value-type="float" office:value="0.13"/>
          <table:table-cell table:number-columns-repeated="16380"/>
        </table:table-row>
        <table:table-row>
          <table:table-cell office:value-type="float" office:value="73450"/>
          <table:table-cell office:value-type="string" office:string-value="CUSTO HORARIO IMPRODUTIVO DIURNO - MARTELETE OU ROMPEDOR ATLAS COPCO - TEX 31"/>
          <table:table-cell office:value-type="string" office:string-value="CHI"/>
          <table:table-cell office:value-type="float" office:value="10.33"/>
          <table:table-cell table:number-columns-repeated="16380"/>
        </table:table-row>
        <table:table-row>
          <table:table-cell office:value-type="float" office:value="73451"/>
          <table:table-cell office:value-type="string" office:string-value="TRATOR ESTEIRAS DIESEL APROX 200CV C/LAMINA 2500KG (CUSTO PRODUTIVO) INCL OPERADOR"/>
          <table:table-cell office:value-type="string" office:string-value="H"/>
          <table:table-cell office:value-type="float" office:value="243.09"/>
          <table:table-cell table:number-columns-repeated="16380"/>
        </table:table-row>
        <table:table-row>
          <table:table-cell office:value-type="float" office:value="73452"/>
          <table:table-cell office:value-type="string" office:string-value="MOTONIVELADORA MOTOR DIESEL 125CV INCL OPERADOR (CP)"/>
          <table:table-cell office:value-type="string" office:string-value="H"/>
          <table:table-cell office:value-type="float" office:value="184.36"/>
          <table:table-cell table:number-columns-repeated="16380"/>
        </table:table-row>
        <table:table-row>
          <table:table-cell office:value-type="float" office:value="73453"/>
          <table:table-cell office:value-type="string" office:string-value="TRATOR DE PNEUS MOTOR DIESEL 61CV INCL OPERADOR (CP)"/>
          <table:table-cell office:value-type="string" office:string-value="H"/>
          <table:table-cell office:value-type="float" office:value="58.43"/>
          <table:table-cell table:number-columns-repeated="16380"/>
        </table:table-row>
        <table:table-row>
          <table:table-cell office:value-type="float" office:value="73456"/>
          <table:table-cell office:value-type="string" office:string-value="MANUTENCAO/CAMINHAO CARROCERIA FIXA FORD F-12000 - 142CV"/>
          <table:table-cell office:value-type="string" office:string-value="H"/>
          <table:table-cell office:value-type="float" office:value="11.63"/>
          <table:table-cell table:number-columns-repeated="16380"/>
        </table:table-row>
        <table:table-row>
          <table:table-cell office:value-type="float" office:value="73457"/>
          <table:table-cell office:value-type="string" office:string-value="CUSTO HORARIO C/MATERIAIS NA OPERACAO - MOTONIVELADORA CATERPILLAR    120G - 125 HP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73458"/>
          <table:table-cell office:value-type="string" office:string-value="CUSTO HORARIO COM MATERIAIS NA OPERACAO - TRATOR DE ESTEIRAS          CATERPILLAR D6D PS - 163 6A - 140  HP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73459"/>
          <table:table-cell office:value-type="string" office:string-value="CUSTOS C/MATERIAL OPERCAO -MAQUINA DE DEMARCAR FAIXAS AUTO"/>
          <table:table-cell office:value-type="string" office:string-value="H"/>
          <table:table-cell office:value-type="float" office:value="13.98"/>
          <table:table-cell table:number-columns-repeated="16380"/>
        </table:table-row>
        <table:table-row>
          <table:table-cell office:value-type="float" office:value="73463"/>
          <table:table-cell office:value-type="string" office:string-value="MOTO BOMBA SOBRE RODAS GAS DE 10,5CV A 3600RPM (CP) C/BOMBA CENTRIFUGAAUTO-ESCORVANTE DE ROTOR ABERTO BOCAIS DE 3&quot; - EXCL OPERADOR"/>
          <table:table-cell office:value-type="string" office:string-value="H"/>
          <table:table-cell office:value-type="float" office:value="13.46"/>
          <table:table-cell table:number-columns-repeated="16380"/>
        </table:table-row>
        <table:table-row>
          <table:table-cell office:value-type="float" office:value="73464"/>
          <table:table-cell office:value-type="string" office:string-value="CHP MAQUINA PROJETORA DE CONCRETO"/>
          <table:table-cell office:value-type="string" office:string-value="H"/>
          <table:table-cell office:value-type="float" office:value="13.23"/>
          <table:table-cell table:number-columns-repeated="16380"/>
        </table:table-row>
        <table:table-row>
          <table:table-cell office:value-type="float" office:value="73476"/>
          <table:table-cell office:value-type="string" office:string-value="MOTONIVELADORA MOTOR DIESEL 125CV INCL OPERADOR (CI)"/>
          <table:table-cell office:value-type="string" office:string-value="H"/>
          <table:table-cell office:value-type="float" office:value="81.599999999999994"/>
          <table:table-cell table:number-columns-repeated="16380"/>
        </table:table-row>
        <table:table-row>
          <table:table-cell office:value-type="float" office:value="73478"/>
          <table:table-cell office:value-type="string" office:string-value="MAQUINA DE JUNTAS GAS 8,25CV PART MANUAL (CP) INCL OPERADOR"/>
          <table:table-cell office:value-type="string" office:string-value="H"/>
          <table:table-cell office:value-type="float" office:value="77.040000000000006"/>
          <table:table-cell table:number-columns-repeated="16380"/>
        </table:table-row>
        <table:table-row>
          <table:table-cell office:value-type="float" office:value="73479"/>
          <table:table-cell office:value-type="string" office:string-value="DISTRIBUIDOR BETUME SOB PRESSAO GAS (CP) SOBRE CHASSIS CAMINHAO -     INCL ESTE C/MOTORISTA"/>
          <table:table-cell office:value-type="string" office:string-value="H"/>
          <table:table-cell office:value-type="float" office:value="221.34"/>
          <table:table-cell table:number-columns-repeated="16380"/>
        </table:table-row>
        <table:table-row>
          <table:table-cell office:value-type="float" office:value="73481"/>
          <table:table-cell office:value-type="string" office:string-value="ESCAVACAO MANUAL DE VALAS EM TERRA COMPACTA, PROF. DE 0 M &lt; H &lt;= 1 M"/>
          <table:table-cell office:value-type="string" office:string-value="M3"/>
          <table:table-cell office:value-type="float" office:value="23.36"/>
          <table:table-cell table:number-columns-repeated="16380"/>
        </table:table-row>
        <table:table-row>
          <table:table-cell office:value-type="float" office:value="73483"/>
          <table:table-cell office:value-type="string" office:string-value="CUSTOS C/MAO-DE-OBRA NA OPERACAO/CAMINHAO CARROCERIA FIXA FORD F-12000- 142HP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73484"/>
          <table:table-cell office:value-type="string" office:string-value="CUSTO HORARIO C/MAO-DE-OBRA NA OPERACAO - MOTONIVELADORA CATERPILLAR  120G - 125 HP"/>
          <table:table-cell office:value-type="string" office:string-value="H"/>
          <table:table-cell office:value-type="float" office:value="13.9"/>
          <table:table-cell table:number-columns-repeated="16380"/>
        </table:table-row>
        <table:table-row>
          <table:table-cell office:value-type="float" office:value="73486"/>
          <table:table-cell office:value-type="string" office:string-value="MARCO MADEIRA REGIONAL 1A 7X3,5CM - P"/>
          <table:table-cell office:value-type="string" office:string-value="M"/>
          <table:table-cell office:value-type="float" office:value="21.52"/>
          <table:table-cell table:number-columns-repeated="16380"/>
        </table:table-row>
        <table:table-row>
          <table:table-cell office:value-type="float" office:value="73487"/>
          <table:table-cell office:value-type="string" office:string-value="SERRA CIRCULAR MAKITA 5900B 7` 2,3HP - CHI"/>
          <table:table-cell office:value-type="string" office:string-value="H"/>
          <table:table-cell office:value-type="float" office:value="10.1"/>
          <table:table-cell table:number-columns-repeated="16380"/>
        </table:table-row>
        <table:table-row>
          <table:table-cell office:value-type="float" office:value="73491"/>
          <table:table-cell office:value-type="string" office:string-value="MAQUINA POLIDORA 4HP 12A 220V EXCL ESMERIL E OPERADOR (CP)"/>
          <table:table-cell office:value-type="string" office:string-value="H"/>
          <table:table-cell office:value-type="float" office:value="2.42"/>
          <table:table-cell table:number-columns-repeated="16380"/>
        </table:table-row>
        <table:table-row>
          <table:table-cell office:value-type="float" office:value="73495"/>
          <table:table-cell office:value-type="string" office:string-value="TRATOR ESTEIRAS DIESEL APROX 335CV C/LAMINA 5000KG (CP) INCL OPERADOR"/>
          <table:table-cell office:value-type="string" office:string-value="H"/>
          <table:table-cell office:value-type="float" office:value="563.97"/>
          <table:table-cell table:number-columns-repeated="16380"/>
        </table:table-row>
        <table:table-row>
          <table:table-cell office:value-type="float" office:value="73496"/>
          <table:table-cell office:value-type="string" office:string-value="SOCADOR PNEUMATICO 18,5KG CONSUMO AR 0,82M3/M (CP) INCL OPERADOR"/>
          <table:table-cell office:value-type="string" office:string-value="H"/>
          <table:table-cell office:value-type="float" office:value="3.45"/>
          <table:table-cell table:number-columns-repeated="16380"/>
        </table:table-row>
        <table:table-row>
          <table:table-cell office:value-type="float" office:value="73497"/>
          <table:table-cell office:value-type="string" office:string-value="CHP - COMPRESSOR DE 760PCM, MOTOR DIESEL 269HP, ATLAS COPCO, MOD XA360SB, OU SIMILAR"/>
          <table:table-cell office:value-type="string" office:string-value="H"/>
          <table:table-cell office:value-type="float" office:value="142.36000000000001"/>
          <table:table-cell table:number-columns-repeated="16380"/>
        </table:table-row>
        <table:table-row>
          <table:table-cell office:value-type="float" office:value="73501"/>
          <table:table-cell office:value-type="string" office:string-value="CUSTO HORARIO PRODUTIVO DIURNO - GUINCHO 8 T MUNCK - 640/18 SEM CAMINHAO MERCEDES BENZ 1418/51 184 HP"/>
          <table:table-cell office:value-type="string" office:string-value="CHP"/>
          <table:table-cell office:value-type="float" office:value="108.07"/>
          <table:table-cell table:number-columns-repeated="16380"/>
        </table:table-row>
        <table:table-row>
          <table:table-cell office:value-type="float" office:value="73529"/>
          <table:table-cell office:value-type="string" office:string-value="INSTALACAO DE AQUECIMENTO E ARMAZENAMENTO DE ASFALTO (CP) EM 2 TANQUESDE 30000L CADA - INCL OPERADOR"/>
          <table:table-cell office:value-type="string" office:string-value="H"/>
          <table:table-cell office:value-type="float" office:value="84.46"/>
          <table:table-cell table:number-columns-repeated="16380"/>
        </table:table-row>
        <table:table-row>
          <table:table-cell office:value-type="float" office:value="73531"/>
          <table:table-cell office:value-type="string" office:string-value="ALUGUEL CAMINHAO BASCUL NO TOCO 4M3 MOTOR DIESEL 85CV (CP) C/MOTORISTA"/>
          <table:table-cell office:value-type="string" office:string-value="H"/>
          <table:table-cell office:value-type="float" office:value="87.12"/>
          <table:table-cell table:number-columns-repeated="16380"/>
        </table:table-row>
        <table:table-row>
          <table:table-cell office:value-type="float" office:value="73532"/>
          <table:table-cell office:value-type="string" office:string-value="CUSTO HORARIO PRODUTIVO - TALHA MANUAL"/>
          <table:table-cell office:value-type="string" office:string-value="CHP"/>
          <table:table-cell office:value-type="float" office:value="0.37"/>
          <table:table-cell table:number-columns-repeated="16380"/>
        </table:table-row>
        <table:table-row>
          <table:table-cell office:value-type="float" office:value="73534"/>
          <table:table-cell office:value-type="string" office:string-value="CUSTO HORARIO IMPRODUTIVO DIURNO-RETRO-ESCAVADEIRA SOBRE RODAS - CASE 580 H - 74 HP"/>
          <table:table-cell office:value-type="string" office:string-value="CHI"/>
          <table:table-cell office:value-type="float" office:value="43.6"/>
          <table:table-cell table:number-columns-repeated="16380"/>
        </table:table-row>
        <table:table-row>
          <table:table-cell office:value-type="float" office:value="73535"/>
          <table:table-cell office:value-type="string" office:string-value="CHP - CAMINHAO C/GUINCHO 6T, MOTOR DIESEL 136HP, M. BENZ MOD L1214,   MUNCK MOD, M 640/18, OU SIMILAR"/>
          <table:table-cell office:value-type="string" office:string-value="H"/>
          <table:table-cell office:value-type="float" office:value="126"/>
          <table:table-cell table:number-columns-repeated="16380"/>
        </table:table-row>
        <table:table-row>
          <table:table-cell office:value-type="float" office:value="73553"/>
          <table:table-cell office:value-type="string" office:string-value="MAQUINA DE PINTAR FAIXA CONSMAQ FX24 14HP - CHP"/>
          <table:table-cell office:value-type="string" office:string-value="H"/>
          <table:table-cell office:value-type="float" office:value="184.49"/>
          <table:table-cell table:number-columns-repeated="16380"/>
        </table:table-row>
        <table:table-row>
          <table:table-cell office:value-type="float" office:value="73557"/>
          <table:table-cell office:value-type="string" office:string-value="MAQUINA POLIDORA 4HP 12AMP 220V EXCL ESMERIL E OPERADOR (CI)"/>
          <table:table-cell office:value-type="string" office:string-value="H"/>
          <table:table-cell office:value-type="float" office:value="1.02"/>
          <table:table-cell table:number-columns-repeated="16380"/>
        </table:table-row>
        <table:table-row>
          <table:table-cell office:value-type="float" office:value="73558"/>
          <table:table-cell office:value-type="string" office:string-value="LOCAÇÃO DE EXTRUSORA DE GUIAS E SARJETAS SEM FORMAS, MOTOR DIESEL DE 14CV, EXCLUSIVE OPERADOR (CI)"/>
          <table:table-cell office:value-type="string" office:string-value="H"/>
          <table:table-cell office:value-type="float" office:value="4.72"/>
          <table:table-cell table:number-columns-repeated="16380"/>
        </table:table-row>
        <table:table-row>
          <table:table-cell office:value-type="float" office:value="73559"/>
          <table:table-cell office:value-type="string" office:string-value="USINA PRE-MISTURADORA DE SOLOS CAPAC 350/600T/H (CI) INCL EQUIPE      DE OPERACAO"/>
          <table:table-cell office:value-type="string" office:string-value="H"/>
          <table:table-cell office:value-type="float" office:value="178.7"/>
          <table:table-cell table:number-columns-repeated="16380"/>
        </table:table-row>
        <table:table-row>
          <table:table-cell office:value-type="float" office:value="73560"/>
          <table:table-cell office:value-type="string" office:string-value="SOCADOR PNEUMATICO 18.5KG CONSUMO AR 0,82M3/M (CI) INCL OPERADOR"/>
          <table:table-cell office:value-type="string" office:string-value="H"/>
          <table:table-cell office:value-type="float" office:value="2.66"/>
          <table:table-cell table:number-columns-repeated="16380"/>
        </table:table-row>
        <table:table-row>
          <table:table-cell office:value-type="float" office:value="73563"/>
          <table:table-cell office:value-type="string" office:string-value="TRATOR ESTEIRAS DIESEL APROX 335CV C/LAMINA 5000KG (CI) INCL OPERADOR"/>
          <table:table-cell office:value-type="string" office:string-value="H"/>
          <table:table-cell office:value-type="float" office:value="239.49"/>
          <table:table-cell table:number-columns-repeated="16380"/>
        </table:table-row>
        <table:table-row>
          <table:table-cell office:value-type="float" office:value="73582"/>
          <table:table-cell office:value-type="string" office:string-value="TRATOR ESTEIRAS DIESEL APROX 200CV C/LAMINA 2500KG (CF) INCL OPERADOR"/>
          <table:table-cell office:value-type="string" office:string-value="H"/>
          <table:table-cell office:value-type="float" office:value="132.79"/>
          <table:table-cell table:number-columns-repeated="16380"/>
        </table:table-row>
        <table:table-row>
          <table:table-cell office:value-type="float" office:value="73601"/>
          <table:table-cell office:value-type="string" office:string-value="GRUPO GERADOR TRANSPORTAVEL SOBRE RODAS 60/66KVA (CF) DIESEL 85CV     EXCL OPERADOR"/>
          <table:table-cell office:value-type="string" office:string-value="H"/>
          <table:table-cell office:value-type="float" office:value="4.38"/>
          <table:table-cell table:number-columns-repeated="16380"/>
        </table:table-row>
        <table:table-row>
          <table:table-cell office:value-type="float" office:value="73602"/>
          <table:table-cell office:value-type="string" office:string-value="EQUIPAMENTO P/LIMP E DESOBSTRUCAO GALERIAS ESG/AGUAS PLUV-CP- TIPO    BUCKET MACHINE COMPLETA COM CACAMBA E 60 VARETAS - INCL OPERADOR"/>
          <table:table-cell office:value-type="string" office:string-value="H"/>
          <table:table-cell office:value-type="float" office:value="31.2"/>
          <table:table-cell table:number-columns-repeated="16380"/>
        </table:table-row>
        <table:table-row>
          <table:table-cell office:value-type="float" office:value="73709"/>
          <table:table-cell office:value-type="string" office:string-value="GRUPO GERADOR ESTACIONARIO C/ALTERNADOR 125/145KVA (CI) DIESEL 165CV  EXCL OPERADOR"/>
          <table:table-cell office:value-type="string" office:string-value="H"/>
          <table:table-cell office:value-type="float" office:value="6.51"/>
          <table:table-cell table:number-columns-repeated="16380"/>
        </table:table-row>
        <table:table-row>
          <table:table-cell office:value-type="float" office:value="73712"/>
          <table:table-cell office:value-type="string" office:string-value="EQUIPAMENTO ROTATIVO PARA DESOBSTRUCAO E LIMPEZA DE GALERIAS TP BUCKE MACHINE (CP) CONSIDERANDO APENAS A MANUTENCAO E MATERIAL DE OPERAÇÃO"/>
          <table:table-cell office:value-type="string" office:string-value="H"/>
          <table:table-cell office:value-type="float" office:value="16.41"/>
          <table:table-cell table:number-columns-repeated="16380"/>
        </table:table-row>
        <table:table-row>
          <table:table-cell office:value-type="string" office:string-value="74029/1"/>
          <table:table-cell office:value-type="string" office:string-value="BETONEIRA DIESEL 580L (CP) MISTURA SECA, CARREGAMENTO MECANICO E TAMBOR REVERSÍVEL. - EXCLUSIVE OPERADOR"/>
          <table:table-cell office:value-type="string" office:string-value="H"/>
          <table:table-cell office:value-type="float" office:value="14.93"/>
          <table:table-cell table:number-columns-repeated="16380"/>
        </table:table-row>
        <table:table-row>
          <table:table-cell office:value-type="string" office:string-value="74029/2"/>
          <table:table-cell office:value-type="string" office:string-value="BETONEIRA DIESEL, 580L (CI) MISTURA SECA, CARREGADOR MECANICO E TAMBOR REVERSÍVEL.- EXCLUSIVE OPERADOR"/>
          <table:table-cell office:value-type="string" office:string-value="H"/>
          <table:table-cell office:value-type="float" office:value="4.78"/>
          <table:table-cell table:number-columns-repeated="16380"/>
        </table:table-row>
        <table:table-row>
          <table:table-cell office:value-type="string" office:string-value="74030/1"/>
          <table:table-cell office:value-type="string" office:string-value="GUINDAUTO (CI) CAP.3,5 TON., MONTADO SOBRE CAMINHÃO TOCO (EXCL. O CAMINHÃO) APROX.2,0M DE ALCANCE HORIZONTAL, 7,0 NA VERTICAL.  EXCL. OPERADOR."/>
          <table:table-cell office:value-type="string" office:string-value="H"/>
          <table:table-cell office:value-type="float" office:value="21.79"/>
          <table:table-cell table:number-columns-repeated="16380"/>
        </table:table-row>
        <table:table-row>
          <table:table-cell office:value-type="string" office:string-value="74030/2"/>
          <table:table-cell office:value-type="string" office:string-value="GUINDAUTO (CP) CARGA MAX 3,25T (A 2M) E 1,62T (A 4M), ALTURA MAX = 6,6M, MONTADO SOBRE CAMINHÃO TOCO (EXCL. O CAMINHÃO E OPERADOR)."/>
          <table:table-cell office:value-type="string" office:string-value="H"/>
          <table:table-cell office:value-type="float" office:value="24.53"/>
          <table:table-cell table:number-columns-repeated="16380"/>
        </table:table-row>
        <table:table-row>
          <table:table-cell office:value-type="string" office:string-value="74035/1"/>
          <table:table-cell office:value-type="string" office:string-value="CARREGADOR FRONTAL (PA CARREGADEIRA) SOBRE RODAS 105HP CAPACIDADE DA CAÇAMBA 1,4 A 1,7M3 - CHP - INCLUSIVE OPERADOR"/>
          <table:table-cell office:value-type="string" office:string-value="H"/>
          <table:table-cell office:value-type="float" office:value="123.91"/>
          <table:table-cell table:number-columns-repeated="16380"/>
        </table:table-row>
        <table:table-row>
          <table:table-cell office:value-type="string" office:string-value="74036/1"/>
          <table:table-cell office:value-type="string" office:string-value="TRATOR DE ESTEIRAS, 153HP - CHI - INCLUSIVE OPERADOR"/>
          <table:table-cell office:value-type="string" office:string-value="H"/>
          <table:table-cell office:value-type="float" office:value="105.33"/>
          <table:table-cell table:number-columns-repeated="16380"/>
        </table:table-row>
        <table:table-row>
          <table:table-cell office:value-type="string" office:string-value="74036/2"/>
          <table:table-cell office:value-type="string" office:string-value="TRATOR ESTEIRAS DIESEL 140CV - CHP - INCLUSIVE OPERADOR"/>
          <table:table-cell office:value-type="string" office:string-value="H"/>
          <table:table-cell office:value-type="float" office:value="238.62"/>
          <table:table-cell table:number-columns-repeated="16380"/>
        </table:table-row>
        <table:table-row>
          <table:table-cell office:value-type="string" office:string-value="74037/1"/>
          <table:table-cell office:value-type="string" office:string-value="CAMINHÃO BASCULANTE TOCO 4M3, MOTOR DIESEL 160CV COM MOTORISTA"/>
          <table:table-cell office:value-type="string" office:string-value="H"/>
          <table:table-cell office:value-type="float" office:value="95.38"/>
          <table:table-cell table:number-columns-repeated="16380"/>
        </table:table-row>
        <table:table-row>
          <table:table-cell office:value-type="string" office:string-value="74040/2"/>
          <table:table-cell office:value-type="string" office:string-value="SOQUETE COMPACTADOR 72KG, GASOLINA, 3HP, (CHI), EXCLUSIVE OPERADOR."/>
          <table:table-cell office:value-type="string" office:string-value="H"/>
          <table:table-cell office:value-type="float" office:value="3.05"/>
          <table:table-cell table:number-columns-repeated="16380"/>
        </table:table-row>
        <table:table-row>
          <table:table-cell office:value-type="float" office:value="83354"/>
          <table:table-cell office:value-type="string" office:string-value="DEPRECIAÇAO E JUROS - CAMINHAO BASCULANTE TRUCADO - CARGA UTIL = 10 M3, 16,3 T"/>
          <table:table-cell office:value-type="string" office:string-value="H"/>
          <table:table-cell office:value-type="float" office:value="21.78"/>
          <table:table-cell table:number-columns-repeated="16380"/>
        </table:table-row>
        <table:table-row>
          <table:table-cell office:value-type="float" office:value="83355"/>
          <table:table-cell office:value-type="string" office:string-value="MANUTENCAO - CAMINHAO BASCULANTE TRUCADO - CARGA UTIL = 10 M3, 16,3 TON"/>
          <table:table-cell office:value-type="string" office:string-value="H"/>
          <table:table-cell office:value-type="float" office:value="24.5"/>
          <table:table-cell table:number-columns-repeated="16380"/>
        </table:table-row>
        <table:table-row>
          <table:table-cell office:value-type="float" office:value="83360"/>
          <table:table-cell office:value-type="string" office:string-value="DEPRECIACAO E JUROS - CAMINHAO DISTRIBUIDOR DE ASFALTO"/>
          <table:table-cell office:value-type="string" office:string-value="H"/>
          <table:table-cell office:value-type="float" office:value="49.23"/>
          <table:table-cell table:number-columns-repeated="16380"/>
        </table:table-row>
        <table:table-row>
          <table:table-cell office:value-type="float" office:value="83361"/>
          <table:table-cell office:value-type="string" office:string-value="MANUTENCAO - CAMINHAO DISTRIBUIDOR DE ASFALTO"/>
          <table:table-cell office:value-type="string" office:string-value="H"/>
          <table:table-cell office:value-type="float" office:value="27.81"/>
          <table:table-cell table:number-columns-repeated="16380"/>
        </table:table-row>
        <table:table-row>
          <table:table-cell office:value-type="float" office:value="83755"/>
          <table:table-cell office:value-type="string" office:string-value="DEPRECIACAO GUINDASTE MADAL MD-10A"/>
          <table:table-cell office:value-type="string" office:string-value="H"/>
          <table:table-cell office:value-type="float" office:value="38.86"/>
          <table:table-cell table:number-columns-repeated="16380"/>
        </table:table-row>
        <table:table-row>
          <table:table-cell office:value-type="float" office:value="83756"/>
          <table:table-cell office:value-type="string" office:string-value="JUROS GUINDASTE MADAL MD-10A"/>
          <table:table-cell office:value-type="string" office:string-value="H"/>
          <table:table-cell office:value-type="float" office:value="16.399999999999999"/>
          <table:table-cell table:number-columns-repeated="16380"/>
        </table:table-row>
        <table:table-row>
          <table:table-cell office:value-type="float" office:value="83757"/>
          <table:table-cell office:value-type="string" office:string-value="MANUTENCAO GUINDASTE MADAL MD-10A"/>
          <table:table-cell office:value-type="string" office:string-value="H"/>
          <table:table-cell office:value-type="float" office:value="32.03"/>
          <table:table-cell table:number-columns-repeated="16380"/>
        </table:table-row>
        <table:table-row>
          <table:table-cell office:value-type="float" office:value="83758"/>
          <table:table-cell office:value-type="string" office:string-value="CUSTOS COMBUSTIVEL+MATERIAL NA OPERACAO DE GUINDASTE MADAL MD-10A"/>
          <table:table-cell office:value-type="string" office:string-value="H"/>
          <table:table-cell office:value-type="float" office:value="41.88"/>
          <table:table-cell table:number-columns-repeated="16380"/>
        </table:table-row>
        <table:table-row>
          <table:table-cell office:value-type="float" office:value="83761"/>
          <table:table-cell office:value-type="string" office:string-value="DEPRECIACAO GRUPO DE SOLDAGEM BAMBOZZI 375-A"/>
          <table:table-cell office:value-type="string" office:string-value="H"/>
          <table:table-cell office:value-type="float" office:value="7.91"/>
          <table:table-cell table:number-columns-repeated="16380"/>
        </table:table-row>
        <table:table-row>
          <table:table-cell office:value-type="float" office:value="83762"/>
          <table:table-cell office:value-type="string" office:string-value="MANUTENCAO GRUPO DE SOLDAGEM BAMBOZZI 375-A"/>
          <table:table-cell office:value-type="string" office:string-value="H"/>
          <table:table-cell office:value-type="float" office:value="3.95"/>
          <table:table-cell table:number-columns-repeated="16380"/>
        </table:table-row>
        <table:table-row>
          <table:table-cell office:value-type="float" office:value="83763"/>
          <table:table-cell office:value-type="string" office:string-value="CUSTOS COMBUSTIVEL+MATERIAL GRUPO DE SOLDAGEM BAMBOZZI 375-A"/>
          <table:table-cell office:value-type="string" office:string-value="H"/>
          <table:table-cell office:value-type="float" office:value="12.3"/>
          <table:table-cell table:number-columns-repeated="16380"/>
        </table:table-row>
        <table:table-row>
          <table:table-cell office:value-type="float" office:value="83764"/>
          <table:table-cell office:value-type="string" office:string-value="JUROS GRUPO DE SOLDAGEM BAMBOZZI 375-A"/>
          <table:table-cell office:value-type="string" office:string-value="H"/>
          <table:table-cell office:value-type="float" office:value="2.0699999999999998"/>
          <table:table-cell table:number-columns-repeated="16380"/>
        </table:table-row>
        <table:table-row>
          <table:table-cell office:value-type="float" office:value="84000"/>
          <table:table-cell office:value-type="string" office:string-value="SOQUETE COMPACTADOR 72KG GASOLINA, 3HP (CHP) EXCLUSIVE OPERADOR."/>
          <table:table-cell office:value-type="string" office:string-value="H"/>
          <table:table-cell office:value-type="float" office:value="6.89"/>
          <table:table-cell table:number-columns-repeated="16380"/>
        </table:table-row>
        <table:table-row>
          <table:table-cell office:value-type="float" office:value="84137"/>
          <table:table-cell office:value-type="string" office:string-value="DEPRECIACAO - USINA DE ASFALTO A FRIO ALMEIDA PMF-35 DPD CAP. 60/80 T/H - 30HP (ELETRICA)"/>
          <table:table-cell office:value-type="string" office:string-value="H"/>
          <table:table-cell office:value-type="float" office:value="16.09"/>
          <table:table-cell table:number-columns-repeated="16380"/>
        </table:table-row>
        <table:table-row>
          <table:table-cell office:value-type="float" office:value="84138"/>
          <table:table-cell office:value-type="string" office:string-value="JUROS - USINA DE ASFALTO A FRIO ALMEIDA PMF-35 DPD CAP. 60/80 T/H - 30 HP (ELETRICA)"/>
          <table:table-cell office:value-type="string" office:string-value="H"/>
          <table:table-cell office:value-type="float" office:value="6.08"/>
          <table:table-cell table:number-columns-repeated="16380"/>
        </table:table-row>
        <table:table-row>
          <table:table-cell office:value-type="float" office:value="84139"/>
          <table:table-cell office:value-type="string" office:string-value="MANUTENCAO - USINA DE ASFALTO A FRIO ALMEIDA PMF-35 DPD CAP 60/80 T/H - 30 HP (ELETRICA)"/>
          <table:table-cell office:value-type="string" office:string-value="H"/>
          <table:table-cell office:value-type="float" office:value="14.48"/>
          <table:table-cell table:number-columns-repeated="16380"/>
        </table:table-row>
        <table:table-row>
          <table:table-cell office:value-type="float" office:value="84140"/>
          <table:table-cell office:value-type="string" office:string-value="CUSTOS C/ MAO DE OBRA NA OPERACAO - USINA DE ASFALTO A FRIO ALMEIDA PMF-35 DPD CAP 60/80 T/H - 30 HP (ELETRICA)"/>
          <table:table-cell office:value-type="string" office:string-value="H"/>
          <table:table-cell office:value-type="float" office:value="46.99"/>
          <table:table-cell table:number-columns-repeated="16380"/>
        </table:table-row>
        <table:table-row>
          <table:table-cell office:value-type="float" office:value="84142"/>
          <table:table-cell office:value-type="string" office:string-value="DEPRECIACAO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13.81"/>
          <table:table-cell table:number-columns-repeated="16380"/>
        </table:table-row>
        <table:table-row>
          <table:table-cell office:value-type="float" office:value="84143"/>
          <table:table-cell office:value-type="string" office:string-value="JUROS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4.8"/>
          <table:table-cell table:number-columns-repeated="16380"/>
        </table:table-row>
        <table:table-row>
          <table:table-cell office:value-type="float" office:value="84144"/>
          <table:table-cell office:value-type="string" office:string-value="MANUTENCAO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10.33"/>
          <table:table-cell table:number-columns-repeated="16380"/>
        </table:table-row>
        <table:table-row>
          <table:table-cell office:value-type="float" office:value="84145"/>
          <table:table-cell office:value-type="string" office:string-value="MATERIAL NA OPERACAO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53.61"/>
          <table:table-cell table:number-columns-repeated="16380"/>
        </table:table-row>
        <table:table-row>
          <table:table-cell office:value-type="float" office:value="84146"/>
          <table:table-cell office:value-type="string" office:string-value="MAO-DEOBRA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18.79"/>
          <table:table-cell table:number-columns-repeated="16380"/>
        </table:table-row>
        <table:table-row>
          <table:table-cell office:value-type="float" office:value="84147"/>
          <table:table-cell office:value-type="string" office:string-value="DEPRECIACAO E JUROS - CAMINHAO BASCULANTE 10M3"/>
          <table:table-cell office:value-type="string" office:string-value="H"/>
          <table:table-cell office:value-type="float" office:value="25.28"/>
          <table:table-cell table:number-columns-repeated="16380"/>
        </table:table-row>
        <table:table-row>
          <table:table-cell office:value-type="float" office:value="84148"/>
          <table:table-cell office:value-type="string" office:string-value="MANUTENCAO - CAMINHAO BASCULANTE 10 M3"/>
          <table:table-cell office:value-type="string" office:string-value="H"/>
          <table:table-cell office:value-type="float" office:value="18.55"/>
          <table:table-cell table:number-columns-repeated="16380"/>
        </table:table-row>
        <table:table-row>
          <table:table-cell office:value-type="float" office:value="84149"/>
          <table:table-cell office:value-type="string" office:string-value="CUSTOS C/ MATERIAL OPERACAO  - CAMINHAO BASCULANTE 10 M3"/>
          <table:table-cell office:value-type="string" office:string-value="H"/>
          <table:table-cell office:value-type="float" office:value="83.91"/>
          <table:table-cell table:number-columns-repeated="16380"/>
        </table:table-row>
        <table:table-row>
          <table:table-cell office:value-type="float" office:value="84150"/>
          <table:table-cell office:value-type="string" office:string-value="CUSTOS C/ MAO-DE-OBRA OPERACAO  - CAMINHAO BASCULANTE 10 M3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84151"/>
          <table:table-cell office:value-type="string" office:string-value="CAMINHAO BASCULANTE 10 M3 - CHP"/>
          <table:table-cell office:value-type="string" office:string-value="CHP"/>
          <table:table-cell office:value-type="float" office:value="143.85"/>
          <table:table-cell table:number-columns-repeated="16380"/>
        </table:table-row>
        <table:table-row>
          <table:table-cell office:value-type="float" office:value="84155"/>
          <table:table-cell office:value-type="string" office:string-value="DESEMPENADEIRA ELETR 2 CV 4 POLOS 220/380V COMPACTADORA E DENSADORA P/ ACAB PISO CONCRETO - EXCL OPERADOR (CP)"/>
          <table:table-cell office:value-type="string" office:string-value="H"/>
          <table:table-cell office:value-type="float" office:value="1.44"/>
          <table:table-cell table:number-columns-repeated="16380"/>
        </table:table-row>
        <table:table-row>
          <table:table-cell office:value-type="float" office:value="84156"/>
          <table:table-cell office:value-type="string" office:string-value="REGUA VIBRATORIA DUPLA GASOLINA 3/4CV A 3600RPM DE FREQUENCIA - EXCLUSIVE OPERADOR (CP)"/>
          <table:table-cell office:value-type="string" office:string-value="H"/>
          <table:table-cell office:value-type="float" office:value="5.56"/>
          <table:table-cell table:number-columns-repeated="16380"/>
        </table:table-row>
        <table:table-row>
          <table:table-cell office:value-type="float" office:value="84157"/>
          <table:table-cell office:value-type="string" office:string-value="DESEMPENADEIRA ELETR MOTOR 2CV 4 POLOS 220/380V COMPACTADORA E ADENSADORA PARA PISO ACABADO DE CONCRETO - EXCLUSIVE OPERADOR (CI)"/>
          <table:table-cell office:value-type="string" office:string-value="H"/>
          <table:table-cell office:value-type="float" office:value="0.68"/>
          <table:table-cell table:number-columns-repeated="16380"/>
        </table:table-row>
        <table:table-row>
          <table:table-cell office:value-type="float" office:value="84160"/>
          <table:table-cell office:value-type="string" office:string-value="REGUA VIBRADORA DUPLA GASOLINA 3/4 CV A 3600 RPM FREQUENCIA - EXCLUSIVE OPERADOR (CI)"/>
          <table:table-cell office:value-type="string" office:string-value="H"/>
          <table:table-cell office:value-type="float" office:value="0.85"/>
          <table:table-cell table:number-columns-repeated="16380"/>
        </table:table-row>
        <table:table-row>
          <table:table-cell office:value-type="float" office:value="87026"/>
          <table:table-cell office:value-type="string" office:string-value="GRADE DE DISCO REBOCÁVEL 20X24&quot; COM 20 DISCOS DIAM 24X6MM COM PNEUS PARA TRANSPORTE - JUROS. AF_01/2014"/>
          <table:table-cell office:value-type="string" office:string-value="H"/>
          <table:table-cell office:value-type="float" office:value="0.52"/>
          <table:table-cell table:number-columns-repeated="16380"/>
        </table:table-row>
        <table:table-row>
          <table:table-cell office:value-type="float" office:value="55960"/>
          <table:table-cell office:value-type="string" office:string-value="IMUNIZACAO DE MADEIRAMENTO PARA COBERTURA UTILIZANDO CUPINICIDA INCOLOR"/>
          <table:table-cell office:value-type="string" office:string-value="M2"/>
          <table:table-cell office:value-type="float" office:value="4.05"/>
          <table:table-cell table:number-columns-repeated="16380"/>
        </table:table-row>
        <table:table-row>
          <table:table-cell office:value-type="float" office:value="72085"/>
          <table:table-cell office:value-type="string" office:string-value="RECOLOCACAO DE RIPAS EM MADEIRAMENTO DE TELHADO, CONSIDERANDO REAPROVEITAMENTO DE MATERIAL"/>
          <table:table-cell office:value-type="string" office:string-value="M"/>
          <table:table-cell office:value-type="float" office:value="0.98"/>
          <table:table-cell table:number-columns-repeated="16380"/>
        </table:table-row>
        <table:table-row>
          <table:table-cell office:value-type="float" office:value="72086"/>
          <table:table-cell office:value-type="string" office:string-value="RECOLOCACAO DE MADEIRAMENTO DO TELHADO - CAIBROS, CONSIDERANDO REAPROVEITAMENTO DE MATERIAL"/>
          <table:table-cell office:value-type="string" office:string-value="M"/>
          <table:table-cell office:value-type="float" office:value="2.98"/>
          <table:table-cell table:number-columns-repeated="16380"/>
        </table:table-row>
        <table:table-row>
          <table:table-cell office:value-type="float" office:value="72087"/>
          <table:table-cell office:value-type="string" office:string-value="RECOLOCACAO DE MADEIRAMENTO DE TELHADO, CONSIDERANDO REAPROVEITAMENTO DE MATERIAL"/>
          <table:table-cell office:value-type="string" office:string-value="M"/>
          <table:table-cell office:value-type="float" office:value="7.94"/>
          <table:table-cell table:number-columns-repeated="16380"/>
        </table:table-row>
        <table:table-row>
          <table:table-cell office:value-type="float" office:value="72088"/>
          <table:table-cell office:value-type="string" office:string-value="RECOLOCACAO DE FERRAGENS EM MADEIRAMENTO DE TELHADO, CONSIDERANDO REAPROVEITAMENTO DE MATERIAL"/>
          <table:table-cell office:value-type="string" office:string-value="UN"/>
          <table:table-cell office:value-type="float" office:value="5.85"/>
          <table:table-cell table:number-columns-repeated="16380"/>
        </table:table-row>
        <table:table-row>
          <table:table-cell office:value-type="string" office:string-value="73931/1"/>
          <table:table-cell office:value-type="string" office:string-value="ESTRUTURA EM MADEIRA APARELHADA, PARA TELHA ONDULADA DE FIBROCIMENTO, ALUMINIO OU PLASTICA, APOIADA EM LAJE OU PAREDE"/>
          <table:table-cell office:value-type="string" office:string-value="M2"/>
          <table:table-cell office:value-type="float" office:value="36.590000000000003"/>
          <table:table-cell table:number-columns-repeated="16380"/>
        </table:table-row>
        <table:table-row>
          <table:table-cell office:value-type="string" office:string-value="73931/2"/>
          <table:table-cell office:value-type="string" office:string-value="ESTRUTURA EM MADEIRA APARELHADA, PARA TELHA ESTRUTURAL DE FIBROCIMENTO ANCORADA EM LAJE OU PAREDE"/>
          <table:table-cell office:value-type="string" office:string-value="M2"/>
          <table:table-cell office:value-type="float" office:value="27.78"/>
          <table:table-cell table:number-columns-repeated="16380"/>
        </table:table-row>
        <table:table-row>
          <table:table-cell office:value-type="string" office:string-value="73931/3"/>
          <table:table-cell office:value-type="string" office:string-value="ESTRUTURA EM MADEIRA APARELHADA, PARA TELHA CERAMICA, APOIADA EM PAREDE"/>
          <table:table-cell office:value-type="string" office:string-value="M2"/>
          <table:table-cell office:value-type="float" office:value="68.16"/>
          <table:table-cell table:number-columns-repeated="16380"/>
        </table:table-row>
        <table:table-row>
          <table:table-cell office:value-type="string" office:string-value="73939/1"/>
          <table:table-cell office:value-type="string" office:string-value="TESOURA COMPLETA EM MASSARANDUBA SERRADA, PARA TELHADOS COM VAOS DE 4M"/>
          <table:table-cell office:value-type="string" office:string-value="UN"/>
          <table:table-cell office:value-type="float" office:value="582.45000000000005"/>
          <table:table-cell table:number-columns-repeated="16380"/>
        </table:table-row>
        <table:table-row>
          <table:table-cell office:value-type="string" office:string-value="73939/2"/>
          <table:table-cell office:value-type="string" office:string-value="TESOURA COMPLETA EM MASSARANDUBA APARELHADA, PARA TELHADOS COM VAOS DE 4M"/>
          <table:table-cell office:value-type="string" office:string-value="UN"/>
          <table:table-cell office:value-type="float" office:value="956.65"/>
          <table:table-cell table:number-columns-repeated="16380"/>
        </table:table-row>
        <table:table-row>
          <table:table-cell office:value-type="string" office:string-value="73939/3"/>
          <table:table-cell office:value-type="string" office:string-value="TESOURA COMPLETA EM MASSARANDUBA SERRADA, PARA TELHADOS COM VAOS DE 5M"/>
          <table:table-cell office:value-type="string" office:string-value="UN"/>
          <table:table-cell office:value-type="float" office:value="700.68"/>
          <table:table-cell table:number-columns-repeated="16380"/>
        </table:table-row>
        <table:table-row>
          <table:table-cell office:value-type="string" office:string-value="73939/4"/>
          <table:table-cell office:value-type="string" office:string-value="TESOURA COMPLETA EM MASSARANDUBA APARELHADA, PARA TELHADOS COM VAOS DE 5M"/>
          <table:table-cell office:value-type="string" office:string-value="UN"/>
          <table:table-cell office:value-type="float" office:value="989.23"/>
          <table:table-cell table:number-columns-repeated="16380"/>
        </table:table-row>
        <table:table-row>
          <table:table-cell office:value-type="string" office:string-value="73939/5"/>
          <table:table-cell office:value-type="string" office:string-value="TESOURA COMPLETA EM MASSARANDUBA SERRADA, PARA TELHADOS COM VAOS DE 6M"/>
          <table:table-cell office:value-type="string" office:string-value="UN"/>
          <table:table-cell office:value-type="float" office:value="868.1"/>
          <table:table-cell table:number-columns-repeated="16380"/>
        </table:table-row>
        <table:table-row>
          <table:table-cell office:value-type="string" office:string-value="73939/6"/>
          <table:table-cell office:value-type="string" office:string-value="TESOURA COMPLETA EM MASSARANDUBA APARELHADA, PARA TELHADOS COM VAOS DE 6M"/>
          <table:table-cell office:value-type="string" office:string-value="UN"/>
          <table:table-cell office:value-type="float" office:value="1233.1099999999999"/>
          <table:table-cell table:number-columns-repeated="16380"/>
        </table:table-row>
        <table:table-row>
          <table:table-cell office:value-type="string" office:string-value="73939/7"/>
          <table:table-cell office:value-type="string" office:string-value="TESOURA COMPLETA EM MASSARANDUBA SERRADA, PARA TELHADOS COM VAOS DE 7M"/>
          <table:table-cell office:value-type="string" office:string-value="UN"/>
          <table:table-cell office:value-type="float" office:value="1006.65"/>
          <table:table-cell table:number-columns-repeated="16380"/>
        </table:table-row>
        <table:table-row>
          <table:table-cell office:value-type="string" office:string-value="73939/8"/>
          <table:table-cell office:value-type="string" office:string-value="TESOURA COMPLETA EM MASSARANDUBA APARELHADA, PARA TELHADOS COM VAOS DE 7M"/>
          <table:table-cell office:value-type="string" office:string-value="UN"/>
          <table:table-cell office:value-type="float" office:value="1442.72"/>
          <table:table-cell table:number-columns-repeated="16380"/>
        </table:table-row>
        <table:table-row>
          <table:table-cell office:value-type="string" office:string-value="73939/9"/>
          <table:table-cell office:value-type="string" office:string-value="TESOURA COMPLETA EM MASSARANDUBA SERRADA, PARA TELHADOS COM VAOS DE 8M"/>
          <table:table-cell office:value-type="string" office:string-value="UN"/>
          <table:table-cell office:value-type="float" office:value="1260.3"/>
          <table:table-cell table:number-columns-repeated="16380"/>
        </table:table-row>
        <table:table-row>
          <table:table-cell office:value-type="string" office:string-value="73939/10"/>
          <table:table-cell office:value-type="string" office:string-value="TESOURA COMPLETA EM MASSARANDUBA APARELHADA, PARA TELHADOS COM VAOS DE 8M"/>
          <table:table-cell office:value-type="string" office:string-value="UN"/>
          <table:table-cell office:value-type="float" office:value="1999.96"/>
          <table:table-cell table:number-columns-repeated="16380"/>
        </table:table-row>
        <table:table-row>
          <table:table-cell office:value-type="string" office:string-value="73939/11"/>
          <table:table-cell office:value-type="string" office:string-value="TESOURA COMPLETA EM MASSARANDUBA SERRADA, PARA TELHADOS COM VAOS DE 9M"/>
          <table:table-cell office:value-type="string" office:string-value="UN"/>
          <table:table-cell office:value-type="float" office:value="1418.37"/>
          <table:table-cell table:number-columns-repeated="16380"/>
        </table:table-row>
        <table:table-row>
          <table:table-cell office:value-type="string" office:string-value="73939/12"/>
          <table:table-cell office:value-type="string" office:string-value="TESOURA COMPLETA EM MASSARANDUBA APARELHADA, PARA TELHADOS COM VAOS DE 9M"/>
          <table:table-cell office:value-type="string" office:string-value="UN"/>
          <table:table-cell office:value-type="float" office:value="2259.3200000000002"/>
          <table:table-cell table:number-columns-repeated="16380"/>
        </table:table-row>
        <table:table-row>
          <table:table-cell office:value-type="string" office:string-value="73939/13"/>
          <table:table-cell office:value-type="string" office:string-value="TESOURA COMPLETA EM MASSARANDUBA SERRADA, PARA TELHADOS COM VAOS DE 10M"/>
          <table:table-cell office:value-type="string" office:string-value="UN"/>
          <table:table-cell office:value-type="float" office:value="1670.37"/>
          <table:table-cell table:number-columns-repeated="16380"/>
        </table:table-row>
        <table:table-row>
          <table:table-cell office:value-type="string" office:string-value="73939/14"/>
          <table:table-cell office:value-type="string" office:string-value="TESOURA COMPLETA EM MASSARANDUBA APARELHADA, PARA TELHADOS COM VAOS DE 10M"/>
          <table:table-cell office:value-type="string" office:string-value="UN"/>
          <table:table-cell office:value-type="float" office:value="2506.64"/>
          <table:table-cell table:number-columns-repeated="16380"/>
        </table:table-row>
        <table:table-row>
          <table:table-cell office:value-type="string" office:string-value="73939/15"/>
          <table:table-cell office:value-type="string" office:string-value="TESOURA COMPLETA EM MASSARANDUBA SERRADA, PARA TELHADOS COM VAOS DE 11M"/>
          <table:table-cell office:value-type="string" office:string-value="UN"/>
          <table:table-cell office:value-type="float" office:value="1960.64"/>
          <table:table-cell table:number-columns-repeated="16380"/>
        </table:table-row>
        <table:table-row>
          <table:table-cell office:value-type="string" office:string-value="73939/16"/>
          <table:table-cell office:value-type="string" office:string-value="TESOURA COMPLETA EM MACARANDUBA APARELHADA, PARA TELHADOS COM VAOS DE 11M"/>
          <table:table-cell office:value-type="string" office:string-value="UN"/>
          <table:table-cell office:value-type="float" office:value="2954.04"/>
          <table:table-cell table:number-columns-repeated="16380"/>
        </table:table-row>
        <table:table-row>
          <table:table-cell office:value-type="string" office:string-value="73939/17"/>
          <table:table-cell office:value-type="string" office:string-value="TESOURA COMPLETA EM MASSARANDUBA SERRADA, PARA TELHADOS COM VAOS DE 12M"/>
          <table:table-cell office:value-type="string" office:string-value="UN"/>
          <table:table-cell office:value-type="float" office:value="2162.02"/>
          <table:table-cell table:number-columns-repeated="16380"/>
        </table:table-row>
        <table:table-row>
          <table:table-cell office:value-type="string" office:string-value="73939/18"/>
          <table:table-cell office:value-type="string" office:string-value="TESOURA COMPLETA EM MASSARANDUBA APARELHADA, PARA TELHADOS COM VAOS DE 12M"/>
          <table:table-cell office:value-type="string" office:string-value="UN"/>
          <table:table-cell office:value-type="float" office:value="3271.5"/>
          <table:table-cell table:number-columns-repeated="16380"/>
        </table:table-row>
        <table:table-row>
          <table:table-cell office:value-type="string" office:string-value="73939/19"/>
          <table:table-cell office:value-type="string" office:string-value="TESOURA COMPLETA EM MASSARANDUBA SERRADA, PARA TELHADOS COM VAOS DE 14M"/>
          <table:table-cell office:value-type="string" office:string-value="UN"/>
          <table:table-cell office:value-type="float" office:value="2498.56"/>
          <table:table-cell table:number-columns-repeated="16380"/>
        </table:table-row>
        <table:table-row>
          <table:table-cell office:value-type="string" office:string-value="73939/20"/>
          <table:table-cell office:value-type="string" office:string-value="TESOURA COMPLETA EM MASSARANDUBA APARELHADA, PARA TELHADOS COM VAOS DE 14M"/>
          <table:table-cell office:value-type="string" office:string-value="UN"/>
          <table:table-cell office:value-type="float" office:value="3767.02"/>
          <table:table-cell table:number-columns-repeated="16380"/>
        </table:table-row>
        <table:table-row>
          <table:table-cell office:value-type="float" office:value="84005"/>
          <table:table-cell office:value-type="string" office:string-value="GRADEADO DE CAIBROS E RIPAS"/>
          <table:table-cell office:value-type="string" office:string-value="M2"/>
          <table:table-cell office:value-type="float" office:value="28.66"/>
          <table:table-cell table:number-columns-repeated="16380"/>
        </table:table-row>
        <table:table-row>
          <table:table-cell office:value-type="float" office:value="84006"/>
          <table:table-cell office:value-type="string" office:string-value="PONTALETES EM MASSARANDUBA SERRADA 3&quot;X3&quot; PARA TELHAS CERAMICAS, MEDIDOS PELA AREA REAL DA COBERTURA DO TELHADO, INCLUSO FORNECIMENTO E COLOCACAO"/>
          <table:table-cell office:value-type="string" office:string-value="M2"/>
          <table:table-cell office:value-type="float" office:value="23.82"/>
          <table:table-cell table:number-columns-repeated="16380"/>
        </table:table-row>
        <table:table-row>
          <table:table-cell office:value-type="float" office:value="84007"/>
          <table:table-cell office:value-type="string" office:string-value="PONTALETES EM MASSARANDUBA SERRADA 3&quot;X3&quot; PARA TELHAS ONDULADAS DE QUALQUER TIPO, MEDIDOS PELA AREA REAL DA COBERTURA DO TELHADO, INCLUSO FORNECIMENTO E COLOCACAO"/>
          <table:table-cell office:value-type="string" office:string-value="M2"/>
          <table:table-cell office:value-type="float" office:value="20.34"/>
          <table:table-cell table:number-columns-repeated="16380"/>
        </table:table-row>
        <table:table-row>
          <table:table-cell office:value-type="float" office:value="84008"/>
          <table:table-cell office:value-type="string" office:string-value="TERCA DE MASSARANDUBA SERRADA 3&quot;X3&quot; PARA COBERTURA DE QUALQUER TIPO, INCLUSO FORNECIMENTO E COLOCACAO"/>
          <table:table-cell office:value-type="string" office:string-value="M"/>
          <table:table-cell office:value-type="float" office:value="15.1"/>
          <table:table-cell table:number-columns-repeated="16380"/>
        </table:table-row>
        <table:table-row>
          <table:table-cell office:value-type="float" office:value="84009"/>
          <table:table-cell office:value-type="string" office:string-value="TERCA DE MASSARANDUBA APARELHADA 3&quot;X3&quot; PARA COBERTURA DE QUALQUER TIPO, INCLUSO FORNECIMENTO E COLOCACAO"/>
          <table:table-cell office:value-type="string" office:string-value="M"/>
          <table:table-cell office:value-type="float" office:value="24.16"/>
          <table:table-cell table:number-columns-repeated="16380"/>
        </table:table-row>
        <table:table-row>
          <table:table-cell office:value-type="float" office:value="84010"/>
          <table:table-cell office:value-type="string" office:string-value="TERCA DE MASSARANDUBA SERRADA 3&quot;X4.1/2&quot; PARA COBERTURA DE QUALQUER TIPO, INCLUSO FORNECIMENTO E COLOCAÇÃO"/>
          <table:table-cell office:value-type="string" office:string-value="M"/>
          <table:table-cell office:value-type="float" office:value="19.82"/>
          <table:table-cell table:number-columns-repeated="16380"/>
        </table:table-row>
        <table:table-row>
          <table:table-cell office:value-type="float" office:value="84011"/>
          <table:table-cell office:value-type="string" office:string-value="TERCA DE MASSARANDUBA APARELHADA 3&quot;X4.1/2&quot; PARA COBERTURA DE QUALQUER TIPO, INCLUSO FORNECIMENTO E COLOCACAO"/>
          <table:table-cell office:value-type="string" office:string-value="M"/>
          <table:table-cell office:value-type="float" office:value="35.700000000000003"/>
          <table:table-cell table:number-columns-repeated="16380"/>
        </table:table-row>
        <table:table-row>
          <table:table-cell office:value-type="float" office:value="84012"/>
          <table:table-cell office:value-type="string" office:string-value="TERCA DE MASSARANDUBA SERRADA 3X6 PARA COBERTURA DE QUALQUER TIPO, INCLUSO FORNECIMENTO E COLOCACAO"/>
          <table:table-cell office:value-type="string" office:string-value="M"/>
          <table:table-cell office:value-type="float" office:value="28.23"/>
          <table:table-cell table:number-columns-repeated="16380"/>
        </table:table-row>
        <table:table-row>
          <table:table-cell office:value-type="float" office:value="84014"/>
          <table:table-cell office:value-type="string" office:string-value="TERCA DE MASSARANDUBA APARELHADA 3&quot;X6&quot; PARA COBERTURA DE QUALQUER TIPO, INCLUSO FORNECIMENTO E COLOCACAO"/>
          <table:table-cell office:value-type="string" office:string-value="M"/>
          <table:table-cell office:value-type="float" office:value="45.99"/>
          <table:table-cell table:number-columns-repeated="16380"/>
        </table:table-row>
        <table:table-row>
          <table:table-cell office:value-type="float" office:value="84016"/>
          <table:table-cell office:value-type="string" office:string-value="TERCA DE MASSARANDUBA SERRADA 3&quot;X9&quot; PARA COBERTURA DE QUALQUER TIPO, INCLUSO FORNECIMENTO E COLOCACAO"/>
          <table:table-cell office:value-type="string" office:string-value="M"/>
          <table:table-cell office:value-type="float" office:value="40.380000000000003"/>
          <table:table-cell table:number-columns-repeated="16380"/>
        </table:table-row>
        <table:table-row>
          <table:table-cell office:value-type="float" office:value="84018"/>
          <table:table-cell office:value-type="string" office:string-value="TERCA DE MASSARANDUBA APARELHADA 3&quot;X9&quot; PARA COBERTURA DE QUALQUER TIPO, INCLUSO FORNECIMENTO E COLOCACAO"/>
          <table:table-cell office:value-type="string" office:string-value="M"/>
          <table:table-cell office:value-type="float" office:value="67.900000000000006"/>
          <table:table-cell table:number-columns-repeated="16380"/>
        </table:table-row>
        <table:table-row>
          <table:table-cell office:value-type="float" office:value="84019"/>
          <table:table-cell office:value-type="string" office:string-value="CAIBRO DE MASSARANDUBA APARELHADA 3X2, INCLUSO FORNECIMENTO E COLOCACAO"/>
          <table:table-cell office:value-type="string" office:string-value="M"/>
          <table:table-cell office:value-type="float" office:value="16.54"/>
          <table:table-cell table:number-columns-repeated="16380"/>
        </table:table-row>
        <table:table-row>
          <table:table-cell office:value-type="float" office:value="84022"/>
          <table:table-cell office:value-type="string" office:string-value="CAIBRO DE MASSARANDUBA APARELHADA 3X1.1/2, INCLUSO FORNECIMENTO E COLOCACAO"/>
          <table:table-cell office:value-type="string" office:string-value="M"/>
          <table:table-cell office:value-type="float" office:value="14.51"/>
          <table:table-cell table:number-columns-repeated="16380"/>
        </table:table-row>
        <table:table-row>
          <table:table-cell office:value-type="float" office:value="84025"/>
          <table:table-cell office:value-type="string" office:string-value="CAIBRO DE MASSARANDUBA APARELHADA 3X4.1/2, INCLUSO FORNECIMENTO E COLOCACAO"/>
          <table:table-cell office:value-type="string" office:string-value="M"/>
          <table:table-cell office:value-type="float" office:value="33.78"/>
          <table:table-cell table:number-columns-repeated="16380"/>
        </table:table-row>
        <table:table-row>
          <table:table-cell office:value-type="float" office:value="84029"/>
          <table:table-cell office:value-type="string" office:string-value="RIPA DE MASSARANDUBA SERRADA 1,5X4 CM, INCLUSO FORNECIMENTO E COLOCACAO"/>
          <table:table-cell office:value-type="string" office:string-value="M"/>
          <table:table-cell office:value-type="float" office:value="6.79"/>
          <table:table-cell table:number-columns-repeated="16380"/>
        </table:table-row>
        <table:table-row>
          <table:table-cell office:value-type="float" office:value="84030"/>
          <table:table-cell office:value-type="string" office:string-value="RIPA DE MASSARANDUBA APARELHADA 1,5X4 CM, INCLUSO FORNECIMENTO E COLOCACAO"/>
          <table:table-cell office:value-type="string" office:string-value="M"/>
          <table:table-cell office:value-type="float" office:value="3.54"/>
          <table:table-cell table:number-columns-repeated="16380"/>
        </table:table-row>
        <table:table-row>
          <table:table-cell office:value-type="float" office:value="84031"/>
          <table:table-cell office:value-type="string" office:string-value="ESTRUTURA DE MADEIRA COM TESOURA, PARA VAOS DE 15 M E TELHA ONDULADA DE FIBROCIMENTO, ALUMINIO OU PLASTICA"/>
          <table:table-cell office:value-type="string" office:string-value="M2"/>
          <table:table-cell office:value-type="float" office:value="77.34"/>
          <table:table-cell table:number-columns-repeated="16380"/>
        </table:table-row>
        <table:table-row>
          <table:table-cell office:value-type="float" office:value="84032"/>
          <table:table-cell office:value-type="string" office:string-value="MAO FRANCESA EXECUTADA COM MADEIRA NAO APARELHADA 5X6 CM, PARA BEIRAL COM COMPRIMENTO DE 80CM"/>
          <table:table-cell office:value-type="string" office:string-value="UN"/>
          <table:table-cell office:value-type="float" office:value="34.36"/>
          <table:table-cell table:number-columns-repeated="16380"/>
        </table:table-row>
        <table:table-row>
          <table:table-cell office:value-type="float" office:value="72089"/>
          <table:table-cell office:value-type="string" office:string-value="RECOLOCACAO DE TELHAS CERAMICAS TIPO FRANCESA, CONSIDERANDO REAPROVEITAMENTO DE MATERIAL"/>
          <table:table-cell office:value-type="string" office:string-value="M2"/>
          <table:table-cell office:value-type="float" office:value="5.73"/>
          <table:table-cell table:number-columns-repeated="16380"/>
        </table:table-row>
        <table:table-row>
          <table:table-cell office:value-type="float" office:value="72091"/>
          <table:table-cell office:value-type="string" office:string-value="RECOLOCACAO DE TELHAS CERAMICAS TIPO PLAN, CONSIDERANDO REAPROVEITAMENTO DE MATERIAL"/>
          <table:table-cell office:value-type="string" office:string-value="M2"/>
          <table:table-cell office:value-type="float" office:value="20.97"/>
          <table:table-cell table:number-columns-repeated="16380"/>
        </table:table-row>
        <table:table-row>
          <table:table-cell office:value-type="float" office:value="72101"/>
          <table:table-cell office:value-type="string" office:string-value="REVISAO GERAL DE TELHADOS DE TELHAS CERAMICAS"/>
          <table:table-cell office:value-type="string" office:string-value="M2"/>
          <table:table-cell office:value-type="float" office:value="3.71"/>
          <table:table-cell table:number-columns-repeated="16380"/>
        </table:table-row>
        <table:table-row>
          <table:table-cell office:value-type="float" office:value="72103"/>
          <table:table-cell office:value-type="string" office:string-value="RECOLOCACAO DE CUMEEIRAS CERAMICAS COM ARGAMASSA TRACO 1:2:8 (CIMENTO, CAL E AREIA), CONSIDERANDO APROVEITAMENTO DO MATERIAL"/>
          <table:table-cell office:value-type="string" office:string-value="M"/>
          <table:table-cell office:value-type="float" office:value="10.72"/>
          <table:table-cell table:number-columns-repeated="16380"/>
        </table:table-row>
        <table:table-row>
          <table:table-cell office:value-type="string" office:string-value="73938/1"/>
          <table:table-cell office:value-type="string" office:string-value="COBERTURA EM TELHA CERAMICA TIPO COLONIAL, COM ARGAMASSA TRACO 1:3 (CIMENTO E AREIA)"/>
          <table:table-cell office:value-type="string" office:string-value="M2"/>
          <table:table-cell office:value-type="float" office:value="79.33"/>
          <table:table-cell table:number-columns-repeated="16380"/>
        </table:table-row>
        <table:table-row>
          <table:table-cell office:value-type="string" office:string-value="73938/2"/>
          <table:table-cell office:value-type="string" office:string-value="COBERTURA EM TELHA CERAMICA TIPO PLAN, EXCLUINDO MADEIRAMENTO"/>
          <table:table-cell office:value-type="string" office:string-value="M2"/>
          <table:table-cell office:value-type="float" office:value="71.930000000000007"/>
          <table:table-cell table:number-columns-repeated="16380"/>
        </table:table-row>
        <table:table-row>
          <table:table-cell office:value-type="string" office:string-value="73938/3"/>
          <table:table-cell office:value-type="string" office:string-value="COBERTURA EM TELHA CERAMICA TIPO FRANCESA OU MARSELHA, EXCLUINDO MADEIRAMENTO"/>
          <table:table-cell office:value-type="string" office:string-value="M2"/>
          <table:table-cell office:value-type="float" office:value="45.98"/>
          <table:table-cell table:number-columns-repeated="16380"/>
        </table:table-row>
        <table:table-row>
          <table:table-cell office:value-type="string" office:string-value="73938/4"/>
          <table:table-cell office:value-type="string" office:string-value="COBERTURA EM TELHA CERAMICA TIPO CANAL, COM ARGAMASSA TRACO 1:3 (CIMENTO E AREIA) E ARAME RECOZIDO"/>
          <table:table-cell office:value-type="string" office:string-value="M2"/>
          <table:table-cell office:value-type="float" office:value="59.83"/>
          <table:table-cell table:number-columns-repeated="16380"/>
        </table:table-row>
        <table:table-row>
          <table:table-cell office:value-type="string" office:string-value="73938/5"/>
          <table:table-cell office:value-type="string" office:string-value="COBERTURA EM TELHA CERAMICA TIPO PAULISTA, COM ARGAMASSA TRACO 1:3 (CIMENTO E AREIA) E ARAME RECOZIDO"/>
          <table:table-cell office:value-type="string" office:string-value="M2"/>
          <table:table-cell office:value-type="float" office:value="62.33"/>
          <table:table-cell table:number-columns-repeated="16380"/>
        </table:table-row>
        <table:table-row>
          <table:table-cell office:value-type="string" office:string-value="73938/6"/>
          <table:table-cell office:value-type="string" office:string-value="CORDAO DE ARREMATE EM BEIRAIS COM TELHA CERAMICA EMBOCADA TRACO 1:2:8 (CIMENTO, CAL E AREIA)"/>
          <table:table-cell office:value-type="string" office:string-value="M"/>
          <table:table-cell office:value-type="float" office:value="16.22"/>
          <table:table-cell table:number-columns-repeated="16380"/>
        </table:table-row>
        <table:table-row>
          <table:table-cell office:value-type="string" office:string-value="73938/7"/>
          <table:table-cell office:value-type="string" office:string-value="EMBOCAMENTO DE ULTIMA FIADA DE TELHA PLAN, COLONIAL OU PAULISTA, COM ARGAMASSA TRACO 1:2:8 (CIMENTO, CAL E AREIA)"/>
          <table:table-cell office:value-type="string" office:string-value="M"/>
          <table:table-cell office:value-type="float" office:value="6.76"/>
          <table:table-cell table:number-columns-repeated="16380"/>
        </table:table-row>
        <table:table-row>
          <table:table-cell office:value-type="string" office:string-value="76450/1"/>
          <table:table-cell office:value-type="string" office:string-value="COBERTURA EM TELHA CERAMICA TIPO PAULISTINHA (TRAPEZOIDAL), COM ARGAMASSA TRACO 1:3 (CIMENTO E AREIA) E ARAME RECOZIDO"/>
          <table:table-cell office:value-type="string" office:string-value="M2"/>
          <table:table-cell office:value-type="float" office:value="64.349999999999994"/>
          <table:table-cell table:number-columns-repeated="16380"/>
        </table:table-row>
        <table:table-row>
          <table:table-cell office:value-type="float" office:value="84033"/>
          <table:table-cell office:value-type="string" office:string-value="COBERTURA COM TELHA COLONIAL, EXCLUINDO MADEIRAMENTO"/>
          <table:table-cell office:value-type="string" office:string-value="M2"/>
          <table:table-cell office:value-type="float" office:value="55.77"/>
          <table:table-cell table:number-columns-repeated="16380"/>
        </table:table-row>
        <table:table-row>
          <table:table-cell office:value-type="float" office:value="72092"/>
          <table:table-cell office:value-type="string" office:string-value="RECOLOCACAO DE TELHAS ONDULADAS COM MASSA PARA VEDACAO, CONSIDERANDO REAPROVEITAMENTO DE MATERIAL"/>
          <table:table-cell office:value-type="string" office:string-value="M2"/>
          <table:table-cell office:value-type="float" office:value="5.82"/>
          <table:table-cell table:number-columns-repeated="16380"/>
        </table:table-row>
        <table:table-row>
          <table:table-cell office:value-type="float" office:value="72093"/>
          <table:table-cell office:value-type="string" office:string-value="RECOLOCAÇÃO DE TELHA DE FIBROCIMENTO ESTRUTURAL LARGURA ÚTIL 49CM OU 44CM, CONSIDERANDO O    REAPROVEITAMENTO DO MATERIAL A EXCEÇÃO DO CONJUNTO DE ARRUELAS DE VEDAÇÃO"/>
          <table:table-cell office:value-type="string" office:string-value="M2"/>
          <table:table-cell office:value-type="float" office:value="5.75"/>
          <table:table-cell table:number-columns-repeated="16380"/>
        </table:table-row>
        <table:table-row>
          <table:table-cell office:value-type="float" office:value="72094"/>
          <table:table-cell office:value-type="string" office:string-value="RECOLOCAÇÃO DE TELHA DE FIBROCIMENTO ESTRUTURAL LARGURA ÚTIL 90CM, CONSIDERANDO O REAPROVEITAMENTO DO MATERIAL A EXCEÇÃO DO CONJUNTO DE ARRUELAS DE VEDAÇÃO"/>
          <table:table-cell office:value-type="string" office:string-value="M2"/>
          <table:table-cell office:value-type="float" office:value="5.67"/>
          <table:table-cell table:number-columns-repeated="16380"/>
        </table:table-row>
        <table:table-row>
          <table:table-cell office:value-type="float" office:value="73633"/>
          <table:table-cell office:value-type="string" office:string-value="COBERTURA COM TELHA DE FIBROCIMENTO ESTRUTURAL LARGURA UTIL 90CM, INCLUSO ACESSORIOS DE FIXACAO E VEDACAO"/>
          <table:table-cell office:value-type="string" office:string-value="M2"/>
          <table:table-cell office:value-type="float" office:value="52.47"/>
          <table:table-cell table:number-columns-repeated="16380"/>
        </table:table-row>
        <table:table-row>
          <table:table-cell office:value-type="float" office:value="73634"/>
          <table:table-cell office:value-type="string" office:string-value="COBERTURA COM TELHA DE FIBROCIMENTO ESTRUTURAL LARGURA ÚTIL 49CM OU 44CM, INCLUSO ACESSÓRIOS DE FIXAÇÃO E VEDAÇÃO, EXCLUINDO MADEIRAMENTO"/>
          <table:table-cell office:value-type="string" office:string-value="M2"/>
          <table:table-cell office:value-type="float" office:value="74.489999999999995"/>
          <table:table-cell table:number-columns-repeated="16380"/>
        </table:table-row>
        <table:table-row>
          <table:table-cell office:value-type="string" office:string-value="74088/1"/>
          <table:table-cell office:value-type="string" office:string-value="TELHAMENTO COM TELHA DE FIBROCIMENTO ONDULADA, ESPESSURA 6MM, INCLUSO JUNTAS DE VEDACAO E ACESSORIOS DE FIXACAO, EXCLUINDO MADEIRAMENTO"/>
          <table:table-cell office:value-type="string" office:string-value="M2"/>
          <table:table-cell office:value-type="float" office:value="24.33"/>
          <table:table-cell table:number-columns-repeated="16380"/>
        </table:table-row>
        <table:table-row>
          <table:table-cell office:value-type="float" office:value="84035"/>
          <table:table-cell office:value-type="string" office:string-value="COBERTURA COM TELHA DE FIBROCIMENTO ONDULADA, ESPESSURA 8 MM, INCLUINDO ACESSORIOS, EXCLUINDO MADEIRAMENTO"/>
          <table:table-cell office:value-type="string" office:string-value="M2"/>
          <table:table-cell office:value-type="float" office:value="43.1"/>
          <table:table-cell table:number-columns-repeated="16380"/>
        </table:table-row>
        <table:table-row>
          <table:table-cell office:value-type="float" office:value="84036"/>
          <table:table-cell office:value-type="string" office:string-value="COBERTURA COM TELHA DE FIBROCIMENTO ONDULADA, ESPESSURA 4 MM, INCLUSOS ACESSORIOS DE FIXACAO, EXCLUINDO MADEIRAMENTO"/>
          <table:table-cell office:value-type="string" office:string-value="M2"/>
          <table:table-cell office:value-type="float" office:value="21.57"/>
          <table:table-cell table:number-columns-repeated="16380"/>
        </table:table-row>
        <table:table-row>
          <table:table-cell office:value-type="float" office:value="84037"/>
          <table:table-cell office:value-type="string" office:string-value="COBERTURA COM TELHA DE FIBROCIMENTO ONDULADA, ESPESSURA 6 MM, COM CUMEEIRA UNIVERSAL, INCLUSAS JUNTAS DE DILATACAO E ACESSORIOS DE FIXACAO, EXCLUINDO MADEIRAMENTO"/>
          <table:table-cell office:value-type="string" office:string-value="M2"/>
          <table:table-cell office:value-type="float" office:value="36.29"/>
          <table:table-cell table:number-columns-repeated="16380"/>
        </table:table-row>
        <table:table-row>
          <table:table-cell office:value-type="string" office:string-value="73866/1"/>
          <table:table-cell office:value-type="string" office:string-value="ESTRUTURA PARA COBERTURA TIPO FINK, EM ALUMINIO ANODIZADO, VAO DE 20M, ESPACAMENTO DAS TESOURAS DE 5M ATE 6,5M"/>
          <table:table-cell office:value-type="string" office:string-value="M2"/>
          <table:table-cell office:value-type="float" office:value="365.84"/>
          <table:table-cell table:number-columns-repeated="16380"/>
        </table:table-row>
        <table:table-row>
          <table:table-cell office:value-type="string" office:string-value="73866/2"/>
          <table:table-cell office:value-type="string" office:string-value="ESTRUTURA PARA COBERTURA TIPO FINK, EM ALUMINIO ANODIZADO, VAO DE 30M, ESPACAMENTO DAS TESOURAS DE 5M ATE 6,5M"/>
          <table:table-cell office:value-type="string" office:string-value="M2"/>
          <table:table-cell office:value-type="float" office:value="384.06"/>
          <table:table-cell table:number-columns-repeated="16380"/>
        </table:table-row>
        <table:table-row>
          <table:table-cell office:value-type="string" office:string-value="73866/3"/>
          <table:table-cell office:value-type="string" office:string-value="ESTRUTURA PARA COBERTURA TIPO FINK, EM ALUMINIO ANODIZADO, VAO DE 40M, ESPACAMENTO DAS TESOURAS DE 5M ATE 6,5M"/>
          <table:table-cell office:value-type="string" office:string-value="M2"/>
          <table:table-cell office:value-type="float" office:value="401.36"/>
          <table:table-cell table:number-columns-repeated="16380"/>
        </table:table-row>
        <table:table-row>
          <table:table-cell office:value-type="string" office:string-value="73866/4"/>
          <table:table-cell office:value-type="string" office:string-value="ESTRUTURA PARA COBERTURA EM ARCO, EM ALUMINIO ANODIZADO, VAO DE 20M, ESPACAMENTO DE 5M ATE 6,5M"/>
          <table:table-cell office:value-type="string" office:string-value="M2"/>
          <table:table-cell office:value-type="float" office:value="334.65"/>
          <table:table-cell table:number-columns-repeated="16380"/>
        </table:table-row>
        <table:table-row>
          <table:table-cell office:value-type="string" office:string-value="73866/5"/>
          <table:table-cell office:value-type="string" office:string-value="ESTRUTURA PARA COBERTURA EM ARCO, EM ALUMINIO ANODIZADO, VAO DE 30M, ESPACAMENTO DE 5M ATE 6,5M"/>
          <table:table-cell office:value-type="string" office:string-value="M2"/>
          <table:table-cell office:value-type="float" office:value="355.88"/>
          <table:table-cell table:number-columns-repeated="16380"/>
        </table:table-row>
        <table:table-row>
          <table:table-cell office:value-type="string" office:string-value="73866/6"/>
          <table:table-cell office:value-type="string" office:string-value="ESTRUTURA PARA COBERTURA EM ARCO, EM ALUMINIO ANODIZADO, VAO DE 40M, ESPACAMENTO DE 5M ATE 6,5M"/>
          <table:table-cell office:value-type="string" office:string-value="M2"/>
          <table:table-cell office:value-type="float" office:value="373.19"/>
          <table:table-cell table:number-columns-repeated="16380"/>
        </table:table-row>
        <table:table-row>
          <table:table-cell office:value-type="string" office:string-value="73866/7"/>
          <table:table-cell office:value-type="string" office:string-value="ESTRUTURA PARA COBERTURA TIPO SHED, EM ALUMINIO ANODIZADO, VAO DE 20M, ESPACAMENTO DAS TESOURAS DE 5M ATE 6,5M"/>
          <table:table-cell office:value-type="string" office:string-value="M2"/>
          <table:table-cell office:value-type="float" office:value="402.06"/>
          <table:table-cell table:number-columns-repeated="16380"/>
        </table:table-row>
        <table:table-row>
          <table:table-cell office:value-type="string" office:string-value="73866/8"/>
          <table:table-cell office:value-type="string" office:string-value="ESTRUTURA PARA COBERTURA TIPO SHED, EM ALUMINIO ANODIZADO, VAO DE 30M, ESPACAMENTO DAS TESOURAS DE 5M ATE 6,5M"/>
          <table:table-cell office:value-type="string" office:string-value="M2"/>
          <table:table-cell office:value-type="float" office:value="482.96"/>
          <table:table-cell table:number-columns-repeated="16380"/>
        </table:table-row>
        <table:table-row>
          <table:table-cell office:value-type="string" office:string-value="73866/9"/>
          <table:table-cell office:value-type="string" office:string-value="ESTRUTURA PARA COBERTURA TIPO SHED, EM ALUMINIO ANODIZADO, VAO DE 40M, ESPACAMENTO DAS TESOURAS DE 5M ATE 6,5M"/>
          <table:table-cell office:value-type="string" office:string-value="M2"/>
          <table:table-cell office:value-type="float" office:value="500.85"/>
          <table:table-cell table:number-columns-repeated="16380"/>
        </table:table-row>
        <table:table-row>
          <table:table-cell office:value-type="string" office:string-value="73867/1"/>
          <table:table-cell office:value-type="string" office:string-value="ESTRUTURA TIPO ESPACIAL EM ALUMINIO ANODIZADO, VAO DE 20M"/>
          <table:table-cell office:value-type="string" office:string-value="M2"/>
          <table:table-cell office:value-type="float" office:value="167.79"/>
          <table:table-cell table:number-columns-repeated="16380"/>
        </table:table-row>
        <table:table-row>
          <table:table-cell office:value-type="string" office:string-value="73867/2"/>
          <table:table-cell office:value-type="string" office:string-value="ESTRUTURA TIPO ESPACIAL EM ALUMINIO ANODIZADO, VAO DE 30M"/>
          <table:table-cell office:value-type="string" office:string-value="M2"/>
          <table:table-cell office:value-type="float" office:value="186.63"/>
          <table:table-cell table:number-columns-repeated="16380"/>
        </table:table-row>
        <table:table-row>
          <table:table-cell office:value-type="string" office:string-value="73867/3"/>
          <table:table-cell office:value-type="string" office:string-value="ESTRUTURA TIPO ESPACIAL EM ALUMINIO ANODIZADO, VAO DE 40M"/>
          <table:table-cell office:value-type="string" office:string-value="M2"/>
          <table:table-cell office:value-type="float" office:value="228.49"/>
          <table:table-cell table:number-columns-repeated="16380"/>
        </table:table-row>
        <table:table-row>
          <table:table-cell office:value-type="string" office:string-value="73867/4"/>
          <table:table-cell office:value-type="string" office:string-value="ESTRUTURA TIPO ESPACIAL EM ALUMINIO ANODIZADO, VAO DE 50M"/>
          <table:table-cell office:value-type="string" office:string-value="M2"/>
          <table:table-cell office:value-type="float" office:value="236.86"/>
          <table:table-cell table:number-columns-repeated="16380"/>
        </table:table-row>
        <table:table-row>
          <table:table-cell office:value-type="float" office:value="75220"/>
          <table:table-cell office:value-type="string" office:string-value="CUMEEIRA EM PERFIL ONDULADO DE ALUMÍNIO"/>
          <table:table-cell office:value-type="string" office:string-value="M"/>
          <table:table-cell office:value-type="float" office:value="28.87"/>
          <table:table-cell table:number-columns-repeated="16380"/>
        </table:table-row>
        <table:table-row>
          <table:table-cell office:value-type="string" office:string-value="75381/1"/>
          <table:table-cell office:value-type="string" office:string-value="COBERTURA COM TELHA  DE CHAPA DE AÇO ZINCADO, ONDULADA, ESPESSURA DE 0,5MM"/>
          <table:table-cell office:value-type="string" office:string-value="M2"/>
          <table:table-cell office:value-type="float" office:value="32.03"/>
          <table:table-cell table:number-columns-repeated="16380"/>
        </table:table-row>
        <table:table-row>
          <table:table-cell office:value-type="float" office:value="84038"/>
          <table:table-cell office:value-type="string" office:string-value="COBERTURA COM TELHA ONDULADA DE ALUMINIO, ESPESSURA DE 5 MM"/>
          <table:table-cell office:value-type="string" office:string-value="M2"/>
          <table:table-cell office:value-type="float" office:value="34.15"/>
          <table:table-cell table:number-columns-repeated="16380"/>
        </table:table-row>
        <table:table-row>
          <table:table-cell office:value-type="float" office:value="84039"/>
          <table:table-cell office:value-type="string" office:string-value="COBERTURA COM TELHA ONDULADA DE ALUMINIO, ESPESSURA DE 7 MM"/>
          <table:table-cell office:value-type="string" office:string-value="M2"/>
          <table:table-cell office:value-type="float" office:value="46.87"/>
          <table:table-cell table:number-columns-repeated="16380"/>
        </table:table-row>
        <table:table-row>
          <table:table-cell office:value-type="float" office:value="84040"/>
          <table:table-cell office:value-type="string" office:string-value="COBERTURA COM TELHA DE ACO ZINCADO, TRAPEZOIDAL, ESPESSURA DE 0,5 MM, INCLUINDO ACESSORIOS"/>
          <table:table-cell office:value-type="string" office:string-value="M2"/>
          <table:table-cell office:value-type="float" office:value="34.53"/>
          <table:table-cell table:number-columns-repeated="16380"/>
        </table:table-row>
        <table:table-row>
          <table:table-cell office:value-type="float" office:value="72076"/>
          <table:table-cell office:value-type="string" office:string-value="ESTRUTURA DE MADEIRA, SEGUNDA QUALIDADE, SERRADA, NAO APARELHADA, PARA TELHAS CERAMICAS"/>
          <table:table-cell office:value-type="string" office:string-value="M2"/>
          <table:table-cell office:value-type="float" office:value="49.99"/>
          <table:table-cell table:number-columns-repeated="16380"/>
        </table:table-row>
        <table:table-row>
          <table:table-cell office:value-type="float" office:value="72077"/>
          <table:table-cell office:value-type="string" office:string-value="ESTRUTURA DE MADEIRA DE LEI, PRIMEIRA QUALIDADE, SERRADA, NAO APARELHADA, PARA TELHAS CERAMICAS, VAOS DE ATE 7M"/>
          <table:table-cell office:value-type="string" office:string-value="M2"/>
          <table:table-cell office:value-type="float" office:value="80.31"/>
          <table:table-cell table:number-columns-repeated="16380"/>
        </table:table-row>
        <table:table-row>
          <table:table-cell office:value-type="float" office:value="72078"/>
          <table:table-cell office:value-type="string" office:string-value="ESTRUTURA DE MADEIRA DE LEI PRIMEIRA QUALIDADE, SERRADA, NAO APARELHADA, PARA TELHAS CERAMICAS, VAOS DE 7M ATE 10 M"/>
          <table:table-cell office:value-type="string" office:string-value="M2"/>
          <table:table-cell office:value-type="float" office:value="93.1"/>
          <table:table-cell table:number-columns-repeated="16380"/>
        </table:table-row>
        <table:table-row>
          <table:table-cell office:value-type="float" office:value="72079"/>
          <table:table-cell office:value-type="string" office:string-value="ESTRUTURA DE MADEIRA DE LEI PRIMEIRA QUALIDADE, SERRADA, NAO APARELHADA, PARA TELHAS CERAMICAS, VAOS DE 10M ATE 13M"/>
          <table:table-cell office:value-type="string" office:string-value="M2"/>
          <table:table-cell office:value-type="float" office:value="99.15"/>
          <table:table-cell table:number-columns-repeated="16380"/>
        </table:table-row>
        <table:table-row>
          <table:table-cell office:value-type="float" office:value="72080"/>
          <table:table-cell office:value-type="string" office:string-value="ESTRUTURA DE MADEIRA DE LEI PRIMEIRA QUALIDADE, SERRADA, NAO APARELHADA, PARA TELHAS CERAMICAS, VAOS DE 13M ATE 18M"/>
          <table:table-cell office:value-type="string" office:string-value="M2"/>
          <table:table-cell office:value-type="float" office:value="114.19"/>
          <table:table-cell table:number-columns-repeated="16380"/>
        </table:table-row>
        <table:table-row>
          <table:table-cell office:value-type="float" office:value="72081"/>
          <table:table-cell office:value-type="string" office:string-value="ESTRUTURA DE MADEIRA DE LEI PRIMEIRA QUALIDADE, SERRADA, NAO APARELHADA, PARA TELHAS ONDULADAS, VAOS ATE 7M"/>
          <table:table-cell office:value-type="string" office:string-value="M2"/>
          <table:table-cell office:value-type="float" office:value="53.51"/>
          <table:table-cell table:number-columns-repeated="16380"/>
        </table:table-row>
        <table:table-row>
          <table:table-cell office:value-type="float" office:value="72082"/>
          <table:table-cell office:value-type="string" office:string-value="ESTRUTURA DE MADEIRA DE LEI PRIMEIRA QUALIDADE, SERRADA, NAO APARELHADA, PARA TELHAS ONDULADAS, VAOS DE 7M ATE 10M"/>
          <table:table-cell office:value-type="string" office:string-value="M2"/>
          <table:table-cell office:value-type="float" office:value="58.96"/>
          <table:table-cell table:number-columns-repeated="16380"/>
        </table:table-row>
        <table:table-row>
          <table:table-cell office:value-type="float" office:value="72083"/>
          <table:table-cell office:value-type="string" office:string-value="ESTRUTURA DE MADEIRA DE LEI PRIMEIRA QUALIDADE, SERRADA, NAO APARELHADA, PARA TELHAS ONDULADAS, VAOS DE 10M ATE 13M"/>
          <table:table-cell office:value-type="string" office:string-value="M2"/>
          <table:table-cell office:value-type="float" office:value="69.8"/>
          <table:table-cell table:number-columns-repeated="16380"/>
        </table:table-row>
        <table:table-row>
          <table:table-cell office:value-type="float" office:value="72084"/>
          <table:table-cell office:value-type="string" office:string-value="ESTRUTURA DE MADEIRA DE LEI PRIMEIRA QUALIDADE, SERRADA, NAO APARELHADA, PARA TELHAS ONDULADAS, VAOS DE 13M ATE 18M"/>
          <table:table-cell office:value-type="string" office:string-value="M2"/>
          <table:table-cell office:value-type="float" office:value="82.99"/>
          <table:table-cell table:number-columns-repeated="16380"/>
        </table:table-row>
        <table:table-row>
          <table:table-cell office:value-type="float" office:value="84041"/>
          <table:table-cell office:value-type="string" office:string-value="COBERTURA COM TELHA PLASTICA TRANSPARENTE INCLUSIVE FIXACAO"/>
          <table:table-cell office:value-type="string" office:string-value="M2"/>
          <table:table-cell office:value-type="float" office:value="38.51"/>
          <table:table-cell table:number-columns-repeated="16380"/>
        </table:table-row>
        <table:table-row>
          <table:table-cell office:value-type="float" office:value="6058"/>
          <table:table-cell office:value-type="string" office:string-value="CUMEEIRA COM TELHA CERAMICA EMBOCADA COM ARGAMASSA TRACO 1:2:8 (CIMENTO, CAL E AREIA)"/>
          <table:table-cell office:value-type="string" office:string-value="M"/>
          <table:table-cell office:value-type="float" office:value="20.11"/>
          <table:table-cell table:number-columns-repeated="16380"/>
        </table:table-row>
        <table:table-row>
          <table:table-cell office:value-type="string" office:string-value="73930/1"/>
          <table:table-cell office:value-type="string" office:string-value="CORDAO DE ARREMATE COM TELHA CERAMICA TIPO CANAL EMBOCADA COM ARGAMASSA TRACO 1:3 (CIMENTO E AREIA)"/>
          <table:table-cell office:value-type="string" office:string-value="M"/>
          <table:table-cell office:value-type="float" office:value="14.1"/>
          <table:table-cell table:number-columns-repeated="16380"/>
        </table:table-row>
        <table:table-row>
          <table:table-cell office:value-type="string" office:string-value="73744/1"/>
          <table:table-cell office:value-type="string" office:string-value="CUMEEIRA PARA TELHA DE FIBROCIMENTO ESTRUTURAL, INCLUSO ACESSORIOS PARA FIXACAO E VEDACAO"/>
          <table:table-cell office:value-type="string" office:string-value="M"/>
          <table:table-cell office:value-type="float" office:value="87.07"/>
          <table:table-cell table:number-columns-repeated="16380"/>
        </table:table-row>
        <table:table-row>
          <table:table-cell office:value-type="string" office:string-value="74045/1"/>
          <table:table-cell office:value-type="string" office:string-value="CUMEEIRA UNIVERSAL PARA TELHA DE FIBROCIMENTO ONDULADA ESPESSURA 6 MM, INCLUSO JUNTAS DE VEDACAO E ACESSORIOS DE FIXACAO"/>
          <table:table-cell office:value-type="string" office:string-value="M"/>
          <table:table-cell office:value-type="float" office:value="43.12"/>
          <table:table-cell table:number-columns-repeated="16380"/>
        </table:table-row>
        <table:table-row>
          <table:table-cell office:value-type="string" office:string-value="74045/2"/>
          <table:table-cell office:value-type="string" office:string-value="CUMEEIRA TIPO SHED PARA TELHA DE FIBROCIMENTO ONDULADA, INCLUSO JUNTAS DE VEDACAO E ACESSORIOS DE FIXACAO"/>
          <table:table-cell office:value-type="string" office:string-value="M"/>
          <table:table-cell office:value-type="float" office:value="36.85"/>
          <table:table-cell table:number-columns-repeated="16380"/>
        </table:table-row>
        <table:table-row>
          <table:table-cell office:value-type="float" office:value="84042"/>
          <table:table-cell office:value-type="string" office:string-value="CALHA DE CONCRETO, 40X15 CM ESPESSURA DE 8 CM, PREPARADO EM BETONEIRA E CIMENTADO LISO EXECUTADO COM ARGAMASSA TRACO 1:4 (CIMENTO E AREIA MEDIA NAO PENEIRADA), PREPARO MANUAL"/>
          <table:table-cell office:value-type="string" office:string-value="M"/>
          <table:table-cell office:value-type="float" office:value="95.66"/>
          <table:table-cell table:number-columns-repeated="16380"/>
        </table:table-row>
        <table:table-row>
          <table:table-cell office:value-type="float" office:value="84043"/>
          <table:table-cell office:value-type="string" office:string-value="CALHA DE CONCRETO, 30X15 CM, ESPESSURA 8 CM PREPARADA EM BETONEIRA COM CIMENTADO LISO EXECUTADO COM ARGAMASSA TRACO 1:4 (CIMENTO E AREIA MEDIA NAO PENEIRADA), PREPARO MANUAL"/>
          <table:table-cell office:value-type="string" office:string-value="M"/>
          <table:table-cell office:value-type="float" office:value="86.46"/>
          <table:table-cell table:number-columns-repeated="16380"/>
        </table:table-row>
        <table:table-row>
          <table:table-cell office:value-type="float" office:value="84044"/>
          <table:table-cell office:value-type="string" office:string-value="CALHA DE BEIRAL, SEMICIRCULAR DE PVC, DIAMETRO 125 MM, INCLUINDO CABECEIRAS, EMENDAS, BOCAIS, SUPORTES E VEDACOES, EXCLUINDO CONDUTORES - FORNECIMENTO E COLOCACAO"/>
          <table:table-cell office:value-type="string" office:string-value="M"/>
          <table:table-cell office:value-type="float" office:value="111.57"/>
          <table:table-cell table:number-columns-repeated="16380"/>
        </table:table-row>
        <table:table-row>
          <table:table-cell office:value-type="float" office:value="84045"/>
          <table:table-cell office:value-type="string" office:string-value="CONDUTOR PARA CALHA DE BEIRAL, DE PVC, DIAMETRO 88 MM, INCLUINDO CONEXOES E BRACADEIRAS - FORNECIMENTO E COLOCACAO"/>
          <table:table-cell office:value-type="string" office:string-value="M"/>
          <table:table-cell office:value-type="float" office:value="72.7"/>
          <table:table-cell table:number-columns-repeated="16380"/>
        </table:table-row>
        <table:table-row>
          <table:table-cell office:value-type="float" office:value="72104"/>
          <table:table-cell office:value-type="string" office:string-value="CALHA EM CHAPA DE ACO GALVANIZADO NUMERO 24, DESENVOLVIMENTO DE 33CM"/>
          <table:table-cell office:value-type="string" office:string-value="M"/>
          <table:table-cell office:value-type="float" office:value="25.02"/>
          <table:table-cell table:number-columns-repeated="16380"/>
        </table:table-row>
        <table:table-row>
          <table:table-cell office:value-type="float" office:value="72105"/>
          <table:table-cell office:value-type="string" office:string-value="CALHA EM CHAPA DE ACO GALVANIZADO NUMERO 24, DESENVOLVIMENTO DE 50CM"/>
          <table:table-cell office:value-type="string" office:string-value="M"/>
          <table:table-cell office:value-type="float" office:value="37.72"/>
          <table:table-cell table:number-columns-repeated="16380"/>
        </table:table-row>
        <table:table-row>
          <table:table-cell office:value-type="float" office:value="84046"/>
          <table:table-cell office:value-type="string" office:string-value="CALHA DE CHAPA GALVANIZADA NUMERO 26, COM DESENVOLVIMENTO DE 10 CM"/>
          <table:table-cell office:value-type="string" office:string-value="M"/>
          <table:table-cell office:value-type="float" office:value="9.0399999999999991"/>
          <table:table-cell table:number-columns-repeated="16380"/>
        </table:table-row>
        <table:table-row>
          <table:table-cell office:value-type="float" office:value="72106"/>
          <table:table-cell office:value-type="string" office:string-value="RUFO EM CHAPA DE ACO GALVANIZADO NUMERO 24, DESENVOLVIMENTO DE 16CM"/>
          <table:table-cell office:value-type="string" office:string-value="M"/>
          <table:table-cell office:value-type="float" office:value="15.84"/>
          <table:table-cell table:number-columns-repeated="16380"/>
        </table:table-row>
        <table:table-row>
          <table:table-cell office:value-type="float" office:value="72107"/>
          <table:table-cell office:value-type="string" office:string-value="RUFO EM CHAPA DE ACO GALVANIZADO NUMERO 24, DESENVOLVIMENTO DE 25CM"/>
          <table:table-cell office:value-type="string" office:string-value="M"/>
          <table:table-cell office:value-type="float" office:value="19.3"/>
          <table:table-cell table:number-columns-repeated="16380"/>
        </table:table-row>
        <table:table-row>
          <table:table-cell office:value-type="string" office:string-value="73868/1"/>
          <table:table-cell office:value-type="string" office:string-value="RUFO EM FIBROCIMENTO, INCLUSO ACESSORIOS DE FIXACAO E VEDACAO"/>
          <table:table-cell office:value-type="string" office:string-value="M"/>
          <table:table-cell office:value-type="float" office:value="24.52"/>
          <table:table-cell table:number-columns-repeated="16380"/>
        </table:table-row>
        <table:table-row>
          <table:table-cell office:value-type="float" office:value="68058"/>
          <table:table-cell office:value-type="string" office:string-value="RUFO EM CONCRETO ARMADO, LARGURA 40CM E ESPESSURA 7CM"/>
          <table:table-cell office:value-type="string" office:string-value="M"/>
          <table:table-cell office:value-type="float" office:value="49.51"/>
          <table:table-cell table:number-columns-repeated="16380"/>
        </table:table-row>
        <table:table-row>
          <table:table-cell office:value-type="float" office:value="41619"/>
          <table:table-cell office:value-type="string" office:string-value="COBERTURA COM TELHA DE FIBRA DE VIDRO ONDULADA COLORIDA, ESPESSURA 6MM, INCLUSOS ACESSORIOS DE FIXACAO"/>
          <table:table-cell office:value-type="string" office:string-value="M2"/>
          <table:table-cell office:value-type="float" office:value="39.79"/>
          <table:table-cell table:number-columns-repeated="16380"/>
        </table:table-row>
        <table:table-row>
          <table:table-cell office:value-type="float" office:value="72110"/>
          <table:table-cell office:value-type="string" office:string-value="ESTRUTURA METALICA EM TESOURAS OU TRELICAS, VAO LIVRE DE 12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53.94"/>
          <table:table-cell table:number-columns-repeated="16380"/>
        </table:table-row>
        <table:table-row>
          <table:table-cell office:value-type="float" office:value="72111"/>
          <table:table-cell office:value-type="string" office:string-value="ESTRUTURA METALICA EM TESOURAS OU TRELICAS, VAO LIVRE DE 15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58.83"/>
          <table:table-cell table:number-columns-repeated="16380"/>
        </table:table-row>
        <table:table-row>
          <table:table-cell office:value-type="float" office:value="72112"/>
          <table:table-cell office:value-type="string" office:string-value="ESTRUTURA METALICA EM TESOURAS OU TRELICAS, VAO LIVRE DE 20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63.72"/>
          <table:table-cell table:number-columns-repeated="16380"/>
        </table:table-row>
        <table:table-row>
          <table:table-cell office:value-type="float" office:value="72113"/>
          <table:table-cell office:value-type="string" office:string-value="ESTRUTURA METALICA EM TESOURAS OU TRELICAS, VAO LIVRE DE 25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71.69"/>
          <table:table-cell table:number-columns-repeated="16380"/>
        </table:table-row>
        <table:table-row>
          <table:table-cell office:value-type="float" office:value="72114"/>
          <table:table-cell office:value-type="string" office:string-value="ESTRUTURA METALICA EM TESOURAS OU TRELICAS, VAO LIVRE DE 30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79.650000000000006"/>
          <table:table-cell table:number-columns-repeated="16380"/>
        </table:table-row>
        <table:table-row>
          <table:table-cell office:value-type="string" office:string-value="73970/1"/>
          <table:table-cell office:value-type="string" office:string-value="ESTRUTURA METALICA EM ACO ESTRUTURAL PERFIL I 12 X 5 1/4"/>
          <table:table-cell office:value-type="string" office:string-value="KG"/>
          <table:table-cell office:value-type="float" office:value="6.71"/>
          <table:table-cell table:number-columns-repeated="16380"/>
        </table:table-row>
        <table:table-row>
          <table:table-cell office:value-type="string" office:string-value="73970/2"/>
          <table:table-cell office:value-type="string" office:string-value="ESTRUTURA METALICA EM ACO ESTRUTURAL PERFIL I 6 X 3 3/8"/>
          <table:table-cell office:value-type="string" office:string-value="KG"/>
          <table:table-cell office:value-type="float" office:value="5.13"/>
          <table:table-cell table:number-columns-repeated="16380"/>
        </table:table-row>
        <table:table-row>
          <table:table-cell office:value-type="float" office:value="84047"/>
          <table:table-cell office:value-type="string" office:string-value="COBERTURA EM TELHA DE VIDRO TIPO FRANCESA"/>
          <table:table-cell office:value-type="string" office:string-value="M2"/>
          <table:table-cell office:value-type="float" office:value="592"/>
          <table:table-cell table:number-columns-repeated="16380"/>
        </table:table-row>
        <table:table-row>
          <table:table-cell office:value-type="string" office:string-value="73891/1"/>
          <table:table-cell office:value-type="string" office:string-value="ESGOTAMENTO COM MOTO-BOMBA AUTOESCOVANTE"/>
          <table:table-cell office:value-type="string" office:string-value="H"/>
          <table:table-cell office:value-type="float" office:value="3.78"/>
          <table:table-cell table:number-columns-repeated="16380"/>
        </table:table-row>
        <table:table-row>
          <table:table-cell office:value-type="string" office:string-value="73882/1"/>
          <table:table-cell office:value-type="string" office:string-value="CALHA EM CONCRETO SIMPLES, EM MEIA CANA, DIAMETRO 200 MM"/>
          <table:table-cell office:value-type="string" office:string-value="M"/>
          <table:table-cell office:value-type="float" office:value="24.04"/>
          <table:table-cell table:number-columns-repeated="16380"/>
        </table:table-row>
        <table:table-row>
          <table:table-cell office:value-type="string" office:string-value="73882/2"/>
          <table:table-cell office:value-type="string" office:string-value="CALHA EM CONCRETO SIMPLES, MEIA CANA DE CONCRETO, DIAMETRO 300 MM"/>
          <table:table-cell office:value-type="string" office:string-value="M"/>
          <table:table-cell office:value-type="float" office:value="30.02"/>
          <table:table-cell table:number-columns-repeated="16380"/>
        </table:table-row>
        <table:table-row>
          <table:table-cell office:value-type="string" office:string-value="73882/3"/>
          <table:table-cell office:value-type="string" office:string-value="CALHA EM CONCRETO SIMPLES, EM MEIA CANA DE CONCRETO, DIAMETRO 400 MM"/>
          <table:table-cell office:value-type="string" office:string-value="M"/>
          <table:table-cell office:value-type="float" office:value="39"/>
          <table:table-cell table:number-columns-repeated="16380"/>
        </table:table-row>
        <table:table-row>
          <table:table-cell office:value-type="string" office:string-value="73882/4"/>
          <table:table-cell office:value-type="string" office:string-value="CALHA EM CONCRETO SIMPLES, EM MEIA CANA DE CONCRETO, DIAMETRO 500 MM"/>
          <table:table-cell office:value-type="string" office:string-value="M"/>
          <table:table-cell office:value-type="float" office:value="59.91"/>
          <table:table-cell table:number-columns-repeated="16380"/>
        </table:table-row>
        <table:table-row>
          <table:table-cell office:value-type="string" office:string-value="73882/5"/>
          <table:table-cell office:value-type="string" office:string-value="CALHA EM CONCRETO SIMPLES, EM MEIA CANA DE CONCRETO, DIAMETRO 600 MM"/>
          <table:table-cell office:value-type="string" office:string-value="M"/>
          <table:table-cell office:value-type="float" office:value="75.599999999999994"/>
          <table:table-cell table:number-columns-repeated="16380"/>
        </table:table-row>
        <table:table-row>
          <table:table-cell office:value-type="float" office:value="83660"/>
          <table:table-cell office:value-type="string" office:string-value="ESGOTAMENTO MANUAL DE AGUA DE CHUVA OU LENCOL FREATICO ESCAVADO"/>
          <table:table-cell office:value-type="string" office:string-value="M3"/>
          <table:table-cell office:value-type="float" office:value="1.54"/>
          <table:table-cell table:number-columns-repeated="16380"/>
        </table:table-row>
        <table:table-row>
          <table:table-cell office:value-type="string" office:string-value="73816/1"/>
          <table:table-cell office:value-type="string" office:string-value="EXECUCAO DE DRENO COM TUBOS DE PVC CORRUGADO FLEXIVEL PERFURADO - DN 100"/>
          <table:table-cell office:value-type="string" office:string-value="M"/>
          <table:table-cell office:value-type="float" office:value="48.27"/>
          <table:table-cell table:number-columns-repeated="16380"/>
        </table:table-row>
        <table:table-row>
          <table:table-cell office:value-type="string" office:string-value="73816/2"/>
          <table:table-cell office:value-type="string" office:string-value="EXECUCAO DE DRENO VERTICAL COM PEDRISCO, DIAMETRO 200MM"/>
          <table:table-cell office:value-type="string" office:string-value="M"/>
          <table:table-cell office:value-type="float" office:value="13.63"/>
          <table:table-cell table:number-columns-repeated="16380"/>
        </table:table-row>
        <table:table-row>
          <table:table-cell office:value-type="string" office:string-value="73881/1"/>
          <table:table-cell office:value-type="string" office:string-value="EXECUCAO DE DRENO COM MANTA GEOTEXTIL 200 G/M2"/>
          <table:table-cell office:value-type="string" office:string-value="M2"/>
          <table:table-cell office:value-type="float" office:value="6.45"/>
          <table:table-cell table:number-columns-repeated="16380"/>
        </table:table-row>
        <table:table-row>
          <table:table-cell office:value-type="string" office:string-value="73881/2"/>
          <table:table-cell office:value-type="string" office:string-value="EXECUCAO DE DRENO COM MANTA GEOTEXTIL 300 G/M2"/>
          <table:table-cell office:value-type="string" office:string-value="M2"/>
          <table:table-cell office:value-type="float" office:value="9.75"/>
          <table:table-cell table:number-columns-repeated="16380"/>
        </table:table-row>
        <table:table-row>
          <table:table-cell office:value-type="string" office:string-value="73881/3"/>
          <table:table-cell office:value-type="string" office:string-value="EXECUCAO DE DRENO COM MANTA GEOTEXTIL 400 G/M2"/>
          <table:table-cell office:value-type="string" office:string-value="M2"/>
          <table:table-cell office:value-type="float" office:value="11.89"/>
          <table:table-cell table:number-columns-repeated="16380"/>
        </table:table-row>
        <table:table-row>
          <table:table-cell office:value-type="string" office:string-value="73883/1"/>
          <table:table-cell office:value-type="string" office:string-value="EXECUCAO DE DRENO FRANCES COM AREIA MEDIA"/>
          <table:table-cell office:value-type="string" office:string-value="M3"/>
          <table:table-cell office:value-type="float" office:value="78.510000000000005"/>
          <table:table-cell table:number-columns-repeated="16380"/>
        </table:table-row>
        <table:table-row>
          <table:table-cell office:value-type="string" office:string-value="73883/2"/>
          <table:table-cell office:value-type="string" office:string-value="EXECUCAO DE DRENO FRANCES COM BRITA NUM 2"/>
          <table:table-cell office:value-type="string" office:string-value="M3"/>
          <table:table-cell office:value-type="float" office:value="79.27"/>
          <table:table-cell table:number-columns-repeated="16380"/>
        </table:table-row>
        <table:table-row>
          <table:table-cell office:value-type="string" office:string-value="73883/3"/>
          <table:table-cell office:value-type="string" office:string-value="EXECUCAO DE DRENO FRANCES COM CASCALHO"/>
          <table:table-cell office:value-type="string" office:string-value="M3"/>
          <table:table-cell office:value-type="float" office:value="79.569999999999993"/>
          <table:table-cell table:number-columns-repeated="16380"/>
        </table:table-row>
        <table:table-row>
          <table:table-cell office:value-type="string" office:string-value="73902/1"/>
          <table:table-cell office:value-type="string" office:string-value="CAMADA DRENANTE COM BRITA NUM 3"/>
          <table:table-cell office:value-type="string" office:string-value="M3"/>
          <table:table-cell office:value-type="float" office:value="75.39"/>
          <table:table-cell table:number-columns-repeated="16380"/>
        </table:table-row>
        <table:table-row>
          <table:table-cell office:value-type="string" office:string-value="73968/1"/>
          <table:table-cell office:value-type="string" office:string-value="MANTA IMPERMEABILIZANTE A BASE DE ASFALTO - FORNECIMENTO E INSTALACAO"/>
          <table:table-cell office:value-type="string" office:string-value="M2"/>
          <table:table-cell office:value-type="float" office:value="35.04"/>
          <table:table-cell table:number-columns-repeated="16380"/>
        </table:table-row>
        <table:table-row>
          <table:table-cell office:value-type="string" office:string-value="73969/1"/>
          <table:table-cell office:value-type="string" office:string-value="EXECUCAO DE DRENOS DE CHORUME EM TUBOS DRENANTES DE CONCRETO, DIAM=200MM, ENVOLTOS EM BRITA E GEOTEXTIL"/>
          <table:table-cell office:value-type="string" office:string-value="M"/>
          <table:table-cell office:value-type="float" office:value="59.2"/>
          <table:table-cell table:number-columns-repeated="16380"/>
        </table:table-row>
        <table:table-row>
          <table:table-cell office:value-type="string" office:string-value="74017/1"/>
          <table:table-cell office:value-type="string" office:string-value="EXECUCAO DE DRENOS DE CHORUME EM TUBOS DRENANTES, PVC, DIAM=100 MM, ENVOLTOS EM BRITA E GEOTEXTIL"/>
          <table:table-cell office:value-type="string" office:string-value="M"/>
          <table:table-cell office:value-type="float" office:value="64.7"/>
          <table:table-cell table:number-columns-repeated="16380"/>
        </table:table-row>
        <table:table-row>
          <table:table-cell office:value-type="string" office:string-value="74017/2"/>
          <table:table-cell office:value-type="string" office:string-value="EXECUCAO DE DRENOS DE CHORUME EM TUBOS DRENANTES, PVC, DIAM=150 MM, ENVOLTOS EM BRITA E GEOTEXTIL"/>
          <table:table-cell office:value-type="string" office:string-value="M"/>
          <table:table-cell office:value-type="float" office:value="104.25"/>
          <table:table-cell table:number-columns-repeated="16380"/>
        </table:table-row>
        <table:table-row>
          <table:table-cell office:value-type="string" office:string-value="74167/1"/>
          <table:table-cell office:value-type="string" office:string-value="FORNECIMENTO/ASSENTAMENTO DE MANTA GEOTEXTIL RT-31 (ANT OP-60) BIDIM"/>
          <table:table-cell office:value-type="string" office:string-value="M2"/>
          <table:table-cell office:value-type="float" office:value="19.850000000000001"/>
          <table:table-cell table:number-columns-repeated="16380"/>
        </table:table-row>
        <table:table-row>
          <table:table-cell office:value-type="string" office:string-value="75029/1"/>
          <table:table-cell office:value-type="string" office:string-value="TUBO PVC CORRUGADO RIGIDO PERFURADO DN 150 PARA DRENAGEM - FORNECIMENTO E INSTALACAO"/>
          <table:table-cell office:value-type="string" office:string-value="M"/>
          <table:table-cell office:value-type="float" office:value="85.64"/>
          <table:table-cell table:number-columns-repeated="16380"/>
        </table:table-row>
        <table:table-row>
          <table:table-cell office:value-type="float" office:value="83651"/>
          <table:table-cell office:value-type="string" office:string-value="TUBO PVC CORRUGADO PERFURADO 100 MM C/ JUNTA ELASTICA PARA DRENAGEM."/>
          <table:table-cell office:value-type="string" office:string-value="M"/>
          <table:table-cell office:value-type="float" office:value="51.82"/>
          <table:table-cell table:number-columns-repeated="16380"/>
        </table:table-row>
        <table:table-row>
          <table:table-cell office:value-type="float" office:value="83656"/>
          <table:table-cell office:value-type="string" office:string-value="COLCHAO DRENANTE C/ 30CM PEDRA BRITADA N.3/FILTRO TRANSICAO MANTA GEOTEXTIL 100% POLIPROPILENO OU POLIESTER INCL FORNEC/COLOCMAT"/>
          <table:table-cell office:value-type="string" office:string-value="M2"/>
          <table:table-cell office:value-type="float" office:value="34.14"/>
          <table:table-cell table:number-columns-repeated="16380"/>
        </table:table-row>
        <table:table-row>
          <table:table-cell office:value-type="float" office:value="83658"/>
          <table:table-cell office:value-type="string" office:string-value="EXECUCAO DRENO PROFUNDO, COM CORTE TRAPEZOIDAL EM SOLO, DE 70X80X150CM EXCL TUBO INCL MATERIAL EXECUCAO, COM SELO ENCHIMENTO MATERIAL DRENANTE E ESCAVACAO"/>
          <table:table-cell office:value-type="string" office:string-value="M"/>
          <table:table-cell office:value-type="float" office:value="109.2"/>
          <table:table-cell table:number-columns-repeated="16380"/>
        </table:table-row>
        <table:table-row>
          <table:table-cell office:value-type="float" office:value="83661"/>
          <table:table-cell office:value-type="string" office:string-value="EXECUCAO DE DRENO PROFUNDO, CORTE EM SOLO, COM TUBO POROSO D=0,20M"/>
          <table:table-cell office:value-type="string" office:string-value="M"/>
          <table:table-cell office:value-type="float" office:value="83.44"/>
          <table:table-cell table:number-columns-repeated="16380"/>
        </table:table-row>
        <table:table-row>
          <table:table-cell office:value-type="float" office:value="83662"/>
          <table:table-cell office:value-type="string" office:string-value="EXECUCAO DE DRENO CEGO"/>
          <table:table-cell office:value-type="string" office:string-value="M3"/>
          <table:table-cell office:value-type="float" office:value="63.61"/>
          <table:table-cell table:number-columns-repeated="16380"/>
        </table:table-row>
        <table:table-row>
          <table:table-cell office:value-type="float" office:value="83664"/>
          <table:table-cell office:value-type="string" office:string-value="EXECUCAO DE DRENO DE TUBO DE CONRETO SIMPLES POROSO D=0,20 M (0,5MX0,5M) PARA GALERIAS DE AGUAS PLUVIAIS"/>
          <table:table-cell office:value-type="string" office:string-value="M"/>
          <table:table-cell office:value-type="float" office:value="55.22"/>
          <table:table-cell table:number-columns-repeated="16380"/>
        </table:table-row>
        <table:table-row>
          <table:table-cell office:value-type="float" office:value="83665"/>
          <table:table-cell office:value-type="string" office:string-value="FORNECIMENTO E INSTALACAO DE MANTA BIDIM RT - 14"/>
          <table:table-cell office:value-type="string" office:string-value="M2"/>
          <table:table-cell office:value-type="float" office:value="6.82"/>
          <table:table-cell table:number-columns-repeated="16380"/>
        </table:table-row>
        <table:table-row>
          <table:table-cell office:value-type="float" office:value="83667"/>
          <table:table-cell office:value-type="string" office:string-value="CAMADA DRENANTE COM AREIA MEDIA"/>
          <table:table-cell office:value-type="string" office:string-value="M3"/>
          <table:table-cell office:value-type="float" office:value="83.49"/>
          <table:table-cell table:number-columns-repeated="16380"/>
        </table:table-row>
        <table:table-row>
          <table:table-cell office:value-type="float" office:value="83668"/>
          <table:table-cell office:value-type="string" office:string-value="CAMADA DRENANTE COM BRITA NUM 2"/>
          <table:table-cell office:value-type="string" office:string-value="M3"/>
          <table:table-cell office:value-type="float" office:value="80.739999999999995"/>
          <table:table-cell table:number-columns-repeated="16380"/>
        </table:table-row>
        <table:table-row>
          <table:table-cell office:value-type="float" office:value="83669"/>
          <table:table-cell office:value-type="string" office:string-value="FORNECIMENTO/INSTALACAO MANTA BIDIM RT-16"/>
          <table:table-cell office:value-type="string" office:string-value="M2"/>
          <table:table-cell office:value-type="float" office:value="9.4499999999999993"/>
          <table:table-cell table:number-columns-repeated="16380"/>
        </table:table-row>
        <table:table-row>
          <table:table-cell office:value-type="float" office:value="83670"/>
          <table:table-cell office:value-type="string" office:string-value="TUBO PVC DN 75 MM PARA DRENAGEM - FORNECIMENTO E INSTALACAO"/>
          <table:table-cell office:value-type="string" office:string-value="M"/>
          <table:table-cell office:value-type="float" office:value="30.13"/>
          <table:table-cell table:number-columns-repeated="16380"/>
        </table:table-row>
        <table:table-row>
          <table:table-cell office:value-type="float" office:value="83671"/>
          <table:table-cell office:value-type="string" office:string-value="TUBO PVC DN 100 MM PARA DRENAGEM - FORNECIMENTO E INSTALACAO"/>
          <table:table-cell office:value-type="string" office:string-value="M"/>
          <table:table-cell office:value-type="float" office:value="33.01"/>
          <table:table-cell table:number-columns-repeated="16380"/>
        </table:table-row>
        <table:table-row>
          <table:table-cell office:value-type="float" office:value="83672"/>
          <table:table-cell office:value-type="string" office:string-value="TUBO CERAMICO PERFURADO (MANILHA BARRO VIDRADO) DN 100 MM PARA DRENAGEM - FORNECIMENTO E INSTALACAO"/>
          <table:table-cell office:value-type="string" office:string-value="M"/>
          <table:table-cell office:value-type="float" office:value="49.98"/>
          <table:table-cell table:number-columns-repeated="16380"/>
        </table:table-row>
        <table:table-row>
          <table:table-cell office:value-type="float" office:value="83673"/>
          <table:table-cell office:value-type="string" office:string-value="TUBO CERAMICO PERFURADO (MANILHA BARRO VIDRADO) DN 150 MM PARA DRENAGEM - FORNECIMENTO E INSTALACAO"/>
          <table:table-cell office:value-type="string" office:string-value="M"/>
          <table:table-cell office:value-type="float" office:value="61"/>
          <table:table-cell table:number-columns-repeated="16380"/>
        </table:table-row>
        <table:table-row>
          <table:table-cell office:value-type="float" office:value="83674"/>
          <table:table-cell office:value-type="string" office:string-value="TUBO CERAMICO PERFURADO (MANILHA BARRO VIDRADO) DN 200 MM PARA DRENAGEM - FORNECIMENTO E INSTALACAO"/>
          <table:table-cell office:value-type="string" office:string-value="M"/>
          <table:table-cell office:value-type="float" office:value="82.64"/>
          <table:table-cell table:number-columns-repeated="16380"/>
        </table:table-row>
        <table:table-row>
          <table:table-cell office:value-type="float" office:value="83675"/>
          <table:table-cell office:value-type="string" office:string-value="TUBO CONCRETO SIMPLES DN 200 MM PARA DRENAGEM - FORNECIMENTO E INSTALACAO, INCLUSIVE ESCAVACAO MANUAL 1M3/M."/>
          <table:table-cell office:value-type="string" office:string-value="M"/>
          <table:table-cell office:value-type="float" office:value="63.06"/>
          <table:table-cell table:number-columns-repeated="16380"/>
        </table:table-row>
        <table:table-row>
          <table:table-cell office:value-type="float" office:value="83676"/>
          <table:table-cell office:value-type="string" office:string-value="TUBO CONCRETO SIMPLES DN 300 MM PARA DRENAGEM - FORNECIMENTO E INSTALACAO INCLUSIVE ESCAVACAO MANUAL 1M3/M"/>
          <table:table-cell office:value-type="string" office:string-value="M"/>
          <table:table-cell office:value-type="float" office:value="82.15"/>
          <table:table-cell table:number-columns-repeated="16380"/>
        </table:table-row>
        <table:table-row>
          <table:table-cell office:value-type="float" office:value="83677"/>
          <table:table-cell office:value-type="string" office:string-value="TUBO CONCRETO SIMPLES DN 400 MM PARA DRENAGEM - FORNECIMENTO E INSTALACAO INCLUSIVE ESCAVACAO MANUAL 1,5M3/M"/>
          <table:table-cell office:value-type="string" office:string-value="M"/>
          <table:table-cell office:value-type="float" office:value="102.51"/>
          <table:table-cell table:number-columns-repeated="16380"/>
        </table:table-row>
        <table:table-row>
          <table:table-cell office:value-type="float" office:value="83678"/>
          <table:table-cell office:value-type="string" office:string-value="TUBO CONCRETO SIMPLES DN 500 MM PARA DRENAGEM - FORNECIMENTO E INSTALACAO INCLUSIVE ESCAVACAO MANUAL 2M3/M"/>
          <table:table-cell office:value-type="string" office:string-value="M"/>
          <table:table-cell office:value-type="float" office:value="138.93"/>
          <table:table-cell table:number-columns-repeated="16380"/>
        </table:table-row>
        <table:table-row>
          <table:table-cell office:value-type="float" office:value="83679"/>
          <table:table-cell office:value-type="string" office:string-value="TUBO PVC D=2 COM MATERIAL DRENANTE PARA DRENO/BARBACA - FORNECIMENTO E INSTALACAO"/>
          <table:table-cell office:value-type="string" office:string-value="M"/>
          <table:table-cell office:value-type="float" office:value="10.48"/>
          <table:table-cell table:number-columns-repeated="16380"/>
        </table:table-row>
        <table:table-row>
          <table:table-cell office:value-type="float" office:value="83680"/>
          <table:table-cell office:value-type="string" office:string-value="TUBO PVC D=3&quot; COM MATERIAL DRENANTE PARA DRENO/BARBACA - FORNECIMENTO E INSTALACAO"/>
          <table:table-cell office:value-type="string" office:string-value="M"/>
          <table:table-cell office:value-type="float" office:value="12.08"/>
          <table:table-cell table:number-columns-repeated="16380"/>
        </table:table-row>
        <table:table-row>
          <table:table-cell office:value-type="float" office:value="83681"/>
          <table:table-cell office:value-type="string" office:string-value="TUBO PVC D=4&quot; COM MATERIAL DRENANTE PARA DRENO/BARBACA - FORNECIMENTO E INSTALACAO"/>
          <table:table-cell office:value-type="string" office:string-value="M"/>
          <table:table-cell office:value-type="float" office:value="13.72"/>
          <table:table-cell table:number-columns-repeated="16380"/>
        </table:table-row>
        <table:table-row>
          <table:table-cell office:value-type="float" office:value="83682"/>
          <table:table-cell office:value-type="string" office:string-value="CAMADA VERTICAL DRENANTE C/ PEDRA BRITADA NUMS 1 E 2"/>
          <table:table-cell office:value-type="string" office:string-value="M3"/>
          <table:table-cell office:value-type="float" office:value="82.23"/>
          <table:table-cell table:number-columns-repeated="16380"/>
        </table:table-row>
        <table:table-row>
          <table:table-cell office:value-type="float" office:value="83683"/>
          <table:table-cell office:value-type="string" office:string-value="CAMADA HORIZONTAL DRENANTE C/ PEDRA BRITADA 1 E 2"/>
          <table:table-cell office:value-type="string" office:string-value="M3"/>
          <table:table-cell office:value-type="float" office:value="88.97"/>
          <table:table-cell table:number-columns-repeated="16380"/>
        </table:table-row>
        <table:table-row>
          <table:table-cell office:value-type="float" office:value="83729"/>
          <table:table-cell office:value-type="string" office:string-value="FORNECIMENTO/INSTALACAO DE MANTA BIDIM RT-31"/>
          <table:table-cell office:value-type="string" office:string-value="M2"/>
          <table:table-cell office:value-type="float" office:value="19.670000000000002"/>
          <table:table-cell table:number-columns-repeated="16380"/>
        </table:table-row>
        <table:table-row>
          <table:table-cell office:value-type="float" office:value="83739"/>
          <table:table-cell office:value-type="string" office:string-value="FORNECIMENTO/INSTALACAO DE MANTA BIDIM RT-10"/>
          <table:table-cell office:value-type="string" office:string-value="M2"/>
          <table:table-cell office:value-type="float" office:value="20.45"/>
          <table:table-cell table:number-columns-repeated="16380"/>
        </table:table-row>
        <table:table-row>
          <table:table-cell office:value-type="float" office:value="6454"/>
          <table:table-cell office:value-type="string" office:string-value="FORNECIMENTO E LANCAMENTO DE PEDRA DE MAO"/>
          <table:table-cell office:value-type="string" office:string-value="M3"/>
          <table:table-cell office:value-type="float" office:value="102.21"/>
          <table:table-cell table:number-columns-repeated="16380"/>
        </table:table-row>
        <table:table-row>
          <table:table-cell office:value-type="float" office:value="73611"/>
          <table:table-cell office:value-type="string" office:string-value="ENROCAMENTO COM PEDRA ARGAMASSADA TRAÇO 1:4 COM PEDRA DE MÃO"/>
          <table:table-cell office:value-type="string" office:string-value="M3"/>
          <table:table-cell office:value-type="float" office:value="240.27"/>
          <table:table-cell table:number-columns-repeated="16380"/>
        </table:table-row>
        <table:table-row>
          <table:table-cell office:value-type="float" office:value="73697"/>
          <table:table-cell office:value-type="string" office:string-value="ENROCAMENTO MANUAL, SEM ARRUMACAO DO MATERIAL"/>
          <table:table-cell office:value-type="string" office:string-value="M3"/>
          <table:table-cell office:value-type="float" office:value="96.41"/>
          <table:table-cell table:number-columns-repeated="16380"/>
        </table:table-row>
        <table:table-row>
          <table:table-cell office:value-type="float" office:value="73698"/>
          <table:table-cell office:value-type="string" office:string-value="ENROCAMENTO MANUAL, COM ARRUMACAO DO MATERIAL"/>
          <table:table-cell office:value-type="string" office:string-value="M3"/>
          <table:table-cell office:value-type="float" office:value="125.31"/>
          <table:table-cell table:number-columns-repeated="16380"/>
        </table:table-row>
        <table:table-row>
          <table:table-cell office:value-type="string" office:string-value="73890/1"/>
          <table:table-cell office:value-type="string" office:string-value="ENSECADEIRA DE MADEIRA COM PAREDE SIMPLES"/>
          <table:table-cell office:value-type="string" office:string-value="M2"/>
          <table:table-cell office:value-type="float" office:value="83.76"/>
          <table:table-cell table:number-columns-repeated="16380"/>
        </table:table-row>
        <table:table-row>
          <table:table-cell office:value-type="string" office:string-value="73890/2"/>
          <table:table-cell office:value-type="string" office:string-value="ENSECADEIRA DE MADEIRA COM PAREDE DUPLA"/>
          <table:table-cell office:value-type="string" office:string-value="M2"/>
          <table:table-cell office:value-type="float" office:value="212.5"/>
          <table:table-cell table:number-columns-repeated="16380"/>
        </table:table-row>
        <table:table-row>
          <table:table-cell office:value-type="float" office:value="73666"/>
          <table:table-cell office:value-type="string" office:string-value="GABIAO TIPO CAIXA H = 0,50M - MALHA HEXAG 8X10 REVESTIMENTO ZN/AL FIO 2,7MM C/ DIAFRAGAMA A CADA METRO E GEOTEXTIL"/>
          <table:table-cell office:value-type="string" office:string-value="M3"/>
          <table:table-cell office:value-type="float" office:value="320.2"/>
          <table:table-cell table:number-columns-repeated="16380"/>
        </table:table-row>
        <table:table-row>
          <table:table-cell office:value-type="string" office:string-value="73842/1"/>
          <table:table-cell office:value-type="string" office:string-value="GABIAO TIPO COLCHAO RENO/MANTA H = 0,17M - MALHA HEXAG 6X8 REVESTIMENTO ZN/AL C/ PVC FIO 2,0MM C/ DIAFRAGMA A CADA METRO E GEOTEXTIL"/>
          <table:table-cell office:value-type="string" office:string-value="M2"/>
          <table:table-cell office:value-type="float" office:value="122.33"/>
          <table:table-cell table:number-columns-repeated="16380"/>
        </table:table-row>
        <table:table-row>
          <table:table-cell office:value-type="string" office:string-value="73842/2"/>
          <table:table-cell office:value-type="string" office:string-value="GABIAO TIPO COLCHAO RENO/MANTA H = 0,23M - MALHA HEXAG 6X8 REVESTIMENTO ZN/AL C/ PVC FIO 2,0MM C/ DIAFRAGMA A CADA METRO E GEOTEXTIL"/>
          <table:table-cell office:value-type="string" office:string-value="M2"/>
          <table:table-cell office:value-type="float" office:value="121.3"/>
          <table:table-cell table:number-columns-repeated="16380"/>
        </table:table-row>
        <table:table-row>
          <table:table-cell office:value-type="string" office:string-value="73842/3"/>
          <table:table-cell office:value-type="string" office:string-value="GABIAO TIPO COLCHAO RENO/MANTA H = 0,30 M - MALHA HEXAG 6X8 REVESTIMENTO ZN/AL C/ PVC FIO 2,0MM C/ DIFRAGMA A CADA METRO E GEOTEXTIL"/>
          <table:table-cell office:value-type="string" office:string-value="M2"/>
          <table:table-cell office:value-type="float" office:value="130.49"/>
          <table:table-cell table:number-columns-repeated="16380"/>
        </table:table-row>
        <table:table-row>
          <table:table-cell office:value-type="string" office:string-value="73889/1"/>
          <table:table-cell office:value-type="string" office:string-value="GABIAO TIPO CAIXA H = 0,50M - MALHA HEXAG 8X10 REVESTIMENTO ZN/AL C/ PVC FIO 2,4MM C/ DIAFRAGAMA A CADA METRO E GEOTEXTIL"/>
          <table:table-cell office:value-type="string" office:string-value="M3"/>
          <table:table-cell office:value-type="float" office:value="363.77"/>
          <table:table-cell table:number-columns-repeated="16380"/>
        </table:table-row>
        <table:table-row>
          <table:table-cell office:value-type="string" office:string-value="73843/1"/>
          <table:table-cell office:value-type="string" office:string-value="MURO DE ARRIMO DE CONCRETO CICLOPICO COM 30% DE PEDRA DE MAO"/>
          <table:table-cell office:value-type="string" office:string-value="M3"/>
          <table:table-cell office:value-type="float" office:value="246.5"/>
          <table:table-cell table:number-columns-repeated="16380"/>
        </table:table-row>
        <table:table-row>
          <table:table-cell office:value-type="string" office:string-value="73844/1"/>
          <table:table-cell office:value-type="string" office:string-value="MURO DE ARRIMO DE ALVENARIA DE PEDRA ARGAMASSADA"/>
          <table:table-cell office:value-type="string" office:string-value="M3"/>
          <table:table-cell office:value-type="float" office:value="320.39"/>
          <table:table-cell table:number-columns-repeated="16380"/>
        </table:table-row>
        <table:table-row>
          <table:table-cell office:value-type="string" office:string-value="73844/2"/>
          <table:table-cell office:value-type="string" office:string-value="MURO DE ARRIMO DE ALVENARIA DE TIJOLOS"/>
          <table:table-cell office:value-type="string" office:string-value="M3"/>
          <table:table-cell office:value-type="float" office:value="365.29"/>
          <table:table-cell table:number-columns-repeated="16380"/>
        </table:table-row>
        <table:table-row>
          <table:table-cell office:value-type="string" office:string-value="73846/1"/>
          <table:table-cell office:value-type="string" office:string-value="MURO DE ARRIMO CELULAR PECAS PRE-MOLDADAS CONCRETO EXCL FORMAS INCL   CONFECCAO DAS PECAS MONTAGEM E COMPACTACAO DO SOLO DE ENCHIMENTO."/>
          <table:table-cell office:value-type="string" office:string-value="M3"/>
          <table:table-cell office:value-type="float" office:value="195.47"/>
          <table:table-cell table:number-columns-repeated="16380"/>
        </table:table-row>
        <table:table-row>
          <table:table-cell office:value-type="string" office:string-value="73846/2"/>
          <table:table-cell office:value-type="string" office:string-value="MURO DE ARRIMO CELULAR PECAS PRE-MOLDADAS CONCRETO EXCL MATERIAIS E   FORMAS INCL CONFECCAO PECAS MONTAGEM E COMPACTACAO DO SOLO(ENCHIMENTO)"/>
          <table:table-cell office:value-type="string" office:string-value="M3"/>
          <table:table-cell office:value-type="float" office:value="71.36"/>
          <table:table-cell table:number-columns-repeated="16380"/>
        </table:table-row>
        <table:table-row>
          <table:table-cell office:value-type="float" office:value="83684"/>
          <table:table-cell office:value-type="string" office:string-value="CALHA TRAPEZOIDAL 90X30 CM, COM ESPESSURA DE 7 CM (VOLUME DE CONCRETO = 0,064 M3/M)"/>
          <table:table-cell office:value-type="string" office:string-value="M"/>
          <table:table-cell office:value-type="float" office:value="20.53"/>
          <table:table-cell table:number-columns-repeated="16380"/>
        </table:table-row>
        <table:table-row>
          <table:table-cell office:value-type="float" office:value="83685"/>
          <table:table-cell office:value-type="string" office:string-value="CALHA TRAPEZOIDAL 140X35 CM, COM ESPESSURA DE 7 CM (VOLUME DE CONCRETO = 1,109M3/M)"/>
          <table:table-cell office:value-type="string" office:string-value="M"/>
          <table:table-cell office:value-type="float" office:value="36.049999999999997"/>
          <table:table-cell table:number-columns-repeated="16380"/>
        </table:table-row>
        <table:table-row>
          <table:table-cell office:value-type="float" office:value="83686"/>
          <table:table-cell office:value-type="string" office:string-value="CALHA TRIANGULAR 100X30 CM, COM ESPESSURA DE 7 CM (VOLUME DE CONCRETO = 0,075M3/M)"/>
          <table:table-cell office:value-type="string" office:string-value="M"/>
          <table:table-cell office:value-type="float" office:value="22.22"/>
          <table:table-cell table:number-columns-repeated="16380"/>
        </table:table-row>
        <table:table-row>
          <table:table-cell office:value-type="float" office:value="83687"/>
          <table:table-cell office:value-type="string" office:string-value="CALHA TRIANGULAR 70X20 CM, COM ESPESSURA DE 7 CM (VOLUME DE CONCRETO = 0,053 M3/M)"/>
          <table:table-cell office:value-type="string" office:string-value="M"/>
          <table:table-cell office:value-type="float" office:value="17.190000000000001"/>
          <table:table-cell table:number-columns-repeated="16380"/>
        </table:table-row>
        <table:table-row>
          <table:table-cell office:value-type="float" office:value="83688"/>
          <table:table-cell office:value-type="string" office:string-value="CANALETA EM ALVENARIA COM TIJOLO DE 1/2 VEZ, DIMENSOES 30X15CM (LXA), COM IMPERMEABILIZANTE NA ARGAMASSA"/>
          <table:table-cell office:value-type="string" office:string-value="M"/>
          <table:table-cell office:value-type="float" office:value="148.93"/>
          <table:table-cell table:number-columns-repeated="16380"/>
        </table:table-row>
        <table:table-row>
          <table:table-cell office:value-type="float" office:value="83689"/>
          <table:table-cell office:value-type="string" office:string-value="CALHA EM MEIO TUBO DE CONCRETO SIMPLES, COM D = 30 CM"/>
          <table:table-cell office:value-type="string" office:string-value="M"/>
          <table:table-cell office:value-type="float" office:value="32.81"/>
          <table:table-cell table:number-columns-repeated="16380"/>
        </table:table-row>
        <table:table-row>
          <table:table-cell office:value-type="float" office:value="83690"/>
          <table:table-cell office:value-type="string" office:string-value="DISSIPADOR DE ENERGIA EM PEDRA ARGAMASSADA ESPESSURA 6CM INCL MATERIAIS E COLOCACAO MEDIDO P/ VOLUME DE PEDRA ARGAMASSADA"/>
          <table:table-cell office:value-type="string" office:string-value="M3"/>
          <table:table-cell office:value-type="float" office:value="291.10000000000002"/>
          <table:table-cell table:number-columns-repeated="16380"/>
        </table:table-row>
        <table:table-row>
          <table:table-cell office:value-type="string" office:string-value="73799/1"/>
          <table:table-cell office:value-type="string" office:string-value="GRELHA EM FERRO FUNDIDO, DIMENSÕES 30X90CM, 85KG PARA CX RALO, FORNECIDA E ASSENTADA COM ARGAMASSA 1:4 CIMENTO:AREIA."/>
          <table:table-cell office:value-type="string" office:string-value="UN"/>
          <table:table-cell office:value-type="float" office:value="347.52"/>
          <table:table-cell table:number-columns-repeated="16380"/>
        </table:table-row>
        <table:table-row>
          <table:table-cell office:value-type="string" office:string-value="73856/1"/>
          <table:table-cell office:value-type="string" office:string-value="BOCA P/BUEIRO SIMPLES TUBULAR D=0,40M EM CONCRETO CICLOPICO, INCLINDO FORMAS, ESCAVACAO, REATERRO E MATERIAIS, EXCLUINDO MATERIAL REATERRO JAZIDA E TRANSPORTE"/>
          <table:table-cell office:value-type="string" office:string-value="UN"/>
          <table:table-cell office:value-type="float" office:value="288.62"/>
          <table:table-cell table:number-columns-repeated="16380"/>
        </table:table-row>
        <table:table-row>
          <table:table-cell office:value-type="string" office:string-value="73856/2"/>
          <table:table-cell office:value-type="string" office:string-value="BOCA PARA BUEIRO SIMPLES TUBULAR, DIAMETRO =0,6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483.12"/>
          <table:table-cell table:number-columns-repeated="16380"/>
        </table:table-row>
        <table:table-row>
          <table:table-cell office:value-type="string" office:string-value="73856/3"/>
          <table:table-cell office:value-type="string" office:string-value="BOCA PARA BUEIRO SIMPLES TUBULAR, DIAMETRO =0,8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736.23"/>
          <table:table-cell table:number-columns-repeated="16380"/>
        </table:table-row>
        <table:table-row>
          <table:table-cell office:value-type="string" office:string-value="73856/4"/>
          <table:table-cell office:value-type="string" office:string-value="BOCA PARA BUEIRO SIMPLES TUBULAR, DIAMETRO =1,0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052.83"/>
          <table:table-cell table:number-columns-repeated="16380"/>
        </table:table-row>
        <table:table-row>
          <table:table-cell office:value-type="string" office:string-value="73856/5"/>
          <table:table-cell office:value-type="string" office:string-value="BOCA PARA BUEIRO SIMPLES TUBULAR, DIAMETRO =1,2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436.79"/>
          <table:table-cell table:number-columns-repeated="16380"/>
        </table:table-row>
        <table:table-row>
          <table:table-cell office:value-type="string" office:string-value="73856/6"/>
          <table:table-cell office:value-type="string" office:string-value="BOCA PARA BUEIRO DUPLO TUBULAR, DIAMETRO =0,4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413.33"/>
          <table:table-cell table:number-columns-repeated="16380"/>
        </table:table-row>
        <table:table-row>
          <table:table-cell office:value-type="string" office:string-value="73856/7"/>
          <table:table-cell office:value-type="string" office:string-value="BOCA PARA BUEIRO DUPLO TUBULAR, DIAMETRO =0,6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694.67"/>
          <table:table-cell table:number-columns-repeated="16380"/>
        </table:table-row>
        <table:table-row>
          <table:table-cell office:value-type="string" office:string-value="73856/8"/>
          <table:table-cell office:value-type="string" office:string-value="BOCA PARA BUEIRO DUPLO TUBULAR, DIAMETRO =0,8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058.54"/>
          <table:table-cell table:number-columns-repeated="16380"/>
        </table:table-row>
        <table:table-row>
          <table:table-cell office:value-type="string" office:string-value="73856/9"/>
          <table:table-cell office:value-type="string" office:string-value="BOCA PARA BUEIRO DUPLO TUBULAR, DIAMETRO =1,0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290.44"/>
          <table:table-cell table:number-columns-repeated="16380"/>
        </table:table-row>
        <table:table-row>
          <table:table-cell office:value-type="string" office:string-value="73856/10"/>
          <table:table-cell office:value-type="string" office:string-value="BOCA PARA BUEIRO DUPLOTUBULAR, DIAMETRO =1,2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2055.17"/>
          <table:table-cell table:number-columns-repeated="16380"/>
        </table:table-row>
        <table:table-row>
          <table:table-cell office:value-type="string" office:string-value="73856/11"/>
          <table:table-cell office:value-type="string" office:string-value="BOCA PARA BUEIRO TRIPLO TUBULAR, DIAMETRO =0,4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537.72"/>
          <table:table-cell table:number-columns-repeated="16380"/>
        </table:table-row>
        <table:table-row>
          <table:table-cell office:value-type="string" office:string-value="73856/12"/>
          <table:table-cell office:value-type="string" office:string-value="BOCA PARA BUEIRO TRIPLO TUBULAR, DIAMETRO =0,6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905.88"/>
          <table:table-cell table:number-columns-repeated="16380"/>
        </table:table-row>
        <table:table-row>
          <table:table-cell office:value-type="string" office:string-value="73856/13"/>
          <table:table-cell office:value-type="string" office:string-value="BOCA PARA BUEIRO TRIPLO TUBULAR, DIAMETRO =0,8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380.57"/>
          <table:table-cell table:number-columns-repeated="16380"/>
        </table:table-row>
        <table:table-row>
          <table:table-cell office:value-type="string" office:string-value="73856/14"/>
          <table:table-cell office:value-type="string" office:string-value="BOCA PARA BUEIRO TRIPLO TUBULAR, DIAMETRO =1,0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967.86"/>
          <table:table-cell table:number-columns-repeated="16380"/>
        </table:table-row>
        <table:table-row>
          <table:table-cell office:value-type="string" office:string-value="73856/15"/>
          <table:table-cell office:value-type="string" office:string-value="BOCA PARA BUEIRO TRIPLO TUBULAR, DIAMETRO =1,2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2673.61"/>
          <table:table-cell table:number-columns-repeated="16380"/>
        </table:table-row>
        <table:table-row>
          <table:table-cell office:value-type="string" office:string-value="73950/1"/>
          <table:table-cell office:value-type="string" office:string-value="CAIXA TIPO BOCA LOBO 30X90X90CM, EM ALV TIJ MACICO 1 VEZ, REVESTIDA  COM ARGAMASSA 1:4 CIMENTO:AREIA, SOBRE BASE DE CONCRETO SIMPLES FCK=10MPA, COM GRELHA FOFO 135KG, INCLUINDO ESCAVACAO E REATERRO."/>
          <table:table-cell office:value-type="string" office:string-value="UN"/>
          <table:table-cell office:value-type="float" office:value="970.41"/>
          <table:table-cell table:number-columns-repeated="16380"/>
        </table:table-row>
        <table:table-row>
          <table:table-cell office:value-type="string" office:string-value="73963/1"/>
          <table:table-cell office:value-type="string" office:string-value="POCO DE VISITA PARA REDE DE ESG. SANIT., EM ANEIS DE CONCRETO, DIÂMETRO = 60CM, PROF=80CM, INCLUINDO DEGRAU,  EXCLUINDO TAMPAO FERRO FUNDIDO."/>
          <table:table-cell office:value-type="string" office:string-value="UN"/>
          <table:table-cell office:value-type="float" office:value="221.45"/>
          <table:table-cell table:number-columns-repeated="16380"/>
        </table:table-row>
        <table:table-row>
          <table:table-cell office:value-type="string" office:string-value="73963/2"/>
          <table:table-cell office:value-type="string" office:string-value="POCO DE VISITA PARA REDE DE ESG. SANIT., EM ANEIS DE CONCRETO, DIÂMETRO = 60CM, PROF = 100CM, INCLUINDO DEGRAU, EXCLUINDO TAMPAO FERRO FUNDIDO."/>
          <table:table-cell office:value-type="string" office:string-value="UN"/>
          <table:table-cell office:value-type="float" office:value="288.74"/>
          <table:table-cell table:number-columns-repeated="16380"/>
        </table:table-row>
        <table:table-row>
          <table:table-cell office:value-type="string" office:string-value="73963/3"/>
          <table:table-cell office:value-type="string" office:string-value="POCO DE VISITA PARA REDE DE ESG. SANIT., EM ANEIS DE CONCRETO, DIÂMETRO = 60CM, PROF = 60CM, INCLUINDO DEGRAU, EXCLUINDO TAMPAO FERRO FUNDIDO."/>
          <table:table-cell office:value-type="string" office:string-value="UN"/>
          <table:table-cell office:value-type="float" office:value="192.35"/>
          <table:table-cell table:number-columns-repeated="16380"/>
        </table:table-row>
        <table:table-row>
          <table:table-cell office:value-type="string" office:string-value="73963/4"/>
          <table:table-cell office:value-type="string" office:string-value="POCO DE VISITA PARA REDE DE ESG. SANIT., EM ANEIS DE CONCRETO, DIÂMETRO = 60CM E 110CM, PROF = 105CM, INCLUINDO DEGRAU, EXCLUINDO TAMPAO FERRO FUNDIDO."/>
          <table:table-cell office:value-type="string" office:string-value="UN"/>
          <table:table-cell office:value-type="float" office:value="802.97"/>
          <table:table-cell table:number-columns-repeated="16380"/>
        </table:table-row>
        <table:table-row>
          <table:table-cell office:value-type="string" office:string-value="73963/5"/>
          <table:table-cell office:value-type="string" office:string-value="POCO DE VISITA PARA REDE DE ESG. SANIT., EM ANEIS DE CONCRETO, DIÂMETRO = 60CM E 110CM, PROF = 120CM, INCLUINDO DEGRAU, EXCLUINDO TAMPAO FERRO FUNDIDO."/>
          <table:table-cell office:value-type="string" office:string-value="UN"/>
          <table:table-cell office:value-type="float" office:value="883.42"/>
          <table:table-cell table:number-columns-repeated="16380"/>
        </table:table-row>
        <table:table-row>
          <table:table-cell office:value-type="string" office:string-value="73963/6"/>
          <table:table-cell office:value-type="string" office:string-value="POCO DE VISITA PARA REDE DE ESG. SANIT., EM ANEIS DE CONCRETO, DIÂMETRO = 60CM E 110CM, PROF = 140CM, INCLUINDO DEGRAU, EXCLUINDO TAMPAO FERRO FUNDIDO."/>
          <table:table-cell office:value-type="string" office:string-value="UN"/>
          <table:table-cell office:value-type="float" office:value="1021.28"/>
          <table:table-cell table:number-columns-repeated="16380"/>
        </table:table-row>
        <table:table-row>
          <table:table-cell office:value-type="string" office:string-value="73963/7"/>
          <table:table-cell office:value-type="string" office:string-value="POCO DE VISITA PARA REDE DE ESG. SANIT., EM ANEIS DE CONCRETO, DIÂMETRO = 60CM E 110CM, PROF = 150CM, INCLUINDO DEGRAU, EXCLUINDO TAMPAO FERRO FUNDIDO."/>
          <table:table-cell office:value-type="string" office:string-value="UN"/>
          <table:table-cell office:value-type="float" office:value="1099.8399999999999"/>
          <table:table-cell table:number-columns-repeated="16380"/>
        </table:table-row>
        <table:table-row>
          <table:table-cell office:value-type="string" office:string-value="73963/8"/>
          <table:table-cell office:value-type="string" office:string-value="POCO DE VISITA PARA REDE DE ESG. SANIT., EM ANEIS DE CONCRETO, DIÂMETRO = 60CM E 110CM, PROF = 160CM, INCLUINDO DEGRAU, EXCLUINDO TAMPAO FERRO FUNDIDO."/>
          <table:table-cell office:value-type="string" office:string-value="UN"/>
          <table:table-cell office:value-type="float" office:value="1105.25"/>
          <table:table-cell table:number-columns-repeated="16380"/>
        </table:table-row>
        <table:table-row>
          <table:table-cell office:value-type="string" office:string-value="73963/9"/>
          <table:table-cell office:value-type="string" office:string-value="POCO DE VISITA PARA REDE DE ESG. SANIT., EM ANEIS DE CONCRETO, DIÂMETRO = 110CM, PROF = 170CM, INCLUINDO DEGRAU, EXCLUINDO TAMPAO FERRO FUNDIDO."/>
          <table:table-cell office:value-type="string" office:string-value="UN"/>
          <table:table-cell office:value-type="float" office:value="1183.8699999999999"/>
          <table:table-cell table:number-columns-repeated="16380"/>
        </table:table-row>
        <table:table-row>
          <table:table-cell office:value-type="string" office:string-value="73963/10"/>
          <table:table-cell office:value-type="string" office:string-value="POCO DE VISITA PARA REDE DE ESG. SANIT., EM ANEIS DE CONCRETO, DIÂMETRO = 60CM E 110CM, PROF = 200CM, INCLUINDO DEGRAU, EXCLUINDO TAMPAO FERRO FUNDIDO."/>
          <table:table-cell office:value-type="string" office:string-value="UN"/>
          <table:table-cell office:value-type="float" office:value="1274.3699999999999"/>
          <table:table-cell table:number-columns-repeated="16380"/>
        </table:table-row>
        <table:table-row>
          <table:table-cell office:value-type="string" office:string-value="73963/11"/>
          <table:table-cell office:value-type="string" office:string-value="POCO DE VISITA PARA REDE DE ESG. SANIT., EM ANEIS DE CONCRETO, DIÂMETRO = 60CM E 110CM, PROF = 230CM, INCLUINDO DEGRAU, EXCLUINDO TAMPAO FERRO FUNDIDO."/>
          <table:table-cell office:value-type="string" office:string-value="UN"/>
          <table:table-cell office:value-type="float" office:value="1381.88"/>
          <table:table-cell table:number-columns-repeated="16380"/>
        </table:table-row>
        <table:table-row>
          <table:table-cell office:value-type="string" office:string-value="73963/12"/>
          <table:table-cell office:value-type="string" office:string-value="POCO DE VISITA PARA REDE DE ESG. SANIT., EM ANEIS DE CONCRETO, DIÂMETRO = 60CM E 110CM, PROF = 260CM, INCLUINDO DEGRAU, EXCLUINDO TAMPAO FERRO FUNDIDO."/>
          <table:table-cell office:value-type="string" office:string-value="UN"/>
          <table:table-cell office:value-type="float" office:value="1542.62"/>
          <table:table-cell table:number-columns-repeated="16380"/>
        </table:table-row>
        <table:table-row>
          <table:table-cell office:value-type="string" office:string-value="73963/13"/>
          <table:table-cell office:value-type="string" office:string-value="POCO DE VISITA PARA REDE DE ESG. SANIT., EM ANEIS DE CONCRETO, DIÂMETRO = 60CM E 110CM, PROF = 290CM, INCLUINDO DEGRAU, EXCLUINDO TAMPAO FERRO FUNDIDO."/>
          <table:table-cell office:value-type="string" office:string-value="UN"/>
          <table:table-cell office:value-type="float" office:value="1701.18"/>
          <table:table-cell table:number-columns-repeated="16380"/>
        </table:table-row>
        <table:table-row>
          <table:table-cell office:value-type="string" office:string-value="73963/14"/>
          <table:table-cell office:value-type="string" office:string-value="POCO DE VISITA PARA REDE DE ESG. SANIT., EM ANEIS DE CONCRETO, DIÂMETRO = 60CM E 110CM, PROF = 320CM, INCLUINDO DEGRAU, EXCLUINDO TAMPAO FERRO FUNDIDO."/>
          <table:table-cell office:value-type="string" office:string-value="UN"/>
          <table:table-cell office:value-type="float" office:value="1798.96"/>
          <table:table-cell table:number-columns-repeated="16380"/>
        </table:table-row>
        <table:table-row>
          <table:table-cell office:value-type="string" office:string-value="73963/15"/>
          <table:table-cell office:value-type="string" office:string-value="POCO DE VISITA PARA REDE DE ESG. SANIT., EM ANEIS DE CONCRETO, DIÂMETRO = 60CM E 110CM, PROF = 350CM, INCLUINDO DEGRAU, EXCLUINDO TAMPAO FERRO FUNDIDO."/>
          <table:table-cell office:value-type="string" office:string-value="UN"/>
          <table:table-cell office:value-type="float" office:value="1968.53"/>
          <table:table-cell table:number-columns-repeated="16380"/>
        </table:table-row>
        <table:table-row>
          <table:table-cell office:value-type="string" office:string-value="73963/16"/>
          <table:table-cell office:value-type="string" office:string-value="POCO DE VISITA PARA REDE DE ESG. SANIT., EM ANEIS DE CONCRETO, DIÂMETRO = 60CM E 110CM, PROF = 380CM, INCLUINDO DEGRAU, EXCLUINDO TAMPAO FERRO FUNDIDO."/>
          <table:table-cell office:value-type="string" office:string-value="UN"/>
          <table:table-cell office:value-type="float" office:value="2116.2399999999998"/>
          <table:table-cell table:number-columns-repeated="16380"/>
        </table:table-row>
        <table:table-row>
          <table:table-cell office:value-type="string" office:string-value="73963/17"/>
          <table:table-cell office:value-type="string" office:string-value="POCO DE VISITA PARA REDE DE ESG. SANIT., EM ANEIS DE CONCRETO, DIÂMETRO = 60CM E 110CM, PROF = 410CM, INCLUINDO DEGRAU, EXCLUINDO TAMPAO FERRO FUNDIDO."/>
          <table:table-cell office:value-type="string" office:string-value="UN"/>
          <table:table-cell office:value-type="float" office:value="2284.11"/>
          <table:table-cell table:number-columns-repeated="16380"/>
        </table:table-row>
        <table:table-row>
          <table:table-cell office:value-type="string" office:string-value="73963/18"/>
          <table:table-cell office:value-type="string" office:string-value="POCO DE VISITA PARA REDE DE ESG. SANIT., EM ANEIS DE CONCRETO, DIÂMETRO = 60CM E 110CM, PROF = 440CM, INCLUINDO DEGRAU, EXCLUINDO TAMPAO FERRO FUNDIDO."/>
          <table:table-cell office:value-type="string" office:string-value="UN"/>
          <table:table-cell office:value-type="float" office:value="2390.4899999999998"/>
          <table:table-cell table:number-columns-repeated="16380"/>
        </table:table-row>
        <table:table-row>
          <table:table-cell office:value-type="string" office:string-value="73963/19"/>
          <table:table-cell office:value-type="string" office:string-value="POCO DE VISITA PARA REDE DE ESG. SANIT., EM ANEIS DE CONCRETO, DIÂMETRO = 60CM E 110CM, PROF = 470CM, INCLUINDO DEGRAU, EXCLUINDO TAMPAO FERRO FUNDIDO."/>
          <table:table-cell office:value-type="string" office:string-value="UN"/>
          <table:table-cell office:value-type="float" office:value="2549.34"/>
          <table:table-cell table:number-columns-repeated="16380"/>
        </table:table-row>
        <table:table-row>
          <table:table-cell office:value-type="string" office:string-value="73963/20"/>
          <table:table-cell office:value-type="string" office:string-value="POCO DE VISITA PARA REDE DE ESG. SANIT., EM ANEIS DE CONCRETO, DIÂMETRO = 60CM E 110CM, PROF = 500CM, INCLUINDO DEGRAU, EXCLUINDO TAMPAO FERRO FUNDIDO."/>
          <table:table-cell office:value-type="string" office:string-value="UN"/>
          <table:table-cell office:value-type="float" office:value="2707.72"/>
          <table:table-cell table:number-columns-repeated="16380"/>
        </table:table-row>
        <table:table-row>
          <table:table-cell office:value-type="string" office:string-value="73963/21"/>
          <table:table-cell office:value-type="string" office:string-value="POCO DE VISITA PARA REDE DE ESG. SANIT., EM ANEIS DE CONCRETO, DIÂMETRO = 60CM E 110CM, PROF = 530CM, INCLUINDO DEGRAU, EXCLUINDO TAMPAO FERRO FUNDIDO."/>
          <table:table-cell office:value-type="string" office:string-value="UN"/>
          <table:table-cell office:value-type="float" office:value="2873.77"/>
          <table:table-cell table:number-columns-repeated="16380"/>
        </table:table-row>
        <table:table-row>
          <table:table-cell office:value-type="string" office:string-value="73963/22"/>
          <table:table-cell office:value-type="string" office:string-value="POCO DE VISITA PARA REDE DE ESG. SANIT., EM ANEIS DE CONCRETO, DIÂMETRO = 60CM E 110CM, PROF = 560CM, INCLUINDO DEGRAU, EXCLUINDO TAMPAO FERRO FUNDIDO."/>
          <table:table-cell office:value-type="string" office:string-value="UN"/>
          <table:table-cell office:value-type="float" office:value="3032.14"/>
          <table:table-cell table:number-columns-repeated="16380"/>
        </table:table-row>
        <table:table-row>
          <table:table-cell office:value-type="string" office:string-value="73963/23"/>
          <table:table-cell office:value-type="string" office:string-value="POCO DE VISITA PARA REDE DE ESG. SANIT., EM ANEIS DE CONCRETO, DIÂMETRO = 60CM E 110CM, PROF = 590CM, INCLUINDO DEGRAU, EXCLUINDO TAMPAO FERRO FUNDIDO."/>
          <table:table-cell office:value-type="string" office:string-value="UN"/>
          <table:table-cell office:value-type="float" office:value="3190.52"/>
          <table:table-cell table:number-columns-repeated="16380"/>
        </table:table-row>
        <table:table-row>
          <table:table-cell office:value-type="string" office:string-value="73963/24"/>
          <table:table-cell office:value-type="string" office:string-value="POCO DE VISITA PARA REDE DE ESG. SANIT., EM ANEIS DE CONCRETO, DIÂMETRO = 60CM E 110CM, PROF = 690CM, INCLUINDO DEGRAU, EXCLUINDO TAMPAO FERRO FUNDIDO."/>
          <table:table-cell office:value-type="string" office:string-value="UN"/>
          <table:table-cell office:value-type="float" office:value="3349.65"/>
          <table:table-cell table:number-columns-repeated="16380"/>
        </table:table-row>
        <table:table-row>
          <table:table-cell office:value-type="string" office:string-value="73963/25"/>
          <table:table-cell office:value-type="string" office:string-value="POCO DE VISITA PARA REDE DE ESG. SANIT., EM ANEIS DE CONCRETO, DIÂMETRO = 60CM E 110CM, PROF = 650CM, INCLUINDO DEGRAU, EXCLUINDO TAMPAO FERRO FUNDIDO."/>
          <table:table-cell office:value-type="string" office:string-value="UN"/>
          <table:table-cell office:value-type="float" office:value="3508.03"/>
          <table:table-cell table:number-columns-repeated="16380"/>
        </table:table-row>
        <table:table-row>
          <table:table-cell office:value-type="string" office:string-value="73963/26"/>
          <table:table-cell office:value-type="string" office:string-value="POCO DE VISITA PARA REDE DE ESG. SANIT., EM ANEIS DE CONCRETO, DIÂMETRO = 60CM E 110CM, PROF = 680CM, INCLUINDO DEGRAU, EXCLUINDO TAMPAO FERRO FUNDIDO."/>
          <table:table-cell office:value-type="string" office:string-value="UN"/>
          <table:table-cell office:value-type="float" office:value="3666.89"/>
          <table:table-cell table:number-columns-repeated="16380"/>
        </table:table-row>
        <table:table-row>
          <table:table-cell office:value-type="string" office:string-value="73963/27"/>
          <table:table-cell office:value-type="string" office:string-value="POCO DE VISITA PARA REDE DE ESG. SANIT., EM ANEIS DE CONCRETO, DIÂMETRO = 60CM E 110CM, PROF = 710CM, INCLUINDO DEGRAU, EXCLUINDO TAMPAO FERRO FUNDIDO."/>
          <table:table-cell office:value-type="string" office:string-value="UN"/>
          <table:table-cell office:value-type="float" office:value="3825.26"/>
          <table:table-cell table:number-columns-repeated="16380"/>
        </table:table-row>
        <table:table-row>
          <table:table-cell office:value-type="string" office:string-value="73963/28"/>
          <table:table-cell office:value-type="string" office:string-value="POCO VISITA ESG SANIT ANEL CONC PRE-MOLD PROF=1,2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178.94"/>
          <table:table-cell table:number-columns-repeated="16380"/>
        </table:table-row>
        <table:table-row>
          <table:table-cell office:value-type="string" office:string-value="73963/29"/>
          <table:table-cell office:value-type="string" office:string-value="POCO VISITA ESG SANIT ANEL CONC PRE-MOLD PROF=1,4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307.46"/>
          <table:table-cell table:number-columns-repeated="16380"/>
        </table:table-row>
        <table:table-row>
          <table:table-cell office:value-type="string" office:string-value="73963/30"/>
          <table:table-cell office:value-type="string" office:string-value="POCO VISITA ESG SANIT ANEL CONC PRE-MOLD PROF=1,5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409.07"/>
          <table:table-cell table:number-columns-repeated="16380"/>
        </table:table-row>
        <table:table-row>
          <table:table-cell office:value-type="string" office:string-value="73963/31"/>
          <table:table-cell office:value-type="string" office:string-value="POCO VISITA ESG SANIT ANEL CONC PRE-MOLD PROF=1,6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415.25"/>
          <table:table-cell table:number-columns-repeated="16380"/>
        </table:table-row>
        <table:table-row>
          <table:table-cell office:value-type="string" office:string-value="73963/32"/>
          <table:table-cell office:value-type="string" office:string-value="POCO VISITA ESG SANIT ANEL CONC PRE-MOLD PROF=1,7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434.37"/>
          <table:table-cell table:number-columns-repeated="16380"/>
        </table:table-row>
        <table:table-row>
          <table:table-cell office:value-type="string" office:string-value="73963/33"/>
          <table:table-cell office:value-type="string" office:string-value="POCO VISITA ESG SANIT ANEL CONC PRE-MOLD PROF=2,0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594.06"/>
          <table:table-cell table:number-columns-repeated="16380"/>
        </table:table-row>
        <table:table-row>
          <table:table-cell office:value-type="string" office:string-value="73963/34"/>
          <table:table-cell office:value-type="string" office:string-value="POCO VISITA ESG SANIT ANEL CONC PRE MOLD PROF=2,3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693.52"/>
          <table:table-cell table:number-columns-repeated="16380"/>
        </table:table-row>
        <table:table-row>
          <table:table-cell office:value-type="string" office:string-value="73963/35"/>
          <table:table-cell office:value-type="string" office:string-value="POCO VISITA ESG SANIT ANEL CONC PRE-MOLD PROF=2,6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853.21"/>
          <table:table-cell table:number-columns-repeated="16380"/>
        </table:table-row>
        <table:table-row>
          <table:table-cell office:value-type="string" office:string-value="73963/36"/>
          <table:table-cell office:value-type="string" office:string-value="POCO VISITA ESG SANIT ANEL CONC PRE-MOLD PROF=2,90M C/TAMPAO          FF TIPO MEDIO(AD) D=60CM 125KG/DEGRAUS FF/REJUNTAMENTO ANEIS/         REVEST LISO CALHA INTERNA C/ARG CIM/AREIA 1:4. BASE/BANQUETA          EM CONCR FCK=10MPA"/>
          <table:table-cell office:value-type="string" office:string-value="UN"/>
          <table:table-cell office:value-type="float" office:value="2012.9"/>
          <table:table-cell table:number-columns-repeated="16380"/>
        </table:table-row>
        <table:table-row>
          <table:table-cell office:value-type="string" office:string-value="73963/37"/>
          <table:table-cell office:value-type="string" office:string-value="POCO VISITA ESG SANIT ANEL CONC PRE-MOLD PROF=3,20M C/TAMPAO          FF TIPO MEDIO(AD)D=60CM 125KG/DEGRAUS FF/REJUNTAMENTOANEIS/           REVEST LISO CALHA INTERNA C/ARG CIM/AREIA 1:4. BASE/BANQUETA          EM CONCR FCK=10MPA"/>
          <table:table-cell office:value-type="string" office:string-value="UN"/>
          <table:table-cell office:value-type="float" office:value="2120.59"/>
          <table:table-cell table:number-columns-repeated="16380"/>
        </table:table-row>
        <table:table-row>
          <table:table-cell office:value-type="string" office:string-value="73963/38"/>
          <table:table-cell office:value-type="string" office:string-value="POCO VISITA ESG SANIT ANEL CONC PRE-MOLD PROF=3,50M C/TAMPAO          FF TIPO MEDIO(AD)D=60CM 125KG/DEGRAUS FF/REJUNTAMENTO/ANEIS/          REVEST LISO CALHA INTERNA C/ARG CIM/AREIA 1:4. BASE/BANQUETA          EM CONCR FCK=10MPA"/>
          <table:table-cell office:value-type="string" office:string-value="UN"/>
          <table:table-cell office:value-type="float" office:value="2280.71"/>
          <table:table-cell table:number-columns-repeated="16380"/>
        </table:table-row>
        <table:table-row>
          <table:table-cell office:value-type="string" office:string-value="73963/39"/>
          <table:table-cell office:value-type="string" office:string-value="POCO VISITA ESG SANIT ANEL CONC PRE-MOLD PROF=3,8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440.6799999999998"/>
          <table:table-cell table:number-columns-repeated="16380"/>
        </table:table-row>
        <table:table-row>
          <table:table-cell office:value-type="string" office:string-value="73963/40"/>
          <table:table-cell office:value-type="string" office:string-value="POCO VISITA ESG SANIT ANEL CONC PRE-MOLD PROF=4,1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545.64"/>
          <table:table-cell table:number-columns-repeated="16380"/>
        </table:table-row>
        <table:table-row>
          <table:table-cell office:value-type="string" office:string-value="73963/41"/>
          <table:table-cell office:value-type="string" office:string-value="POCO VISITA ESG SANIT ANEL CONC PRE MOLD PROF=4,4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703.45"/>
          <table:table-cell table:number-columns-repeated="16380"/>
        </table:table-row>
        <table:table-row>
          <table:table-cell office:value-type="string" office:string-value="73963/42"/>
          <table:table-cell office:value-type="string" office:string-value="POCO VISITA ESG SANIT ANEL CONC PRE-MOLD PROF=4,7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816.09"/>
          <table:table-cell table:number-columns-repeated="16380"/>
        </table:table-row>
        <table:table-row>
          <table:table-cell office:value-type="string" office:string-value="73963/43"/>
          <table:table-cell office:value-type="string" office:string-value="POCO VISITA ESG SANIT ANEL CONC PRE-MOLD PROF=5,0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952.18"/>
          <table:table-cell table:number-columns-repeated="16380"/>
        </table:table-row>
        <table:table-row>
          <table:table-cell office:value-type="string" office:string-value="73963/44"/>
          <table:table-cell office:value-type="string" office:string-value="POCO VISITA ESG SANIT ANEL CONC PRE-MOLD PROF=0,8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617.6"/>
          <table:table-cell table:number-columns-repeated="16380"/>
        </table:table-row>
        <table:table-row>
          <table:table-cell office:value-type="string" office:string-value="73963/45"/>
          <table:table-cell office:value-type="string" office:string-value="POCO DE VISITA PARA REDE DE ESG. SANIT., EM ANEIS DE CONCRETO, DIÂMETRO = 60CM E 110CM, PROF = 240CM, INCLUINDO DEGRAU, EXCLUINDO TAMPAO FERRO FUNDIDO."/>
          <table:table-cell office:value-type="string" office:string-value="UN"/>
          <table:table-cell office:value-type="float" office:value="1445.06"/>
          <table:table-cell table:number-columns-repeated="16380"/>
        </table:table-row>
        <table:table-row>
          <table:table-cell office:value-type="string" office:string-value="73963/46"/>
          <table:table-cell office:value-type="string" office:string-value="POCO DE VISITA PARA REDE DE ESG. SANIT., EM ANEIS DE CONCRETO, DIÂMETRO = 60CM E 110CM, PROF = 250CM, INCLUINDO DEGRAU, EXCLUINDO TAMPAO FERRO FUNDIDO."/>
          <table:table-cell office:value-type="string" office:string-value="UN"/>
          <table:table-cell office:value-type="float" office:value="1489.04"/>
          <table:table-cell table:number-columns-repeated="16380"/>
        </table:table-row>
        <table:table-row>
          <table:table-cell office:value-type="string" office:string-value="73963/47"/>
          <table:table-cell office:value-type="string" office:string-value="POCO DE VISITA PARA REDE DE ESG. SANIT., EM ANEIS DE CONCRETO, DIÂMETRO = 60CM E 110CM, PROF = 280CM, INCLUINDO DEGRAU, EXCLUINDO TAMPAO FERRO FUNDIDO."/>
          <table:table-cell office:value-type="string" office:string-value="UN"/>
          <table:table-cell office:value-type="float" office:value="1648.33"/>
          <table:table-cell table:number-columns-repeated="16380"/>
        </table:table-row>
        <table:table-row>
          <table:table-cell office:value-type="string" office:string-value="73963/48"/>
          <table:table-cell office:value-type="string" office:string-value="POCO DE VISITA PARA REDE DE ESG. SANIT., EM ANEIS DE CONCRETO, DIÂMETRO = 60CM E 110CM, PROF = 310CM, INCLUINDO DEGRAU, EXCLUINDO TAMPAO FERRO FUNDIDO."/>
          <table:table-cell office:value-type="string" office:string-value="UN"/>
          <table:table-cell office:value-type="float" office:value="1766.36"/>
          <table:table-cell table:number-columns-repeated="16380"/>
        </table:table-row>
        <table:table-row>
          <table:table-cell office:value-type="string" office:string-value="74124/1"/>
          <table:table-cell office:value-type="string" office:string-value="POCO VISITA AG PLUV:CONC ARM 1X1X1,40M COLETOR D=40 A 50CM            PAREDE E=15CM BASE CONC FCK=10MPA REVEST C/ARG CIM/AREIA 1:4          DEGRAUS FF INCL FORN TODOS MATERIAIS"/>
          <table:table-cell office:value-type="string" office:string-value="UN"/>
          <table:table-cell office:value-type="float" office:value="1331.01"/>
          <table:table-cell table:number-columns-repeated="16380"/>
        </table:table-row>
        <table:table-row>
          <table:table-cell office:value-type="string" office:string-value="74124/2"/>
          <table:table-cell office:value-type="string" office:string-value="POCO VISITA AG PLUV:CONC ARM 1,10X1,10X1,40M COLETOR D=60CM           PAREDE E=15CM BASE CONC FCK=10MPA REVEST C/ARG CIM/AREIA 1:4          DEGRAUS FF INCL FORN TODOS MATERIAIS"/>
          <table:table-cell office:value-type="string" office:string-value="UN"/>
          <table:table-cell office:value-type="float" office:value="1541.22"/>
          <table:table-cell table:number-columns-repeated="16380"/>
        </table:table-row>
        <table:table-row>
          <table:table-cell office:value-type="string" office:string-value="74124/3"/>
          <table:table-cell office:value-type="string" office:string-value="POCO VISITA AG PLUV:CONC ARM 1,20X1,20X1,40M COLETOR D=70CM           PAREDE E=15CM BASE CONC FCK=10MPA REVEST C/ARG CIM/AREIA 1:4          DEGRAUS FF INCL FORN TODOS MATERIAIS"/>
          <table:table-cell office:value-type="string" office:string-value="UN"/>
          <table:table-cell office:value-type="float" office:value="1665.34"/>
          <table:table-cell table:number-columns-repeated="16380"/>
        </table:table-row>
        <table:table-row>
          <table:table-cell office:value-type="string" office:string-value="74124/4"/>
          <table:table-cell office:value-type="string" office:string-value="POCO VISITA AG PLUV:CONC ARM 1,30X1,30X1,40M COLETOR D=80CM           PAREDE E=15CM BASE CONC FCK=10MPA REVEST C/ARG CIM/AREIA 1:4          DEGRAUS FF INCL FORN TODOS MATERIAIS"/>
          <table:table-cell office:value-type="string" office:string-value="UN"/>
          <table:table-cell office:value-type="float" office:value="1859.51"/>
          <table:table-cell table:number-columns-repeated="16380"/>
        </table:table-row>
        <table:table-row>
          <table:table-cell office:value-type="string" office:string-value="74124/5"/>
          <table:table-cell office:value-type="string" office:string-value="POCO VISITA CONCRETO ARMADO P/AG PLUV 1,40X1,40X1,50M COLETOR D=90CM  PAREDE E=15CM BASE CONCRETO FCK=10MPA REVESTIDO C/ARG CIM/AREIA 1:4   DEGRAUS FF INCL FORN TODOS MATERIAIS"/>
          <table:table-cell office:value-type="string" office:string-value="UN"/>
          <table:table-cell office:value-type="float" office:value="2190.7399999999998"/>
          <table:table-cell table:number-columns-repeated="16380"/>
        </table:table-row>
        <table:table-row>
          <table:table-cell office:value-type="string" office:string-value="74124/6"/>
          <table:table-cell office:value-type="string" office:string-value="POCO VISITA AG PLUV:CONC ARM 1,50X1,50X1,60M COLETOR D=1M PA          REDE E=15CM BASE CONC FCK=10MPA REVEST C/ARG CIM/AREIA 1:4            DEGRAUS FF INCL FORN TODOS MATERIAIS"/>
          <table:table-cell office:value-type="string" office:string-value="UN"/>
          <table:table-cell office:value-type="float" office:value="2402.56"/>
          <table:table-cell table:number-columns-repeated="16380"/>
        </table:table-row>
        <table:table-row>
          <table:table-cell office:value-type="string" office:string-value="74124/7"/>
          <table:table-cell office:value-type="string" office:string-value="POCO VISITA AG PLUV:CONC ARM 1,60X1,60X1,70M COLETOR D=1,10M          PAREDE E=15CM BASE CONC FCK=10MPA REVEST C/ARG CIM/AREIA 1:4          DEGRAUS FF INCL FORN TODOS MATERIAIS"/>
          <table:table-cell office:value-type="string" office:string-value="UN"/>
          <table:table-cell office:value-type="float" office:value="2607.25"/>
          <table:table-cell table:number-columns-repeated="16380"/>
        </table:table-row>
        <table:table-row>
          <table:table-cell office:value-type="string" office:string-value="74124/8"/>
          <table:table-cell office:value-type="string" office:string-value="POCO VISITA AG PLUV:CONC ARM 1,70X1,70X1,80M COLETOR D=1,20M          PAREDE E=15CM BASE CONC FCK=10MPA REVEST C/ARG CIM/AREIA 1:4          DEGRAUS FF INCL FORN TODOS MATERIAIS"/>
          <table:table-cell office:value-type="string" office:string-value="UN"/>
          <table:table-cell office:value-type="float" office:value="2827.71"/>
          <table:table-cell table:number-columns-repeated="16380"/>
        </table:table-row>
        <table:table-row>
          <table:table-cell office:value-type="string" office:string-value="74162/1"/>
          <table:table-cell office:value-type="string" office:string-value="CAIXA DE CONCRETO, ALTURA = 1,00 METRO, DIAMETRO REGISTRO &lt; 150 MM"/>
          <table:table-cell office:value-type="string" office:string-value="UN"/>
          <table:table-cell office:value-type="float" office:value="69.3"/>
          <table:table-cell table:number-columns-repeated="16380"/>
        </table:table-row>
        <table:table-row>
          <table:table-cell office:value-type="string" office:string-value="74206/1"/>
          <table:table-cell office:value-type="string" office:string-value="CAIXA COLETORA, 1,20X1,20X1,50M, COM FUNDO E TAMPA DE CONCRETO E PAREDES EM ALVENARIA"/>
          <table:table-cell office:value-type="string" office:string-value="UN"/>
          <table:table-cell office:value-type="float" office:value="1028.9100000000001"/>
          <table:table-cell table:number-columns-repeated="16380"/>
        </table:table-row>
        <table:table-row>
          <table:table-cell office:value-type="string" office:string-value="74206/2"/>
          <table:table-cell office:value-type="string" office:string-value="CAIXA COLETORA, 0,25 X 0,85 X 1,00 M, COM FUNDO E TAMPA DE CONCRETO E PAREDES EM ALVENARIA"/>
          <table:table-cell office:value-type="string" office:string-value="UN"/>
          <table:table-cell office:value-type="float" office:value="539.07000000000005"/>
          <table:table-cell table:number-columns-repeated="16380"/>
        </table:table-row>
        <table:table-row>
          <table:table-cell office:value-type="string" office:string-value="74212/1"/>
          <table:table-cell office:value-type="string" office:string-value="POCO DE VISITA PARA REDE DE ESGOTO SANITARIO, EM ALVENARIA, DIAMETRO = 60 CM, PROF 160 CM, INCLUINDO TAMPAO FERRO FUNDIDO"/>
          <table:table-cell office:value-type="string" office:string-value="UN"/>
          <table:table-cell office:value-type="float" office:value="2508.61"/>
          <table:table-cell table:number-columns-repeated="16380"/>
        </table:table-row>
        <table:table-row>
          <table:table-cell office:value-type="string" office:string-value="74214/1"/>
          <table:table-cell office:value-type="string" office:string-value="POCO DE VISITA PARA REDE DE ESGOTO SANITÁRIO, EM ALVENARIA, DIAMETRO 120 CM, PROF ATE 200 CM, INCLUINDO TAMPAO FERRO FUNDIDO"/>
          <table:table-cell office:value-type="string" office:string-value="UN"/>
          <table:table-cell office:value-type="float" office:value="4030.36"/>
          <table:table-cell table:number-columns-repeated="16380"/>
        </table:table-row>
        <table:table-row>
          <table:table-cell office:value-type="string" office:string-value="74214/2"/>
          <table:table-cell office:value-type="string" office:string-value="POCO DE VISITA PARA REDE DE ESGOTO SANITÁRIO, EM ALVENARIA, DIAMETRO 120 CM, PROF ATE 400 CM, INCLUINDO TAMPAO FERRO FUNDIDO"/>
          <table:table-cell office:value-type="string" office:string-value="UN"/>
          <table:table-cell office:value-type="float" office:value="5895.6"/>
          <table:table-cell table:number-columns-repeated="16380"/>
        </table:table-row>
        <table:table-row>
          <table:table-cell office:value-type="string" office:string-value="74224/1"/>
          <table:table-cell office:value-type="string" office:string-value="POCO DE VISITA PARA DRENAGEM PLUVIAL, EM CONCRETO ESTRUTURAL, DIMENSOES INTERNAS DE 90X150X80CM (LARGXCOMPXALT), PARA REDE DE 600 MM, EXCLUSOS TAMPAO E CHAMINE."/>
          <table:table-cell office:value-type="string" office:string-value="UN"/>
          <table:table-cell office:value-type="float" office:value="960.57"/>
          <table:table-cell table:number-columns-repeated="16380"/>
        </table:table-row>
        <table:table-row>
          <table:table-cell office:value-type="float" office:value="83621"/>
          <table:table-cell office:value-type="string" office:string-value="ASSENTAMENTO TAMPAO FERRO FUNDIDO (FOFO), 30 X 90 CM PARA CAIXA DE RALO, C/ ARG CIM/AREIA 1:4 EM VOLUME, EXCLUSIVE TAMPAO."/>
          <table:table-cell office:value-type="string" office:string-value="UN"/>
          <table:table-cell office:value-type="float" office:value="55.02"/>
          <table:table-cell table:number-columns-repeated="16380"/>
        </table:table-row>
        <table:table-row>
          <table:table-cell office:value-type="float" office:value="83659"/>
          <table:table-cell office:value-type="string" office:string-value="BOCA DE LOBO EM ALVENARIA TIJOLO MACICO, REVESTIDA C/ ARGAMASSA DE CIMENTO E AREIA 1:3, SOBRE LASTRO DE CONCRETO 10CM E TAMPA DE CONCRETO ARMADO"/>
          <table:table-cell office:value-type="string" office:string-value="UN"/>
          <table:table-cell office:value-type="float" office:value="527.76"/>
          <table:table-cell table:number-columns-repeated="16380"/>
        </table:table-row>
        <table:table-row>
          <table:table-cell office:value-type="float" office:value="83691"/>
          <table:table-cell office:value-type="string" office:string-value="TAMPAO FERRO FUNDIDO P/ POCO DE VISITA, 79,5 KG, TIPO T-100 - FORNECIMENTO E INSTALACAO"/>
          <table:table-cell office:value-type="string" office:string-value="UN"/>
          <table:table-cell office:value-type="float" office:value="268.83999999999997"/>
          <table:table-cell table:number-columns-repeated="16380"/>
        </table:table-row>
        <table:table-row>
          <table:table-cell office:value-type="float" office:value="83692"/>
          <table:table-cell office:value-type="string" office:string-value="TAMPAO FERRO FUNDIDO P/ POCO DE VISITA, 175 KG, TIPO T-170 - FORNECIMENTO E INSTALACAO"/>
          <table:table-cell office:value-type="string" office:string-value="UN"/>
          <table:table-cell office:value-type="float" office:value="512.70000000000005"/>
          <table:table-cell table:number-columns-repeated="16380"/>
        </table:table-row>
        <table:table-row>
          <table:table-cell office:value-type="float" office:value="83708"/>
          <table:table-cell office:value-type="string" office:string-value="POCO DE VISITA EM ALVENARIA, PARA REDE D=0,40 M, PARTE FIXA C/ 1,00 M DE ALTURA"/>
          <table:table-cell office:value-type="string" office:string-value="UN"/>
          <table:table-cell office:value-type="float" office:value="858.56"/>
          <table:table-cell table:number-columns-repeated="16380"/>
        </table:table-row>
        <table:table-row>
          <table:table-cell office:value-type="float" office:value="83709"/>
          <table:table-cell office:value-type="string" office:string-value="POCO DE VISITA EM ALVENARIA, PARA REDE D=0,60 M, PARTE FIXA C/ 1,00 M DE ALTURA"/>
          <table:table-cell office:value-type="string" office:string-value="UN"/>
          <table:table-cell office:value-type="float" office:value="1095.31"/>
          <table:table-cell table:number-columns-repeated="16380"/>
        </table:table-row>
        <table:table-row>
          <table:table-cell office:value-type="float" office:value="83710"/>
          <table:table-cell office:value-type="string" office:string-value="POCO DE VISITA EM ALVENARIA, PARA REDE D=0,80 M, PARTE FIXA C/ 1,00 M DE ALTURA"/>
          <table:table-cell office:value-type="string" office:string-value="UN"/>
          <table:table-cell office:value-type="float" office:value="2314.27"/>
          <table:table-cell table:number-columns-repeated="16380"/>
        </table:table-row>
        <table:table-row>
          <table:table-cell office:value-type="float" office:value="83711"/>
          <table:table-cell office:value-type="string" office:string-value="POÇO DE VISITA EM ALVENARIA, PARA REDE D=1,00 M, PARTE FIXA C/ 1,00 M DE ALTURA E USO DE RETROESCAVADEIRA"/>
          <table:table-cell office:value-type="string" office:string-value="UN"/>
          <table:table-cell office:value-type="float" office:value="2690.28"/>
          <table:table-cell table:number-columns-repeated="16380"/>
        </table:table-row>
        <table:table-row>
          <table:table-cell office:value-type="float" office:value="83712"/>
          <table:table-cell office:value-type="string" office:string-value="POCO DE VISITA EM ALVENARIA, PARA REDE D=1,20 M, PARTE FIXA C/ 1,00 M DE ALTURA E USO DE ESCAVADEIRA HIDRAULICA"/>
          <table:table-cell office:value-type="string" office:string-value="UN"/>
          <table:table-cell office:value-type="float" office:value="3505.11"/>
          <table:table-cell table:number-columns-repeated="16380"/>
        </table:table-row>
        <table:table-row>
          <table:table-cell office:value-type="float" office:value="83713"/>
          <table:table-cell office:value-type="string" office:string-value="POCO DE VISITA EM ALVENARIA, PARA REDE D=1,50 M, PARTE FIXA C/ 1,00 M DE ALTURA E USO DE ESCAVADEIRA HIDRAULICA"/>
          <table:table-cell office:value-type="string" office:string-value="UN"/>
          <table:table-cell office:value-type="float" office:value="4272.46"/>
          <table:table-cell table:number-columns-repeated="16380"/>
        </table:table-row>
        <table:table-row>
          <table:table-cell office:value-type="float" office:value="83714"/>
          <table:table-cell office:value-type="string" office:string-value="ACRESCIMO NA ALTURA DO POCO DE VISITA EM ALVENARIA PARA REDE D=0,40 M"/>
          <table:table-cell office:value-type="string" office:string-value="M"/>
          <table:table-cell office:value-type="float" office:value="472.66"/>
          <table:table-cell table:number-columns-repeated="16380"/>
        </table:table-row>
        <table:table-row>
          <table:table-cell office:value-type="float" office:value="83715"/>
          <table:table-cell office:value-type="string" office:string-value="CHAMINE P/ POCO DE VISITA EM ALVENARIA, EXCLUSOS TAMPAO E ANEL"/>
          <table:table-cell office:value-type="string" office:string-value="M"/>
          <table:table-cell office:value-type="float" office:value="334.47"/>
          <table:table-cell table:number-columns-repeated="16380"/>
        </table:table-row>
        <table:table-row>
          <table:table-cell office:value-type="float" office:value="83716"/>
          <table:table-cell office:value-type="string" office:string-value="GRELHA FF 30X90CM, 135KG, P/ CX RALO COM ASSENTAMENTO DE ARGAMASSA CIMENTO/AREIA 1:4 - FORNECIMENTO E INSTALAÇÃO"/>
          <table:table-cell office:value-type="string" office:string-value="UN"/>
          <table:table-cell office:value-type="float" office:value="395.19"/>
          <table:table-cell table:number-columns-repeated="16380"/>
        </table:table-row>
        <table:table-row>
          <table:table-cell office:value-type="string" office:string-value="73763/1"/>
          <table:table-cell office:value-type="string" office:string-value="MEIO-FIO E SARJETA DE CONCRETO MOLDADO NO LOCAL, USINADO 15 MPA, COM 0,65 M BASE X 0,30 M ALTURA, REJUNTE EM ARGAMASSA TRACO 1:3,5 (CIMENTO E AREIA)"/>
          <table:table-cell office:value-type="string" office:string-value="M"/>
          <table:table-cell office:value-type="float" office:value="73.37"/>
          <table:table-cell table:number-columns-repeated="16380"/>
        </table:table-row>
        <table:table-row>
          <table:table-cell office:value-type="string" office:string-value="73763/2"/>
          <table:table-cell office:value-type="string" office:string-value="MEIO-FIO E SARJETA DE CONCRETO MOLDADO NO LOCAL, USINADO 15 MPA, COM 0,45 M BASE X 0,30 M ALTURA, REJUNTE EM ARGAMASSA TRACO 1:3,5 (CIMENTO E AREIA)"/>
          <table:table-cell office:value-type="string" office:string-value="M"/>
          <table:table-cell office:value-type="float" office:value="57.72"/>
          <table:table-cell table:number-columns-repeated="16380"/>
        </table:table-row>
        <table:table-row>
          <table:table-cell office:value-type="string" office:string-value="73763/3"/>
          <table:table-cell office:value-type="string" office:string-value="MEIO-FIO E SARJETA CONJUGADOS DE CONCRETO 15 MPA, 47 CM BASE X 30 CM ALTURA, MOLDADO &quot;IN LOCO&quot; COM EXTRUSORA"/>
          <table:table-cell office:value-type="string" office:string-value="M"/>
          <table:table-cell office:value-type="float" office:value="30.26"/>
          <table:table-cell table:number-columns-repeated="16380"/>
        </table:table-row>
        <table:table-row>
          <table:table-cell office:value-type="string" office:string-value="73763/4"/>
          <table:table-cell office:value-type="string" office:string-value="MEIO-FIO E SARJETA CONJUGADOS DE CONCRETO 15 MPA, 35 CM BASE X 30 CM ALTURA, MOLDADO &quot;IN LOCO&quot; COM EXTRUSORA"/>
          <table:table-cell office:value-type="string" office:string-value="M"/>
          <table:table-cell office:value-type="float" office:value="25.36"/>
          <table:table-cell table:number-columns-repeated="16380"/>
        </table:table-row>
        <table:table-row>
          <table:table-cell office:value-type="string" office:string-value="73763/5"/>
          <table:table-cell office:value-type="string" office:string-value="MEIO-FIO E SARJETA CONJUGADOS DE CONCRETO 15 MPA, 30 CM BASE X 26 CM ALTURA, MOLDADO &quot;IN LOCO&quot; COM EXTRUSORA"/>
          <table:table-cell office:value-type="string" office:string-value="M"/>
          <table:table-cell office:value-type="float" office:value="18.5"/>
          <table:table-cell table:number-columns-repeated="16380"/>
        </table:table-row>
        <table:table-row>
          <table:table-cell office:value-type="string" office:string-value="73789/1"/>
          <table:table-cell office:value-type="string" office:string-value="MEIO-FIO DE CONCRETO MOLDADO NO LOCAL, USINADO 15 MPA, COM 0,45 M ALTURA X 0,15 M BASE, REJUNTE EM ARGAMASSA TRACO 1:3,5 (CIMENTO E AREIA)"/>
          <table:table-cell office:value-type="string" office:string-value="M"/>
          <table:table-cell office:value-type="float" office:value="58.53"/>
          <table:table-cell table:number-columns-repeated="16380"/>
        </table:table-row>
        <table:table-row>
          <table:table-cell office:value-type="string" office:string-value="73789/2"/>
          <table:table-cell office:value-type="string" office:string-value="MEIO-FIO DE CONCRETO MOLDADO NO LOCAL, USINADO 15 MPA, COM 0,30 M ALTURA X 0,15 M BASE, REJUNTE EM ARGAMASSA TRACO 1:3,5 (CIMENTO E AREIA)"/>
          <table:table-cell office:value-type="string" office:string-value="M"/>
          <table:table-cell office:value-type="float" office:value="39.94"/>
          <table:table-cell table:number-columns-repeated="16380"/>
        </table:table-row>
        <table:table-row>
          <table:table-cell office:value-type="string" office:string-value="74012/1"/>
          <table:table-cell office:value-type="string" office:string-value="SARJETA EM CONCRETO, PREPARO MANUAL, COM SEIXO ROLADO, ESPESSURA = 8CM, LARGURA  = 40CM."/>
          <table:table-cell office:value-type="string" office:string-value="M"/>
          <table:table-cell office:value-type="float" office:value="29.06"/>
          <table:table-cell table:number-columns-repeated="16380"/>
        </table:table-row>
        <table:table-row>
          <table:table-cell office:value-type="string" office:string-value="74208/1"/>
          <table:table-cell office:value-type="string" office:string-value="CONSTRUCAO DE MEIO-FIO DE PEDRAS GRANITICAS, REJUNTADO C/ ARGAMASSA DECIMENTO E AREIA 1:2 E LINHA D AGUA DE PARALELEPIPEDOS,ASSENTADOS SOBREMISTURA DE CIMENTO E AREIA 1:6, C/ 6,0 CM DE ESPESSURA E REJUNTADOS C/ARGAMASSA DE CIMENTO E AREIA 1:2, INCLUSIV"/>
          <table:table-cell office:value-type="string" office:string-value="M"/>
          <table:table-cell office:value-type="float" office:value="62.3"/>
          <table:table-cell table:number-columns-repeated="16380"/>
        </table:table-row>
        <table:table-row>
          <table:table-cell office:value-type="string" office:string-value="74211/1"/>
          <table:table-cell office:value-type="string" office:string-value="LINHA D AGUA EM PARALELEPIPEDOS GRANITICOS, REJUNTADOS C/ AR          CIMENTO E AREIA TRACO 1:3"/>
          <table:table-cell office:value-type="string" office:string-value="M"/>
          <table:table-cell office:value-type="float" office:value="28.53"/>
          <table:table-cell table:number-columns-repeated="16380"/>
        </table:table-row>
        <table:table-row>
          <table:table-cell office:value-type="string" office:string-value="74223/1"/>
          <table:table-cell office:value-type="string" office:string-value="MEIO-FIO (GUIA) DE CONCRETO PRE-MOLDADO, DIMENSÕES 12X15X30X100CM (FACE SUPERIORXFACE INFERIORXALTURAXCOMPRIMENTO),REJUNTADO C/ARGAMASSA 1:4 CIMENTO:AREIA, INCLUINDO ESCAVAÇÃO E REATERRO."/>
          <table:table-cell office:value-type="string" office:string-value="M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223/2"/>
          <table:table-cell office:value-type="string" office:string-value="MEIO-FIO EM PEDRA GRANITICA, REJUNTADO C/ARGAMASSA CIMENTO E AREIA 1:3"/>
          <table:table-cell office:value-type="string" office:string-value="M"/>
          <table:table-cell office:value-type="float" office:value="32.299999999999997"/>
          <table:table-cell table:number-columns-repeated="16380"/>
        </table:table-row>
        <table:table-row>
          <table:table-cell office:value-type="string" office:string-value="74237/1"/>
          <table:table-cell office:value-type="string" office:string-value="MEIO-FIO COM SARJETA, EXECUTADO C/EXTRUSORA (SARJETA 30X8CM           MEIO-FIO 15X10CM X H=23CM), INCLUI ESC.E ACERTO FAIXA 0,45M"/>
          <table:table-cell office:value-type="string" office:string-value="M"/>
          <table:table-cell office:value-type="float" office:value="22.16"/>
          <table:table-cell table:number-columns-repeated="16380"/>
        </table:table-row>
        <table:table-row>
          <table:table-cell office:value-type="float" office:value="79895"/>
          <table:table-cell office:value-type="string" office:string-value="LOCACAO DE EXTRUSORA DE GUIAS E SARJETAS SEM FORMAS, MOTOR DIESEL DE 14CV, EXCLUSIVE OPERADOR (CP)"/>
          <table:table-cell office:value-type="string" office:string-value="H"/>
          <table:table-cell office:value-type="float" office:value="12.8"/>
          <table:table-cell table:number-columns-repeated="16380"/>
        </table:table-row>
        <table:table-row>
          <table:table-cell office:value-type="float" office:value="83717"/>
          <table:table-cell office:value-type="string" office:string-value="ASSENTAMENTO DE MEIO FIO PREMOLDADO, INCLUINDO ESCAVACAO"/>
          <table:table-cell office:value-type="string" office:string-value="M"/>
          <table:table-cell office:value-type="float" office:value="10.5"/>
          <table:table-cell table:number-columns-repeated="16380"/>
        </table:table-row>
        <table:table-row>
          <table:table-cell office:value-type="float" office:value="83718"/>
          <table:table-cell office:value-type="string" office:string-value="ESCORAMENTO DE MEIO FIO COM MATERIAL LOCAL COMPACTADO MANUALMENTE, EM FAIXA DE 0,50M"/>
          <table:table-cell office:value-type="string" office:string-value="M"/>
          <table:table-cell office:value-type="float" office:value="2.1"/>
          <table:table-cell table:number-columns-repeated="16380"/>
        </table:table-row>
        <table:table-row>
          <table:table-cell office:value-type="float" office:value="83719"/>
          <table:table-cell office:value-type="string" office:string-value="SARJETA CORTE EM TALUDES TRIANG 1,25X0,25M ESP=0,08 REV CONC SIMPLES INCL ESCAVACAO MEC ACERTO MANUAL TERRENO FORNEC MAT E REJUNTAMENTO"/>
          <table:table-cell office:value-type="string" office:string-value="M"/>
          <table:table-cell office:value-type="float" office:value="51.77"/>
          <table:table-cell table:number-columns-repeated="16380"/>
        </table:table-row>
        <table:table-row>
          <table:table-cell office:value-type="float" office:value="83720"/>
          <table:table-cell office:value-type="string" office:string-value="SARJETA CORTE EM TALUDES TRIANG 1,50X0,30M, ESP=0,08 M REV.CONC. SIMPLES INCL ESCAVACAO MEC ACERTO MANUAL TERRENO FORNEC MAT E REJUNTAMENTO"/>
          <table:table-cell office:value-type="string" office:string-value="M"/>
          <table:table-cell office:value-type="float" office:value="61.32"/>
          <table:table-cell table:number-columns-repeated="16380"/>
        </table:table-row>
        <table:table-row>
          <table:table-cell office:value-type="float" office:value="83721"/>
          <table:table-cell office:value-type="string" office:string-value="SARJETA CORTE TALUDES TRIANG 1,85X0,35M ESP=0,08 REV CONC. SIMPLES INCL ESCAVACAO MEC ACERTO MANUAL TERRENO FORNEC MAT E REJUNTAMENTO"/>
          <table:table-cell office:value-type="string" office:string-value="M"/>
          <table:table-cell office:value-type="float" office:value="75.040000000000006"/>
          <table:table-cell table:number-columns-repeated="16380"/>
        </table:table-row>
        <table:table-row>
          <table:table-cell office:value-type="float" office:value="83722"/>
          <table:table-cell office:value-type="string" office:string-value="VALETA PROT DE CORTE TRAPEZOIDAL 0,80X2,00X0,60M ESP=0,08 CONCR SIMPLES INCL ESCAVACAO MEC ACERTO MANUAL TERRENO FORNEC MAT E REJUNTAMENTO"/>
          <table:table-cell office:value-type="string" office:string-value="M"/>
          <table:table-cell office:value-type="float" office:value="143.22"/>
          <table:table-cell table:number-columns-repeated="16380"/>
        </table:table-row>
        <table:table-row>
          <table:table-cell office:value-type="float" office:value="83723"/>
          <table:table-cell office:value-type="string" office:string-value="VALETA PROT DE CORTE TRAPEZOIDAL 1,00X2,20X0,60M ESP=0,08M CONCR SIMPLES INCL ESCAVACAO MEC ATERRO MANUAL TERRENO FORNEC MAT E REJUNTAMENTO"/>
          <table:table-cell office:value-type="string" office:string-value="M"/>
          <table:table-cell office:value-type="float" office:value="149.71"/>
          <table:table-cell table:number-columns-repeated="16380"/>
        </table:table-row>
        <table:table-row>
          <table:table-cell office:value-type="float" office:value="83769"/>
          <table:table-cell office:value-type="string" office:string-value="ESCORAMENTO DE MADEIRA EM VALAS, TIPO PONTALETEAMENTO"/>
          <table:table-cell office:value-type="string" office:string-value="M2"/>
          <table:table-cell office:value-type="float" office:value="6.79"/>
          <table:table-cell table:number-columns-repeated="16380"/>
        </table:table-row>
        <table:table-row>
          <table:table-cell office:value-type="float" office:value="83867"/>
          <table:table-cell office:value-type="string" office:string-value="ESCORAMENTO DE VALAS DESCONTINUO"/>
          <table:table-cell office:value-type="string" office:string-value="M2"/>
          <table:table-cell office:value-type="float" office:value="28.74"/>
          <table:table-cell table:number-columns-repeated="16380"/>
        </table:table-row>
        <table:table-row>
          <table:table-cell office:value-type="float" office:value="83868"/>
          <table:table-cell office:value-type="string" office:string-value="ESCORAMENTO DE VALAS CONTINUO"/>
          <table:table-cell office:value-type="string" office:string-value="M2"/>
          <table:table-cell office:value-type="float" office:value="40.96"/>
          <table:table-cell table:number-columns-repeated="16380"/>
        </table:table-row>
        <table:table-row>
          <table:table-cell office:value-type="string" office:string-value="73877/1"/>
          <table:table-cell office:value-type="string" office:string-value="ESCORAMENTO DE VALAS COM PRANCHOES METALICOS - AREA CRAVADA"/>
          <table:table-cell office:value-type="string" office:string-value="M2"/>
          <table:table-cell office:value-type="float" office:value="40.72"/>
          <table:table-cell table:number-columns-repeated="16380"/>
        </table:table-row>
        <table:table-row>
          <table:table-cell office:value-type="string" office:string-value="73877/2"/>
          <table:table-cell office:value-type="string" office:string-value="ESCORAMENTO DE VALAS COM PRANCHOES METALICOS - AREA NAO CRAVADA"/>
          <table:table-cell office:value-type="string" office:string-value="M2"/>
          <table:table-cell office:value-type="float" office:value="27.09"/>
          <table:table-cell table:number-columns-repeated="16380"/>
        </table:table-row>
        <table:table-row>
          <table:table-cell office:value-type="float" office:value="83770"/>
          <table:table-cell office:value-type="string" office:string-value="ESCORAMENTO CONTINUO DE VALAS, MISTO, COM PERFIL I DE 8&quot;"/>
          <table:table-cell office:value-type="string" office:string-value="M2"/>
          <table:table-cell office:value-type="float" office:value="90.24"/>
          <table:table-cell table:number-columns-repeated="16380"/>
        </table:table-row>
        <table:table-row>
          <table:table-cell office:value-type="float" office:value="73301"/>
          <table:table-cell office:value-type="string" office:string-value="ESCORAMENTO FORMAS ATE H = 3,30M, COM MADEIRA DE 3A QUALIDADE, NAO APARELHADA, APROVEITAMENTO TABUAS 3X E PRUMOS 4X."/>
          <table:table-cell office:value-type="string" office:string-value="M3"/>
          <table:table-cell office:value-type="float" office:value="7.03"/>
          <table:table-cell table:number-columns-repeated="16380"/>
        </table:table-row>
        <table:table-row>
          <table:table-cell office:value-type="float" office:value="7100"/>
          <table:table-cell office:value-type="string" office:string-value="LAMINADO MELAMINICO TEXTURIZADO, ESPESSURA 1,3MM, PARA REVESTIMENTO DE CHAPA COMPENSADA DE MADEIRA, FIXADA COM COLA"/>
          <table:table-cell office:value-type="string" office:string-value="M2"/>
          <table:table-cell office:value-type="float" office:value="34.450000000000003"/>
          <table:table-cell table:number-columns-repeated="16380"/>
        </table:table-row>
        <table:table-row>
          <table:table-cell office:value-type="float" office:value="7101"/>
          <table:table-cell office:value-type="string" office:string-value="LAMINADO MELAMINICO LISO E FOSCO, PARA REVESTIMENTO DE CHAPA COMPENSADA DE MADEIRA, ESPESSURA 1,3MM, FIXADO COM COLA"/>
          <table:table-cell office:value-type="string" office:string-value="M2"/>
          <table:table-cell office:value-type="float" office:value="35.119999999999997"/>
          <table:table-cell table:number-columns-repeated="16380"/>
        </table:table-row>
        <table:table-row>
          <table:table-cell office:value-type="float" office:value="72142"/>
          <table:table-cell office:value-type="string" office:string-value="RETIRADA DE FOLHAS DE PORTA DE PASSAGEM OU JANELA"/>
          <table:table-cell office:value-type="string" office:string-value="UN"/>
          <table:table-cell office:value-type="float" office:value="5.49"/>
          <table:table-cell table:number-columns-repeated="16380"/>
        </table:table-row>
        <table:table-row>
          <table:table-cell office:value-type="float" office:value="72143"/>
          <table:table-cell office:value-type="string" office:string-value="RETIRADA DE BATENTES DE MADEIRA"/>
          <table:table-cell office:value-type="string" office:string-value="UN"/>
          <table:table-cell office:value-type="float" office:value="26.55"/>
          <table:table-cell table:number-columns-repeated="16380"/>
        </table:table-row>
        <table:table-row>
          <table:table-cell office:value-type="float" office:value="72144"/>
          <table:table-cell office:value-type="string" office:string-value="RECOLOCACAO DE FOLHAS DE PORTA DE PASSAGEM OU JANELA, CONSIDERANDO REAPROVEITAMENTO DO MATERIAL"/>
          <table:table-cell office:value-type="string" office:string-value="UN"/>
          <table:table-cell office:value-type="float" office:value="44.32"/>
          <table:table-cell table:number-columns-repeated="16380"/>
        </table:table-row>
        <table:table-row>
          <table:table-cell office:value-type="float" office:value="72146"/>
          <table:table-cell office:value-type="string" office:string-value="RECOLOCACAO DE BATENTES DE MADEIRA, CONSIDERANDO REAPROVEITAMENTO DE MATERIAL"/>
          <table:table-cell office:value-type="string" office:string-value="UN"/>
          <table:table-cell office:value-type="float" office:value="27.52"/>
          <table:table-cell table:number-columns-repeated="16380"/>
        </table:table-row>
        <table:table-row>
          <table:table-cell office:value-type="string" office:string-value="73880/2"/>
          <table:table-cell office:value-type="string" office:string-value="PORTA DE MADEIRA ALMOFADADA SEMI-OCA 1A, 80X210X3CM, INCLUSO ADUELA 2A, ALIZAR 2A E DOBRADICAS"/>
          <table:table-cell office:value-type="string" office:string-value="UN"/>
          <table:table-cell office:value-type="float" office:value="527.74"/>
          <table:table-cell table:number-columns-repeated="16380"/>
        </table:table-row>
        <table:table-row>
          <table:table-cell office:value-type="string" office:string-value="73905/1"/>
          <table:table-cell office:value-type="string" office:string-value="BANDEIRA EM MADEIRA 1A, 40X60CM, FIXA, SEM ADUELA E ALIZAR, PARA VIDRO"/>
          <table:table-cell office:value-type="string" office:string-value="UN"/>
          <table:table-cell office:value-type="float" office:value="57.94"/>
          <table:table-cell table:number-columns-repeated="16380"/>
        </table:table-row>
        <table:table-row>
          <table:table-cell office:value-type="string" office:string-value="73905/2"/>
          <table:table-cell office:value-type="string" office:string-value="BANDEIRA EM MADEIRA 2A, 40X60CM, FIXA, SEM ADUELA E ALIZAR, PARA VIDRO"/>
          <table:table-cell office:value-type="string" office:string-value="UN"/>
          <table:table-cell office:value-type="float" office:value="47.03"/>
          <table:table-cell table:number-columns-repeated="16380"/>
        </table:table-row>
        <table:table-row>
          <table:table-cell office:value-type="string" office:string-value="73906/1"/>
          <table:table-cell office:value-type="string" office:string-value="PORTA DE MADEIRA TIPO VENEZIANA 1A, 70X210X3CM, INCLUSO ADUELA 1A, ALIZAR 1A E DOBRADICAS COM ANEIS"/>
          <table:table-cell office:value-type="string" office:string-value="UN"/>
          <table:table-cell office:value-type="float" office:value="598.83000000000004"/>
          <table:table-cell table:number-columns-repeated="16380"/>
        </table:table-row>
        <table:table-row>
          <table:table-cell office:value-type="string" office:string-value="73906/3"/>
          <table:table-cell office:value-type="string" office:string-value="PORTA DE MADEIRA TIPO VENEZIANA 1A, 80X210X3CM, INCLUSO ADUELA 1A, ALIZAR 1A E DOBRADICAS COM ANEIS"/>
          <table:table-cell office:value-type="string" office:string-value="UN"/>
          <table:table-cell office:value-type="float" office:value="763.47"/>
          <table:table-cell table:number-columns-repeated="16380"/>
        </table:table-row>
        <table:table-row>
          <table:table-cell office:value-type="string" office:string-value="73906/4"/>
          <table:table-cell office:value-type="string" office:string-value="PORTA DE MADEIRA TIPO VENEZIANA 2A, 120X210X3CM, 2 FOLHAS, INCLUSO ADUELA 1A, ALIZAR 1A E DOBRADICAS COM ANEIS"/>
          <table:table-cell office:value-type="string" office:string-value="UN"/>
          <table:table-cell office:value-type="float" office:value="1039.1500000000001"/>
          <table:table-cell table:number-columns-repeated="16380"/>
        </table:table-row>
        <table:table-row>
          <table:table-cell office:value-type="string" office:string-value="73906/5"/>
          <table:table-cell office:value-type="string" office:string-value="PORTA DE MADEIRA TIPO VENEZIANA 2A, 140X210X3CM, 2 FOLHAS, INCLUSO ADUELA 1A, ALIZAR 1A E DOBRADICAS COM ANEIS"/>
          <table:table-cell office:value-type="string" office:string-value="UN"/>
          <table:table-cell office:value-type="float" office:value="1079.6199999999999"/>
          <table:table-cell table:number-columns-repeated="16380"/>
        </table:table-row>
        <table:table-row>
          <table:table-cell office:value-type="string" office:string-value="73906/6"/>
          <table:table-cell office:value-type="string" office:string-value="PORTA DE MADEIRA TIPO VENEZIANA 2A, 60X210X3CM, INCLUSO ADUELA 1A, ALIZAR 1A E DOBRADICAS COM ANEIS"/>
          <table:table-cell office:value-type="string" office:string-value="UN"/>
          <table:table-cell office:value-type="float" office:value="626.89"/>
          <table:table-cell table:number-columns-repeated="16380"/>
        </table:table-row>
        <table:table-row>
          <table:table-cell office:value-type="string" office:string-value="73910/1"/>
          <table:table-cell office:value-type="string" office:string-value="PORTA DE MADEIRA COMPENSADA LISA PARA PINTURA, 60X210X3,5CM, INCLUSO ADUELA 2A, ALIZAR 2A E DOBRADICAS"/>
          <table:table-cell office:value-type="string" office:string-value="UN"/>
          <table:table-cell office:value-type="float" office:value="263.51"/>
          <table:table-cell table:number-columns-repeated="16380"/>
        </table:table-row>
        <table:table-row>
          <table:table-cell office:value-type="string" office:string-value="73910/2"/>
          <table:table-cell office:value-type="string" office:string-value="PORTA DE MADEIRA COMPENSADA LISA PARA CERA OU VERNIZ, 60X210CM, INCLUSO ADUELA 1A, ALIZAR 1A E DOBRADICAS COM ANEL"/>
          <table:table-cell office:value-type="string" office:string-value="UN"/>
          <table:table-cell office:value-type="float" office:value="383.76"/>
          <table:table-cell table:number-columns-repeated="16380"/>
        </table:table-row>
        <table:table-row>
          <table:table-cell office:value-type="string" office:string-value="73910/3"/>
          <table:table-cell office:value-type="string" office:string-value="PORTA DE MADEIRA COMPENSADA LISA PARA PINTURA, 70X210X3,5CM, INCLUSO ADUELA 2A, ALIZAR 2A E DOBRADICAS"/>
          <table:table-cell office:value-type="string" office:string-value="UN"/>
          <table:table-cell office:value-type="float" office:value="266.41000000000003"/>
          <table:table-cell table:number-columns-repeated="16380"/>
        </table:table-row>
        <table:table-row>
          <table:table-cell office:value-type="string" office:string-value="73910/4"/>
          <table:table-cell office:value-type="string" office:string-value="PORTA DE MADEIRA COMPENSADA LISA PARA CERA OU VERNIZ, 70X210CM, INCLUSO ADUELA 1A, ALIZAR 1A E DOBRADICAS COM ANEL"/>
          <table:table-cell office:value-type="string" office:string-value="UN"/>
          <table:table-cell office:value-type="float" office:value="389.3"/>
          <table:table-cell table:number-columns-repeated="16380"/>
        </table:table-row>
        <table:table-row>
          <table:table-cell office:value-type="string" office:string-value="73910/5"/>
          <table:table-cell office:value-type="string" office:string-value="PORTA DE MADEIRA COMPENSADA LISA PARA PINTURA, 80X210X3,5CM, INCLUSO ADUELA 2A, ALIZAR 2A E DOBRADICAS"/>
          <table:table-cell office:value-type="string" office:string-value="UN"/>
          <table:table-cell office:value-type="float" office:value="269.58999999999997"/>
          <table:table-cell table:number-columns-repeated="16380"/>
        </table:table-row>
        <table:table-row>
          <table:table-cell office:value-type="string" office:string-value="73910/6"/>
          <table:table-cell office:value-type="string" office:string-value="PORTA DE MADEIRA COMPENSADA LISA PARA CERA OU VERNIZ, 80X210X3,5CM, INCLUSO ADUELA 1A, ALIZAR 1A E DOBRADICAS COM ANEL"/>
          <table:table-cell office:value-type="string" office:string-value="UN"/>
          <table:table-cell office:value-type="float" office:value="396.13"/>
          <table:table-cell table:number-columns-repeated="16380"/>
        </table:table-row>
        <table:table-row>
          <table:table-cell office:value-type="string" office:string-value="73910/7"/>
          <table:table-cell office:value-type="string" office:string-value="PORTA DE MADEIRA COMPENSADA LISA PARA CERA OU VERNIZ, 90X210X3,5CM, INCLUSO ADUELA 1A, ALIZAR 1A E DOBRADICAS COM ANEL"/>
          <table:table-cell office:value-type="string" office:string-value="UN"/>
          <table:table-cell office:value-type="float" office:value="411.42"/>
          <table:table-cell table:number-columns-repeated="16380"/>
        </table:table-row>
        <table:table-row>
          <table:table-cell office:value-type="string" office:string-value="73910/8"/>
          <table:table-cell office:value-type="string" office:string-value="PORTA DE MADEIRA COMPENSADA LISA PARA PINTURA, 120X210X3,5CM, 2 FOLHAS, INCLUSO ADUELA 2A, ALIZAR 2A E DOBRADICAS"/>
          <table:table-cell office:value-type="string" office:string-value="UN"/>
          <table:table-cell office:value-type="float" office:value="389.52"/>
          <table:table-cell table:number-columns-repeated="16380"/>
        </table:table-row>
        <table:table-row>
          <table:table-cell office:value-type="string" office:string-value="73910/9"/>
          <table:table-cell office:value-type="string" office:string-value="PORTA DE MADEIRA COMPENSADA LISA PARA CERA OU VERNIZ, 120X210X3,5CM, 2 FOLHAS, INCLUSO ADUELA 1A, ALIZAR 1A E DOBRADICAS COM ANEL"/>
          <table:table-cell office:value-type="string" office:string-value="UN"/>
          <table:table-cell office:value-type="float" office:value="550.58000000000004"/>
          <table:table-cell table:number-columns-repeated="16380"/>
        </table:table-row>
        <table:table-row>
          <table:table-cell office:value-type="string" office:string-value="73910/10"/>
          <table:table-cell office:value-type="string" office:string-value="PORTA DE MADEIRA COMPENSADA LISA PARA PINTURA, 90X210X3,5CM, INCLUSO ADUELA 2A, ALIZAR 2A E DOBRADICAS"/>
          <table:table-cell office:value-type="string" office:string-value="UN"/>
          <table:table-cell office:value-type="float" office:value="287.58999999999997"/>
          <table:table-cell table:number-columns-repeated="16380"/>
        </table:table-row>
        <table:table-row>
          <table:table-cell office:value-type="string" office:string-value="73910/11"/>
          <table:table-cell office:value-type="string" office:string-value="PORTA DE MADEIRA COMPENSADA LISA PARA PINTURA, 160X210X3,5CM, 2 FOLHAS, INCLUSO ADUELA 2A, ALIZAR 2A E DOBRADICAS"/>
          <table:table-cell office:value-type="string" office:string-value="UN"/>
          <table:table-cell office:value-type="float" office:value="405.06"/>
          <table:table-cell table:number-columns-repeated="16380"/>
        </table:table-row>
        <table:table-row>
          <table:table-cell office:value-type="string" office:string-value="73934/1"/>
          <table:table-cell office:value-type="string" office:string-value="PORTA EM CHAPA DE FIBRA DE EUCALIPTO LISA PARA PINTURA, 80X210X3,5CM, INCLUSO ADUELA 2A, ALIZAR 2A E DOBRADICAS"/>
          <table:table-cell office:value-type="string" office:string-value="UN"/>
          <table:table-cell office:value-type="float" office:value="284.75"/>
          <table:table-cell table:number-columns-repeated="16380"/>
        </table:table-row>
        <table:table-row>
          <table:table-cell office:value-type="string" office:string-value="73934/2"/>
          <table:table-cell office:value-type="string" office:string-value="PORTA EM CHAPA DE FIBRA DE EUCALIPTO LISA PARA PINTURA, 70X210X3,5CM, INCLUSO ADUELA 2A, ALIZAR 2A E DOBRADICAS"/>
          <table:table-cell office:value-type="string" office:string-value="UN"/>
          <table:table-cell office:value-type="float" office:value="328.01"/>
          <table:table-cell table:number-columns-repeated="16380"/>
        </table:table-row>
        <table:table-row>
          <table:table-cell office:value-type="string" office:string-value="73934/3"/>
          <table:table-cell office:value-type="string" office:string-value="PORTA EM CHAPA DE FIBRA DE EUCALIPTO LISA PARA PINTURA, 60X210X3,5CM, INCLUSO ADUELA 2A, ALIZAR 2A E DOBRADICAS"/>
          <table:table-cell office:value-type="string" office:string-value="UN"/>
          <table:table-cell office:value-type="float" office:value="322.48"/>
          <table:table-cell table:number-columns-repeated="16380"/>
        </table:table-row>
        <table:table-row>
          <table:table-cell office:value-type="string" office:string-value="74139/1"/>
          <table:table-cell office:value-type="string" office:string-value="PORTA DE MADEIRA PARA BANHEIRO, EM CHAPA DE MADEIRA COMPENSADA, REVESTIDA COM LAMINADO TEXTURIZADO, 80X160CM, INCLUSO MARCO E DOBRADICAS"/>
          <table:table-cell office:value-type="string" office:string-value="UN"/>
          <table:table-cell office:value-type="float" office:value="229.3"/>
          <table:table-cell table:number-columns-repeated="16380"/>
        </table:table-row>
        <table:table-row>
          <table:table-cell office:value-type="string" office:string-value="74139/2"/>
          <table:table-cell office:value-type="string" office:string-value="PORTA DE MADEIRA PARA BANHEIRO, EM CHAPA DE MADEIRA COMPENSADA, REVESTIDA COM LAMINADO TEXTURIZADO, 60X160CM, INCLUSO MARCO E DOBRADICAS"/>
          <table:table-cell office:value-type="string" office:string-value="UN"/>
          <table:table-cell office:value-type="float" office:value="199.4"/>
          <table:table-cell table:number-columns-repeated="16380"/>
        </table:table-row>
        <table:table-row>
          <table:table-cell office:value-type="float" office:value="84830"/>
          <table:table-cell office:value-type="string" office:string-value="PORTA DE MADEIRA VENEZIANA 2A, COM PREVISAO PARA VIDRO, 60X210X3CM, INCLUSO ADUELA 1A, ALIZAR 1A E DOBRADICAS COM ANEIS"/>
          <table:table-cell office:value-type="string" office:string-value="UN"/>
          <table:table-cell office:value-type="float" office:value="863.14"/>
          <table:table-cell table:number-columns-repeated="16380"/>
        </table:table-row>
        <table:table-row>
          <table:table-cell office:value-type="float" office:value="84831"/>
          <table:table-cell office:value-type="string" office:string-value="PORTA DE MADEIRA VENEZIANA 2A, COM PREVISAO PARA VIDRO, 70X210X3CM, INCLUSO ADUELA 1A, ALIZAR 1A E DOBRADICAS COM ANEIS"/>
          <table:table-cell office:value-type="string" office:string-value="UN"/>
          <table:table-cell office:value-type="float" office:value="961.96"/>
          <table:table-cell table:number-columns-repeated="16380"/>
        </table:table-row>
        <table:table-row>
          <table:table-cell office:value-type="float" office:value="84832"/>
          <table:table-cell office:value-type="string" office:string-value="PORTA DE MADEIRA VENEZIANA 2A, COM PREVISAO PARA VIDRO, 80X210X3CM, INCLUSO ADUELA 1A, ALIZAR 1A E DOBRADICAS COM ANEIS"/>
          <table:table-cell office:value-type="string" office:string-value="UN"/>
          <table:table-cell office:value-type="float" office:value="1060.78"/>
          <table:table-cell table:number-columns-repeated="16380"/>
        </table:table-row>
        <table:table-row>
          <table:table-cell office:value-type="float" office:value="84838"/>
          <table:table-cell office:value-type="string" office:string-value="PORTA DE MADEIRA ALMOFADADA SEMIOCA 1A, 60X210X3CM, INCLUSO ADUELA 1A, ALIZAR 1A E DOBRADICAS COM ANEIS"/>
          <table:table-cell office:value-type="string" office:string-value="UN"/>
          <table:table-cell office:value-type="float" office:value="497.45"/>
          <table:table-cell table:number-columns-repeated="16380"/>
        </table:table-row>
        <table:table-row>
          <table:table-cell office:value-type="float" office:value="84839"/>
          <table:table-cell office:value-type="string" office:string-value="PORTA DE MADEIRA MACICA REGIONAL 1A, MEXICANA, 80X210X3,5CM, COM ADUELA E ALIZAR DE 1A, COM DOBRADICAS DE LATAO CROMADO COM ANEIS"/>
          <table:table-cell office:value-type="string" office:string-value="UN"/>
          <table:table-cell office:value-type="float" office:value="777.73"/>
          <table:table-cell table:number-columns-repeated="16380"/>
        </table:table-row>
        <table:table-row>
          <table:table-cell office:value-type="float" office:value="84840"/>
          <table:table-cell office:value-type="string" office:string-value="PORTA DE MADEIRA ALMOFADADA SEMIOCA 1A, 70X210X3CM, INCLUSO ADUELA 1A, ALIZAR 1A E DOBRADICAS COM ANEIS"/>
          <table:table-cell office:value-type="string" office:string-value="UN"/>
          <table:table-cell office:value-type="float" office:value="508.29"/>
          <table:table-cell table:number-columns-repeated="16380"/>
        </table:table-row>
        <table:table-row>
          <table:table-cell office:value-type="float" office:value="84841"/>
          <table:table-cell office:value-type="string" office:string-value="PORTA DE MADEIRA MACICA, REGIONAL 2A, MEXICANA, 80X210X3,5CM, COM ADUELA E ALIZAR DE 2A, COM DOBRADICAS DE LATAO CROMADO COM ANEIS"/>
          <table:table-cell office:value-type="string" office:string-value="UN"/>
          <table:table-cell office:value-type="float" office:value="654.86"/>
          <table:table-cell table:number-columns-repeated="16380"/>
        </table:table-row>
        <table:table-row>
          <table:table-cell office:value-type="float" office:value="84850"/>
          <table:table-cell office:value-type="string" office:string-value="PORTA DE MADEIRA ALMOFADADA SEMIOCA 1A, 140X210X3CM, DUAS FOLHAS, INCLUSO ADUELA 1A, ALIZAR 1A E DOBRADICAS COM ANEIS"/>
          <table:table-cell office:value-type="string" office:string-value="UN"/>
          <table:table-cell office:value-type="float" office:value="808.64"/>
          <table:table-cell table:number-columns-repeated="16380"/>
        </table:table-row>
        <table:table-row>
          <table:table-cell office:value-type="float" office:value="84852"/>
          <table:table-cell office:value-type="string" office:string-value="BANDEIRA PARA VIDRO EM MADEIRA REGIONAL 2A, 40X70CM, FIXA SEM ADUELA E ALIZAR"/>
          <table:table-cell office:value-type="string" office:string-value="UN"/>
          <table:table-cell office:value-type="float" office:value="50.76"/>
          <table:table-cell table:number-columns-repeated="16380"/>
        </table:table-row>
        <table:table-row>
          <table:table-cell office:value-type="float" office:value="84855"/>
          <table:table-cell office:value-type="string" office:string-value="ALIZAR DE MADEIRA REGIONAL 1A 5X2,0CM"/>
          <table:table-cell office:value-type="string" office:string-value="M"/>
          <table:table-cell office:value-type="float" office:value="4.08"/>
          <table:table-cell table:number-columns-repeated="16380"/>
        </table:table-row>
        <table:table-row>
          <table:table-cell office:value-type="float" office:value="84856"/>
          <table:table-cell office:value-type="string" office:string-value="ALIZAR DE MADEIRA REGIONAL 2A 5X2,0CM"/>
          <table:table-cell office:value-type="string" office:string-value="M"/>
          <table:table-cell office:value-type="float" office:value="6.04"/>
          <table:table-cell table:number-columns-repeated="16380"/>
        </table:table-row>
        <table:table-row>
          <table:table-cell office:value-type="float" office:value="84859"/>
          <table:table-cell office:value-type="string" office:string-value="ALIZAR DE MADEIRA REGIONAL 3A 5X2,0CM"/>
          <table:table-cell office:value-type="string" office:string-value="M"/>
          <table:table-cell office:value-type="float" office:value="5.22"/>
          <table:table-cell table:number-columns-repeated="16380"/>
        </table:table-row>
        <table:table-row>
          <table:table-cell office:value-type="float" office:value="84861"/>
          <table:table-cell office:value-type="string" office:string-value="MARCO DE MADEIRA REGIONAL 1A 7X3,0CM"/>
          <table:table-cell office:value-type="string" office:string-value="M"/>
          <table:table-cell office:value-type="float" office:value="20.309999999999999"/>
          <table:table-cell table:number-columns-repeated="16380"/>
        </table:table-row>
        <table:table-row>
          <table:table-cell office:value-type="float" office:value="84864"/>
          <table:table-cell office:value-type="string" office:string-value="MARCO DE MADEIRA REGIONAL 2A 7X3,0CM"/>
          <table:table-cell office:value-type="string" office:string-value="M"/>
          <table:table-cell office:value-type="float" office:value="13.28"/>
          <table:table-cell table:number-columns-repeated="16380"/>
        </table:table-row>
        <table:table-row>
          <table:table-cell office:value-type="float" office:value="84865"/>
          <table:table-cell office:value-type="string" office:string-value="ADUELA DE MADEIRA REGIONAL 3A 13X3,0CM"/>
          <table:table-cell office:value-type="string" office:string-value="M"/>
          <table:table-cell office:value-type="float" office:value="17.68"/>
          <table:table-cell table:number-columns-repeated="16380"/>
        </table:table-row>
        <table:table-row>
          <table:table-cell office:value-type="float" office:value="84868"/>
          <table:table-cell office:value-type="string" office:string-value="PORTA DE MADEIRA ALMOFADADA SEMIOCA 1A, 120X210X3CM, DUAS FOLHAS, INCLUSO ADUELA 1A, ALIZAR 1A E DOBRADICAS COM ANEIS"/>
          <table:table-cell office:value-type="string" office:string-value="UN"/>
          <table:table-cell office:value-type="float" office:value="780.26"/>
          <table:table-cell table:number-columns-repeated="16380"/>
        </table:table-row>
        <table:table-row>
          <table:table-cell office:value-type="float" office:value="84871"/>
          <table:table-cell office:value-type="string" office:string-value="ADUELA DE MADEIRA REGIONAL 1A 15X3,5CM"/>
          <table:table-cell office:value-type="string" office:string-value="M"/>
          <table:table-cell office:value-type="float" office:value="33.65"/>
          <table:table-cell table:number-columns-repeated="16380"/>
        </table:table-row>
        <table:table-row>
          <table:table-cell office:value-type="float" office:value="84874"/>
          <table:table-cell office:value-type="string" office:string-value="ALCAPAO EM COMPENSADO DE MADEIRA CEDRO/VIROLA, 60X60X2CM, COM MARCO 7X3CM, ALIZAR DE 2A, DOBRADICAS EM LATAO CROMADO E TARJETA CROMADA"/>
          <table:table-cell office:value-type="string" office:string-value="UN"/>
          <table:table-cell office:value-type="float" office:value="113.9"/>
          <table:table-cell table:number-columns-repeated="16380"/>
        </table:table-row>
        <table:table-row>
          <table:table-cell office:value-type="float" office:value="84875"/>
          <table:table-cell office:value-type="string" office:string-value="PORTA DE MADEIRA MACICA REGIONAL 1A, DE CORRER P/VIDRO, COM ADUELA E ALIZAR DE 1A, TRILHO E RODIZIOS"/>
          <table:table-cell office:value-type="string" office:string-value="M2"/>
          <table:table-cell office:value-type="float" office:value="579.17999999999995"/>
          <table:table-cell table:number-columns-repeated="16380"/>
        </table:table-row>
        <table:table-row>
          <table:table-cell office:value-type="float" office:value="84876"/>
          <table:table-cell office:value-type="string" office:string-value="PORTA MADEIRA 1A CORRER P/VIDRO 30MM/ GUARNICAO 15CM/ALIZAR"/>
          <table:table-cell office:value-type="string" office:string-value="M2"/>
          <table:table-cell office:value-type="float" office:value="626.35"/>
          <table:table-cell table:number-columns-repeated="16380"/>
        </table:table-row>
        <table:table-row>
          <table:table-cell office:value-type="float" office:value="85034"/>
          <table:table-cell office:value-type="string" office:string-value="ADUELA DE MADEIRA REGIONAL 2A 15X3,0CM"/>
          <table:table-cell office:value-type="string" office:string-value="M"/>
          <table:table-cell office:value-type="float" office:value="18.649999999999999"/>
          <table:table-cell table:number-columns-repeated="16380"/>
        </table:table-row>
        <table:table-row>
          <table:table-cell office:value-type="float" office:value="85040"/>
          <table:table-cell office:value-type="string" office:string-value="ADUELA MADEIRA REGIONAL 2A 13X3,0CM"/>
          <table:table-cell office:value-type="string" office:string-value="M"/>
          <table:table-cell office:value-type="float" office:value="17.22"/>
          <table:table-cell table:number-columns-repeated="16380"/>
        </table:table-row>
        <table:table-row>
          <table:table-cell office:value-type="float" office:value="85044"/>
          <table:table-cell office:value-type="string" office:string-value="ADUELA MADEIRA REGIONAL 3A 13X3,0CM"/>
          <table:table-cell office:value-type="string" office:string-value="M"/>
          <table:table-cell office:value-type="float" office:value="17.22"/>
          <table:table-cell table:number-columns-repeated="16380"/>
        </table:table-row>
        <table:table-row>
          <table:table-cell office:value-type="float" office:value="85065"/>
          <table:table-cell office:value-type="string" office:string-value="ADUELA DE MADEIRA REGIONAL 1A 13X3,0CM"/>
          <table:table-cell office:value-type="string" office:string-value="M"/>
          <table:table-cell office:value-type="float" office:value="28.02"/>
          <table:table-cell table:number-columns-repeated="16380"/>
        </table:table-row>
        <table:table-row>
          <table:table-cell office:value-type="string" office:string-value="73813/1"/>
          <table:table-cell office:value-type="string" office:string-value="JANELA DE MADEIRA ALMOFADADA 1A, 1,5X1,5M, DE ABRIR, INCLUSO GUARNICOES E DOBRADICAS"/>
          <table:table-cell office:value-type="string" office:string-value="UN"/>
          <table:table-cell office:value-type="float" office:value="979.45"/>
          <table:table-cell table:number-columns-repeated="16380"/>
        </table:table-row>
        <table:table-row>
          <table:table-cell office:value-type="float" office:value="84842"/>
          <table:table-cell office:value-type="string" office:string-value="JANELA DE MADEIRA PARA VIDRO, DE CORRER, SEM BANDEIRA, INCLUSAS GUARNICOES SEM FERRAGENS"/>
          <table:table-cell office:value-type="string" office:string-value="M2"/>
          <table:table-cell office:value-type="float" office:value="491.27"/>
          <table:table-cell table:number-columns-repeated="16380"/>
        </table:table-row>
        <table:table-row>
          <table:table-cell office:value-type="float" office:value="84843"/>
          <table:table-cell office:value-type="string" office:string-value="JANELA DE MADEIRA PARA VIDRO, DE CORRER, COM BANDEIRA, INCLUSAS GUARNICOES SEM FERRAGENS"/>
          <table:table-cell office:value-type="string" office:string-value="M2"/>
          <table:table-cell office:value-type="float" office:value="489.85"/>
          <table:table-cell table:number-columns-repeated="16380"/>
        </table:table-row>
        <table:table-row>
          <table:table-cell office:value-type="float" office:value="84844"/>
          <table:table-cell office:value-type="string" office:string-value="JANELA DE MADEIRA TIPO GUILHOTINA, DE ABRIR , INCLUSAS GUARNICOES SEM FERRAGENS"/>
          <table:table-cell office:value-type="string" office:string-value="M2"/>
          <table:table-cell office:value-type="float" office:value="494.53"/>
          <table:table-cell table:number-columns-repeated="16380"/>
        </table:table-row>
        <table:table-row>
          <table:table-cell office:value-type="float" office:value="84845"/>
          <table:table-cell office:value-type="string" office:string-value="JANELA DE MADEIRA TIPO VENEZIANA. DE ABRIR, INCLUSAS GUARNICOES SEM FERRAGENS"/>
          <table:table-cell office:value-type="string" office:string-value="M2"/>
          <table:table-cell office:value-type="float" office:value="426.31"/>
          <table:table-cell table:number-columns-repeated="16380"/>
        </table:table-row>
        <table:table-row>
          <table:table-cell office:value-type="float" office:value="84846"/>
          <table:table-cell office:value-type="string" office:string-value="JANELA DE MADEIRA TIPO VENEZIANA/VIDRO, DE ABRIR, INCLUSAS GUARNICOES SEM FERRAGENS"/>
          <table:table-cell office:value-type="string" office:string-value="M2"/>
          <table:table-cell office:value-type="float" office:value="582.64"/>
          <table:table-cell table:number-columns-repeated="16380"/>
        </table:table-row>
        <table:table-row>
          <table:table-cell office:value-type="float" office:value="84847"/>
          <table:table-cell office:value-type="string" office:string-value="JANELA DE MADEIRA ALMOFADADA, DE ABRIR, INCLUSAS GUARNICOES SEM FERRAGENS"/>
          <table:table-cell office:value-type="string" office:string-value="M2"/>
          <table:table-cell office:value-type="float" office:value="468.94"/>
          <table:table-cell table:number-columns-repeated="16380"/>
        </table:table-row>
        <table:table-row>
          <table:table-cell office:value-type="float" office:value="84848"/>
          <table:table-cell office:value-type="string" office:string-value="JANELA DE MADEIRA TIPO VENEZIANA/GUILHOTINA, DE ABRIR, INCLUSAS GUARNICOES SEM FERRAGENS"/>
          <table:table-cell office:value-type="string" office:string-value="M2"/>
          <table:table-cell office:value-type="float" office:value="343.38"/>
          <table:table-cell table:number-columns-repeated="16380"/>
        </table:table-row>
        <table:table-row>
          <table:table-cell office:value-type="float" office:value="84849"/>
          <table:table-cell office:value-type="string" office:string-value="CAIXA MADEIRA 57X43CM COM GUARNICAO 13CM P/ FECHAMENTO DE AR CONDICIONAL"/>
          <table:table-cell office:value-type="string" office:string-value="UN"/>
          <table:table-cell office:value-type="float" office:value="52.99"/>
          <table:table-cell table:number-columns-repeated="16380"/>
        </table:table-row>
        <table:table-row>
          <table:table-cell office:value-type="float" office:value="84851"/>
          <table:table-cell office:value-type="string" office:string-value="TRELICA DE MADEIRA, RIPAS 4X1,5CM E REQUADROS 7,5X7,5CM"/>
          <table:table-cell office:value-type="string" office:string-value="M2"/>
          <table:table-cell office:value-type="float" office:value="84.36"/>
          <table:table-cell table:number-columns-repeated="16380"/>
        </table:table-row>
        <table:table-row>
          <table:table-cell office:value-type="float" office:value="40678"/>
          <table:table-cell office:value-type="string" office:string-value="PORTA EM FERRO QUADRICULADO PARA ABRIGO DE MEDIDORES E BOTIJOES, DE ABRIR, COM GUARNICOES"/>
          <table:table-cell office:value-type="string" office:string-value="M2"/>
          <table:table-cell office:value-type="float" office:value="173.75"/>
          <table:table-cell table:number-columns-repeated="16380"/>
        </table:table-row>
        <table:table-row>
          <table:table-cell office:value-type="float" office:value="72140"/>
          <table:table-cell office:value-type="string" office:string-value="PORTA DE FERRO PARA LIXEIRA, DE ABRIR, TIPO CHAPA, 70X210CM , COM GUARNICOES"/>
          <table:table-cell office:value-type="string" office:string-value="UN"/>
          <table:table-cell office:value-type="float" office:value="234.24"/>
          <table:table-cell table:number-columns-repeated="16380"/>
        </table:table-row>
        <table:table-row>
          <table:table-cell office:value-type="float" office:value="73632"/>
          <table:table-cell office:value-type="string" office:string-value="PORTA CORTA-FOGO 90X210X4CM"/>
          <table:table-cell office:value-type="string" office:string-value="UN"/>
          <table:table-cell office:value-type="float" office:value="620.91999999999996"/>
          <table:table-cell table:number-columns-repeated="16380"/>
        </table:table-row>
        <table:table-row>
          <table:table-cell office:value-type="string" office:string-value="73933/1"/>
          <table:table-cell office:value-type="string" office:string-value="PORTA DE FERRO, DE ABRIR, TIPO GRADE COM CHAPA, 87X210CM, COM GUARNICOES"/>
          <table:table-cell office:value-type="string" office:string-value="M2"/>
          <table:table-cell office:value-type="float" office:value="239.62"/>
          <table:table-cell table:number-columns-repeated="16380"/>
        </table:table-row>
        <table:table-row>
          <table:table-cell office:value-type="string" office:string-value="73933/2"/>
          <table:table-cell office:value-type="string" office:string-value="PORTA DE FERRO, DE ABRIR, TIPO CHAPA LISA, COM GUARNICOES"/>
          <table:table-cell office:value-type="string" office:string-value="M2"/>
          <table:table-cell office:value-type="float" office:value="284.17"/>
          <table:table-cell table:number-columns-repeated="16380"/>
        </table:table-row>
        <table:table-row>
          <table:table-cell office:value-type="string" office:string-value="73933/3"/>
          <table:table-cell office:value-type="string" office:string-value="PORTA DE FERRO TIPO VENEZIANA, DE ABRIR, SEM BANDEIRA SEM FERRAGENS"/>
          <table:table-cell office:value-type="string" office:string-value="M2"/>
          <table:table-cell office:value-type="float" office:value="261.89"/>
          <table:table-cell table:number-columns-repeated="16380"/>
        </table:table-row>
        <table:table-row>
          <table:table-cell office:value-type="string" office:string-value="73933/4"/>
          <table:table-cell office:value-type="string" office:string-value="PORTA DE FERRO DE ABRIR TIPO BARRA CHATA, COM REQUADRO E GUARNICAO COMPLETA"/>
          <table:table-cell office:value-type="string" office:string-value="M2"/>
          <table:table-cell office:value-type="float" office:value="230.27"/>
          <table:table-cell table:number-columns-repeated="16380"/>
        </table:table-row>
        <table:table-row>
          <table:table-cell office:value-type="string" office:string-value="74073/1"/>
          <table:table-cell office:value-type="string" office:string-value="ALCAPAO EM FERRO 60X60CM, INCLUSO FERRAGENS"/>
          <table:table-cell office:value-type="string" office:string-value="UN"/>
          <table:table-cell office:value-type="float" office:value="69.23"/>
          <table:table-cell table:number-columns-repeated="16380"/>
        </table:table-row>
        <table:table-row>
          <table:table-cell office:value-type="string" office:string-value="74073/2"/>
          <table:table-cell office:value-type="string" office:string-value="ALCAPAO EM FERRO 70X70CM, INCLUSO FERRAGENS"/>
          <table:table-cell office:value-type="string" office:string-value="UN"/>
          <table:table-cell office:value-type="float" office:value="77.959999999999994"/>
          <table:table-cell table:number-columns-repeated="16380"/>
        </table:table-row>
        <table:table-row>
          <table:table-cell office:value-type="string" office:string-value="74136/1"/>
          <table:table-cell office:value-type="string" office:string-value="PORTA DE ACO DE ENROLAR TIPO GRADE, CHAPA 16"/>
          <table:table-cell office:value-type="string" office:string-value="M2"/>
          <table:table-cell office:value-type="float" office:value="416.49"/>
          <table:table-cell table:number-columns-repeated="16380"/>
        </table:table-row>
        <table:table-row>
          <table:table-cell office:value-type="string" office:string-value="74136/2"/>
          <table:table-cell office:value-type="string" office:string-value="PORTA DE ACO CHAPA 24, DE ENROLAR, VAZADA TIJOLINHO OU EQUIVALENTE COM RETANGULO OU CIRCULO, ACABAMENTO GALVANIZADO NATURAL"/>
          <table:table-cell office:value-type="string" office:string-value="M2"/>
          <table:table-cell office:value-type="float" office:value="458.2"/>
          <table:table-cell table:number-columns-repeated="16380"/>
        </table:table-row>
        <table:table-row>
          <table:table-cell office:value-type="string" office:string-value="74136/3"/>
          <table:table-cell office:value-type="string" office:string-value="PORTA DE ACO CHAPA 24, DE ENROLAR, RAIADA, LARGA COM ACABAMENTO GALVANIZADO NATURAL"/>
          <table:table-cell office:value-type="string" office:string-value="M2"/>
          <table:table-cell office:value-type="float" office:value="289.02"/>
          <table:table-cell table:number-columns-repeated="16380"/>
        </table:table-row>
        <table:table-row>
          <table:table-cell office:value-type="string" office:string-value="74232/1"/>
          <table:table-cell office:value-type="string" office:string-value="PORTA DE CHAPA DOBRADA DE ACO PRE-ZINCADO OU COM ADICAO DE COBRE, DE ABRIR COM POSTIGO PARA VIDRO, 87X210CM"/>
          <table:table-cell office:value-type="string" office:string-value="UN"/>
          <table:table-cell office:value-type="float" office:value="593.94000000000005"/>
          <table:table-cell table:number-columns-repeated="16380"/>
        </table:table-row>
        <table:table-row>
          <table:table-cell office:value-type="float" office:value="84853"/>
          <table:table-cell office:value-type="string" office:string-value="PORTA DE CHAPA DE ACO PRE-ZINCADO OU COM ADICAO DE COBRE, DE ABRIR, COM TRAVESSAS PARA VIDROS 87X210CM, EXCLUINDO VIDROS"/>
          <table:table-cell office:value-type="string" office:string-value="UN"/>
          <table:table-cell office:value-type="float" office:value="367.83"/>
          <table:table-cell table:number-columns-repeated="16380"/>
        </table:table-row>
        <table:table-row>
          <table:table-cell office:value-type="float" office:value="84854"/>
          <table:table-cell office:value-type="string" office:string-value="BATENTE FERRO 1X1/8&quot;"/>
          <table:table-cell office:value-type="string" office:string-value="M"/>
          <table:table-cell office:value-type="float" office:value="19.940000000000001"/>
          <table:table-cell table:number-columns-repeated="16380"/>
        </table:table-row>
        <table:table-row>
          <table:table-cell office:value-type="float" office:value="84857"/>
          <table:table-cell office:value-type="string" office:string-value="PORTA PANTOGRAFICA PERFIL LAMINADO &quot;U' INCLUSIVE ASSENTAMENTO E ACABAMENTO"/>
          <table:table-cell office:value-type="string" office:string-value="M2"/>
          <table:table-cell office:value-type="float" office:value="270.95"/>
          <table:table-cell table:number-columns-repeated="16380"/>
        </table:table-row>
        <table:table-row>
          <table:table-cell office:value-type="float" office:value="6103"/>
          <table:table-cell office:value-type="string" office:string-value="JANELA BASCULANTE DE FERRO EM CANTONEIRA 5/8&quot;X1/8&quot;, LINHA POPULAR"/>
          <table:table-cell office:value-type="string" office:string-value="M2"/>
          <table:table-cell office:value-type="float" office:value="311.64999999999998"/>
          <table:table-cell table:number-columns-repeated="16380"/>
        </table:table-row>
        <table:table-row>
          <table:table-cell office:value-type="float" office:value="6104"/>
          <table:table-cell office:value-type="string" office:string-value="JANELA BASCULANTE EM CHAPA DOBRADA DE ACO"/>
          <table:table-cell office:value-type="string" office:string-value="M2"/>
          <table:table-cell office:value-type="float" office:value="324.32"/>
          <table:table-cell table:number-columns-repeated="16380"/>
        </table:table-row>
        <table:table-row>
          <table:table-cell office:value-type="float" office:value="6126"/>
          <table:table-cell office:value-type="string" office:string-value="JANELA DE CORRER EM CHAPA DE ACO, COM DUAS FOLHAS, PARA VIDRO"/>
          <table:table-cell office:value-type="string" office:string-value="M2"/>
          <table:table-cell office:value-type="float" office:value="390.25"/>
          <table:table-cell table:number-columns-repeated="16380"/>
        </table:table-row>
        <table:table-row>
          <table:table-cell office:value-type="float" office:value="72148"/>
          <table:table-cell office:value-type="string" office:string-value="RETIRADA DE BATENTES METALICOS"/>
          <table:table-cell office:value-type="string" office:string-value="UN"/>
          <table:table-cell office:value-type="float" office:value="24.37"/>
          <table:table-cell table:number-columns-repeated="16380"/>
        </table:table-row>
        <table:table-row>
          <table:table-cell office:value-type="float" office:value="72149"/>
          <table:table-cell office:value-type="string" office:string-value="RECOLOCACAO DE BATENTES METALICOS, CONSIDERANDO REAPROVEITAMENTO DO MATERIAL"/>
          <table:table-cell office:value-type="string" office:string-value="UN"/>
          <table:table-cell office:value-type="float" office:value="26.4"/>
          <table:table-cell table:number-columns-repeated="16380"/>
        </table:table-row>
        <table:table-row>
          <table:table-cell office:value-type="string" office:string-value="73940/1"/>
          <table:table-cell office:value-type="string" office:string-value="JANELA DE CORRER EM CHAPA DE ACO DOBRADA, QUATRO FOLHAS, SEM DIVISAO HORIZONTAL, PARA VIDRO, 1,50X1,20M"/>
          <table:table-cell office:value-type="string" office:string-value="UN"/>
          <table:table-cell office:value-type="float" office:value="402.01"/>
          <table:table-cell table:number-columns-repeated="16380"/>
        </table:table-row>
        <table:table-row>
          <table:table-cell office:value-type="string" office:string-value="73945/1"/>
          <table:table-cell office:value-type="string" office:string-value="JANELA DE CHAPA DOBRADA DE ACO COM ADICAO DE COBRE PRE-ZINCADO DE CORRER 2 FOLHAS PARA VIDRO, EXCLUINDO VIDROS"/>
          <table:table-cell office:value-type="string" office:string-value="M2"/>
          <table:table-cell office:value-type="float" office:value="387.46"/>
          <table:table-cell table:number-columns-repeated="16380"/>
        </table:table-row>
        <table:table-row>
          <table:table-cell office:value-type="string" office:string-value="73961/1"/>
          <table:table-cell office:value-type="string" office:string-value="JANELA MAXIM AR EM CHAPA DOBRADA"/>
          <table:table-cell office:value-type="string" office:string-value="M2"/>
          <table:table-cell office:value-type="float" office:value="431.07"/>
          <table:table-cell table:number-columns-repeated="16380"/>
        </table:table-row>
        <table:table-row>
          <table:table-cell office:value-type="string" office:string-value="73984/1"/>
          <table:table-cell office:value-type="string" office:string-value="JANELA DE CORRER EM CHAPA DE ACO DOBRADA, QUATRO FOLHAS, COM DIVISAO HORIZONTAL, PARA VIDRO, 1,50X1,20M"/>
          <table:table-cell office:value-type="string" office:string-value="M2"/>
          <table:table-cell office:value-type="float" office:value="372.87"/>
          <table:table-cell table:number-columns-repeated="16380"/>
        </table:table-row>
        <table:table-row>
          <table:table-cell office:value-type="string" office:string-value="73984/2"/>
          <table:table-cell office:value-type="string" office:string-value="JANELA DE CORRER EM FERRO TIPO VENEZIANA, DUAS FOLHAS, LINHA POPULAR"/>
          <table:table-cell office:value-type="string" office:string-value="M2"/>
          <table:table-cell office:value-type="float" office:value="481.82"/>
          <table:table-cell table:number-columns-repeated="16380"/>
        </table:table-row>
        <table:table-row>
          <table:table-cell office:value-type="float" office:value="84858"/>
          <table:table-cell office:value-type="string" office:string-value="JANELA DE CORRER EM CHAPA DE ACO DOBRADA 2,00X1,20M, 4 FOLHAS, PARA VIDRO, COM DIVISAO HORIZONTAL"/>
          <table:table-cell office:value-type="string" office:string-value="UN"/>
          <table:table-cell office:value-type="float" office:value="519.33000000000004"/>
          <table:table-cell table:number-columns-repeated="16380"/>
        </table:table-row>
        <table:table-row>
          <table:table-cell office:value-type="float" office:value="84860"/>
          <table:table-cell office:value-type="string" office:string-value="JANELA DE CORRER EM CHAPA DE ACO DOBRADA 2,00X1,20M, 4 FOLHAS, PARA VIDRO, SEM DIVISAO HORIZONTAL"/>
          <table:table-cell office:value-type="string" office:string-value="UN"/>
          <table:table-cell office:value-type="float" office:value="509.4"/>
          <table:table-cell table:number-columns-repeated="16380"/>
        </table:table-row>
        <table:table-row>
          <table:table-cell office:value-type="string" office:string-value="73932/1"/>
          <table:table-cell office:value-type="string" office:string-value="GRADE DE FERRO EM BARRA CHATA 3/16&quot;"/>
          <table:table-cell office:value-type="string" office:string-value="M2"/>
          <table:table-cell office:value-type="float" office:value="201.33"/>
          <table:table-cell table:number-columns-repeated="16380"/>
        </table:table-row>
        <table:table-row>
          <table:table-cell office:value-type="float" office:value="73631"/>
          <table:table-cell office:value-type="string" office:string-value="GUARDA-CORPO EM TUBO DE ACO GALVANIZADO 1 1/2&quot;"/>
          <table:table-cell office:value-type="string" office:string-value="M2"/>
          <table:table-cell office:value-type="float" office:value="220.69"/>
          <table:table-cell table:number-columns-repeated="16380"/>
        </table:table-row>
        <table:table-row>
          <table:table-cell office:value-type="string" office:string-value="74195/1"/>
          <table:table-cell office:value-type="string" office:string-value="GUARDA-CORPO  COM CORRIMAO EM FERRO BARRA CHATA 3/16&quot;"/>
          <table:table-cell office:value-type="string" office:string-value="M"/>
          <table:table-cell office:value-type="float" office:value="234.15"/>
          <table:table-cell table:number-columns-repeated="16380"/>
        </table:table-row>
        <table:table-row>
          <table:table-cell office:value-type="float" office:value="73665"/>
          <table:table-cell office:value-type="string" office:string-value="ESCADA TIPO MARINHEIRO EM ACO CA-50 9,52MM INCLUSO PINTURA COM FUNDO ANTICORROSIVO TIPO ZARCAO"/>
          <table:table-cell office:value-type="string" office:string-value="M"/>
          <table:table-cell office:value-type="float" office:value="38.61"/>
          <table:table-cell table:number-columns-repeated="16380"/>
        </table:table-row>
        <table:table-row>
          <table:table-cell office:value-type="float" office:value="73669"/>
          <table:table-cell office:value-type="string" office:string-value="CORRIMAO EM MADEIRA 1A 2,5X30CM"/>
          <table:table-cell office:value-type="string" office:string-value="M"/>
          <table:table-cell office:value-type="float" office:value="56.42"/>
          <table:table-cell table:number-columns-repeated="16380"/>
        </table:table-row>
        <table:table-row>
          <table:table-cell office:value-type="string" office:string-value="74072/1"/>
          <table:table-cell office:value-type="string" office:string-value="CORRIMAO EM TUBO ACO GALVANIZADO 3/4&quot; COM BRACADEIRA"/>
          <table:table-cell office:value-type="string" office:string-value="M"/>
          <table:table-cell office:value-type="float" office:value="47.31"/>
          <table:table-cell table:number-columns-repeated="16380"/>
        </table:table-row>
        <table:table-row>
          <table:table-cell office:value-type="string" office:string-value="74072/2"/>
          <table:table-cell office:value-type="string" office:string-value="CORRIMAO EM TUBO ACO GALVANIZADO 2 1/2&quot; COM BRACADEIRA"/>
          <table:table-cell office:value-type="string" office:string-value="M"/>
          <table:table-cell office:value-type="float" office:value="86.98"/>
          <table:table-cell table:number-columns-repeated="16380"/>
        </table:table-row>
        <table:table-row>
          <table:table-cell office:value-type="string" office:string-value="74072/3"/>
          <table:table-cell office:value-type="string" office:string-value="CORRIMAO EM TUBO ACO GALVANIZADO 1 1/4&quot; COM BRACADEIRA"/>
          <table:table-cell office:value-type="string" office:string-value="M"/>
          <table:table-cell office:value-type="float" office:value="60.21"/>
          <table:table-cell table:number-columns-repeated="16380"/>
        </table:table-row>
        <table:table-row>
          <table:table-cell office:value-type="string" office:string-value="74103/1"/>
          <table:table-cell office:value-type="string" office:string-value="ESCADA TIPO MARINHEIRO EM ACO CA-50 12,5&quot;, INCLUSO PINTURA COM FUNDO ANTICORROSIVO TIPO ZARCAO"/>
          <table:table-cell office:value-type="string" office:string-value="M"/>
          <table:table-cell office:value-type="float" office:value="48.48"/>
          <table:table-cell table:number-columns-repeated="16380"/>
        </table:table-row>
        <table:table-row>
          <table:table-cell office:value-type="string" office:string-value="74194/1"/>
          <table:table-cell office:value-type="string" office:string-value="ESCADA TIPO MARINHEIRO EM TUBO ACO GALVANIZADO 1 1/2&quot; 5 DEGRAUS"/>
          <table:table-cell office:value-type="string" office:string-value="M"/>
          <table:table-cell office:value-type="float" office:value="179.19"/>
          <table:table-cell table:number-columns-repeated="16380"/>
        </table:table-row>
        <table:table-row>
          <table:table-cell office:value-type="float" office:value="84862"/>
          <table:table-cell office:value-type="string" office:string-value="GUARDA-CORPO COM CORRIMAO EM TUBO DE ACO GALVANIZADO 1 1/2&quot;"/>
          <table:table-cell office:value-type="string" office:string-value="M"/>
          <table:table-cell office:value-type="float" office:value="169.14"/>
          <table:table-cell table:number-columns-repeated="16380"/>
        </table:table-row>
        <table:table-row>
          <table:table-cell office:value-type="float" office:value="84863"/>
          <table:table-cell office:value-type="string" office:string-value="GUARDA-CORPO COM CORRIMAO EM TUBO DE ACO GALVANIZADO 3/4&quot;"/>
          <table:table-cell office:value-type="string" office:string-value="M"/>
          <table:table-cell office:value-type="float" office:value="82.07"/>
          <table:table-cell table:number-columns-repeated="16380"/>
        </table:table-row>
        <table:table-row>
          <table:table-cell office:value-type="float" office:value="68050"/>
          <table:table-cell office:value-type="string" office:string-value="PORTA DE CORRER EM ALUMINIO, COM DUAS FOLHAS PARA VIDRO, INCLUSO GUARNICAO E VIDRO LISO INCOLOR"/>
          <table:table-cell office:value-type="string" office:string-value="M2"/>
          <table:table-cell office:value-type="float" office:value="359.8"/>
          <table:table-cell table:number-columns-repeated="16380"/>
        </table:table-row>
        <table:table-row>
          <table:table-cell office:value-type="string" office:string-value="74071/1"/>
          <table:table-cell office:value-type="string" office:string-value="PORTA DE ABRIR, EM ALUMINIO, CHAPA CORRUGADA COM GUARNICAO"/>
          <table:table-cell office:value-type="string" office:string-value="M2"/>
          <table:table-cell office:value-type="float" office:value="466.38"/>
          <table:table-cell table:number-columns-repeated="16380"/>
        </table:table-row>
        <table:table-row>
          <table:table-cell office:value-type="string" office:string-value="74071/2"/>
          <table:table-cell office:value-type="string" office:string-value="PORTA DE ABRIR EM ALUMINIO TIPO VENEZIANA, COM GUARNICAO"/>
          <table:table-cell office:value-type="string" office:string-value="M2"/>
          <table:table-cell office:value-type="float" office:value="468.36"/>
          <table:table-cell table:number-columns-repeated="16380"/>
        </table:table-row>
        <table:table-row>
          <table:table-cell office:value-type="string" office:string-value="73737/1"/>
          <table:table-cell office:value-type="string" office:string-value="GRADIL DE ALUMINIO ANODIZADO TIPO BARRA CHATA PARA VARANDAS, ALTURA 0,4M"/>
          <table:table-cell office:value-type="string" office:string-value="M"/>
          <table:table-cell office:value-type="float" office:value="106.86"/>
          <table:table-cell table:number-columns-repeated="16380"/>
        </table:table-row>
        <table:table-row>
          <table:table-cell office:value-type="string" office:string-value="73737/2"/>
          <table:table-cell office:value-type="string" office:string-value="GRADIL DE ALUMINIO ANODIZADO TIPO BARRA CHATA PARA VARANDAS, ALTURA 1,0M"/>
          <table:table-cell office:value-type="string" office:string-value="M"/>
          <table:table-cell office:value-type="float" office:value="230.1"/>
          <table:table-cell table:number-columns-repeated="16380"/>
        </table:table-row>
        <table:table-row>
          <table:table-cell office:value-type="string" office:string-value="73737/3"/>
          <table:table-cell office:value-type="string" office:string-value="GRADIL DE ALUMINIO ANODIZADO TIPO BARRA CHATA PARA VARANDAS, ALTURA 1,2M"/>
          <table:table-cell office:value-type="string" office:string-value="M"/>
          <table:table-cell office:value-type="float" office:value="269.86"/>
          <table:table-cell table:number-columns-repeated="16380"/>
        </table:table-row>
        <table:table-row>
          <table:table-cell office:value-type="float" office:value="85096"/>
          <table:table-cell office:value-type="string" office:string-value="GRADIL DE ALUMINIO ANODIZADO TIPO BARRA CHATA"/>
          <table:table-cell office:value-type="string" office:string-value="M2"/>
          <table:table-cell office:value-type="float" office:value="231.19"/>
          <table:table-cell table:number-columns-repeated="16380"/>
        </table:table-row>
        <table:table-row>
          <table:table-cell office:value-type="string" office:string-value="73736/1"/>
          <table:table-cell office:value-type="string" office:string-value="DOBRADICA TIPO VAI E VEM EM LATAO POLIDO 3&quot;"/>
          <table:table-cell office:value-type="string" office:string-value="UN"/>
          <table:table-cell office:value-type="float" office:value="49.54"/>
          <table:table-cell table:number-columns-repeated="16380"/>
        </table:table-row>
        <table:table-row>
          <table:table-cell office:value-type="string" office:string-value="74068/1"/>
          <table:table-cell office:value-type="string" office:string-value="CONJUNTO DE FERRAGENS CONTENDO FECHADURA COM CILINDRO PARA PORTA EXTERNA, MACANETA TIPO ALAVANCA COM ACABAMENTO PADRAO MEDIO E ROSETA EM LATAO CROMADO"/>
          <table:table-cell office:value-type="string" office:string-value="UN"/>
          <table:table-cell office:value-type="float" office:value="447.14"/>
          <table:table-cell table:number-columns-repeated="16380"/>
        </table:table-row>
        <table:table-row>
          <table:table-cell office:value-type="string" office:string-value="74068/2"/>
          <table:table-cell office:value-type="string" office:string-value="FECHADURA DE EMBUTIR COMPLETA, PARA PORTAS EXTERNAS, PADRAO DE ACABAMENTO POPULAR"/>
          <table:table-cell office:value-type="string" office:string-value="UN"/>
          <table:table-cell office:value-type="float" office:value="60.65"/>
          <table:table-cell table:number-columns-repeated="16380"/>
        </table:table-row>
        <table:table-row>
          <table:table-cell office:value-type="string" office:string-value="74068/3"/>
          <table:table-cell office:value-type="string" office:string-value="FECHADURA DE EMBUTIR COMPLETA, PARA PORTAS EXTERNAS, PADRAO DE ACABAMENTO SUPERIOR"/>
          <table:table-cell office:value-type="string" office:string-value="UN"/>
          <table:table-cell office:value-type="float" office:value="221.24"/>
          <table:table-cell table:number-columns-repeated="16380"/>
        </table:table-row>
        <table:table-row>
          <table:table-cell office:value-type="string" office:string-value="74068/4"/>
          <table:table-cell office:value-type="string" office:string-value="FECHADURA DE EMBUTIR COMPLETA, PARA PORTAS EXTERNAS 2 FOLHAS, PADRAO DE ACABAMENTO POPULAR E FECHO DE EMBUTIR TIPO UNHA COM ALAVANCA DE LATAO CROMADO 22CM"/>
          <table:table-cell office:value-type="string" office:string-value="UN"/>
          <table:table-cell office:value-type="float" office:value="166.9"/>
          <table:table-cell table:number-columns-repeated="16380"/>
        </table:table-row>
        <table:table-row>
          <table:table-cell office:value-type="string" office:string-value="74068/5"/>
          <table:table-cell office:value-type="string" office:string-value="FECHADURA DE SOBREPOR EM FERRO PINTADO COM MACANETA PARA PORTAS EXTERNAS"/>
          <table:table-cell office:value-type="string" office:string-value="UN"/>
          <table:table-cell office:value-type="float" office:value="60.96"/>
          <table:table-cell table:number-columns-repeated="16380"/>
        </table:table-row>
        <table:table-row>
          <table:table-cell office:value-type="string" office:string-value="74068/6"/>
          <table:table-cell office:value-type="string" office:string-value="FECHADURA DE EMBUTIR COMPLETA, PARA PORTAS EXTERNAS, PADRAO DE ACABAMENTO MEDIO"/>
          <table:table-cell office:value-type="string" office:string-value="UN"/>
          <table:table-cell office:value-type="float" office:value="128.68"/>
          <table:table-cell table:number-columns-repeated="16380"/>
        </table:table-row>
        <table:table-row>
          <table:table-cell office:value-type="string" office:string-value="74069/1"/>
          <table:table-cell office:value-type="string" office:string-value="FECHADURA DE EMBUTIR COMPLETA, PARA PORTAS DE BANHEIRO, PADRAO DE ACABAMENTO POPULAR"/>
          <table:table-cell office:value-type="string" office:string-value="UN"/>
          <table:table-cell office:value-type="float" office:value="52.29"/>
          <table:table-cell table:number-columns-repeated="16380"/>
        </table:table-row>
        <table:table-row>
          <table:table-cell office:value-type="string" office:string-value="74069/2"/>
          <table:table-cell office:value-type="string" office:string-value="FECHADURA DE EMBUTIR COMPLETA, PARA PORTAS DE BANHEIRO, PADRAO DE ACABAMENTO SUPERIOR"/>
          <table:table-cell office:value-type="string" office:string-value="UN"/>
          <table:table-cell office:value-type="float" office:value="186.9"/>
          <table:table-cell table:number-columns-repeated="16380"/>
        </table:table-row>
        <table:table-row>
          <table:table-cell office:value-type="string" office:string-value="74070/1"/>
          <table:table-cell office:value-type="string" office:string-value="FECHADURA DE EMBUTIR COMPLETA, PARA PORTAS INTERNAS, PADRAO DE ACABAMENTO SUPERIOR"/>
          <table:table-cell office:value-type="string" office:string-value="UN"/>
          <table:table-cell office:value-type="float" office:value="159.44999999999999"/>
          <table:table-cell table:number-columns-repeated="16380"/>
        </table:table-row>
        <table:table-row>
          <table:table-cell office:value-type="string" office:string-value="74070/2"/>
          <table:table-cell office:value-type="string" office:string-value="FECHADURA DE EMBUTIR COMPLETA, PARA PORTAS INTERNAS 2 FOLHAS, PADRAO DE ACABAMENTO POPULAR E FECHO DE EMBUTIR TIPO UNHA COM ALAVANCA DE LATAO CROMADO 22CM"/>
          <table:table-cell office:value-type="string" office:string-value="UN"/>
          <table:table-cell office:value-type="float" office:value="157.94999999999999"/>
          <table:table-cell table:number-columns-repeated="16380"/>
        </table:table-row>
        <table:table-row>
          <table:table-cell office:value-type="string" office:string-value="74070/3"/>
          <table:table-cell office:value-type="string" office:string-value="FECHADURA DE EMBUTIR COMPLETA, PARA PORTAS INTERNAS, PADRAO DE ACABAMENTO POPULAR"/>
          <table:table-cell office:value-type="string" office:string-value="UN"/>
          <table:table-cell office:value-type="float" office:value="51.71"/>
          <table:table-cell table:number-columns-repeated="16380"/>
        </table:table-row>
        <table:table-row>
          <table:table-cell office:value-type="string" office:string-value="74070/4"/>
          <table:table-cell office:value-type="string" office:string-value="FECHADURA DE EMBUTIR COMPLETA, PARA PORTAS INTERNAS, PADRAO DE ACABAMENTO MEDIO"/>
          <table:table-cell office:value-type="string" office:string-value="UN"/>
          <table:table-cell office:value-type="float" office:value="87.77"/>
          <table:table-cell table:number-columns-repeated="16380"/>
        </table:table-row>
        <table:table-row>
          <table:table-cell office:value-type="float" office:value="84866"/>
          <table:table-cell office:value-type="string" office:string-value="FECHADURA DE EMBUTIR REFORCADA COMPLETA, DE SEGURANCA, COM CILINDRO, PARA PORTA EXTERNA, ACABAMENTO PADRAO MEDIO"/>
          <table:table-cell office:value-type="string" office:string-value="UN"/>
          <table:table-cell office:value-type="float" office:value="160.02000000000001"/>
          <table:table-cell table:number-columns-repeated="16380"/>
        </table:table-row>
        <table:table-row>
          <table:table-cell office:value-type="float" office:value="84878"/>
          <table:table-cell office:value-type="string" office:string-value="TRANQUETA DE LATAO CROMADO PARA FECHADURA DE PORTA DE BANHEIRO COM ROSETA DE LATAO CROMADO SEM FECHADURA E MACANETA"/>
          <table:table-cell office:value-type="string" office:string-value="UN"/>
          <table:table-cell office:value-type="float" office:value="74.19"/>
          <table:table-cell table:number-columns-repeated="16380"/>
        </table:table-row>
        <table:table-row>
          <table:table-cell office:value-type="float" office:value="84879"/>
          <table:table-cell office:value-type="string" office:string-value="FECHADURA (SOMENTE A MAQUINA, SEM ESPELHO E SEM MACA NETA), PARA PORTA BANHEIRO, COM ROSETA DE LATAO CROMADO E JOGO DE TRANQUETA EM LATAO CROMADO"/>
          <table:table-cell office:value-type="string" office:string-value="UN"/>
          <table:table-cell office:value-type="float" office:value="164.71"/>
          <table:table-cell table:number-columns-repeated="16380"/>
        </table:table-row>
        <table:table-row>
          <table:table-cell office:value-type="float" office:value="84880"/>
          <table:table-cell office:value-type="string" office:string-value="FECHADURA BICO DE PAPAGAIO PARA PORTA DE CORRER INTERNA, CHAVE BIPARTIDA, ACABAMENTO PADRAO MEDIO"/>
          <table:table-cell office:value-type="string" office:string-value="UN"/>
          <table:table-cell office:value-type="float" office:value="89.74"/>
          <table:table-cell table:number-columns-repeated="16380"/>
        </table:table-row>
        <table:table-row>
          <table:table-cell office:value-type="float" office:value="84884"/>
          <table:table-cell office:value-type="string" office:string-value="FECHADURA CILINDRO CENTRAL TUBULAR, 70MM, COM MACANETA DE LATAO CROMADO PARA PORTA DIVISORIA"/>
          <table:table-cell office:value-type="string" office:string-value="UN"/>
          <table:table-cell office:value-type="float" office:value="591.51"/>
          <table:table-cell table:number-columns-repeated="16380"/>
        </table:table-row>
        <table:table-row>
          <table:table-cell office:value-type="float" office:value="84885"/>
          <table:table-cell office:value-type="string" office:string-value="JOGO DE FERRAGENS CROMADAS PARA PORTA DE VIDRO TEMPERADO, UMA FOLHA COMPOSTO DE DOBRADICAS SUPERIOR E INFERIOR, TRINCO, FECHADURA, CONTRA FECHADURA COM CAPUCHINHO SEM MOLA E PUXADOR"/>
          <table:table-cell office:value-type="string" office:string-value="UN"/>
          <table:table-cell office:value-type="float" office:value="435.29"/>
          <table:table-cell table:number-columns-repeated="16380"/>
        </table:table-row>
        <table:table-row>
          <table:table-cell office:value-type="float" office:value="84886"/>
          <table:table-cell office:value-type="string" office:string-value="MOLA HIDRAULICA DE PISO PARA PORTA DE VIDRO TEMPERADO"/>
          <table:table-cell office:value-type="string" office:string-value="UN"/>
          <table:table-cell office:value-type="float" office:value="905.15"/>
          <table:table-cell table:number-columns-repeated="16380"/>
        </table:table-row>
        <table:table-row>
          <table:table-cell office:value-type="float" office:value="84887"/>
          <table:table-cell office:value-type="string" office:string-value="MACANETA TIPO ALAVANCA, PADRAO MEDIO"/>
          <table:table-cell office:value-type="string" office:string-value="UN"/>
          <table:table-cell office:value-type="float" office:value="47.34"/>
          <table:table-cell table:number-columns-repeated="16380"/>
        </table:table-row>
        <table:table-row>
          <table:table-cell office:value-type="float" office:value="84889"/>
          <table:table-cell office:value-type="string" office:string-value="PUXADOR CENTRAL PARA ESQUADRIA DE ALUMINIO"/>
          <table:table-cell office:value-type="string" office:string-value="UN"/>
          <table:table-cell office:value-type="float" office:value="15.83"/>
          <table:table-cell table:number-columns-repeated="16380"/>
        </table:table-row>
        <table:table-row>
          <table:table-cell office:value-type="float" office:value="84890"/>
          <table:table-cell office:value-type="string" office:string-value="ROLDANA FIXA DUPLA DE LATAO COM ROLAMENTO PARA PORTA OU JANELA DE CORRER"/>
          <table:table-cell office:value-type="string" office:string-value="UN"/>
          <table:table-cell office:value-type="float" office:value="35.770000000000003"/>
          <table:table-cell table:number-columns-repeated="16380"/>
        </table:table-row>
        <table:table-row>
          <table:table-cell office:value-type="float" office:value="84891"/>
          <table:table-cell office:value-type="string" office:string-value="CREMONA EM LATAO CROMADO OU POLIDO, COMPLETA, COM VARA H=1,50M"/>
          <table:table-cell office:value-type="string" office:string-value="UN"/>
          <table:table-cell office:value-type="float" office:value="112.88"/>
          <table:table-cell table:number-columns-repeated="16380"/>
        </table:table-row>
        <table:table-row>
          <table:table-cell office:value-type="float" office:value="84892"/>
          <table:table-cell office:value-type="string" office:string-value="LEVANTADOR EM LATAO FUNDIDO CROMADO E BORBOLETA EM FERRO CROMADO, PARA JANELA TIPO GUILHOTINA"/>
          <table:table-cell office:value-type="string" office:string-value="UN"/>
          <table:table-cell office:value-type="float" office:value="66.430000000000007"/>
          <table:table-cell table:number-columns-repeated="16380"/>
        </table:table-row>
        <table:table-row>
          <table:table-cell office:value-type="float" office:value="84893"/>
          <table:table-cell office:value-type="string" office:string-value="PUXADOR TUBULAR DE CENTRO EM LATAO CROMADO PARA JANELAS"/>
          <table:table-cell office:value-type="string" office:string-value="UN"/>
          <table:table-cell office:value-type="float" office:value="47.4"/>
          <table:table-cell table:number-columns-repeated="16380"/>
        </table:table-row>
        <table:table-row>
          <table:table-cell office:value-type="float" office:value="84894"/>
          <table:table-cell office:value-type="string" office:string-value="PUXADOR CONCHA EM LATAO CROMADO OU POLIDO PARA PORTA OU JANELA DE CORRER, COM FURO PARA CHAVE, 4X10CM"/>
          <table:table-cell office:value-type="string" office:string-value="UN"/>
          <table:table-cell office:value-type="float" office:value="15.66"/>
          <table:table-cell table:number-columns-repeated="16380"/>
        </table:table-row>
        <table:table-row>
          <table:table-cell office:value-type="float" office:value="84895"/>
          <table:table-cell office:value-type="string" office:string-value="PUXADOR CONCHA EM LATAO CROMADO OU POLIDO PARA PORTA OU JANELA DE CORRER, 3X9CM"/>
          <table:table-cell office:value-type="string" office:string-value="UN"/>
          <table:table-cell office:value-type="float" office:value="85.88"/>
          <table:table-cell table:number-columns-repeated="16380"/>
        </table:table-row>
        <table:table-row>
          <table:table-cell office:value-type="float" office:value="84896"/>
          <table:table-cell office:value-type="string" office:string-value="CARRANCA DE FERRO CROMADO 40MM PARA JANELA DE ABRIR"/>
          <table:table-cell office:value-type="string" office:string-value="UN"/>
          <table:table-cell office:value-type="float" office:value="44.51"/>
          <table:table-cell table:number-columns-repeated="16380"/>
        </table:table-row>
        <table:table-row>
          <table:table-cell office:value-type="float" office:value="84897"/>
          <table:table-cell office:value-type="string" office:string-value="TRILHO QUADRADO DE ALUMINIO 1/4&quot; PARA RODIZIOS"/>
          <table:table-cell office:value-type="string" office:string-value="M"/>
          <table:table-cell office:value-type="float" office:value="23.8"/>
          <table:table-cell table:number-columns-repeated="16380"/>
        </table:table-row>
        <table:table-row>
          <table:table-cell office:value-type="float" office:value="84898"/>
          <table:table-cell office:value-type="string" office:string-value="TRILHO &quot;U&quot; DE ALUMINIO, 40X40MM E ROLDANA FIXA DUPLA DE LATAO COM ROLAMENTO PARA PORTA OU JANELA DE CORRER"/>
          <table:table-cell office:value-type="string" office:string-value="M"/>
          <table:table-cell office:value-type="float" office:value="18.55"/>
          <table:table-cell table:number-columns-repeated="16380"/>
        </table:table-row>
        <table:table-row>
          <table:table-cell office:value-type="float" office:value="84899"/>
          <table:table-cell office:value-type="string" office:string-value="FECHO CHATO DE SOBREPOR EM FERRO ZINCADO/NIQUEL GALVANIZADO OU POLIDO, 5&quot;"/>
          <table:table-cell office:value-type="string" office:string-value="UN"/>
          <table:table-cell office:value-type="float" office:value="11.85"/>
          <table:table-cell table:number-columns-repeated="16380"/>
        </table:table-row>
        <table:table-row>
          <table:table-cell office:value-type="string" office:string-value="74046/1"/>
          <table:table-cell office:value-type="string" office:string-value="TARJETA DE FERRO CROMADO DE SOBREPOR 2&quot;"/>
          <table:table-cell office:value-type="string" office:string-value="UN"/>
          <table:table-cell office:value-type="float" office:value="6.33"/>
          <table:table-cell table:number-columns-repeated="16380"/>
        </table:table-row>
        <table:table-row>
          <table:table-cell office:value-type="string" office:string-value="74046/2"/>
          <table:table-cell office:value-type="string" office:string-value="TARJETA TIPO LIVRE/OCUPADO PARA PORTA DE BANHEIRO"/>
          <table:table-cell office:value-type="string" office:string-value="UN"/>
          <table:table-cell office:value-type="float" office:value="30.29"/>
          <table:table-cell table:number-columns-repeated="16380"/>
        </table:table-row>
        <table:table-row>
          <table:table-cell office:value-type="string" office:string-value="74047/1"/>
          <table:table-cell office:value-type="string" office:string-value="DOBRADICA EM FERRO CROMADO 3X3&quot;, SEM ANEIS"/>
          <table:table-cell office:value-type="string" office:string-value="UN"/>
          <table:table-cell office:value-type="float" office:value="10.93"/>
          <table:table-cell table:number-columns-repeated="16380"/>
        </table:table-row>
        <table:table-row>
          <table:table-cell office:value-type="string" office:string-value="74047/2"/>
          <table:table-cell office:value-type="string" office:string-value="DOBRADICA EM ACO ZINCADO 3X3&quot;, SEM ANEIS"/>
          <table:table-cell office:value-type="string" office:string-value="UN"/>
          <table:table-cell office:value-type="float" office:value="10.99"/>
          <table:table-cell table:number-columns-repeated="16380"/>
        </table:table-row>
        <table:table-row>
          <table:table-cell office:value-type="string" office:string-value="74047/3"/>
          <table:table-cell office:value-type="string" office:string-value="DOBRADICA EM LATAO CROMADO 3X3&quot;, COM ANEIS"/>
          <table:table-cell office:value-type="string" office:string-value="UN"/>
          <table:table-cell office:value-type="float" office:value="23.57"/>
          <table:table-cell table:number-columns-repeated="16380"/>
        </table:table-row>
        <table:table-row>
          <table:table-cell office:value-type="string" office:string-value="74047/4"/>
          <table:table-cell office:value-type="string" office:string-value="DOBRADICA EM LATAO CROMADO 3 X 2 1/2"/>
          <table:table-cell office:value-type="string" office:string-value="UN"/>
          <table:table-cell office:value-type="float" office:value="15.33"/>
          <table:table-cell table:number-columns-repeated="16380"/>
        </table:table-row>
        <table:table-row>
          <table:table-cell office:value-type="string" office:string-value="74047/5"/>
          <table:table-cell office:value-type="string" office:string-value="DOBRADICA EM FERRO GALVANIZADO 1 3/4 X2, SEM ANEIS"/>
          <table:table-cell office:value-type="string" office:string-value="UN"/>
          <table:table-cell office:value-type="float" office:value="7.02"/>
          <table:table-cell table:number-columns-repeated="16380"/>
        </table:table-row>
        <table:table-row>
          <table:table-cell office:value-type="string" office:string-value="74047/6"/>
          <table:table-cell office:value-type="string" office:string-value="DOBRADICA EM FERRO CROMADO 2X1&quot;, SEM ANEIS"/>
          <table:table-cell office:value-type="string" office:string-value="UN"/>
          <table:table-cell office:value-type="float" office:value="10.119999999999999"/>
          <table:table-cell table:number-columns-repeated="16380"/>
        </table:table-row>
        <table:table-row>
          <table:table-cell office:value-type="string" office:string-value="74047/7"/>
          <table:table-cell office:value-type="string" office:string-value="DOBRADICA EM FERRO CROMADO 3X2 1/2&quot;, SEM ANEIS"/>
          <table:table-cell office:value-type="string" office:string-value="UN"/>
          <table:table-cell office:value-type="float" office:value="9.85"/>
          <table:table-cell table:number-columns-repeated="16380"/>
        </table:table-row>
        <table:table-row>
          <table:table-cell office:value-type="string" office:string-value="74047/8"/>
          <table:table-cell office:value-type="string" office:string-value="DOBRADICA EM FERRO GALVANIZADO 4X3&quot;, COM ANEIS"/>
          <table:table-cell office:value-type="string" office:string-value="UN"/>
          <table:table-cell office:value-type="float" office:value="10.34"/>
          <table:table-cell table:number-columns-repeated="16380"/>
        </table:table-row>
        <table:table-row>
          <table:table-cell office:value-type="string" office:string-value="74084/1"/>
          <table:table-cell office:value-type="string" office:string-value="PORTA CADEADO ZINCADO OXIDADO PRETO COM CADEADO DE ACO GRAFITADO OXIDADO ENVERNIZADO 45MM"/>
          <table:table-cell office:value-type="string" office:string-value="UN"/>
          <table:table-cell office:value-type="float" office:value="35.979999999999997"/>
          <table:table-cell table:number-columns-repeated="16380"/>
        </table:table-row>
        <table:table-row>
          <table:table-cell office:value-type="float" office:value="84950"/>
          <table:table-cell office:value-type="string" office:string-value="FECHO EMBUTIR TIPO UNHA 40CM C/COLOCACAO"/>
          <table:table-cell office:value-type="string" office:string-value="UN"/>
          <table:table-cell office:value-type="float" office:value="67.17"/>
          <table:table-cell table:number-columns-repeated="16380"/>
        </table:table-row>
        <table:table-row>
          <table:table-cell office:value-type="float" office:value="84952"/>
          <table:table-cell office:value-type="string" office:string-value="FECHO EMBUTIR TIPO UNHA 22CM C/COLOCACAO"/>
          <table:table-cell office:value-type="string" office:string-value="UN"/>
          <table:table-cell office:value-type="float" office:value="56.28"/>
          <table:table-cell table:number-columns-repeated="16380"/>
        </table:table-row>
        <table:table-row>
          <table:table-cell office:value-type="float" office:value="84955"/>
          <table:table-cell office:value-type="string" office:string-value="FECHADURA CROMADA COM CILINDRO PARA ARMARIOS"/>
          <table:table-cell office:value-type="string" office:string-value="UN"/>
          <table:table-cell office:value-type="float" office:value="73.34"/>
          <table:table-cell table:number-columns-repeated="16380"/>
        </table:table-row>
        <table:table-row>
          <table:table-cell office:value-type="float" office:value="72116"/>
          <table:table-cell office:value-type="string" office:string-value="VIDRO LISO COMUM TRANSPARENTE, ESPESSURA 3MM"/>
          <table:table-cell office:value-type="string" office:string-value="M2"/>
          <table:table-cell office:value-type="float" office:value="62.51"/>
          <table:table-cell table:number-columns-repeated="16380"/>
        </table:table-row>
        <table:table-row>
          <table:table-cell office:value-type="float" office:value="72117"/>
          <table:table-cell office:value-type="string" office:string-value="VIDRO LISO COMUM TRANSPARENTE, ESPESSURA 4MM"/>
          <table:table-cell office:value-type="string" office:string-value="M2"/>
          <table:table-cell office:value-type="float" office:value="80.44"/>
          <table:table-cell table:number-columns-repeated="16380"/>
        </table:table-row>
        <table:table-row>
          <table:table-cell office:value-type="float" office:value="72118"/>
          <table:table-cell office:value-type="string" office:string-value="VIDRO TEMPERADO INCOLOR, ESPESSURA 6MM, FORNECIMENTO E INSTALACAO, INCLUSIVE MASSA PARA VEDACAO"/>
          <table:table-cell office:value-type="string" office:string-value="M2"/>
          <table:table-cell office:value-type="float" office:value="162.21"/>
          <table:table-cell table:number-columns-repeated="16380"/>
        </table:table-row>
        <table:table-row>
          <table:table-cell office:value-type="float" office:value="72119"/>
          <table:table-cell office:value-type="string" office:string-value="VIDRO TEMPERADO INCOLOR, ESPESSURA 8MM, FORNECIMENTO E INSTALACAO, INCLUSIVE MASSA PARA VEDACAO"/>
          <table:table-cell office:value-type="string" office:string-value="M2"/>
          <table:table-cell office:value-type="float" office:value="192.01"/>
          <table:table-cell table:number-columns-repeated="16380"/>
        </table:table-row>
        <table:table-row>
          <table:table-cell office:value-type="float" office:value="72120"/>
          <table:table-cell office:value-type="string" office:string-value="VIDRO TEMPERADO INCOLOR, ESPESSURA 10MM, FORNECIMENTO E INSTALACAO, INCLUSIVE MASSA PARA VEDACAO"/>
          <table:table-cell office:value-type="string" office:string-value="M2"/>
          <table:table-cell office:value-type="float" office:value="225.57"/>
          <table:table-cell table:number-columns-repeated="16380"/>
        </table:table-row>
        <table:table-row>
          <table:table-cell office:value-type="float" office:value="72121"/>
          <table:table-cell office:value-type="string" office:string-value="VIDRO TEMPERADO COLORIDO VERDE, ESPESSURA 10MM, FORNECIMENTO E INSTALACAO, INCLUSIVE MASSA PARA VEDACAO"/>
          <table:table-cell office:value-type="string" office:string-value="M2"/>
          <table:table-cell office:value-type="float" office:value="267.81"/>
          <table:table-cell table:number-columns-repeated="16380"/>
        </table:table-row>
        <table:table-row>
          <table:table-cell office:value-type="float" office:value="72122"/>
          <table:table-cell office:value-type="string" office:string-value="VIDRO FANTASIA TIPO CANELADO, ESPESSURA 4MM"/>
          <table:table-cell office:value-type="string" office:string-value="M2"/>
          <table:table-cell office:value-type="float" office:value="63.44"/>
          <table:table-cell table:number-columns-repeated="16380"/>
        </table:table-row>
        <table:table-row>
          <table:table-cell office:value-type="float" office:value="72123"/>
          <table:table-cell office:value-type="string" office:string-value="VIDRO ARAMADO, ESPESSURA 7MM"/>
          <table:table-cell office:value-type="string" office:string-value="M2"/>
          <table:table-cell office:value-type="float" office:value="205.11"/>
          <table:table-cell table:number-columns-repeated="16380"/>
        </table:table-row>
        <table:table-row>
          <table:table-cell office:value-type="string" office:string-value="73838/1"/>
          <table:table-cell office:value-type="string" office:string-value="PORTA DE VIDRO TEMPERADO, 0,9X2,10M, ESPESSURA 10MM, INCLUSIVE ACESSORIOS"/>
          <table:table-cell office:value-type="string" office:string-value="UN"/>
          <table:table-cell office:value-type="float" office:value="1606.28"/>
          <table:table-cell table:number-columns-repeated="16380"/>
        </table:table-row>
        <table:table-row>
          <table:table-cell office:value-type="string" office:string-value="74125/1"/>
          <table:table-cell office:value-type="string" office:string-value="ESPELHO CRISTAL ESPESSURA 4MM, COM MOLDURA DE MADEIRA"/>
          <table:table-cell office:value-type="string" office:string-value="M2"/>
          <table:table-cell office:value-type="float" office:value="223.07"/>
          <table:table-cell table:number-columns-repeated="16380"/>
        </table:table-row>
        <table:table-row>
          <table:table-cell office:value-type="string" office:string-value="74125/2"/>
          <table:table-cell office:value-type="string" office:string-value="ESPELHO CRISTAL ESPESSURA 4MM, COM MOLDURA EM ALUMINIO E COMPENSADO 6MM PLASTIFICADO COLADO"/>
          <table:table-cell office:value-type="string" office:string-value="M2"/>
          <table:table-cell office:value-type="float" office:value="269.72000000000003"/>
          <table:table-cell table:number-columns-repeated="16380"/>
        </table:table-row>
        <table:table-row>
          <table:table-cell office:value-type="float" office:value="84957"/>
          <table:table-cell office:value-type="string" office:string-value="VIDRO LISO COMUM TRANSPARENTE, ESPESSURA 5MM"/>
          <table:table-cell office:value-type="string" office:string-value="M2"/>
          <table:table-cell office:value-type="float" office:value="106.44"/>
          <table:table-cell table:number-columns-repeated="16380"/>
        </table:table-row>
        <table:table-row>
          <table:table-cell office:value-type="float" office:value="84959"/>
          <table:table-cell office:value-type="string" office:string-value="VIDRO LISO COMUM TRANSPARENTE, ESPESSURA 6MM"/>
          <table:table-cell office:value-type="string" office:string-value="M2"/>
          <table:table-cell office:value-type="float" office:value="150.61000000000001"/>
          <table:table-cell table:number-columns-repeated="16380"/>
        </table:table-row>
        <table:table-row>
          <table:table-cell office:value-type="float" office:value="85001"/>
          <table:table-cell office:value-type="string" office:string-value="VIDRO LISO FUME, ESPESSURA 4MM"/>
          <table:table-cell office:value-type="string" office:string-value="M2"/>
          <table:table-cell office:value-type="float" office:value="108.11"/>
          <table:table-cell table:number-columns-repeated="16380"/>
        </table:table-row>
        <table:table-row>
          <table:table-cell office:value-type="float" office:value="85002"/>
          <table:table-cell office:value-type="string" office:string-value="VIDRO LISO FUME, ESPESSURA 6MM"/>
          <table:table-cell office:value-type="string" office:string-value="M2"/>
          <table:table-cell office:value-type="float" office:value="168.11"/>
          <table:table-cell table:number-columns-repeated="16380"/>
        </table:table-row>
        <table:table-row>
          <table:table-cell office:value-type="float" office:value="85004"/>
          <table:table-cell office:value-type="string" office:string-value="VIDRO FANTASIA MARTELADO 4MM"/>
          <table:table-cell office:value-type="string" office:string-value="M2"/>
          <table:table-cell office:value-type="float" office:value="68.11"/>
          <table:table-cell table:number-columns-repeated="16380"/>
        </table:table-row>
        <table:table-row>
          <table:table-cell office:value-type="float" office:value="85005"/>
          <table:table-cell office:value-type="string" office:string-value="ESPELHO CRISTAL, ESPESSURA 4MM, COM PARAFUSOS DE FIXACAO, SEM MOLDURA"/>
          <table:table-cell office:value-type="string" office:string-value="M2"/>
          <table:table-cell office:value-type="float" office:value="205.53"/>
          <table:table-cell table:number-columns-repeated="16380"/>
        </table:table-row>
        <table:table-row>
          <table:table-cell office:value-type="float" office:value="68054"/>
          <table:table-cell office:value-type="string" office:string-value="PORTAO DE FERRO EM CHAPA GALVANIZADA PLANA 14 GSG"/>
          <table:table-cell office:value-type="string" office:string-value="M2"/>
          <table:table-cell office:value-type="float" office:value="145.24"/>
          <table:table-cell table:number-columns-repeated="16380"/>
        </table:table-row>
        <table:table-row>
          <table:table-cell office:value-type="string" office:string-value="74100/1"/>
          <table:table-cell office:value-type="string" office:string-value="PORTAO DE FERRO COM VARA 1/2&quot;, COM REQUADRO"/>
          <table:table-cell office:value-type="string" office:string-value="M2"/>
          <table:table-cell office:value-type="float" office:value="190.04"/>
          <table:table-cell table:number-columns-repeated="16380"/>
        </table:table-row>
        <table:table-row>
          <table:table-cell office:value-type="string" office:string-value="74238/2"/>
          <table:table-cell office:value-type="string" office:string-value="PORTAO EM TELA ARAME GALVANIZADO N.12 MALHA 2&quot; E MOLDURA EM TUBOS DE ACO COM DUAS FOLHAS DE ABRIR, INCLUSO FERRAGENS"/>
          <table:table-cell office:value-type="string" office:string-value="M2"/>
          <table:table-cell office:value-type="float" office:value="638.92999999999995"/>
          <table:table-cell table:number-columns-repeated="16380"/>
        </table:table-row>
        <table:table-row>
          <table:table-cell office:value-type="float" office:value="85188"/>
          <table:table-cell office:value-type="string" office:string-value="PORTAO EM TUBO DE ACO GALVANIZADO DIN 2440/NBR 5580, PAINEL UNICO, DIMENSOES 1,0X1,6M, INCLUSIVE CADEADO"/>
          <table:table-cell office:value-type="string" office:string-value="UN"/>
          <table:table-cell office:value-type="float" office:value="434.15"/>
          <table:table-cell table:number-columns-repeated="16380"/>
        </table:table-row>
        <table:table-row>
          <table:table-cell office:value-type="float" office:value="85189"/>
          <table:table-cell office:value-type="string" office:string-value="PORTAO EM TUBO DE ACO GALVANIZADO DIN 2440/NBR 5580, PAINEL UNICO, DIMENSOES 4,0X1,2M, INCLUSIVE CADEADO"/>
          <table:table-cell office:value-type="string" office:string-value="UN"/>
          <table:table-cell office:value-type="float" office:value="991.34"/>
          <table:table-cell table:number-columns-repeated="16380"/>
        </table:table-row>
        <table:table-row>
          <table:table-cell office:value-type="float" office:value="85190"/>
          <table:table-cell office:value-type="string" office:string-value="PORTAO PARA VEICULOS EM BARRAS DE FERRO RETANGULAR CHATA E TELA DE ARAME GALVANIZADO, FIO 8 BWG, MALHA QUADRADA 5X5CM, INCLUSIVE CADEADO E PINTURA PVA EM PILARES DE APOIO DE CONCRETO"/>
          <table:table-cell office:value-type="string" office:string-value="UN"/>
          <table:table-cell office:value-type="float" office:value="2079.91"/>
          <table:table-cell table:number-columns-repeated="16380"/>
        </table:table-row>
        <table:table-row>
          <table:table-cell office:value-type="float" office:value="85191"/>
          <table:table-cell office:value-type="string" office:string-value="PORTAO PARA PEDESTRES EM BARRAS DE FERRO RETANGULAR CHATA E TELA DE ARAME GALVANIZADO, FIO 8 BWG, MALHA QUADRADA 5X5CM, INCLUSIVE CADEADO E PINTURA PVA EM PILARES DE APOIO DE CONCRETO"/>
          <table:table-cell office:value-type="string" office:string-value="UN"/>
          <table:table-cell office:value-type="float" office:value="865.32"/>
          <table:table-cell table:number-columns-repeated="16380"/>
        </table:table-row>
        <table:table-row>
          <table:table-cell office:value-type="float" office:value="68052"/>
          <table:table-cell office:value-type="string" office:string-value="JANELA BASCULANTE DE ALUMINIO"/>
          <table:table-cell office:value-type="string" office:string-value="M2"/>
          <table:table-cell office:value-type="float" office:value="578.19000000000005"/>
          <table:table-cell table:number-columns-repeated="16380"/>
        </table:table-row>
        <table:table-row>
          <table:table-cell office:value-type="string" office:string-value="73809/1"/>
          <table:table-cell office:value-type="string" office:string-value="JANELA DE ALUMINIO TIPO MAXIM AR, INCLUSO GUARNICOES E VIDRO FANTASIA"/>
          <table:table-cell office:value-type="string" office:string-value="M2"/>
          <table:table-cell office:value-type="float" office:value="622.16999999999996"/>
          <table:table-cell table:number-columns-repeated="16380"/>
        </table:table-row>
        <table:table-row>
          <table:table-cell office:value-type="string" office:string-value="74067/1"/>
          <table:table-cell office:value-type="string" office:string-value="JANELA DE CORRER EM ALUMINIO, COM QUATRO FOLHAS PARA VIDRO, DUAS FIXAS E DUAS MOVEIS, INCLUSO GUARNICAO E VIDRO LISO INCOLOR"/>
          <table:table-cell office:value-type="string" office:string-value="M2"/>
          <table:table-cell office:value-type="float" office:value="577.24"/>
          <table:table-cell table:number-columns-repeated="16380"/>
        </table:table-row>
        <table:table-row>
          <table:table-cell office:value-type="string" office:string-value="74067/2"/>
          <table:table-cell office:value-type="string" office:string-value="JANELA DE CORRER EM ALUMINIO, FOLHAS PARA VIDRO, COM BANDEIRA, INCLUSO GUARNICAO E VIDRO LISO INCOLOR"/>
          <table:table-cell office:value-type="string" office:string-value="M2"/>
          <table:table-cell office:value-type="float" office:value="724.46"/>
          <table:table-cell table:number-columns-repeated="16380"/>
        </table:table-row>
        <table:table-row>
          <table:table-cell office:value-type="string" office:string-value="74067/3"/>
          <table:table-cell office:value-type="string" office:string-value="JANELA DE CORRER EM ALUMINIO, VENEZIANA, COM BANDEIRA"/>
          <table:table-cell office:value-type="string" office:string-value="M2"/>
          <table:table-cell office:value-type="float" office:value="877.37"/>
          <table:table-cell table:number-columns-repeated="16380"/>
        </table:table-row>
        <table:table-row>
          <table:table-cell office:value-type="string" office:string-value="74067/4"/>
          <table:table-cell office:value-type="string" office:string-value="JANELA DE CORRER EM ALUMINIO, VENEZIANA, SEM BANDEIRA"/>
          <table:table-cell office:value-type="string" office:string-value="M2"/>
          <table:table-cell office:value-type="float" office:value="760.94"/>
          <table:table-cell table:number-columns-repeated="16380"/>
        </table:table-row>
        <table:table-row>
          <table:table-cell office:value-type="float" office:value="85010"/>
          <table:table-cell office:value-type="string" office:string-value="CAIXILHO FIXO, DE ALUMINIO, PARA VIDRO"/>
          <table:table-cell office:value-type="string" office:string-value="M2"/>
          <table:table-cell office:value-type="float" office:value="504.91"/>
          <table:table-cell table:number-columns-repeated="16380"/>
        </table:table-row>
        <table:table-row>
          <table:table-cell office:value-type="float" office:value="85014"/>
          <table:table-cell office:value-type="string" office:string-value="CAIXILHO FIXO, DE ALUMINIO, COM TELA DE METAL FIO 12 MALHA 3X3CM"/>
          <table:table-cell office:value-type="string" office:string-value="M2"/>
          <table:table-cell office:value-type="float" office:value="552.11"/>
          <table:table-cell table:number-columns-repeated="16380"/>
        </table:table-row>
        <table:table-row>
          <table:table-cell office:value-type="string" office:string-value="73908/1"/>
          <table:table-cell office:value-type="string" office:string-value="CANTONEIRA DE ALUMINIO 2&quot;X2&quot;, PARA PROTECAO DE QUINA DE PAREDE"/>
          <table:table-cell office:value-type="string" office:string-value="M"/>
          <table:table-cell office:value-type="float" office:value="27.82"/>
          <table:table-cell table:number-columns-repeated="16380"/>
        </table:table-row>
        <table:table-row>
          <table:table-cell office:value-type="string" office:string-value="73908/2"/>
          <table:table-cell office:value-type="string" office:string-value="CANTONEIRA DE ALUMINIO 1&quot;X1, PARA PROTECAO DE QUINA DE PAREDE"/>
          <table:table-cell office:value-type="string" office:string-value="M"/>
          <table:table-cell office:value-type="float" office:value="20.440000000000001"/>
          <table:table-cell table:number-columns-repeated="16380"/>
        </table:table-row>
        <table:table-row>
          <table:table-cell office:value-type="float" office:value="85015"/>
          <table:table-cell office:value-type="string" office:string-value="CANTONEIRA DE MADEIRA 3,0X3,0X1,0CM"/>
          <table:table-cell office:value-type="string" office:string-value="M"/>
          <table:table-cell office:value-type="float" office:value="11.31"/>
          <table:table-cell table:number-columns-repeated="16380"/>
        </table:table-row>
        <table:table-row>
          <table:table-cell office:value-type="float" office:value="85016"/>
          <table:table-cell office:value-type="string" office:string-value="CANTONEIRA DE MADEIRA COM LAMINADO MELAMINICO FOSCO 3,0X3,0X1,0CM"/>
          <table:table-cell office:value-type="string" office:string-value="M"/>
          <table:table-cell office:value-type="float" office:value="14.41"/>
          <table:table-cell table:number-columns-repeated="16380"/>
        </table:table-row>
        <table:table-row>
          <table:table-cell office:value-type="float" office:value="85024"/>
          <table:table-cell office:value-type="string" office:string-value="CANTONEIRA &quot;L&quot; EM FERRO GALVANIZADO 1X1/8&quot;"/>
          <table:table-cell office:value-type="string" office:string-value="M"/>
          <table:table-cell office:value-type="float" office:value="209.23"/>
          <table:table-cell table:number-columns-repeated="16380"/>
        </table:table-row>
        <table:table-row>
          <table:table-cell office:value-type="string" office:string-value="74119/1"/>
          <table:table-cell office:value-type="string" office:string-value="FORNECIMENTO E ASSENTAMENTO DE BRITA 2-DRENOS E FILTROS   MM"/>
          <table:table-cell office:value-type="string" office:string-value="M3"/>
          <table:table-cell office:value-type="float" office:value="64.81"/>
          <table:table-cell table:number-columns-repeated="16380"/>
        </table:table-row>
        <table:table-row>
          <table:table-cell office:value-type="float" office:value="73713"/>
          <table:table-cell office:value-type="string" office:string-value="ARRASAMENTO DE TUBULAO DE CONCRETO D=1,00 A 1,20M. (INCLUI ENCARREGADO)."/>
          <table:table-cell office:value-type="string" office:string-value="UN"/>
          <table:table-cell office:value-type="float" office:value="327.52"/>
          <table:table-cell table:number-columns-repeated="16380"/>
        </table:table-row>
        <table:table-row>
          <table:table-cell office:value-type="string" office:string-value="73761/1"/>
          <table:table-cell office:value-type="string" office:string-value="ARRASAMENTO DE TUBULAO DE CONCRETO D=0,80M."/>
          <table:table-cell office:value-type="string" office:string-value="UN"/>
          <table:table-cell office:value-type="float" office:value="218.34"/>
          <table:table-cell table:number-columns-repeated="16380"/>
        </table:table-row>
        <table:table-row>
          <table:table-cell office:value-type="string" office:string-value="73761/2"/>
          <table:table-cell office:value-type="string" office:string-value="ARRASAMENTO DE TUBULAO DE CONCRETO D=1,25 A 1,40M."/>
          <table:table-cell office:value-type="string" office:string-value="UN"/>
          <table:table-cell office:value-type="float" office:value="378.47"/>
          <table:table-cell table:number-columns-repeated="16380"/>
        </table:table-row>
        <table:table-row>
          <table:table-cell office:value-type="string" office:string-value="73761/3"/>
          <table:table-cell office:value-type="string" office:string-value="ARRASAMENTO DE TUBULAO DE CONCRETO D=1,45 A 1,60M."/>
          <table:table-cell office:value-type="string" office:string-value="UN"/>
          <table:table-cell office:value-type="float" office:value="436.69"/>
          <table:table-cell table:number-columns-repeated="16380"/>
        </table:table-row>
        <table:table-row>
          <table:table-cell office:value-type="string" office:string-value="73761/4"/>
          <table:table-cell office:value-type="string" office:string-value="ARRASAMENTO DE TUBULAO DE CONCRETO D=1,65 A 2,00M."/>
          <table:table-cell office:value-type="string" office:string-value="UN"/>
          <table:table-cell office:value-type="float" office:value="545.87"/>
          <table:table-cell table:number-columns-repeated="16380"/>
        </table:table-row>
        <table:table-row>
          <table:table-cell office:value-type="string" office:string-value="73761/5"/>
          <table:table-cell office:value-type="string" office:string-value="ARRASAMENTO DE TUBULAO DE CONCRETO D=2,10 A 2,50M."/>
          <table:table-cell office:value-type="string" office:string-value="UN"/>
          <table:table-cell office:value-type="float" office:value="676.88"/>
          <table:table-cell table:number-columns-repeated="16380"/>
        </table:table-row>
        <table:table-row>
          <table:table-cell office:value-type="float" office:value="79475"/>
          <table:table-cell office:value-type="string" office:string-value="ESCAVACAO MANUAL CAMPO ABERTO P/TUBULAO - FUSTE E/OU BASE (PARA TODAS AS PROFUNDIDADES)"/>
          <table:table-cell office:value-type="string" office:string-value="M3"/>
          <table:table-cell office:value-type="float" office:value="213.01"/>
          <table:table-cell table:number-columns-repeated="16380"/>
        </table:table-row>
        <table:table-row>
          <table:table-cell office:value-type="float" office:value="72819"/>
          <table:table-cell office:value-type="string" office:string-value="ESTACA A TRADO (BROCA) DIAMETRO 30CM EM CONCRETO ARMADO MOLDADA IN-LOCO, 20 MPA"/>
          <table:table-cell office:value-type="string" office:string-value="M"/>
          <table:table-cell office:value-type="float" office:value="63.65"/>
          <table:table-cell table:number-columns-repeated="16380"/>
        </table:table-row>
        <table:table-row>
          <table:table-cell office:value-type="float" office:value="72820"/>
          <table:table-cell office:value-type="string" office:string-value="CORTE E PREPARO EM CABECA DE ESTACA"/>
          <table:table-cell office:value-type="string" office:string-value="UN"/>
          <table:table-cell office:value-type="float" office:value="25.69"/>
          <table:table-cell table:number-columns-repeated="16380"/>
        </table:table-row>
        <table:table-row>
          <table:table-cell office:value-type="string" office:string-value="74122/1"/>
          <table:table-cell office:value-type="string" office:string-value="ESTACA PRE-MOLDADA CONCRETO ARMADO 20 T, INCLUSIVE CRAVACAO/EMENDAS."/>
          <table:table-cell office:value-type="string" office:string-value="M"/>
          <table:table-cell office:value-type="float" office:value="80.34"/>
          <table:table-cell table:number-columns-repeated="16380"/>
        </table:table-row>
        <table:table-row>
          <table:table-cell office:value-type="string" office:string-value="74156/1"/>
          <table:table-cell office:value-type="string" office:string-value="ESTACA A TRADO(BROCA) D=25CM C/CONCRETO FCK=15MPA+20KG ACO/M3       MOLD.IN-LOCO"/>
          <table:table-cell office:value-type="string" office:string-value="M"/>
          <table:table-cell office:value-type="float" office:value="40.950000000000003"/>
          <table:table-cell table:number-columns-repeated="16380"/>
        </table:table-row>
        <table:table-row>
          <table:table-cell office:value-type="string" office:string-value="74156/2"/>
          <table:table-cell office:value-type="string" office:string-value="ESTACA A TRADO (BROCA) DIAMETRO = 25 CM, EM CONCRETO MOLDADO IN LOCO, 15 MPA, SEM ARMACAO."/>
          <table:table-cell office:value-type="string" office:string-value="M"/>
          <table:table-cell office:value-type="float" office:value="36.020000000000003"/>
          <table:table-cell table:number-columns-repeated="16380"/>
        </table:table-row>
        <table:table-row>
          <table:table-cell office:value-type="string" office:string-value="74156/3"/>
          <table:table-cell office:value-type="string" office:string-value="ESTACA A TRADO (BROCA) DIAMETRO = 20 CM, EM CONCRETO MOLDADO IN LOCO, 15 MPA, SEM ARMACAO."/>
          <table:table-cell office:value-type="string" office:string-value="M"/>
          <table:table-cell office:value-type="float" office:value="30.82"/>
          <table:table-cell table:number-columns-repeated="16380"/>
        </table:table-row>
        <table:table-row>
          <table:table-cell office:value-type="string" office:string-value="79501/1"/>
          <table:table-cell office:value-type="string" office:string-value="FORNECIMENTO DE PERFIL DUPLO&quot;I&quot;OU&quot;H&quot; ATE 8&quot;INCL EMENDA LONG O CUSTO JAESTA MULTIPLICADO POR 2(DOIS)."/>
          <table:table-cell office:value-type="string" office:string-value="KG"/>
          <table:table-cell office:value-type="float" office:value="10.029999999999999"/>
          <table:table-cell table:number-columns-repeated="16380"/>
        </table:table-row>
        <table:table-row>
          <table:table-cell office:value-type="string" office:string-value="79501/2"/>
          <table:table-cell office:value-type="string" office:string-value="FORNECIMENTO PERFIL DUPLO&quot;I&quot;OU&quot;H&quot; 8&quot;ATE 12&quot; INCL EMENDA LONG O CUSTO  JA ESTA MULTIPLICADO POR 2(DOIS)."/>
          <table:table-cell office:value-type="string" office:string-value="KG"/>
          <table:table-cell office:value-type="float" office:value="8.51"/>
          <table:table-cell table:number-columns-repeated="16380"/>
        </table:table-row>
        <table:table-row>
          <table:table-cell office:value-type="float" office:value="83494"/>
          <table:table-cell office:value-type="string" office:string-value="ESTACA TP FRANKI D=35 CM P/CARGA 55 T S/BATE ESTACA"/>
          <table:table-cell office:value-type="string" office:string-value="M"/>
          <table:table-cell office:value-type="float" office:value="188.57"/>
          <table:table-cell table:number-columns-repeated="16380"/>
        </table:table-row>
        <table:table-row>
          <table:table-cell office:value-type="float" office:value="83495"/>
          <table:table-cell office:value-type="string" office:string-value="ESTACA TP FRANKI D=40 CM P/CARGA 75T S/BATE ESTACA"/>
          <table:table-cell office:value-type="string" office:string-value="M"/>
          <table:table-cell office:value-type="float" office:value="217.5"/>
          <table:table-cell table:number-columns-repeated="16380"/>
        </table:table-row>
        <table:table-row>
          <table:table-cell office:value-type="float" office:value="83498"/>
          <table:table-cell office:value-type="string" office:string-value="ESTACA TP FRANKI D=52 CM P/CARGA 130T S/BATE ESTACA"/>
          <table:table-cell office:value-type="string" office:string-value="M"/>
          <table:table-cell office:value-type="float" office:value="373.08"/>
          <table:table-cell table:number-columns-repeated="16380"/>
        </table:table-row>
        <table:table-row>
          <table:table-cell office:value-type="float" office:value="83500"/>
          <table:table-cell office:value-type="string" office:string-value="ESTACA TP FRANKI D=60 CM P/CARGA 170T S/BATE ESTACA"/>
          <table:table-cell office:value-type="string" office:string-value="M"/>
          <table:table-cell office:value-type="float" office:value="454.81"/>
          <table:table-cell table:number-columns-repeated="16380"/>
        </table:table-row>
        <table:table-row>
          <table:table-cell office:value-type="float" office:value="83501"/>
          <table:table-cell office:value-type="string" office:string-value="ESTACA CONCRETO ARMADO CENTRIFUGADO D=20 CM, 25 A 30T INCL CRAVACAO/EMENDAS"/>
          <table:table-cell office:value-type="string" office:string-value="M"/>
          <table:table-cell office:value-type="float" office:value="96.24"/>
          <table:table-cell table:number-columns-repeated="16380"/>
        </table:table-row>
        <table:table-row>
          <table:table-cell office:value-type="float" office:value="83502"/>
          <table:table-cell office:value-type="string" office:string-value="ESTACA CONCRETO ARMADO CENTRIFUGADO D=28 CM INCLUSIVE CRAVACAO E SERVENTE"/>
          <table:table-cell office:value-type="string" office:string-value="M"/>
          <table:table-cell office:value-type="float" office:value="107.6"/>
          <table:table-cell table:number-columns-repeated="16380"/>
        </table:table-row>
        <table:table-row>
          <table:table-cell office:value-type="float" office:value="83503"/>
          <table:table-cell office:value-type="string" office:string-value="ESTACA CONCRETO ARMADO CENTRIFUGADO D=33 CM, 60 A 75T, INCL CRAVACAO/EMENDAS"/>
          <table:table-cell office:value-type="string" office:string-value="M"/>
          <table:table-cell office:value-type="float" office:value="165.68"/>
          <table:table-cell table:number-columns-repeated="16380"/>
        </table:table-row>
        <table:table-row>
          <table:table-cell office:value-type="float" office:value="83504"/>
          <table:table-cell office:value-type="string" office:string-value="ESTACA CONCRETO ARMADO CENTRIFUGADO D=38 CM, 75 A 90 T, INCL CRAVACAO/EMENDAS"/>
          <table:table-cell office:value-type="string" office:string-value="M"/>
          <table:table-cell office:value-type="float" office:value="202.46"/>
          <table:table-cell table:number-columns-repeated="16380"/>
        </table:table-row>
        <table:table-row>
          <table:table-cell office:value-type="float" office:value="83505"/>
          <table:table-cell office:value-type="string" office:string-value="ESTACA CONCRETO ARMADO CENTRIFUGADO D=42 CM, 90 A 115T, INCL CRAVACAO/EMENDAS"/>
          <table:table-cell office:value-type="string" office:string-value="M"/>
          <table:table-cell office:value-type="float" office:value="245.06"/>
          <table:table-cell table:number-columns-repeated="16380"/>
        </table:table-row>
        <table:table-row>
          <table:table-cell office:value-type="float" office:value="83506"/>
          <table:table-cell office:value-type="string" office:string-value="ESTACA CONCRETO ARMADO CENTRIFUGADO D=60 CM INCLUSIVE CRAVACAO E SERVENTE"/>
          <table:table-cell office:value-type="string" office:string-value="M"/>
          <table:table-cell office:value-type="float" office:value="385.64"/>
          <table:table-cell table:number-columns-repeated="16380"/>
        </table:table-row>
        <table:table-row>
          <table:table-cell office:value-type="float" office:value="83508"/>
          <table:table-cell office:value-type="string" office:string-value="ESTACA PREMOLDADA CONCRETO ARMADO 25T INCL CRAVACAO/EMENDAS"/>
          <table:table-cell office:value-type="string" office:string-value="M"/>
          <table:table-cell office:value-type="float" office:value="84.4"/>
          <table:table-cell table:number-columns-repeated="16380"/>
        </table:table-row>
        <table:table-row>
          <table:table-cell office:value-type="float" office:value="83509"/>
          <table:table-cell office:value-type="string" office:string-value="ESTACA PREMOLDADA CONCRETO ARMADO 32T INCL CRAVACAO/EMENDAS"/>
          <table:table-cell office:value-type="string" office:string-value="M"/>
          <table:table-cell office:value-type="float" office:value="105.9"/>
          <table:table-cell table:number-columns-repeated="16380"/>
        </table:table-row>
        <table:table-row>
          <table:table-cell office:value-type="float" office:value="83510"/>
          <table:table-cell office:value-type="string" office:string-value="ESTACA PREMOLDADA CONCRETO ARMADO 38T INCL CRAVACAO/EMENDAS"/>
          <table:table-cell office:value-type="string" office:string-value="M"/>
          <table:table-cell office:value-type="float" office:value="112.43"/>
          <table:table-cell table:number-columns-repeated="16380"/>
        </table:table-row>
        <table:table-row>
          <table:table-cell office:value-type="float" office:value="83511"/>
          <table:table-cell office:value-type="string" office:string-value="ESTACA PREMOLDADA CONCRETO ARMADO 50T INCL CRAVACAO/EMENDAS"/>
          <table:table-cell office:value-type="string" office:string-value="M"/>
          <table:table-cell office:value-type="float" office:value="144.24"/>
          <table:table-cell table:number-columns-repeated="16380"/>
        </table:table-row>
        <table:table-row>
          <table:table-cell office:value-type="float" office:value="83512"/>
          <table:table-cell office:value-type="string" office:string-value="ESTACA PREMOLDADA CONCRETO ARMADO 62T INCL CRAVACAO/EMENDAS"/>
          <table:table-cell office:value-type="string" office:string-value="M"/>
          <table:table-cell office:value-type="float" office:value="157.30000000000001"/>
          <table:table-cell table:number-columns-repeated="16380"/>
        </table:table-row>
        <table:table-row>
          <table:table-cell office:value-type="float" office:value="73692"/>
          <table:table-cell office:value-type="string" office:string-value="LASTRO DE AREIA MEDIA"/>
          <table:table-cell office:value-type="string" office:string-value="M3"/>
          <table:table-cell office:value-type="float" office:value="82.15"/>
          <table:table-cell table:number-columns-repeated="16380"/>
        </table:table-row>
        <table:table-row>
          <table:table-cell office:value-type="string" office:string-value="74164/4"/>
          <table:table-cell office:value-type="string" office:string-value="LASTRO DE BRITA"/>
          <table:table-cell office:value-type="string" office:string-value="M3"/>
          <table:table-cell office:value-type="float" office:value="73.97"/>
          <table:table-cell table:number-columns-repeated="16380"/>
        </table:table-row>
        <table:table-row>
          <table:table-cell office:value-type="float" office:value="83532"/>
          <table:table-cell office:value-type="string" office:string-value="LASTRO DE CONCRETO, PREPARO MECANICO"/>
          <table:table-cell office:value-type="string" office:string-value="M3"/>
          <table:table-cell office:value-type="float" office:value="279.01"/>
          <table:table-cell table:number-columns-repeated="16380"/>
        </table:table-row>
        <table:table-row>
          <table:table-cell office:value-type="float" office:value="83534"/>
          <table:table-cell office:value-type="string" office:string-value="LASTRO DE CONCRETO, PREPARO MECANICO, INCLUSO ADITIVO IMPERMEABILIZANTE"/>
          <table:table-cell office:value-type="string" office:string-value="M3"/>
          <table:table-cell office:value-type="float" office:value="399.5"/>
          <table:table-cell table:number-columns-repeated="16380"/>
        </table:table-row>
        <table:table-row>
          <table:table-cell office:value-type="float" office:value="5651"/>
          <table:table-cell office:value-type="string" office:string-value="FORMA TABUA PARA CONCRETO EM FUNDACAO C/ REAPROVEITAMENTO 5X"/>
          <table:table-cell office:value-type="string" office:string-value="M2"/>
          <table:table-cell office:value-type="float" office:value="22.07"/>
          <table:table-cell table:number-columns-repeated="16380"/>
        </table:table-row>
        <table:table-row>
          <table:table-cell office:value-type="float" office:value="5970"/>
          <table:table-cell office:value-type="string" office:string-value="FORMA TABUA PARA CONCRETO EM FUNDACAO, C/ REAPROVEITAMENTO 2X."/>
          <table:table-cell office:value-type="string" office:string-value="M2"/>
          <table:table-cell office:value-type="float" office:value="37.270000000000003"/>
          <table:table-cell table:number-columns-repeated="16380"/>
        </table:table-row>
        <table:table-row>
          <table:table-cell office:value-type="float" office:value="73653"/>
          <table:table-cell office:value-type="string" office:string-value="FORMAS TIPO SANDUICHE COM TABUAS, 30 APROVEITAMENTOS"/>
          <table:table-cell office:value-type="string" office:string-value="M2"/>
          <table:table-cell office:value-type="float" office:value="9.8699999999999992"/>
          <table:table-cell table:number-columns-repeated="16380"/>
        </table:table-row>
        <table:table-row>
          <table:table-cell office:value-type="float" office:value="73685"/>
          <table:table-cell office:value-type="string" office:string-value="EXECUCAO DE CIMBRAMENTO PARA ESCORAMENTO DE FORMAS ELEVADAS DE MADEIRA (LAJES E VIGAS), ACIMA DE 3,30 M DE PE DIREITO, COM PONTALETES (8,0 X 8,0 CM) DE MADEIRA DE LEI 1A QUALIDADE E PECAS DE MADEIRA DE 2,5 X 10,0 CM DE 2A QUALIDADE, NAO APARELHADA."/>
          <table:table-cell office:value-type="string" office:string-value="M3"/>
          <table:table-cell office:value-type="float" office:value="24.31"/>
          <table:table-cell table:number-columns-repeated="16380"/>
        </table:table-row>
        <table:table-row>
          <table:table-cell office:value-type="string" office:string-value="73820/1"/>
          <table:table-cell office:value-type="string" office:string-value="FORMA CURVA EM CHAPA DE MADEIRA COMPENSADA RESINADA 21 MM, PARA ESTRUTURAS DE CONCRETO."/>
          <table:table-cell office:value-type="string" office:string-value="M2"/>
          <table:table-cell office:value-type="float" office:value="31.16"/>
          <table:table-cell table:number-columns-repeated="16380"/>
        </table:table-row>
        <table:table-row>
          <table:table-cell office:value-type="string" office:string-value="73821/1"/>
          <table:table-cell office:value-type="string" office:string-value="FORMA CURVA EM TABUA 3A P/VIGA, PILAR E PAREDE."/>
          <table:table-cell office:value-type="string" office:string-value="M2"/>
          <table:table-cell office:value-type="float" office:value="81.739999999999995"/>
          <table:table-cell table:number-columns-repeated="16380"/>
        </table:table-row>
        <table:table-row>
          <table:table-cell office:value-type="string" office:string-value="74007/1"/>
          <table:table-cell office:value-type="string" office:string-value="FORMA TABUA P/ CONCRETO EM FUNDACAO C/ REAPROVEITAMENTO 10 X."/>
          <table:table-cell office:value-type="string" office:string-value="M2"/>
          <table:table-cell office:value-type="float" office:value="17.61"/>
          <table:table-cell table:number-columns-repeated="16380"/>
        </table:table-row>
        <table:table-row>
          <table:table-cell office:value-type="string" office:string-value="74007/2"/>
          <table:table-cell office:value-type="string" office:string-value="FORMA TABUAS MADEIRA 3A P/ PECAS CONCRETO ARM, REAPR 2X, INCL MONTAGEM E DESMONTAGEM."/>
          <table:table-cell office:value-type="string" office:string-value="M2"/>
          <table:table-cell office:value-type="float" office:value="39.119999999999997"/>
          <table:table-cell table:number-columns-repeated="16380"/>
        </table:table-row>
        <table:table-row>
          <table:table-cell office:value-type="string" office:string-value="74074/4"/>
          <table:table-cell office:value-type="string" office:string-value="FORMA TABUA P/CONCRETO EM FUNDACAO S/REAPROVEITAMENTO"/>
          <table:table-cell office:value-type="string" office:string-value="M2"/>
          <table:table-cell office:value-type="float" office:value="58.06"/>
          <table:table-cell table:number-columns-repeated="16380"/>
        </table:table-row>
        <table:table-row>
          <table:table-cell office:value-type="string" office:string-value="74076/1"/>
          <table:table-cell office:value-type="string" office:string-value="FORMA TABUA P/ CONCRETO EM FUNDACAO RADIER C/ REAPROVEITAMENTO 3X."/>
          <table:table-cell office:value-type="string" office:string-value="M2"/>
          <table:table-cell office:value-type="float" office:value="28.06"/>
          <table:table-cell table:number-columns-repeated="16380"/>
        </table:table-row>
        <table:table-row>
          <table:table-cell office:value-type="string" office:string-value="74076/2"/>
          <table:table-cell office:value-type="string" office:string-value="FORMA TABUA P/ CONCRETO EM FUNDACAO RADIER C/ REAPROVEITAMENTO 5X."/>
          <table:table-cell office:value-type="string" office:string-value="M2"/>
          <table:table-cell office:value-type="float" office:value="20.010000000000002"/>
          <table:table-cell table:number-columns-repeated="16380"/>
        </table:table-row>
        <table:table-row>
          <table:table-cell office:value-type="string" office:string-value="74076/3"/>
          <table:table-cell office:value-type="string" office:string-value="FORMA TABUA P/ CONCRETO EM FUNDACAO RADIER C/ REAPROVEITAMENTO 10X."/>
          <table:table-cell office:value-type="string" office:string-value="M2"/>
          <table:table-cell office:value-type="float" office:value="13.98"/>
          <table:table-cell table:number-columns-repeated="16380"/>
        </table:table-row>
        <table:table-row>
          <table:table-cell office:value-type="string" office:string-value="74107/1"/>
          <table:table-cell office:value-type="string" office:string-value="ESCORAMENTO DE LAJE PRE-MOLDADA"/>
          <table:table-cell office:value-type="string" office:string-value="M2"/>
          <table:table-cell office:value-type="float" office:value="17.95"/>
          <table:table-cell table:number-columns-repeated="16380"/>
        </table:table-row>
        <table:table-row>
          <table:table-cell office:value-type="float" office:value="83515"/>
          <table:table-cell office:value-type="string" office:string-value="ESCORAMENTO FORMAS DE H=3,30 A 3,50 M, COM MADEIRA 3A QUALIDADE, NAO APARELHADA, APROVEITAMENTO TABUAS 3X E PRUMOS 4X"/>
          <table:table-cell office:value-type="string" office:string-value="M3"/>
          <table:table-cell office:value-type="float" office:value="8.9600000000000009"/>
          <table:table-cell table:number-columns-repeated="16380"/>
        </table:table-row>
        <table:table-row>
          <table:table-cell office:value-type="float" office:value="83516"/>
          <table:table-cell office:value-type="string" office:string-value="ESCORAMENTO FORMAS H=3,50 A 4,00 M, COM MADEIRA DE 3A QUALIDADE, NAO APARELHADA, APROVEITAMENTO TABUAS 3X E PRUMOS 4X."/>
          <table:table-cell office:value-type="string" office:string-value="M3"/>
          <table:table-cell office:value-type="float" office:value="10.34"/>
          <table:table-cell table:number-columns-repeated="16380"/>
        </table:table-row>
        <table:table-row>
          <table:table-cell office:value-type="float" office:value="84214"/>
          <table:table-cell office:value-type="string" office:string-value="FORMA PARA ESTRUTURAS DE CONCRETO (PILAR, VIGA E LAJE) EM CHAPA DE MADEIRA COMPENSADA RESINADA, DE 1,10 X 2,20, ESPESSURA = 12 MM, 02 UTILIZACOES. (FABRICACAO, MONTAGEM E DESMONTAGEM)"/>
          <table:table-cell office:value-type="string" office:string-value="M2"/>
          <table:table-cell office:value-type="float" office:value="38.39"/>
          <table:table-cell table:number-columns-repeated="16380"/>
        </table:table-row>
        <table:table-row>
          <table:table-cell office:value-type="float" office:value="84215"/>
          <table:table-cell office:value-type="string" office:string-value="FORMA PARA ESTRUTURAS DE CONCRETO (PILAR, VIGA E LAJE) EM CHAPA DE MADEIRA COMPENSADA RESINADA, DE 1,10 X 2,20, ESPESSURA = 12 MM, 03 UTILIZACOES. (FABRICACAO, MONTAGEM E DESMONTAGEM)"/>
          <table:table-cell office:value-type="string" office:string-value="M2"/>
          <table:table-cell office:value-type="float" office:value="29.06"/>
          <table:table-cell table:number-columns-repeated="16380"/>
        </table:table-row>
        <table:table-row>
          <table:table-cell office:value-type="float" office:value="84216"/>
          <table:table-cell office:value-type="string" office:string-value="FORMA PARA ESTRUTURAS DE CONCRETO (PILAR, VIGA E LAJE) EM CHAPA DE MADEIRA COMPENSADA RESINADA, DE 1,10 X 2,20, ESPESSURA = 12 MM, 05 UTILIZACOES. (FABRICACAO, MONTAGEM E DESMONTAGEM)"/>
          <table:table-cell office:value-type="string" office:string-value="M2"/>
          <table:table-cell office:value-type="float" office:value="21.52"/>
          <table:table-cell table:number-columns-repeated="16380"/>
        </table:table-row>
        <table:table-row>
          <table:table-cell office:value-type="float" office:value="84217"/>
          <table:table-cell office:value-type="string" office:string-value="FORMA PARA ESTRUTURAS DE CONCRETO (PILAR, VIGA E LAJE) EM CHAPA DE MADEIRA COMPENSADA PLASTIFICADA, DE 1,10 X 2,20, ESPESSURA = 12 MM, 02 UTILIZACOES. (FABRICACAO, MONTAGEM E DESMONTAGEM - EXCLUSIVE ESCORAMENTO)"/>
          <table:table-cell office:value-type="string" office:string-value="M2"/>
          <table:table-cell office:value-type="float" office:value="43"/>
          <table:table-cell table:number-columns-repeated="16380"/>
        </table:table-row>
        <table:table-row>
          <table:table-cell office:value-type="float" office:value="84218"/>
          <table:table-cell office:value-type="string" office:string-value="FORMA PARA ESTRUTURAS DE CONCRETO (PILAR, VIGA E LAJE) EM CHAPA DE MADEIRA COMPENSADA PLASTIFICADA, DE 1,10 X 2,20, ESPESSURA = 12 MM, 03 UTILIZACOES. (FABRICACAO, MONTAGEM E DESMONTAGEM - EXCLUSIVE ESCORAMENTO)"/>
          <table:table-cell office:value-type="string" office:string-value="M2"/>
          <table:table-cell office:value-type="float" office:value="31.74"/>
          <table:table-cell table:number-columns-repeated="16380"/>
        </table:table-row>
        <table:table-row>
          <table:table-cell office:value-type="float" office:value="84219"/>
          <table:table-cell office:value-type="string" office:string-value="FORMA PARA ESTRUTURAS DE CONCRETO (PILAR, VIGA E LAJE) EM CHAPA DE MADEIRA COMPENSADA PLASTIFICADA, DE 1,10 X 2,20, ESPESSURA = 12 MM, 05 UTILIZACOES. (FABRICACAO, MONTAGEM E DESMONTAGEM - EXCLUSIVE ESCORAMENTO)"/>
          <table:table-cell office:value-type="string" office:string-value="M2"/>
          <table:table-cell office:value-type="float" office:value="22.78"/>
          <table:table-cell table:number-columns-repeated="16380"/>
        </table:table-row>
        <table:table-row>
          <table:table-cell office:value-type="float" office:value="84220"/>
          <table:table-cell office:value-type="string" office:string-value="FORMA PARA ESTRUTURAS DE CONCRETO (PILAR, VIGA E LAJE) EM CHAPA DE MADEIRA COMPENSADA PLASTIFICADA, DE 1,10 X 2,20, ESPESSURA = 12 MM, 08 UTILIZACOES. (FABRICACAO, MONTAGEM E DESMONTAGEM - EXCLUSIVE ESCORAMENTO)"/>
          <table:table-cell office:value-type="string" office:string-value="M2"/>
          <table:table-cell office:value-type="float" office:value="18.87"/>
          <table:table-cell table:number-columns-repeated="16380"/>
        </table:table-row>
        <table:table-row>
          <table:table-cell office:value-type="float" office:value="84221"/>
          <table:table-cell office:value-type="string" office:string-value="FORMA PARA ESTRUTURAS DE CONCRETO (PILAR, VIGA E LAJE) EM CHAPA DE MADEIRA COMPENSADA PLASTIFICADA, DE 1,10 X 2,20, ESPESSURA = 18 MM, 02 UTILIZACOES. (FABRICACAO, MONTAGEM E DESMONTAGEM - EXCLUSIVE ESCORAMENTO)"/>
          <table:table-cell office:value-type="string" office:string-value="M2"/>
          <table:table-cell office:value-type="float" office:value="60.3"/>
          <table:table-cell table:number-columns-repeated="16380"/>
        </table:table-row>
        <table:table-row>
          <table:table-cell office:value-type="float" office:value="84222"/>
          <table:table-cell office:value-type="string" office:string-value="FORMA PARA ESTRUTURAS DE CONCRETO (PILAR, VIGA E LAJE) EM CHAPA DE MADEIRA COMPENSADA PLASTIFICADA, DE 1,10 X 2,20, ESPESSURA = 18 MM, 03 UTILIZACOES. (FABRICACAO, MONTAGEM E DESMONTAGEM - EXCLUSIVE ESCORAMENTO)"/>
          <table:table-cell office:value-type="string" office:string-value="M2"/>
          <table:table-cell office:value-type="float" office:value="44.31"/>
          <table:table-cell table:number-columns-repeated="16380"/>
        </table:table-row>
        <table:table-row>
          <table:table-cell office:value-type="float" office:value="84223"/>
          <table:table-cell office:value-type="string" office:string-value="FORMA PARA ESTRUTURAS DE CONCRETO (PILAR, VIGA E LAJE) EM CHAPA DE MADEIRA COMPENSADA PLASTIFICADA, DE 1,10 X 2,20, ESPESSURA = 18 MM, 05 UTILIZACOES. (FABRICACAO, MONTAGEM E DESMONTAGEM - EXCLUSIVE ESCORAMENTO)"/>
          <table:table-cell office:value-type="string" office:string-value="M2"/>
          <table:table-cell office:value-type="float" office:value="31.73"/>
          <table:table-cell table:number-columns-repeated="16380"/>
        </table:table-row>
        <table:table-row>
          <table:table-cell office:value-type="float" office:value="84224"/>
          <table:table-cell office:value-type="string" office:string-value="FORMA PARA ESTRUTURAS DE CONCRETO (PILAR, VIGA E LAJE) EM CHAPA DE MADEIRA COMPENSADA PLASTIFICADA, DE 1,10 X 2,20, ESPESSURA = 18 MM, 08 UTILIZACOES. (FABRICACAO, MONTAGEM E DESMONTAGEM - EXCLUSIVE ESCORAMENTO)"/>
          <table:table-cell office:value-type="string" office:string-value="M2"/>
          <table:table-cell office:value-type="float" office:value="24.77"/>
          <table:table-cell table:number-columns-repeated="16380"/>
        </table:table-row>
        <table:table-row>
          <table:table-cell office:value-type="string" office:string-value="73771/1"/>
          <table:table-cell office:value-type="string" office:string-value="PROTENSAO DE TIRANTES DE BARRA DE ACO CA-50 EXCL MATERIAIS"/>
          <table:table-cell office:value-type="string" office:string-value="UN"/>
          <table:table-cell office:value-type="float" office:value="12.58"/>
          <table:table-cell table:number-columns-repeated="16380"/>
        </table:table-row>
        <table:table-row>
          <table:table-cell office:value-type="string" office:string-value="73942/1"/>
          <table:table-cell office:value-type="string" office:string-value="ARMACAO DE ACO CA-60 DIAM.7,0 A 8,0MM - FORNECIMENTO / CORTE (C/ PERDA DE 10%) / DOBRA / COLOCACAO."/>
          <table:table-cell office:value-type="string" office:string-value="KG"/>
          <table:table-cell office:value-type="float" office:value="5.91"/>
          <table:table-cell table:number-columns-repeated="16380"/>
        </table:table-row>
        <table:table-row>
          <table:table-cell office:value-type="string" office:string-value="73942/2"/>
          <table:table-cell office:value-type="string" office:string-value="ARMACAO DE ACO CA-60 DIAM. 3,4 A 6,0MM.- FORNECIMENTO / CORTE (C/PERDA DE 10%) / DOBRA / COLOCAÇÃO."/>
          <table:table-cell office:value-type="string" office:string-value="KG"/>
          <table:table-cell office:value-type="float" office:value="6.18"/>
          <table:table-cell table:number-columns-repeated="16380"/>
        </table:table-row>
        <table:table-row>
          <table:table-cell office:value-type="string" office:string-value="73990/1"/>
          <table:table-cell office:value-type="string" office:string-value="ARMACAO ACO CA-50 P/1,0M3 DE CONCRETO"/>
          <table:table-cell office:value-type="string" office:string-value="UN"/>
          <table:table-cell office:value-type="float" office:value="441.56"/>
          <table:table-cell table:number-columns-repeated="16380"/>
        </table:table-row>
        <table:table-row>
          <table:table-cell office:value-type="string" office:string-value="73994/1"/>
          <table:table-cell office:value-type="string" office:string-value="ARMACAO EM TELA DE ACO SOLDADA NERVURADA Q-138, ACO CA-60, 4,2MM, MALHA 10X10CM"/>
          <table:table-cell office:value-type="string" office:string-value="KG"/>
          <table:table-cell office:value-type="float" office:value="6.06"/>
          <table:table-cell table:number-columns-repeated="16380"/>
        </table:table-row>
        <table:table-row>
          <table:table-cell office:value-type="string" office:string-value="74254/1"/>
          <table:table-cell office:value-type="string" office:string-value="ARMACAO ACO CA-50 DIAM.16,0 (5/8) À 25,0MM (1) - FORNECIMENTO/ CORTE(PERDA DE 10%) / DOBRA / COLOCAÇÃO."/>
          <table:table-cell office:value-type="string" office:string-value="KG"/>
          <table:table-cell office:value-type="float" office:value="5.35"/>
          <table:table-cell table:number-columns-repeated="16380"/>
        </table:table-row>
        <table:table-row>
          <table:table-cell office:value-type="string" office:string-value="74254/2"/>
          <table:table-cell office:value-type="string" office:string-value="ARMACAO ACO CA-50, DIAM. 6,3 (1/4) À 12,5MM(1/2) -FORNECIMENTO/ CORTE(PERDA DE 10%) / DOBRA / COLOCAÇÃO."/>
          <table:table-cell office:value-type="string" office:string-value="KG"/>
          <table:table-cell office:value-type="float" office:value="6.22"/>
          <table:table-cell table:number-columns-repeated="16380"/>
        </table:table-row>
        <table:table-row>
          <table:table-cell office:value-type="string" office:string-value="79504/1"/>
          <table:table-cell office:value-type="string" office:string-value="TIRANTES P/PROTENSAO E ANCORAGEM EM ROCHA C/ 6 FIOS ACO DURO 8MM ."/>
          <table:table-cell office:value-type="string" office:string-value="M"/>
          <table:table-cell office:value-type="float" office:value="29.24"/>
          <table:table-cell table:number-columns-repeated="16380"/>
        </table:table-row>
        <table:table-row>
          <table:table-cell office:value-type="string" office:string-value="79504/2"/>
          <table:table-cell office:value-type="string" office:string-value="TIRANTES P/PROTENSAO E ANCORAGEM EM ROCHA C/ 8 FIOS ACO DURO 8MM ."/>
          <table:table-cell office:value-type="string" office:string-value="M"/>
          <table:table-cell office:value-type="float" office:value="34.36"/>
          <table:table-cell table:number-columns-repeated="16380"/>
        </table:table-row>
        <table:table-row>
          <table:table-cell office:value-type="string" office:string-value="79504/3"/>
          <table:table-cell office:value-type="string" office:string-value="TIRANTES P/PROTENSAO E ANCORAGEM EM ROCHA C/10 FIOS ACO DURO 8MM ."/>
          <table:table-cell office:value-type="string" office:string-value="M"/>
          <table:table-cell office:value-type="float" office:value="39.479999999999997"/>
          <table:table-cell table:number-columns-repeated="16380"/>
        </table:table-row>
        <table:table-row>
          <table:table-cell office:value-type="string" office:string-value="79504/4"/>
          <table:table-cell office:value-type="string" office:string-value="TIRANTES P/PROTENSAO E ANCORAGEM EM ROCHA C/12 FIOS ACO DURO 8MM ."/>
          <table:table-cell office:value-type="string" office:string-value="M"/>
          <table:table-cell office:value-type="float" office:value="44.59"/>
          <table:table-cell table:number-columns-repeated="16380"/>
        </table:table-row>
        <table:table-row>
          <table:table-cell office:value-type="string" office:string-value="79504/5"/>
          <table:table-cell office:value-type="string" office:string-value="TIRANTE PROTENDIDO P/  ANCORAGEM EM SOLO  C/ 6 FIOS ACO DURO 8MM, INCLUSIVE PROTEÇÃO ANTICORR0SIVA."/>
          <table:table-cell office:value-type="string" office:string-value="M"/>
          <table:table-cell office:value-type="float" office:value="35.909999999999997"/>
          <table:table-cell table:number-columns-repeated="16380"/>
        </table:table-row>
        <table:table-row>
          <table:table-cell office:value-type="string" office:string-value="79504/6"/>
          <table:table-cell office:value-type="string" office:string-value="TIRANTES P/PROTENSAO E ANCORAGEM EM SOLO TRECHO LIVRE C/ 8 FIOS ACO DURO 8MM INCLUSIVE PROTECAO ANTICORROSIVA."/>
          <table:table-cell office:value-type="string" office:string-value="M"/>
          <table:table-cell office:value-type="float" office:value="41.02"/>
          <table:table-cell table:number-columns-repeated="16380"/>
        </table:table-row>
        <table:table-row>
          <table:table-cell office:value-type="string" office:string-value="79504/7"/>
          <table:table-cell office:value-type="string" office:string-value="TIRANTES P/PROTENSAO E ANCORAGEM EM SOLO TRECHO LIVRE C/10 FIOS ACO DURO 8MM INCLUSIVE PROTECAO ANTICORROSIVA."/>
          <table:table-cell office:value-type="string" office:string-value="M"/>
          <table:table-cell office:value-type="float" office:value="46.14"/>
          <table:table-cell table:number-columns-repeated="16380"/>
        </table:table-row>
        <table:table-row>
          <table:table-cell office:value-type="string" office:string-value="79504/8"/>
          <table:table-cell office:value-type="string" office:string-value="TIRANTES P/PROTENSAO E ANCORAGEM EM SOLO TRECHO LIVRE C/16 FIOS ACO DURO 8MM INCLUSIVE PROTECAO ANTICORROSIVA."/>
          <table:table-cell office:value-type="string" office:string-value="M"/>
          <table:table-cell office:value-type="float" office:value="62.13"/>
          <table:table-cell table:number-columns-repeated="16380"/>
        </table:table-row>
        <table:table-row>
          <table:table-cell office:value-type="string" office:string-value="79504/9"/>
          <table:table-cell office:value-type="string" office:string-value="TIRANTES P/PROTENSAO E ANCORAGEM EM SOLO TRECHO ANCOR C/ 6 FIOS ACO DURO 8MM , INCLUSIVE PROTECAO ANTICORROSIVA."/>
          <table:table-cell office:value-type="string" office:string-value="M"/>
          <table:table-cell office:value-type="float" office:value="66.760000000000005"/>
          <table:table-cell table:number-columns-repeated="16380"/>
        </table:table-row>
        <table:table-row>
          <table:table-cell office:value-type="string" office:string-value="79504/10"/>
          <table:table-cell office:value-type="string" office:string-value="TIRANTES P/PROTENSAO E ANCORAGEM EM SOLO TRECHO ANCOR C/ 8 FIOS ACO DURO 8MM , INCLUSIVE PROTECAO ANTICORROSIVA."/>
          <table:table-cell office:value-type="string" office:string-value="M"/>
          <table:table-cell office:value-type="float" office:value="71.88"/>
          <table:table-cell table:number-columns-repeated="16380"/>
        </table:table-row>
        <table:table-row>
          <table:table-cell office:value-type="string" office:string-value="79504/11"/>
          <table:table-cell office:value-type="string" office:string-value="TIRANTES P/PROTENSAO E ANCORAGEM EM SOLO TRECHO ANCOR C/10 FIOS ACO DURO 8MM ."/>
          <table:table-cell office:value-type="string" office:string-value="M"/>
          <table:table-cell office:value-type="float" office:value="76.989999999999995"/>
          <table:table-cell table:number-columns-repeated="16380"/>
        </table:table-row>
        <table:table-row>
          <table:table-cell office:value-type="string" office:string-value="79504/12"/>
          <table:table-cell office:value-type="string" office:string-value="TIRANTES P/PROTENSAO E ANCORAGEM EM SOLO TRECHO ANCOR C/16 FIOS ACO DURO 8MM ."/>
          <table:table-cell office:value-type="string" office:string-value="M"/>
          <table:table-cell office:value-type="float" office:value="92.98"/>
          <table:table-cell table:number-columns-repeated="16380"/>
        </table:table-row>
        <table:table-row>
          <table:table-cell office:value-type="float" office:value="85662"/>
          <table:table-cell office:value-type="string" office:string-value="ARMACAO EM TELA DE ACO SOLDADA NERVURADA Q-92, ACO CA-60, 4,2MM, MALHA 15X15CM"/>
          <table:table-cell office:value-type="string" office:string-value="M2"/>
          <table:table-cell office:value-type="float" office:value="9.2200000000000006"/>
          <table:table-cell table:number-columns-repeated="16380"/>
        </table:table-row>
        <table:table-row>
          <table:table-cell office:value-type="float" office:value="5652"/>
          <table:table-cell office:value-type="string" office:string-value="CONCRETO NAO ESTRUTURAL, CONSUMO 150KG/M3, PREPARO COM BETONEIRA, SEM LANCAMENTO"/>
          <table:table-cell office:value-type="string" office:string-value="M3"/>
          <table:table-cell office:value-type="float" office:value="201.74"/>
          <table:table-cell table:number-columns-repeated="16380"/>
        </table:table-row>
        <table:table-row>
          <table:table-cell office:value-type="float" office:value="6042"/>
          <table:table-cell office:value-type="string" office:string-value="CONCRETO NAO ESTRUTURAL, CONSUMO 210KG/M3, PREPARO COM BETONEIRA, SEM LANCAMENTO"/>
          <table:table-cell office:value-type="string" office:string-value="M3"/>
          <table:table-cell office:value-type="float" office:value="230.49"/>
          <table:table-cell table:number-columns-repeated="16380"/>
        </table:table-row>
        <table:table-row>
          <table:table-cell office:value-type="float" office:value="6045"/>
          <table:table-cell office:value-type="string" office:string-value="CONCRETO FCK=15MPA, PREPARO COM BETONEIRA, SEM LANCAMENTO"/>
          <table:table-cell office:value-type="string" office:string-value="M3"/>
          <table:table-cell office:value-type="float" office:value="279.82"/>
          <table:table-cell table:number-columns-repeated="16380"/>
        </table:table-row>
        <table:table-row>
          <table:table-cell office:value-type="float" office:value="40780"/>
          <table:table-cell office:value-type="string" office:string-value="REGULARIZACAO DE SUPERFICIE DE CONC. APARENTE"/>
          <table:table-cell office:value-type="string" office:string-value="M2"/>
          <table:table-cell office:value-type="float" office:value="5.51"/>
          <table:table-cell table:number-columns-repeated="16380"/>
        </table:table-row>
        <table:table-row>
          <table:table-cell office:value-type="float" office:value="73406"/>
          <table:table-cell office:value-type="string" office:string-value="CONCRETO FCK=15MPA (1:2,5:3) , INCLUIDO PREPARO MECANICO, LANCAMENTO E ADENSAMENTO."/>
          <table:table-cell office:value-type="string" office:string-value="M3"/>
          <table:table-cell office:value-type="float" office:value="352.81"/>
          <table:table-cell table:number-columns-repeated="16380"/>
        </table:table-row>
        <table:table-row>
          <table:table-cell office:value-type="string" office:string-value="73972/1"/>
          <table:table-cell office:value-type="string" office:string-value="CONCRETO FCK=25MPA, VIRADO EM BETONEIRA, SEM LANCAMENTO"/>
          <table:table-cell office:value-type="string" office:string-value="M3"/>
          <table:table-cell office:value-type="float" office:value="313.33999999999997"/>
          <table:table-cell table:number-columns-repeated="16380"/>
        </table:table-row>
        <table:table-row>
          <table:table-cell office:value-type="string" office:string-value="73972/2"/>
          <table:table-cell office:value-type="string" office:string-value="CONCRETO FCK=20MPA, VIRADO EM BETONEIRA, SEM LANCAMENTO"/>
          <table:table-cell office:value-type="string" office:string-value="M3"/>
          <table:table-cell office:value-type="float" office:value="304.02999999999997"/>
          <table:table-cell table:number-columns-repeated="16380"/>
        </table:table-row>
        <table:table-row>
          <table:table-cell office:value-type="string" office:string-value="73983/1"/>
          <table:table-cell office:value-type="string" office:string-value="CONCRETO FCK=15MPA, VIRADO EM BETONEIRA, SEM LANCAMENTO, COM IMPERMEABILIZANTE"/>
          <table:table-cell office:value-type="string" office:string-value="M3"/>
          <table:table-cell office:value-type="float" office:value="307.42"/>
          <table:table-cell table:number-columns-repeated="16380"/>
        </table:table-row>
        <table:table-row>
          <table:table-cell office:value-type="string" office:string-value="74004/3"/>
          <table:table-cell office:value-type="string" office:string-value="CONCRETO GROUT, PREPARADO NO LOCAL, LANCADO E ADENSADO"/>
          <table:table-cell office:value-type="string" office:string-value="M3"/>
          <table:table-cell office:value-type="float" office:value="354.62"/>
          <table:table-cell table:number-columns-repeated="16380"/>
        </table:table-row>
        <table:table-row>
          <table:table-cell office:value-type="string" office:string-value="74115/1"/>
          <table:table-cell office:value-type="string" office:string-value="EXECUÇÃO DE LASTRO EM CONCRETO (1:2,5:6), PREPARO MANUAL"/>
          <table:table-cell office:value-type="string" office:string-value="M3"/>
          <table:table-cell office:value-type="float" office:value="275.31"/>
          <table:table-cell table:number-columns-repeated="16380"/>
        </table:table-row>
        <table:table-row>
          <table:table-cell office:value-type="string" office:string-value="74138/1"/>
          <table:table-cell office:value-type="string" office:string-value="CONCRETO USINADO BOMBEADO FCK=15MPA, INCLUSIVE LANCAMENTO E ADENSAMENTO"/>
          <table:table-cell office:value-type="string" office:string-value="M3"/>
          <table:table-cell office:value-type="float" office:value="271.42"/>
          <table:table-cell table:number-columns-repeated="16380"/>
        </table:table-row>
        <table:table-row>
          <table:table-cell office:value-type="string" office:string-value="74138/2"/>
          <table:table-cell office:value-type="string" office:string-value="CONCRETO USINADO BOMBEADO FCK=20MPA, INCLUSIVE LANCAMENTO E ADENSAMENTO"/>
          <table:table-cell office:value-type="string" office:string-value="M3"/>
          <table:table-cell office:value-type="float" office:value="308.02"/>
          <table:table-cell table:number-columns-repeated="16380"/>
        </table:table-row>
        <table:table-row>
          <table:table-cell office:value-type="string" office:string-value="74138/3"/>
          <table:table-cell office:value-type="string" office:string-value="CONCRETO USINADO BOMBEADO FCK=25MPA, INCLUSIVE LANCAMENTO E ADENSAMENTO"/>
          <table:table-cell office:value-type="string" office:string-value="M3"/>
          <table:table-cell office:value-type="float" office:value="319.51"/>
          <table:table-cell table:number-columns-repeated="16380"/>
        </table:table-row>
        <table:table-row>
          <table:table-cell office:value-type="string" office:string-value="74138/4"/>
          <table:table-cell office:value-type="string" office:string-value="CONCRETO USINADO BOMBEADO FCK=30MPA, INCLUSIVE LANCAMENTO E ADENSAMENTO"/>
          <table:table-cell office:value-type="string" office:string-value="M3"/>
          <table:table-cell office:value-type="float" office:value="329.09"/>
          <table:table-cell table:number-columns-repeated="16380"/>
        </table:table-row>
        <table:table-row>
          <table:table-cell office:value-type="string" office:string-value="74138/5"/>
          <table:table-cell office:value-type="string" office:string-value="CONCRETO USINADO BOMBEADO FCK=35MPA, INCLUSIVE LANCAMENTO E ADENSAMENTO"/>
          <table:table-cell office:value-type="string" office:string-value="M3"/>
          <table:table-cell office:value-type="float" office:value="339.63"/>
          <table:table-cell table:number-columns-repeated="16380"/>
        </table:table-row>
        <table:table-row>
          <table:table-cell office:value-type="string" office:string-value="74157/3"/>
          <table:table-cell office:value-type="string" office:string-value="LANCAMENTO/APLICACAO MANUAL DE CONCRETO EM ESTRUTURAS"/>
          <table:table-cell office:value-type="string" office:string-value="M3"/>
          <table:table-cell office:value-type="float" office:value="59.92"/>
          <table:table-cell table:number-columns-repeated="16380"/>
        </table:table-row>
        <table:table-row>
          <table:table-cell office:value-type="string" office:string-value="74157/4"/>
          <table:table-cell office:value-type="string" office:string-value="LANCAMENTO/APLICACAO MANUAL DE CONCRETO EM FUNDACOES"/>
          <table:table-cell office:value-type="string" office:string-value="M3"/>
          <table:table-cell office:value-type="float" office:value="59.92"/>
          <table:table-cell table:number-columns-repeated="16380"/>
        </table:table-row>
        <table:table-row>
          <table:table-cell office:value-type="string" office:string-value="74141/1"/>
          <table:table-cell office:value-type="string" office:string-value="LAJE PRE-MOLD BETA 11 P/1KN/M2 VAOS 4,40M/INCL VIGOTAS TIJOLOS ARMADURA NEGATIVA CAPEAMENTO 3CM CONCRETO 20MPA ESCORAMENTO MATERIAL E MAO  DE OBRA."/>
          <table:table-cell office:value-type="string" office:string-value="M2"/>
          <table:table-cell office:value-type="float" office:value="61.96"/>
          <table:table-cell table:number-columns-repeated="16380"/>
        </table:table-row>
        <table:table-row>
          <table:table-cell office:value-type="string" office:string-value="74141/2"/>
          <table:table-cell office:value-type="string" office:string-value="LAJE PRE-MOLD BETA 12 P/3,5KN/M2 VAO 4,1M INCL VIGOTAS TIJOLOS ARMADU-RA NEGATIVA CAPEAMENTO 3CM CONCRETO 15MPA ESCORAMENTO MATERIAIS E MAO DE OBRA."/>
          <table:table-cell office:value-type="string" office:string-value="M2"/>
          <table:table-cell office:value-type="float" office:value="69.790000000000006"/>
          <table:table-cell table:number-columns-repeated="16380"/>
        </table:table-row>
        <table:table-row>
          <table:table-cell office:value-type="string" office:string-value="74141/3"/>
          <table:table-cell office:value-type="string" office:string-value="LAJE PRE-MOLD BETA 16 P/3,5KN/M2 VAO 5,2M INCL VIGOTAS TIJOLOS ARMADU-RA NEGATIVA CAPEAMENTO 3CM CONCRETO 15MPA ESCORAMENTO MATERIAL E MAO  DE OBRA."/>
          <table:table-cell office:value-type="string" office:string-value="M2"/>
          <table:table-cell office:value-type="float" office:value="77.73"/>
          <table:table-cell table:number-columns-repeated="16380"/>
        </table:table-row>
        <table:table-row>
          <table:table-cell office:value-type="string" office:string-value="74141/4"/>
          <table:table-cell office:value-type="string" office:string-value="LAJE PRE-MOLD BETA 20 P/3,5KN/M2 VAO 6,2M INCL VIGOTAS TIJOLOS ARMADU-RA NEGATIVA CAPEAMENTO 3CM CONCRETO 15MPA ESCORAMENTO MATERIAL E MAO  DE OBRA."/>
          <table:table-cell office:value-type="string" office:string-value="M2"/>
          <table:table-cell office:value-type="float" office:value="101.22"/>
          <table:table-cell table:number-columns-repeated="16380"/>
        </table:table-row>
        <table:table-row>
          <table:table-cell office:value-type="string" office:string-value="74202/1"/>
          <table:table-cell office:value-type="string" office:string-value="LAJE PRE-MOLDADA P/FORRO, SOBRECARGA 100KG/M2, VAOS ATE 3,50M/E=8CM, C/LAJOTAS E CAP.C/CONC FCK=20MPA, 3CM, INTER-EIXO 38CM, C/ESCORAMENTO (REAPR.3X) E FERRAGEM NEGATIVA"/>
          <table:table-cell office:value-type="string" office:string-value="M2"/>
          <table:table-cell office:value-type="float" office:value="52.11"/>
          <table:table-cell table:number-columns-repeated="16380"/>
        </table:table-row>
        <table:table-row>
          <table:table-cell office:value-type="string" office:string-value="74202/2"/>
          <table:table-cell office:value-type="string" office:string-value="LAJE PRE-MOLDADA P/PISO, SOBRECARGA 200KG/M2, VAOS ATE 3,50M/E=8CM, C/LAJOTAS E CAP.C/CONC FCK=20MPA, 4CM, INTER-EIXO 38CM, C/ESCORAMENTO (REAPR.3X) E FERRAGEM NEGATIVA"/>
          <table:table-cell office:value-type="string" office:string-value="M2"/>
          <table:table-cell office:value-type="float" office:value="58.83"/>
          <table:table-cell table:number-columns-repeated="16380"/>
        </table:table-row>
        <table:table-row>
          <table:table-cell office:value-type="float" office:value="6122"/>
          <table:table-cell office:value-type="string" office:string-value="EMBASAMENTO C/PEDRA ARGAMASSADA UTILIZANDO ARG.CIM/AREIA 1:4"/>
          <table:table-cell office:value-type="string" office:string-value="M3"/>
          <table:table-cell office:value-type="float" office:value="252.39"/>
          <table:table-cell table:number-columns-repeated="16380"/>
        </table:table-row>
        <table:table-row>
          <table:table-cell office:value-type="string" office:string-value="73817/1"/>
          <table:table-cell office:value-type="string" office:string-value="EMBASAMENTO DE MATERIAL GRANULAR - PO DE PEDRA"/>
          <table:table-cell office:value-type="string" office:string-value="M3"/>
          <table:table-cell office:value-type="float" office:value="62.86"/>
          <table:table-cell table:number-columns-repeated="16380"/>
        </table:table-row>
        <table:table-row>
          <table:table-cell office:value-type="string" office:string-value="73817/2"/>
          <table:table-cell office:value-type="string" office:string-value="EMBASAMENTO DE MATERIAL GRANULAR - RACHAO"/>
          <table:table-cell office:value-type="string" office:string-value="M3"/>
          <table:table-cell office:value-type="float" office:value="74.44"/>
          <table:table-cell table:number-columns-repeated="16380"/>
        </table:table-row>
        <table:table-row>
          <table:table-cell office:value-type="string" office:string-value="74078/1"/>
          <table:table-cell office:value-type="string" office:string-value="AGULHAMENTO FUNDO DE VALAS C/MACO 30KG PEDRA-DE-MAO H=10CM"/>
          <table:table-cell office:value-type="string" office:string-value="M2"/>
          <table:table-cell office:value-type="float" office:value="18.03"/>
          <table:table-cell table:number-columns-repeated="16380"/>
        </table:table-row>
        <table:table-row>
          <table:table-cell office:value-type="string" office:string-value="74078/2"/>
          <table:table-cell office:value-type="string" office:string-value="AGULHAMENTO FUNDO DE VALAS C/MACO 30KG PEDRA-DE-MAO H=5CM"/>
          <table:table-cell office:value-type="string" office:string-value="M2"/>
          <table:table-cell office:value-type="float" office:value="9.01"/>
          <table:table-cell table:number-columns-repeated="16380"/>
        </table:table-row>
        <table:table-row>
          <table:table-cell office:value-type="float" office:value="83518"/>
          <table:table-cell office:value-type="string" office:string-value="ALVENARIA EMBASAMENTO E=20 CM BLOCO CONCRETO"/>
          <table:table-cell office:value-type="string" office:string-value="M3"/>
          <table:table-cell office:value-type="float" office:value="230.17"/>
          <table:table-cell table:number-columns-repeated="16380"/>
        </table:table-row>
        <table:table-row>
          <table:table-cell office:value-type="float" office:value="83519"/>
          <table:table-cell office:value-type="string" office:string-value="ALVENARIA EMBASAMENTO TIJOLO CERAMICO FURADO 10X20X20 CM"/>
          <table:table-cell office:value-type="string" office:string-value="M3"/>
          <table:table-cell office:value-type="float" office:value="384.05"/>
          <table:table-cell table:number-columns-repeated="16380"/>
        </table:table-row>
        <table:table-row>
          <table:table-cell office:value-type="float" office:value="68328"/>
          <table:table-cell office:value-type="string" office:string-value="JUNTA DE DILATACAO COM ISOPOR 10 MM"/>
          <table:table-cell office:value-type="string" office:string-value="M2"/>
          <table:table-cell office:value-type="float" office:value="10.23"/>
          <table:table-cell table:number-columns-repeated="16380"/>
        </table:table-row>
        <table:table-row>
          <table:table-cell office:value-type="string" office:string-value="73898/1"/>
          <table:table-cell office:value-type="string" office:string-value="JUNTA DE DILATACAO ELASTICA (PVC) O-220/6 PRESSAO ATE 30 MCA"/>
          <table:table-cell office:value-type="string" office:string-value="M"/>
          <table:table-cell office:value-type="float" office:value="249.08"/>
          <table:table-cell table:number-columns-repeated="16380"/>
        </table:table-row>
        <table:table-row>
          <table:table-cell office:value-type="string" office:string-value="74121/1"/>
          <table:table-cell office:value-type="string" office:string-value="JUNTA DE DILATACAO PARA IMPERMEABILIZACAO, COM SELANTE ELASTICO MONOCOMPONENTE A BASE DE POLIURETANO, DIMENSOES 1X1CM."/>
          <table:table-cell office:value-type="string" office:string-value="M"/>
          <table:table-cell office:value-type="float" office:value="21.62"/>
          <table:table-cell table:number-columns-repeated="16380"/>
        </table:table-row>
        <table:table-row>
          <table:table-cell office:value-type="float" office:value="79471"/>
          <table:table-cell office:value-type="string" office:string-value="PINTURA ADESIVA P/ CONCRETO, A BASE DE RESINA EPOXI ( SIKADUR 32 )"/>
          <table:table-cell office:value-type="string" office:string-value="KG"/>
          <table:table-cell office:value-type="float" office:value="68.239999999999995"/>
          <table:table-cell table:number-columns-repeated="16380"/>
        </table:table-row>
        <table:table-row>
          <table:table-cell office:value-type="string" office:string-value="74200/1"/>
          <table:table-cell office:value-type="string" office:string-value="VERGA 10X10CM EM CONCRETO PRÉ-MOLDADO FCK=20MPA (PREPARO COM BETONEIRA) AÇO CA60, BITOLA FINA, INCLUSIVE FORMAS TABUA 3A."/>
          <table:table-cell office:value-type="string" office:string-value="M"/>
          <table:table-cell office:value-type="float" office:value="11.82"/>
          <table:table-cell table:number-columns-repeated="16380"/>
        </table:table-row>
        <table:table-row>
          <table:table-cell office:value-type="float" office:value="83901"/>
          <table:table-cell office:value-type="string" office:string-value="VERGAS 10X10 CM, PREMOLDADAS C/ CONCRETO FCK=15 MPA (PREPARO MECANICO), ACO CA-50 COM FORMAS TABUA DE PINHO 3A"/>
          <table:table-cell office:value-type="string" office:string-value="M"/>
          <table:table-cell office:value-type="float" office:value="11.81"/>
          <table:table-cell table:number-columns-repeated="16380"/>
        </table:table-row>
        <table:table-row>
          <table:table-cell office:value-type="float" office:value="71623"/>
          <table:table-cell office:value-type="string" office:string-value="CHAPIM DE CONCRETO APARENTE COM ACABAMENTO DESEMPENADO, FORMA DE COMPENSADO PLASTIFICADO (MADEIRIT) DE 14 X 10 CM, FUNDIDO NO LOCAL."/>
          <table:table-cell office:value-type="string" office:string-value="M"/>
          <table:table-cell office:value-type="float" office:value="18.940000000000001"/>
          <table:table-cell table:number-columns-repeated="16380"/>
        </table:table-row>
        <table:table-row>
          <table:table-cell office:value-type="string" office:string-value="74144/2"/>
          <table:table-cell office:value-type="string" office:string-value="SUPORTE APOIO CAIXA D AGUA BARROTES MADEIRA DE 1"/>
          <table:table-cell office:value-type="string" office:string-value="UN"/>
          <table:table-cell office:value-type="float" office:value="24.72"/>
          <table:table-cell table:number-columns-repeated="16380"/>
        </table:table-row>
        <table:table-row>
          <table:table-cell office:value-type="float" office:value="83513"/>
          <table:table-cell office:value-type="string" office:string-value="FORNECIMENTO DE PERFIL SIMPLES &quot;I&quot; OU &quot;H&quot; ATE 8&quot; INCLUSIVE PERDAS"/>
          <table:table-cell office:value-type="string" office:string-value="KG"/>
          <table:table-cell office:value-type="float" office:value="5.0199999999999996"/>
          <table:table-cell table:number-columns-repeated="16380"/>
        </table:table-row>
        <table:table-row>
          <table:table-cell office:value-type="float" office:value="83514"/>
          <table:table-cell office:value-type="string" office:string-value="FORNECIMENTO DE PERFIL SIMPLES &quot;I&quot; OU &quot;H&quot; 8 A 12&quot; INCLUSIVE PERDAS"/>
          <table:table-cell office:value-type="string" office:string-value="KG"/>
          <table:table-cell office:value-type="float" office:value="4.25"/>
          <table:table-cell table:number-columns-repeated="16380"/>
        </table:table-row>
        <table:table-row>
          <table:table-cell office:value-type="float" office:value="84153"/>
          <table:table-cell office:value-type="string" office:string-value="APARELHO DE APOIO NEOPRENE NAO FRETADO (1,4KG/DM3)"/>
          <table:table-cell office:value-type="string" office:string-value="KG"/>
          <table:table-cell office:value-type="float" office:value="34.19"/>
          <table:table-cell table:number-columns-repeated="16380"/>
        </table:table-row>
        <table:table-row>
          <table:table-cell office:value-type="float" office:value="84154"/>
          <table:table-cell office:value-type="string" office:string-value="APARELHO APOIO NEOPRENE FRETADO"/>
          <table:table-cell office:value-type="string" office:string-value="DM3"/>
          <table:table-cell office:value-type="float" office:value="103.69"/>
          <table:table-cell table:number-columns-repeated="16380"/>
        </table:table-row>
        <table:table-row>
          <table:table-cell office:value-type="float" office:value="85233"/>
          <table:table-cell office:value-type="string" office:string-value="ESCADA EM CONCRETO ARMADO, FCK = 15 MPA, MOLDADA IN LOCO"/>
          <table:table-cell office:value-type="string" office:string-value="M3"/>
          <table:table-cell office:value-type="float" office:value="1307.3699999999999"/>
          <table:table-cell table:number-columns-repeated="16380"/>
        </table:table-row>
        <table:table-row>
          <table:table-cell office:value-type="float" office:value="5968"/>
          <table:table-cell office:value-type="string" office:string-value="IMPERMEABILIZACAO DE SUPERFICIE COM ARGAMASSA DE CIMENTO E AREIA (MEDIA), TRACO 1:3, COM ADITIVO IMPERMEABILIZANTE, E=2CM."/>
          <table:table-cell office:value-type="string" office:string-value="M2"/>
          <table:table-cell office:value-type="float" office:value="26.4"/>
          <table:table-cell table:number-columns-repeated="16380"/>
        </table:table-row>
        <table:table-row>
          <table:table-cell office:value-type="float" office:value="6130"/>
          <table:table-cell office:value-type="string" office:string-value="IMPERMEABILIZACAO DE SUPERFICIE COM ARGAMASSA DE CIMENTO E AREIA (GROSSA), TRACO 1:4, COM ADITIVO IMPERMEABILIZANTE, E=2,5CM"/>
          <table:table-cell office:value-type="string" office:string-value="M2"/>
          <table:table-cell office:value-type="float" office:value="15.7"/>
          <table:table-cell table:number-columns-repeated="16380"/>
        </table:table-row>
        <table:table-row>
          <table:table-cell office:value-type="string" office:string-value="74000/1"/>
          <table:table-cell office:value-type="string" office:string-value="IMPERMEABILIZACAO DE SUPERFICIE COM ARMAGASSA DE CIMENTO E AREIA (GROSSA), TRACO 1:3, COM ADITIVO IMPERMEABILIZANTE, E=2,5CM."/>
          <table:table-cell office:value-type="string" office:string-value="M2"/>
          <table:table-cell office:value-type="float" office:value="34.380000000000003"/>
          <table:table-cell table:number-columns-repeated="16380"/>
        </table:table-row>
        <table:table-row>
          <table:table-cell office:value-type="float" office:value="83731"/>
          <table:table-cell office:value-type="string" office:string-value="IMPERMEABILIZACAO DE SUPERFICIE COM ARGAMASSA DE CIMENTO E AREIA, TRACO 1:3, COM ADITIVO IMPERMEABILIZANTE, E=3 CM"/>
          <table:table-cell office:value-type="string" office:string-value="M2"/>
          <table:table-cell office:value-type="float" office:value="27.97"/>
          <table:table-cell table:number-columns-repeated="16380"/>
        </table:table-row>
        <table:table-row>
          <table:table-cell office:value-type="float" office:value="83732"/>
          <table:table-cell office:value-type="string" office:string-value="IMPERMEABILIZACAO DE SUPERFICIE COM ARGAMASSA DE CIMENTO E AREIA, TRACO 1:3, COM ADITIVO IMPERMEABILIZANTE, E=1,5 CM"/>
          <table:table-cell office:value-type="string" office:string-value="M2"/>
          <table:table-cell office:value-type="float" office:value="19.47"/>
          <table:table-cell table:number-columns-repeated="16380"/>
        </table:table-row>
        <table:table-row>
          <table:table-cell office:value-type="float" office:value="83733"/>
          <table:table-cell office:value-type="string" office:string-value="IMPERMEABILIZACAO DE SUPERFICIE COM ARGAMASSA DE CIMENTO E AREIA (GROSSA), TRACO 1:4, COM ADITIVO IMPERMEABILIZANTE, E=2 CM"/>
          <table:table-cell office:value-type="string" office:string-value="M2"/>
          <table:table-cell office:value-type="float" office:value="24.02"/>
          <table:table-cell table:number-columns-repeated="16380"/>
        </table:table-row>
        <table:table-row>
          <table:table-cell office:value-type="float" office:value="83735"/>
          <table:table-cell office:value-type="string" office:string-value="IMPERMEABILIZACAO DE SUPERFICIE COM CIMENTO IMPERMEABILIZANTE DE PEGA ULTRA RAPIDA, TRACO 1:1, E=0,5 CM"/>
          <table:table-cell office:value-type="string" office:string-value="M2"/>
          <table:table-cell office:value-type="float" office:value="33.42"/>
          <table:table-cell table:number-columns-repeated="16380"/>
        </table:table-row>
        <table:table-row>
          <table:table-cell office:value-type="float" office:value="68053"/>
          <table:table-cell office:value-type="string" office:string-value="FORNECIMENTO/INSTALACAO LONA PLASTICA PRETA, PARA IMPERMEABILIZACAO, ESPESSURA 150 MICRAS."/>
          <table:table-cell office:value-type="string" office:string-value="M2"/>
          <table:table-cell office:value-type="float" office:value="3.33"/>
          <table:table-cell table:number-columns-repeated="16380"/>
        </table:table-row>
        <table:table-row>
          <table:table-cell office:value-type="string" office:string-value="73753/1"/>
          <table:table-cell office:value-type="string" office:string-value="IMPERMEABILIZACAO DE SUPERFICIE COM MANTA ASFALTICA PROTEGIDA COM FILME DE ALUMINIO GOFRADO (DE ESPESSURA 0,8MM), INCLUSA APLICACAO DE  EMULSAO ASFALTICA, E=3MM."/>
          <table:table-cell office:value-type="string" office:string-value="M2"/>
          <table:table-cell office:value-type="float" office:value="57.16"/>
          <table:table-cell table:number-columns-repeated="16380"/>
        </table:table-row>
        <table:table-row>
          <table:table-cell office:value-type="string" office:string-value="73753/2"/>
          <table:table-cell office:value-type="string" office:string-value="IMPERMEABILIZACAO DE SUPERFICIE COM MANTA BUTILICA, INCLUSAS CINTA DE CALDEACAO E COLA ADESIVA, E=0,8MM."/>
          <table:table-cell office:value-type="string" office:string-value="M2"/>
          <table:table-cell office:value-type="float" office:value="95.79"/>
          <table:table-cell table:number-columns-repeated="16380"/>
        </table:table-row>
        <table:table-row>
          <table:table-cell office:value-type="string" office:string-value="74033/1"/>
          <table:table-cell office:value-type="string" office:string-value="IMPERMEABILIZACAO DE SUPERFICIE COM GEOMEMBRANA (MANTA TERMOPLASTICA LISA) TIPO PEAD, E=2MM."/>
          <table:table-cell office:value-type="string" office:string-value="M2"/>
          <table:table-cell office:value-type="float" office:value="22.02"/>
          <table:table-cell table:number-columns-repeated="16380"/>
        </table:table-row>
        <table:table-row>
          <table:table-cell office:value-type="float" office:value="83737"/>
          <table:table-cell office:value-type="string" office:string-value="IMPERMEABILIZACAO DE SUPERFICIE COM MANTA ASFALTICA (COM POLIMEROS TIPO APP), E=3 MM"/>
          <table:table-cell office:value-type="string" office:string-value="M2"/>
          <table:table-cell office:value-type="float" office:value="49.58"/>
          <table:table-cell table:number-columns-repeated="16380"/>
        </table:table-row>
        <table:table-row>
          <table:table-cell office:value-type="float" office:value="83738"/>
          <table:table-cell office:value-type="string" office:string-value="IMPERMEABILIZACAO DE SUPERFICIE COM MANTA ASFALTICA (COM POLIMEROS TIPO APP), E=4 MM"/>
          <table:table-cell office:value-type="string" office:string-value="M2"/>
          <table:table-cell office:value-type="float" office:value="57.54"/>
          <table:table-cell table:number-columns-repeated="16380"/>
        </table:table-row>
        <table:table-row>
          <table:table-cell office:value-type="float" office:value="83740"/>
          <table:table-cell office:value-type="string" office:string-value="IMPERMEABILIZACAO COM FELTRO ASFALTICO BETUMINADO, NUM 15"/>
          <table:table-cell office:value-type="string" office:string-value="M2"/>
          <table:table-cell office:value-type="float" office:value="27.87"/>
          <table:table-cell table:number-columns-repeated="16380"/>
        </table:table-row>
        <table:table-row>
          <table:table-cell office:value-type="string" office:string-value="73929/1"/>
          <table:table-cell office:value-type="string" office:string-value="IMPERMEABILIZACAO DE SUPERFICIE COM CIMENTO ESPECIAL CRISTALIZANTE COM ADESIVO LIQUIDO DE ALTA PERFORMANCE A BASE DE RESINA ACRÍLICA, UMA DEMAO."/>
          <table:table-cell office:value-type="string" office:string-value="M2"/>
          <table:table-cell office:value-type="float" office:value="17.47"/>
          <table:table-cell table:number-columns-repeated="16380"/>
        </table:table-row>
        <table:table-row>
          <table:table-cell office:value-type="string" office:string-value="73929/3"/>
          <table:table-cell office:value-type="string" office:string-value="IMPERMEABILIZACAO DE SUPERFICIE COM EMULSAO ACRILICA E SELADOR."/>
          <table:table-cell office:value-type="string" office:string-value="M2"/>
          <table:table-cell office:value-type="float" office:value="43.93"/>
          <table:table-cell table:number-columns-repeated="16380"/>
        </table:table-row>
        <table:table-row>
          <table:table-cell office:value-type="string" office:string-value="73929/4"/>
          <table:table-cell office:value-type="string" office:string-value="IMPERMEABILIZACAO DE ESTRUTURAS ENTERRADAS COM CIMENTO CRISTALIZANTE E EMULSAO ADESIVA, ATE 7M DE PROFUNDIDADE."/>
          <table:table-cell office:value-type="string" office:string-value="M2"/>
          <table:table-cell office:value-type="float" office:value="33.47"/>
          <table:table-cell table:number-columns-repeated="16380"/>
        </table:table-row>
        <table:table-row>
          <table:table-cell office:value-type="float" office:value="6225"/>
          <table:table-cell office:value-type="string" office:string-value="IMPERMEABILIZACAO DE CALHAS/LAJES DESCOBERTAS, COM EMULSAO ASFALTICA COM ELASTOMEROS, 3 DEMAOS"/>
          <table:table-cell office:value-type="string" office:string-value="M2"/>
          <table:table-cell office:value-type="float" office:value="22.39"/>
          <table:table-cell table:number-columns-repeated="16380"/>
        </table:table-row>
        <table:table-row>
          <table:table-cell office:value-type="float" office:value="72075"/>
          <table:table-cell office:value-type="string" office:string-value="IMPERMEABILIZACAO DE SUPERFICIE COM REVESTIMENTO BICOMPONENTE SEMI FLEXIVEL."/>
          <table:table-cell office:value-type="string" office:string-value="M2"/>
          <table:table-cell office:value-type="float" office:value="6.87"/>
          <table:table-cell table:number-columns-repeated="16380"/>
        </table:table-row>
        <table:table-row>
          <table:table-cell office:value-type="string" office:string-value="73762/1"/>
          <table:table-cell office:value-type="string" office:string-value="IMPERMEABILIZACAO DE SUPERFICIE COM ASFALTO ELASTOMERICO, INCLUSOS PRIMER E VEU DE POLIESTER."/>
          <table:table-cell office:value-type="string" office:string-value="M2"/>
          <table:table-cell office:value-type="float" office:value="56.64"/>
          <table:table-cell table:number-columns-repeated="16380"/>
        </table:table-row>
        <table:table-row>
          <table:table-cell office:value-type="string" office:string-value="73762/2"/>
          <table:table-cell office:value-type="string" office:string-value="IMPERMEABILIZACAO DE SUPERFICIE COM EMULSAO ACRILICA SOBRE CIMENTO CRISTALIZANTE, INCLUSO VEU DE FIBRA DE VIDRO."/>
          <table:table-cell office:value-type="string" office:string-value="M2"/>
          <table:table-cell office:value-type="float" office:value="43.35"/>
          <table:table-cell table:number-columns-repeated="16380"/>
        </table:table-row>
        <table:table-row>
          <table:table-cell office:value-type="string" office:string-value="73762/3"/>
          <table:table-cell office:value-type="string" office:string-value="IMPERMEABILIZACAO DE SUPERFICIE COM EMULSAO ACRILICA ESTILENADA COM TELA SOBRE CIMENTO CRISTALIZANTE, INCLUSO EMULSAO ADESIVA DE BASE ACRILICA."/>
          <table:table-cell office:value-type="string" office:string-value="M2"/>
          <table:table-cell office:value-type="float" office:value="69.62"/>
          <table:table-cell table:number-columns-repeated="16380"/>
        </table:table-row>
        <table:table-row>
          <table:table-cell office:value-type="string" office:string-value="73762/4"/>
          <table:table-cell office:value-type="string" office:string-value="IMPERMEABILIZACAO DE SUPERFICIE COM ASFALTO ELASTOMERICO, INCLUSOS PRIMER E VEU DE FIBRA DE VIDRO."/>
          <table:table-cell office:value-type="string" office:string-value="M2"/>
          <table:table-cell office:value-type="float" office:value="74.34"/>
          <table:table-cell table:number-columns-repeated="16380"/>
        </table:table-row>
        <table:table-row>
          <table:table-cell office:value-type="string" office:string-value="74066/1"/>
          <table:table-cell office:value-type="string" office:string-value="IMPERMEABILIZACAO DE SUPERFICIE, COM IMPERMEABILIZANTE FLEXIVEL A BASE DE ELASTOMERO."/>
          <table:table-cell office:value-type="string" office:string-value="M2"/>
          <table:table-cell office:value-type="float" office:value="38.950000000000003"/>
          <table:table-cell table:number-columns-repeated="16380"/>
        </table:table-row>
        <table:table-row>
          <table:table-cell office:value-type="string" office:string-value="74066/2"/>
          <table:table-cell office:value-type="string" office:string-value="IMPERMEABILIZACAO DE SUPERFICIE, COM IMPERMEABILIZANTE FLEXIVEL A BASE ACRILICA."/>
          <table:table-cell office:value-type="string" office:string-value="M2"/>
          <table:table-cell office:value-type="float" office:value="170.5"/>
          <table:table-cell table:number-columns-repeated="16380"/>
        </table:table-row>
        <table:table-row>
          <table:table-cell office:value-type="string" office:string-value="74097/1"/>
          <table:table-cell office:value-type="string" office:string-value="IMPERMEABILIZACAO DE SUPERFICIE, COM ASFALTO ELASTOMERICO."/>
          <table:table-cell office:value-type="string" office:string-value="M2"/>
          <table:table-cell office:value-type="float" office:value="22.39"/>
          <table:table-cell table:number-columns-repeated="16380"/>
        </table:table-row>
        <table:table-row>
          <table:table-cell office:value-type="string" office:string-value="74106/1"/>
          <table:table-cell office:value-type="string" office:string-value="IMPERMEABILIZACAO DE ESTRUTURAS ENTERRADAS, COM TINTA ASFALTICA, DUAS DEMAOS."/>
          <table:table-cell office:value-type="string" office:string-value="M2"/>
          <table:table-cell office:value-type="float" office:value="6.38"/>
          <table:table-cell table:number-columns-repeated="16380"/>
        </table:table-row>
        <table:table-row>
          <table:table-cell office:value-type="float" office:value="83741"/>
          <table:table-cell office:value-type="string" office:string-value="IMPERMEABILIZACAO DE SUPERFICIE COM EMULSAO ASFALTICA COM ELASTOMERO, INCLUSOS PRIMER E VEU DE POLIESTER"/>
          <table:table-cell office:value-type="string" office:string-value="M2"/>
          <table:table-cell office:value-type="float" office:value="60.85"/>
          <table:table-cell table:number-columns-repeated="16380"/>
        </table:table-row>
        <table:table-row>
          <table:table-cell office:value-type="float" office:value="83742"/>
          <table:table-cell office:value-type="string" office:string-value="IMPERMEABILIZACAO DE SUPERFICIE COM EMULSAO ASFALTICA A BASE D'AGUA"/>
          <table:table-cell office:value-type="string" office:string-value="M2"/>
          <table:table-cell office:value-type="float" office:value="16.45"/>
          <table:table-cell table:number-columns-repeated="16380"/>
        </table:table-row>
        <table:table-row>
          <table:table-cell office:value-type="float" office:value="83743"/>
          <table:table-cell office:value-type="string" office:string-value="JUNTA DE DILATACAO PARA IMPERMEABILIZACAO, COM ASFALTO OXIDADO APLICADO A QUENTE, DIMENSOES 2X2 CM"/>
          <table:table-cell office:value-type="string" office:string-value="M"/>
          <table:table-cell office:value-type="float" office:value="11.15"/>
          <table:table-cell table:number-columns-repeated="16380"/>
        </table:table-row>
        <table:table-row>
          <table:table-cell office:value-type="string" office:string-value="73872/1"/>
          <table:table-cell office:value-type="string" office:string-value="IMPERMEABILIZACAO COM PINTURA A BASE DE RESINA EPOXI ALCATRAO, UMA DEMAO."/>
          <table:table-cell office:value-type="string" office:string-value="M2"/>
          <table:table-cell office:value-type="float" office:value="18.670000000000002"/>
          <table:table-cell table:number-columns-repeated="16380"/>
        </table:table-row>
        <table:table-row>
          <table:table-cell office:value-type="string" office:string-value="73872/2"/>
          <table:table-cell office:value-type="string" office:string-value="IMPERMEABILIZACAO COM PINTURA A BASE DE RESINA EPOXI ALCATRAO, DUAS DEMAOS."/>
          <table:table-cell office:value-type="string" office:string-value="M2"/>
          <table:table-cell office:value-type="float" office:value="36.35"/>
          <table:table-cell table:number-columns-repeated="16380"/>
        </table:table-row>
        <table:table-row>
          <table:table-cell office:value-type="float" office:value="72124"/>
          <table:table-cell office:value-type="string" office:string-value="IMPERMEABILIZACAO DE SUPERFICIE COM MASTIQUE ELASTICO A BASE DE SILICONE, POR VOLUME."/>
          <table:table-cell office:value-type="string" office:string-value="DM3"/>
          <table:table-cell office:value-type="float" office:value="77.84"/>
          <table:table-cell table:number-columns-repeated="16380"/>
        </table:table-row>
        <table:table-row>
          <table:table-cell office:value-type="string" office:string-value="74025/1"/>
          <table:table-cell office:value-type="string" office:string-value="IMPERMEABILIZACAO DE SUPERFICIE COM MASTIQUE BETUMINOSO A FRIO, POR METRO."/>
          <table:table-cell office:value-type="string" office:string-value="M"/>
          <table:table-cell office:value-type="float" office:value="28.52"/>
          <table:table-cell table:number-columns-repeated="16380"/>
        </table:table-row>
        <table:table-row>
          <table:table-cell office:value-type="string" office:string-value="74190/1"/>
          <table:table-cell office:value-type="string" office:string-value="IMPERMEABILIZACAO DE SUPERFICIE COM MASTIQUE BETUMINOSO A FRIO, POR AREA."/>
          <table:table-cell office:value-type="string" office:string-value="M2"/>
          <table:table-cell office:value-type="float" office:value="95.26"/>
          <table:table-cell table:number-columns-repeated="16380"/>
        </table:table-row>
        <table:table-row>
          <table:table-cell office:value-type="float" office:value="83744"/>
          <table:table-cell office:value-type="string" office:string-value="PROTECAO MECANICA DE SUPERFICIE COM ARGAMASSA DE CIMENTO E AREIA, TRACO 1:7 CM, E=3 CM"/>
          <table:table-cell office:value-type="string" office:string-value="M2"/>
          <table:table-cell office:value-type="float" office:value="17.66"/>
          <table:table-cell table:number-columns-repeated="16380"/>
        </table:table-row>
        <table:table-row>
          <table:table-cell office:value-type="float" office:value="83745"/>
          <table:table-cell office:value-type="string" office:string-value="PROTECAO MECANICA DE SUPERFICIE COM ARGAMASSA DE CIMENTO E AREIA, TRACO 1:4, E=0,5 CM"/>
          <table:table-cell office:value-type="string" office:string-value="M2"/>
          <table:table-cell office:value-type="float" office:value="12.35"/>
          <table:table-cell table:number-columns-repeated="16380"/>
        </table:table-row>
        <table:table-row>
          <table:table-cell office:value-type="float" office:value="83746"/>
          <table:table-cell office:value-type="string" office:string-value="PROTECAO MECANICA DE SUPERFICIE COM ARGAMASSA DE CIMENTO E AREIA, TRACO 1:4, E=2 CM"/>
          <table:table-cell office:value-type="string" office:string-value="M2"/>
          <table:table-cell office:value-type="float" office:value="16.53"/>
          <table:table-cell table:number-columns-repeated="16380"/>
        </table:table-row>
        <table:table-row>
          <table:table-cell office:value-type="float" office:value="83747"/>
          <table:table-cell office:value-type="string" office:string-value="PROTECAO MECANICA DE SUPERFICIE COM ARGAMASSA DE CIMENTO E AREIA, TRACO 1:7, E=1,5 CM"/>
          <table:table-cell office:value-type="string" office:string-value="M2"/>
          <table:table-cell office:value-type="float" office:value="13.9"/>
          <table:table-cell table:number-columns-repeated="16380"/>
        </table:table-row>
        <table:table-row>
          <table:table-cell office:value-type="float" office:value="83748"/>
          <table:table-cell office:value-type="string" office:string-value="PROTECAO MECANICA DE SUPERFICIE COM ARGAMASSA DE CIMENTO E AREIA, TRACO 1:3, E=2 CM"/>
          <table:table-cell office:value-type="string" office:string-value="M2"/>
          <table:table-cell office:value-type="float" office:value="17.399999999999999"/>
          <table:table-cell table:number-columns-repeated="16380"/>
        </table:table-row>
        <table:table-row>
          <table:table-cell office:value-type="float" office:value="83749"/>
          <table:table-cell office:value-type="string" office:string-value="PROTECAO MECANICA DE SUPERFICIE COM ARGAMASSA DE CIMENTO E AREIA, TRACO 1:3, E=2,5 CM"/>
          <table:table-cell office:value-type="string" office:string-value="M2"/>
          <table:table-cell office:value-type="float" office:value="19.21"/>
          <table:table-cell table:number-columns-repeated="16380"/>
        </table:table-row>
        <table:table-row>
          <table:table-cell office:value-type="float" office:value="83750"/>
          <table:table-cell office:value-type="string" office:string-value="PROTECAO MECANICA DE SUPERFICIE COM ARGAMASSA DE CIMENTO E AREIA, TRACO 1:2, E=3 CM"/>
          <table:table-cell office:value-type="string" office:string-value="M2"/>
          <table:table-cell office:value-type="float" office:value="23.13"/>
          <table:table-cell table:number-columns-repeated="16380"/>
        </table:table-row>
        <table:table-row>
          <table:table-cell office:value-type="float" office:value="83751"/>
          <table:table-cell office:value-type="string" office:string-value="PROTECAO MECANICA DE SUPERFICIE COM ARGAMASSA DE CIMENTO E AREIA, TRACO 1:4, E=1,5 CM"/>
          <table:table-cell office:value-type="string" office:string-value="M2"/>
          <table:table-cell office:value-type="float" office:value="16.739999999999998"/>
          <table:table-cell table:number-columns-repeated="16380"/>
        </table:table-row>
        <table:table-row>
          <table:table-cell office:value-type="float" office:value="83752"/>
          <table:table-cell office:value-type="string" office:string-value="PROTECAO MECANICA DE SUPERFICIE COM ARGAMASSA DE CIMENTO E AREIA, TRACO 1:6, E=1,5 CM"/>
          <table:table-cell office:value-type="string" office:string-value="M2"/>
          <table:table-cell office:value-type="float" office:value="14.13"/>
          <table:table-cell table:number-columns-repeated="16380"/>
        </table:table-row>
        <table:table-row>
          <table:table-cell office:value-type="float" office:value="83753"/>
          <table:table-cell office:value-type="string" office:string-value="PROTECAO MECANICA DE SUPERFICIE COM ARGAMASSA DE CIMENTO E AREIA, TRACO 1:3, JUNTA BATIDA, E=3 CM"/>
          <table:table-cell office:value-type="string" office:string-value="M2"/>
          <table:table-cell office:value-type="float" office:value="23.77"/>
          <table:table-cell table:number-columns-repeated="16380"/>
        </table:table-row>
        <table:table-row>
          <table:table-cell office:value-type="float" office:value="83754"/>
          <table:table-cell office:value-type="string" office:string-value="PROTECAO MECANICA DE SUPERFICIE COM ARGAMASSA DE CIMENTO E AREIA, TRACO 1:6, E=2 CM"/>
          <table:table-cell office:value-type="string" office:string-value="M2"/>
          <table:table-cell office:value-type="float" office:value="15.46"/>
          <table:table-cell table:number-columns-repeated="16380"/>
        </table:table-row>
        <table:table-row>
          <table:table-cell office:value-type="float" office:value="55865"/>
          <table:table-cell office:value-type="string" office:string-value="ELETRODUTO DE PVC RIGIDO ROSCAVEL DN 40MM (1 1/2&quot;) INCL CONEXOES, FORNECIMENTO E INSTALACAO"/>
          <table:table-cell office:value-type="string" office:string-value="M"/>
          <table:table-cell office:value-type="float" office:value="16.23"/>
          <table:table-cell table:number-columns-repeated="16380"/>
        </table:table-row>
        <table:table-row>
          <table:table-cell office:value-type="float" office:value="55866"/>
          <table:table-cell office:value-type="string" office:string-value="ELETRODUTO DE PVC RIGIDO ROSCAVEL DN 50MM (2&quot;), INCL CONEXOES, FORNECIMENTO E INSTALACAO"/>
          <table:table-cell office:value-type="string" office:string-value="M"/>
          <table:table-cell office:value-type="float" office:value="18.059999999999999"/>
          <table:table-cell table:number-columns-repeated="16380"/>
        </table:table-row>
        <table:table-row>
          <table:table-cell office:value-type="float" office:value="55867"/>
          <table:table-cell office:value-type="string" office:string-value="ELETRODUTO DE PVC RIGIDO ROSCAVEL DN 75MM (3&quot;), INCL CONEXOES, FORNECIMENTO E INSTALACAO"/>
          <table:table-cell office:value-type="string" office:string-value="M"/>
          <table:table-cell office:value-type="float" office:value="33.92"/>
          <table:table-cell table:number-columns-repeated="16380"/>
        </table:table-row>
        <table:table-row>
          <table:table-cell office:value-type="float" office:value="55868"/>
          <table:table-cell office:value-type="string" office:string-value="ELETRODUTO DE PVC RIGIDO ROSCAVEL DN 100MM (4&quot;), INCL CONEXOES, FORNECIMENTO E INSTALACAO"/>
          <table:table-cell office:value-type="string" office:string-value="M"/>
          <table:table-cell office:value-type="float" office:value="44.81"/>
          <table:table-cell table:number-columns-repeated="16380"/>
        </table:table-row>
        <table:table-row>
          <table:table-cell office:value-type="float" office:value="72308"/>
          <table:table-cell office:value-type="string" office:string-value="ELETRODUTO DE ACO GALVANIZADO ELETROLITICO DN 20MM (3/4&quot;), TIPO LEVE, INCLUSIVE CONEXOES - FORNECIMENTO E INSTALACAO"/>
          <table:table-cell office:value-type="string" office:string-value="M"/>
          <table:table-cell office:value-type="float" office:value="19.27"/>
          <table:table-cell table:number-columns-repeated="16380"/>
        </table:table-row>
        <table:table-row>
          <table:table-cell office:value-type="float" office:value="72309"/>
          <table:table-cell office:value-type="string" office:string-value="ELETRODUTO DE ACO GALVANIZADO ELETROLITICO DN 25MM (1&quot;), TIPO LEVE, INCLUSIVE CONEXOES - FORNECIMENTO E INSTALACAO"/>
          <table:table-cell office:value-type="string" office:string-value="M"/>
          <table:table-cell office:value-type="float" office:value="20.74"/>
          <table:table-cell table:number-columns-repeated="16380"/>
        </table:table-row>
        <table:table-row>
          <table:table-cell office:value-type="float" office:value="72310"/>
          <table:table-cell office:value-type="string" office:string-value="ELETRODUTO DE ACO GALVANIZADO ELETROLITICO DN 40MM (1 1/2&quot;), TIPO SEMI-PESADO, INCLUSIVE CONEXOES - FORNECIMENTO E INSTALACAO"/>
          <table:table-cell office:value-type="string" office:string-value="M"/>
          <table:table-cell office:value-type="float" office:value="36.56"/>
          <table:table-cell table:number-columns-repeated="16380"/>
        </table:table-row>
        <table:table-row>
          <table:table-cell office:value-type="float" office:value="72311"/>
          <table:table-cell office:value-type="string" office:string-value="ELETRODUTO DE ACO GALVANIZADO ELETROLITICO DN 50MM (2), TIPO SEMI-PESADO, INCLUSIVE CONEXOES - FORNECIMENTO E INSTALACAO"/>
          <table:table-cell office:value-type="string" office:string-value="M"/>
          <table:table-cell office:value-type="float" office:value="42.43"/>
          <table:table-cell table:number-columns-repeated="16380"/>
        </table:table-row>
        <table:table-row>
          <table:table-cell office:value-type="float" office:value="72312"/>
          <table:table-cell office:value-type="string" office:string-value="ELETRODUTO DE ACO GALVANIZADO ELETROLITICO DN 62MM (2 1/2&quot;), TIPO SEMI-PESADO, INCLUSIVE CONEXOES - FORNECIMENTO E INSTALACAO"/>
          <table:table-cell office:value-type="string" office:string-value="M"/>
          <table:table-cell office:value-type="float" office:value="59.42"/>
          <table:table-cell table:number-columns-repeated="16380"/>
        </table:table-row>
        <table:table-row>
          <table:table-cell office:value-type="float" office:value="72316"/>
          <table:table-cell office:value-type="string" office:string-value="ELETRODUTO DE ACO GALVANIZADO ELETROLITICO DN 75MM (3&quot;), TIPO SEMI-PESADO, INCLUSIVE CONEXOES - FORNECIMENTO E INSTALACAO"/>
          <table:table-cell office:value-type="string" office:string-value="M"/>
          <table:table-cell office:value-type="float" office:value="73.489999999999995"/>
          <table:table-cell table:number-columns-repeated="16380"/>
        </table:table-row>
        <table:table-row>
          <table:table-cell office:value-type="float" office:value="72925"/>
          <table:table-cell office:value-type="string" office:string-value="ELETRODUTO METALICO FLEXIVEL DN 25MM FABRICADO COM FITA DE ACO ZINCADO, REVESTIDO EXTERNAMENTE COM  PVC PRETO, INCLUSIVE CONEXOES, FORNECIMENTO E INSTALACAO"/>
          <table:table-cell office:value-type="string" office:string-value="M"/>
          <table:table-cell office:value-type="float" office:value="14.61"/>
          <table:table-cell table:number-columns-repeated="16380"/>
        </table:table-row>
        <table:table-row>
          <table:table-cell office:value-type="float" office:value="72926"/>
          <table:table-cell office:value-type="string" office:string-value="ELETRODUTO METALICO FLEXIVEL DN 40MM FABRICADO COM FITA DE ACO ZINCADO, REVESTIDO EXTERNAMENTE COM PVC PRETO, INCLUSIVE CONEXOES, FORNECIMENTO E INSTALACAO"/>
          <table:table-cell office:value-type="string" office:string-value="M"/>
          <table:table-cell office:value-type="float" office:value="26.63"/>
          <table:table-cell table:number-columns-repeated="16380"/>
        </table:table-row>
        <table:table-row>
          <table:table-cell office:value-type="float" office:value="72933"/>
          <table:table-cell office:value-type="string" office:string-value="ELETRODUTO DE PVC FLEXIVEL CORRUGADO DN 16MM (1/2&quot;) FORNECIMENTO E INSTALACAO"/>
          <table:table-cell office:value-type="string" office:string-value="M"/>
          <table:table-cell office:value-type="float" office:value="3.18"/>
          <table:table-cell table:number-columns-repeated="16380"/>
        </table:table-row>
        <table:table-row>
          <table:table-cell office:value-type="float" office:value="72934"/>
          <table:table-cell office:value-type="string" office:string-value="ELETRODUTO DE PVC FLEXIVEL CORRUGADO DN 20MM (3/4&quot;) FORNECIMENTO E INSTALACAO"/>
          <table:table-cell office:value-type="string" office:string-value="M"/>
          <table:table-cell office:value-type="float" office:value="3.88"/>
          <table:table-cell table:number-columns-repeated="16380"/>
        </table:table-row>
        <table:table-row>
          <table:table-cell office:value-type="float" office:value="72935"/>
          <table:table-cell office:value-type="string" office:string-value="ELETRODUTO DE PVC FLEXIVEL CORRUGADO DN 25MM (1&quot;) FORNECIMENTO E INSTALACAO"/>
          <table:table-cell office:value-type="string" office:string-value="M"/>
          <table:table-cell office:value-type="float" office:value="4.9400000000000004"/>
          <table:table-cell table:number-columns-repeated="16380"/>
        </table:table-row>
        <table:table-row>
          <table:table-cell office:value-type="float" office:value="72936"/>
          <table:table-cell office:value-type="string" office:string-value="ELETRODUTO DE PVC FLEXIVEL CORRUGADO DN32 MM (1 1/4&quot;) FORNECIMENTO E INSTALACAO"/>
          <table:table-cell office:value-type="string" office:string-value="M"/>
          <table:table-cell office:value-type="float" office:value="6.83"/>
          <table:table-cell table:number-columns-repeated="16380"/>
        </table:table-row>
        <table:table-row>
          <table:table-cell office:value-type="float" office:value="73613"/>
          <table:table-cell office:value-type="string" office:string-value="ELETRODUTO DE PVC RIGIDO ROSCAVEL DN 20MM (3/4&quot;) INCL CONEXOES, FORNECIMENTO E INSTALACAO"/>
          <table:table-cell office:value-type="string" office:string-value="M"/>
          <table:table-cell office:value-type="float" office:value="8.83"/>
          <table:table-cell table:number-columns-repeated="16380"/>
        </table:table-row>
        <table:table-row>
          <table:table-cell office:value-type="float" office:value="73614"/>
          <table:table-cell office:value-type="string" office:string-value="ELETRODUTO DE PVC RIGIDO ROSCAVEL DN 15MM (1/2&quot;) INCL CONEXOES, FORNECIMENTO E INSTALACAO"/>
          <table:table-cell office:value-type="string" office:string-value="M"/>
          <table:table-cell office:value-type="float" office:value="8.2200000000000006"/>
          <table:table-cell table:number-columns-repeated="16380"/>
        </table:table-row>
        <table:table-row>
          <table:table-cell office:value-type="float" office:value="73627"/>
          <table:table-cell office:value-type="string" office:string-value="ELETRODUTO DE ACO GALVANIZADO ELETROLITICO DN 16MM (1/2&quot;), TIPO LEVE, INCLUSIVE CONEXOES - FORNECIMENTO E INSTALACAO"/>
          <table:table-cell office:value-type="string" office:string-value="M"/>
          <table:table-cell office:value-type="float" office:value="17.36"/>
          <table:table-cell table:number-columns-repeated="16380"/>
        </table:table-row>
        <table:table-row>
          <table:table-cell office:value-type="string" office:string-value="73798/1"/>
          <table:table-cell office:value-type="string" office:string-value="DUTO ESPIRAL FLEXIVEL SINGELO PEAD D=50MM(2&quot;) REVESTIDO COM PVC COM FIO GUIA DE ACO GALVANIZADO, LANCADO DIRETO NO SOLO, INCL CONEXOES"/>
          <table:table-cell office:value-type="string" office:string-value="M"/>
          <table:table-cell office:value-type="float" office:value="18.48"/>
          <table:table-cell table:number-columns-repeated="16380"/>
        </table:table-row>
        <table:table-row>
          <table:table-cell office:value-type="string" office:string-value="73798/3"/>
          <table:table-cell office:value-type="string" office:string-value="DUTO ESPIRAL FLEXIVEL SINGELO PEAD D=75MM(3&quot;) REVESTIDO COM PVC COM FIO GUIA DE ACO GALVANIZADO, LANCADO DIRETO NO SOLO, INCL CONEXOES"/>
          <table:table-cell office:value-type="string" office:string-value="M"/>
          <table:table-cell office:value-type="float" office:value="29.7"/>
          <table:table-cell table:number-columns-repeated="16380"/>
        </table:table-row>
        <table:table-row>
          <table:table-cell office:value-type="string" office:string-value="74252/1"/>
          <table:table-cell office:value-type="string" office:string-value="ELETRODUTO DE PVC RIGIDO ROSCAVEL DN 25MM (1&quot;) INCL CONEXOES, FORNECIMENTO E INSTALACAO"/>
          <table:table-cell office:value-type="string" office:string-value="M"/>
          <table:table-cell office:value-type="float" office:value="10.01"/>
          <table:table-cell table:number-columns-repeated="16380"/>
        </table:table-row>
        <table:table-row>
          <table:table-cell office:value-type="float" office:value="83407"/>
          <table:table-cell office:value-type="string" office:string-value="ELETRODUTO DE PVC RIGIDO ROSCAVEL DN 32MM (1 1/4&quot;) INCL CONEXOES, FORNECIMENTO E INSTALACAO"/>
          <table:table-cell office:value-type="string" office:string-value="M"/>
          <table:table-cell office:value-type="float" office:value="14.95"/>
          <table:table-cell table:number-columns-repeated="16380"/>
        </table:table-row>
        <table:table-row>
          <table:table-cell office:value-type="float" office:value="83408"/>
          <table:table-cell office:value-type="string" office:string-value="ELETRODUTO DE PVC RIGIDO ROSCAVEL DN 60MM (2 1/2&quot;) INCL CONEXOES, FORNECIMENTO E INSTALACAO"/>
          <table:table-cell office:value-type="string" office:string-value="M"/>
          <table:table-cell office:value-type="float" office:value="29.56"/>
          <table:table-cell table:number-columns-repeated="16380"/>
        </table:table-row>
        <table:table-row>
          <table:table-cell office:value-type="float" office:value="83409"/>
          <table:table-cell office:value-type="string" office:string-value="ELETRODUTO FLEXIVEL ACO GALV TIPO CONDUITE D = 1/2&quot; (16MM) - FORNECIMENTO E INSTALACAO"/>
          <table:table-cell office:value-type="string" office:string-value="M"/>
          <table:table-cell office:value-type="float" office:value="8.11"/>
          <table:table-cell table:number-columns-repeated="16380"/>
        </table:table-row>
        <table:table-row>
          <table:table-cell office:value-type="float" office:value="83410"/>
          <table:table-cell office:value-type="string" office:string-value="ELETRODUTO FLEXIVEL ACO GALV TIPO CONDUITE D = 1&quot; (25MM) - FORNECIMENTO E INSTALACAO"/>
          <table:table-cell office:value-type="string" office:string-value="M"/>
          <table:table-cell office:value-type="float" office:value="11.26"/>
          <table:table-cell table:number-columns-repeated="16380"/>
        </table:table-row>
        <table:table-row>
          <table:table-cell office:value-type="float" office:value="83411"/>
          <table:table-cell office:value-type="string" office:string-value="ELETRODUTO FLEXIVEL ACO GALV TIPO CONDUITE D = 1 1/4&quot; (32MM) - FORNECIMENTO E INSTALACAO"/>
          <table:table-cell office:value-type="string" office:string-value="M"/>
          <table:table-cell office:value-type="float" office:value="14.61"/>
          <table:table-cell table:number-columns-repeated="16380"/>
        </table:table-row>
        <table:table-row>
          <table:table-cell office:value-type="float" office:value="83412"/>
          <table:table-cell office:value-type="string" office:string-value="ELETRODUTO FLEXIVEL ACO GALV TIPO CONDUITE D = 1 1/2&quot; (40MM) - FORNECIMENTO E INSTALACAO"/>
          <table:table-cell office:value-type="string" office:string-value="M"/>
          <table:table-cell office:value-type="float" office:value="16.5"/>
          <table:table-cell table:number-columns-repeated="16380"/>
        </table:table-row>
        <table:table-row>
          <table:table-cell office:value-type="float" office:value="83413"/>
          <table:table-cell office:value-type="string" office:string-value="ELETRODUTO FLEXIVEL ACO GALV TIPO CONDUITE D = 2&quot; (50MM) - FORNECIMENTO E INSTALACAO"/>
          <table:table-cell office:value-type="string" office:string-value="M"/>
          <table:table-cell office:value-type="float" office:value="22.57"/>
          <table:table-cell table:number-columns-repeated="16380"/>
        </table:table-row>
        <table:table-row>
          <table:table-cell office:value-type="float" office:value="83414"/>
          <table:table-cell office:value-type="string" office:string-value="ELETRODUTO FLEXIVEL ACO GALV TIPO CONDUITE D = 2 1/2&quot; (65MM) - FORNECIMENTO E INSTALACAO"/>
          <table:table-cell office:value-type="string" office:string-value="M"/>
          <table:table-cell office:value-type="float" office:value="27.6"/>
          <table:table-cell table:number-columns-repeated="16380"/>
        </table:table-row>
        <table:table-row>
          <table:table-cell office:value-type="float" office:value="83415"/>
          <table:table-cell office:value-type="string" office:string-value="ELETRODUTO FLEXIVEL ACO GALV TIPO CONDUITE D = 3&quot; (75MM) - FORNECIMENTO E INSTALACAO"/>
          <table:table-cell office:value-type="string" office:string-value="M"/>
          <table:table-cell office:value-type="float" office:value="40.49"/>
          <table:table-cell table:number-columns-repeated="16380"/>
        </table:table-row>
        <table:table-row>
          <table:table-cell office:value-type="float" office:value="72259"/>
          <table:table-cell office:value-type="string" office:string-value="TERMINAL OU CONECTOR DE PRESSAO - PARA CABO 10MM2 - FORNECIMENTO E INSTALACAO"/>
          <table:table-cell office:value-type="string" office:string-value="UN"/>
          <table:table-cell office:value-type="float" office:value="8.48"/>
          <table:table-cell table:number-columns-repeated="16380"/>
        </table:table-row>
        <table:table-row>
          <table:table-cell office:value-type="float" office:value="72260"/>
          <table:table-cell office:value-type="string" office:string-value="TERMINAL OU CONECTOR DE PRESSAO - PARA CABO 16MM2 - FORNECIMENTO E INSTALACAO"/>
          <table:table-cell office:value-type="string" office:string-value="UN"/>
          <table:table-cell office:value-type="float" office:value="8.9600000000000009"/>
          <table:table-cell table:number-columns-repeated="16380"/>
        </table:table-row>
        <table:table-row>
          <table:table-cell office:value-type="float" office:value="72261"/>
          <table:table-cell office:value-type="string" office:string-value="TERMINAL OU CONECTOR DE PRESSAO - PARA CABO 25MM2 - FORNECIMENTO E INSTALACAO"/>
          <table:table-cell office:value-type="string" office:string-value="UN"/>
          <table:table-cell office:value-type="float" office:value="9.76"/>
          <table:table-cell table:number-columns-repeated="16380"/>
        </table:table-row>
        <table:table-row>
          <table:table-cell office:value-type="float" office:value="72262"/>
          <table:table-cell office:value-type="string" office:string-value="TERMINAL OU CONECTOR DE PRESSAO - PARA CABO 35MM2 - FORNECIMENTO E INSTALACAO"/>
          <table:table-cell office:value-type="string" office:string-value="UN"/>
          <table:table-cell office:value-type="float" office:value="9.76"/>
          <table:table-cell table:number-columns-repeated="16380"/>
        </table:table-row>
        <table:table-row>
          <table:table-cell office:value-type="float" office:value="72263"/>
          <table:table-cell office:value-type="string" office:string-value="TERMINAL OU CONECTOR DE PRESSAO - PARA CABO 50MM2 - FORNECIMENTO E INSTALACAO"/>
          <table:table-cell office:value-type="string" office:string-value="UN"/>
          <table:table-cell office:value-type="float" office:value="12.91"/>
          <table:table-cell table:number-columns-repeated="16380"/>
        </table:table-row>
        <table:table-row>
          <table:table-cell office:value-type="float" office:value="72264"/>
          <table:table-cell office:value-type="string" office:string-value="TERMINAL OU CONECTOR DE PRESSAO - PARA CABO 70MM2 - FORNECIMENTO E INSTALACAO"/>
          <table:table-cell office:value-type="string" office:string-value="UN"/>
          <table:table-cell office:value-type="float" office:value="12.91"/>
          <table:table-cell table:number-columns-repeated="16380"/>
        </table:table-row>
        <table:table-row>
          <table:table-cell office:value-type="float" office:value="72265"/>
          <table:table-cell office:value-type="string" office:string-value="TERMINAL OU CONECTOR DE PRESSAO - PARA CABO 95MM2 - FORNECIMENTO E INSTALACAO"/>
          <table:table-cell office:value-type="string" office:string-value="UN"/>
          <table:table-cell office:value-type="float" office:value="14.52"/>
          <table:table-cell table:number-columns-repeated="16380"/>
        </table:table-row>
        <table:table-row>
          <table:table-cell office:value-type="float" office:value="72266"/>
          <table:table-cell office:value-type="string" office:string-value="TERMINAL OU CONECTOR DE PRESSAO - PARA CABO 120MM2 - FORNECIMENTO E INSTALACAO"/>
          <table:table-cell office:value-type="string" office:string-value="UN"/>
          <table:table-cell office:value-type="float" office:value="18.63"/>
          <table:table-cell table:number-columns-repeated="16380"/>
        </table:table-row>
        <table:table-row>
          <table:table-cell office:value-type="float" office:value="72267"/>
          <table:table-cell office:value-type="string" office:string-value="TERMINAL OU CONECTOR DE PRESSAO - PARA CABO 150MM2 - FORNECIMENTO E INSTALACAO"/>
          <table:table-cell office:value-type="string" office:string-value="UN"/>
          <table:table-cell office:value-type="float" office:value="18.63"/>
          <table:table-cell table:number-columns-repeated="16380"/>
        </table:table-row>
        <table:table-row>
          <table:table-cell office:value-type="float" office:value="72268"/>
          <table:table-cell office:value-type="string" office:string-value="TERMINAL OU CONECTOR DE PRESSAO - PARA CABO 185MM2 - FORNECIMENTO E INSTALACAO"/>
          <table:table-cell office:value-type="string" office:string-value="UN"/>
          <table:table-cell office:value-type="float" office:value="18.63"/>
          <table:table-cell table:number-columns-repeated="16380"/>
        </table:table-row>
        <table:table-row>
          <table:table-cell office:value-type="float" office:value="72269"/>
          <table:table-cell office:value-type="string" office:string-value="TERMINAL OU CONECTOR DE PRESSAO - PARA CABO 240MM2 - FORNECIMENTO E INSTALACAO"/>
          <table:table-cell office:value-type="string" office:string-value="UN"/>
          <table:table-cell office:value-type="float" office:value="24.28"/>
          <table:table-cell table:number-columns-repeated="16380"/>
        </table:table-row>
        <table:table-row>
          <table:table-cell office:value-type="float" office:value="72270"/>
          <table:table-cell office:value-type="string" office:string-value="TERMINAL OU CONECTOR DE PRESSAO - PARA CABO 300MM2 - FORNECIMENTO E INSTALACAO"/>
          <table:table-cell office:value-type="string" office:string-value="UN"/>
          <table:table-cell office:value-type="float" office:value="21.2"/>
          <table:table-cell table:number-columns-repeated="16380"/>
        </table:table-row>
        <table:table-row>
          <table:table-cell office:value-type="float" office:value="72271"/>
          <table:table-cell office:value-type="string" office:string-value="CONECTOR PARAFUSO FENDIDO SPLIT-BOLT - PARA CABO DE 16MM2 - FORNECIMENTO E INSTALACAO"/>
          <table:table-cell office:value-type="string" office:string-value="UN"/>
          <table:table-cell office:value-type="float" office:value="6.68"/>
          <table:table-cell table:number-columns-repeated="16380"/>
        </table:table-row>
        <table:table-row>
          <table:table-cell office:value-type="float" office:value="72272"/>
          <table:table-cell office:value-type="string" office:string-value="CONECTOR PARAFUSO FENDIDO SPLIT-BOLT - PARA CABO DE 35MM2 - FORNECIMENTO E INSTALACAO"/>
          <table:table-cell office:value-type="string" office:string-value="UN"/>
          <table:table-cell office:value-type="float" office:value="7.16"/>
          <table:table-cell table:number-columns-repeated="16380"/>
        </table:table-row>
        <table:table-row>
          <table:table-cell office:value-type="string" office:string-value="73782/2"/>
          <table:table-cell office:value-type="string" office:string-value="TERMINAL A PRESSAO REFORCADO PARA CONEXAO DE CABO DE COBRE A BARRA, CABO 50 E 70MM2 - FORNECIMENTO E INSTALACAO"/>
          <table:table-cell office:value-type="string" office:string-value="UN"/>
          <table:table-cell office:value-type="float" office:value="21.93"/>
          <table:table-cell table:number-columns-repeated="16380"/>
        </table:table-row>
        <table:table-row>
          <table:table-cell office:value-type="string" office:string-value="73782/3"/>
          <table:table-cell office:value-type="string" office:string-value="TERMINAL A PRESSAO REFORCADO PARA CONEXAO DE CABO DE COBRE A BARRA, CABO 95 E 120MM2 - FORNECIMENTO E INSTALACAO"/>
          <table:table-cell office:value-type="string" office:string-value="UN"/>
          <table:table-cell office:value-type="float" office:value="33.49"/>
          <table:table-cell table:number-columns-repeated="16380"/>
        </table:table-row>
        <table:table-row>
          <table:table-cell office:value-type="string" office:string-value="73782/4"/>
          <table:table-cell office:value-type="string" office:string-value="TERMINAL A PRESSAO REFORCADO PARA CONEXAO DE CABO DE COBRE A BARRA, CABO 150 E 185MM2 - FORNECIMENTO E INSTALACAO"/>
          <table:table-cell office:value-type="string" office:string-value="UN"/>
          <table:table-cell office:value-type="float" office:value="40.42"/>
          <table:table-cell table:number-columns-repeated="16380"/>
        </table:table-row>
        <table:table-row>
          <table:table-cell office:value-type="string" office:string-value="73782/5"/>
          <table:table-cell office:value-type="string" office:string-value="TERMINAL A PRESSAO REFORCADO PARA CONEXAO DE CABO DE COBRE A BARRA, CABO 16 E 25MM2 - FORNECIMENTO E INSTALACAO"/>
          <table:table-cell office:value-type="string" office:string-value="UN"/>
          <table:table-cell office:value-type="float" office:value="13.73"/>
          <table:table-cell table:number-columns-repeated="16380"/>
        </table:table-row>
        <table:table-row>
          <table:table-cell office:value-type="float" office:value="83377"/>
          <table:table-cell office:value-type="string" office:string-value="CONECTOR DE PARAFUSO FENDIDO EM LIGA DE COBRE COM SEPARADOR DE CABOS PARA CABO 50 MM2 - FORNECIMENTO E INSTALACAO"/>
          <table:table-cell office:value-type="string" office:string-value="UN"/>
          <table:table-cell office:value-type="float" office:value="7.62"/>
          <table:table-cell table:number-columns-repeated="16380"/>
        </table:table-row>
        <table:table-row>
          <table:table-cell office:value-type="float" office:value="55869"/>
          <table:table-cell office:value-type="string" office:string-value="FIO DE COBRE ISOLADO PARALELO OU TORCIDO 2 X 1,5MM2"/>
          <table:table-cell office:value-type="string" office:string-value="M"/>
          <table:table-cell office:value-type="float" office:value="5.69"/>
          <table:table-cell table:number-columns-repeated="16380"/>
        </table:table-row>
        <table:table-row>
          <table:table-cell office:value-type="float" office:value="72249"/>
          <table:table-cell office:value-type="string" office:string-value="CABO DE COBRE NU 6MM2 - FORNECIMENTO E INSTALACAO"/>
          <table:table-cell office:value-type="string" office:string-value="M"/>
          <table:table-cell office:value-type="float" office:value="4.3099999999999996"/>
          <table:table-cell table:number-columns-repeated="16380"/>
        </table:table-row>
        <table:table-row>
          <table:table-cell office:value-type="float" office:value="72250"/>
          <table:table-cell office:value-type="string" office:string-value="CABO DE COBRE NU 10MM2 - FORNECIMENTO E INSTALACAO"/>
          <table:table-cell office:value-type="string" office:string-value="M"/>
          <table:table-cell office:value-type="float" office:value="6.23"/>
          <table:table-cell table:number-columns-repeated="16380"/>
        </table:table-row>
        <table:table-row>
          <table:table-cell office:value-type="float" office:value="72251"/>
          <table:table-cell office:value-type="string" office:string-value="CABO DE COBRE NU 16MM2 - FORNECIMENTO E INSTALACAO"/>
          <table:table-cell office:value-type="string" office:string-value="M"/>
          <table:table-cell office:value-type="float" office:value="8.0299999999999994"/>
          <table:table-cell table:number-columns-repeated="16380"/>
        </table:table-row>
        <table:table-row>
          <table:table-cell office:value-type="float" office:value="72252"/>
          <table:table-cell office:value-type="string" office:string-value="CABO DE COBRE NU 25MM2 - FORNECIMENTO E INSTALACAO"/>
          <table:table-cell office:value-type="string" office:string-value="M"/>
          <table:table-cell office:value-type="float" office:value="12.95"/>
          <table:table-cell table:number-columns-repeated="16380"/>
        </table:table-row>
        <table:table-row>
          <table:table-cell office:value-type="float" office:value="72253"/>
          <table:table-cell office:value-type="string" office:string-value="CABO DE COBRE NU 35MM2 - FORNECIMENTO E INSTALACAO"/>
          <table:table-cell office:value-type="string" office:string-value="M"/>
          <table:table-cell office:value-type="float" office:value="16.45"/>
          <table:table-cell table:number-columns-repeated="16380"/>
        </table:table-row>
        <table:table-row>
          <table:table-cell office:value-type="float" office:value="72254"/>
          <table:table-cell office:value-type="string" office:string-value="CABO DE COBRE NU 50MM2 - FORNECIMENTO E INSTALACAO"/>
          <table:table-cell office:value-type="string" office:string-value="M"/>
          <table:table-cell office:value-type="float" office:value="22.23"/>
          <table:table-cell table:number-columns-repeated="16380"/>
        </table:table-row>
        <table:table-row>
          <table:table-cell office:value-type="float" office:value="72255"/>
          <table:table-cell office:value-type="string" office:string-value="CABO DE COBRE NU 70MM2 - FORNECIMENTO E INSTALACAO"/>
          <table:table-cell office:value-type="string" office:string-value="M"/>
          <table:table-cell office:value-type="float" office:value="30.25"/>
          <table:table-cell table:number-columns-repeated="16380"/>
        </table:table-row>
        <table:table-row>
          <table:table-cell office:value-type="float" office:value="72256"/>
          <table:table-cell office:value-type="string" office:string-value="CABO DE COBRE NU 95MM2 - FORNECIMENTO E INSTALACAO"/>
          <table:table-cell office:value-type="string" office:string-value="M"/>
          <table:table-cell office:value-type="float" office:value="38.159999999999997"/>
          <table:table-cell table:number-columns-repeated="16380"/>
        </table:table-row>
        <table:table-row>
          <table:table-cell office:value-type="float" office:value="72257"/>
          <table:table-cell office:value-type="string" office:string-value="CABO DE COBRE NU 120MM2 - FORNECIMENTO E INSTALACAO"/>
          <table:table-cell office:value-type="string" office:string-value="M"/>
          <table:table-cell office:value-type="float" office:value="47.76"/>
          <table:table-cell table:number-columns-repeated="16380"/>
        </table:table-row>
        <table:table-row>
          <table:table-cell office:value-type="string" office:string-value="73860/7"/>
          <table:table-cell office:value-type="string" office:string-value="CABO DE COBRE ISOLADO PVC 450/750V 1,5MM2 RESISTENTE A CHAMA - FORNECIMENTO E INSTALACAO"/>
          <table:table-cell office:value-type="string" office:string-value="M"/>
          <table:table-cell office:value-type="float" office:value="1.78"/>
          <table:table-cell table:number-columns-repeated="16380"/>
        </table:table-row>
        <table:table-row>
          <table:table-cell office:value-type="string" office:string-value="73860/8"/>
          <table:table-cell office:value-type="string" office:string-value="CABO DE COBRE ISOLADO PVC 450/750V 2,5MM2 RESISTENTE A CHAMA - FORNECIMENTO E INSTALACAO"/>
          <table:table-cell office:value-type="string" office:string-value="M"/>
          <table:table-cell office:value-type="float" office:value="2.35"/>
          <table:table-cell table:number-columns-repeated="16380"/>
        </table:table-row>
        <table:table-row>
          <table:table-cell office:value-type="string" office:string-value="73860/9"/>
          <table:table-cell office:value-type="string" office:string-value="CABO DE COBRE ISOLADO PVC 450/750V 4MM2 RESISTENTE A CHAMA - FORNECIMENTO E INSTALACAO"/>
          <table:table-cell office:value-type="string" office:string-value="M"/>
          <table:table-cell office:value-type="float" office:value="3.48"/>
          <table:table-cell table:number-columns-repeated="16380"/>
        </table:table-row>
        <table:table-row>
          <table:table-cell office:value-type="string" office:string-value="73860/10"/>
          <table:table-cell office:value-type="string" office:string-value="CABO DE COBRE ISOLADO PVC 450/750V 6MM2 RESISTENTE A CHAMA - FORNECIMENTO E INSTALACAO"/>
          <table:table-cell office:value-type="string" office:string-value="M"/>
          <table:table-cell office:value-type="float" office:value="4.75"/>
          <table:table-cell table:number-columns-repeated="16380"/>
        </table:table-row>
        <table:table-row>
          <table:table-cell office:value-type="string" office:string-value="73860/11"/>
          <table:table-cell office:value-type="string" office:string-value="CABO DE COBRE ISOLADO PVC 450/750V 10MM2 RESISTENTE A CHAMA - FORNECIMENTO E INSTALACAO"/>
          <table:table-cell office:value-type="string" office:string-value="M"/>
          <table:table-cell office:value-type="float" office:value="7.38"/>
          <table:table-cell table:number-columns-repeated="16380"/>
        </table:table-row>
        <table:table-row>
          <table:table-cell office:value-type="string" office:string-value="73860/12"/>
          <table:table-cell office:value-type="string" office:string-value="CABO DE COBRE ISOLADO PVC 450/750V 16MM2 RESISTENTE A CHAMA - FORNECIMENTO E INSTALACAO"/>
          <table:table-cell office:value-type="string" office:string-value="M"/>
          <table:table-cell office:value-type="float" office:value="8.48"/>
          <table:table-cell table:number-columns-repeated="16380"/>
        </table:table-row>
        <table:table-row>
          <table:table-cell office:value-type="string" office:string-value="73860/13"/>
          <table:table-cell office:value-type="string" office:string-value="CABO DE COBRE ISOLADO PVC 450/750V 25MM2 RESISTENTE A CHAMA - FORNECIMENTO E INSTALACAO"/>
          <table:table-cell office:value-type="string" office:string-value="M"/>
          <table:table-cell office:value-type="float" office:value="12.38"/>
          <table:table-cell table:number-columns-repeated="16380"/>
        </table:table-row>
        <table:table-row>
          <table:table-cell office:value-type="string" office:string-value="73860/14"/>
          <table:table-cell office:value-type="string" office:string-value="CABO DE COBRE ISOLADO PVC 450/750V 50MM2 RESISTENTE A CHAMA - FORNECIMENTO E INSTALACAO"/>
          <table:table-cell office:value-type="string" office:string-value="M"/>
          <table:table-cell office:value-type="float" office:value="22.63"/>
          <table:table-cell table:number-columns-repeated="16380"/>
        </table:table-row>
        <table:table-row>
          <table:table-cell office:value-type="string" office:string-value="73860/15"/>
          <table:table-cell office:value-type="string" office:string-value="CABO DE COBRE ISOLADO PVC 450/750V 70MM2 RESISTENTE A CHAMA - FORNECIMENTO E INSTALACAO"/>
          <table:table-cell office:value-type="string" office:string-value="M"/>
          <table:table-cell office:value-type="float" office:value="32.270000000000003"/>
          <table:table-cell table:number-columns-repeated="16380"/>
        </table:table-row>
        <table:table-row>
          <table:table-cell office:value-type="string" office:string-value="73860/16"/>
          <table:table-cell office:value-type="string" office:string-value="CABO DE COBRE ISOLADO PVC 450/750V 95MM2 RESISTENTE A CHAMA - FORNECIMENTO E INSTALACAO"/>
          <table:table-cell office:value-type="string" office:string-value="M"/>
          <table:table-cell office:value-type="float" office:value="42.68"/>
          <table:table-cell table:number-columns-repeated="16380"/>
        </table:table-row>
        <table:table-row>
          <table:table-cell office:value-type="string" office:string-value="73860/17"/>
          <table:table-cell office:value-type="string" office:string-value="CABO DE COBRE ISOLADO PVC 450/750V 120MM2 RESISTENTE A CHAMA - FORNECIMENTO E INSTALACAO"/>
          <table:table-cell office:value-type="string" office:string-value="M"/>
          <table:table-cell office:value-type="float" office:value="52.67"/>
          <table:table-cell table:number-columns-repeated="16380"/>
        </table:table-row>
        <table:table-row>
          <table:table-cell office:value-type="string" office:string-value="73860/18"/>
          <table:table-cell office:value-type="string" office:string-value="CABO DE COBRE ISOLADO PVC 450/750V 150MM2 RESISTENTE A CHAMA - FORNECIMENTO E INSTALACAO"/>
          <table:table-cell office:value-type="string" office:string-value="M"/>
          <table:table-cell office:value-type="float" office:value="63.14"/>
          <table:table-cell table:number-columns-repeated="16380"/>
        </table:table-row>
        <table:table-row>
          <table:table-cell office:value-type="string" office:string-value="73860/19"/>
          <table:table-cell office:value-type="string" office:string-value="CABO DE COBRE ISOLADO PVC 450/750V 185MM2 RESISTENTE A CHAMA - FORNECIMENTO E INSTALACAO"/>
          <table:table-cell office:value-type="string" office:string-value="M"/>
          <table:table-cell office:value-type="float" office:value="77.88"/>
          <table:table-cell table:number-columns-repeated="16380"/>
        </table:table-row>
        <table:table-row>
          <table:table-cell office:value-type="string" office:string-value="73860/20"/>
          <table:table-cell office:value-type="string" office:string-value="CABO DE COBRE ISOLADO PVC 450/750V 240MM2 RESISTENTE A CHAMA - FORNECIMENTO E INSTALACAO"/>
          <table:table-cell office:value-type="string" office:string-value="M"/>
          <table:table-cell office:value-type="float" office:value="99.51"/>
          <table:table-cell table:number-columns-repeated="16380"/>
        </table:table-row>
        <table:table-row>
          <table:table-cell office:value-type="string" office:string-value="73860/21"/>
          <table:table-cell office:value-type="string" office:string-value="CABO DE COBRE ISOLADO PVC 450/750V 300MM2 RESISTENTE A CHAMA - FORNECIMENTO E INSTALACAO"/>
          <table:table-cell office:value-type="string" office:string-value="M"/>
          <table:table-cell office:value-type="float" office:value="119.71"/>
          <table:table-cell table:number-columns-repeated="16380"/>
        </table:table-row>
        <table:table-row>
          <table:table-cell office:value-type="string" office:string-value="73860/22"/>
          <table:table-cell office:value-type="string" office:string-value="CABO DE COBRE ISOLADO PVC 450/750V 35MM2 RESISTENTE A CHAMA - FORNECIMENTO E INSTALACAO"/>
          <table:table-cell office:value-type="string" office:string-value="M"/>
          <table:table-cell office:value-type="float" office:value="16.79"/>
          <table:table-cell table:number-columns-repeated="16380"/>
        </table:table-row>
        <table:table-row>
          <table:table-cell office:value-type="float" office:value="83416"/>
          <table:table-cell office:value-type="string" office:string-value="CABO DE COBRE ISOLAMENTO TERMOPLASTICO 0,6/1KV 1,5MM2 ANTI-CHAMA - FORNECIMENTO E INSTALACAO"/>
          <table:table-cell office:value-type="string" office:string-value="M"/>
          <table:table-cell office:value-type="float" office:value="2.13"/>
          <table:table-cell table:number-columns-repeated="16380"/>
        </table:table-row>
        <table:table-row>
          <table:table-cell office:value-type="float" office:value="83417"/>
          <table:table-cell office:value-type="string" office:string-value="CABO DE COBRE ISOLAMENTO TERMOPLASTICO 0,6/1KV 2,5MM2 ANTI-CHAMA - FORNECIMENTO E INSTALACAO"/>
          <table:table-cell office:value-type="string" office:string-value="M"/>
          <table:table-cell office:value-type="float" office:value="2.7"/>
          <table:table-cell table:number-columns-repeated="16380"/>
        </table:table-row>
        <table:table-row>
          <table:table-cell office:value-type="float" office:value="83418"/>
          <table:table-cell office:value-type="string" office:string-value="CABO DE COBRE ISOLAMENTO TERMOPLASTICO 0,6/1KV 4MM2 ANTI-CHAMA - FORNECIMENTO E INSTALACAO"/>
          <table:table-cell office:value-type="string" office:string-value="M"/>
          <table:table-cell office:value-type="float" office:value="4.01"/>
          <table:table-cell table:number-columns-repeated="16380"/>
        </table:table-row>
        <table:table-row>
          <table:table-cell office:value-type="float" office:value="83419"/>
          <table:table-cell office:value-type="string" office:string-value="CABO DE COBRE ISOLAMENTO TERMOPLASTICO 0,6/1KV 6MM2 ANTI-CHAMA - FORNECIMENTO E INSTALACAO"/>
          <table:table-cell office:value-type="string" office:string-value="M"/>
          <table:table-cell office:value-type="float" office:value="4.8600000000000003"/>
          <table:table-cell table:number-columns-repeated="16380"/>
        </table:table-row>
        <table:table-row>
          <table:table-cell office:value-type="float" office:value="83420"/>
          <table:table-cell office:value-type="string" office:string-value="CABO DE COBRE ISOLAMENTO TERMOPLASTICO 0,6/1KV 10MM2 ANTI-CHAMA - FORNECIMENTO E INSTALACAO"/>
          <table:table-cell office:value-type="string" office:string-value="M"/>
          <table:table-cell office:value-type="float" office:value="6.85"/>
          <table:table-cell table:number-columns-repeated="16380"/>
        </table:table-row>
        <table:table-row>
          <table:table-cell office:value-type="float" office:value="83421"/>
          <table:table-cell office:value-type="string" office:string-value="CABO DE COBRE ISOLAMENTO TERMOPLASTICO 0,6/1KV 16MM2 ANTI-CHAMA - FORNECIMENTO E INSTALACAO"/>
          <table:table-cell office:value-type="string" office:string-value="M"/>
          <table:table-cell office:value-type="float" office:value="9.6199999999999992"/>
          <table:table-cell table:number-columns-repeated="16380"/>
        </table:table-row>
        <table:table-row>
          <table:table-cell office:value-type="float" office:value="83422"/>
          <table:table-cell office:value-type="string" office:string-value="CABO DE COBRE ISOLAMENTO TERMOPLASTICO 0,6/1KV 25MM2 ANTI-CHAMA - FORNECIMENTO E INSTALACAO"/>
          <table:table-cell office:value-type="string" office:string-value="M"/>
          <table:table-cell office:value-type="float" office:value="13.99"/>
          <table:table-cell table:number-columns-repeated="16380"/>
        </table:table-row>
        <table:table-row>
          <table:table-cell office:value-type="float" office:value="83423"/>
          <table:table-cell office:value-type="string" office:string-value="CABO DE COBRE ISOLAMENTO TERMOPLASTICO 0,6/1KV 35MM2 ANTI-CHAMA - FORNECIMENTO E INSTALACAO"/>
          <table:table-cell office:value-type="string" office:string-value="M"/>
          <table:table-cell office:value-type="float" office:value="18.829999999999998"/>
          <table:table-cell table:number-columns-repeated="16380"/>
        </table:table-row>
        <table:table-row>
          <table:table-cell office:value-type="float" office:value="83424"/>
          <table:table-cell office:value-type="string" office:string-value="CABO DE COBRE ISOLAMENTO TERMOPLASTICO 0,6/1KV 50MM2 ANTI-CHAMA - FORNECIMENTO E INSTALACAO"/>
          <table:table-cell office:value-type="string" office:string-value="M"/>
          <table:table-cell office:value-type="float" office:value="25.44"/>
          <table:table-cell table:number-columns-repeated="16380"/>
        </table:table-row>
        <table:table-row>
          <table:table-cell office:value-type="float" office:value="83425"/>
          <table:table-cell office:value-type="string" office:string-value="CABO DE COBRE ISOLAMENTO TERMOPLASTICO 0,6/1KV 70MM2 ANTI-CHAMA - FORNECIMENTO E INSTALACAO"/>
          <table:table-cell office:value-type="string" office:string-value="M"/>
          <table:table-cell office:value-type="float" office:value="34.9"/>
          <table:table-cell table:number-columns-repeated="16380"/>
        </table:table-row>
        <table:table-row>
          <table:table-cell office:value-type="float" office:value="83431"/>
          <table:table-cell office:value-type="string" office:string-value="CABO DE COBRE ISOLAMENTO TERMOPLASTICO 0,6/1KV 95MM2 ANTI-CHAMA - FORNECIMENTO E INSTALACAO"/>
          <table:table-cell office:value-type="string" office:string-value="M"/>
          <table:table-cell office:value-type="float" office:value="47.81"/>
          <table:table-cell table:number-columns-repeated="16380"/>
        </table:table-row>
        <table:table-row>
          <table:table-cell office:value-type="float" office:value="83432"/>
          <table:table-cell office:value-type="string" office:string-value="CABO DE COBRE ISOLAMENTO TERMOPLASTICO 0,6/1KV 120MM2 ANTI-CHAMA - FORNECIMENTO E INSTALACAO"/>
          <table:table-cell office:value-type="string" office:string-value="M"/>
          <table:table-cell office:value-type="float" office:value="55.31"/>
          <table:table-cell table:number-columns-repeated="16380"/>
        </table:table-row>
        <table:table-row>
          <table:table-cell office:value-type="float" office:value="83433"/>
          <table:table-cell office:value-type="string" office:string-value="CABO DE COBRE ISOLAMENTO TERMOPLASTICO 0,6/1KV 150MM2 ANTI-CHAMA - FORNECIMENTO E INSTALACAO"/>
          <table:table-cell office:value-type="string" office:string-value="M"/>
          <table:table-cell office:value-type="float" office:value="69.290000000000006"/>
          <table:table-cell table:number-columns-repeated="16380"/>
        </table:table-row>
        <table:table-row>
          <table:table-cell office:value-type="float" office:value="83434"/>
          <table:table-cell office:value-type="string" office:string-value="CABO DE COBRE ISOLAMENTO TERMOPLASTICO 0,6/1KV 185MM2 ANTI-CHAMA - FORNECIMENTO E INSTALACAO"/>
          <table:table-cell office:value-type="string" office:string-value="M"/>
          <table:table-cell office:value-type="float" office:value="84.04"/>
          <table:table-cell table:number-columns-repeated="16380"/>
        </table:table-row>
        <table:table-row>
          <table:table-cell office:value-type="float" office:value="83435"/>
          <table:table-cell office:value-type="string" office:string-value="CABO DE COBRE ISOLAMENTO TERMOPLASTICO 0,6/1KV 240MM2 ANTI-CHAMA - FORNECIMENTO E INSTALACAO"/>
          <table:table-cell office:value-type="string" office:string-value="M"/>
          <table:table-cell office:value-type="float" office:value="111.43"/>
          <table:table-cell table:number-columns-repeated="16380"/>
        </table:table-row>
        <table:table-row>
          <table:table-cell office:value-type="float" office:value="83436"/>
          <table:table-cell office:value-type="string" office:string-value="CABO DE COBRE ISOLAMENTO TERMOPLASTICO 0,6/1KV 300MM2 ANTI-CHAMA - FORNECIMENTO E INSTALACAO"/>
          <table:table-cell office:value-type="string" office:string-value="M"/>
          <table:table-cell office:value-type="float" office:value="131.58000000000001"/>
          <table:table-cell table:number-columns-repeated="16380"/>
        </table:table-row>
        <table:table-row>
          <table:table-cell office:value-type="float" office:value="84682"/>
          <table:table-cell office:value-type="string" office:string-value="FIO DE COBRE NU 4 MM2 - FORNECIMENTO E INSTALACAO"/>
          <table:table-cell office:value-type="string" office:string-value="M"/>
          <table:table-cell office:value-type="float" office:value="1.36"/>
          <table:table-cell table:number-columns-repeated="16380"/>
        </table:table-row>
        <table:table-row>
          <table:table-cell office:value-type="string" office:string-value="73861/1"/>
          <table:table-cell office:value-type="string" office:string-value="CONDULETE 1/2&quot; EM LIGA DE ALUMÍNIO FUNDIDO TIPO B - FORNECIMENTO E INSTALACAO"/>
          <table:table-cell office:value-type="string" office:string-value="UN"/>
          <table:table-cell office:value-type="float" office:value="7.5"/>
          <table:table-cell table:number-columns-repeated="16380"/>
        </table:table-row>
        <table:table-row>
          <table:table-cell office:value-type="string" office:string-value="73861/2"/>
          <table:table-cell office:value-type="string" office:string-value="CONDULETE 3/4&quot; EM LIGA DE ALUMÍNIO FUNDIDO TIPO &quot;B&quot; - FORNECIMENTO E INSTALACAO"/>
          <table:table-cell office:value-type="string" office:string-value="UN"/>
          <table:table-cell office:value-type="float" office:value="8.67"/>
          <table:table-cell table:number-columns-repeated="16380"/>
        </table:table-row>
        <table:table-row>
          <table:table-cell office:value-type="string" office:string-value="73861/3"/>
          <table:table-cell office:value-type="string" office:string-value="CONDULETE 1&quot; EM LIGA DE ALUMÍNIO FUNDIDO TIPO &quot;B&quot; - FORNECIMENTO E INSTALACAO"/>
          <table:table-cell office:value-type="string" office:string-value="UN"/>
          <table:table-cell office:value-type="float" office:value="11.88"/>
          <table:table-cell table:number-columns-repeated="16380"/>
        </table:table-row>
        <table:table-row>
          <table:table-cell office:value-type="string" office:string-value="73861/4"/>
          <table:table-cell office:value-type="string" office:string-value="CONDULETE 1/2&quot; EM LIGA DE ALUMÍNIO FUNDIDO TIPO &quot;C&quot; - FORNECIMENTO E INSTALACAO"/>
          <table:table-cell office:value-type="string" office:string-value="UN"/>
          <table:table-cell office:value-type="float" office:value="8.25"/>
          <table:table-cell table:number-columns-repeated="16380"/>
        </table:table-row>
        <table:table-row>
          <table:table-cell office:value-type="string" office:string-value="73861/5"/>
          <table:table-cell office:value-type="string" office:string-value="CONDULETE  3/4&quot; EM LIGA DE ALUMÍNIO FUNDIDO TIPO &quot;C&quot; - FORNECIMENTO E INSTALACAO"/>
          <table:table-cell office:value-type="string" office:string-value="UN"/>
          <table:table-cell office:value-type="float" office:value="8.99"/>
          <table:table-cell table:number-columns-repeated="16380"/>
        </table:table-row>
        <table:table-row>
          <table:table-cell office:value-type="string" office:string-value="73861/6"/>
          <table:table-cell office:value-type="string" office:string-value="CONDULETE 1&quot; EM LIGA DE ALUMÍNIO FUNDIDO TIPO &quot;C&quot; - FORNECIMENTO E INSTALACAO"/>
          <table:table-cell office:value-type="string" office:string-value="UN"/>
          <table:table-cell office:value-type="float" office:value="12.98"/>
          <table:table-cell table:number-columns-repeated="16380"/>
        </table:table-row>
        <table:table-row>
          <table:table-cell office:value-type="string" office:string-value="73861/7"/>
          <table:table-cell office:value-type="string" office:string-value="CONDULETE 1/2&quot; EM LIGA DE ALUMÍNIO FUNDIDO TIPO &quot;E&quot; - FORNECIMENTO E INSTALACAO"/>
          <table:table-cell office:value-type="string" office:string-value="UN"/>
          <table:table-cell office:value-type="float" office:value="7.12"/>
          <table:table-cell table:number-columns-repeated="16380"/>
        </table:table-row>
        <table:table-row>
          <table:table-cell office:value-type="string" office:string-value="73861/8"/>
          <table:table-cell office:value-type="string" office:string-value="CONDULETE 3/4&quot; EM LIGA DE ALUMÍNIO FUNDIDO TIPO &quot;E&quot; - FORNECIMENTO E INSTALACAO"/>
          <table:table-cell office:value-type="string" office:string-value="UN"/>
          <table:table-cell office:value-type="float" office:value="8.19"/>
          <table:table-cell table:number-columns-repeated="16380"/>
        </table:table-row>
        <table:table-row>
          <table:table-cell office:value-type="string" office:string-value="73861/9"/>
          <table:table-cell office:value-type="string" office:string-value="CONDULETE 1&quot; EM LIGA DE ALUMÍNIO FUNDIDO TIPO &quot;E&quot; - FORNECIMENTO E INSTALACAO"/>
          <table:table-cell office:value-type="string" office:string-value="UN"/>
          <table:table-cell office:value-type="float" office:value="12.06"/>
          <table:table-cell table:number-columns-repeated="16380"/>
        </table:table-row>
        <table:table-row>
          <table:table-cell office:value-type="string" office:string-value="73861/10"/>
          <table:table-cell office:value-type="string" office:string-value="CONDULETE 1/2&quot; EM LIGA DE ALUMÍNIO FUNDIDO TIPO &quot;LB&quot; - FORNECIMENTO E INSTALACAO"/>
          <table:table-cell office:value-type="string" office:string-value="UN"/>
          <table:table-cell office:value-type="float" office:value="7.83"/>
          <table:table-cell table:number-columns-repeated="16380"/>
        </table:table-row>
        <table:table-row>
          <table:table-cell office:value-type="string" office:string-value="73861/11"/>
          <table:table-cell office:value-type="string" office:string-value="CONDULETE 3/4&quot; EM LIGA DE ALUMÍNIO FUNDIDO TIPO &quot;LB&quot; - FORNECIMENTO E INSTALACAO"/>
          <table:table-cell office:value-type="string" office:string-value="UN"/>
          <table:table-cell office:value-type="float" office:value="9.02"/>
          <table:table-cell table:number-columns-repeated="16380"/>
        </table:table-row>
        <table:table-row>
          <table:table-cell office:value-type="string" office:string-value="73861/12"/>
          <table:table-cell office:value-type="string" office:string-value="CONDULETE 1&quot; EM LIGA DE ALUMÍNIO FUNDIDO TIPO &quot;LB&quot; - FORNECIMENTO E INSTALACAO"/>
          <table:table-cell office:value-type="string" office:string-value="UN"/>
          <table:table-cell office:value-type="float" office:value="12.82"/>
          <table:table-cell table:number-columns-repeated="16380"/>
        </table:table-row>
        <table:table-row>
          <table:table-cell office:value-type="string" office:string-value="73861/13"/>
          <table:table-cell office:value-type="string" office:string-value="CONDULETE 1/2&quot; EM LIGA DE ALUMÍNIO FUNDIDO TIPO &quot;LL&quot; - FORNECIMENTO E INSTALACAO"/>
          <table:table-cell office:value-type="string" office:string-value="UN"/>
          <table:table-cell office:value-type="float" office:value="7.83"/>
          <table:table-cell table:number-columns-repeated="16380"/>
        </table:table-row>
        <table:table-row>
          <table:table-cell office:value-type="string" office:string-value="73861/14"/>
          <table:table-cell office:value-type="string" office:string-value="CONDULETE 3/4&quot; EM LIGA DE ALUMÍNIO FUNDIDO TIPO &quot;LL&quot; - FORNECIMENTO E INSTALACAO"/>
          <table:table-cell office:value-type="string" office:string-value="UN"/>
          <table:table-cell office:value-type="float" office:value="9.02"/>
          <table:table-cell table:number-columns-repeated="16380"/>
        </table:table-row>
        <table:table-row>
          <table:table-cell office:value-type="string" office:string-value="73861/15"/>
          <table:table-cell office:value-type="string" office:string-value="CONDULETE 1&quot; EM LIGA DE ALUMÍNIO FUNDIDO TIPO &quot;LL&quot; - FORNECIMENTO E INSTALACAO"/>
          <table:table-cell office:value-type="string" office:string-value="UN"/>
          <table:table-cell office:value-type="float" office:value="12.82"/>
          <table:table-cell table:number-columns-repeated="16380"/>
        </table:table-row>
        <table:table-row>
          <table:table-cell office:value-type="string" office:string-value="73861/16"/>
          <table:table-cell office:value-type="string" office:string-value="CONDULETE 1/2&quot; EM LIGA DE ALUMÍNIO FUNDIDO TIPO &quot;X&quot; - FORNECIMENTO E INSTALACAO"/>
          <table:table-cell office:value-type="string" office:string-value="UN"/>
          <table:table-cell office:value-type="float" office:value="9.23"/>
          <table:table-cell table:number-columns-repeated="16380"/>
        </table:table-row>
        <table:table-row>
          <table:table-cell office:value-type="string" office:string-value="73861/17"/>
          <table:table-cell office:value-type="string" office:string-value="CONDULETE 3/4&quot; EM LIGA DE ALUMÍNIO FUNDIDO TIPO &quot;X&quot; - FORNECIMENTO E INSTALACAO"/>
          <table:table-cell office:value-type="string" office:string-value="UN"/>
          <table:table-cell office:value-type="float" office:value="10.61"/>
          <table:table-cell table:number-columns-repeated="16380"/>
        </table:table-row>
        <table:table-row>
          <table:table-cell office:value-type="string" office:string-value="73861/18"/>
          <table:table-cell office:value-type="string" office:string-value="CONDULETE 1&quot; EM LIGA DE ALUMÍNIO FUNDIDO TIPO &quot;X&quot; - FORNECIMENTO E INSTALACAO"/>
          <table:table-cell office:value-type="string" office:string-value="UN"/>
          <table:table-cell office:value-type="float" office:value="16.38"/>
          <table:table-cell table:number-columns-repeated="16380"/>
        </table:table-row>
        <table:table-row>
          <table:table-cell office:value-type="string" office:string-value="73861/19"/>
          <table:table-cell office:value-type="string" office:string-value="CONDULETE 1/2&quot; EM LIGA DE ALUMÍNIO FUNDIDO TIPO &quot;T&quot; - FORNECIMENTO E INSTALACAO"/>
          <table:table-cell office:value-type="string" office:string-value="UN"/>
          <table:table-cell office:value-type="float" office:value="8.9"/>
          <table:table-cell table:number-columns-repeated="16380"/>
        </table:table-row>
        <table:table-row>
          <table:table-cell office:value-type="string" office:string-value="73861/20"/>
          <table:table-cell office:value-type="string" office:string-value="CONDULETE 3/4&quot; EM LIGA DE ALUMÍNIO FUNDIDO TIPO &quot;T&quot; - FORNECIMENTO E INSTALACAO"/>
          <table:table-cell office:value-type="string" office:string-value="UN"/>
          <table:table-cell office:value-type="float" office:value="9.83"/>
          <table:table-cell table:number-columns-repeated="16380"/>
        </table:table-row>
        <table:table-row>
          <table:table-cell office:value-type="string" office:string-value="73861/21"/>
          <table:table-cell office:value-type="string" office:string-value="CONDULETE 1&quot; EM LIGA DE ALUMÍNIO FUNDIDO TIPO &quot;T&quot; - FORNECIMENTO E INSTALACAO"/>
          <table:table-cell office:value-type="string" office:string-value="UN"/>
          <table:table-cell office:value-type="float" office:value="14.88"/>
          <table:table-cell table:number-columns-repeated="16380"/>
        </table:table-row>
        <table:table-row>
          <table:table-cell office:value-type="string" office:string-value="74043/1"/>
          <table:table-cell office:value-type="string" office:string-value="CONDULETE PVC TIPO  B  3/4  SEM TAMPA, FORNECIMENTO E INSTALACAO"/>
          <table:table-cell office:value-type="string" office:string-value="UN"/>
          <table:table-cell office:value-type="float" office:value="14.28"/>
          <table:table-cell table:number-columns-repeated="16380"/>
        </table:table-row>
        <table:table-row>
          <table:table-cell office:value-type="string" office:string-value="74043/2"/>
          <table:table-cell office:value-type="string" office:string-value="CONDULETE PVC TIPO  LL  3/4  SEM TAMPA, FORNECIMENTO E INSTALACAO"/>
          <table:table-cell office:value-type="string" office:string-value="UN"/>
          <table:table-cell office:value-type="float" office:value="11.81"/>
          <table:table-cell table:number-columns-repeated="16380"/>
        </table:table-row>
        <table:table-row>
          <table:table-cell office:value-type="string" office:string-value="74043/3"/>
          <table:table-cell office:value-type="string" office:string-value="CONDULETE PVC TIPO TB 3/4 SEM TAMPA, FORNECIMENTO E INSTALACAO"/>
          <table:table-cell office:value-type="string" office:string-value="UN"/>
          <table:table-cell office:value-type="float" office:value="19.3"/>
          <table:table-cell table:number-columns-repeated="16380"/>
        </table:table-row>
        <table:table-row>
          <table:table-cell office:value-type="float" office:value="83386"/>
          <table:table-cell office:value-type="string" office:string-value="CAIXA DE PASSAGEM PVC 4X4&quot; - FORNECIMENTO E INSTALACAO"/>
          <table:table-cell office:value-type="string" office:string-value="UN"/>
          <table:table-cell office:value-type="float" office:value="5.98"/>
          <table:table-cell table:number-columns-repeated="16380"/>
        </table:table-row>
        <table:table-row>
          <table:table-cell office:value-type="float" office:value="83387"/>
          <table:table-cell office:value-type="string" office:string-value="CAIXA DE PASSAGEM PVC 4X2&quot; - FORNECIMENTO E INSTALACAO"/>
          <table:table-cell office:value-type="string" office:string-value="UN"/>
          <table:table-cell office:value-type="float" office:value="4.9800000000000004"/>
          <table:table-cell table:number-columns-repeated="16380"/>
        </table:table-row>
        <table:table-row>
          <table:table-cell office:value-type="float" office:value="83388"/>
          <table:table-cell office:value-type="string" office:string-value="CAIXA DE PASSAGEM PVC 3&quot; OCTOGONAL"/>
          <table:table-cell office:value-type="string" office:string-value="UN"/>
          <table:table-cell office:value-type="float" office:value="7.9"/>
          <table:table-cell table:number-columns-repeated="16380"/>
        </table:table-row>
        <table:table-row>
          <table:table-cell office:value-type="float" office:value="83438"/>
          <table:table-cell office:value-type="string" office:string-value="CAIXA METALICA OCTOGONAL 4X4&quot; FUNDO MOVEL"/>
          <table:table-cell office:value-type="string" office:string-value="UN"/>
          <table:table-cell office:value-type="float" office:value="4.9400000000000004"/>
          <table:table-cell table:number-columns-repeated="16380"/>
        </table:table-row>
        <table:table-row>
          <table:table-cell office:value-type="float" office:value="83439"/>
          <table:table-cell office:value-type="string" office:string-value="CAIXA METALICA SEXTAVADA (HEXAGONAL) 3X3&quot;"/>
          <table:table-cell office:value-type="string" office:string-value="UN"/>
          <table:table-cell office:value-type="float" office:value="4.66"/>
          <table:table-cell table:number-columns-repeated="16380"/>
        </table:table-row>
        <table:table-row>
          <table:table-cell office:value-type="float" office:value="83440"/>
          <table:table-cell office:value-type="string" office:string-value="CAIXA DE PASSAGEM 4X2&quot; EM FERRO GALVANIZADO"/>
          <table:table-cell office:value-type="string" office:string-value="UN"/>
          <table:table-cell office:value-type="float" office:value="4.1100000000000003"/>
          <table:table-cell table:number-columns-repeated="16380"/>
        </table:table-row>
        <table:table-row>
          <table:table-cell office:value-type="float" office:value="83442"/>
          <table:table-cell office:value-type="string" office:string-value="CAIXA DE PASSAGEM 4X4&quot; EM FERRO GALVANIZADO"/>
          <table:table-cell office:value-type="string" office:string-value="UN"/>
          <table:table-cell office:value-type="float" office:value="4.66"/>
          <table:table-cell table:number-columns-repeated="16380"/>
        </table:table-row>
        <table:table-row>
          <table:table-cell office:value-type="float" office:value="83443"/>
          <table:table-cell office:value-type="string" office:string-value="CAIXA DE PASSAGEM 20X20X25 FUNDO BRITA COM TAMPA"/>
          <table:table-cell office:value-type="string" office:string-value="UN"/>
          <table:table-cell office:value-type="float" office:value="33.549999999999997"/>
          <table:table-cell table:number-columns-repeated="16380"/>
        </table:table-row>
        <table:table-row>
          <table:table-cell office:value-type="float" office:value="83446"/>
          <table:table-cell office:value-type="string" office:string-value="CAIXA DE PASSAGEM 30X30X40 COM TAMPA E DRENO BRITA"/>
          <table:table-cell office:value-type="string" office:string-value="UN"/>
          <table:table-cell office:value-type="float" office:value="105.26"/>
          <table:table-cell table:number-columns-repeated="16380"/>
        </table:table-row>
        <table:table-row>
          <table:table-cell office:value-type="float" office:value="83447"/>
          <table:table-cell office:value-type="string" office:string-value="CAIXA DE PASSAGEM 40X40X50 FUNDO BRITA COM TAMPA"/>
          <table:table-cell office:value-type="string" office:string-value="UN"/>
          <table:table-cell office:value-type="float" office:value="115.84"/>
          <table:table-cell table:number-columns-repeated="16380"/>
        </table:table-row>
        <table:table-row>
          <table:table-cell office:value-type="float" office:value="83448"/>
          <table:table-cell office:value-type="string" office:string-value="CAIXA DE PASSGEM 50X50X60 FUNDO BRITA C/ TAMPA"/>
          <table:table-cell office:value-type="string" office:string-value="UN"/>
          <table:table-cell office:value-type="float" office:value="175.35"/>
          <table:table-cell table:number-columns-repeated="16380"/>
        </table:table-row>
        <table:table-row>
          <table:table-cell office:value-type="float" office:value="83449"/>
          <table:table-cell office:value-type="string" office:string-value="CAIXA DE PASSAGEM 60X60X70 FUNDO BRITA COM TAMPA"/>
          <table:table-cell office:value-type="string" office:string-value="UN"/>
          <table:table-cell office:value-type="float" office:value="248.36"/>
          <table:table-cell table:number-columns-repeated="16380"/>
        </table:table-row>
        <table:table-row>
          <table:table-cell office:value-type="float" office:value="83450"/>
          <table:table-cell office:value-type="string" office:string-value="CAIXA DE PASSAGEM 80X80X62 FUNDO BRITA COM TAMPA"/>
          <table:table-cell office:value-type="string" office:string-value="UN"/>
          <table:table-cell office:value-type="float" office:value="295.85000000000002"/>
          <table:table-cell table:number-columns-repeated="16380"/>
        </table:table-row>
        <table:table-row>
          <table:table-cell office:value-type="float" office:value="83451"/>
          <table:table-cell office:value-type="string" office:string-value="CONDULETE EM LIGA DE ALUMINIO TIPO &quot;LR&quot; 3/4&quot; - FORNECIMENTO E INSTALACAO"/>
          <table:table-cell office:value-type="string" office:string-value="UN"/>
          <table:table-cell office:value-type="float" office:value="11.49"/>
          <table:table-cell table:number-columns-repeated="16380"/>
        </table:table-row>
        <table:table-row>
          <table:table-cell office:value-type="float" office:value="83452"/>
          <table:table-cell office:value-type="string" office:string-value="CONDULETE EM LIGA DE ALUMINIO TIPO &quot;LR&quot; 1&quot; - FORNECIMENTO E INSTALACAO"/>
          <table:table-cell office:value-type="string" office:string-value="UN"/>
          <table:table-cell office:value-type="float" office:value="14.21"/>
          <table:table-cell table:number-columns-repeated="16380"/>
        </table:table-row>
        <table:table-row>
          <table:table-cell office:value-type="float" office:value="83455"/>
          <table:table-cell office:value-type="string" office:string-value="CONDULETE PVC TIPO &quot;B&quot; 1/2&quot; SEM TAMPA - FORNECIMENTO E INSTALACAO"/>
          <table:table-cell office:value-type="string" office:string-value="UN"/>
          <table:table-cell office:value-type="float" office:value="14.34"/>
          <table:table-cell table:number-columns-repeated="16380"/>
        </table:table-row>
        <table:table-row>
          <table:table-cell office:value-type="float" office:value="83456"/>
          <table:table-cell office:value-type="string" office:string-value="CONDULETE PVC TIPO &quot;LB&quot; 1/2&quot; SEM TAMPA - FORNECIMENTO E INSTALACAO"/>
          <table:table-cell office:value-type="string" office:string-value="UN"/>
          <table:table-cell office:value-type="float" office:value="11.71"/>
          <table:table-cell table:number-columns-repeated="16380"/>
        </table:table-row>
        <table:table-row>
          <table:table-cell office:value-type="float" office:value="83457"/>
          <table:table-cell office:value-type="string" office:string-value="CONDULETE PVC TIPO &quot;LB&quot; 3/4&quot; SEM TAMPA - FORNECIMENTO E INSTALACAO"/>
          <table:table-cell office:value-type="string" office:string-value="UN"/>
          <table:table-cell office:value-type="float" office:value="11.78"/>
          <table:table-cell table:number-columns-repeated="16380"/>
        </table:table-row>
        <table:table-row>
          <table:table-cell office:value-type="float" office:value="83458"/>
          <table:table-cell office:value-type="string" office:string-value="CONDULETE PVC TIPO &quot;LL&quot; 1/2&quot; SEM TAMPA - FORNECIMENTO E INSTALACAO"/>
          <table:table-cell office:value-type="string" office:string-value="UN"/>
          <table:table-cell office:value-type="float" office:value="11.98"/>
          <table:table-cell table:number-columns-repeated="16380"/>
        </table:table-row>
        <table:table-row>
          <table:table-cell office:value-type="float" office:value="83460"/>
          <table:table-cell office:value-type="string" office:string-value="CONDULETE PVC TIPO &quot;TA&quot; 3/4&quot; SEM TAMPA - FORNECIMENTO E INSTALACAO"/>
          <table:table-cell office:value-type="string" office:string-value="UN"/>
          <table:table-cell office:value-type="float" office:value="21.6"/>
          <table:table-cell table:number-columns-repeated="16380"/>
        </table:table-row>
        <table:table-row>
          <table:table-cell office:value-type="float" office:value="83461"/>
          <table:table-cell office:value-type="string" office:string-value="CONDULETE PVC TIPO &quot;TB&quot; 1/2&quot; SEM TAMPA - FORNECIMENTO E INSTALACAO"/>
          <table:table-cell office:value-type="string" office:string-value="UN"/>
          <table:table-cell office:value-type="float" office:value="19.14"/>
          <table:table-cell table:number-columns-repeated="16380"/>
        </table:table-row>
        <table:table-row>
          <table:table-cell office:value-type="float" office:value="83462"/>
          <table:table-cell office:value-type="string" office:string-value="CONDULETE PVC TIPO &quot;XA&quot; 3/4&quot; SEM TAMPA - FORNECIMENTO E INSTALACAO"/>
          <table:table-cell office:value-type="string" office:string-value="UN"/>
          <table:table-cell office:value-type="float" office:value="19.600000000000001"/>
          <table:table-cell table:number-columns-repeated="16380"/>
        </table:table-row>
        <table:table-row>
          <table:table-cell office:value-type="float" office:value="83471"/>
          <table:table-cell office:value-type="string" office:string-value="CONDULETE EM ALUMINIO FUNDIDO 2&quot; TIPO &quot;E&quot; - FORNECIMENTO E INSTALACAO"/>
          <table:table-cell office:value-type="string" office:string-value="UN"/>
          <table:table-cell office:value-type="float" office:value="31.16"/>
          <table:table-cell table:number-columns-repeated="16380"/>
        </table:table-row>
        <table:table-row>
          <table:table-cell office:value-type="float" office:value="83472"/>
          <table:table-cell office:value-type="string" office:string-value="CONDULETE EM ALUMINIO FUNDIDO 3&quot; TIPO &quot;E&quot; - FORNECIMENTO E INSTALACAO"/>
          <table:table-cell office:value-type="string" office:string-value="UN"/>
          <table:table-cell office:value-type="float" office:value="60.02"/>
          <table:table-cell table:number-columns-repeated="16380"/>
        </table:table-row>
        <table:table-row>
          <table:table-cell office:value-type="float" office:value="68066"/>
          <table:table-cell office:value-type="string" office:string-value="CAIXA DE PROTECAO PARA MEDIDOR MONOFASICO, FORNECIMENTO E INSTALACAO"/>
          <table:table-cell office:value-type="string" office:string-value="UN"/>
          <table:table-cell office:value-type="float" office:value="78.34"/>
          <table:table-cell table:number-columns-repeated="16380"/>
        </table:table-row>
        <table:table-row>
          <table:table-cell office:value-type="float" office:value="72319"/>
          <table:table-cell office:value-type="string" office:string-value="DISJUNTOR BAIXA TENSAO TRIPOLAR A SECO  800A/600V, INCLUSIVE ELETROTÉCNICO"/>
          <table:table-cell office:value-type="string" office:string-value="UN"/>
          <table:table-cell office:value-type="float" office:value="2983.08"/>
          <table:table-cell table:number-columns-repeated="16380"/>
        </table:table-row>
        <table:table-row>
          <table:table-cell office:value-type="float" office:value="72341"/>
          <table:table-cell office:value-type="string" office:string-value="CONTATOR TRIPOLAR I NOMINAL 12A - FORNECIMENTO E INSTALACAO INCLUSIVE ELETROTÉCNICO"/>
          <table:table-cell office:value-type="string" office:string-value="UN"/>
          <table:table-cell office:value-type="float" office:value="184.11"/>
          <table:table-cell table:number-columns-repeated="16380"/>
        </table:table-row>
        <table:table-row>
          <table:table-cell office:value-type="float" office:value="72343"/>
          <table:table-cell office:value-type="string" office:string-value="CONTATOR TRIPOLAR I NOMINAL 22A - FORNECIMENTO E INSTALACAO INCLUSIVE ELETROTÉCNICO"/>
          <table:table-cell office:value-type="string" office:string-value="UN"/>
          <table:table-cell office:value-type="float" office:value="233.28"/>
          <table:table-cell table:number-columns-repeated="16380"/>
        </table:table-row>
        <table:table-row>
          <table:table-cell office:value-type="float" office:value="72344"/>
          <table:table-cell office:value-type="string" office:string-value="CONTATOR TRIPOLAR I NOMINAL 36A - FORNECIMENTO E INSTALACAO INCLUSIVE ELETROTÉCNICO"/>
          <table:table-cell office:value-type="string" office:string-value="UN"/>
          <table:table-cell office:value-type="float" office:value="446.33"/>
          <table:table-cell table:number-columns-repeated="16380"/>
        </table:table-row>
        <table:table-row>
          <table:table-cell office:value-type="float" office:value="72345"/>
          <table:table-cell office:value-type="string" office:string-value="CONTATOR TRIPOLAR I NOMIMAL 94A - FORNECIMENTO E INSTALACAO INCLUSIVE ELETROTÉCNICO"/>
          <table:table-cell office:value-type="string" office:string-value="UN"/>
          <table:table-cell office:value-type="float" office:value="1227.8499999999999"/>
          <table:table-cell table:number-columns-repeated="16380"/>
        </table:table-row>
        <table:table-row>
          <table:table-cell office:value-type="string" office:string-value="74052/5"/>
          <table:table-cell office:value-type="string" office:string-value="QUADRO DE MEDICAO GERAL EM CHAPA METALICA PARA EDIFICIOS COM 16 APTOS, INCLUSIVE DISJUNTORES E ATERRAMENTO"/>
          <table:table-cell office:value-type="string" office:string-value="UN"/>
          <table:table-cell office:value-type="float" office:value="826.18"/>
          <table:table-cell table:number-columns-repeated="16380"/>
        </table:table-row>
        <table:table-row>
          <table:table-cell office:value-type="string" office:string-value="74130/1"/>
          <table:table-cell office:value-type="string" office:string-value="DISJUNTOR TERMOMAGNETICO MONOPOLAR PADRAO NEMA (AMERICANO) 10 A 30A 240V, FORNECIMENTO E INSTALACAO"/>
          <table:table-cell office:value-type="string" office:string-value="UN"/>
          <table:table-cell office:value-type="float" office:value="8.73"/>
          <table:table-cell table:number-columns-repeated="16380"/>
        </table:table-row>
        <table:table-row>
          <table:table-cell office:value-type="string" office:string-value="74130/2"/>
          <table:table-cell office:value-type="string" office:string-value="DISJUNTOR TERMOMAGNETICO MONOPOLAR PADRAO NEMA (AMERICANO) 35 A 50A 240V, FORNECIMENTO E INSTALACAO"/>
          <table:table-cell office:value-type="string" office:string-value="UN"/>
          <table:table-cell office:value-type="float" office:value="13.58"/>
          <table:table-cell table:number-columns-repeated="16380"/>
        </table:table-row>
        <table:table-row>
          <table:table-cell office:value-type="string" office:string-value="74130/3"/>
          <table:table-cell office:value-type="string" office:string-value="DISJUNTOR TERMOMAGNETICO BIPOLAR PADRAO NEMA (AMERICANO) 10 A 50A 240V, FORNECIMENTO E INSTALACAO"/>
          <table:table-cell office:value-type="string" office:string-value="UN"/>
          <table:table-cell office:value-type="float" office:value="40.42"/>
          <table:table-cell table:number-columns-repeated="16380"/>
        </table:table-row>
        <table:table-row>
          <table:table-cell office:value-type="string" office:string-value="74130/4"/>
          <table:table-cell office:value-type="string" office:string-value="DISJUNTOR TERMOMAGNETICO TRIPOLAR PADRAO NEMA (AMERICANO) 10 A 50A 240V, FORNECIMENTO E INSTALACAO"/>
          <table:table-cell office:value-type="string" office:string-value="UN"/>
          <table:table-cell office:value-type="float" office:value="56.8"/>
          <table:table-cell table:number-columns-repeated="16380"/>
        </table:table-row>
        <table:table-row>
          <table:table-cell office:value-type="string" office:string-value="74130/5"/>
          <table:table-cell office:value-type="string" office:string-value="DISJUNTOR TERMOMAGNETICO TRIPOLAR PADRAO NEMA (AMERICANO) 60 A 100A 240V, FORNECIMENTO E INSTALACAO"/>
          <table:table-cell office:value-type="string" office:string-value="UN"/>
          <table:table-cell office:value-type="float" office:value="76.459999999999994"/>
          <table:table-cell table:number-columns-repeated="16380"/>
        </table:table-row>
        <table:table-row>
          <table:table-cell office:value-type="string" office:string-value="74130/6"/>
          <table:table-cell office:value-type="string" office:string-value="DISJUNTOR TERMOMAGNETICO TRIPOLAR PADRAO NEMA (AMERICANO) 125 A 150A 240V, FORNECIMENTO E INSTALACAO"/>
          <table:table-cell office:value-type="string" office:string-value="UN"/>
          <table:table-cell office:value-type="float" office:value="220.52"/>
          <table:table-cell table:number-columns-repeated="16380"/>
        </table:table-row>
        <table:table-row>
          <table:table-cell office:value-type="string" office:string-value="74130/7"/>
          <table:table-cell office:value-type="string" office:string-value="DISJUNTOR TERMOMAGNETICO TRIPOLAR EM CAIXA MOLDADA 250A 600V, FORNECIMENTO E INSTALACAO"/>
          <table:table-cell office:value-type="string" office:string-value="UN"/>
          <table:table-cell office:value-type="float" office:value="573.38"/>
          <table:table-cell table:number-columns-repeated="16380"/>
        </table:table-row>
        <table:table-row>
          <table:table-cell office:value-type="string" office:string-value="74130/8"/>
          <table:table-cell office:value-type="string" office:string-value="DISJUNTOR TERMOMAGNETICO TRIPOLAR EM CAIXA MOLDADA 300 A 400A 600V, FORNECIMENTO E INSTALACAO"/>
          <table:table-cell office:value-type="string" office:string-value="UN"/>
          <table:table-cell office:value-type="float" office:value="784.34"/>
          <table:table-cell table:number-columns-repeated="16380"/>
        </table:table-row>
        <table:table-row>
          <table:table-cell office:value-type="string" office:string-value="74130/9"/>
          <table:table-cell office:value-type="string" office:string-value="DISJUNTOR TERMOMAGNETICO TRIPOLAR EM CAIXA MOLDADA 500 A 600A 600V, FORNECIMENTO E INSTALACAO"/>
          <table:table-cell office:value-type="string" office:string-value="UN"/>
          <table:table-cell office:value-type="float" office:value="1286.1600000000001"/>
          <table:table-cell table:number-columns-repeated="16380"/>
        </table:table-row>
        <table:table-row>
          <table:table-cell office:value-type="string" office:string-value="74130/10"/>
          <table:table-cell office:value-type="string" office:string-value="DISJUNTOR TERMOMAGNETICO TRIPOLAR EM CAIXA MOLDADA 175 A 225A 240V, FORNECIMENTO E INSTALACAO"/>
          <table:table-cell office:value-type="string" office:string-value="UN"/>
          <table:table-cell office:value-type="float" office:value="345.91"/>
          <table:table-cell table:number-columns-repeated="16380"/>
        </table:table-row>
        <table:table-row>
          <table:table-cell office:value-type="string" office:string-value="74131/1"/>
          <table:table-cell office:value-type="string" office:string-value="QUADRO DE DISTRIBUICAO DE ENERGIA DE EMBUTIR, EM CHAPA METALICA, PARA 3 DISJUNTORES TERMOMAGNETICOS MONOPOLARES SEM BARRAMENTO FORNECIMENTO E INSTALACAO"/>
          <table:table-cell office:value-type="string" office:string-value="UN"/>
          <table:table-cell office:value-type="float" office:value="33.85"/>
          <table:table-cell table:number-columns-repeated="16380"/>
        </table:table-row>
        <table:table-row>
          <table:table-cell office:value-type="string" office:string-value="74131/4"/>
          <table:table-cell office:value-type="string" office:string-value="QUADRO DE DISTRIBUICAO DE ENERGIA DE EMBUTIR, EM CHAPA METALICA, PARA 18 DISJUNTORES TERMOMAGNETICOS MONOPOLARES, COM BARRAMENTO TRIFASICO E NEUTRO, FORNECIMENTO E INSTALACAO"/>
          <table:table-cell office:value-type="string" office:string-value="UN"/>
          <table:table-cell office:value-type="float" office:value="246.7"/>
          <table:table-cell table:number-columns-repeated="16380"/>
        </table:table-row>
        <table:table-row>
          <table:table-cell office:value-type="string" office:string-value="74131/5"/>
          <table:table-cell office:value-type="string" office:string-value="QUADRO DE DISTRIBUICAO DE ENERGIA DE EMBUTIR, EM CHAPA METALICA, PARA 24 DISJUNTORES TERMOMAGNETICOS MONOPOLARES, COM BARRAMENTO TRIFASICO E NEUTRO, FORNECIMENTO E INSTALACAO"/>
          <table:table-cell office:value-type="string" office:string-value="UN"/>
          <table:table-cell office:value-type="float" office:value="273.07"/>
          <table:table-cell table:number-columns-repeated="16380"/>
        </table:table-row>
        <table:table-row>
          <table:table-cell office:value-type="string" office:string-value="74131/6"/>
          <table:table-cell office:value-type="string" office:string-value="QUADRO DE DISTRIBUICAO DE ENERGIA DE EMBUTIR, EM CHAPA METALICA, PARA 32 DISJUNTORES TERMOMAGNETICOS MONOPOLARES, COM BARRAMENTO TRIFASICO E NEUTRO, FORNECIMENTO E INSTALACAO"/>
          <table:table-cell office:value-type="string" office:string-value="UN"/>
          <table:table-cell office:value-type="float" office:value="401.42"/>
          <table:table-cell table:number-columns-repeated="16380"/>
        </table:table-row>
        <table:table-row>
          <table:table-cell office:value-type="string" office:string-value="74131/7"/>
          <table:table-cell office:value-type="string" office:string-value="QUADRO DE DISTRIBUICAO DE ENERGIA DE EMBUTIR, EM CHAPA METALICA, PARA 40 DISJUNTORES TERMOMAGNETICOS MONOPOLARES, COM BARRAMENTO TRIFASICO E NEUTRO, FORNECIMENTO E INSTALACAO"/>
          <table:table-cell office:value-type="string" office:string-value="UN"/>
          <table:table-cell office:value-type="float" office:value="433.27"/>
          <table:table-cell table:number-columns-repeated="16380"/>
        </table:table-row>
        <table:table-row>
          <table:table-cell office:value-type="string" office:string-value="74131/8"/>
          <table:table-cell office:value-type="string" office:string-value="QUADRO DE DISTRIBUICAO DE ENERGIA DE EMBUTIR, EM CHAPA METALICA, PARA 50 DISJUNTORES TERMOMAGNETICOS MONOPOLARES, COM BARRAMENTO TRIFASICO E NEUTRO, FORNECIMENTO E INSTALACAO"/>
          <table:table-cell office:value-type="string" office:string-value="UN"/>
          <table:table-cell office:value-type="float" office:value="642.26"/>
          <table:table-cell table:number-columns-repeated="16380"/>
        </table:table-row>
        <table:table-row>
          <table:table-cell office:value-type="float" office:value="83372"/>
          <table:table-cell office:value-type="string" office:string-value="CAIXA DE MEDICAO EM ALTA TENSAO - FORNECIMENTO E INSTALACAO"/>
          <table:table-cell office:value-type="string" office:string-value="UN"/>
          <table:table-cell office:value-type="float" office:value="457.89"/>
          <table:table-cell table:number-columns-repeated="16380"/>
        </table:table-row>
        <table:table-row>
          <table:table-cell office:value-type="float" office:value="83373"/>
          <table:table-cell office:value-type="string" office:string-value="DISJUNTOR TRIFASICO 630A/15KV PEQUENO VOLUME DE OLEO (PVO) PARA INSTALACAO ABRIGADA, COM RELE PRIMARIO, POT. NOMINAL CURTO-CIRCUITO = 350MVA - FORNECIMENTO E INSTALACAO."/>
          <table:table-cell office:value-type="string" office:string-value="UN"/>
          <table:table-cell office:value-type="float" office:value="11887.05"/>
          <table:table-cell table:number-columns-repeated="16380"/>
        </table:table-row>
        <table:table-row>
          <table:table-cell office:value-type="float" office:value="83463"/>
          <table:table-cell office:value-type="string" office:string-value="QUADRO DE DISTRIBUICAO DE ENERGIA EM CHAPA DE ACO GALVANIZADO, PARA 12 DISJUNTORES TERMOMAGNETICOS MONOPOLARES, COM BARRAMENTO TRIFASICO E NEUTRO - FORNECIMENTO E INSTALACAO"/>
          <table:table-cell office:value-type="string" office:string-value="UN"/>
          <table:table-cell office:value-type="float" office:value="168.19"/>
          <table:table-cell table:number-columns-repeated="16380"/>
        </table:table-row>
        <table:table-row>
          <table:table-cell office:value-type="float" office:value="84402"/>
          <table:table-cell office:value-type="string" office:string-value="QUADRO DE DISTRIBUICAO DE ENERGIA P/ 6 DISJUNTORES TERMOMAGNETICOS MONOPOLARES SEM BARRAMENTO, DE EMBUTIR, EM CHAPA METALICA - FORNECIMENTO E INSTALACAO"/>
          <table:table-cell office:value-type="string" office:string-value="UN"/>
          <table:table-cell office:value-type="float" office:value="40.049999999999997"/>
          <table:table-cell table:number-columns-repeated="16380"/>
        </table:table-row>
        <table:table-row>
          <table:table-cell office:value-type="float" office:value="72331"/>
          <table:table-cell office:value-type="string" office:string-value="INTERRUPTOR SIMPLES DE EMBUTIR 10A/250V 1 TECLA, SEM PLACA - FORNECIMENTO E INSTALACAO"/>
          <table:table-cell office:value-type="string" office:string-value="UN"/>
          <table:table-cell office:value-type="float" office:value="8.7200000000000006"/>
          <table:table-cell table:number-columns-repeated="16380"/>
        </table:table-row>
        <table:table-row>
          <table:table-cell office:value-type="float" office:value="72332"/>
          <table:table-cell office:value-type="string" office:string-value="INTERRUPTOR SIMPLES DE EMBUTIR 10A/250V 2 TECLAS, COM PLACA - FORNECIMENTO E INSTALACAO"/>
          <table:table-cell office:value-type="string" office:string-value="UN"/>
          <table:table-cell office:value-type="float" office:value="17.239999999999998"/>
          <table:table-cell table:number-columns-repeated="16380"/>
        </table:table-row>
        <table:table-row>
          <table:table-cell office:value-type="float" office:value="72333"/>
          <table:table-cell office:value-type="string" office:string-value="INTERRUPTOR BIPOLAR DE EMBUTIR 20A/250V, TECLA DUPLA C/ PLACA- FORNECIMENTO E INSTALACAO"/>
          <table:table-cell office:value-type="string" office:string-value="UN"/>
          <table:table-cell office:value-type="float" office:value="29.27"/>
          <table:table-cell table:number-columns-repeated="16380"/>
        </table:table-row>
        <table:table-row>
          <table:table-cell office:value-type="float" office:value="72334"/>
          <table:table-cell office:value-type="string" office:string-value="INTERRUPTOR PARALELO DE EMBUTIR 10A/250V 1 TECLA, SEM PLACA - FORNECIMENTO E INSTALACAO"/>
          <table:table-cell office:value-type="string" office:string-value="UN"/>
          <table:table-cell office:value-type="float" office:value="10.67"/>
          <table:table-cell table:number-columns-repeated="16380"/>
        </table:table-row>
        <table:table-row>
          <table:table-cell office:value-type="float" office:value="72335"/>
          <table:table-cell office:value-type="string" office:string-value="ESPELHO PLASTICO 4X2&quot; - FORNECIMENTO E INSTALACAO"/>
          <table:table-cell office:value-type="string" office:string-value="UN"/>
          <table:table-cell office:value-type="float" office:value="2.87"/>
          <table:table-cell table:number-columns-repeated="16380"/>
        </table:table-row>
        <table:table-row>
          <table:table-cell office:value-type="float" office:value="72336"/>
          <table:table-cell office:value-type="string" office:string-value="ESPELHO PLASTICO 4X4&quot; - FORNECIMENTO E INSTALACAO"/>
          <table:table-cell office:value-type="string" office:string-value="UN"/>
          <table:table-cell office:value-type="float" office:value="5.19"/>
          <table:table-cell table:number-columns-repeated="16380"/>
        </table:table-row>
        <table:table-row>
          <table:table-cell office:value-type="float" office:value="72339"/>
          <table:table-cell office:value-type="string" office:string-value="TOMADA 3P+T 30A/440V SEM PLACA - FORNECIMENTO E INSTALACAO"/>
          <table:table-cell office:value-type="string" office:string-value="UN"/>
          <table:table-cell office:value-type="float" office:value="29.3"/>
          <table:table-cell table:number-columns-repeated="16380"/>
        </table:table-row>
        <table:table-row>
          <table:table-cell office:value-type="float" office:value="83403"/>
          <table:table-cell office:value-type="string" office:string-value="INTERRUPTOR PULSADOR DE CAMPAINHA OU MINUTERIA 2A/250V C/ CAIXA - FORNECIMENTO E INSTALACAO"/>
          <table:table-cell office:value-type="string" office:string-value="UN"/>
          <table:table-cell office:value-type="float" office:value="12.39"/>
          <table:table-cell table:number-columns-repeated="16380"/>
        </table:table-row>
        <table:table-row>
          <table:table-cell office:value-type="float" office:value="83465"/>
          <table:table-cell office:value-type="string" office:string-value="INTERRUPTOR INTERMEDIARIO (FOUR-WAY) - FORNECIMENTO E INSTALACAO"/>
          <table:table-cell office:value-type="string" office:string-value="UN"/>
          <table:table-cell office:value-type="float" office:value="31.69"/>
          <table:table-cell table:number-columns-repeated="16380"/>
        </table:table-row>
        <table:table-row>
          <table:table-cell office:value-type="float" office:value="83466"/>
          <table:table-cell office:value-type="string" office:string-value="INTERRUPTOR SIMPLES COM 1 TOMADA UNIVERSAL CONJUGADOS COM PLACA - FORNECIMENTO E INSTALACAO"/>
          <table:table-cell office:value-type="string" office:string-value="UN"/>
          <table:table-cell office:value-type="float" office:value="19.739999999999998"/>
          <table:table-cell table:number-columns-repeated="16380"/>
        </table:table-row>
        <table:table-row>
          <table:table-cell office:value-type="float" office:value="83467"/>
          <table:table-cell office:value-type="string" office:string-value="INTERRUPTOR SIMPLES DE EMBUTIR 10A/250V 3 TECLAS, COM PLACA - FORNECIMENTO E INSTALACAO"/>
          <table:table-cell office:value-type="string" office:string-value="UN"/>
          <table:table-cell office:value-type="float" office:value="26.09"/>
          <table:table-cell table:number-columns-repeated="16380"/>
        </table:table-row>
        <table:table-row>
          <table:table-cell office:value-type="float" office:value="83540"/>
          <table:table-cell office:value-type="string" office:string-value="TOMADA DE EMBUTIR 2P+T 10A/250V C/ PLACA - FORNECIMENTO E INSTALACAO"/>
          <table:table-cell office:value-type="string" office:string-value="UN"/>
          <table:table-cell office:value-type="float" office:value="10.87"/>
          <table:table-cell table:number-columns-repeated="16380"/>
        </table:table-row>
        <table:table-row>
          <table:table-cell office:value-type="float" office:value="83555"/>
          <table:table-cell office:value-type="string" office:string-value="TOMADA DUPLA DE EMBUTIR 2X2P+T 10A/250V C/ PLACA - FORNECIMENTO E INSTALACAO"/>
          <table:table-cell office:value-type="string" office:string-value="UN"/>
          <table:table-cell office:value-type="float" office:value="19.190000000000001"/>
          <table:table-cell table:number-columns-repeated="16380"/>
        </table:table-row>
        <table:table-row>
          <table:table-cell office:value-type="float" office:value="83566"/>
          <table:table-cell office:value-type="string" office:string-value="TOMADA DE EMBUTIR 2P+T 20A/250V C/ PLACA - FORNECIMENTO E INSTALACAO"/>
          <table:table-cell office:value-type="string" office:string-value="UN"/>
          <table:table-cell office:value-type="float" office:value="19.57"/>
          <table:table-cell table:number-columns-repeated="16380"/>
        </table:table-row>
        <table:table-row>
          <table:table-cell office:value-type="float" office:value="84226"/>
          <table:table-cell office:value-type="string" office:string-value="INTERRUPTOR PARALELO COM 1 TOMADA UNIVERSAL CONJUGADOS S/ PLACA - FORNECIMENTO E INSTALACAO"/>
          <table:table-cell office:value-type="string" office:string-value="UN"/>
          <table:table-cell office:value-type="float" office:value="19.72"/>
          <table:table-cell table:number-columns-repeated="16380"/>
        </table:table-row>
        <table:table-row>
          <table:table-cell office:value-type="float" office:value="84227"/>
          <table:table-cell office:value-type="string" office:string-value="INTERRUPTOR PARALELO 2 TECLAS COM 1 TOMADA 2P UNIVERSAL S/ PLACA - FORNECIMENTO E INSTALACAO"/>
          <table:table-cell office:value-type="string" office:string-value="UN"/>
          <table:table-cell office:value-type="float" office:value="29.08"/>
          <table:table-cell table:number-columns-repeated="16380"/>
        </table:table-row>
        <table:table-row>
          <table:table-cell office:value-type="float" office:value="84379"/>
          <table:table-cell office:value-type="string" office:string-value="INTERRUPTOR SIMPLES COM INTERRUPTOR PARALELO CONJUNGADOS C/ PLACA - FORNECIMENTO E INSTALACAO"/>
          <table:table-cell office:value-type="string" office:string-value="UN"/>
          <table:table-cell office:value-type="float" office:value="21.86"/>
          <table:table-cell table:number-columns-repeated="16380"/>
        </table:table-row>
        <table:table-row>
          <table:table-cell office:value-type="float" office:value="84542"/>
          <table:table-cell office:value-type="string" office:string-value="INTERRUPTOR PARALELO DE EMBUTIR 10A/250V 2 TECLAS - FORNECIMENTO E INSTALACAO"/>
          <table:table-cell office:value-type="string" office:string-value="UN"/>
          <table:table-cell office:value-type="float" office:value="26.2"/>
          <table:table-cell table:number-columns-repeated="16380"/>
        </table:table-row>
        <table:table-row>
          <table:table-cell office:value-type="float" office:value="85049"/>
          <table:table-cell office:value-type="string" office:string-value="INTERRUPTOR SIMPLES 2 TECLAS COM TOMADA CONJUGADOS - FORNECIMENTO E INSTALACAO"/>
          <table:table-cell office:value-type="string" office:string-value="UN"/>
          <table:table-cell office:value-type="float" office:value="27.01"/>
          <table:table-cell table:number-columns-repeated="16380"/>
        </table:table-row>
        <table:table-row>
          <table:table-cell office:value-type="float" office:value="72248"/>
          <table:table-cell office:value-type="string" office:string-value="LAMPADA INCANDESCENTE 40W - FORNECIMENTO E INSTALACAO"/>
          <table:table-cell office:value-type="string" office:string-value="UN"/>
          <table:table-cell office:value-type="float" office:value="1.75"/>
          <table:table-cell table:number-columns-repeated="16380"/>
        </table:table-row>
        <table:table-row>
          <table:table-cell office:value-type="float" office:value="72274"/>
          <table:table-cell office:value-type="string" office:string-value="LAMPADA INCANDESCENTE 100W - FORNECIMENTO E INSTALACAO"/>
          <table:table-cell office:value-type="string" office:string-value="UN"/>
          <table:table-cell office:value-type="float" office:value="1.98"/>
          <table:table-cell table:number-columns-repeated="16380"/>
        </table:table-row>
        <table:table-row>
          <table:table-cell office:value-type="float" office:value="72275"/>
          <table:table-cell office:value-type="string" office:string-value="LAMPADA INCANDESCENTE 150W - FORNECIMENTO E INSTALACAO"/>
          <table:table-cell office:value-type="string" office:string-value="UN"/>
          <table:table-cell office:value-type="float" office:value="2.46"/>
          <table:table-cell table:number-columns-repeated="16380"/>
        </table:table-row>
        <table:table-row>
          <table:table-cell office:value-type="float" office:value="72277"/>
          <table:table-cell office:value-type="string" office:string-value="LAMPADA INCANDESCENTE 200W - FORNECIMENTO E INSTALACAO"/>
          <table:table-cell office:value-type="string" office:string-value="UN"/>
          <table:table-cell office:value-type="float" office:value="2.85"/>
          <table:table-cell table:number-columns-repeated="16380"/>
        </table:table-row>
        <table:table-row>
          <table:table-cell office:value-type="float" office:value="72278"/>
          <table:table-cell office:value-type="string" office:string-value="LAMPADA VAPOR METALICO 400W - FORNECIMENTO E INSTALACAO"/>
          <table:table-cell office:value-type="string" office:string-value="UN"/>
          <table:table-cell office:value-type="float" office:value="87.34"/>
          <table:table-cell table:number-columns-repeated="16380"/>
        </table:table-row>
        <table:table-row>
          <table:table-cell office:value-type="float" office:value="72280"/>
          <table:table-cell office:value-type="string" office:string-value="IGNITOR PARA PARTIDA LÂMPADA VAPOR SÓDIO ALTA PRESSÃO ATÉ 400W"/>
          <table:table-cell office:value-type="string" office:string-value="UN"/>
          <table:table-cell office:value-type="float" office:value="31.82"/>
          <table:table-cell table:number-columns-repeated="16380"/>
        </table:table-row>
        <table:table-row>
          <table:table-cell office:value-type="string" office:string-value="73738/1"/>
          <table:table-cell office:value-type="string" office:string-value="STARTER DE 20W OU 40W FORNECIMENTO E COLOCACAO"/>
          <table:table-cell office:value-type="string" office:string-value="UN"/>
          <table:table-cell office:value-type="float" office:value="2.14"/>
          <table:table-cell table:number-columns-repeated="16380"/>
        </table:table-row>
        <table:table-row>
          <table:table-cell office:value-type="string" office:string-value="73953/1"/>
          <table:table-cell office:value-type="string" office:string-value="LUMINARIA TIPO CALHA, DE SOBREPOR, COM REATOR DE PARTIDA RAPIDA E LAMPADA FLUORESCENTE 1X20W, COMPLETA,  FORNECIMENTO E INSTALACAO"/>
          <table:table-cell office:value-type="string" office:string-value="UN"/>
          <table:table-cell office:value-type="float" office:value="45.23"/>
          <table:table-cell table:number-columns-repeated="16380"/>
        </table:table-row>
        <table:table-row>
          <table:table-cell office:value-type="string" office:string-value="73953/2"/>
          <table:table-cell office:value-type="string" office:string-value="LUMINARIA TIPO CALHA, DE SOBREPOR, COM REATOR DE PARTIDA RAPIDA E LAMPADA FLUORESCENTE 2X20W, COMPLETA, FORNECIMENTO E INSTALACAO"/>
          <table:table-cell office:value-type="string" office:string-value="UN"/>
          <table:table-cell office:value-type="float" office:value="66.849999999999994"/>
          <table:table-cell table:number-columns-repeated="16380"/>
        </table:table-row>
        <table:table-row>
          <table:table-cell office:value-type="string" office:string-value="73953/3"/>
          <table:table-cell office:value-type="string" office:string-value="LUMINARIA TIPO CALHA, DE SOBREPOR, COM REATOR DE PARTIDA RAPIDA E LAMPADA FLUORESCENTE 3X20W, COMPLETA, FORNECIMENTO E INSTALACAO"/>
          <table:table-cell office:value-type="string" office:string-value="UN"/>
          <table:table-cell office:value-type="float" office:value="98.96"/>
          <table:table-cell table:number-columns-repeated="16380"/>
        </table:table-row>
        <table:table-row>
          <table:table-cell office:value-type="string" office:string-value="73953/4"/>
          <table:table-cell office:value-type="string" office:string-value="LUMINARIA TIPO CALHA, DE SOBREPOR, COM REATOR DE PARTIDA RAPIDA E LAMPADA FLUORESCENTE 4X20W, COMPLETA, FORNECIMENTO E INSTALACAO"/>
          <table:table-cell office:value-type="string" office:string-value="UN"/>
          <table:table-cell office:value-type="float" office:value="106.81"/>
          <table:table-cell table:number-columns-repeated="16380"/>
        </table:table-row>
        <table:table-row>
          <table:table-cell office:value-type="string" office:string-value="73953/5"/>
          <table:table-cell office:value-type="string" office:string-value="LUMINARIA TIPO CALHA, DE SOBREPOR, COM REATOR DE PARTIDA RAPIDA E LAMPADA FLUORESCENTE 1X40W, COMPLETA, FORNECIMENTO E INSTALACAO"/>
          <table:table-cell office:value-type="string" office:string-value="UN"/>
          <table:table-cell office:value-type="float" office:value="52.8"/>
          <table:table-cell table:number-columns-repeated="16380"/>
        </table:table-row>
        <table:table-row>
          <table:table-cell office:value-type="string" office:string-value="73953/6"/>
          <table:table-cell office:value-type="string" office:string-value="LUMINARIA TIPO CALHA, DE SOBREPOR, COM REATOR DE PARTIDA RAPIDA E LAMPADA FLUORESCENTE 2X40W, COMPLETA, FORNECIMENTO E INSTALACAO"/>
          <table:table-cell office:value-type="string" office:string-value="UN"/>
          <table:table-cell office:value-type="float" office:value="72.64"/>
          <table:table-cell table:number-columns-repeated="16380"/>
        </table:table-row>
        <table:table-row>
          <table:table-cell office:value-type="string" office:string-value="73953/7"/>
          <table:table-cell office:value-type="string" office:string-value="LUMINARIA TIPO CALHA, DE SOBREPOR, COM REATOR DE PARTIDA RAPIDA E LAMPADA FLUORESCENTE 3X40W, COMPLETA, FORNECIMENTO E INSTALACAO"/>
          <table:table-cell office:value-type="string" office:string-value="UN"/>
          <table:table-cell office:value-type="float" office:value="99.41"/>
          <table:table-cell table:number-columns-repeated="16380"/>
        </table:table-row>
        <table:table-row>
          <table:table-cell office:value-type="string" office:string-value="73953/8"/>
          <table:table-cell office:value-type="string" office:string-value="LUMINARIA TIPO CALHA, DE SOBREPOR, COM REATOR DE PARTIDA RAPIDA E LAMPADA FLUORESCENTE 4X40W, COMPLETA, FORNECIMENTO E INSTALACAO"/>
          <table:table-cell office:value-type="string" office:string-value="UN"/>
          <table:table-cell office:value-type="float" office:value="123.34"/>
          <table:table-cell table:number-columns-repeated="16380"/>
        </table:table-row>
        <table:table-row>
          <table:table-cell office:value-type="string" office:string-value="73953/9"/>
          <table:table-cell office:value-type="string" office:string-value="LUMINARIA SOBREPOR TP CALHA C/REATOR PART CONVENC LAMP 1X20W E STARTERFIX EM LAJE OU FORRO - FORNECIMENTO E COLOCACAO"/>
          <table:table-cell office:value-type="string" office:string-value="UN"/>
          <table:table-cell office:value-type="float" office:value="40.880000000000003"/>
          <table:table-cell table:number-columns-repeated="16380"/>
        </table:table-row>
        <table:table-row>
          <table:table-cell office:value-type="string" office:string-value="74041/1"/>
          <table:table-cell office:value-type="string" office:string-value="LUMINARIA GLOBO VIDRO LEITOSO/PLAFONIER/BOCAL/LAMPADA 60W"/>
          <table:table-cell office:value-type="string" office:string-value="UN"/>
          <table:table-cell office:value-type="float" office:value="36.31"/>
          <table:table-cell table:number-columns-repeated="16380"/>
        </table:table-row>
        <table:table-row>
          <table:table-cell office:value-type="string" office:string-value="74041/2"/>
          <table:table-cell office:value-type="string" office:string-value="LUMINARIA GLOBO VIDRO LEITOSO/PLAFONIER/BOCAL/LAMPADA 100W"/>
          <table:table-cell office:value-type="string" office:string-value="UN"/>
          <table:table-cell office:value-type="float" office:value="36.549999999999997"/>
          <table:table-cell table:number-columns-repeated="16380"/>
        </table:table-row>
        <table:table-row>
          <table:table-cell office:value-type="string" office:string-value="74082/1"/>
          <table:table-cell office:value-type="string" office:string-value="REFLETOR REDONDO EM ALUMINIO COM SUPORTE E ALCA REGULAVEL PARA FIXACAO, COM LAMPADA VAPOR DE MERCURIO 250W"/>
          <table:table-cell office:value-type="string" office:string-value="UN"/>
          <table:table-cell office:value-type="float" office:value="154.71"/>
          <table:table-cell table:number-columns-repeated="16380"/>
        </table:table-row>
        <table:table-row>
          <table:table-cell office:value-type="string" office:string-value="74094/1"/>
          <table:table-cell office:value-type="string" office:string-value="LUMINARIA TIPO SPOT PARA 1 LAMPADA INCANDESCENTE/FLUORESCENTE COMPACTA"/>
          <table:table-cell office:value-type="string" office:string-value="UN"/>
          <table:table-cell office:value-type="float" office:value="19.79"/>
          <table:table-cell table:number-columns-repeated="16380"/>
        </table:table-row>
        <table:table-row>
          <table:table-cell office:value-type="float" office:value="83389"/>
          <table:table-cell office:value-type="string" office:string-value="REATOR PARA LAMPADA FLUORESCENTE 1X20W PARTIDA CONVENCIONAL FORNECIMENTO E INSTALACAO"/>
          <table:table-cell office:value-type="string" office:string-value="UN"/>
          <table:table-cell office:value-type="float" office:value="11.13"/>
          <table:table-cell table:number-columns-repeated="16380"/>
        </table:table-row>
        <table:table-row>
          <table:table-cell office:value-type="float" office:value="83390"/>
          <table:table-cell office:value-type="string" office:string-value="REATOR PARA LAMPADA FLUORESCENTE 1X40W PARTIDA CONVENCIONAL FORNECIMENTO E INSTALACAO"/>
          <table:table-cell office:value-type="string" office:string-value="UN"/>
          <table:table-cell office:value-type="float" office:value="19.190000000000001"/>
          <table:table-cell table:number-columns-repeated="16380"/>
        </table:table-row>
        <table:table-row>
          <table:table-cell office:value-type="float" office:value="83391"/>
          <table:table-cell office:value-type="string" office:string-value="REATOR PARA LAMPADA FLUORESCENTE 2X40W PARTIDA RAPIDA FORNECIMENTO E INSTALACAO"/>
          <table:table-cell office:value-type="string" office:string-value="UN"/>
          <table:table-cell office:value-type="float" office:value="29.67"/>
          <table:table-cell table:number-columns-repeated="16380"/>
        </table:table-row>
        <table:table-row>
          <table:table-cell office:value-type="float" office:value="83392"/>
          <table:table-cell office:value-type="string" office:string-value="REATOR PARA LAMPADA FLUORESCENTE 1X20W PARTIDA RAPIDA FORNECIMENTO E INSTALACAO"/>
          <table:table-cell office:value-type="string" office:string-value="UN"/>
          <table:table-cell office:value-type="float" office:value="20.05"/>
          <table:table-cell table:number-columns-repeated="16380"/>
        </table:table-row>
        <table:table-row>
          <table:table-cell office:value-type="float" office:value="83393"/>
          <table:table-cell office:value-type="string" office:string-value="REATOR PARA LAMPADA FLUORESCENTE 1X40W PARTIDA RAPIDA FORNECIMENTO E INSTALACAO"/>
          <table:table-cell office:value-type="string" office:string-value="UN"/>
          <table:table-cell office:value-type="float" office:value="21.57"/>
          <table:table-cell table:number-columns-repeated="16380"/>
        </table:table-row>
        <table:table-row>
          <table:table-cell office:value-type="float" office:value="83468"/>
          <table:table-cell office:value-type="string" office:string-value="LAMPADA FLUORESCENTE 20W - FORNECIMENTO E INSTALACAO"/>
          <table:table-cell office:value-type="string" office:string-value="UN"/>
          <table:table-cell office:value-type="float" office:value="3.87"/>
          <table:table-cell table:number-columns-repeated="16380"/>
        </table:table-row>
        <table:table-row>
          <table:table-cell office:value-type="float" office:value="83469"/>
          <table:table-cell office:value-type="string" office:string-value="LAMPADA FLUORESCENTE 40W - FORNECIMENTO E INSTALACAO"/>
          <table:table-cell office:value-type="string" office:string-value="UN"/>
          <table:table-cell office:value-type="float" office:value="3.87"/>
          <table:table-cell table:number-columns-repeated="16380"/>
        </table:table-row>
        <table:table-row>
          <table:table-cell office:value-type="float" office:value="83470"/>
          <table:table-cell office:value-type="string" office:string-value="LAMPADA FLUORESCENTE TP HO 85W - FORNECIMENTO E INSTALACAO"/>
          <table:table-cell office:value-type="string" office:string-value="UN"/>
          <table:table-cell office:value-type="float" office:value="9"/>
          <table:table-cell table:number-columns-repeated="16380"/>
        </table:table-row>
        <table:table-row>
          <table:table-cell office:value-type="float" office:value="9540"/>
          <table:table-cell office:value-type="string" office:string-value="ENTRADA DE ENERGIA ELÉTRICA AÉREA MONOFÁSICA 50A COM POSTE DE CONCRETO, INCLUSIVE CABEAMENTO, CAIXA DE PROTEÇÃO PARA MEDIDOR E ATERRAMENTO."/>
          <table:table-cell office:value-type="string" office:string-value="UN"/>
          <table:table-cell office:value-type="float" office:value="735.7"/>
          <table:table-cell table:number-columns-repeated="16380"/>
        </table:table-row>
        <table:table-row>
          <table:table-cell office:value-type="float" office:value="72941"/>
          <table:table-cell office:value-type="string" office:string-value="APARELHO SINALIZADOR DE SAIDA DE GARAGEM, COM CELULA FOTOELETRICA - FORNECIMENTO E INSTALACAO"/>
          <table:table-cell office:value-type="string" office:string-value="UN"/>
          <table:table-cell office:value-type="float" office:value="312.77999999999997"/>
          <table:table-cell table:number-columns-repeated="16380"/>
        </table:table-row>
        <table:table-row>
          <table:table-cell office:value-type="float" office:value="73624"/>
          <table:table-cell office:value-type="string" office:string-value="SUPORTE PARA TRANSFORMADOR EM POSTE DE CONCRETO CIRCULAR"/>
          <table:table-cell office:value-type="string" office:string-value="UN"/>
          <table:table-cell office:value-type="float" office:value="85.12"/>
          <table:table-cell table:number-columns-repeated="16380"/>
        </table:table-row>
        <table:table-row>
          <table:table-cell office:value-type="string" office:string-value="73767/1"/>
          <table:table-cell office:value-type="string" office:string-value="GRAMPO PARALELO EM ALUMINIO FUNDIDO OU ESTRUDADO DE 2 PARAFUSOS, PARA CABO DE 6 A 50 MM2, PASTA ANTIOXIDANTE. FORNEC E INSTALAÇÃO."/>
          <table:table-cell office:value-type="string" office:string-value="UN"/>
          <table:table-cell office:value-type="float" office:value="5.23"/>
          <table:table-cell table:number-columns-repeated="16380"/>
        </table:table-row>
        <table:table-row>
          <table:table-cell office:value-type="string" office:string-value="73767/2"/>
          <table:table-cell office:value-type="string" office:string-value="ALCA PRE-FORMADA DISTRIBUIÇÃO EM  ACO RECOBERTO COM ALUMINIO PARA CABO 25MM2, ENCAPADO. FORNECIMENTO E INSTALAÇÃO."/>
          <table:table-cell office:value-type="string" office:string-value="UN"/>
          <table:table-cell office:value-type="float" office:value="6.35"/>
          <table:table-cell table:number-columns-repeated="16380"/>
        </table:table-row>
        <table:table-row>
          <table:table-cell office:value-type="string" office:string-value="73767/3"/>
          <table:table-cell office:value-type="string" office:string-value="LACO DE ROLDANA PRE-FORMADO ACO RECOBERTO DE ALUMINIO PARA CABO DE ALUMINIO NU BITOLA 25MM2 - FORNECIMENTO E COLOCACAO"/>
          <table:table-cell office:value-type="string" office:string-value="UN"/>
          <table:table-cell office:value-type="float" office:value="4.3899999999999997"/>
          <table:table-cell table:number-columns-repeated="16380"/>
        </table:table-row>
        <table:table-row>
          <table:table-cell office:value-type="string" office:string-value="73767/4"/>
          <table:table-cell office:value-type="string" office:string-value="ALCA PRE-FORMADA DISTRIBUICAO EM ACO RECOBERTO COM ALUMINIO NU PARA CABO 25MM2, ENCAPADO. FORNECIMENTO E INSTALACAO."/>
          <table:table-cell office:value-type="string" office:string-value="UN"/>
          <table:table-cell office:value-type="float" office:value="3.32"/>
          <table:table-cell table:number-columns-repeated="16380"/>
        </table:table-row>
        <table:table-row>
          <table:table-cell office:value-type="string" office:string-value="73767/5"/>
          <table:table-cell office:value-type="string" office:string-value="ALCA PRE-FORMADA SERV DE ACO RECOB C/ALUM NU ENCAPADO 25MM2 (BITOLA)  CONF PROJ A4-148-CP RIOLUZ FORNECIMENTO E COLOCACAO"/>
          <table:table-cell office:value-type="string" office:string-value="UN"/>
          <table:table-cell office:value-type="float" office:value="4.29"/>
          <table:table-cell table:number-columns-repeated="16380"/>
        </table:table-row>
        <table:table-row>
          <table:table-cell office:value-type="string" office:string-value="73781/1"/>
          <table:table-cell office:value-type="string" office:string-value="MUFLA TERMINAL PRIMARIA UNIPOLAR USO INTERNO PARA CABO 35/120MM2, ISOLACAO 15/25KV EM EPR - BORRACHA DE SILICONE. FORNECIMENTO E INSTALACAO."/>
          <table:table-cell office:value-type="string" office:string-value="UN"/>
          <table:table-cell office:value-type="float" office:value="463.28"/>
          <table:table-cell table:number-columns-repeated="16380"/>
        </table:table-row>
        <table:table-row>
          <table:table-cell office:value-type="string" office:string-value="73781/2"/>
          <table:table-cell office:value-type="string" office:string-value="ISOLADOR DE PINO TP HI-POT CILINDRICO CLASSE 15KV. FORNECIMENTO E INSTALACAO."/>
          <table:table-cell office:value-type="string" office:string-value="UN"/>
          <table:table-cell office:value-type="float" office:value="22.35"/>
          <table:table-cell table:number-columns-repeated="16380"/>
        </table:table-row>
        <table:table-row>
          <table:table-cell office:value-type="string" office:string-value="73781/3"/>
          <table:table-cell office:value-type="string" office:string-value="ISOLADOR DE SUSPENSAO (DISCO) TP CAVILHA CLASSE 15KV - 6''. FORNECIMENTO E INSTALACAO."/>
          <table:table-cell office:value-type="string" office:string-value="UN"/>
          <table:table-cell office:value-type="float" office:value="83.1"/>
          <table:table-cell table:number-columns-repeated="16380"/>
        </table:table-row>
        <table:table-row>
          <table:table-cell office:value-type="string" office:string-value="73854/1"/>
          <table:table-cell office:value-type="string" office:string-value="ARMACAO SECUNDARIA VERTICAL COMPLETA PARA REDE BAIXA TENSAO.MAO DE OBRA PARA INSTALACAO."/>
          <table:table-cell office:value-type="string" office:string-value="UN"/>
          <table:table-cell office:value-type="float" office:value="8.82"/>
          <table:table-cell table:number-columns-repeated="16380"/>
        </table:table-row>
        <table:table-row>
          <table:table-cell office:value-type="string" office:string-value="73854/2"/>
          <table:table-cell office:value-type="string" office:string-value="ARMACAO SECUNDARIA VERTICAL COMPLETA PARA REDE DE BAIXA TENSÃO,  CONJUNTO DE 4 ESTRIBOS COM CONDUTORES, ALINHAMENTO RETO, ANGULO INFERIOR A 90 GRAUS E PONTO TERMINAL. FORNECIMENTO E INSTALAÇÃO."/>
          <table:table-cell office:value-type="string" office:string-value="UN"/>
          <table:table-cell office:value-type="float" office:value="37.65"/>
          <table:table-cell table:number-columns-repeated="16380"/>
        </table:table-row>
        <table:table-row>
          <table:table-cell office:value-type="string" office:string-value="73854/3"/>
          <table:table-cell office:value-type="string" office:string-value="ARMACAO SECUNDARIA VERTICAL COMPLETA PARA REDE DE BAIXA TENSÃO, CONJUNTO DE 3 ESTRIBOS COM CONDUTORES , ALINHAMENTO RETO, ANGULO INFERIOR A 90GRAUS  E PONTO TERMINAL. FORNECIMENTO E INSTALACAO"/>
          <table:table-cell office:value-type="string" office:string-value="UN"/>
          <table:table-cell office:value-type="float" office:value="28.56"/>
          <table:table-cell table:number-columns-repeated="16380"/>
        </table:table-row>
        <table:table-row>
          <table:table-cell office:value-type="string" office:string-value="73783/1"/>
          <table:table-cell office:value-type="string" office:string-value="POSTE CONCRETO SECAO CIRCULAR COMPRIMENTO=5M CARGA NOMINAL TOPO 100KG INCLUSIVE ESCAVACAO EXCLUSIVE TRANSPORTE - FORNECIMENTO E COLOCACAO"/>
          <table:table-cell office:value-type="string" office:string-value="UN"/>
          <table:table-cell office:value-type="float" office:value="306.01"/>
          <table:table-cell table:number-columns-repeated="16380"/>
        </table:table-row>
        <table:table-row>
          <table:table-cell office:value-type="string" office:string-value="73783/2"/>
          <table:table-cell office:value-type="string" office:string-value="POSTE CONCRETO SEÇÃO CIRCULAR COMPRIMENTO=5M CARGA NOMINAL TOPO 200KG INCLUSIVE ESCAVACAO EXCLUSIVE TRANSPORTE - FORNECIMENTO E COLOCAÇÃO"/>
          <table:table-cell office:value-type="string" office:string-value="UN"/>
          <table:table-cell office:value-type="float" office:value="318.08"/>
          <table:table-cell table:number-columns-repeated="16380"/>
        </table:table-row>
        <table:table-row>
          <table:table-cell office:value-type="string" office:string-value="73783/3"/>
          <table:table-cell office:value-type="string" office:string-value="POSTE CONCRETO SEÇÃO CIRCULAR COMPRIMENTO=5M CARGA NOMINAL TOPO 300KG INCLUSIVE ESCAVACAO EXCLUSIVE TRANSPORTE - FORNECIMENTO E COLOCAÇÃO"/>
          <table:table-cell office:value-type="string" office:string-value="UN"/>
          <table:table-cell office:value-type="float" office:value="377.21"/>
          <table:table-cell table:number-columns-repeated="16380"/>
        </table:table-row>
        <table:table-row>
          <table:table-cell office:value-type="string" office:string-value="73783/4"/>
          <table:table-cell office:value-type="string" office:string-value="POSTE CONCRETO SEÇÃO CIRCULAR COMPRIMENTO=5M CARGA NOMINAL TOPO 400KG INCLUSIVE ESCAVACAO EXCLUSIVE TRANSPORTE - FORNECIMENTO E COLOCAÇÃO"/>
          <table:table-cell office:value-type="string" office:string-value="UN"/>
          <table:table-cell office:value-type="float" office:value="408.03"/>
          <table:table-cell table:number-columns-repeated="16380"/>
        </table:table-row>
        <table:table-row>
          <table:table-cell office:value-type="string" office:string-value="73783/5"/>
          <table:table-cell office:value-type="string" office:string-value="POSTE CONCRETO SEÇÃO CIRCULAR COMPRIMENTO=7M CARGA NOMINAL TOPO 100KG INCLUSIVE ESCAVACAO EXCLUSIVE TRANSPORTE - FORNECIMENTO E COLOCAÇÃO"/>
          <table:table-cell office:value-type="string" office:string-value="UN"/>
          <table:table-cell office:value-type="float" office:value="420.4"/>
          <table:table-cell table:number-columns-repeated="16380"/>
        </table:table-row>
        <table:table-row>
          <table:table-cell office:value-type="string" office:string-value="73783/6"/>
          <table:table-cell office:value-type="string" office:string-value="POSTE CONCRETO SEÇÃO CIRCULAR COMPRIMENTO=7M CARGA NOMINAL TOPO 200KG INCLUSIVE ESCAVACAO EXCLUSIVE TRANSPORTE - FORNECIMENTO E COLOCAÇÃO"/>
          <table:table-cell office:value-type="string" office:string-value="UN"/>
          <table:table-cell office:value-type="float" office:value="498.42"/>
          <table:table-cell table:number-columns-repeated="16380"/>
        </table:table-row>
        <table:table-row>
          <table:table-cell office:value-type="string" office:string-value="73783/7"/>
          <table:table-cell office:value-type="string" office:string-value="POSTE CONCRETO SEÇÃO CIRCULAR COMPRIMENTO=7M CARGA NOMINAL TOPO 400KG INCLUSIVE ESCAVACAO EXCLUSIVE TRANSPORTE - FORNECIMENTO E COLOCAÇÃO"/>
          <table:table-cell office:value-type="string" office:string-value="UN"/>
          <table:table-cell office:value-type="float" office:value="588.45000000000005"/>
          <table:table-cell table:number-columns-repeated="16380"/>
        </table:table-row>
        <table:table-row>
          <table:table-cell office:value-type="string" office:string-value="73783/8"/>
          <table:table-cell office:value-type="string" office:string-value="POSTE CONCRETO SEÇÃO CIRCULAR COMPRIMENTO=11M  E CARGA NOMINAL 200KG INCLUSIVE ESCAVACAO EXCLUSIVE TRANSPORTE - FORNECIMENTO E COLOCAÇÃO"/>
          <table:table-cell office:value-type="string" office:string-value="UN"/>
          <table:table-cell office:value-type="float" office:value="887.46"/>
          <table:table-cell table:number-columns-repeated="16380"/>
        </table:table-row>
        <table:table-row>
          <table:table-cell office:value-type="string" office:string-value="73783/9"/>
          <table:table-cell office:value-type="string" office:string-value="POSTE CONCRETO SEÇÃO CIRCULAR COMPRIMENTO=11M  CARGA NOMINAL NO TOPO 300KG INCLUSIVE ESCAVACAO EXCLUSIVE TRANSPORTE - FORNECIMENTO E COLOCAÇÃO"/>
          <table:table-cell office:value-type="string" office:string-value="UN"/>
          <table:table-cell office:value-type="float" office:value="889.48"/>
          <table:table-cell table:number-columns-repeated="16380"/>
        </table:table-row>
        <table:table-row>
          <table:table-cell office:value-type="string" office:string-value="73783/10"/>
          <table:table-cell office:value-type="string" office:string-value="POSTE CONCRETO SEÇÃO CIRCULAR COMPRIMENTO=11M  CARGA NOMINAL NO TOPO 400KG INCLUSIVE ESCAVACAO EXCLUSIVE TRANSPORTE - FORNECIMENTO E COLOCAÇÃO"/>
          <table:table-cell office:value-type="string" office:string-value="UN"/>
          <table:table-cell office:value-type="float" office:value="1069.78"/>
          <table:table-cell table:number-columns-repeated="16380"/>
        </table:table-row>
        <table:table-row>
          <table:table-cell office:value-type="string" office:string-value="73783/11"/>
          <table:table-cell office:value-type="string" office:string-value="POSTE CONCRETO SEÇÃO CIRCULAR COMPRIMENTO=14M  CARGA NOMINAL NO TOPO 400KG INCLUSIVE ESCAVACAO EXCLUSIVE TRANSPORTE - FORNECIMENTO E COLOCAÇÃO"/>
          <table:table-cell office:value-type="string" office:string-value="UN"/>
          <table:table-cell office:value-type="float" office:value="1667.22"/>
          <table:table-cell table:number-columns-repeated="16380"/>
        </table:table-row>
        <table:table-row>
          <table:table-cell office:value-type="string" office:string-value="73783/12"/>
          <table:table-cell office:value-type="string" office:string-value="POSTE CONCRETO SEÇÃO CIRCULAR COMPRIMENTO=7M CARGA NOMINAL NO TOPO 300KG INCLUSIVE ESCAVACAO EXCLUSIVE TRANSPORTE - FORNECIMENTO E COLOCAÇÃO"/>
          <table:table-cell office:value-type="string" office:string-value="UN"/>
          <table:table-cell office:value-type="float" office:value="581.02"/>
          <table:table-cell table:number-columns-repeated="16380"/>
        </table:table-row>
        <table:table-row>
          <table:table-cell office:value-type="string" office:string-value="73783/13"/>
          <table:table-cell office:value-type="string" office:string-value="POSTE CONCRETO SEÇÃO CIRCULAR COMPRIMENTO=9M CARGA NOMINAL NO TOPO 150KG INCLUSIVE ESCAVACAO EXCLUSIVE TRANSPORTE - FORNECIMENTO E COLOCAÇÃO"/>
          <table:table-cell office:value-type="string" office:string-value="UN"/>
          <table:table-cell office:value-type="float" office:value="597.42999999999995"/>
          <table:table-cell table:number-columns-repeated="16380"/>
        </table:table-row>
        <table:table-row>
          <table:table-cell office:value-type="string" office:string-value="73783/14"/>
          <table:table-cell office:value-type="string" office:string-value="POSTE CONCRETO SEÇÃO CIRCULAR COMPRIMENTO=9M CARGA NOMINAL NO TOPO 200KG INCLUSIVE ESCAVACAO EXCLUSIVE TRANSPORTE - FORNECIMENTO E COLOCAÇÃO"/>
          <table:table-cell office:value-type="string" office:string-value="UN"/>
          <table:table-cell office:value-type="float" office:value="656.46"/>
          <table:table-cell table:number-columns-repeated="16380"/>
        </table:table-row>
        <table:table-row>
          <table:table-cell office:value-type="string" office:string-value="73783/15"/>
          <table:table-cell office:value-type="string" office:string-value="POSTE CONCRETO SEÇÃO CIRCULAR COMPRIMENTO=9M CARGA NOMINAL NO TOPO 300KG INCLUSIVE ESCAVACAO EXCLUSIVE TRANSPORTE - FORNECIMENTO E COLOCAÇÃO"/>
          <table:table-cell office:value-type="string" office:string-value="UN"/>
          <table:table-cell office:value-type="float" office:value="708.35"/>
          <table:table-cell table:number-columns-repeated="16380"/>
        </table:table-row>
        <table:table-row>
          <table:table-cell office:value-type="string" office:string-value="73783/16"/>
          <table:table-cell office:value-type="string" office:string-value="POSTE CONCRETO SEÇÃO CIRCULAR COMPRIMENTO=9M CARGA NOMINAL NO TOPO 400KG INCLUSIVE ESCAVACAO EXCLUSIVE TRANSPORTE - FORNECIMENTO E COLOCAÇÃO"/>
          <table:table-cell office:value-type="string" office:string-value="UN"/>
          <table:table-cell office:value-type="float" office:value="851.85"/>
          <table:table-cell table:number-columns-repeated="16380"/>
        </table:table-row>
        <table:table-row>
          <table:table-cell office:value-type="string" office:string-value="73783/17"/>
          <table:table-cell office:value-type="string" office:string-value="POSTE CONCRETO SEÇÃO CIRCULAR COMPRIMENTO=10M CARGA NOMINAL NO TOPO 600KG INCLUSIVE ESCAVACAO EXCLUSIVE TRANSPORTE - FORNECIMENTO E COLOCAÇÃO"/>
          <table:table-cell office:value-type="string" office:string-value="UN"/>
          <table:table-cell office:value-type="float" office:value="1136.47"/>
          <table:table-cell table:number-columns-repeated="16380"/>
        </table:table-row>
        <table:table-row>
          <table:table-cell office:value-type="float" office:value="83394"/>
          <table:table-cell office:value-type="string" office:string-value="POSTE DE CONCRETO DUPLO T H=11M E CARGA NOMINAL 200KG INCLUSIVE ESCAVACAO, EXCLUSIVE TRANSPORTE - FORNECIMENTO E INSTALACAO"/>
          <table:table-cell office:value-type="string" office:string-value="UN"/>
          <table:table-cell office:value-type="float" office:value="732.72"/>
          <table:table-cell table:number-columns-repeated="16380"/>
        </table:table-row>
        <table:table-row>
          <table:table-cell office:value-type="float" office:value="83395"/>
          <table:table-cell office:value-type="string" office:string-value="POSTE DE CONCRETO DUPLO T H=9M CARGA NOMINAL 150KG INCLUSIVE ESCAVACAO, EXCLUSIVE TRANSPORTE - FORNECIMENTO E INSTALACAO"/>
          <table:table-cell office:value-type="string" office:string-value="UN"/>
          <table:table-cell office:value-type="float" office:value="567.24"/>
          <table:table-cell table:number-columns-repeated="16380"/>
        </table:table-row>
        <table:table-row>
          <table:table-cell office:value-type="float" office:value="83396"/>
          <table:table-cell office:value-type="string" office:string-value="POSTE DE CONCRETO DUPLO T H=9M CARGA NOMINAL 300KG INCLUSIVE ESCAVACAO, EXCLUSIVE TRANSPORTE - FORNECIMENTO E INSTALACAO"/>
          <table:table-cell office:value-type="string" office:string-value="UN"/>
          <table:table-cell office:value-type="float" office:value="663.45"/>
          <table:table-cell table:number-columns-repeated="16380"/>
        </table:table-row>
        <table:table-row>
          <table:table-cell office:value-type="float" office:value="83397"/>
          <table:table-cell office:value-type="string" office:string-value="POSTE DE CONCRETO DUPLO T H=9M CARGA NOMINAL 500KG INCLUSIVE ESCAVACAO, EXCLUSIVE TRANSPORTE - FORNECIMENTO E INSTALACAO"/>
          <table:table-cell office:value-type="string" office:string-value="UN"/>
          <table:table-cell office:value-type="float" office:value="899.39"/>
          <table:table-cell table:number-columns-repeated="16380"/>
        </table:table-row>
        <table:table-row>
          <table:table-cell office:value-type="float" office:value="83398"/>
          <table:table-cell office:value-type="string" office:string-value="POSTE DE CONCRETO DUPLO T H=10M CARGA NOMINAL 300KG INCLUSIVE ESCAVACAO, EXCLUSIVE TRANSPORTE - FORNECIMENTO E INSTALACAO"/>
          <table:table-cell office:value-type="string" office:string-value="UN"/>
          <table:table-cell office:value-type="float" office:value="776.86"/>
          <table:table-cell table:number-columns-repeated="16380"/>
        </table:table-row>
        <table:table-row>
          <table:table-cell office:value-type="string" office:string-value="73769/1"/>
          <table:table-cell office:value-type="string" office:string-value="POSTE ACO CONICO CONTINUO CURVO SIMPLES SEM BASE C/JANELA 9M (INSPECAO) - FORNECIMENTO E INSTALACAO"/>
          <table:table-cell office:value-type="string" office:string-value="UN"/>
          <table:table-cell office:value-type="float" office:value="1384.15"/>
          <table:table-cell table:number-columns-repeated="16380"/>
        </table:table-row>
        <table:table-row>
          <table:table-cell office:value-type="string" office:string-value="73769/2"/>
          <table:table-cell office:value-type="string" office:string-value="POSTE DE AÇO CONICO CONTÍNUO CURVO SIMPLES, FLANGEADO, COM JANELA DE INSPEÇÃO H=9M - FORNECIMENTO E INSTALACAO"/>
          <table:table-cell office:value-type="string" office:string-value="UN"/>
          <table:table-cell office:value-type="float" office:value="1179.58"/>
          <table:table-cell table:number-columns-repeated="16380"/>
        </table:table-row>
        <table:table-row>
          <table:table-cell office:value-type="string" office:string-value="73769/3"/>
          <table:table-cell office:value-type="string" office:string-value="POSTE DE ACO CONICO CONTINUO CURVO DUPLO, FLANGEADO, COM JANELA DE INSPECAO H=9M - FORNECIMENTO E INSTALACAO"/>
          <table:table-cell office:value-type="string" office:string-value="UN"/>
          <table:table-cell office:value-type="float" office:value="1525.49"/>
          <table:table-cell table:number-columns-repeated="16380"/>
        </table:table-row>
        <table:table-row>
          <table:table-cell office:value-type="string" office:string-value="73769/4"/>
          <table:table-cell office:value-type="string" office:string-value="POSTE DE ACO CONICO CONTINUO RETO, FLANGEADO, H=9M - FORNECIMENTO E INSTALACAO"/>
          <table:table-cell office:value-type="string" office:string-value="UN"/>
          <table:table-cell office:value-type="float" office:value="1248.54"/>
          <table:table-cell table:number-columns-repeated="16380"/>
        </table:table-row>
        <table:table-row>
          <table:table-cell office:value-type="string" office:string-value="73855/1"/>
          <table:table-cell office:value-type="string" office:string-value="CHUMBADOR DE AÇO PARA FIXAÇÃO DE POSTE DE ACO RETO OU CURVO 7 A 9M COM FLANGE - FORNECIMENTO E INSTALACAO"/>
          <table:table-cell office:value-type="string" office:string-value="UN"/>
          <table:table-cell office:value-type="float" office:value="317.66000000000003"/>
          <table:table-cell table:number-columns-repeated="16380"/>
        </table:table-row>
        <table:table-row>
          <table:table-cell office:value-type="float" office:value="83473"/>
          <table:table-cell office:value-type="string" office:string-value="POSTE METALICO DECORATIVO EXTERNO P/ JARDIM H = 2,50M D = 75MM C/ 1 LUMINARIA PARA LAMPADA INCANDESCENTE - FORNECIMENTO E INSTALACAO"/>
          <table:table-cell office:value-type="string" office:string-value="UN"/>
          <table:table-cell office:value-type="float" office:value="298.22000000000003"/>
          <table:table-cell table:number-columns-repeated="16380"/>
        </table:table-row>
        <table:table-row>
          <table:table-cell office:value-type="float" office:value="83474"/>
          <table:table-cell office:value-type="string" office:string-value="POSTE METALICO DECORATIVO EXTERNO P/ JARDIM H = 2,50M D = 75MM C/ 2 LUMINARIAS PARA LAMPADA INCANDESCENTE - FORNECIMENTO E INSTALACAO"/>
          <table:table-cell office:value-type="string" office:string-value="UN"/>
          <table:table-cell office:value-type="float" office:value="356.58"/>
          <table:table-cell table:number-columns-repeated="16380"/>
        </table:table-row>
        <table:table-row>
          <table:table-cell office:value-type="float" office:value="72281"/>
          <table:table-cell office:value-type="string" office:string-value="REATOR PARA LAMPADA VAPOR DE MERCURIO USO EXTERNO 220V/400W"/>
          <table:table-cell office:value-type="string" office:string-value="UN"/>
          <table:table-cell office:value-type="float" office:value="68.86"/>
          <table:table-cell table:number-columns-repeated="16380"/>
        </table:table-row>
        <table:table-row>
          <table:table-cell office:value-type="float" office:value="72282"/>
          <table:table-cell office:value-type="string" office:string-value="REATOR PARA LAMPADA VAPOR DE SODIO ALTA PRESSAO - 220V/250W - USO EXTERNO"/>
          <table:table-cell office:value-type="string" office:string-value="UN"/>
          <table:table-cell office:value-type="float" office:value="94.71"/>
          <table:table-cell table:number-columns-repeated="16380"/>
        </table:table-row>
        <table:table-row>
          <table:table-cell office:value-type="string" office:string-value="73831/1"/>
          <table:table-cell office:value-type="string" office:string-value="LAMPADA DE VAPOR DE MERCURIO DE 125W - FORNECIMENTO E INSTALACAO"/>
          <table:table-cell office:value-type="string" office:string-value="UN"/>
          <table:table-cell office:value-type="float" office:value="11.58"/>
          <table:table-cell table:number-columns-repeated="16380"/>
        </table:table-row>
        <table:table-row>
          <table:table-cell office:value-type="string" office:string-value="73831/2"/>
          <table:table-cell office:value-type="string" office:string-value="LAMPADA DE VAPOR DE MERCURIO DE 250W - FORNECIMENTO E INSTALACAO"/>
          <table:table-cell office:value-type="string" office:string-value="UN"/>
          <table:table-cell office:value-type="float" office:value="21.72"/>
          <table:table-cell table:number-columns-repeated="16380"/>
        </table:table-row>
        <table:table-row>
          <table:table-cell office:value-type="string" office:string-value="73831/3"/>
          <table:table-cell office:value-type="string" office:string-value="LAMPADA DE VAPOR DE MERCURIO DE 400W/250V - FORNECIMENTO E INSTALACAO"/>
          <table:table-cell office:value-type="string" office:string-value="UN"/>
          <table:table-cell office:value-type="float" office:value="31.43"/>
          <table:table-cell table:number-columns-repeated="16380"/>
        </table:table-row>
        <table:table-row>
          <table:table-cell office:value-type="string" office:string-value="73831/4"/>
          <table:table-cell office:value-type="string" office:string-value="LAMPADA MISTA DE 160W - FORNECIMENTO E INSTALACAO"/>
          <table:table-cell office:value-type="string" office:string-value="UN"/>
          <table:table-cell office:value-type="float" office:value="12.1"/>
          <table:table-cell table:number-columns-repeated="16380"/>
        </table:table-row>
        <table:table-row>
          <table:table-cell office:value-type="string" office:string-value="73831/5"/>
          <table:table-cell office:value-type="string" office:string-value="LAMPADA MISTA DE 250W - FORNECIMENTO E INSTALACAO"/>
          <table:table-cell office:value-type="string" office:string-value="UN"/>
          <table:table-cell office:value-type="float" office:value="15.27"/>
          <table:table-cell table:number-columns-repeated="16380"/>
        </table:table-row>
        <table:table-row>
          <table:table-cell office:value-type="string" office:string-value="73831/6"/>
          <table:table-cell office:value-type="string" office:string-value="LAMPADA MISTA DE 500W - FORNECIMENTO E INSTALACAO"/>
          <table:table-cell office:value-type="string" office:string-value="UN"/>
          <table:table-cell office:value-type="float" office:value="31.86"/>
          <table:table-cell table:number-columns-repeated="16380"/>
        </table:table-row>
        <table:table-row>
          <table:table-cell office:value-type="string" office:string-value="73831/7"/>
          <table:table-cell office:value-type="string" office:string-value="LAMPADA DE VAPOR DE SODIO DE 150WX220V - FORNECIMENTO E INSTALACAO"/>
          <table:table-cell office:value-type="string" office:string-value="UN"/>
          <table:table-cell office:value-type="float" office:value="30.63"/>
          <table:table-cell table:number-columns-repeated="16380"/>
        </table:table-row>
        <table:table-row>
          <table:table-cell office:value-type="string" office:string-value="73831/8"/>
          <table:table-cell office:value-type="string" office:string-value="LAMPADA DE VAPOR DE SODIO DE 250WX220V - FORNECIMENTO E INSTALACAO"/>
          <table:table-cell office:value-type="string" office:string-value="UN"/>
          <table:table-cell office:value-type="float" office:value="34.58"/>
          <table:table-cell table:number-columns-repeated="16380"/>
        </table:table-row>
        <table:table-row>
          <table:table-cell office:value-type="string" office:string-value="73831/9"/>
          <table:table-cell office:value-type="string" office:string-value="LAMPADA DE VAPOR DE SODIO DE 400WX220V - FORNECIMENTO E INSTALACAO"/>
          <table:table-cell office:value-type="string" office:string-value="UN"/>
          <table:table-cell office:value-type="float" office:value="40.86"/>
          <table:table-cell table:number-columns-repeated="16380"/>
        </table:table-row>
        <table:table-row>
          <table:table-cell office:value-type="string" office:string-value="74231/1"/>
          <table:table-cell office:value-type="string" office:string-value="LUMINARIA ABERTA PARA ILUMINACAO PUBLICA, PARA LAMPADA A VAPOR DE MERCURIO ATE 400W E MISTA ATE 500W, COM BRACO EM TUBO DE ACO GALV D=50MM PROJ HOR=2.500MM E PROJ VERT= 2.200MM, FORNECIMENTO E INSTALACAO"/>
          <table:table-cell office:value-type="string" office:string-value="UN"/>
          <table:table-cell office:value-type="float" office:value="90.76"/>
          <table:table-cell table:number-columns-repeated="16380"/>
        </table:table-row>
        <table:table-row>
          <table:table-cell office:value-type="string" office:string-value="74246/1"/>
          <table:table-cell office:value-type="string" office:string-value="REFLETOR RETANGULAR FECHADO COM LAMPADA VAPOR METALICO 400 W"/>
          <table:table-cell office:value-type="string" office:string-value="UN"/>
          <table:table-cell office:value-type="float" office:value="211.88"/>
          <table:table-cell table:number-columns-repeated="16380"/>
        </table:table-row>
        <table:table-row>
          <table:table-cell office:value-type="float" office:value="83399"/>
          <table:table-cell office:value-type="string" office:string-value="RELE FOTOELETRICO P/ COMANDO DE ILUMINACAO EXTERNA 220V/1000W - FORNECIMENTO E INSTALACAO"/>
          <table:table-cell office:value-type="string" office:string-value="UN"/>
          <table:table-cell office:value-type="float" office:value="29.05"/>
          <table:table-cell table:number-columns-repeated="16380"/>
        </table:table-row>
        <table:table-row>
          <table:table-cell office:value-type="float" office:value="83400"/>
          <table:table-cell office:value-type="string" office:string-value="BRACO P/ ILUMINACAO DE RUAS EM TUBO ACO GALV 1&quot; COMP = 1,20M E INCLINACAO 25GRAUS EM RELACAO AO PLANO VERTICAL P/ FIXACAO EM POSTE OU PAREDE - FORNECIMENTO E INSTALACAO"/>
          <table:table-cell office:value-type="string" office:string-value="UN"/>
          <table:table-cell office:value-type="float" office:value="60.63"/>
          <table:table-cell table:number-columns-repeated="16380"/>
        </table:table-row>
        <table:table-row>
          <table:table-cell office:value-type="float" office:value="83401"/>
          <table:table-cell office:value-type="string" office:string-value="BRACO P/ ILUMINACAO DE RUAS, EM TUBO ACO GALV 3/4&quot;, COMP = 1,5M P/FIXACAO EM POSTE OU PAREDE - FORNECIMENTO E INSTALACAO"/>
          <table:table-cell office:value-type="string" office:string-value="UN"/>
          <table:table-cell office:value-type="float" office:value="119.63"/>
          <table:table-cell table:number-columns-repeated="16380"/>
        </table:table-row>
        <table:table-row>
          <table:table-cell office:value-type="float" office:value="83402"/>
          <table:table-cell office:value-type="string" office:string-value="ABRACADEIRA DE FIXACAO DE BRACOS DE LUMINARIAS DE 4&quot; - FORNECIMENTO E INSTALACAO"/>
          <table:table-cell office:value-type="string" office:string-value="UN"/>
          <table:table-cell office:value-type="float" office:value="32.67"/>
          <table:table-cell table:number-columns-repeated="16380"/>
        </table:table-row>
        <table:table-row>
          <table:table-cell office:value-type="float" office:value="83475"/>
          <table:table-cell office:value-type="string" office:string-value="LUMINARIA FECHADA PARA ILUMINACAO PUBLICA COM REATOR DE PARTIDA RAPIDA COM LAMPADA A VAPOR DE MERCURIO 250W - FORNECIMENTO E INSTALACAO"/>
          <table:table-cell office:value-type="string" office:string-value="UN"/>
          <table:table-cell office:value-type="float" office:value="253.15"/>
          <table:table-cell table:number-columns-repeated="16380"/>
        </table:table-row>
        <table:table-row>
          <table:table-cell office:value-type="float" office:value="83476"/>
          <table:table-cell office:value-type="string" office:string-value="LUMINARIA A PROVA DE GASES E TEMPO PARA LAMPADA INCANDESCENTE, MISTA OU VAPOR DE MERCURIO C/ LAMPADA INCANDESCENTE DE 100W"/>
          <table:table-cell office:value-type="string" office:string-value="UN"/>
          <table:table-cell office:value-type="float" office:value="84.76"/>
          <table:table-cell table:number-columns-repeated="16380"/>
        </table:table-row>
        <table:table-row>
          <table:table-cell office:value-type="float" office:value="83477"/>
          <table:table-cell office:value-type="string" office:string-value="LUMINARIA A PROVA DE GASES E TEMPO PARA LAMPADA INCANDESCENTE, MISTA OU VAPOR DE MERCURIO C/ LAMPADA INCANDESCENTE DE 200W"/>
          <table:table-cell office:value-type="string" office:string-value="UN"/>
          <table:table-cell office:value-type="float" office:value="106"/>
          <table:table-cell table:number-columns-repeated="16380"/>
        </table:table-row>
        <table:table-row>
          <table:table-cell office:value-type="float" office:value="83478"/>
          <table:table-cell office:value-type="string" office:string-value="LUMINARIA FECHADA PARA ILUMINACAO PUBLICA - LAMPADAS DE 250/500W - FORNECIMENTO E INSTALACAO (EXCLUINDO LAMPADAS)"/>
          <table:table-cell office:value-type="string" office:string-value="UN"/>
          <table:table-cell office:value-type="float" office:value="177.76"/>
          <table:table-cell table:number-columns-repeated="16380"/>
        </table:table-row>
        <table:table-row>
          <table:table-cell office:value-type="float" office:value="83479"/>
          <table:table-cell office:value-type="string" office:string-value="LUMINARIA ESTANQUE - PROTECAO CONTRA AGUA, POEIRA OU IMPACTOS - TIPO AQUATIC PIAL OU EQUIVALENTE"/>
          <table:table-cell office:value-type="string" office:string-value="UN"/>
          <table:table-cell office:value-type="float" office:value="113.98"/>
          <table:table-cell table:number-columns-repeated="16380"/>
        </table:table-row>
        <table:table-row>
          <table:table-cell office:value-type="float" office:value="83480"/>
          <table:table-cell office:value-type="string" office:string-value="REATOR PARA LAMPADA VAPOR DE MERCURIO 125W  USO EXTERNO"/>
          <table:table-cell office:value-type="string" office:string-value="UN"/>
          <table:table-cell office:value-type="float" office:value="54.88"/>
          <table:table-cell table:number-columns-repeated="16380"/>
        </table:table-row>
        <table:table-row>
          <table:table-cell office:value-type="float" office:value="83481"/>
          <table:table-cell office:value-type="string" office:string-value="REATOR PARA LAMPADA VAPOR DE MERCURIO 250W USO EXTERNO"/>
          <table:table-cell office:value-type="string" office:string-value="UN"/>
          <table:table-cell office:value-type="float" office:value="62.08"/>
          <table:table-cell table:number-columns-repeated="16380"/>
        </table:table-row>
        <table:table-row>
          <table:table-cell office:value-type="float" office:value="84225"/>
          <table:table-cell office:value-type="string" office:string-value="PROJETOR P/ FACHADA A PROVA DE TEMPO P/ LAMPADA INCANDESCENTE OU VAPOR MERCURIO - FORNECIMENTO E INSTALACAO"/>
          <table:table-cell office:value-type="string" office:string-value="UN"/>
          <table:table-cell office:value-type="float" office:value="92.06"/>
          <table:table-cell table:number-columns-repeated="16380"/>
        </table:table-row>
        <table:table-row>
          <table:table-cell office:value-type="string" office:string-value="73857/1"/>
          <table:table-cell office:value-type="string" office:string-value="TRANSFORMADOR DISTRIBUICAO  75KVA TRIFASICO 60HZ CLASSE 15KV IMERSO EM ÓLEO MINERAL FORNECIMENTO E INSTALACAO"/>
          <table:table-cell office:value-type="string" office:string-value="UN"/>
          <table:table-cell office:value-type="float" office:value="6614.09"/>
          <table:table-cell table:number-columns-repeated="16380"/>
        </table:table-row>
        <table:table-row>
          <table:table-cell office:value-type="string" office:string-value="73857/2"/>
          <table:table-cell office:value-type="string" office:string-value="TRANSFORMADOR DISTRIBUICAO  112,5KVA TRIFASICO 60HZ CLASSE 15KV IMERSO EM ÓLEO MINERAL FORNECIMENTO E INSTALACAO"/>
          <table:table-cell office:value-type="string" office:string-value="UN"/>
          <table:table-cell office:value-type="float" office:value="8539.5"/>
          <table:table-cell table:number-columns-repeated="16380"/>
        </table:table-row>
        <table:table-row>
          <table:table-cell office:value-type="string" office:string-value="73857/3"/>
          <table:table-cell office:value-type="string" office:string-value="TRANSFORMADOR DISTRIBUICAO  150KVA TRIFASICO 60HZ CLASSE 15KV IMERSO EM ÓLEO MINERAL FORNECIMENTO E INSTALACAO"/>
          <table:table-cell office:value-type="string" office:string-value="UN"/>
          <table:table-cell office:value-type="float" office:value="9911.85"/>
          <table:table-cell table:number-columns-repeated="16380"/>
        </table:table-row>
        <table:table-row>
          <table:table-cell office:value-type="string" office:string-value="73857/4"/>
          <table:table-cell office:value-type="string" office:string-value="TRANSFORMADOR DISTRIBUICAO  225KVA TRIFASICO 60HZ CLASSE 15KV IMERSO EM ÓLEO MINERAL FORNECIMENTO E INSTALACAO"/>
          <table:table-cell office:value-type="string" office:string-value="UN"/>
          <table:table-cell office:value-type="float" office:value="14243.96"/>
          <table:table-cell table:number-columns-repeated="16380"/>
        </table:table-row>
        <table:table-row>
          <table:table-cell office:value-type="string" office:string-value="73857/5"/>
          <table:table-cell office:value-type="string" office:string-value="TRANSFORMADOR DISTRIBUICAO  300KVA TRIFASICO 60HZ CLASSE 15KV IMERSO EM ÓLEO MINERAL FORNECIMENTO E INSTALACAO"/>
          <table:table-cell office:value-type="string" office:string-value="UN"/>
          <table:table-cell office:value-type="float" office:value="17528.7"/>
          <table:table-cell table:number-columns-repeated="16380"/>
        </table:table-row>
        <table:table-row>
          <table:table-cell office:value-type="string" office:string-value="73857/6"/>
          <table:table-cell office:value-type="string" office:string-value="TRANSFORMADOR DISTRIBUICAO  500KVA TRIFASICO 60HZ CLASSE 15KV IMERSO EM ÓLEO MINERAL FORNECIMENTO E INSTALACAO"/>
          <table:table-cell office:value-type="string" office:string-value="UN"/>
          <table:table-cell office:value-type="float" office:value="26210.5"/>
          <table:table-cell table:number-columns-repeated="16380"/>
        </table:table-row>
        <table:table-row>
          <table:table-cell office:value-type="string" office:string-value="73857/7"/>
          <table:table-cell office:value-type="string" office:string-value="TRANSFORMADOR DISTRIBUICAO  30KVA TRIFASICO 60HZ CLASSE 15KV IMERSO EM ÓLEO MINERAL FORNECIMENTO E INSTALACAO"/>
          <table:table-cell office:value-type="string" office:string-value="UN"/>
          <table:table-cell office:value-type="float" office:value="4422.08"/>
          <table:table-cell table:number-columns-repeated="16380"/>
        </table:table-row>
        <table:table-row>
          <table:table-cell office:value-type="string" office:string-value="73857/8"/>
          <table:table-cell office:value-type="string" office:string-value="TRANSFORMADOR DISTRIBUICAO  45KVA TRIFASICO 60HZ CLASSE 15KV IMERSO EM ÓLEO MINERAL FORNECIMENTO E INSTALACAO"/>
          <table:table-cell office:value-type="string" office:string-value="UN"/>
          <table:table-cell office:value-type="float" office:value="5160.3100000000004"/>
          <table:table-cell table:number-columns-repeated="16380"/>
        </table:table-row>
        <table:table-row>
          <table:table-cell office:value-type="string" office:string-value="73857/9"/>
          <table:table-cell office:value-type="string" office:string-value="TRANSFORMADOR DISTRIBUICAO  750KVA TRIFASICO 60HZ CLASSE 15KV IMERSO EM ÓLEO MINERAL FORNECIMENTO E INSTALACAO"/>
          <table:table-cell office:value-type="string" office:string-value="UN"/>
          <table:table-cell office:value-type="float" office:value="46320.58"/>
          <table:table-cell table:number-columns-repeated="16380"/>
        </table:table-row>
        <table:table-row>
          <table:table-cell office:value-type="string" office:string-value="73857/10"/>
          <table:table-cell office:value-type="string" office:string-value="TRANSFORMADOR DISTRIBUICAO  1000KVA TRIFASICO 60HZ CLASSE 15KV IMERSO EM ÓLEO MINERAL FORNECIMENTO E INSTALACAO"/>
          <table:table-cell office:value-type="string" office:string-value="UN"/>
          <table:table-cell office:value-type="float" office:value="68412.69"/>
          <table:table-cell table:number-columns-repeated="16380"/>
        </table:table-row>
        <table:table-row>
          <table:table-cell office:value-type="string" office:string-value="74027/1"/>
          <table:table-cell office:value-type="string" office:string-value="GRUPO GERADOR 150/170 KVA MOTOR DIESEL - DEPRECIACAO"/>
          <table:table-cell office:value-type="string" office:string-value="H"/>
          <table:table-cell office:value-type="float" office:value="6.15"/>
          <table:table-cell table:number-columns-repeated="16380"/>
        </table:table-row>
        <table:table-row>
          <table:table-cell office:value-type="string" office:string-value="74027/2"/>
          <table:table-cell office:value-type="string" office:string-value="GRUPO GERADOR 150/170 KVA MOTOR DIESEL - JUROS"/>
          <table:table-cell office:value-type="string" office:string-value="H"/>
          <table:table-cell office:value-type="float" office:value="2.31"/>
          <table:table-cell table:number-columns-repeated="16380"/>
        </table:table-row>
        <table:table-row>
          <table:table-cell office:value-type="string" office:string-value="74027/3"/>
          <table:table-cell office:value-type="string" office:string-value="GRUPO GERADOR 150/170 KVA MOTOR DIESEL - MANUTENCAO"/>
          <table:table-cell office:value-type="string" office:string-value="H"/>
          <table:table-cell office:value-type="float" office:value="3.07"/>
          <table:table-cell table:number-columns-repeated="16380"/>
        </table:table-row>
        <table:table-row>
          <table:table-cell office:value-type="string" office:string-value="74027/4"/>
          <table:table-cell office:value-type="string" office:string-value="GRUPO GERADOR 150/170 KVA MOTOR DIESEL - MATERIAL NA OPERACAO"/>
          <table:table-cell office:value-type="string" office:string-value="H"/>
          <table:table-cell office:value-type="float" office:value="78.319999999999993"/>
          <table:table-cell table:number-columns-repeated="16380"/>
        </table:table-row>
        <table:table-row>
          <table:table-cell office:value-type="string" office:string-value="74027/5"/>
          <table:table-cell office:value-type="string" office:string-value="GRUPO GERADOR 150/170 KVA MOTOR DIESEL - UTILIZACAO OPERATIVA"/>
          <table:table-cell office:value-type="string" office:string-value="CHP"/>
          <table:table-cell office:value-type="float" office:value="89.87"/>
          <table:table-cell table:number-columns-repeated="16380"/>
        </table:table-row>
        <table:table-row>
          <table:table-cell office:value-type="string" office:string-value="74028/1"/>
          <table:table-cell office:value-type="string" office:string-value="GRUPO GERADOR 40 KVA MOTOR DIESEL - DEPRECIACAO E JUROS"/>
          <table:table-cell office:value-type="string" office:string-value="H"/>
          <table:table-cell office:value-type="float" office:value="2.8"/>
          <table:table-cell table:number-columns-repeated="16380"/>
        </table:table-row>
        <table:table-row>
          <table:table-cell office:value-type="string" office:string-value="74028/2"/>
          <table:table-cell office:value-type="string" office:string-value="GRUPO GERADOR 40 KVA MOTOR DIESEL - MANUTENCAO"/>
          <table:table-cell office:value-type="string" office:string-value="H"/>
          <table:table-cell office:value-type="float" office:value="0.99"/>
          <table:table-cell table:number-columns-repeated="16380"/>
        </table:table-row>
        <table:table-row>
          <table:table-cell office:value-type="string" office:string-value="74028/3"/>
          <table:table-cell office:value-type="string" office:string-value="GRUPO GERADOR 40 KVA MOTOR DIESEL - MATERIAL NA OPERACAO"/>
          <table:table-cell office:value-type="string" office:string-value="H"/>
          <table:table-cell office:value-type="float" office:value="25.64"/>
          <table:table-cell table:number-columns-repeated="16380"/>
        </table:table-row>
        <table:table-row>
          <table:table-cell office:value-type="string" office:string-value="74028/4"/>
          <table:table-cell office:value-type="string" office:string-value="GRUPO GERADOR 40 KVA MOTOR DIESEL - UTILIZACAO OPERATIVA"/>
          <table:table-cell office:value-type="string" office:string-value="CHP"/>
          <table:table-cell office:value-type="float" office:value="29.43"/>
          <table:table-cell table:number-columns-repeated="16380"/>
        </table:table-row>
        <table:table-row>
          <table:table-cell office:value-type="float" office:value="8260"/>
          <table:table-cell office:value-type="string" office:string-value="INSTALACAO PARA-RAIOS P/RESERVATORIO"/>
          <table:table-cell office:value-type="string" office:string-value="UN"/>
          <table:table-cell office:value-type="float" office:value="2072.14"/>
          <table:table-cell table:number-columns-repeated="16380"/>
        </table:table-row>
        <table:table-row>
          <table:table-cell office:value-type="float" office:value="68069"/>
          <table:table-cell office:value-type="string" office:string-value="HASTE COPPERWELD 5/8 X 3,0M COM CONECTOR"/>
          <table:table-cell office:value-type="string" office:string-value="UN"/>
          <table:table-cell office:value-type="float" office:value="35.24"/>
          <table:table-cell table:number-columns-repeated="16380"/>
        </table:table-row>
        <table:table-row>
          <table:table-cell office:value-type="float" office:value="68070"/>
          <table:table-cell office:value-type="string" office:string-value="PARA-RAIOS TIPO FRANKLIN - CABO E SUPORTE ISOLADOR"/>
          <table:table-cell office:value-type="string" office:string-value="M"/>
          <table:table-cell office:value-type="float" office:value="34.57"/>
          <table:table-cell table:number-columns-repeated="16380"/>
        </table:table-row>
        <table:table-row>
          <table:table-cell office:value-type="float" office:value="72315"/>
          <table:table-cell office:value-type="string" office:string-value="TERMINAL AEREO EM ACO GALVANIZADO COM BASE DE FIXACAO H = 30CM"/>
          <table:table-cell office:value-type="string" office:string-value="UN"/>
          <table:table-cell office:value-type="float" office:value="16.760000000000002"/>
          <table:table-cell table:number-columns-repeated="16380"/>
        </table:table-row>
        <table:table-row>
          <table:table-cell office:value-type="float" office:value="72927"/>
          <table:table-cell office:value-type="string" office:string-value="CORDOALHA DE COBRE NU, INCLUSIVE ISOLADORES - 16,00 MM2 - FORNECIMENTO E INSTALACAO"/>
          <table:table-cell office:value-type="string" office:string-value="M"/>
          <table:table-cell office:value-type="float" office:value="21.11"/>
          <table:table-cell table:number-columns-repeated="16380"/>
        </table:table-row>
        <table:table-row>
          <table:table-cell office:value-type="float" office:value="72928"/>
          <table:table-cell office:value-type="string" office:string-value="CORDOALHA DE COBRE NU, INCLUSIVE ISOLADORES - 25,00 MM2 - FORNECIMENTO E INSTALACAO"/>
          <table:table-cell office:value-type="string" office:string-value="M"/>
          <table:table-cell office:value-type="float" office:value="25.42"/>
          <table:table-cell table:number-columns-repeated="16380"/>
        </table:table-row>
        <table:table-row>
          <table:table-cell office:value-type="float" office:value="72929"/>
          <table:table-cell office:value-type="string" office:string-value="CORDOALHA DE COBRE NU, INCLUSIVE ISOLADORES - 35,00 MM2 - FORNECIMENTO E INSTALACAO"/>
          <table:table-cell office:value-type="string" office:string-value="M"/>
          <table:table-cell office:value-type="float" office:value="28.95"/>
          <table:table-cell table:number-columns-repeated="16380"/>
        </table:table-row>
        <table:table-row>
          <table:table-cell office:value-type="float" office:value="72930"/>
          <table:table-cell office:value-type="string" office:string-value="CORDOALHA DE COBRE NU, INCLUSIVE ISOLADORES - 50,00 MM2 - FORNECIMENTO E INSTALACAO"/>
          <table:table-cell office:value-type="string" office:string-value="M"/>
          <table:table-cell office:value-type="float" office:value="34.76"/>
          <table:table-cell table:number-columns-repeated="16380"/>
        </table:table-row>
        <table:table-row>
          <table:table-cell office:value-type="float" office:value="72931"/>
          <table:table-cell office:value-type="string" office:string-value="CORDOALHA DE COBRE NU, INCLUSIVE ISOLADORES - 70,00 MM2 - FORNECIMENTO E INSTALACAO"/>
          <table:table-cell office:value-type="string" office:string-value="M"/>
          <table:table-cell office:value-type="float" office:value="42.85"/>
          <table:table-cell table:number-columns-repeated="16380"/>
        </table:table-row>
        <table:table-row>
          <table:table-cell office:value-type="float" office:value="72932"/>
          <table:table-cell office:value-type="string" office:string-value="CORDOALHA DE COBRE NU, INCLUSIVE ISOLADORES - 95,00 MM2 - FORNECIMENTO E INSTALACAO"/>
          <table:table-cell office:value-type="string" office:string-value="M"/>
          <table:table-cell office:value-type="float" office:value="50.83"/>
          <table:table-cell table:number-columns-repeated="16380"/>
        </table:table-row>
        <table:table-row>
          <table:table-cell office:value-type="float" office:value="83483"/>
          <table:table-cell office:value-type="string" office:string-value="HASTE DE TERRA CANTONEIRA GALVANIZADA L=2,00M COM CONEXOES"/>
          <table:table-cell office:value-type="string" office:string-value="UN"/>
          <table:table-cell office:value-type="float" office:value="43.38"/>
          <table:table-cell table:number-columns-repeated="16380"/>
        </table:table-row>
        <table:table-row>
          <table:table-cell office:value-type="float" office:value="83484"/>
          <table:table-cell office:value-type="string" office:string-value="HASTE COPERWELD 3/4&quot; X 3,00M COM CONECTOR"/>
          <table:table-cell office:value-type="string" office:string-value="UN"/>
          <table:table-cell office:value-type="float" office:value="47.75"/>
          <table:table-cell table:number-columns-repeated="16380"/>
        </table:table-row>
        <table:table-row>
          <table:table-cell office:value-type="float" office:value="83485"/>
          <table:table-cell office:value-type="string" office:string-value="HASTE COPERWELD 3/8&quot; X 3,00M COM CONECTOR"/>
          <table:table-cell office:value-type="string" office:string-value="UN"/>
          <table:table-cell office:value-type="float" office:value="30.96"/>
          <table:table-cell table:number-columns-repeated="16380"/>
        </table:table-row>
        <table:table-row>
          <table:table-cell office:value-type="float" office:value="83638"/>
          <table:table-cell office:value-type="string" office:string-value="MASTRO SIMPLES DE FERRO GALVANIZADO P/ PARA-RAIOS H=3,00M INCLUINDO BASE - FORNECIMENTO E INSTALACAO"/>
          <table:table-cell office:value-type="string" office:string-value="UN"/>
          <table:table-cell office:value-type="float" office:value="240.77"/>
          <table:table-cell table:number-columns-repeated="16380"/>
        </table:table-row>
        <table:table-row>
          <table:table-cell office:value-type="float" office:value="83641"/>
          <table:table-cell office:value-type="string" office:string-value="PARA-RAIO TP VALVULA 15KV/5KA - FORNECIMENTO E INSTALACAO"/>
          <table:table-cell office:value-type="string" office:string-value="UN"/>
          <table:table-cell office:value-type="float" office:value="274.94"/>
          <table:table-cell table:number-columns-repeated="16380"/>
        </table:table-row>
        <table:table-row>
          <table:table-cell office:value-type="float" office:value="9535"/>
          <table:table-cell office:value-type="string" office:string-value="CHUVEIRO ELETRICO COMUM CORPO PLASTICO TIPO DUCHA, FORNECIMENTO E INSTALACAO"/>
          <table:table-cell office:value-type="string" office:string-value="UN"/>
          <table:table-cell office:value-type="float" office:value="43.88"/>
          <table:table-cell table:number-columns-repeated="16380"/>
        </table:table-row>
        <table:table-row>
          <table:table-cell office:value-type="float" office:value="41598"/>
          <table:table-cell office:value-type="string" office:string-value="ENTRADA PROVISORIA DE ENERGIA ELETRICA AEREA TRIFASICA 40A EM POSTE MADEIRA"/>
          <table:table-cell office:value-type="string" office:string-value="UN"/>
          <table:table-cell office:value-type="float" office:value="691.84"/>
          <table:table-cell table:number-columns-repeated="16380"/>
        </table:table-row>
        <table:table-row>
          <table:table-cell office:value-type="string" office:string-value="73851/1"/>
          <table:table-cell office:value-type="string" office:string-value="ARMACAO SECUNDARIA OU REX COMPLETA PARA DUAS LINHAS-FORNECIMENTO E INSTALACAO."/>
          <table:table-cell office:value-type="string" office:string-value="UN"/>
          <table:table-cell office:value-type="float" office:value="68.17"/>
          <table:table-cell table:number-columns-repeated="16380"/>
        </table:table-row>
        <table:table-row>
          <table:table-cell office:value-type="string" office:string-value="73851/2"/>
          <table:table-cell office:value-type="string" office:string-value="ARMACAO SECUNDARIA OU REX COMPLETA PARA TRESLINHAS-FORNECIMENTO E INSTALACAO."/>
          <table:table-cell office:value-type="string" office:string-value="UN"/>
          <table:table-cell office:value-type="float" office:value="101.25"/>
          <table:table-cell table:number-columns-repeated="16380"/>
        </table:table-row>
        <table:table-row>
          <table:table-cell office:value-type="string" office:string-value="73851/3"/>
          <table:table-cell office:value-type="string" office:string-value="ARMACAO SECUNDARIA OU REX COMPLETA PARA QUATRO LINHAS-FORNECIMENTO E INSTALACAO."/>
          <table:table-cell office:value-type="string" office:string-value="UN"/>
          <table:table-cell office:value-type="float" office:value="114.69"/>
          <table:table-cell table:number-columns-repeated="16380"/>
        </table:table-row>
        <table:table-row>
          <table:table-cell office:value-type="float" office:value="83486"/>
          <table:table-cell office:value-type="string" office:string-value="BOMBA CENTRIFUGA C/ MOTOR ELETRICO TRIFASICO 1CV"/>
          <table:table-cell office:value-type="string" office:string-value="UN"/>
          <table:table-cell office:value-type="float" office:value="801.5"/>
          <table:table-cell table:number-columns-repeated="16380"/>
        </table:table-row>
        <table:table-row>
          <table:table-cell office:value-type="float" office:value="72322"/>
          <table:table-cell office:value-type="string" office:string-value="CHAVE SECCIONADORA TRIPOLAR, ABERTURA SOB CARGA, COM FUSÍVEIS NH - 100A/250V - FORNECIMENTO E INSTALACAO"/>
          <table:table-cell office:value-type="string" office:string-value="UN"/>
          <table:table-cell office:value-type="float" office:value="254.09"/>
          <table:table-cell table:number-columns-repeated="16380"/>
        </table:table-row>
        <table:table-row>
          <table:table-cell office:value-type="float" office:value="72326"/>
          <table:table-cell office:value-type="string" office:string-value="CHAVE SECCIONADORA TRIPOLAR, ABERTURA SOB CARGA, COM FUSÍVEIS NH - 200A/250V"/>
          <table:table-cell office:value-type="string" office:string-value="UN"/>
          <table:table-cell office:value-type="float" office:value="308.77999999999997"/>
          <table:table-cell table:number-columns-repeated="16380"/>
        </table:table-row>
        <table:table-row>
          <table:table-cell office:value-type="float" office:value="72327"/>
          <table:table-cell office:value-type="string" office:string-value="FUSÍVEL TIPO &quot;DIAZED&quot;, TIPO RÁPIDO OU RETARDADO - 2/25A - FORNECIMENTO E INSTALACAO"/>
          <table:table-cell office:value-type="string" office:string-value="UN"/>
          <table:table-cell office:value-type="float" office:value="3.18"/>
          <table:table-cell table:number-columns-repeated="16380"/>
        </table:table-row>
        <table:table-row>
          <table:table-cell office:value-type="float" office:value="72328"/>
          <table:table-cell office:value-type="string" office:string-value="FUSÍVEL TIPO &quot;DIAZED&quot;, TIPO RÁPIDO OU RETARDADO - 35/63A - FORNECIMENTO E INSTALACAO"/>
          <table:table-cell office:value-type="string" office:string-value="UN"/>
          <table:table-cell office:value-type="float" office:value="3.36"/>
          <table:table-cell table:number-columns-repeated="16380"/>
        </table:table-row>
        <table:table-row>
          <table:table-cell office:value-type="float" office:value="72330"/>
          <table:table-cell office:value-type="string" office:string-value="FUSÍVEL TIPO NH 200A - TAMANHO 01 - FORNECIMENTO E INSTALACAO"/>
          <table:table-cell office:value-type="string" office:string-value="UN"/>
          <table:table-cell office:value-type="float" office:value="12.69"/>
          <table:table-cell table:number-columns-repeated="16380"/>
        </table:table-row>
        <table:table-row>
          <table:table-cell office:value-type="string" office:string-value="73780/1"/>
          <table:table-cell office:value-type="string" office:string-value="CHAVE FUSIVEL UNIPOLAR, 15KV - 100A, EQUIPADA COM COMANDO PARA HASTE DE MANOBRA .       FORNECIMENTO E INSTALAÇÃO."/>
          <table:table-cell office:value-type="string" office:string-value="UN"/>
          <table:table-cell office:value-type="float" office:value="228.7"/>
          <table:table-cell table:number-columns-repeated="16380"/>
        </table:table-row>
        <table:table-row>
          <table:table-cell office:value-type="string" office:string-value="73780/2"/>
          <table:table-cell office:value-type="string" office:string-value="CHAVE BLINDADA TRIPOLAR 250V, 30A - FORNECIMENTO E INSTALACAO"/>
          <table:table-cell office:value-type="string" office:string-value="UN"/>
          <table:table-cell office:value-type="float" office:value="143.69999999999999"/>
          <table:table-cell table:number-columns-repeated="16380"/>
        </table:table-row>
        <table:table-row>
          <table:table-cell office:value-type="string" office:string-value="73780/3"/>
          <table:table-cell office:value-type="string" office:string-value="CHAVE BLINDADA TRIPOLAR 250V, 60A - FORNECIMENTO E INSTALACAO"/>
          <table:table-cell office:value-type="string" office:string-value="UN"/>
          <table:table-cell office:value-type="float" office:value="228.92"/>
          <table:table-cell table:number-columns-repeated="16380"/>
        </table:table-row>
        <table:table-row>
          <table:table-cell office:value-type="string" office:string-value="73780/4"/>
          <table:table-cell office:value-type="string" office:string-value="CHAVE BLINDADA TRIPOLAR 250V, 100A - FORNECIMENTO E INSTALACAO"/>
          <table:table-cell office:value-type="string" office:string-value="UN"/>
          <table:table-cell office:value-type="float" office:value="514.95000000000005"/>
          <table:table-cell table:number-columns-repeated="16380"/>
        </table:table-row>
        <table:table-row>
          <table:table-cell office:value-type="float" office:value="83482"/>
          <table:table-cell office:value-type="string" office:string-value="FUSIVEL TIPO NH 250A - TAMANHO 00 - FORNECIMENTO E INSTALACAO"/>
          <table:table-cell office:value-type="string" office:string-value="UN"/>
          <table:table-cell office:value-type="float" office:value="10.42"/>
          <table:table-cell table:number-columns-repeated="16380"/>
        </table:table-row>
        <table:table-row>
          <table:table-cell office:value-type="float" office:value="83487"/>
          <table:table-cell office:value-type="string" office:string-value="BASE PARA FUSIVEL (PORTA-FUSIVEL) NH 01 250A"/>
          <table:table-cell office:value-type="string" office:string-value="UN"/>
          <table:table-cell office:value-type="float" office:value="57.33"/>
          <table:table-cell table:number-columns-repeated="16380"/>
        </table:table-row>
        <table:table-row>
          <table:table-cell office:value-type="float" office:value="83488"/>
          <table:table-cell office:value-type="string" office:string-value="SECCIONADOR TRIPOLAR 15KV/400A ACIONAM SIMULT VARA MANOBRA (MANOBRA) - FORNECIMENTO E INSTALACAO"/>
          <table:table-cell office:value-type="string" office:string-value="UN"/>
          <table:table-cell office:value-type="float" office:value="1643.63"/>
          <table:table-cell table:number-columns-repeated="16380"/>
        </table:table-row>
        <table:table-row>
          <table:table-cell office:value-type="float" office:value="83489"/>
          <table:table-cell office:value-type="string" office:string-value="SECCIONADOR TRIPOLAR 15KV/400A ACIONAM SIMULT PUNHO MANOBRA (COMANDO) - FORNECIMENTO E INSTALACAO"/>
          <table:table-cell office:value-type="string" office:string-value="UN"/>
          <table:table-cell office:value-type="float" office:value="1786.5"/>
          <table:table-cell table:number-columns-repeated="16380"/>
        </table:table-row>
        <table:table-row>
          <table:table-cell office:value-type="float" office:value="83490"/>
          <table:table-cell office:value-type="string" office:string-value="CHAVE FACA TRIPOLAR BLINDADA 250V/30A - FORNECIMENTO E INSTALACAO"/>
          <table:table-cell office:value-type="string" office:string-value="UN"/>
          <table:table-cell office:value-type="float" office:value="141.55000000000001"/>
          <table:table-cell table:number-columns-repeated="16380"/>
        </table:table-row>
        <table:table-row>
          <table:table-cell office:value-type="float" office:value="83491"/>
          <table:table-cell office:value-type="string" office:string-value="CHAVE GUARDA MOTOR TRIFASICO 5CV/220V C/ CHAVE MAGNETICA - FORNECIMENTO E INSTALACAO"/>
          <table:table-cell office:value-type="string" office:string-value="UN"/>
          <table:table-cell office:value-type="float" office:value="558.28"/>
          <table:table-cell table:number-columns-repeated="16380"/>
        </table:table-row>
        <table:table-row>
          <table:table-cell office:value-type="float" office:value="83492"/>
          <table:table-cell office:value-type="string" office:string-value="CHAVE GUARDA MOTOR TRIFISICA 10CV/220V C/ CHAVE MAGNETICA - FORNECIMENTO E INSTALACAO"/>
          <table:table-cell office:value-type="string" office:string-value="UN"/>
          <table:table-cell office:value-type="float" office:value="542.41999999999996"/>
          <table:table-cell table:number-columns-repeated="16380"/>
        </table:table-row>
        <table:table-row>
          <table:table-cell office:value-type="float" office:value="83493"/>
          <table:table-cell office:value-type="string" office:string-value="FUSIVEL TIPO NH 250A - TAMANHO 01 - FORNECIMENTO E INSTALACAO"/>
          <table:table-cell office:value-type="string" office:string-value="UN"/>
          <table:table-cell office:value-type="float" office:value="12.69"/>
          <table:table-cell table:number-columns-repeated="16380"/>
        </table:table-row>
        <table:table-row>
          <table:table-cell office:value-type="float" office:value="85195"/>
          <table:table-cell office:value-type="string" office:string-value="CHAVE DE BOIA AUTOMÁTICA"/>
          <table:table-cell office:value-type="string" office:string-value="UN"/>
          <table:table-cell office:value-type="float" office:value="41.99"/>
          <table:table-cell table:number-columns-repeated="16380"/>
        </table:table-row>
        <table:table-row>
          <table:table-cell office:value-type="float" office:value="72283"/>
          <table:table-cell office:value-type="string" office:string-value="ABRIGO PARA HIDRANTE, 75X45X17CM, COM REGISTRO GLOBO ANGULAR 45º 2.1/2&quot;, ADAPTADOR STORZ 2.1/2&quot;, MANGUEIRA DE INCÊNDIO 15M, REDUÇÃO 2.1/2X1.1/2&quot; E ESGUICHO EM LATÃO 1.1/2&quot; - FORNECIMENTO E INSTALAÇÃO"/>
          <table:table-cell office:value-type="string" office:string-value="UN"/>
          <table:table-cell office:value-type="float" office:value="625.74"/>
          <table:table-cell table:number-columns-repeated="16380"/>
        </table:table-row>
        <table:table-row>
          <table:table-cell office:value-type="float" office:value="72284"/>
          <table:table-cell office:value-type="string" office:string-value="ABRIGO PARA HIDRANTE, 90X60X17CM, COM REGISTRO GLOBO ANGULAR 45º 2.1/2&quot;, ADAPTADOR STORZ 2.1/2&quot;, MANGUEIRA DE INCÊNDIO 20M, REDUÇÃO 2.1/2X1.1/2&quot; E ESGUICHO EM LATÃO 1.1/2&quot; - FORNECIMENTO E INSTALAÇÃO"/>
          <table:table-cell office:value-type="string" office:string-value="UN"/>
          <table:table-cell office:value-type="float" office:value="924.57"/>
          <table:table-cell table:number-columns-repeated="16380"/>
        </table:table-row>
        <table:table-row>
          <table:table-cell office:value-type="float" office:value="72287"/>
          <table:table-cell office:value-type="string" office:string-value="CAIXA DE INCÊNDIO 45X75X17CM - FORNECIMENTO E INSTALAÇÃO"/>
          <table:table-cell office:value-type="string" office:string-value="UN"/>
          <table:table-cell office:value-type="float" office:value="158.27000000000001"/>
          <table:table-cell table:number-columns-repeated="16380"/>
        </table:table-row>
        <table:table-row>
          <table:table-cell office:value-type="float" office:value="72288"/>
          <table:table-cell office:value-type="string" office:string-value="CAIXA DE INCÊNDIO 60X75X17CM - FORNECIMENTO E INSTALAÇÃO"/>
          <table:table-cell office:value-type="string" office:string-value="UN"/>
          <table:table-cell office:value-type="float" office:value="202.04"/>
          <table:table-cell table:number-columns-repeated="16380"/>
        </table:table-row>
        <table:table-row>
          <table:table-cell office:value-type="float" office:value="72553"/>
          <table:table-cell office:value-type="string" office:string-value="EXTINTOR DE PQS 4KG - FORNECIMENTO E INSTALACAO"/>
          <table:table-cell office:value-type="string" office:string-value="UN"/>
          <table:table-cell office:value-type="float" office:value="86.08"/>
          <table:table-cell table:number-columns-repeated="16380"/>
        </table:table-row>
        <table:table-row>
          <table:table-cell office:value-type="float" office:value="72554"/>
          <table:table-cell office:value-type="string" office:string-value="EXTINTOR DE CO2 6KG - FORNECIMENTO E INSTALACAO"/>
          <table:table-cell office:value-type="string" office:string-value="UN"/>
          <table:table-cell office:value-type="float" office:value="327.68"/>
          <table:table-cell table:number-columns-repeated="16380"/>
        </table:table-row>
        <table:table-row>
          <table:table-cell office:value-type="string" office:string-value="73775/1"/>
          <table:table-cell office:value-type="string" office:string-value="EXTINTOR INCENDIO TP PO QUIMICO 4KG FORNECIMENTO E COLOCACAO"/>
          <table:table-cell office:value-type="string" office:string-value="UN"/>
          <table:table-cell office:value-type="float" office:value="89.19"/>
          <table:table-cell table:number-columns-repeated="16380"/>
        </table:table-row>
        <table:table-row>
          <table:table-cell office:value-type="string" office:string-value="73775/2"/>
          <table:table-cell office:value-type="string" office:string-value="EXTINTOR INCENDIO AGUA-PRESSURIZADA 10L INCL SUPORTE PAREDE CARGA     COMPLETA FORNECIMENTO E COLOCACAO"/>
          <table:table-cell office:value-type="string" office:string-value="UN"/>
          <table:table-cell office:value-type="float" office:value="100.83"/>
          <table:table-cell table:number-columns-repeated="16380"/>
        </table:table-row>
        <table:table-row>
          <table:table-cell office:value-type="float" office:value="83633"/>
          <table:table-cell office:value-type="string" office:string-value="HIDRANTE SUBTERRANEO FERRO FUNDIDO C/ CURVA LONGA E CAIXA DN=75MM"/>
          <table:table-cell office:value-type="string" office:string-value="UN"/>
          <table:table-cell office:value-type="float" office:value="2970.96"/>
          <table:table-cell table:number-columns-repeated="16380"/>
        </table:table-row>
        <table:table-row>
          <table:table-cell office:value-type="float" office:value="83634"/>
          <table:table-cell office:value-type="string" office:string-value="EXTINTOR INCENDIO TP GAS CARBONICO 4KG COMPLETO - FORNECIMENTO E INSTALACAO"/>
          <table:table-cell office:value-type="string" office:string-value="UN"/>
          <table:table-cell office:value-type="float" office:value="272.13"/>
          <table:table-cell table:number-columns-repeated="16380"/>
        </table:table-row>
        <table:table-row>
          <table:table-cell office:value-type="float" office:value="83635"/>
          <table:table-cell office:value-type="string" office:string-value="EXTINTOR INCENDIO TP PO QUIMICO 6KG - FORNECIMENTO E INSTALACAO"/>
          <table:table-cell office:value-type="string" office:string-value="UN"/>
          <table:table-cell office:value-type="float" office:value="108.19"/>
          <table:table-cell table:number-columns-repeated="16380"/>
        </table:table-row>
        <table:table-row>
          <table:table-cell office:value-type="float" office:value="72337"/>
          <table:table-cell office:value-type="string" office:string-value="TOMADA PARA TELEFONE DE 4 POLOS PADRAO TELEBRAS - FORNECIMENTO E INSTALACAO"/>
          <table:table-cell office:value-type="string" office:string-value="UN"/>
          <table:table-cell office:value-type="float" office:value="15.78"/>
          <table:table-cell table:number-columns-repeated="16380"/>
        </table:table-row>
        <table:table-row>
          <table:table-cell office:value-type="float" office:value="73688"/>
          <table:table-cell office:value-type="string" office:string-value="CABO TELEFONICO CTP-APL-50, 30 PARES (USO EXTERNO) - FORNECIMENTO E INSTALACAO"/>
          <table:table-cell office:value-type="string" office:string-value="M"/>
          <table:table-cell office:value-type="float" office:value="9.9499999999999993"/>
          <table:table-cell table:number-columns-repeated="16380"/>
        </table:table-row>
        <table:table-row>
          <table:table-cell office:value-type="float" office:value="73689"/>
          <table:table-cell office:value-type="string" office:string-value="CABO TELEFONICO CTP-APL-50, 20 PARES (USO EXTERNO) - FORNECIMENTO E INSTALACAO"/>
          <table:table-cell office:value-type="string" office:string-value="M"/>
          <table:table-cell office:value-type="float" office:value="7.87"/>
          <table:table-cell table:number-columns-repeated="16380"/>
        </table:table-row>
        <table:table-row>
          <table:table-cell office:value-type="float" office:value="73690"/>
          <table:table-cell office:value-type="string" office:string-value="CABO TELEFONICO CTP-APL-50, 10 PARES (USO EXTERNO) - FORNECIMENTO E INSTALACAO"/>
          <table:table-cell office:value-type="string" office:string-value="M"/>
          <table:table-cell office:value-type="float" office:value="5.13"/>
          <table:table-cell table:number-columns-repeated="16380"/>
        </table:table-row>
        <table:table-row>
          <table:table-cell office:value-type="string" office:string-value="73749/1"/>
          <table:table-cell office:value-type="string" office:string-value="CAIXA ENTERRADA PARA INSTALACOES TELEFONICAS TIPO R1 0,60X0,35X0,50M EM BLOCOS DE CONCRETO ESTRUTURAL"/>
          <table:table-cell office:value-type="string" office:string-value="UN"/>
          <table:table-cell office:value-type="float" office:value="133.77000000000001"/>
          <table:table-cell table:number-columns-repeated="16380"/>
        </table:table-row>
        <table:table-row>
          <table:table-cell office:value-type="string" office:string-value="73749/2"/>
          <table:table-cell office:value-type="string" office:string-value="CAIXA ENTERRADA PARA INSTALACOES TELEFONICAS TIPO R2 1,07X0,52X0,50M EM BLOCOS DE CONCRETO ESTRUTURAL"/>
          <table:table-cell office:value-type="string" office:string-value="UN"/>
          <table:table-cell office:value-type="float" office:value="245.95"/>
          <table:table-cell table:number-columns-repeated="16380"/>
        </table:table-row>
        <table:table-row>
          <table:table-cell office:value-type="string" office:string-value="73749/3"/>
          <table:table-cell office:value-type="string" office:string-value="CAIXA ENTERRADA PARA INSTALACOES TELEFONICAS TIPO R3 1,30X1,20X1,20M EM BLOCOS DE CONCRETO ESTRUTURAL"/>
          <table:table-cell office:value-type="string" office:string-value="UN"/>
          <table:table-cell office:value-type="float" office:value="816.28"/>
          <table:table-cell table:number-columns-repeated="16380"/>
        </table:table-row>
        <table:table-row>
          <table:table-cell office:value-type="string" office:string-value="73768/1"/>
          <table:table-cell office:value-type="string" office:string-value="FIO TELEFONICO FI 0,6MM, 2 CONDUTORES (USO INTERNO)-  FORNECIMENTO E INSTALACAO"/>
          <table:table-cell office:value-type="string" office:string-value="M"/>
          <table:table-cell office:value-type="float" office:value="1.08"/>
          <table:table-cell table:number-columns-repeated="16380"/>
        </table:table-row>
        <table:table-row>
          <table:table-cell office:value-type="string" office:string-value="73768/2"/>
          <table:table-cell office:value-type="string" office:string-value="CABO TELEFONICO FE 1,0MM, 2 CONDUTORES (USO EXTERNO) - FORNECIMENTO E INSTALACAO"/>
          <table:table-cell office:value-type="string" office:string-value="M"/>
          <table:table-cell office:value-type="float" office:value="1.95"/>
          <table:table-cell table:number-columns-repeated="16380"/>
        </table:table-row>
        <table:table-row>
          <table:table-cell office:value-type="string" office:string-value="73768/3"/>
          <table:table-cell office:value-type="string" office:string-value="CABO TELEFONICO CI-50 10 PARES (USO INTERNO) - FORNECIMENTO E INSTALACAO"/>
          <table:table-cell office:value-type="string" office:string-value="M"/>
          <table:table-cell office:value-type="float" office:value="3.9"/>
          <table:table-cell table:number-columns-repeated="16380"/>
        </table:table-row>
        <table:table-row>
          <table:table-cell office:value-type="string" office:string-value="73768/4"/>
          <table:table-cell office:value-type="string" office:string-value="CABO TELEFONICO CI-50 20PARES (USO INTERNO) - FORNECIMENTO E INSTALACAO"/>
          <table:table-cell office:value-type="string" office:string-value="M"/>
          <table:table-cell office:value-type="float" office:value="5.7"/>
          <table:table-cell table:number-columns-repeated="16380"/>
        </table:table-row>
        <table:table-row>
          <table:table-cell office:value-type="string" office:string-value="73768/5"/>
          <table:table-cell office:value-type="string" office:string-value="CABO TELEFONICO CI-50 30PARES (USO INTERNO) - FORNECIMENTO E INSTALACAO"/>
          <table:table-cell office:value-type="string" office:string-value="M"/>
          <table:table-cell office:value-type="float" office:value="7.58"/>
          <table:table-cell table:number-columns-repeated="16380"/>
        </table:table-row>
        <table:table-row>
          <table:table-cell office:value-type="string" office:string-value="73768/6"/>
          <table:table-cell office:value-type="string" office:string-value="CABO TELEFONICO CI-50 50PARES (USO INTERNO) - FORNECIMENTO E INSTALACAO"/>
          <table:table-cell office:value-type="string" office:string-value="M"/>
          <table:table-cell office:value-type="float" office:value="12.37"/>
          <table:table-cell table:number-columns-repeated="16380"/>
        </table:table-row>
        <table:table-row>
          <table:table-cell office:value-type="string" office:string-value="73768/7"/>
          <table:table-cell office:value-type="string" office:string-value="CABO TELEFONICO CI-50 75 PARES (USO INTERNO) - FORNECIMENTO E INSTALACAO"/>
          <table:table-cell office:value-type="string" office:string-value="M"/>
          <table:table-cell office:value-type="float" office:value="15.14"/>
          <table:table-cell table:number-columns-repeated="16380"/>
        </table:table-row>
        <table:table-row>
          <table:table-cell office:value-type="string" office:string-value="73768/8"/>
          <table:table-cell office:value-type="string" office:string-value="CABO TELEFONICO CI-50 200 PARES (USO INTERNO) - FORNECIMENTO E INSTALACAO"/>
          <table:table-cell office:value-type="string" office:string-value="M"/>
          <table:table-cell office:value-type="float" office:value="42.78"/>
          <table:table-cell table:number-columns-repeated="16380"/>
        </table:table-row>
        <table:table-row>
          <table:table-cell office:value-type="string" office:string-value="73768/9"/>
          <table:table-cell office:value-type="string" office:string-value="CABO TELEFONICO CCI-50 1 PAR (USO INTERNO) - FORNECIMENTO E INSTALACAO"/>
          <table:table-cell office:value-type="string" office:string-value="M"/>
          <table:table-cell office:value-type="float" office:value="0.78"/>
          <table:table-cell table:number-columns-repeated="16380"/>
        </table:table-row>
        <table:table-row>
          <table:table-cell office:value-type="string" office:string-value="73768/10"/>
          <table:table-cell office:value-type="string" office:string-value="CABO TELEFONICO CCI-50 2 PARES (USO INTERNO) - FORNECIMENTO E INSTALACAO"/>
          <table:table-cell office:value-type="string" office:string-value="M"/>
          <table:table-cell office:value-type="float" office:value="1"/>
          <table:table-cell table:number-columns-repeated="16380"/>
        </table:table-row>
        <table:table-row>
          <table:table-cell office:value-type="string" office:string-value="73768/11"/>
          <table:table-cell office:value-type="string" office:string-value="CABO TELEFONICO CCI-50 3 PARES (USO INTERNO) - FORNECIMENTO E INSTALACAO"/>
          <table:table-cell office:value-type="string" office:string-value="M"/>
          <table:table-cell office:value-type="float" office:value="1.26"/>
          <table:table-cell table:number-columns-repeated="16380"/>
        </table:table-row>
        <table:table-row>
          <table:table-cell office:value-type="string" office:string-value="73768/12"/>
          <table:table-cell office:value-type="string" office:string-value="CABO TELEFONICO CCI-50 4 PARES (USO INTERNO) - FORNECIMENTO E INSTALACAO"/>
          <table:table-cell office:value-type="string" office:string-value="M"/>
          <table:table-cell office:value-type="float" office:value="1.5"/>
          <table:table-cell table:number-columns-repeated="16380"/>
        </table:table-row>
        <table:table-row>
          <table:table-cell office:value-type="string" office:string-value="73768/13"/>
          <table:table-cell office:value-type="string" office:string-value="CABO TELEFONICO CCI-50 5 PARES (USO INTERNO) - FORNECIMENTO E INSTALACAO"/>
          <table:table-cell office:value-type="string" office:string-value="M"/>
          <table:table-cell office:value-type="float" office:value="1.78"/>
          <table:table-cell table:number-columns-repeated="16380"/>
        </table:table-row>
        <table:table-row>
          <table:table-cell office:value-type="string" office:string-value="73768/14"/>
          <table:table-cell office:value-type="string" office:string-value="CABO TELEFONICO CCI-50 6 PARES  (USO INTERNO) - FORNECIMENTO E INSTALACAO"/>
          <table:table-cell office:value-type="string" office:string-value="M"/>
          <table:table-cell office:value-type="float" office:value="2.48"/>
          <table:table-cell table:number-columns-repeated="16380"/>
        </table:table-row>
        <table:table-row>
          <table:table-cell office:value-type="string" office:string-value="74002/1"/>
          <table:table-cell office:value-type="string" office:string-value="INSTALACOES TELEFONICAS P/ EDIFICIO RESIDENCIAL C/ 4 PAVTOS 16 UNID."/>
          <table:table-cell office:value-type="string" office:string-value="UN"/>
          <table:table-cell office:value-type="float" office:value="3493.97"/>
          <table:table-cell table:number-columns-repeated="16380"/>
        </table:table-row>
        <table:table-row>
          <table:table-cell office:value-type="float" office:value="83366"/>
          <table:table-cell office:value-type="string" office:string-value="CAIXA DE PASSAGEM PARA TELEFONE 10X10X5CM (SOBREPOR) FORNECIMENTO E INSTALACAO"/>
          <table:table-cell office:value-type="string" office:string-value="UN"/>
          <table:table-cell office:value-type="float" office:value="35.6"/>
          <table:table-cell table:number-columns-repeated="16380"/>
        </table:table-row>
        <table:table-row>
          <table:table-cell office:value-type="float" office:value="83367"/>
          <table:table-cell office:value-type="string" office:string-value="CAIXA DE PASSAGEM PARA TELEFONE 80X80X15CM (SOBREPOR) FORNECIMENTO E INSTALACAO"/>
          <table:table-cell office:value-type="string" office:string-value="UN"/>
          <table:table-cell office:value-type="float" office:value="254.71"/>
          <table:table-cell table:number-columns-repeated="16380"/>
        </table:table-row>
        <table:table-row>
          <table:table-cell office:value-type="float" office:value="83368"/>
          <table:table-cell office:value-type="string" office:string-value="CAIXA DE PASSAGEM PARA TELEFONE 150X150X15CM (SOBREPOR) FORNECIMENTO E INSTALACAO"/>
          <table:table-cell office:value-type="string" office:string-value="UN"/>
          <table:table-cell office:value-type="float" office:value="924.87"/>
          <table:table-cell table:number-columns-repeated="16380"/>
        </table:table-row>
        <table:table-row>
          <table:table-cell office:value-type="float" office:value="83369"/>
          <table:table-cell office:value-type="string" office:string-value="QUADRO DE DISTRIBUICAO PARA TELEFONE N.4, 60X60X12CM EM CHAPA METALICA, DE EMBUTIR, SEM ACESSORIOS, PADRAO TELEBRAS, FORNECIMENTO E INSTALACAO"/>
          <table:table-cell office:value-type="string" office:string-value="UN"/>
          <table:table-cell office:value-type="float" office:value="171.93"/>
          <table:table-cell table:number-columns-repeated="16380"/>
        </table:table-row>
        <table:table-row>
          <table:table-cell office:value-type="float" office:value="83370"/>
          <table:table-cell office:value-type="string" office:string-value="QUADRO DE DISTRIBUICAO PARA TELEFONE N.3, 40X40X12CM EM CHAPA METALICA, DE EMBUTIR, SEM ACESSORIOS, PADRAO TELEBRAS, FORNECIMENTO E INSTALACAO"/>
          <table:table-cell office:value-type="string" office:string-value="UN"/>
          <table:table-cell office:value-type="float" office:value="121.04"/>
          <table:table-cell table:number-columns-repeated="16380"/>
        </table:table-row>
        <table:table-row>
          <table:table-cell office:value-type="float" office:value="83371"/>
          <table:table-cell office:value-type="string" office:string-value="QUADRO DE DISTRIBUICAO PARA TELEFONE N.2, 20X20X12CM EM CHAPA METALICA, DE EMBUTIR, SEM ACESSORIOS, PADRAO TELEBRAS, FORNECIMENTO E INSTALACAO"/>
          <table:table-cell office:value-type="string" office:string-value="UN"/>
          <table:table-cell office:value-type="float" office:value="76.56"/>
          <table:table-cell table:number-columns-repeated="16380"/>
        </table:table-row>
        <table:table-row>
          <table:table-cell office:value-type="float" office:value="83639"/>
          <table:table-cell office:value-type="string" office:string-value="CABO TELEFONICO CT-APL-50, 100 PARES (USO EXTERNO) - FORNECIMENTO E INSTALACAO"/>
          <table:table-cell office:value-type="string" office:string-value="M"/>
          <table:table-cell office:value-type="float" office:value="19.84"/>
          <table:table-cell table:number-columns-repeated="16380"/>
        </table:table-row>
        <table:table-row>
          <table:table-cell office:value-type="float" office:value="84676"/>
          <table:table-cell office:value-type="string" office:string-value="QUADRO DE DISTRIBUICAO PARA TELEFONE N.5, 80X80X12CM EM CHAPA METALICA, SEM ACESSORIOS, PADRAO TELEBRAS, FORNECIMENTO E INSTALACAO"/>
          <table:table-cell office:value-type="string" office:string-value="UN"/>
          <table:table-cell office:value-type="float" office:value="227.79"/>
          <table:table-cell table:number-columns-repeated="16380"/>
        </table:table-row>
        <table:table-row>
          <table:table-cell office:value-type="float" office:value="84796"/>
          <table:table-cell office:value-type="string" office:string-value="TAMPAO FOFO P/ CAIXA R2 PADRAO TELEBRAS COMPLETO - FORNECIMENTO E INSTALACAO"/>
          <table:table-cell office:value-type="string" office:string-value="UN"/>
          <table:table-cell office:value-type="float" office:value="354.97"/>
          <table:table-cell table:number-columns-repeated="16380"/>
        </table:table-row>
        <table:table-row>
          <table:table-cell office:value-type="float" office:value="84798"/>
          <table:table-cell office:value-type="string" office:string-value="TAMPAO FOFO P/ CAIXA R1 PADRAO TELEBRAS COMPLETO - FORNECIMENTO E INSTALACAO"/>
          <table:table-cell office:value-type="string" office:string-value="UN"/>
          <table:table-cell office:value-type="float" office:value="222.38"/>
          <table:table-cell table:number-columns-repeated="16380"/>
        </table:table-row>
        <table:table-row>
          <table:table-cell office:value-type="float" office:value="83636"/>
          <table:table-cell office:value-type="string" office:string-value="DUTO CHAPA GALVANIZADA NUM 26 P/ AR CONDICIONADO"/>
          <table:table-cell office:value-type="string" office:string-value="M2"/>
          <table:table-cell office:value-type="float" office:value="158.63999999999999"/>
          <table:table-cell table:number-columns-repeated="16380"/>
        </table:table-row>
        <table:table-row>
          <table:table-cell office:value-type="float" office:value="83637"/>
          <table:table-cell office:value-type="string" office:string-value="DUTO CHAPA GALVANIZADA NUM 22 P/ AR CONDICIONADO"/>
          <table:table-cell office:value-type="string" office:string-value="M2"/>
          <table:table-cell office:value-type="float" office:value="154.25"/>
          <table:table-cell table:number-columns-repeated="16380"/>
        </table:table-row>
        <table:table-row>
          <table:table-cell office:value-type="string" office:string-value="74003/1"/>
          <table:table-cell office:value-type="string" office:string-value="INSTALACOES GAS CENTRAL P/ EDIFICIO RESIDENCIAL C/ 4 PAVTOS 16 UNID.  UMA CENTRAL POR BLOCO COM 16 PONTOS"/>
          <table:table-cell office:value-type="string" office:string-value="UN"/>
          <table:table-cell office:value-type="float" office:value="4005.5"/>
          <table:table-cell table:number-columns-repeated="16380"/>
        </table:table-row>
        <table:table-row>
          <table:table-cell office:value-type="float" office:value="85120"/>
          <table:table-cell office:value-type="string" office:string-value="MANOMETRO 0 A 200 PSI (0 A 14 KGF/CM2), D = 50MM - FORNECIMENTO E COLOCACAO"/>
          <table:table-cell office:value-type="string" office:string-value="UN"/>
          <table:table-cell office:value-type="float" office:value="50.42"/>
          <table:table-cell table:number-columns-repeated="16380"/>
        </table:table-row>
        <table:table-row>
          <table:table-cell office:value-type="float" office:value="83643"/>
          <table:table-cell office:value-type="string" office:string-value="BOMBA SUBMERSIVEL TRIFASICA 1CV PARA DRENAGEM, DE ATM=8MCA E Q=21,6M3/H A ATM=14MCA A Q=7M3/H"/>
          <table:table-cell office:value-type="string" office:string-value="UN"/>
          <table:table-cell office:value-type="float" office:value="2357.39"/>
          <table:table-cell table:number-columns-repeated="16380"/>
        </table:table-row>
        <table:table-row>
          <table:table-cell office:value-type="float" office:value="83644"/>
          <table:table-cell office:value-type="string" office:string-value="BOMBA RECALQUE D'AGUA TRIFASICA 10,0 HP"/>
          <table:table-cell office:value-type="string" office:string-value="UN"/>
          <table:table-cell office:value-type="float" office:value="3370.6"/>
          <table:table-cell table:number-columns-repeated="16380"/>
        </table:table-row>
        <table:table-row>
          <table:table-cell office:value-type="float" office:value="83645"/>
          <table:table-cell office:value-type="string" office:string-value="BOMBA RECALQUE D'AGUA TRIFASICA 3,0 HP"/>
          <table:table-cell office:value-type="string" office:string-value="UN"/>
          <table:table-cell office:value-type="float" office:value="1187.03"/>
          <table:table-cell table:number-columns-repeated="16380"/>
        </table:table-row>
        <table:table-row>
          <table:table-cell office:value-type="float" office:value="83646"/>
          <table:table-cell office:value-type="string" office:string-value="BOMBA RECALQUE D'AGUA DE ESTAGIOS TRIFASICA 2,0 HP"/>
          <table:table-cell office:value-type="string" office:string-value="UN"/>
          <table:table-cell office:value-type="float" office:value="1540.95"/>
          <table:table-cell table:number-columns-repeated="16380"/>
        </table:table-row>
        <table:table-row>
          <table:table-cell office:value-type="float" office:value="83647"/>
          <table:table-cell office:value-type="string" office:string-value="BOMBA RECALQUE D'AGUA TRIFASICA 1,5HP"/>
          <table:table-cell office:value-type="string" office:string-value="UN"/>
          <table:table-cell office:value-type="float" office:value="1025.6600000000001"/>
          <table:table-cell table:number-columns-repeated="16380"/>
        </table:table-row>
        <table:table-row>
          <table:table-cell office:value-type="float" office:value="83648"/>
          <table:table-cell office:value-type="string" office:string-value="BOMBA RECALQUE D'AGUA TRIFASICA 0,5 HP"/>
          <table:table-cell office:value-type="string" office:string-value="UN"/>
          <table:table-cell office:value-type="float" office:value="613.15"/>
          <table:table-cell table:number-columns-repeated="16380"/>
        </table:table-row>
        <table:table-row>
          <table:table-cell office:value-type="float" office:value="83649"/>
          <table:table-cell office:value-type="string" office:string-value="BOMBA RECALQUE D'AGUA PREDIO 6 A 10 PAVTOS - 2UD"/>
          <table:table-cell office:value-type="string" office:string-value="UN"/>
          <table:table-cell office:value-type="float" office:value="3482.89"/>
          <table:table-cell table:number-columns-repeated="16380"/>
        </table:table-row>
        <table:table-row>
          <table:table-cell office:value-type="float" office:value="83650"/>
          <table:table-cell office:value-type="string" office:string-value="BOMBA RECALQUE D'AGUA PREDIO 3 A 5 PAVTOS - 2UD"/>
          <table:table-cell office:value-type="string" office:string-value="UN"/>
          <table:table-cell office:value-type="float" office:value="3160.15"/>
          <table:table-cell table:number-columns-repeated="16380"/>
        </table:table-row>
        <table:table-row>
          <table:table-cell office:value-type="float" office:value="6516"/>
          <table:table-cell office:value-type="string" office:string-value="FORNECIMENTO E ASSENTAMENTO SIMPLES DE TUBO PVC P/ESGOTO              D = 100 MM"/>
          <table:table-cell office:value-type="string" office:string-value="M"/>
          <table:table-cell office:value-type="float" office:value="12.48"/>
          <table:table-cell table:number-columns-repeated="16380"/>
        </table:table-row>
        <table:table-row>
          <table:table-cell office:value-type="string" office:string-value="73976/2"/>
          <table:table-cell office:value-type="string" office:string-value="TUBO DE AÇO GALVANIZADO COM COSTURA 1/2&quot; (15MM), INCLUSIVE CONEXÕES  - FORNECIMENTO E INSTALAÇÃO"/>
          <table:table-cell office:value-type="string" office:string-value="M"/>
          <table:table-cell office:value-type="float" office:value="13.69"/>
          <table:table-cell table:number-columns-repeated="16380"/>
        </table:table-row>
        <table:table-row>
          <table:table-cell office:value-type="string" office:string-value="73976/3"/>
          <table:table-cell office:value-type="string" office:string-value="TUBO DE AÇO GALVANIZADO COM COSTURA 3/4&quot; (20MM), INCLUSIVE CONEXÕES - FORNECIMENTO E INSTALAÇÃO"/>
          <table:table-cell office:value-type="string" office:string-value="M"/>
          <table:table-cell office:value-type="float" office:value="18.29"/>
          <table:table-cell table:number-columns-repeated="16380"/>
        </table:table-row>
        <table:table-row>
          <table:table-cell office:value-type="string" office:string-value="73976/4"/>
          <table:table-cell office:value-type="string" office:string-value="TUBO DE AÇO GALVANIZADO COM COSTURA 1&quot; (25MM), INCLUSIVE CONEXOES - FORNECIMENTO E INSTALACAO"/>
          <table:table-cell office:value-type="string" office:string-value="M"/>
          <table:table-cell office:value-type="float" office:value="50.87"/>
          <table:table-cell table:number-columns-repeated="16380"/>
        </table:table-row>
        <table:table-row>
          <table:table-cell office:value-type="string" office:string-value="73976/5"/>
          <table:table-cell office:value-type="string" office:string-value="TUBO DE AÇO GALVANIZADO COM COSTURA 1.1/4&quot; (32MM), INCLUSIVE CONEXOES - FORNECIMENTO E INSTALACAO"/>
          <table:table-cell office:value-type="string" office:string-value="M"/>
          <table:table-cell office:value-type="float" office:value="64.31"/>
          <table:table-cell table:number-columns-repeated="16380"/>
        </table:table-row>
        <table:table-row>
          <table:table-cell office:value-type="string" office:string-value="73976/6"/>
          <table:table-cell office:value-type="string" office:string-value="TUBO DE AÇO GALVANIZADO COM COSTURA 1.1/2&quot; (40MM), INCLUSIVE CONEXOES - FORNECIMENTO E INSTALACAO"/>
          <table:table-cell office:value-type="string" office:string-value="M"/>
          <table:table-cell office:value-type="float" office:value="70.02"/>
          <table:table-cell table:number-columns-repeated="16380"/>
        </table:table-row>
        <table:table-row>
          <table:table-cell office:value-type="string" office:string-value="73976/7"/>
          <table:table-cell office:value-type="string" office:string-value="TUBO DE AÇO GALVANIZADO COM COSTURA 2&quot; (50MM), INCLUSIVE CONEXOES - FORNECIMENTO E INSTALACAO"/>
          <table:table-cell office:value-type="string" office:string-value="M"/>
          <table:table-cell office:value-type="float" office:value="89.69"/>
          <table:table-cell table:number-columns-repeated="16380"/>
        </table:table-row>
        <table:table-row>
          <table:table-cell office:value-type="string" office:string-value="73976/8"/>
          <table:table-cell office:value-type="string" office:string-value="TUBO DE AÇO GALVANIZADO COM COSTURA 2.1/2&quot; (65MM), INCLUSIVE CONEXOES - FORNECIMENTO E INSTALACAO"/>
          <table:table-cell office:value-type="string" office:string-value="M"/>
          <table:table-cell office:value-type="float" office:value="111.43"/>
          <table:table-cell table:number-columns-repeated="16380"/>
        </table:table-row>
        <table:table-row>
          <table:table-cell office:value-type="string" office:string-value="73976/9"/>
          <table:table-cell office:value-type="string" office:string-value="TUBO DE AÇO GALVANIZADO COM COSTURA 3&quot; (80MM), INCLUSIVE CONEXOES - FORNECIMENTO E INSTALACAO"/>
          <table:table-cell office:value-type="string" office:string-value="M"/>
          <table:table-cell office:value-type="float" office:value="119.7"/>
          <table:table-cell table:number-columns-repeated="16380"/>
        </table:table-row>
        <table:table-row>
          <table:table-cell office:value-type="string" office:string-value="73976/10"/>
          <table:table-cell office:value-type="string" office:string-value="TUBO DE AÇO GALVANIZADO COM COSTURA 4&quot; (100MM), INCLUSIVE CONEXOES - FORNECIMENTO E INSTALACAO"/>
          <table:table-cell office:value-type="string" office:string-value="M"/>
          <table:table-cell office:value-type="float" office:value="169.95"/>
          <table:table-cell table:number-columns-repeated="16380"/>
        </table:table-row>
        <table:table-row>
          <table:table-cell office:value-type="string" office:string-value="73976/11"/>
          <table:table-cell office:value-type="string" office:string-value="TUBO DE AÇO GALVANIZADO COM COSTURA 6&quot; (150MM), INCLUSIVE CONEXÕES - INSTALAÇÃO"/>
          <table:table-cell office:value-type="string" office:string-value="M"/>
          <table:table-cell office:value-type="float" office:value="245.99"/>
          <table:table-cell table:number-columns-repeated="16380"/>
        </table:table-row>
        <table:table-row>
          <table:table-cell office:value-type="string" office:string-value="74061/1"/>
          <table:table-cell office:value-type="string" office:string-value="TUBO DE COBRE CLASSE &quot;E&quot; 15MM - FORNECIMENTO E INSTALACAO"/>
          <table:table-cell office:value-type="string" office:string-value="M"/>
          <table:table-cell office:value-type="float" office:value="17.010000000000002"/>
          <table:table-cell table:number-columns-repeated="16380"/>
        </table:table-row>
        <table:table-row>
          <table:table-cell office:value-type="string" office:string-value="74061/2"/>
          <table:table-cell office:value-type="string" office:string-value="TUBO DE COBRE CLASSE &quot;E&quot; 22MM - FORNECIMENTO E INSTALACAO"/>
          <table:table-cell office:value-type="string" office:string-value="M"/>
          <table:table-cell office:value-type="float" office:value="22.82"/>
          <table:table-cell table:number-columns-repeated="16380"/>
        </table:table-row>
        <table:table-row>
          <table:table-cell office:value-type="string" office:string-value="74061/3"/>
          <table:table-cell office:value-type="string" office:string-value="TUBO DE COBRE CLASSE &quot;E&quot; 28MM - FORNECIMENTO E INSTALACAO"/>
          <table:table-cell office:value-type="string" office:string-value="M"/>
          <table:table-cell office:value-type="float" office:value="27.18"/>
          <table:table-cell table:number-columns-repeated="16380"/>
        </table:table-row>
        <table:table-row>
          <table:table-cell office:value-type="string" office:string-value="74061/4"/>
          <table:table-cell office:value-type="string" office:string-value="TUBO DE COBRE CLASSE &quot;E&quot; 35MM - FORNECIMENTO E INSTALACAO"/>
          <table:table-cell office:value-type="string" office:string-value="M"/>
          <table:table-cell office:value-type="float" office:value="39.159999999999997"/>
          <table:table-cell table:number-columns-repeated="16380"/>
        </table:table-row>
        <table:table-row>
          <table:table-cell office:value-type="string" office:string-value="74061/5"/>
          <table:table-cell office:value-type="string" office:string-value="TUBO DE COBRE CLASSE &quot;E&quot; 42MM - FORNECIMENTO E INSTALACAO"/>
          <table:table-cell office:value-type="string" office:string-value="M"/>
          <table:table-cell office:value-type="float" office:value="61.71"/>
          <table:table-cell table:number-columns-repeated="16380"/>
        </table:table-row>
        <table:table-row>
          <table:table-cell office:value-type="string" office:string-value="74061/6"/>
          <table:table-cell office:value-type="string" office:string-value="TUBO DE COBRE CLASSE &quot;E&quot; 54MM - FORNECIMENTO E INSTALACAO"/>
          <table:table-cell office:value-type="string" office:string-value="M"/>
          <table:table-cell office:value-type="float" office:value="76"/>
          <table:table-cell table:number-columns-repeated="16380"/>
        </table:table-row>
        <table:table-row>
          <table:table-cell office:value-type="string" office:string-value="74061/7"/>
          <table:table-cell office:value-type="string" office:string-value="TUBO DE COBRE CLASSE &quot;E&quot; 66MM - FORNECIMENTO E INSTALACAO"/>
          <table:table-cell office:value-type="string" office:string-value="M"/>
          <table:table-cell office:value-type="float" office:value="105.53"/>
          <table:table-cell table:number-columns-repeated="16380"/>
        </table:table-row>
        <table:table-row>
          <table:table-cell office:value-type="string" office:string-value="74061/8"/>
          <table:table-cell office:value-type="string" office:string-value="TUBO DE COBRE CLASSE &quot;E&quot; 79MM - FORNECIMENTO E INSTALACAO"/>
          <table:table-cell office:value-type="string" office:string-value="M"/>
          <table:table-cell office:value-type="float" office:value="149.05000000000001"/>
          <table:table-cell table:number-columns-repeated="16380"/>
        </table:table-row>
        <table:table-row>
          <table:table-cell office:value-type="string" office:string-value="74061/9"/>
          <table:table-cell office:value-type="string" office:string-value="TUBO DE COBRE CLASSE &quot;E&quot; 104MM - FORNECIMENTO E INSTALACAO"/>
          <table:table-cell office:value-type="string" office:string-value="M"/>
          <table:table-cell office:value-type="float" office:value="212.65"/>
          <table:table-cell table:number-columns-repeated="16380"/>
        </table:table-row>
        <table:table-row>
          <table:table-cell office:value-type="string" office:string-value="74165/1"/>
          <table:table-cell office:value-type="string" office:string-value="TUBO PVC ESGOTO JS PREDIAL DN 40MM, INCLUSIVE CONEXOES - FORNECIMENTO E INSTALACAO"/>
          <table:table-cell office:value-type="string" office:string-value="M"/>
          <table:table-cell office:value-type="float" office:value="18.53"/>
          <table:table-cell table:number-columns-repeated="16380"/>
        </table:table-row>
        <table:table-row>
          <table:table-cell office:value-type="string" office:string-value="74165/2"/>
          <table:table-cell office:value-type="string" office:string-value="TUBO PVC ESGOTO PREDIAL DN 50MM, INCLUSIVE CONEXOES - FORNECIMENTO E INSTALACAO"/>
          <table:table-cell office:value-type="string" office:string-value="M"/>
          <table:table-cell office:value-type="float" office:value="25.1"/>
          <table:table-cell table:number-columns-repeated="16380"/>
        </table:table-row>
        <table:table-row>
          <table:table-cell office:value-type="string" office:string-value="74165/3"/>
          <table:table-cell office:value-type="string" office:string-value="TUBO PVC ESGOTO PREDIAL DN 75MM, INCLUSIVE CONEXOES - FORNECIMENTO E INSTALACAO"/>
          <table:table-cell office:value-type="string" office:string-value="M"/>
          <table:table-cell office:value-type="float" office:value="34.29"/>
          <table:table-cell table:number-columns-repeated="16380"/>
        </table:table-row>
        <table:table-row>
          <table:table-cell office:value-type="string" office:string-value="74165/4"/>
          <table:table-cell office:value-type="string" office:string-value="TUBO PVC ESGOTO PREDIAL DN 100MM, INCLUSIVE CONEXOES - FORNECIMENTO E INSTALACAO"/>
          <table:table-cell office:value-type="string" office:string-value="M"/>
          <table:table-cell office:value-type="float" office:value="36.68"/>
          <table:table-cell table:number-columns-repeated="16380"/>
        </table:table-row>
        <table:table-row>
          <table:table-cell office:value-type="string" office:string-value="74168/1"/>
          <table:table-cell office:value-type="string" office:string-value="TUBO PVC ESGOTO SERIE R DN 150MM C/ ANEL DE BORRACHA - FORNECIMENTO E INSTALACAO"/>
          <table:table-cell office:value-type="string" office:string-value="M"/>
          <table:table-cell office:value-type="float" office:value="65"/>
          <table:table-cell table:number-columns-repeated="16380"/>
        </table:table-row>
        <table:table-row>
          <table:table-cell office:value-type="string" office:string-value="74168/2"/>
          <table:table-cell office:value-type="string" office:string-value="TUBO PVC ESGOTO SERIE R DN 100MM C/ ANEL DE BORRACHA - FORNECIMENTO E INSTALACAO"/>
          <table:table-cell office:value-type="string" office:string-value="M"/>
          <table:table-cell office:value-type="float" office:value="35.21"/>
          <table:table-cell table:number-columns-repeated="16380"/>
        </table:table-row>
        <table:table-row>
          <table:table-cell office:value-type="string" office:string-value="75027/1"/>
          <table:table-cell office:value-type="string" office:string-value="TUBO DE AÇO PRETO 2&quot; SEM COSTURA SCHEDULE 40/NBR 5590, INCLUSIVE CONEXOES - FORNECIMENTO E INSTALACAO"/>
          <table:table-cell office:value-type="string" office:string-value="M"/>
          <table:table-cell office:value-type="float" office:value="113.02"/>
          <table:table-cell table:number-columns-repeated="16380"/>
        </table:table-row>
        <table:table-row>
          <table:table-cell office:value-type="string" office:string-value="75027/2"/>
          <table:table-cell office:value-type="string" office:string-value="TUBO DE AÇO PRETO 2.1/2&quot; SEM COSTURA SCHEDULE 40/NBR 5590, INCLUSIVE CONEXOES - FORNECIMENTO E INSTALACAO"/>
          <table:table-cell office:value-type="string" office:string-value="M"/>
          <table:table-cell office:value-type="float" office:value="124.99"/>
          <table:table-cell table:number-columns-repeated="16380"/>
        </table:table-row>
        <table:table-row>
          <table:table-cell office:value-type="string" office:string-value="75027/3"/>
          <table:table-cell office:value-type="string" office:string-value="TUBO DE AÇO PRETO 3&quot; SEM COSTURA SCHEDULE 40/NBR 5590, INCLUSIVE CONEXOES - FORNECIMENTO E INSTALACAO"/>
          <table:table-cell office:value-type="string" office:string-value="M"/>
          <table:table-cell office:value-type="float" office:value="140.05000000000001"/>
          <table:table-cell table:number-columns-repeated="16380"/>
        </table:table-row>
        <table:table-row>
          <table:table-cell office:value-type="string" office:string-value="75027/4"/>
          <table:table-cell office:value-type="string" office:string-value="TUBO DE AÇO PRETO 4&quot; SEM COSTURA SCHEDULE 40/NBR 5590, INCLUSIVE CONEXOES - FORNECIMENTO E INSTALACAO"/>
          <table:table-cell office:value-type="string" office:string-value="M"/>
          <table:table-cell office:value-type="float" office:value="199.65"/>
          <table:table-cell table:number-columns-repeated="16380"/>
        </table:table-row>
        <table:table-row>
          <table:table-cell office:value-type="string" office:string-value="75027/5"/>
          <table:table-cell office:value-type="string" office:string-value="TUBO DE AÇO PRETO 6&quot; SEM COSTURA SCHEDULE 40/NBR 5590, INCLUSIVE CONEXÕES - FORNECIMENTO E INSTALAÇÃO"/>
          <table:table-cell office:value-type="string" office:string-value="M"/>
          <table:table-cell office:value-type="float" office:value="306.37"/>
          <table:table-cell table:number-columns-repeated="16380"/>
        </table:table-row>
        <table:table-row>
          <table:table-cell office:value-type="string" office:string-value="75030/1"/>
          <table:table-cell office:value-type="string" office:string-value="TUBO PVC SOLDAVEL AGUA FRIA DN 25MM, INCLUSIVE CONEXOES - FORNECIMENTO E INSTALACAO"/>
          <table:table-cell office:value-type="string" office:string-value="M"/>
          <table:table-cell office:value-type="float" office:value="13.05"/>
          <table:table-cell table:number-columns-repeated="16380"/>
        </table:table-row>
        <table:table-row>
          <table:table-cell office:value-type="string" office:string-value="75030/2"/>
          <table:table-cell office:value-type="string" office:string-value="TUBO PVC SOLDAVEL AGUA FRIA DN 32MM, INCLUSIVE CONEXOES - FORNECIMENTO E INSTALACAO"/>
          <table:table-cell office:value-type="string" office:string-value="M"/>
          <table:table-cell office:value-type="float" office:value="18.649999999999999"/>
          <table:table-cell table:number-columns-repeated="16380"/>
        </table:table-row>
        <table:table-row>
          <table:table-cell office:value-type="string" office:string-value="75030/3"/>
          <table:table-cell office:value-type="string" office:string-value="TUBO PVC SOLDAVEL AGUA FRIA DN 40MM, INCLUSIVE CONEXOES - FORNECIMENTO E INSTALACAO"/>
          <table:table-cell office:value-type="string" office:string-value="M"/>
          <table:table-cell office:value-type="float" office:value="22.83"/>
          <table:table-cell table:number-columns-repeated="16380"/>
        </table:table-row>
        <table:table-row>
          <table:table-cell office:value-type="string" office:string-value="75030/4"/>
          <table:table-cell office:value-type="string" office:string-value="TUBO PVC SOLDAVEL AGUA FRIA DN 50MM, INCLUSIVE CONEXOES - FORNECIMENTO E INSTALACAO"/>
          <table:table-cell office:value-type="string" office:string-value="M"/>
          <table:table-cell office:value-type="float" office:value="26.22"/>
          <table:table-cell table:number-columns-repeated="16380"/>
        </table:table-row>
        <table:table-row>
          <table:table-cell office:value-type="string" office:string-value="75030/5"/>
          <table:table-cell office:value-type="string" office:string-value="TUBO PVC SOLDAVEL AGUA FRIA DN 60MM, INCLUSIVE CONEXOES - FORNECIMENTO E INSTALACAO"/>
          <table:table-cell office:value-type="string" office:string-value="M"/>
          <table:table-cell office:value-type="float" office:value="39.22"/>
          <table:table-cell table:number-columns-repeated="16380"/>
        </table:table-row>
        <table:table-row>
          <table:table-cell office:value-type="string" office:string-value="75030/6"/>
          <table:table-cell office:value-type="string" office:string-value="TUBO PVC SOLDAVEL AGUA FRIA DN 75MM, INCLUSIVE CONEXOES - FORNECIMENTO E INSTALACAO"/>
          <table:table-cell office:value-type="string" office:string-value="M"/>
          <table:table-cell office:value-type="float" office:value="54.02"/>
          <table:table-cell table:number-columns-repeated="16380"/>
        </table:table-row>
        <table:table-row>
          <table:table-cell office:value-type="string" office:string-value="75030/7"/>
          <table:table-cell office:value-type="string" office:string-value="TUBO PVC SOLDAVEL AGUA FRIA DN 85MM, INCLUSIVE CONEXOES - FORNECIMENTO E INSTALACAO"/>
          <table:table-cell office:value-type="string" office:string-value="M"/>
          <table:table-cell office:value-type="float" office:value="67.36"/>
          <table:table-cell table:number-columns-repeated="16380"/>
        </table:table-row>
        <table:table-row>
          <table:table-cell office:value-type="string" office:string-value="75030/8"/>
          <table:table-cell office:value-type="string" office:string-value="TUBO PVC SOLDAVEL AGUA FRIA DN 20MM, INCLUSIVE CONEXOES - FORNECIMENTO E INSTALACAO"/>
          <table:table-cell office:value-type="string" office:string-value="M"/>
          <table:table-cell office:value-type="float" office:value="10.87"/>
          <table:table-cell table:number-columns-repeated="16380"/>
        </table:table-row>
        <table:table-row>
          <table:table-cell office:value-type="string" office:string-value="75031/1"/>
          <table:table-cell office:value-type="string" office:string-value="TUBO CPVC 15MM - FORNECIMENTO E INSTALACAO"/>
          <table:table-cell office:value-type="string" office:string-value="M"/>
          <table:table-cell office:value-type="float" office:value="9.4"/>
          <table:table-cell table:number-columns-repeated="16380"/>
        </table:table-row>
        <table:table-row>
          <table:table-cell office:value-type="string" office:string-value="75031/2"/>
          <table:table-cell office:value-type="string" office:string-value="TUBO CPVC 22MM - FORNECIMENTO E INSTALACAO"/>
          <table:table-cell office:value-type="string" office:string-value="M"/>
          <table:table-cell office:value-type="float" office:value="15.14"/>
          <table:table-cell table:number-columns-repeated="16380"/>
        </table:table-row>
        <table:table-row>
          <table:table-cell office:value-type="string" office:string-value="75031/3"/>
          <table:table-cell office:value-type="string" office:string-value="TUBO CPVC 28MM - FORNECIMENTO E INSTALACAO"/>
          <table:table-cell office:value-type="string" office:string-value="M"/>
          <table:table-cell office:value-type="float" office:value="23.02"/>
          <table:table-cell table:number-columns-repeated="16380"/>
        </table:table-row>
        <table:table-row>
          <table:table-cell office:value-type="string" office:string-value="75051/1"/>
          <table:table-cell office:value-type="string" office:string-value="TUBO DE PVC SOLDAVEL, SEM CONEXOES 20MM - FORNECIMENTO E INSTALACAO"/>
          <table:table-cell office:value-type="string" office:string-value="M"/>
          <table:table-cell office:value-type="float" office:value="4.01"/>
          <table:table-cell table:number-columns-repeated="16380"/>
        </table:table-row>
        <table:table-row>
          <table:table-cell office:value-type="string" office:string-value="75051/2"/>
          <table:table-cell office:value-type="string" office:string-value="TUBO DE PVC SOLDAVEL, SEM CONEXOES 25MM - FORNECIMENTO E INSTALACAO"/>
          <table:table-cell office:value-type="string" office:string-value="M"/>
          <table:table-cell office:value-type="float" office:value="5.0999999999999996"/>
          <table:table-cell table:number-columns-repeated="16380"/>
        </table:table-row>
        <table:table-row>
          <table:table-cell office:value-type="string" office:string-value="75051/3"/>
          <table:table-cell office:value-type="string" office:string-value="TUBO DE PVC SOLDAVEL, SEM CONEXOES 32MM - FORNECIMENTO E INSTALACAO"/>
          <table:table-cell office:value-type="string" office:string-value="M"/>
          <table:table-cell office:value-type="float" office:value="8.4499999999999993"/>
          <table:table-cell table:number-columns-repeated="16380"/>
        </table:table-row>
        <table:table-row>
          <table:table-cell office:value-type="string" office:string-value="75051/4"/>
          <table:table-cell office:value-type="string" office:string-value="TUBO DE PVC SOLDAVEL, SEM CONEXOES 40MM - FORNECIMENTO E INSTALACAO"/>
          <table:table-cell office:value-type="string" office:string-value="M"/>
          <table:table-cell office:value-type="float" office:value="12.02"/>
          <table:table-cell table:number-columns-repeated="16380"/>
        </table:table-row>
        <table:table-row>
          <table:table-cell office:value-type="string" office:string-value="75051/5"/>
          <table:table-cell office:value-type="string" office:string-value="TUBO DE PVC SOLDAVEL, SEM CONEXOES 50MM - FORNECIMENTO E INSTALACAO"/>
          <table:table-cell office:value-type="string" office:string-value="M"/>
          <table:table-cell office:value-type="float" office:value="14.23"/>
          <table:table-cell table:number-columns-repeated="16380"/>
        </table:table-row>
        <table:table-row>
          <table:table-cell office:value-type="string" office:string-value="75051/6"/>
          <table:table-cell office:value-type="string" office:string-value="TUBO DE PVC SOLDAVEL, SEM CONEXOES 60MM - FORNECIMENTO E INSTALACAO"/>
          <table:table-cell office:value-type="string" office:string-value="M"/>
          <table:table-cell office:value-type="float" office:value="23.21"/>
          <table:table-cell table:number-columns-repeated="16380"/>
        </table:table-row>
        <table:table-row>
          <table:table-cell office:value-type="string" office:string-value="75051/7"/>
          <table:table-cell office:value-type="string" office:string-value="TUBO DE PVC SOLDAVEL, SEM CONEXOES 85MM - FORNECIMENTO E INSTALACAO"/>
          <table:table-cell office:value-type="string" office:string-value="M"/>
          <table:table-cell office:value-type="float" office:value="44.82"/>
          <table:table-cell table:number-columns-repeated="16380"/>
        </table:table-row>
        <table:table-row>
          <table:table-cell office:value-type="float" office:value="83654"/>
          <table:table-cell office:value-type="string" office:string-value="TUBO PVC SOLDAVEL AGUA FRIA DN 110 MM, INCLUSIVE CONEXOES - FORNECIMENTO E INSTALACAO."/>
          <table:table-cell office:value-type="string" office:string-value="M"/>
          <table:table-cell office:value-type="float" office:value="79.84"/>
          <table:table-cell table:number-columns-repeated="16380"/>
        </table:table-row>
        <table:table-row>
          <table:table-cell office:value-type="float" office:value="83699"/>
          <table:table-cell office:value-type="string" office:string-value="TUBO LEVE PVC RIGIDO D=125MM"/>
          <table:table-cell office:value-type="string" office:string-value="M"/>
          <table:table-cell office:value-type="float" office:value="20.92"/>
          <table:table-cell table:number-columns-repeated="16380"/>
        </table:table-row>
        <table:table-row>
          <table:table-cell office:value-type="float" office:value="83700"/>
          <table:table-cell office:value-type="string" office:string-value="TUBO LEVE PVC RIGIDO D=150MM"/>
          <table:table-cell office:value-type="string" office:string-value="M"/>
          <table:table-cell office:value-type="float" office:value="23.75"/>
          <table:table-cell table:number-columns-repeated="16380"/>
        </table:table-row>
        <table:table-row>
          <table:table-cell office:value-type="float" office:value="83701"/>
          <table:table-cell office:value-type="string" office:string-value="TUBO LEVE PVC RIGIDO D=200MM"/>
          <table:table-cell office:value-type="string" office:string-value="M"/>
          <table:table-cell office:value-type="float" office:value="27.43"/>
          <table:table-cell table:number-columns-repeated="16380"/>
        </table:table-row>
        <table:table-row>
          <table:table-cell office:value-type="float" office:value="83702"/>
          <table:table-cell office:value-type="string" office:string-value="TUBO LEVE PVC RIGIDO D=300MM"/>
          <table:table-cell office:value-type="string" office:string-value="M"/>
          <table:table-cell office:value-type="float" office:value="40.78"/>
          <table:table-cell table:number-columns-repeated="16380"/>
        </table:table-row>
        <table:table-row>
          <table:table-cell office:value-type="float" office:value="83706"/>
          <table:table-cell office:value-type="string" office:string-value="TUBO PVC PONTA/BOLSA C/VIROLA DN=150MM P/ ESGOTO JUNTA C/ ANEL"/>
          <table:table-cell office:value-type="string" office:string-value="M"/>
          <table:table-cell office:value-type="float" office:value="40.409999999999997"/>
          <table:table-cell table:number-columns-repeated="16380"/>
        </table:table-row>
        <table:table-row>
          <table:table-cell office:value-type="float" office:value="83707"/>
          <table:table-cell office:value-type="string" office:string-value="TUBO PVC PONTA/BOLSA C/ VIROLA DN=200MM P/ ESGOTO JUNTA COM ANEL"/>
          <table:table-cell office:value-type="string" office:string-value="M"/>
          <table:table-cell office:value-type="float" office:value="55.71"/>
          <table:table-cell table:number-columns-repeated="16380"/>
        </table:table-row>
        <table:table-row>
          <table:table-cell office:value-type="float" office:value="83727"/>
          <table:table-cell office:value-type="string" office:string-value="ASSENTAMENTO TUBO PVC COM JUNTA SOLDADA - DN 25"/>
          <table:table-cell office:value-type="string" office:string-value="M"/>
          <table:table-cell office:value-type="float" office:value="1.2"/>
          <table:table-cell table:number-columns-repeated="16380"/>
        </table:table-row>
        <table:table-row>
          <table:table-cell office:value-type="float" office:value="85122"/>
          <table:table-cell office:value-type="string" office:string-value="TUBO PVC ESGOTO SERIE R DN 75MM C/ANEL DE BORRACHA - FORNECIMENTO E INSTALACAO"/>
          <table:table-cell office:value-type="string" office:string-value="M"/>
          <table:table-cell office:value-type="float" office:value="28.22"/>
          <table:table-cell table:number-columns-repeated="16380"/>
        </table:table-row>
        <table:table-row>
          <table:table-cell office:value-type="float" office:value="85123"/>
          <table:table-cell office:value-type="string" office:string-value="TUBO PVC PONTA/BOLSA C/ VIROLA DN=100MM P/ ESGOTO JUNTA COM ANEL - FORNECIMENTO E INSTALACAO"/>
          <table:table-cell office:value-type="string" office:string-value="M"/>
          <table:table-cell office:value-type="float" office:value="22.83"/>
          <table:table-cell table:number-columns-repeated="16380"/>
        </table:table-row>
        <table:table-row>
          <table:table-cell office:value-type="float" office:value="72293"/>
          <table:table-cell office:value-type="string" office:string-value="CAP PVC ESGOTO 50MM (TAMPÃO) - FORNECIMENTO E INSTALAÇÃO"/>
          <table:table-cell office:value-type="string" office:string-value="UN"/>
          <table:table-cell office:value-type="float" office:value="3.22"/>
          <table:table-cell table:number-columns-repeated="16380"/>
        </table:table-row>
        <table:table-row>
          <table:table-cell office:value-type="float" office:value="72294"/>
          <table:table-cell office:value-type="string" office:string-value="CAP PVC ESGOTO 75MM (TAMPÃO) - FORNECIMENTO E INSTALAÇÃO"/>
          <table:table-cell office:value-type="string" office:string-value="UN"/>
          <table:table-cell office:value-type="float" office:value="4.84"/>
          <table:table-cell table:number-columns-repeated="16380"/>
        </table:table-row>
        <table:table-row>
          <table:table-cell office:value-type="float" office:value="72295"/>
          <table:table-cell office:value-type="string" office:string-value="CAP PVC ESGOTO 100MM (TAMPÃO) - FORNECIMENTO E INSTALAÇÃO"/>
          <table:table-cell office:value-type="string" office:string-value="UN"/>
          <table:table-cell office:value-type="float" office:value="6.7"/>
          <table:table-cell table:number-columns-repeated="16380"/>
        </table:table-row>
        <table:table-row>
          <table:table-cell office:value-type="float" office:value="72297"/>
          <table:table-cell office:value-type="string" office:string-value="COTOVELO DE AÇO GALVANIZADO 1.1/2&quot; - FORNECIMENTO E INSTALAÇÃO"/>
          <table:table-cell office:value-type="string" office:string-value="UN"/>
          <table:table-cell office:value-type="float" office:value="31.17"/>
          <table:table-cell table:number-columns-repeated="16380"/>
        </table:table-row>
        <table:table-row>
          <table:table-cell office:value-type="float" office:value="72298"/>
          <table:table-cell office:value-type="string" office:string-value="COTOVELO DE AÇO GALVANIZADO 1.1/4&quot; - FORNECIMENTO E INSTALAÇÃO"/>
          <table:table-cell office:value-type="string" office:string-value="UN"/>
          <table:table-cell office:value-type="float" office:value="25.03"/>
          <table:table-cell table:number-columns-repeated="16380"/>
        </table:table-row>
        <table:table-row>
          <table:table-cell office:value-type="float" office:value="72300"/>
          <table:table-cell office:value-type="string" office:string-value="COTOVELO DE AÇO GALVANIZADO 1&quot; - FORNECIMENTO E INSTALAÇÃO"/>
          <table:table-cell office:value-type="string" office:string-value="UN"/>
          <table:table-cell office:value-type="float" office:value="16.07"/>
          <table:table-cell table:number-columns-repeated="16380"/>
        </table:table-row>
        <table:table-row>
          <table:table-cell office:value-type="float" office:value="72301"/>
          <table:table-cell office:value-type="string" office:string-value="COTOVELO DE AÇO GALVANIZADO 1/2&quot; - FORNECIMENTO E INSTALAÇÃO"/>
          <table:table-cell office:value-type="string" office:string-value="UN"/>
          <table:table-cell office:value-type="float" office:value="12.87"/>
          <table:table-cell table:number-columns-repeated="16380"/>
        </table:table-row>
        <table:table-row>
          <table:table-cell office:value-type="float" office:value="72302"/>
          <table:table-cell office:value-type="string" office:string-value="COTOVELO DE AÇO GALVANIZADO 2.1/2&quot;"/>
          <table:table-cell office:value-type="string" office:string-value="UN"/>
          <table:table-cell office:value-type="float" office:value="66.099999999999994"/>
          <table:table-cell table:number-columns-repeated="16380"/>
        </table:table-row>
        <table:table-row>
          <table:table-cell office:value-type="float" office:value="72303"/>
          <table:table-cell office:value-type="string" office:string-value="COTOVELO DE AÇO GALVANIZADO 2&quot;  - FORNECIMENTO E INSTALAÇÃO"/>
          <table:table-cell office:value-type="string" office:string-value="UN"/>
          <table:table-cell office:value-type="float" office:value="41.2"/>
          <table:table-cell table:number-columns-repeated="16380"/>
        </table:table-row>
        <table:table-row>
          <table:table-cell office:value-type="float" office:value="72304"/>
          <table:table-cell office:value-type="string" office:string-value="COTOVELO DE AÇO GALVANIZADO 3&quot; - FORNECIMENTO E INSTALAÇÃO"/>
          <table:table-cell office:value-type="string" office:string-value="UN"/>
          <table:table-cell office:value-type="float" office:value="84.86"/>
          <table:table-cell table:number-columns-repeated="16380"/>
        </table:table-row>
        <table:table-row>
          <table:table-cell office:value-type="float" office:value="72305"/>
          <table:table-cell office:value-type="string" office:string-value="COTOVELO DE AÇO GALVANIZADO 3/4&quot; - FORNECIMENTO E INSTALAÇÃO"/>
          <table:table-cell office:value-type="string" office:string-value="UN"/>
          <table:table-cell office:value-type="float" office:value="13.6"/>
          <table:table-cell table:number-columns-repeated="16380"/>
        </table:table-row>
        <table:table-row>
          <table:table-cell office:value-type="float" office:value="72306"/>
          <table:table-cell office:value-type="string" office:string-value="COTOVELO DE AÇO GALVANIZADO 4&quot; - FORNECIMENTO E INSTALAÇÃO"/>
          <table:table-cell office:value-type="string" office:string-value="UN"/>
          <table:table-cell office:value-type="float" office:value="139.13"/>
          <table:table-cell table:number-columns-repeated="16380"/>
        </table:table-row>
        <table:table-row>
          <table:table-cell office:value-type="float" office:value="72307"/>
          <table:table-cell office:value-type="string" office:string-value="COTOVELO DE AÇO GALVANIZADO 5&quot; - FORNECIMENTO E INSTALAÇÃO"/>
          <table:table-cell office:value-type="string" office:string-value="UN"/>
          <table:table-cell office:value-type="float" office:value="322.12"/>
          <table:table-cell table:number-columns-repeated="16380"/>
        </table:table-row>
        <table:table-row>
          <table:table-cell office:value-type="float" office:value="72313"/>
          <table:table-cell office:value-type="string" office:string-value="COTOVELO DE AÇO GALVANIZADO 6&quot; - FORNECIMENTO E INSTALAÇÃO"/>
          <table:table-cell office:value-type="string" office:string-value="UN"/>
          <table:table-cell office:value-type="float" office:value="398.76"/>
          <table:table-cell table:number-columns-repeated="16380"/>
        </table:table-row>
        <table:table-row>
          <table:table-cell office:value-type="float" office:value="72314"/>
          <table:table-cell office:value-type="string" office:string-value="COTOVELO DE COBRE 42MM, LIGAÇÃO SOLDADA - FORNECIMENTO E INSTALAÇÃO"/>
          <table:table-cell office:value-type="string" office:string-value="UN"/>
          <table:table-cell office:value-type="float" office:value="46.21"/>
          <table:table-cell table:number-columns-repeated="16380"/>
        </table:table-row>
        <table:table-row>
          <table:table-cell office:value-type="float" office:value="72317"/>
          <table:table-cell office:value-type="string" office:string-value="COTOVELO DE COBRE 54MM, LIGAÇÃO SOLDADA - FORNECIMENTO E INSTALAÇÃO"/>
          <table:table-cell office:value-type="string" office:string-value="UN"/>
          <table:table-cell office:value-type="float" office:value="65.63"/>
          <table:table-cell table:number-columns-repeated="16380"/>
        </table:table-row>
        <table:table-row>
          <table:table-cell office:value-type="float" office:value="72318"/>
          <table:table-cell office:value-type="string" office:string-value="COTOVELO DE COBRE 66MM, LIGAÇÃO SOLDADA - FORNECIMENTO E INSTALAÇÃO"/>
          <table:table-cell office:value-type="string" office:string-value="UN"/>
          <table:table-cell office:value-type="float" office:value="182.06"/>
          <table:table-cell table:number-columns-repeated="16380"/>
        </table:table-row>
        <table:table-row>
          <table:table-cell office:value-type="float" office:value="72320"/>
          <table:table-cell office:value-type="string" office:string-value="COTOVELO DE COBRE 79MM, LIGAÇÃO SOLDADA - FORNECIMENTO E INSTALAÇÃO"/>
          <table:table-cell office:value-type="string" office:string-value="UN"/>
          <table:table-cell office:value-type="float" office:value="216.45"/>
          <table:table-cell table:number-columns-repeated="16380"/>
        </table:table-row>
        <table:table-row>
          <table:table-cell office:value-type="float" office:value="72431"/>
          <table:table-cell office:value-type="string" office:string-value="TE DE PVC ROSQUEAVEL AGUA FRIA 1.1/2&quot; - FORNECIMENTO E INSTALACAO"/>
          <table:table-cell office:value-type="string" office:string-value="UN"/>
          <table:table-cell office:value-type="float" office:value="19.36"/>
          <table:table-cell table:number-columns-repeated="16380"/>
        </table:table-row>
        <table:table-row>
          <table:table-cell office:value-type="float" office:value="72432"/>
          <table:table-cell office:value-type="string" office:string-value="TE DE PVC ROSQUEAVEL AGUA FRIA 1.1/4&quot; - FORNECIMENTO E INSTALACAO"/>
          <table:table-cell office:value-type="string" office:string-value="UN"/>
          <table:table-cell office:value-type="float" office:value="17.8"/>
          <table:table-cell table:number-columns-repeated="16380"/>
        </table:table-row>
        <table:table-row>
          <table:table-cell office:value-type="float" office:value="72433"/>
          <table:table-cell office:value-type="string" office:string-value="TE DE PVC ROSQUEAVEL AGUA FRIA 1&quot; - FORNECIMENTO E INSTALACAO"/>
          <table:table-cell office:value-type="string" office:string-value="UN"/>
          <table:table-cell office:value-type="float" office:value="11.54"/>
          <table:table-cell table:number-columns-repeated="16380"/>
        </table:table-row>
        <table:table-row>
          <table:table-cell office:value-type="float" office:value="72434"/>
          <table:table-cell office:value-type="string" office:string-value="TE DE PVC ROSQUEAVEL AGUA FRIA 1/2&quot; - FORNECIMENTO E INSTALACAO"/>
          <table:table-cell office:value-type="string" office:string-value="UN"/>
          <table:table-cell office:value-type="float" office:value="5.66"/>
          <table:table-cell table:number-columns-repeated="16380"/>
        </table:table-row>
        <table:table-row>
          <table:table-cell office:value-type="float" office:value="72435"/>
          <table:table-cell office:value-type="string" office:string-value="TE DE PVC ROSQUEAVEL AGUA FRIA 2&quot; - FORNECIMENTO E INSTALACAO"/>
          <table:table-cell office:value-type="string" office:string-value="UN"/>
          <table:table-cell office:value-type="float" office:value="30.29"/>
          <table:table-cell table:number-columns-repeated="16380"/>
        </table:table-row>
        <table:table-row>
          <table:table-cell office:value-type="float" office:value="72436"/>
          <table:table-cell office:value-type="string" office:string-value="TE DE PVC ROSQUEAVEL AGUA FRIA 3/4&quot; - FORNECIMENTO E INSTALACAO"/>
          <table:table-cell office:value-type="string" office:string-value="UN"/>
          <table:table-cell office:value-type="float" office:value="6.41"/>
          <table:table-cell table:number-columns-repeated="16380"/>
        </table:table-row>
        <table:table-row>
          <table:table-cell office:value-type="float" office:value="72437"/>
          <table:table-cell office:value-type="string" office:string-value="TE DE PVC SOLDAVEL AGUA FRIA 110MM - FORNECIMENTO E INSTALACAO"/>
          <table:table-cell office:value-type="string" office:string-value="UN"/>
          <table:table-cell office:value-type="float" office:value="141.88999999999999"/>
          <table:table-cell table:number-columns-repeated="16380"/>
        </table:table-row>
        <table:table-row>
          <table:table-cell office:value-type="float" office:value="72438"/>
          <table:table-cell office:value-type="string" office:string-value="TE DE PVC SOLDAVEL AGUA FRIA 20MM - FORNECIMENTO E INSTALACAO"/>
          <table:table-cell office:value-type="string" office:string-value="UN"/>
          <table:table-cell office:value-type="float" office:value="4.92"/>
          <table:table-cell table:number-columns-repeated="16380"/>
        </table:table-row>
        <table:table-row>
          <table:table-cell office:value-type="float" office:value="72439"/>
          <table:table-cell office:value-type="string" office:string-value="TE DE PVC SOLDAVEL AGUA FRIA 25MM - FORNECIMENTO E INSTALACAO"/>
          <table:table-cell office:value-type="string" office:string-value="UN"/>
          <table:table-cell office:value-type="float" office:value="5.36"/>
          <table:table-cell table:number-columns-repeated="16380"/>
        </table:table-row>
        <table:table-row>
          <table:table-cell office:value-type="float" office:value="72440"/>
          <table:table-cell office:value-type="string" office:string-value="TE DE PVC SOLDAVEL AGUA FRIA 32MM - FORNECIMENTO E INSTALACAO"/>
          <table:table-cell office:value-type="string" office:string-value="UN"/>
          <table:table-cell office:value-type="float" office:value="7.42"/>
          <table:table-cell table:number-columns-repeated="16380"/>
        </table:table-row>
        <table:table-row>
          <table:table-cell office:value-type="float" office:value="72441"/>
          <table:table-cell office:value-type="string" office:string-value="TE DE PVC SOLDAVEL AGUA FRIA 40MM - FORNECIMENTO E INSTALACAO"/>
          <table:table-cell office:value-type="string" office:string-value="UN"/>
          <table:table-cell office:value-type="float" office:value="12.6"/>
          <table:table-cell table:number-columns-repeated="16380"/>
        </table:table-row>
        <table:table-row>
          <table:table-cell office:value-type="float" office:value="72442"/>
          <table:table-cell office:value-type="string" office:string-value="TE DE PVC SOLDAVEL AGUA FRIA 50MM - FORNECIMENTO E INSTALACAO"/>
          <table:table-cell office:value-type="string" office:string-value="UN"/>
          <table:table-cell office:value-type="float" office:value="14.06"/>
          <table:table-cell table:number-columns-repeated="16380"/>
        </table:table-row>
        <table:table-row>
          <table:table-cell office:value-type="float" office:value="72443"/>
          <table:table-cell office:value-type="string" office:string-value="TE DE PVC SOLDAVEL AGUA FRIA 60MM - FORNECIMENTO E INSTALACAO"/>
          <table:table-cell office:value-type="string" office:string-value="UN"/>
          <table:table-cell office:value-type="float" office:value="35.090000000000003"/>
          <table:table-cell table:number-columns-repeated="16380"/>
        </table:table-row>
        <table:table-row>
          <table:table-cell office:value-type="float" office:value="72444"/>
          <table:table-cell office:value-type="string" office:string-value="TE DE PVC SOLDAVEL AGUA FRIA 75MM - FORNECIMENTO E INSTALACAO"/>
          <table:table-cell office:value-type="string" office:string-value="UN"/>
          <table:table-cell office:value-type="float" office:value="55.02"/>
          <table:table-cell table:number-columns-repeated="16380"/>
        </table:table-row>
        <table:table-row>
          <table:table-cell office:value-type="float" office:value="72445"/>
          <table:table-cell office:value-type="string" office:string-value="TE DE PVC SOLDAVEL AGUA FRIA 85MM - FORNECIMENTO E INSTALACAO"/>
          <table:table-cell office:value-type="string" office:string-value="UN"/>
          <table:table-cell office:value-type="float" office:value="73.540000000000006"/>
          <table:table-cell table:number-columns-repeated="16380"/>
        </table:table-row>
        <table:table-row>
          <table:table-cell office:value-type="float" office:value="72446"/>
          <table:table-cell office:value-type="string" office:string-value="TE REDUÇÃO PVC ROSQUEAVEL AGUA FRIA 1.1/2X3/4&quot; - FORNECIMENTO E INSTALACAO"/>
          <table:table-cell office:value-type="string" office:string-value="UN"/>
          <table:table-cell office:value-type="float" office:value="16.920000000000002"/>
          <table:table-cell table:number-columns-repeated="16380"/>
        </table:table-row>
        <table:table-row>
          <table:table-cell office:value-type="float" office:value="72447"/>
          <table:table-cell office:value-type="string" office:string-value="TE REDUÇÃO PVC ROSQUEAVEL AGUA FRIA 1X3/4&quot; - FORNECIMENTO E INSTALACAO"/>
          <table:table-cell office:value-type="string" office:string-value="UN"/>
          <table:table-cell office:value-type="float" office:value="10.86"/>
          <table:table-cell table:number-columns-repeated="16380"/>
        </table:table-row>
        <table:table-row>
          <table:table-cell office:value-type="float" office:value="72448"/>
          <table:table-cell office:value-type="string" office:string-value="TE REDUÇÃO PVC ROSQUEAVEL AGUA FRIA 3/4X1/2&quot; - FORNECIMENTO E INSTALACAO"/>
          <table:table-cell office:value-type="string" office:string-value="UN"/>
          <table:table-cell office:value-type="float" office:value="8.17"/>
          <table:table-cell table:number-columns-repeated="16380"/>
        </table:table-row>
        <table:table-row>
          <table:table-cell office:value-type="float" office:value="72449"/>
          <table:table-cell office:value-type="string" office:string-value="TE REDUÇÃO PVC SOLDAVEL AGUA FRIA 110X60MM - FORNECIMENTO E INSTALACAO"/>
          <table:table-cell office:value-type="string" office:string-value="UN"/>
          <table:table-cell office:value-type="float" office:value="95.55"/>
          <table:table-cell table:number-columns-repeated="16380"/>
        </table:table-row>
        <table:table-row>
          <table:table-cell office:value-type="float" office:value="72450"/>
          <table:table-cell office:value-type="string" office:string-value="TE REDUÇÃO PVC SOLDAVEL AGUA FRIA 25X20MM - FORNECIMENTO E INSTALACAO"/>
          <table:table-cell office:value-type="string" office:string-value="UN"/>
          <table:table-cell office:value-type="float" office:value="6.52"/>
          <table:table-cell table:number-columns-repeated="16380"/>
        </table:table-row>
        <table:table-row>
          <table:table-cell office:value-type="float" office:value="72451"/>
          <table:table-cell office:value-type="string" office:string-value="TE REDUÇÃO PVC SOLDAVEL AGUA FRIA 32X25MM - FORNECIMENTO E INSTALACAO"/>
          <table:table-cell office:value-type="string" office:string-value="UN"/>
          <table:table-cell office:value-type="float" office:value="9.5299999999999994"/>
          <table:table-cell table:number-columns-repeated="16380"/>
        </table:table-row>
        <table:table-row>
          <table:table-cell office:value-type="float" office:value="72452"/>
          <table:table-cell office:value-type="string" office:string-value="TE REDUÇÃO PVC SOLDAVEL AGUA FRIA 40X32MM - FORNECIMENTO E INSTALACAO"/>
          <table:table-cell office:value-type="string" office:string-value="UN"/>
          <table:table-cell office:value-type="float" office:value="11.4"/>
          <table:table-cell table:number-columns-repeated="16380"/>
        </table:table-row>
        <table:table-row>
          <table:table-cell office:value-type="float" office:value="72453"/>
          <table:table-cell office:value-type="string" office:string-value="TE REDUÇÃO PVC SOLDAVEL AGUA FRIA 50X20MM - FORNECIMENTO E INSTALACAO"/>
          <table:table-cell office:value-type="string" office:string-value="UN"/>
          <table:table-cell office:value-type="float" office:value="14.38"/>
          <table:table-cell table:number-columns-repeated="16380"/>
        </table:table-row>
        <table:table-row>
          <table:table-cell office:value-type="float" office:value="72454"/>
          <table:table-cell office:value-type="string" office:string-value="TE REDUÇÃO PVC SOLDAVEL AGUA FRIA 50X25MM - FORNECIMENTO E INSTALACAO"/>
          <table:table-cell office:value-type="string" office:string-value="UN"/>
          <table:table-cell office:value-type="float" office:value="14.48"/>
          <table:table-cell table:number-columns-repeated="16380"/>
        </table:table-row>
        <table:table-row>
          <table:table-cell office:value-type="float" office:value="72455"/>
          <table:table-cell office:value-type="string" office:string-value="TE REDUÇÃO PVC SOLDAVEL AGUA FRIA 50X32MM - FORNECIMENTO E INSTALACAO"/>
          <table:table-cell office:value-type="string" office:string-value="UN"/>
          <table:table-cell office:value-type="float" office:value="18.86"/>
          <table:table-cell table:number-columns-repeated="16380"/>
        </table:table-row>
        <table:table-row>
          <table:table-cell office:value-type="float" office:value="72456"/>
          <table:table-cell office:value-type="string" office:string-value="TE REDUÇÃO PVC SOLDAVEL AGUA FRIA 50X40MM - FORNECIMENTO E INSTALACAO"/>
          <table:table-cell office:value-type="string" office:string-value="UN"/>
          <table:table-cell office:value-type="float" office:value="22.14"/>
          <table:table-cell table:number-columns-repeated="16380"/>
        </table:table-row>
        <table:table-row>
          <table:table-cell office:value-type="float" office:value="72457"/>
          <table:table-cell office:value-type="string" office:string-value="TE REDUCAO PVC SOLDAVEL AGUA FRIA 75X50MM - FORNECIMENTO E INSTALACAO"/>
          <table:table-cell office:value-type="string" office:string-value="UN"/>
          <table:table-cell office:value-type="float" office:value="40.659999999999997"/>
          <table:table-cell table:number-columns-repeated="16380"/>
        </table:table-row>
        <table:table-row>
          <table:table-cell office:value-type="float" office:value="72458"/>
          <table:table-cell office:value-type="string" office:string-value="TE REDUCAO PVC SOLDAVEL AGUA FRIA 85X60MM - FORNECIMENTO E INSTALACAO"/>
          <table:table-cell office:value-type="string" office:string-value="UN"/>
          <table:table-cell office:value-type="float" office:value="77.95"/>
          <table:table-cell table:number-columns-repeated="16380"/>
        </table:table-row>
        <table:table-row>
          <table:table-cell office:value-type="float" office:value="72459"/>
          <table:table-cell office:value-type="string" office:string-value="TE SANITARIO 100X100MM, JUNTA SOLDADA - FORNECIMENTO E INSTALACAO"/>
          <table:table-cell office:value-type="string" office:string-value="UN"/>
          <table:table-cell office:value-type="float" office:value="25.75"/>
          <table:table-cell table:number-columns-repeated="16380"/>
        </table:table-row>
        <table:table-row>
          <table:table-cell office:value-type="float" office:value="72460"/>
          <table:table-cell office:value-type="string" office:string-value="TE SANITARIO 100X100MM, COM ANEIS - FORNECIMENTO E INSTALACAO"/>
          <table:table-cell office:value-type="string" office:string-value="UN"/>
          <table:table-cell office:value-type="float" office:value="30.08"/>
          <table:table-cell table:number-columns-repeated="16380"/>
        </table:table-row>
        <table:table-row>
          <table:table-cell office:value-type="float" office:value="72461"/>
          <table:table-cell office:value-type="string" office:string-value="TE SANITARIO 100X50MM, COM ANÉIS - FORNECIMENTO E INSTALACAO"/>
          <table:table-cell office:value-type="string" office:string-value="UN"/>
          <table:table-cell office:value-type="float" office:value="26.67"/>
          <table:table-cell table:number-columns-repeated="16380"/>
        </table:table-row>
        <table:table-row>
          <table:table-cell office:value-type="float" office:value="72462"/>
          <table:table-cell office:value-type="string" office:string-value="TE SANITARIO 100X75MM, COM ANÉIS - FORNECIMENTO E INSTALACAO"/>
          <table:table-cell office:value-type="string" office:string-value="UN"/>
          <table:table-cell office:value-type="float" office:value="27.05"/>
          <table:table-cell table:number-columns-repeated="16380"/>
        </table:table-row>
        <table:table-row>
          <table:table-cell office:value-type="float" office:value="72463"/>
          <table:table-cell office:value-type="string" office:string-value="TE SANITARIO 50X50MM, JUNTA SOLDADA - FORNECIMENTO E INSTALACAO"/>
          <table:table-cell office:value-type="string" office:string-value="UN"/>
          <table:table-cell office:value-type="float" office:value="12.94"/>
          <table:table-cell table:number-columns-repeated="16380"/>
        </table:table-row>
        <table:table-row>
          <table:table-cell office:value-type="float" office:value="72464"/>
          <table:table-cell office:value-type="string" office:string-value="TE SANITARIO 50X50MM, COM ANÉIS - FORNECIMENTO E INSTALACAO"/>
          <table:table-cell office:value-type="string" office:string-value="UN"/>
          <table:table-cell office:value-type="float" office:value="15.25"/>
          <table:table-cell table:number-columns-repeated="16380"/>
        </table:table-row>
        <table:table-row>
          <table:table-cell office:value-type="float" office:value="72465"/>
          <table:table-cell office:value-type="string" office:string-value="TE SANITARIO 75X50MM, COM ANÉIS - FORNECIMENTO E INSTALACAO"/>
          <table:table-cell office:value-type="string" office:string-value="UN"/>
          <table:table-cell office:value-type="float" office:value="21.38"/>
          <table:table-cell table:number-columns-repeated="16380"/>
        </table:table-row>
        <table:table-row>
          <table:table-cell office:value-type="float" office:value="72466"/>
          <table:table-cell office:value-type="string" office:string-value="TE SANITARIO 75X75MM, JUNTA SOLDADA - FORNECIMENTO E INSTALACAO"/>
          <table:table-cell office:value-type="string" office:string-value="UN"/>
          <table:table-cell office:value-type="float" office:value="23.13"/>
          <table:table-cell table:number-columns-repeated="16380"/>
        </table:table-row>
        <table:table-row>
          <table:table-cell office:value-type="float" office:value="72467"/>
          <table:table-cell office:value-type="string" office:string-value="TE SANITARIO 75X75MM, COM ANEIS - FORNECIMENTO E INSTALACAO"/>
          <table:table-cell office:value-type="string" office:string-value="UN"/>
          <table:table-cell office:value-type="float" office:value="27.85"/>
          <table:table-cell table:number-columns-repeated="16380"/>
        </table:table-row>
        <table:table-row>
          <table:table-cell office:value-type="float" office:value="72474"/>
          <table:table-cell office:value-type="string" office:string-value="UNIAO DE ACO GALVANIZADO 1.1/2&quot; - FORNECIMENTO E INSTALACAO"/>
          <table:table-cell office:value-type="string" office:string-value="UN"/>
          <table:table-cell office:value-type="float" office:value="51.12"/>
          <table:table-cell table:number-columns-repeated="16380"/>
        </table:table-row>
        <table:table-row>
          <table:table-cell office:value-type="float" office:value="72475"/>
          <table:table-cell office:value-type="string" office:string-value="UNIAO DE ACO GALVANIZADO 1.1/4&quot; - FORNECIMENTO E INSTALACAO"/>
          <table:table-cell office:value-type="string" office:string-value="UN"/>
          <table:table-cell office:value-type="float" office:value="41.06"/>
          <table:table-cell table:number-columns-repeated="16380"/>
        </table:table-row>
        <table:table-row>
          <table:table-cell office:value-type="float" office:value="72476"/>
          <table:table-cell office:value-type="string" office:string-value="UNIAO DE ACO GALVANIZADO 1&quot; - FORNECIMENTO E INSTALACAO"/>
          <table:table-cell office:value-type="string" office:string-value="UN"/>
          <table:table-cell office:value-type="float" office:value="29.43"/>
          <table:table-cell table:number-columns-repeated="16380"/>
        </table:table-row>
        <table:table-row>
          <table:table-cell office:value-type="float" office:value="72477"/>
          <table:table-cell office:value-type="string" office:string-value="UNIAO DE ACO GALVANIZADO 1/2&quot; - FORNECIMENTO E INSTALACAO"/>
          <table:table-cell office:value-type="string" office:string-value="UN"/>
          <table:table-cell office:value-type="float" office:value="20.87"/>
          <table:table-cell table:number-columns-repeated="16380"/>
        </table:table-row>
        <table:table-row>
          <table:table-cell office:value-type="float" office:value="72478"/>
          <table:table-cell office:value-type="string" office:string-value="UNIAO DE ACO GALVANIZADO 2.1/2&quot; - FORNECIMENTO E INSTALACAO"/>
          <table:table-cell office:value-type="string" office:string-value="UN"/>
          <table:table-cell office:value-type="float" office:value="99.83"/>
          <table:table-cell table:number-columns-repeated="16380"/>
        </table:table-row>
        <table:table-row>
          <table:table-cell office:value-type="float" office:value="72479"/>
          <table:table-cell office:value-type="string" office:string-value="UNIAO DE ACO GALVANIZADO 2&quot; - FORNECIMENTO E INSTALACAO"/>
          <table:table-cell office:value-type="string" office:string-value="UN"/>
          <table:table-cell office:value-type="float" office:value="67.099999999999994"/>
          <table:table-cell table:number-columns-repeated="16380"/>
        </table:table-row>
        <table:table-row>
          <table:table-cell office:value-type="float" office:value="72480"/>
          <table:table-cell office:value-type="string" office:string-value="UNIAO DE ACO GALVANIZADO 3&quot; - FORNECIMENTO E INSTALACAO"/>
          <table:table-cell office:value-type="string" office:string-value="UN"/>
          <table:table-cell office:value-type="float" office:value="144.05000000000001"/>
          <table:table-cell table:number-columns-repeated="16380"/>
        </table:table-row>
        <table:table-row>
          <table:table-cell office:value-type="float" office:value="72481"/>
          <table:table-cell office:value-type="string" office:string-value="UNIAO DE ACO GALVANIZADO 3/4&quot; - FORNECIMENTO E INSTALACAO"/>
          <table:table-cell office:value-type="string" office:string-value="UN"/>
          <table:table-cell office:value-type="float" office:value="26.5"/>
          <table:table-cell table:number-columns-repeated="16380"/>
        </table:table-row>
        <table:table-row>
          <table:table-cell office:value-type="float" office:value="72482"/>
          <table:table-cell office:value-type="string" office:string-value="UNIAO DE ACO GALVANIZADO 4&quot; - FORNECIMENTO E INSTALACAO"/>
          <table:table-cell office:value-type="string" office:string-value="UN"/>
          <table:table-cell office:value-type="float" office:value="190.75"/>
          <table:table-cell table:number-columns-repeated="16380"/>
        </table:table-row>
        <table:table-row>
          <table:table-cell office:value-type="float" office:value="72539"/>
          <table:table-cell office:value-type="string" office:string-value="JOELHO EM PVC, 90º, PARA ESGOTO PREDIAL, 100X50MM, COM VISITA - FORNECIMENTO E INSTALACAO"/>
          <table:table-cell office:value-type="string" office:string-value="UN"/>
          <table:table-cell office:value-type="float" office:value="18.64"/>
          <table:table-cell table:number-columns-repeated="16380"/>
        </table:table-row>
        <table:table-row>
          <table:table-cell office:value-type="float" office:value="72540"/>
          <table:table-cell office:value-type="string" office:string-value="JOELHO EM PVC, 90º, SERIE R, PARA ESGOTO PREDIAL, 100X75MM, COM VISITA - FORNECIMENTO E INSTALACAO"/>
          <table:table-cell office:value-type="string" office:string-value="UN"/>
          <table:table-cell office:value-type="float" office:value="39.909999999999997"/>
          <table:table-cell table:number-columns-repeated="16380"/>
        </table:table-row>
        <table:table-row>
          <table:table-cell office:value-type="float" office:value="72541"/>
          <table:table-cell office:value-type="string" office:string-value="CURVA PVC CURTA 90º ESGOTO 100MM - FORNECIMENTO E INSTALACAO"/>
          <table:table-cell office:value-type="string" office:string-value="UN"/>
          <table:table-cell office:value-type="float" office:value="20.8"/>
          <table:table-cell table:number-columns-repeated="16380"/>
        </table:table-row>
        <table:table-row>
          <table:table-cell office:value-type="float" office:value="72542"/>
          <table:table-cell office:value-type="string" office:string-value="CURVA PVC LONGA 90º ESGOTO 100MM - FORNECIMENTO E INSTALACAO"/>
          <table:table-cell office:value-type="string" office:string-value="UN"/>
          <table:table-cell office:value-type="float" office:value="33.53"/>
          <table:table-cell table:number-columns-repeated="16380"/>
        </table:table-row>
        <table:table-row>
          <table:table-cell office:value-type="float" office:value="72543"/>
          <table:table-cell office:value-type="string" office:string-value="CURVA PVC LONGA 45º ESGOTO 100MM - FORNECIMENTO E INSTALACAO"/>
          <table:table-cell office:value-type="string" office:string-value="UN"/>
          <table:table-cell office:value-type="float" office:value="34.03"/>
          <table:table-cell table:number-columns-repeated="16380"/>
        </table:table-row>
        <table:table-row>
          <table:table-cell office:value-type="float" office:value="72544"/>
          <table:table-cell office:value-type="string" office:string-value="CURVA PVC CURTA 90º ESGOTO 50MM - FORNECIMENTO E INSTALACAO"/>
          <table:table-cell office:value-type="string" office:string-value="UN"/>
          <table:table-cell office:value-type="float" office:value="10.85"/>
          <table:table-cell table:number-columns-repeated="16380"/>
        </table:table-row>
        <table:table-row>
          <table:table-cell office:value-type="float" office:value="72545"/>
          <table:table-cell office:value-type="string" office:string-value="CURVA PVC LONGA 90º ESGOTO 50MM - FORNECIMENTO E INSTALACAO"/>
          <table:table-cell office:value-type="string" office:string-value="UN"/>
          <table:table-cell office:value-type="float" office:value="9.23"/>
          <table:table-cell table:number-columns-repeated="16380"/>
        </table:table-row>
        <table:table-row>
          <table:table-cell office:value-type="float" office:value="72546"/>
          <table:table-cell office:value-type="string" office:string-value="CURVA PVC LONGA 45º ESGOTO 50MM - FORNECIMENTO E INSTALACAO"/>
          <table:table-cell office:value-type="string" office:string-value="UN"/>
          <table:table-cell office:value-type="float" office:value="15.39"/>
          <table:table-cell table:number-columns-repeated="16380"/>
        </table:table-row>
        <table:table-row>
          <table:table-cell office:value-type="float" office:value="72547"/>
          <table:table-cell office:value-type="string" office:string-value="CURVA PVC CURTA 90º ESGOTO 40MM - FORNECIMENTO E INSTALACAO"/>
          <table:table-cell office:value-type="string" office:string-value="UN"/>
          <table:table-cell office:value-type="float" office:value="5.52"/>
          <table:table-cell table:number-columns-repeated="16380"/>
        </table:table-row>
        <table:table-row>
          <table:table-cell office:value-type="float" office:value="72548"/>
          <table:table-cell office:value-type="string" office:string-value="CURVA PVC LONGA 90º ESGOTO 40MM - FORNECIMENTO E INSTALACAO"/>
          <table:table-cell office:value-type="string" office:string-value="UN"/>
          <table:table-cell office:value-type="float" office:value="6.12"/>
          <table:table-cell table:number-columns-repeated="16380"/>
        </table:table-row>
        <table:table-row>
          <table:table-cell office:value-type="float" office:value="72550"/>
          <table:table-cell office:value-type="string" office:string-value="CURVA PVC CURTA 90º ESGOTO 75MM - FORNECIMENTO E INSTALACAO"/>
          <table:table-cell office:value-type="string" office:string-value="UN"/>
          <table:table-cell office:value-type="float" office:value="18.11"/>
          <table:table-cell table:number-columns-repeated="16380"/>
        </table:table-row>
        <table:table-row>
          <table:table-cell office:value-type="float" office:value="72551"/>
          <table:table-cell office:value-type="string" office:string-value="CURVA PVC LONGA 90º ESGOTO 75MM - FORNECIMENTO E INSTALACAO"/>
          <table:table-cell office:value-type="string" office:string-value="UN"/>
          <table:table-cell office:value-type="float" office:value="21.49"/>
          <table:table-cell table:number-columns-repeated="16380"/>
        </table:table-row>
        <table:table-row>
          <table:table-cell office:value-type="float" office:value="72552"/>
          <table:table-cell office:value-type="string" office:string-value="CURVA PVC LONGA 45º ESGOTO 75MM - FORNECIMENTO E INSTALACAO"/>
          <table:table-cell office:value-type="string" office:string-value="UN"/>
          <table:table-cell office:value-type="float" office:value="30.89"/>
          <table:table-cell table:number-columns-repeated="16380"/>
        </table:table-row>
        <table:table-row>
          <table:table-cell office:value-type="float" office:value="72556"/>
          <table:table-cell office:value-type="string" office:string-value="JOELHO PVC 90º ESGOTO 100MM - FORNECIMENTO E INSTALACAO"/>
          <table:table-cell office:value-type="string" office:string-value="UN"/>
          <table:table-cell office:value-type="float" office:value="17.57"/>
          <table:table-cell table:number-columns-repeated="16380"/>
        </table:table-row>
        <table:table-row>
          <table:table-cell office:value-type="float" office:value="72557"/>
          <table:table-cell office:value-type="string" office:string-value="JOELHO PVC 45º ESGOTO 100MM - FORNECIMENTO E INSTALACAO"/>
          <table:table-cell office:value-type="string" office:string-value="UN"/>
          <table:table-cell office:value-type="float" office:value="17.12"/>
          <table:table-cell table:number-columns-repeated="16380"/>
        </table:table-row>
        <table:table-row>
          <table:table-cell office:value-type="float" office:value="72558"/>
          <table:table-cell office:value-type="string" office:string-value="JOELHO PVC 90º ESGOTO 40MM - FORNECIMENTO E INSTALACAO"/>
          <table:table-cell office:value-type="string" office:string-value="UN"/>
          <table:table-cell office:value-type="float" office:value="7.27"/>
          <table:table-cell table:number-columns-repeated="16380"/>
        </table:table-row>
        <table:table-row>
          <table:table-cell office:value-type="float" office:value="72559"/>
          <table:table-cell office:value-type="string" office:string-value="JOELHO PVC 45º ESGOTO 40MM - FORNECIMENTO E INSTALACAO"/>
          <table:table-cell office:value-type="string" office:string-value="UN"/>
          <table:table-cell office:value-type="float" office:value="7.47"/>
          <table:table-cell table:number-columns-repeated="16380"/>
        </table:table-row>
        <table:table-row>
          <table:table-cell office:value-type="float" office:value="72560"/>
          <table:table-cell office:value-type="string" office:string-value="JOELHO PVC 90º ESGOTO 50MM - FORNECIMENTO E INSTALACAO"/>
          <table:table-cell office:value-type="string" office:string-value="UN"/>
          <table:table-cell office:value-type="float" office:value="8.58"/>
          <table:table-cell table:number-columns-repeated="16380"/>
        </table:table-row>
        <table:table-row>
          <table:table-cell office:value-type="float" office:value="72561"/>
          <table:table-cell office:value-type="string" office:string-value="JOELHO PVC 45º ESGOTO 50MM - FORNECIMENTO E INSTALACAO"/>
          <table:table-cell office:value-type="string" office:string-value="UN"/>
          <table:table-cell office:value-type="float" office:value="9.08"/>
          <table:table-cell table:number-columns-repeated="16380"/>
        </table:table-row>
        <table:table-row>
          <table:table-cell office:value-type="float" office:value="72562"/>
          <table:table-cell office:value-type="string" office:string-value="JOELHO PVC 90º ESGOTO 75MM - FORNECIMENTO E INSTALACAO"/>
          <table:table-cell office:value-type="string" office:string-value="UN"/>
          <table:table-cell office:value-type="float" office:value="13.53"/>
          <table:table-cell table:number-columns-repeated="16380"/>
        </table:table-row>
        <table:table-row>
          <table:table-cell office:value-type="float" office:value="72563"/>
          <table:table-cell office:value-type="string" office:string-value="JOELHO PVC SOLDAVEL 90º AGUA FRIA 110MM - FORNECIMENTO E INSTALACAO"/>
          <table:table-cell office:value-type="string" office:string-value="UN"/>
          <table:table-cell office:value-type="float" office:value="155.32"/>
          <table:table-cell table:number-columns-repeated="16380"/>
        </table:table-row>
        <table:table-row>
          <table:table-cell office:value-type="float" office:value="72564"/>
          <table:table-cell office:value-type="string" office:string-value="JOELHO PVC 45º ESGOTO 75MM - FORNECIMENTO E INSTALACAO"/>
          <table:table-cell office:value-type="string" office:string-value="UN"/>
          <table:table-cell office:value-type="float" office:value="14.18"/>
          <table:table-cell table:number-columns-repeated="16380"/>
        </table:table-row>
        <table:table-row>
          <table:table-cell office:value-type="float" office:value="72570"/>
          <table:table-cell office:value-type="string" office:string-value="JOELHO PVC SOLDAVEL 45º AGUA FRIA 110MM - FORNECIMENTO E INSTALACAO"/>
          <table:table-cell office:value-type="string" office:string-value="UN"/>
          <table:table-cell office:value-type="float" office:value="142.91999999999999"/>
          <table:table-cell table:number-columns-repeated="16380"/>
        </table:table-row>
        <table:table-row>
          <table:table-cell office:value-type="float" office:value="72571"/>
          <table:table-cell office:value-type="string" office:string-value="JOELHO PVC SOLDAVEL 90º AGUA FRIA 20MM - FORNECIMENTO E INSTALACAO"/>
          <table:table-cell office:value-type="string" office:string-value="UN"/>
          <table:table-cell office:value-type="float" office:value="4.43"/>
          <table:table-cell table:number-columns-repeated="16380"/>
        </table:table-row>
        <table:table-row>
          <table:table-cell office:value-type="float" office:value="72572"/>
          <table:table-cell office:value-type="string" office:string-value="JOELHO PVC SOLDAVEL 45º AGUA FRIA 20MM - FORNECIMENTO E INSTALACAO"/>
          <table:table-cell office:value-type="string" office:string-value="UN"/>
          <table:table-cell office:value-type="float" office:value="4.58"/>
          <table:table-cell table:number-columns-repeated="16380"/>
        </table:table-row>
        <table:table-row>
          <table:table-cell office:value-type="float" office:value="72573"/>
          <table:table-cell office:value-type="string" office:string-value="JOELHO PVC SOLDAVEL 90º AGUA FRIA 25MM - FORNECIMENTO E INSTALACAO"/>
          <table:table-cell office:value-type="string" office:string-value="UN"/>
          <table:table-cell office:value-type="float" office:value="4.82"/>
          <table:table-cell table:number-columns-repeated="16380"/>
        </table:table-row>
        <table:table-row>
          <table:table-cell office:value-type="float" office:value="72574"/>
          <table:table-cell office:value-type="string" office:string-value="JOELHO PVC SOLDAVEL 45º AGUA FRIA 25MM - FORNECIMENTO E INSTALACAO"/>
          <table:table-cell office:value-type="string" office:string-value="UN"/>
          <table:table-cell office:value-type="float" office:value="5.37"/>
          <table:table-cell table:number-columns-repeated="16380"/>
        </table:table-row>
        <table:table-row>
          <table:table-cell office:value-type="float" office:value="72575"/>
          <table:table-cell office:value-type="string" office:string-value="JOELHO PVC SOLDAVEL 90º AGUA FRIA 32MM - FORNECIMENTO E INSTALACAO"/>
          <table:table-cell office:value-type="string" office:string-value="UN"/>
          <table:table-cell office:value-type="float" office:value="5.71"/>
          <table:table-cell table:number-columns-repeated="16380"/>
        </table:table-row>
        <table:table-row>
          <table:table-cell office:value-type="float" office:value="72576"/>
          <table:table-cell office:value-type="string" office:string-value="JOELHO PVC SOLDAVEL 45º AGUA FRIA 32MM - FORNECIMENTO E INSTALACAO"/>
          <table:table-cell office:value-type="string" office:string-value="UN"/>
          <table:table-cell office:value-type="float" office:value="6.96"/>
          <table:table-cell table:number-columns-repeated="16380"/>
        </table:table-row>
        <table:table-row>
          <table:table-cell office:value-type="float" office:value="72577"/>
          <table:table-cell office:value-type="string" office:string-value="JOELHO PVC SOLDAVEL 90º AGUA FRIA 40MM - FORNECIMENTO E INSTALACAO"/>
          <table:table-cell office:value-type="string" office:string-value="UN"/>
          <table:table-cell office:value-type="float" office:value="8.86"/>
          <table:table-cell table:number-columns-repeated="16380"/>
        </table:table-row>
        <table:table-row>
          <table:table-cell office:value-type="float" office:value="72578"/>
          <table:table-cell office:value-type="string" office:string-value="JOELHO PVC SOLDAVEL 45º AGUA FRIA 40MM - FORNECIMENTO E INSTALACAO"/>
          <table:table-cell office:value-type="string" office:string-value="UN"/>
          <table:table-cell office:value-type="float" office:value="9.61"/>
          <table:table-cell table:number-columns-repeated="16380"/>
        </table:table-row>
        <table:table-row>
          <table:table-cell office:value-type="float" office:value="72579"/>
          <table:table-cell office:value-type="string" office:string-value="JOELHO PVC SOLDAVEL 90º AGUA FRIA 50MM - FORNECIMENTO E INSTALACAO"/>
          <table:table-cell office:value-type="string" office:string-value="UN"/>
          <table:table-cell office:value-type="float" office:value="9.58"/>
          <table:table-cell table:number-columns-repeated="16380"/>
        </table:table-row>
        <table:table-row>
          <table:table-cell office:value-type="float" office:value="72580"/>
          <table:table-cell office:value-type="string" office:string-value="JOELHO PVC SOLDAVEL 45º AGUA FRIA 50MM - FORNECIMENTO E INSTALACAO"/>
          <table:table-cell office:value-type="string" office:string-value="UN"/>
          <table:table-cell office:value-type="float" office:value="10.83"/>
          <table:table-cell table:number-columns-repeated="16380"/>
        </table:table-row>
        <table:table-row>
          <table:table-cell office:value-type="float" office:value="72581"/>
          <table:table-cell office:value-type="string" office:string-value="JOELHO PVC SOLDAVEL 90º AGUA FRIA 60MM - FORNECIMENTO E INSTALACAO"/>
          <table:table-cell office:value-type="string" office:string-value="UN"/>
          <table:table-cell office:value-type="float" office:value="24.32"/>
          <table:table-cell table:number-columns-repeated="16380"/>
        </table:table-row>
        <table:table-row>
          <table:table-cell office:value-type="float" office:value="72582"/>
          <table:table-cell office:value-type="string" office:string-value="JOELHO PVC SOLDAVEL 45º AGUA FRIA 60MM - FORNECIMENTO E INSTALACAO"/>
          <table:table-cell office:value-type="string" office:string-value="UN"/>
          <table:table-cell office:value-type="float" office:value="23.92"/>
          <table:table-cell table:number-columns-repeated="16380"/>
        </table:table-row>
        <table:table-row>
          <table:table-cell office:value-type="float" office:value="72583"/>
          <table:table-cell office:value-type="string" office:string-value="JOELHO PVC SOLDAVEL 90º AGUA FRIA 75MM - FORNECIMENTO E INSTALACAO"/>
          <table:table-cell office:value-type="string" office:string-value="UN"/>
          <table:table-cell office:value-type="float" office:value="63.41"/>
          <table:table-cell table:number-columns-repeated="16380"/>
        </table:table-row>
        <table:table-row>
          <table:table-cell office:value-type="float" office:value="72584"/>
          <table:table-cell office:value-type="string" office:string-value="JOELHO PVC SOLDAVEL 45º AGUA FRIA 75MM - FORNECIMENTO E INSTALACAO"/>
          <table:table-cell office:value-type="string" office:string-value="UN"/>
          <table:table-cell office:value-type="float" office:value="48.96"/>
          <table:table-cell table:number-columns-repeated="16380"/>
        </table:table-row>
        <table:table-row>
          <table:table-cell office:value-type="float" office:value="72585"/>
          <table:table-cell office:value-type="string" office:string-value="JOELHO PVC SOLDAVEL 90º AGUA FRIA 85MM - FORNECIMENTO E INSTALACAO"/>
          <table:table-cell office:value-type="string" office:string-value="UN"/>
          <table:table-cell office:value-type="float" office:value="71.53"/>
          <table:table-cell table:number-columns-repeated="16380"/>
        </table:table-row>
        <table:table-row>
          <table:table-cell office:value-type="float" office:value="72586"/>
          <table:table-cell office:value-type="string" office:string-value="JOELHO PVC SOLDAVEL 45º AGUA FRIA 85MM - FORNECIMENTO E INSTALACAO"/>
          <table:table-cell office:value-type="string" office:string-value="UN"/>
          <table:table-cell office:value-type="float" office:value="55.53"/>
          <table:table-cell table:number-columns-repeated="16380"/>
        </table:table-row>
        <table:table-row>
          <table:table-cell office:value-type="float" office:value="72587"/>
          <table:table-cell office:value-type="string" office:string-value="JOELHO PVC ROSQUEAVEL 90º AGUA FRIA 1.1/2&quot; - FORNECIMENTO E INSTALACAO"/>
          <table:table-cell office:value-type="string" office:string-value="UN"/>
          <table:table-cell office:value-type="float" office:value="15.08"/>
          <table:table-cell table:number-columns-repeated="16380"/>
        </table:table-row>
        <table:table-row>
          <table:table-cell office:value-type="float" office:value="72588"/>
          <table:table-cell office:value-type="string" office:string-value="JOELHO PVC ROSQUEAVEL 45º AGUA FRIA 1.1/2&quot; - FORNECIMENTO E INSTALACAO"/>
          <table:table-cell office:value-type="string" office:string-value="UN"/>
          <table:table-cell office:value-type="float" office:value="16.809999999999999"/>
          <table:table-cell table:number-columns-repeated="16380"/>
        </table:table-row>
        <table:table-row>
          <table:table-cell office:value-type="float" office:value="72589"/>
          <table:table-cell office:value-type="string" office:string-value="JOELHO PVC ROSQUEAVEL 90º AGUA FRIA 1.1/4&quot; - FORNECIMENTO E INSTALACAO"/>
          <table:table-cell office:value-type="string" office:string-value="UN"/>
          <table:table-cell office:value-type="float" office:value="14.07"/>
          <table:table-cell table:number-columns-repeated="16380"/>
        </table:table-row>
        <table:table-row>
          <table:table-cell office:value-type="float" office:value="72590"/>
          <table:table-cell office:value-type="string" office:string-value="JOELHO PVC ROSQUEAVEL 45º AGUA FRIA 1.1/4&quot; - FORNECIMENTO E INSTALACAO"/>
          <table:table-cell office:value-type="string" office:string-value="UN"/>
          <table:table-cell office:value-type="float" office:value="12.43"/>
          <table:table-cell table:number-columns-repeated="16380"/>
        </table:table-row>
        <table:table-row>
          <table:table-cell office:value-type="float" office:value="72591"/>
          <table:table-cell office:value-type="string" office:string-value="JOELHO PVC ROSQUEAVEL 90º AGUA FRIA 1&quot; - FORNECIMENTO E INSTALACAO"/>
          <table:table-cell office:value-type="string" office:string-value="UN"/>
          <table:table-cell office:value-type="float" office:value="7.82"/>
          <table:table-cell table:number-columns-repeated="16380"/>
        </table:table-row>
        <table:table-row>
          <table:table-cell office:value-type="float" office:value="72592"/>
          <table:table-cell office:value-type="string" office:string-value="JOELHO PVC ROSQUEAVEL 45º AGUA FRIA 1&quot; - FORNECIMENTO E INSTALACAO"/>
          <table:table-cell office:value-type="string" office:string-value="UN"/>
          <table:table-cell office:value-type="float" office:value="11.12"/>
          <table:table-cell table:number-columns-repeated="16380"/>
        </table:table-row>
        <table:table-row>
          <table:table-cell office:value-type="float" office:value="72593"/>
          <table:table-cell office:value-type="string" office:string-value="JOELHO PVC ROSQUEAVEL 90º AGUA FRIA 1/2&quot; - FORNECIMENTO E INSTALACAO"/>
          <table:table-cell office:value-type="string" office:string-value="UN"/>
          <table:table-cell office:value-type="float" office:value="5.21"/>
          <table:table-cell table:number-columns-repeated="16380"/>
        </table:table-row>
        <table:table-row>
          <table:table-cell office:value-type="float" office:value="72594"/>
          <table:table-cell office:value-type="string" office:string-value="JOELHO PVC ROSQUEAVEL 45º AGUA FRIA 1/2&quot; - FORNECIMENTO E INSTALACAO"/>
          <table:table-cell office:value-type="string" office:string-value="UN"/>
          <table:table-cell office:value-type="float" office:value="5.96"/>
          <table:table-cell table:number-columns-repeated="16380"/>
        </table:table-row>
        <table:table-row>
          <table:table-cell office:value-type="float" office:value="72595"/>
          <table:table-cell office:value-type="string" office:string-value="JOELHO PVC ROSQUEAVEL 90º AGUA FRIA 2&quot; - FORNECIMENTO E INSTALACAO"/>
          <table:table-cell office:value-type="string" office:string-value="UN"/>
          <table:table-cell office:value-type="float" office:value="25.32"/>
          <table:table-cell table:number-columns-repeated="16380"/>
        </table:table-row>
        <table:table-row>
          <table:table-cell office:value-type="float" office:value="72596"/>
          <table:table-cell office:value-type="string" office:string-value="JOELHO PVC ROSQUEAVEL 45º AGUA FRIA 2&quot; - FORNECIMENTO E INSTALACAO"/>
          <table:table-cell office:value-type="string" office:string-value="UN"/>
          <table:table-cell office:value-type="float" office:value="22.37"/>
          <table:table-cell table:number-columns-repeated="16380"/>
        </table:table-row>
        <table:table-row>
          <table:table-cell office:value-type="float" office:value="72597"/>
          <table:table-cell office:value-type="string" office:string-value="JOELHO PVC ROSQUEAVEL 90º AGUA FRIA 3/4&quot; - FORNECIMENTO E INSTALACAO"/>
          <table:table-cell office:value-type="string" office:string-value="UN"/>
          <table:table-cell office:value-type="float" office:value="6.11"/>
          <table:table-cell table:number-columns-repeated="16380"/>
        </table:table-row>
        <table:table-row>
          <table:table-cell office:value-type="float" office:value="72598"/>
          <table:table-cell office:value-type="string" office:string-value="JOELHO PVC ROSQUEAVEL 45º AGUA FRIA 3/4&quot; - FORNECIMENTO E INSTALACAO"/>
          <table:table-cell office:value-type="string" office:string-value="UN"/>
          <table:table-cell office:value-type="float" office:value="6.96"/>
          <table:table-cell table:number-columns-repeated="16380"/>
        </table:table-row>
        <table:table-row>
          <table:table-cell office:value-type="float" office:value="72599"/>
          <table:table-cell office:value-type="string" office:string-value="JOELHO REDUCAO PVC ROSQUEAVEL 90º AGUA FRIA 1X3/4&quot; - FORNECIMENTO E INSTALACAO"/>
          <table:table-cell office:value-type="string" office:string-value="UN"/>
          <table:table-cell office:value-type="float" office:value="7.86"/>
          <table:table-cell table:number-columns-repeated="16380"/>
        </table:table-row>
        <table:table-row>
          <table:table-cell office:value-type="float" office:value="72600"/>
          <table:table-cell office:value-type="string" office:string-value="JOELHO REDUCAO PVC ROSQUEAVEL 90º AGUA FRIA 3/4X1/2&quot; - FORNECIMENTO E INSTALACAO"/>
          <table:table-cell office:value-type="string" office:string-value="UN"/>
          <table:table-cell office:value-type="float" office:value="6.3"/>
          <table:table-cell table:number-columns-repeated="16380"/>
        </table:table-row>
        <table:table-row>
          <table:table-cell office:value-type="float" office:value="72601"/>
          <table:table-cell office:value-type="string" office:string-value="JOELHO REDUCAO PVC SOLDAVEL 90º AGUA FRIA 25X20MM - FORNECIMENTO E INSTALACAO"/>
          <table:table-cell office:value-type="string" office:string-value="UN"/>
          <table:table-cell office:value-type="float" office:value="5.71"/>
          <table:table-cell table:number-columns-repeated="16380"/>
        </table:table-row>
        <table:table-row>
          <table:table-cell office:value-type="float" office:value="72602"/>
          <table:table-cell office:value-type="string" office:string-value="JOELHO REDUCAO PVC SOLDAVEL 90º AGUA FRIA 32X25MM - FORNECIMENTO E INSTALACAO"/>
          <table:table-cell office:value-type="string" office:string-value="UN"/>
          <table:table-cell office:value-type="float" office:value="6.71"/>
          <table:table-cell table:number-columns-repeated="16380"/>
        </table:table-row>
        <table:table-row>
          <table:table-cell office:value-type="float" office:value="72603"/>
          <table:table-cell office:value-type="string" office:string-value="JUNCAO PVC ESGOTO 100X100MM - FORNECIMENTO E INSTALACAO"/>
          <table:table-cell office:value-type="string" office:string-value="UN"/>
          <table:table-cell office:value-type="float" office:value="25.97"/>
          <table:table-cell table:number-columns-repeated="16380"/>
        </table:table-row>
        <table:table-row>
          <table:table-cell office:value-type="float" office:value="72604"/>
          <table:table-cell office:value-type="string" office:string-value="JUNCAO PVC ESGOTO 50X50MM - FORNECIMENTO E INSTALACAO"/>
          <table:table-cell office:value-type="string" office:string-value="UN"/>
          <table:table-cell office:value-type="float" office:value="11.48"/>
          <table:table-cell table:number-columns-repeated="16380"/>
        </table:table-row>
        <table:table-row>
          <table:table-cell office:value-type="float" office:value="72605"/>
          <table:table-cell office:value-type="string" office:string-value="JUNCAO PVC ESGOTO 75X75MM - FORNECIMENTO E INSTALACAO"/>
          <table:table-cell office:value-type="string" office:string-value="UN"/>
          <table:table-cell office:value-type="float" office:value="20.260000000000002"/>
          <table:table-cell table:number-columns-repeated="16380"/>
        </table:table-row>
        <table:table-row>
          <table:table-cell office:value-type="float" office:value="72609"/>
          <table:table-cell office:value-type="string" office:string-value="JUNCAO DUPLA PVC ESGOTO 100X100X100MM - FORNECIMENTO E INSTALACAO"/>
          <table:table-cell office:value-type="string" office:string-value="UN"/>
          <table:table-cell office:value-type="float" office:value="38.47"/>
          <table:table-cell table:number-columns-repeated="16380"/>
        </table:table-row>
        <table:table-row>
          <table:table-cell office:value-type="float" office:value="72610"/>
          <table:table-cell office:value-type="string" office:string-value="JUNCAO DUPLA PVC ESGOTO 75X75X75MM - FORNECIMENTO E INSTALACAO"/>
          <table:table-cell office:value-type="string" office:string-value="UN"/>
          <table:table-cell office:value-type="float" office:value="23.19"/>
          <table:table-cell table:number-columns-repeated="16380"/>
        </table:table-row>
        <table:table-row>
          <table:table-cell office:value-type="float" office:value="72611"/>
          <table:table-cell office:value-type="string" office:string-value="LUVA DE ACO GALVANIZADO 1.1/2&quot; - FORNECIMENTO E INSTALACAO"/>
          <table:table-cell office:value-type="string" office:string-value="UN"/>
          <table:table-cell office:value-type="float" office:value="19.100000000000001"/>
          <table:table-cell table:number-columns-repeated="16380"/>
        </table:table-row>
        <table:table-row>
          <table:table-cell office:value-type="float" office:value="72612"/>
          <table:table-cell office:value-type="string" office:string-value="LUVA DE ACO GALVANIZADO 1.1/4&quot; - FORNECIMENTO E INSTALACAO"/>
          <table:table-cell office:value-type="string" office:string-value="UN"/>
          <table:table-cell office:value-type="float" office:value="15.57"/>
          <table:table-cell table:number-columns-repeated="16380"/>
        </table:table-row>
        <table:table-row>
          <table:table-cell office:value-type="float" office:value="72613"/>
          <table:table-cell office:value-type="string" office:string-value="LUVA DE ACO GALVANIZADO 1&quot; - FORNECIMENTO E INSTALACAO"/>
          <table:table-cell office:value-type="string" office:string-value="UN"/>
          <table:table-cell office:value-type="float" office:value="12.5"/>
          <table:table-cell table:number-columns-repeated="16380"/>
        </table:table-row>
        <table:table-row>
          <table:table-cell office:value-type="float" office:value="72614"/>
          <table:table-cell office:value-type="string" office:string-value="LUVA DE ACO GALVANIZADO 1/2&quot; - FORNECIMENTO E INSTALACAO"/>
          <table:table-cell office:value-type="string" office:string-value="UN"/>
          <table:table-cell office:value-type="float" office:value="8.25"/>
          <table:table-cell table:number-columns-repeated="16380"/>
        </table:table-row>
        <table:table-row>
          <table:table-cell office:value-type="float" office:value="72615"/>
          <table:table-cell office:value-type="string" office:string-value="LUVA DE ACO GALVANIZADO 2.1/2&quot; - FORNECIMENTO E INSTALACAO"/>
          <table:table-cell office:value-type="string" office:string-value="UN"/>
          <table:table-cell office:value-type="float" office:value="42.59"/>
          <table:table-cell table:number-columns-repeated="16380"/>
        </table:table-row>
        <table:table-row>
          <table:table-cell office:value-type="float" office:value="72616"/>
          <table:table-cell office:value-type="string" office:string-value="LUVA DE ACO GALVANIZADO 2&quot; - FORNECIMENTO E INSTALACAO"/>
          <table:table-cell office:value-type="string" office:string-value="UN"/>
          <table:table-cell office:value-type="float" office:value="25.61"/>
          <table:table-cell table:number-columns-repeated="16380"/>
        </table:table-row>
        <table:table-row>
          <table:table-cell office:value-type="float" office:value="72617"/>
          <table:table-cell office:value-type="string" office:string-value="LUVA DE ACO GALVANIZADO 3&quot; - FORNECIMENTO E INSTALACAO"/>
          <table:table-cell office:value-type="string" office:string-value="UN"/>
          <table:table-cell office:value-type="float" office:value="59.49"/>
          <table:table-cell table:number-columns-repeated="16380"/>
        </table:table-row>
        <table:table-row>
          <table:table-cell office:value-type="float" office:value="72618"/>
          <table:table-cell office:value-type="string" office:string-value="LUVA DE ACO GALVANIZADO 3/4&quot; - FORNECIMENTO E INSTALACAO"/>
          <table:table-cell office:value-type="string" office:string-value="UN"/>
          <table:table-cell office:value-type="float" office:value="10.039999999999999"/>
          <table:table-cell table:number-columns-repeated="16380"/>
        </table:table-row>
        <table:table-row>
          <table:table-cell office:value-type="float" office:value="72619"/>
          <table:table-cell office:value-type="string" office:string-value="LUVA DE ACO GALVANIZADO 4&quot; - FORNECIMENTO E INSTALACAO"/>
          <table:table-cell office:value-type="string" office:string-value="UN"/>
          <table:table-cell office:value-type="float" office:value="84.48"/>
          <table:table-cell table:number-columns-repeated="16380"/>
        </table:table-row>
        <table:table-row>
          <table:table-cell office:value-type="float" office:value="72620"/>
          <table:table-cell office:value-type="string" office:string-value="LUVA DE ACO GALVANIZADO 5&quot; - FORNECIMENTO E INSTALACAO"/>
          <table:table-cell office:value-type="string" office:string-value="UN"/>
          <table:table-cell office:value-type="float" office:value="159.49"/>
          <table:table-cell table:number-columns-repeated="16380"/>
        </table:table-row>
        <table:table-row>
          <table:table-cell office:value-type="float" office:value="72621"/>
          <table:table-cell office:value-type="string" office:string-value="LUVA DE ACO GALVANIZADO 6&quot; - FORNECIMENTO E INSTALACAO"/>
          <table:table-cell office:value-type="string" office:string-value="UN"/>
          <table:table-cell office:value-type="float" office:value="225.15"/>
          <table:table-cell table:number-columns-repeated="16380"/>
        </table:table-row>
        <table:table-row>
          <table:table-cell office:value-type="float" office:value="72622"/>
          <table:table-cell office:value-type="string" office:string-value="LUVA DE COBRE SEM ANEL SOLDA 15MM - FORNECIMENTO E INSTALACAO"/>
          <table:table-cell office:value-type="string" office:string-value="UN"/>
          <table:table-cell office:value-type="float" office:value="4.88"/>
          <table:table-cell table:number-columns-repeated="16380"/>
        </table:table-row>
        <table:table-row>
          <table:table-cell office:value-type="float" office:value="72623"/>
          <table:table-cell office:value-type="string" office:string-value="LUVA DE COBRE SEM ANEL SOLDA 28MM - FORNECIMENTO E INSTALACAO"/>
          <table:table-cell office:value-type="string" office:string-value="UN"/>
          <table:table-cell office:value-type="float" office:value="10.16"/>
          <table:table-cell table:number-columns-repeated="16380"/>
        </table:table-row>
        <table:table-row>
          <table:table-cell office:value-type="float" office:value="72624"/>
          <table:table-cell office:value-type="string" office:string-value="LUVA DE COBRE SEM ANEL SOLDA 42MM - FORNECIMENTO E INSTALACAO"/>
          <table:table-cell office:value-type="string" office:string-value="UN"/>
          <table:table-cell office:value-type="float" office:value="26.32"/>
          <table:table-cell table:number-columns-repeated="16380"/>
        </table:table-row>
        <table:table-row>
          <table:table-cell office:value-type="float" office:value="72625"/>
          <table:table-cell office:value-type="string" office:string-value="LUVA DE COBRE SEM ANEL SOLDA 54MM - FORNECIMENTO E INSTALACAO"/>
          <table:table-cell office:value-type="string" office:string-value="UN"/>
          <table:table-cell office:value-type="float" office:value="38.409999999999997"/>
          <table:table-cell table:number-columns-repeated="16380"/>
        </table:table-row>
        <table:table-row>
          <table:table-cell office:value-type="float" office:value="72626"/>
          <table:table-cell office:value-type="string" office:string-value="LUVA DE COBRE SEM ANEL SOLDA 66MM - FORNECIMENTO E INSTALACAO"/>
          <table:table-cell office:value-type="string" office:string-value="UN"/>
          <table:table-cell office:value-type="float" office:value="101.54"/>
          <table:table-cell table:number-columns-repeated="16380"/>
        </table:table-row>
        <table:table-row>
          <table:table-cell office:value-type="float" office:value="72627"/>
          <table:table-cell office:value-type="string" office:string-value="LUVA DE COBRE SEM ANEL SOLDA 79MM - FORNECIMENTO E INSTALACAO"/>
          <table:table-cell office:value-type="string" office:string-value="UN"/>
          <table:table-cell office:value-type="float" office:value="137.61000000000001"/>
          <table:table-cell table:number-columns-repeated="16380"/>
        </table:table-row>
        <table:table-row>
          <table:table-cell office:value-type="float" office:value="72628"/>
          <table:table-cell office:value-type="string" office:string-value="LUVA PVC ESGOTO 100MM - FORNECIMENTO E INSTALACAO"/>
          <table:table-cell office:value-type="string" office:string-value="UN"/>
          <table:table-cell office:value-type="float" office:value="10.33"/>
          <table:table-cell table:number-columns-repeated="16380"/>
        </table:table-row>
        <table:table-row>
          <table:table-cell office:value-type="float" office:value="72629"/>
          <table:table-cell office:value-type="string" office:string-value="LUVA PVC ESGOTO 40MM - FORNECIMENTO E INSTALACAO"/>
          <table:table-cell office:value-type="string" office:string-value="UN"/>
          <table:table-cell office:value-type="float" office:value="3.96"/>
          <table:table-cell table:number-columns-repeated="16380"/>
        </table:table-row>
        <table:table-row>
          <table:table-cell office:value-type="float" office:value="72630"/>
          <table:table-cell office:value-type="string" office:string-value="LUVA PVC ESGOTO 50MM - FORNECIMENTO E INSTALACAO"/>
          <table:table-cell office:value-type="string" office:string-value="UN"/>
          <table:table-cell office:value-type="float" office:value="5.49"/>
          <table:table-cell table:number-columns-repeated="16380"/>
        </table:table-row>
        <table:table-row>
          <table:table-cell office:value-type="float" office:value="72631"/>
          <table:table-cell office:value-type="string" office:string-value="LUVA PVC ESGOTO 75MM - FORNECIMENTO E INSTALACAO"/>
          <table:table-cell office:value-type="string" office:string-value="UN"/>
          <table:table-cell office:value-type="float" office:value="7.85"/>
          <table:table-cell table:number-columns-repeated="16380"/>
        </table:table-row>
        <table:table-row>
          <table:table-cell office:value-type="float" office:value="72632"/>
          <table:table-cell office:value-type="string" office:string-value="LUVA PVC ROSQUEAVEL AGUA FRIA 1.1/2&quot; - FORNECIMENTO E INSTALACAO"/>
          <table:table-cell office:value-type="string" office:string-value="UN"/>
          <table:table-cell office:value-type="float" office:value="5.28"/>
          <table:table-cell table:number-columns-repeated="16380"/>
        </table:table-row>
        <table:table-row>
          <table:table-cell office:value-type="float" office:value="72633"/>
          <table:table-cell office:value-type="string" office:string-value="LUVA PVC ROSQUEAVEL AGUA FRIA 1.1/4&quot; - FORNECIMENTO E INSTALACAO"/>
          <table:table-cell office:value-type="string" office:string-value="UN"/>
          <table:table-cell office:value-type="float" office:value="6.59"/>
          <table:table-cell table:number-columns-repeated="16380"/>
        </table:table-row>
        <table:table-row>
          <table:table-cell office:value-type="float" office:value="72634"/>
          <table:table-cell office:value-type="string" office:string-value="LUVA PVC ROSQUEAVEL AGUA FRIA 1&quot; - FORNECIMENTO E INSTALACAO"/>
          <table:table-cell office:value-type="string" office:string-value="UN"/>
          <table:table-cell office:value-type="float" office:value="4.29"/>
          <table:table-cell table:number-columns-repeated="16380"/>
        </table:table-row>
        <table:table-row>
          <table:table-cell office:value-type="float" office:value="72635"/>
          <table:table-cell office:value-type="string" office:string-value="LUVA PVC ROSQUEAVEL AGUA FRIA 1/2&quot; - FORNECIMENTO E INSTALACAO"/>
          <table:table-cell office:value-type="string" office:string-value="UN"/>
          <table:table-cell office:value-type="float" office:value="2.86"/>
          <table:table-cell table:number-columns-repeated="16380"/>
        </table:table-row>
        <table:table-row>
          <table:table-cell office:value-type="float" office:value="72636"/>
          <table:table-cell office:value-type="string" office:string-value="LUVA PVC ROSQUEAVEL AGUA FRIA 2.1/2&quot; - FORNECIMENTO E INSTALACAO"/>
          <table:table-cell office:value-type="string" office:string-value="UN"/>
          <table:table-cell office:value-type="float" office:value="15.94"/>
          <table:table-cell table:number-columns-repeated="16380"/>
        </table:table-row>
        <table:table-row>
          <table:table-cell office:value-type="float" office:value="72637"/>
          <table:table-cell office:value-type="string" office:string-value="LUVA PVC ROSQUEAVEL AGUA FRIA 2&quot; - FORNECIMENTO E INSTALACAO"/>
          <table:table-cell office:value-type="string" office:string-value="UN"/>
          <table:table-cell office:value-type="float" office:value="11.8"/>
          <table:table-cell table:number-columns-repeated="16380"/>
        </table:table-row>
        <table:table-row>
          <table:table-cell office:value-type="float" office:value="72638"/>
          <table:table-cell office:value-type="string" office:string-value="LUVA PVC ROSQUEAVEL AGUA FRIA 3&quot; - FORNECIMENTO E INSTALACAO"/>
          <table:table-cell office:value-type="string" office:string-value="UN"/>
          <table:table-cell office:value-type="float" office:value="18.809999999999999"/>
          <table:table-cell table:number-columns-repeated="16380"/>
        </table:table-row>
        <table:table-row>
          <table:table-cell office:value-type="float" office:value="72639"/>
          <table:table-cell office:value-type="string" office:string-value="LUVA PVC ROSQUEAVEL AGUA FRIA 3/4&quot; - FORNECIMENTO E INSTALACAO"/>
          <table:table-cell office:value-type="string" office:string-value="UN"/>
          <table:table-cell office:value-type="float" office:value="3.41"/>
          <table:table-cell table:number-columns-repeated="16380"/>
        </table:table-row>
        <table:table-row>
          <table:table-cell office:value-type="float" office:value="72640"/>
          <table:table-cell office:value-type="string" office:string-value="LUVA PVC ROSQUEAVEL AGUA FRIA 4&quot; - FORNECIMENTO E INSTALACAO"/>
          <table:table-cell office:value-type="string" office:string-value="UN"/>
          <table:table-cell office:value-type="float" office:value="29.08"/>
          <table:table-cell table:number-columns-repeated="16380"/>
        </table:table-row>
        <table:table-row>
          <table:table-cell office:value-type="float" office:value="72641"/>
          <table:table-cell office:value-type="string" office:string-value="LUVA PVC SOLDAVEL AGUA FRIA 110MM - FORNECIMENTO E INSTALACAO"/>
          <table:table-cell office:value-type="string" office:string-value="UN"/>
          <table:table-cell office:value-type="float" office:value="49.64"/>
          <table:table-cell table:number-columns-repeated="16380"/>
        </table:table-row>
        <table:table-row>
          <table:table-cell office:value-type="float" office:value="72642"/>
          <table:table-cell office:value-type="string" office:string-value="LUVA PVC SOLDAVEL AGUA FRIA 20MM - FORNECIMENTO E INSTALACAO"/>
          <table:table-cell office:value-type="string" office:string-value="UN"/>
          <table:table-cell office:value-type="float" office:value="2.66"/>
          <table:table-cell table:number-columns-repeated="16380"/>
        </table:table-row>
        <table:table-row>
          <table:table-cell office:value-type="float" office:value="72643"/>
          <table:table-cell office:value-type="string" office:string-value="LUVA PVC SOLDAVEL AGUA FRIA 25MM - FORNECIMENTO E INSTALACAO"/>
          <table:table-cell office:value-type="string" office:string-value="UN"/>
          <table:table-cell office:value-type="float" office:value="2.91"/>
          <table:table-cell table:number-columns-repeated="16380"/>
        </table:table-row>
        <table:table-row>
          <table:table-cell office:value-type="float" office:value="72644"/>
          <table:table-cell office:value-type="string" office:string-value="LUVA PVC SOLDAVEL AGUA FRIA 32MM - FORNECIMENTO E INSTALACAO"/>
          <table:table-cell office:value-type="string" office:string-value="UN"/>
          <table:table-cell office:value-type="float" office:value="3.91"/>
          <table:table-cell table:number-columns-repeated="16380"/>
        </table:table-row>
        <table:table-row>
          <table:table-cell office:value-type="float" office:value="72645"/>
          <table:table-cell office:value-type="string" office:string-value="LUVA PVC SOLDAVEL AGUA FRIA 40MM - FORNECIMENTO E INSTALACAO"/>
          <table:table-cell office:value-type="string" office:string-value="UN"/>
          <table:table-cell office:value-type="float" office:value="5.83"/>
          <table:table-cell table:number-columns-repeated="16380"/>
        </table:table-row>
        <table:table-row>
          <table:table-cell office:value-type="float" office:value="72646"/>
          <table:table-cell office:value-type="string" office:string-value="LUVA PVC SOLDAVEL AGUA FRIA 50MM - FORNECIMENTO E INSTALACAO"/>
          <table:table-cell office:value-type="string" office:string-value="UN"/>
          <table:table-cell office:value-type="float" office:value="6.3"/>
          <table:table-cell table:number-columns-repeated="16380"/>
        </table:table-row>
        <table:table-row>
          <table:table-cell office:value-type="float" office:value="72647"/>
          <table:table-cell office:value-type="string" office:string-value="LUVA PVC SOLDAVEL AGUA FRIA 60MM - FORNECIMENTO E INSTALACAO"/>
          <table:table-cell office:value-type="string" office:string-value="UN"/>
          <table:table-cell office:value-type="float" office:value="12.87"/>
          <table:table-cell table:number-columns-repeated="16380"/>
        </table:table-row>
        <table:table-row>
          <table:table-cell office:value-type="float" office:value="72648"/>
          <table:table-cell office:value-type="string" office:string-value="LUVA PVC SOLDAVEL AGUA FRIA 75MM - FORNECIMENTO E INSTALACAO"/>
          <table:table-cell office:value-type="string" office:string-value="UN"/>
          <table:table-cell office:value-type="float" office:value="16.440000000000001"/>
          <table:table-cell table:number-columns-repeated="16380"/>
        </table:table-row>
        <table:table-row>
          <table:table-cell office:value-type="float" office:value="72649"/>
          <table:table-cell office:value-type="string" office:string-value="LUVA PVC SOLDAVEL AGUA FRIA 85MM - FORNECIMENTO E INSTALACAO"/>
          <table:table-cell office:value-type="string" office:string-value="UN"/>
          <table:table-cell office:value-type="float" office:value="37.119999999999997"/>
          <table:table-cell table:number-columns-repeated="16380"/>
        </table:table-row>
        <table:table-row>
          <table:table-cell office:value-type="float" office:value="72650"/>
          <table:table-cell office:value-type="string" office:string-value="LUVA REDUCAO ACO GALVANIZADO 1.1/2X1.1/4&quot; - FORNECIMENTO E INSTALACAO"/>
          <table:table-cell office:value-type="string" office:string-value="UN"/>
          <table:table-cell office:value-type="float" office:value="28.99"/>
          <table:table-cell table:number-columns-repeated="16380"/>
        </table:table-row>
        <table:table-row>
          <table:table-cell office:value-type="float" office:value="72651"/>
          <table:table-cell office:value-type="string" office:string-value="LUVA REDUCAO ACO GALVANIZADO 1.1/2X1&quot; - FORNECIMENTO E INSTALACAO"/>
          <table:table-cell office:value-type="string" office:string-value="UN"/>
          <table:table-cell office:value-type="float" office:value="27.77"/>
          <table:table-cell table:number-columns-repeated="16380"/>
        </table:table-row>
        <table:table-row>
          <table:table-cell office:value-type="float" office:value="72652"/>
          <table:table-cell office:value-type="string" office:string-value="LUVA REDUCAO ACO GALVANIZADO 1.1/2X3/4&quot; - FORNECIMENTO E INSTALACAO"/>
          <table:table-cell office:value-type="string" office:string-value="UN"/>
          <table:table-cell office:value-type="float" office:value="26.06"/>
          <table:table-cell table:number-columns-repeated="16380"/>
        </table:table-row>
        <table:table-row>
          <table:table-cell office:value-type="float" office:value="72653"/>
          <table:table-cell office:value-type="string" office:string-value="LUVA REDUCAO ACO GALVANIZADO 1.1/4X1&quot; - FORNECIMENTO E INSTALACAO"/>
          <table:table-cell office:value-type="string" office:string-value="UN"/>
          <table:table-cell office:value-type="float" office:value="22.37"/>
          <table:table-cell table:number-columns-repeated="16380"/>
        </table:table-row>
        <table:table-row>
          <table:table-cell office:value-type="float" office:value="72654"/>
          <table:table-cell office:value-type="string" office:string-value="LUVA REDUCAO ACO GALVANIZADO 1.1/4X1/2&quot; - FORNECIMENTO E INSTALACAO"/>
          <table:table-cell office:value-type="string" office:string-value="UN"/>
          <table:table-cell office:value-type="float" office:value="19.920000000000002"/>
          <table:table-cell table:number-columns-repeated="16380"/>
        </table:table-row>
        <table:table-row>
          <table:table-cell office:value-type="float" office:value="72655"/>
          <table:table-cell office:value-type="string" office:string-value="LUVA REDUCAO ACO GALVANIZADO 1.1/4X3/4&quot; - FORNECIMENTO E INSTALACAO"/>
          <table:table-cell office:value-type="string" office:string-value="UN"/>
          <table:table-cell office:value-type="float" office:value="21.06"/>
          <table:table-cell table:number-columns-repeated="16380"/>
        </table:table-row>
        <table:table-row>
          <table:table-cell office:value-type="float" office:value="72656"/>
          <table:table-cell office:value-type="string" office:string-value="LUVA REDUCAO ACO GALVANIZADO 1X1/2&quot; - FORNECIMENTO E INSTALACAO"/>
          <table:table-cell office:value-type="string" office:string-value="UN"/>
          <table:table-cell office:value-type="float" office:value="15.31"/>
          <table:table-cell table:number-columns-repeated="16380"/>
        </table:table-row>
        <table:table-row>
          <table:table-cell office:value-type="float" office:value="72657"/>
          <table:table-cell office:value-type="string" office:string-value="LUVA REDUCAO ACO GALVANIZADO 1X3/4&quot; - FORNECIMENTO E INSTALACAO"/>
          <table:table-cell office:value-type="string" office:string-value="UN"/>
          <table:table-cell office:value-type="float" office:value="16.3"/>
          <table:table-cell table:number-columns-repeated="16380"/>
        </table:table-row>
        <table:table-row>
          <table:table-cell office:value-type="float" office:value="72658"/>
          <table:table-cell office:value-type="string" office:string-value="LUVA REDUCAO ACO GALVANIZADO 2.1/2X1.1/2&quot; - FORNECIMENTO E INSTALACAO"/>
          <table:table-cell office:value-type="string" office:string-value="UN"/>
          <table:table-cell office:value-type="float" office:value="53.84"/>
          <table:table-cell table:number-columns-repeated="16380"/>
        </table:table-row>
        <table:table-row>
          <table:table-cell office:value-type="float" office:value="72659"/>
          <table:table-cell office:value-type="string" office:string-value="LUVA REDUCAO ACO GALVANIZADO 2.1/2X2&quot; - FORNECIMENTO E INSTALACAO"/>
          <table:table-cell office:value-type="string" office:string-value="UN"/>
          <table:table-cell office:value-type="float" office:value="54.31"/>
          <table:table-cell table:number-columns-repeated="16380"/>
        </table:table-row>
        <table:table-row>
          <table:table-cell office:value-type="float" office:value="72660"/>
          <table:table-cell office:value-type="string" office:string-value="LUVA REDUCAO ACO GALVANIZADO 2X1.1/2&quot; - FORNECIMENTO E INSTALACAO"/>
          <table:table-cell office:value-type="string" office:string-value="UN"/>
          <table:table-cell office:value-type="float" office:value="37.22"/>
          <table:table-cell table:number-columns-repeated="16380"/>
        </table:table-row>
        <table:table-row>
          <table:table-cell office:value-type="float" office:value="72661"/>
          <table:table-cell office:value-type="string" office:string-value="LUVA REDUCAO ACO GALVANIZADO 2X1.1/4&quot; - FORNECIMENTO E INSTALACAO"/>
          <table:table-cell office:value-type="string" office:string-value="UN"/>
          <table:table-cell office:value-type="float" office:value="36.26"/>
          <table:table-cell table:number-columns-repeated="16380"/>
        </table:table-row>
        <table:table-row>
          <table:table-cell office:value-type="float" office:value="72662"/>
          <table:table-cell office:value-type="string" office:string-value="LUVA REDUCAO ACO GALVANIZADO 2X1&quot; - FORNECIMENTO E INSTALACAO"/>
          <table:table-cell office:value-type="string" office:string-value="UN"/>
          <table:table-cell office:value-type="float" office:value="35.630000000000003"/>
          <table:table-cell table:number-columns-repeated="16380"/>
        </table:table-row>
        <table:table-row>
          <table:table-cell office:value-type="float" office:value="72663"/>
          <table:table-cell office:value-type="string" office:string-value="LUVA REDUCAO ACO GALVANIZADO 3/4X1/2&quot; - FORNECIMENTO E INSTALACAO"/>
          <table:table-cell office:value-type="string" office:string-value="UN"/>
          <table:table-cell office:value-type="float" office:value="12.55"/>
          <table:table-cell table:number-columns-repeated="16380"/>
        </table:table-row>
        <table:table-row>
          <table:table-cell office:value-type="float" office:value="72664"/>
          <table:table-cell office:value-type="string" office:string-value="LUVA REDUCAO ACO GALVANIZADO 3X1.1/2&quot; - FORNECIMENTO E INSTALACAO"/>
          <table:table-cell office:value-type="string" office:string-value="UN"/>
          <table:table-cell office:value-type="float" office:value="70.290000000000006"/>
          <table:table-cell table:number-columns-repeated="16380"/>
        </table:table-row>
        <table:table-row>
          <table:table-cell office:value-type="float" office:value="72665"/>
          <table:table-cell office:value-type="string" office:string-value="LUVA REDUCAO ACO GALVANIZADO 3X2.1/2&quot; - FORNECIMENTO E INSTALACAO"/>
          <table:table-cell office:value-type="string" office:string-value="UN"/>
          <table:table-cell office:value-type="float" office:value="71.45"/>
          <table:table-cell table:number-columns-repeated="16380"/>
        </table:table-row>
        <table:table-row>
          <table:table-cell office:value-type="float" office:value="72666"/>
          <table:table-cell office:value-type="string" office:string-value="LUVA REDUCAO ACO GALVANIZADO 3X2&quot; - FORNECIMENTO E INSTALACAO"/>
          <table:table-cell office:value-type="string" office:string-value="UN"/>
          <table:table-cell office:value-type="float" office:value="70.760000000000005"/>
          <table:table-cell table:number-columns-repeated="16380"/>
        </table:table-row>
        <table:table-row>
          <table:table-cell office:value-type="float" office:value="72667"/>
          <table:table-cell office:value-type="string" office:string-value="LUVA REDUCAO ACO GALVANIZADO 4X2.1/2&quot; - FORNECIMENTO E INSTALACAO"/>
          <table:table-cell office:value-type="string" office:string-value="UN"/>
          <table:table-cell office:value-type="float" office:value="96.49"/>
          <table:table-cell table:number-columns-repeated="16380"/>
        </table:table-row>
        <table:table-row>
          <table:table-cell office:value-type="float" office:value="72668"/>
          <table:table-cell office:value-type="string" office:string-value="LUVA REDUCAO ACO GALVANIZADO 4X2&quot; - FORNECIMENTO E INSTALACAO"/>
          <table:table-cell office:value-type="string" office:string-value="UN"/>
          <table:table-cell office:value-type="float" office:value="96.03"/>
          <table:table-cell table:number-columns-repeated="16380"/>
        </table:table-row>
        <table:table-row>
          <table:table-cell office:value-type="float" office:value="72669"/>
          <table:table-cell office:value-type="string" office:string-value="LUVA REDUCAO ACO GALVANIZADO 4X3&quot; - FORNECIMENTO E INSTALACAO"/>
          <table:table-cell office:value-type="string" office:string-value="UN"/>
          <table:table-cell office:value-type="float" office:value="100.01"/>
          <table:table-cell table:number-columns-repeated="16380"/>
        </table:table-row>
        <table:table-row>
          <table:table-cell office:value-type="float" office:value="72670"/>
          <table:table-cell office:value-type="string" office:string-value="NIPLE DE PVC ROSQUEAVEL AGUA FRIA 1&quot; - FORNECIMENTO E INSTALACAO"/>
          <table:table-cell office:value-type="string" office:string-value="UN"/>
          <table:table-cell office:value-type="float" office:value="4.7300000000000004"/>
          <table:table-cell table:number-columns-repeated="16380"/>
        </table:table-row>
        <table:table-row>
          <table:table-cell office:value-type="float" office:value="72671"/>
          <table:table-cell office:value-type="string" office:string-value="NIPLE DE PVC ROSQUEAVEL AGUA FRIA 1/2&quot; - FORNECIMENTO E INSTALACAO"/>
          <table:table-cell office:value-type="string" office:string-value="UN"/>
          <table:table-cell office:value-type="float" office:value="3.32"/>
          <table:table-cell table:number-columns-repeated="16380"/>
        </table:table-row>
        <table:table-row>
          <table:table-cell office:value-type="float" office:value="72672"/>
          <table:table-cell office:value-type="string" office:string-value="NIPLE DE PVC ROSQUEAVEL AGUA FRIA 2&quot; - FORNECIMENTO E INSTALACAO"/>
          <table:table-cell office:value-type="string" office:string-value="UN"/>
          <table:table-cell office:value-type="float" office:value="10.72"/>
          <table:table-cell table:number-columns-repeated="16380"/>
        </table:table-row>
        <table:table-row>
          <table:table-cell office:value-type="float" office:value="72673"/>
          <table:table-cell office:value-type="string" office:string-value="NIPLE DE ACO GALVANIZADO 1.1/2&quot; - FORNECIMENTO E INSTALACAO"/>
          <table:table-cell office:value-type="string" office:string-value="UN"/>
          <table:table-cell office:value-type="float" office:value="16.29"/>
          <table:table-cell table:number-columns-repeated="16380"/>
        </table:table-row>
        <table:table-row>
          <table:table-cell office:value-type="float" office:value="72674"/>
          <table:table-cell office:value-type="string" office:string-value="NIPLE DE ACO GALVANIZADO 1.1/4&quot; - FORNECIMENTO E INSTALACAO"/>
          <table:table-cell office:value-type="string" office:string-value="UN"/>
          <table:table-cell office:value-type="float" office:value="14.38"/>
          <table:table-cell table:number-columns-repeated="16380"/>
        </table:table-row>
        <table:table-row>
          <table:table-cell office:value-type="float" office:value="72675"/>
          <table:table-cell office:value-type="string" office:string-value="NIPLE DE ACO GALVANIZADO 1&quot; - FORNECIMENTO E INSTALACAO"/>
          <table:table-cell office:value-type="string" office:string-value="UN"/>
          <table:table-cell office:value-type="float" office:value="11.75"/>
          <table:table-cell table:number-columns-repeated="16380"/>
        </table:table-row>
        <table:table-row>
          <table:table-cell office:value-type="float" office:value="72676"/>
          <table:table-cell office:value-type="string" office:string-value="NIPLE DE ACO GALVANIZADO 1/2&quot; - FORNECIMENTO E INSTALACAO"/>
          <table:table-cell office:value-type="string" office:string-value="UN"/>
          <table:table-cell office:value-type="float" office:value="7.61"/>
          <table:table-cell table:number-columns-repeated="16380"/>
        </table:table-row>
        <table:table-row>
          <table:table-cell office:value-type="float" office:value="72677"/>
          <table:table-cell office:value-type="string" office:string-value="NIPLE DE ACO GALVANIZADO 2.1/2&quot; - FORNECIMENTO E INSTALACAO"/>
          <table:table-cell office:value-type="string" office:string-value="UN"/>
          <table:table-cell office:value-type="float" office:value="36.1"/>
          <table:table-cell table:number-columns-repeated="16380"/>
        </table:table-row>
        <table:table-row>
          <table:table-cell office:value-type="float" office:value="72678"/>
          <table:table-cell office:value-type="string" office:string-value="NIPLE DE ACO GALVANIZADO 2&quot; - FORNECIMENTO E INSTALACAO"/>
          <table:table-cell office:value-type="string" office:string-value="UN"/>
          <table:table-cell office:value-type="float" office:value="27.49"/>
          <table:table-cell table:number-columns-repeated="16380"/>
        </table:table-row>
        <table:table-row>
          <table:table-cell office:value-type="float" office:value="72679"/>
          <table:table-cell office:value-type="string" office:string-value="NIPLE DE ACO GALVANIZADO 3&quot; - FORNECIMENTO E INSTALACAO"/>
          <table:table-cell office:value-type="string" office:string-value="UN"/>
          <table:table-cell office:value-type="float" office:value="48.67"/>
          <table:table-cell table:number-columns-repeated="16380"/>
        </table:table-row>
        <table:table-row>
          <table:table-cell office:value-type="float" office:value="72680"/>
          <table:table-cell office:value-type="string" office:string-value="NIPLE DE ACO GALVANIZADO 3/4&quot; - FORNECIMENTO E INSTALACAO"/>
          <table:table-cell office:value-type="string" office:string-value="UN"/>
          <table:table-cell office:value-type="float" office:value="9.0500000000000007"/>
          <table:table-cell table:number-columns-repeated="16380"/>
        </table:table-row>
        <table:table-row>
          <table:table-cell office:value-type="float" office:value="72681"/>
          <table:table-cell office:value-type="string" office:string-value="NIPLE DE ACO GALVANIZADO 4&quot; - FORNECIMENTO E INSTALACAO"/>
          <table:table-cell office:value-type="string" office:string-value="UN"/>
          <table:table-cell office:value-type="float" office:value="71.86"/>
          <table:table-cell table:number-columns-repeated="16380"/>
        </table:table-row>
        <table:table-row>
          <table:table-cell office:value-type="float" office:value="72682"/>
          <table:table-cell office:value-type="string" office:string-value="NIPLE DE ACO GALVANIZADO 5&quot; - FORNECIMENTO E INSTALACAO"/>
          <table:table-cell office:value-type="string" office:string-value="UN"/>
          <table:table-cell office:value-type="float" office:value="121.35"/>
          <table:table-cell table:number-columns-repeated="16380"/>
        </table:table-row>
        <table:table-row>
          <table:table-cell office:value-type="float" office:value="72683"/>
          <table:table-cell office:value-type="string" office:string-value="NIPLE DE ACO GALVANIZADO 6&quot; - FORNECIMENTO E INSTALACAO"/>
          <table:table-cell office:value-type="string" office:string-value="UN"/>
          <table:table-cell office:value-type="float" office:value="146.68"/>
          <table:table-cell table:number-columns-repeated="16380"/>
        </table:table-row>
        <table:table-row>
          <table:table-cell office:value-type="float" office:value="72686"/>
          <table:table-cell office:value-type="string" office:string-value="REDUCAO DE PVC ROSQUEAVEL AGUA FRIA 1.1/2X1.1/4&quot; - FORNECIMENTO E INSTALACAO"/>
          <table:table-cell office:value-type="string" office:string-value="UN"/>
          <table:table-cell office:value-type="float" office:value="8.89"/>
          <table:table-cell table:number-columns-repeated="16380"/>
        </table:table-row>
        <table:table-row>
          <table:table-cell office:value-type="float" office:value="72687"/>
          <table:table-cell office:value-type="string" office:string-value="REDUCAO DE PVC ROSQUEAVEL AGUA FRIA 1.1/2X1&quot; - FORNECIMENTO E INSTALACAO"/>
          <table:table-cell office:value-type="string" office:string-value="UN"/>
          <table:table-cell office:value-type="float" office:value="10.79"/>
          <table:table-cell table:number-columns-repeated="16380"/>
        </table:table-row>
        <table:table-row>
          <table:table-cell office:value-type="float" office:value="72688"/>
          <table:table-cell office:value-type="string" office:string-value="REDUCAO DE PVC ROSQUEAVEL AGUA FRIA 1.1/2X3/4&quot; - FORNECIMENTO E INSTALACAO"/>
          <table:table-cell office:value-type="string" office:string-value="UN"/>
          <table:table-cell office:value-type="float" office:value="10.199999999999999"/>
          <table:table-cell table:number-columns-repeated="16380"/>
        </table:table-row>
        <table:table-row>
          <table:table-cell office:value-type="float" office:value="72689"/>
          <table:table-cell office:value-type="string" office:string-value="REDUCAO DE PVC ROSQUEAVEL AGUA FRIA 1.1/4X1&quot; - FORNECIMENTO E INSTALACAO"/>
          <table:table-cell office:value-type="string" office:string-value="UN"/>
          <table:table-cell office:value-type="float" office:value="6.2"/>
          <table:table-cell table:number-columns-repeated="16380"/>
        </table:table-row>
        <table:table-row>
          <table:table-cell office:value-type="float" office:value="72690"/>
          <table:table-cell office:value-type="string" office:string-value="REDUCAO DE PVC ROSQUEAVEL AGUA FRIA 1.1/4X3/4&quot; - FORNECIMENTO E INSTALACAO"/>
          <table:table-cell office:value-type="string" office:string-value="UN"/>
          <table:table-cell office:value-type="float" office:value="5.66"/>
          <table:table-cell table:number-columns-repeated="16380"/>
        </table:table-row>
        <table:table-row>
          <table:table-cell office:value-type="float" office:value="72691"/>
          <table:table-cell office:value-type="string" office:string-value="REDUCAO DE PVC ROSQUEAVEL AGUA FRIA 1X1/2&quot; - FORNECIMENTO E INSTALACAO"/>
          <table:table-cell office:value-type="string" office:string-value="UN"/>
          <table:table-cell office:value-type="float" office:value="4.83"/>
          <table:table-cell table:number-columns-repeated="16380"/>
        </table:table-row>
        <table:table-row>
          <table:table-cell office:value-type="float" office:value="72692"/>
          <table:table-cell office:value-type="string" office:string-value="REDUCAO DE PVC ROSQUEAVEL AGUA FRIA 1X3/4&quot; - FORNECIMENTO E INSTALACAO"/>
          <table:table-cell office:value-type="string" office:string-value="UN"/>
          <table:table-cell office:value-type="float" office:value="4.3600000000000003"/>
          <table:table-cell table:number-columns-repeated="16380"/>
        </table:table-row>
        <table:table-row>
          <table:table-cell office:value-type="float" office:value="72693"/>
          <table:table-cell office:value-type="string" office:string-value="REDUCAO DE PVC ROSQUEAVEL AGUA FRIA 2X1.1/2&quot; - FORNECIMENTO E INSTALACAO"/>
          <table:table-cell office:value-type="string" office:string-value="UN"/>
          <table:table-cell office:value-type="float" office:value="14.23"/>
          <table:table-cell table:number-columns-repeated="16380"/>
        </table:table-row>
        <table:table-row>
          <table:table-cell office:value-type="float" office:value="72694"/>
          <table:table-cell office:value-type="string" office:string-value="REDUCAO DE PVC ROSQUEAVEL AGUA FRIA 2X1.1/4&quot; - FORNECIMENTO E INSTALACAO"/>
          <table:table-cell office:value-type="string" office:string-value="UN"/>
          <table:table-cell office:value-type="float" office:value="14.44"/>
          <table:table-cell table:number-columns-repeated="16380"/>
        </table:table-row>
        <table:table-row>
          <table:table-cell office:value-type="float" office:value="72695"/>
          <table:table-cell office:value-type="string" office:string-value="REDUCAO DE PVC ROSQUEAVEL AGUA FRIA 2X1&quot; - FORNECIMENTO E INSTALACAO"/>
          <table:table-cell office:value-type="string" office:string-value="UN"/>
          <table:table-cell office:value-type="float" office:value="15.52"/>
          <table:table-cell table:number-columns-repeated="16380"/>
        </table:table-row>
        <table:table-row>
          <table:table-cell office:value-type="float" office:value="72696"/>
          <table:table-cell office:value-type="string" office:string-value="REDUCAO DE PVC ROSQUEAVEL AGUA FRIA 3/4X1/2&quot; - FORNECIMENTO E INSTALACAO"/>
          <table:table-cell office:value-type="string" office:string-value="UN"/>
          <table:table-cell office:value-type="float" office:value="3.05"/>
          <table:table-cell table:number-columns-repeated="16380"/>
        </table:table-row>
        <table:table-row>
          <table:table-cell office:value-type="float" office:value="72697"/>
          <table:table-cell office:value-type="string" office:string-value="REDUCAO DE PVC SOLDAVEL AGUA FRIA 110X60MM - FORNECIMENTO E INSTALACAO"/>
          <table:table-cell office:value-type="string" office:string-value="UN"/>
          <table:table-cell office:value-type="float" office:value="28.42"/>
          <table:table-cell table:number-columns-repeated="16380"/>
        </table:table-row>
        <table:table-row>
          <table:table-cell office:value-type="float" office:value="72698"/>
          <table:table-cell office:value-type="string" office:string-value="REDUCAO DE PVC SOLDAVEL AGUA FRIA 110X75MM - FORNECIMENTO E INSTALACAO"/>
          <table:table-cell office:value-type="string" office:string-value="UN"/>
          <table:table-cell office:value-type="float" office:value="32.76"/>
          <table:table-cell table:number-columns-repeated="16380"/>
        </table:table-row>
        <table:table-row>
          <table:table-cell office:value-type="float" office:value="72699"/>
          <table:table-cell office:value-type="string" office:string-value="REDUCAO DE PVC SOLDAVEL AGUA FRIA 32X20MM - FORNECIMENTO E INSTALACAO"/>
          <table:table-cell office:value-type="string" office:string-value="UN"/>
          <table:table-cell office:value-type="float" office:value="3.7"/>
          <table:table-cell table:number-columns-repeated="16380"/>
        </table:table-row>
        <table:table-row>
          <table:table-cell office:value-type="float" office:value="72700"/>
          <table:table-cell office:value-type="string" office:string-value="REDUCAO DE PVC SOLDAVEL AGUA FRIA 40X20MM - FORNECIMENTO E INSTALACAO"/>
          <table:table-cell office:value-type="string" office:string-value="UN"/>
          <table:table-cell office:value-type="float" office:value="4.5599999999999996"/>
          <table:table-cell table:number-columns-repeated="16380"/>
        </table:table-row>
        <table:table-row>
          <table:table-cell office:value-type="float" office:value="72701"/>
          <table:table-cell office:value-type="string" office:string-value="REDUCAO DE PVC SOLDAVEL AGUA FRIA 40X25MM - FORNECIMENTO E INSTALACAO"/>
          <table:table-cell office:value-type="string" office:string-value="UN"/>
          <table:table-cell office:value-type="float" office:value="5.16"/>
          <table:table-cell table:number-columns-repeated="16380"/>
        </table:table-row>
        <table:table-row>
          <table:table-cell office:value-type="float" office:value="72702"/>
          <table:table-cell office:value-type="string" office:string-value="REDUCAO DE PVC SOLDAVEL AGUA FRIA 50X20MM - FORNECIMENTO E INSTALACAO"/>
          <table:table-cell office:value-type="string" office:string-value="UN"/>
          <table:table-cell office:value-type="float" office:value="5.89"/>
          <table:table-cell table:number-columns-repeated="16380"/>
        </table:table-row>
        <table:table-row>
          <table:table-cell office:value-type="float" office:value="72703"/>
          <table:table-cell office:value-type="string" office:string-value="REDUCAO DE PVC SOLDAVEL AGUA FRIA 50X25MM - FORNECIMENTO E INSTALACAO"/>
          <table:table-cell office:value-type="string" office:string-value="UN"/>
          <table:table-cell office:value-type="float" office:value="6.2"/>
          <table:table-cell table:number-columns-repeated="16380"/>
        </table:table-row>
        <table:table-row>
          <table:table-cell office:value-type="float" office:value="72704"/>
          <table:table-cell office:value-type="string" office:string-value="REDUCAO DE PVC SOLDAVEL AGUA FRIA 50X32MM - FORNECIMENTO E INSTALACAO"/>
          <table:table-cell office:value-type="string" office:string-value="UN"/>
          <table:table-cell office:value-type="float" office:value="7.3"/>
          <table:table-cell table:number-columns-repeated="16380"/>
        </table:table-row>
        <table:table-row>
          <table:table-cell office:value-type="float" office:value="72705"/>
          <table:table-cell office:value-type="string" office:string-value="REDUCAO DE PVC SOLDAVEL AGUA FRIA 60X25MM - FORNECIMENTO E INSTALACAO"/>
          <table:table-cell office:value-type="string" office:string-value="UN"/>
          <table:table-cell office:value-type="float" office:value="10.31"/>
          <table:table-cell table:number-columns-repeated="16380"/>
        </table:table-row>
        <table:table-row>
          <table:table-cell office:value-type="float" office:value="72706"/>
          <table:table-cell office:value-type="string" office:string-value="REDUCAO DE PVC SOLDAVEL AGUA FRIA 60X32MM - FORNECIMENTO E INSTALACAO"/>
          <table:table-cell office:value-type="string" office:string-value="UN"/>
          <table:table-cell office:value-type="float" office:value="12.26"/>
          <table:table-cell table:number-columns-repeated="16380"/>
        </table:table-row>
        <table:table-row>
          <table:table-cell office:value-type="float" office:value="72707"/>
          <table:table-cell office:value-type="string" office:string-value="REDUCAO DE PVC SOLDAVEL AGUA FRIA 60X40MM - FORNECIMENTO E INSTALACAO"/>
          <table:table-cell office:value-type="string" office:string-value="UN"/>
          <table:table-cell office:value-type="float" office:value="13.8"/>
          <table:table-cell table:number-columns-repeated="16380"/>
        </table:table-row>
        <table:table-row>
          <table:table-cell office:value-type="float" office:value="72708"/>
          <table:table-cell office:value-type="string" office:string-value="REDUCAO DE PVC SOLDAVEL AGUA FRIA 60X50MM - FORNECIMENTO E INSTALACAO"/>
          <table:table-cell office:value-type="string" office:string-value="UN"/>
          <table:table-cell office:value-type="float" office:value="16.989999999999998"/>
          <table:table-cell table:number-columns-repeated="16380"/>
        </table:table-row>
        <table:table-row>
          <table:table-cell office:value-type="float" office:value="72709"/>
          <table:table-cell office:value-type="string" office:string-value="REDUCAO DE PVC SOLDAVEL AGUA FRIA 75X50MM - FORNECIMENTO E INSTALACAO"/>
          <table:table-cell office:value-type="string" office:string-value="UN"/>
          <table:table-cell office:value-type="float" office:value="19.18"/>
          <table:table-cell table:number-columns-repeated="16380"/>
        </table:table-row>
        <table:table-row>
          <table:table-cell office:value-type="float" office:value="72710"/>
          <table:table-cell office:value-type="string" office:string-value="REDUCAO DE PVC SOLDAVEL AGUA FRIA 85X60MM - FORNECIMENTO E INSTALACAO"/>
          <table:table-cell office:value-type="string" office:string-value="UN"/>
          <table:table-cell office:value-type="float" office:value="21.19"/>
          <table:table-cell table:number-columns-repeated="16380"/>
        </table:table-row>
        <table:table-row>
          <table:table-cell office:value-type="float" office:value="72712"/>
          <table:table-cell office:value-type="string" office:string-value="TE DE ACO GALVANIZADO 1.1/2&quot; - FORNECIMENTO E INSTALACAO"/>
          <table:table-cell office:value-type="string" office:string-value="UN"/>
          <table:table-cell office:value-type="float" office:value="34.22"/>
          <table:table-cell table:number-columns-repeated="16380"/>
        </table:table-row>
        <table:table-row>
          <table:table-cell office:value-type="float" office:value="72713"/>
          <table:table-cell office:value-type="string" office:string-value="TE DE ACO GALVANIZADO 1.1/4&quot; - FORNECIMENTO E INSTALACAO"/>
          <table:table-cell office:value-type="string" office:string-value="UN"/>
          <table:table-cell office:value-type="float" office:value="28.6"/>
          <table:table-cell table:number-columns-repeated="16380"/>
        </table:table-row>
        <table:table-row>
          <table:table-cell office:value-type="float" office:value="72714"/>
          <table:table-cell office:value-type="string" office:string-value="TE DE ACO GALVANIZADO 1&quot; - FORNECIMENTO E INSTALACAO"/>
          <table:table-cell office:value-type="string" office:string-value="UN"/>
          <table:table-cell office:value-type="float" office:value="19.93"/>
          <table:table-cell table:number-columns-repeated="16380"/>
        </table:table-row>
        <table:table-row>
          <table:table-cell office:value-type="float" office:value="72715"/>
          <table:table-cell office:value-type="string" office:string-value="TE DE ACO GALVANIZADO 2.1/2&quot; - FORNECIMENTO E INSTALACAO"/>
          <table:table-cell office:value-type="string" office:string-value="UN"/>
          <table:table-cell office:value-type="float" office:value="78.67"/>
          <table:table-cell table:number-columns-repeated="16380"/>
        </table:table-row>
        <table:table-row>
          <table:table-cell office:value-type="float" office:value="72716"/>
          <table:table-cell office:value-type="string" office:string-value="TE DE ACO GALVANIZADO 2&quot; - FORNECIMENTO E INSTALACAO"/>
          <table:table-cell office:value-type="string" office:string-value="UN"/>
          <table:table-cell office:value-type="float" office:value="51.71"/>
          <table:table-cell table:number-columns-repeated="16380"/>
        </table:table-row>
        <table:table-row>
          <table:table-cell office:value-type="float" office:value="72717"/>
          <table:table-cell office:value-type="string" office:string-value="TE DE ACO GALVANIZADO 3&quot; - FORNECIMENTO E INSTALACAO"/>
          <table:table-cell office:value-type="string" office:string-value="UN"/>
          <table:table-cell office:value-type="float" office:value="97.58"/>
          <table:table-cell table:number-columns-repeated="16380"/>
        </table:table-row>
        <table:table-row>
          <table:table-cell office:value-type="float" office:value="72718"/>
          <table:table-cell office:value-type="string" office:string-value="TE DE ACO GALVANIZADO 3/4&quot; - FORNECIMENTO E INSTALACAO"/>
          <table:table-cell office:value-type="string" office:string-value="UN"/>
          <table:table-cell office:value-type="float" office:value="15.16"/>
          <table:table-cell table:number-columns-repeated="16380"/>
        </table:table-row>
        <table:table-row>
          <table:table-cell office:value-type="float" office:value="72719"/>
          <table:table-cell office:value-type="string" office:string-value="TE DE ACO GALVANIZADO 4&quot; - FORNECIMENTO E INSTALACAO"/>
          <table:table-cell office:value-type="string" office:string-value="UN"/>
          <table:table-cell office:value-type="float" office:value="172.24"/>
          <table:table-cell table:number-columns-repeated="16380"/>
        </table:table-row>
        <table:table-row>
          <table:table-cell office:value-type="float" office:value="72720"/>
          <table:table-cell office:value-type="string" office:string-value="TE DE ACO GALVANIZADO 5&quot; - FORNECIMENTO E INSTALACAO"/>
          <table:table-cell office:value-type="string" office:string-value="UN"/>
          <table:table-cell office:value-type="float" office:value="305.7"/>
          <table:table-cell table:number-columns-repeated="16380"/>
        </table:table-row>
        <table:table-row>
          <table:table-cell office:value-type="float" office:value="72721"/>
          <table:table-cell office:value-type="string" office:string-value="TE DE ACO GALVANIZADO 6&quot; - FORNECIMENTO E INSTALACAO"/>
          <table:table-cell office:value-type="string" office:string-value="UN"/>
          <table:table-cell office:value-type="float" office:value="429.17"/>
          <table:table-cell table:number-columns-repeated="16380"/>
        </table:table-row>
        <table:table-row>
          <table:table-cell office:value-type="float" office:value="72722"/>
          <table:table-cell office:value-type="string" office:string-value="TE DE COBRE 15MM LIGAÇÃO SOLDADA - FORNECIMENTO E INSTALACAO"/>
          <table:table-cell office:value-type="string" office:string-value="UN"/>
          <table:table-cell office:value-type="float" office:value="6.82"/>
          <table:table-cell table:number-columns-repeated="16380"/>
        </table:table-row>
        <table:table-row>
          <table:table-cell office:value-type="float" office:value="72723"/>
          <table:table-cell office:value-type="string" office:string-value="TE DE COBRE 22MM LIGAÇÃO SOLDADA - FORNECIMENTO E INSTALACAO"/>
          <table:table-cell office:value-type="string" office:string-value="UN"/>
          <table:table-cell office:value-type="float" office:value="11.62"/>
          <table:table-cell table:number-columns-repeated="16380"/>
        </table:table-row>
        <table:table-row>
          <table:table-cell office:value-type="float" office:value="72724"/>
          <table:table-cell office:value-type="string" office:string-value="TE DE COBRE 28MM LIGAÇÃO SOLDADA - FORNECIMENTO E INSTALACAO"/>
          <table:table-cell office:value-type="string" office:string-value="UN"/>
          <table:table-cell office:value-type="float" office:value="17.62"/>
          <table:table-cell table:number-columns-repeated="16380"/>
        </table:table-row>
        <table:table-row>
          <table:table-cell office:value-type="float" office:value="72725"/>
          <table:table-cell office:value-type="string" office:string-value="TE DE COBRE 35MM LIGAÇÃO SOLDADA - FORNECIMENTO E INSTALACAO"/>
          <table:table-cell office:value-type="string" office:string-value="UN"/>
          <table:table-cell office:value-type="float" office:value="36.549999999999997"/>
          <table:table-cell table:number-columns-repeated="16380"/>
        </table:table-row>
        <table:table-row>
          <table:table-cell office:value-type="float" office:value="72726"/>
          <table:table-cell office:value-type="string" office:string-value="TE DE COBRE 42MM LIGAÇÃO SOLDADA - FORNECIMENTO E INSTALACAO"/>
          <table:table-cell office:value-type="string" office:string-value="UN"/>
          <table:table-cell office:value-type="float" office:value="48.27"/>
          <table:table-cell table:number-columns-repeated="16380"/>
        </table:table-row>
        <table:table-row>
          <table:table-cell office:value-type="float" office:value="72727"/>
          <table:table-cell office:value-type="string" office:string-value="TE DE COBRE 54MM LIGAÇÃO SOLDADA - FORNECIMENTO E INSTALACAO"/>
          <table:table-cell office:value-type="string" office:string-value="UN"/>
          <table:table-cell office:value-type="float" office:value="96.32"/>
          <table:table-cell table:number-columns-repeated="16380"/>
        </table:table-row>
        <table:table-row>
          <table:table-cell office:value-type="float" office:value="72728"/>
          <table:table-cell office:value-type="string" office:string-value="TE DE COBRE 66MM LIGAÇÃO SOLDADA - FORNECIMENTO E INSTALACAO"/>
          <table:table-cell office:value-type="string" office:string-value="UN"/>
          <table:table-cell office:value-type="float" office:value="211.56"/>
          <table:table-cell table:number-columns-repeated="16380"/>
        </table:table-row>
        <table:table-row>
          <table:table-cell office:value-type="float" office:value="72729"/>
          <table:table-cell office:value-type="string" office:string-value="TE DE COBRE 79MM LIGAÇÃO SOLDADA - FORNECIMENTO E INSTALACAO"/>
          <table:table-cell office:value-type="string" office:string-value="UN"/>
          <table:table-cell office:value-type="float" office:value="339.19"/>
          <table:table-cell table:number-columns-repeated="16380"/>
        </table:table-row>
        <table:table-row>
          <table:table-cell office:value-type="float" office:value="72773"/>
          <table:table-cell office:value-type="string" office:string-value="JUNCAO PVC ESGOTO 75X50MM - FORNECIMENTO E INSTALACAO"/>
          <table:table-cell office:value-type="string" office:string-value="UN"/>
          <table:table-cell office:value-type="float" office:value="21.15"/>
          <table:table-cell table:number-columns-repeated="16380"/>
        </table:table-row>
        <table:table-row>
          <table:table-cell office:value-type="float" office:value="72774"/>
          <table:table-cell office:value-type="string" office:string-value="JUNCAO PVC ESGOTO 100X50MM - FORNECIMENTO E INSTALACAO"/>
          <table:table-cell office:value-type="string" office:string-value="UN"/>
          <table:table-cell office:value-type="float" office:value="24.87"/>
          <table:table-cell table:number-columns-repeated="16380"/>
        </table:table-row>
        <table:table-row>
          <table:table-cell office:value-type="float" office:value="72775"/>
          <table:table-cell office:value-type="string" office:string-value="JUNCAO PVC ESGOTO 100X75MM - FORNECIMENTO E INSTALACAO"/>
          <table:table-cell office:value-type="string" office:string-value="UN"/>
          <table:table-cell office:value-type="float" office:value="32.71"/>
          <table:table-cell table:number-columns-repeated="16380"/>
        </table:table-row>
        <table:table-row>
          <table:table-cell office:value-type="float" office:value="72783"/>
          <table:table-cell office:value-type="string" office:string-value="ADAPTADOR PVC SOLDAVEL COM FLANGES E ANEL PARA CAIXA D'AGUA 20MMX1/2&quot; - FORNECIMENTO E INSTALACAO"/>
          <table:table-cell office:value-type="string" office:string-value="UN"/>
          <table:table-cell office:value-type="float" office:value="8.6999999999999993"/>
          <table:table-cell table:number-columns-repeated="16380"/>
        </table:table-row>
        <table:table-row>
          <table:table-cell office:value-type="float" office:value="72784"/>
          <table:table-cell office:value-type="string" office:string-value="ADAPTADOR PVC SOLDAVEL COM FLANGES E ANEL PARA CAIXA D'AGUA 25MMX3/4&quot; - FORNECIMENTO E INSTALACAO"/>
          <table:table-cell office:value-type="string" office:string-value="UN"/>
          <table:table-cell office:value-type="float" office:value="10.3"/>
          <table:table-cell table:number-columns-repeated="16380"/>
        </table:table-row>
        <table:table-row>
          <table:table-cell office:value-type="float" office:value="72785"/>
          <table:table-cell office:value-type="string" office:string-value="ADAPTADOR PVC SOLDAVEL COM FLANGES E ANEL PARA CAIXA D'AGUA 32MMX1&quot; - FORNECIMENTO E INSTALACAO"/>
          <table:table-cell office:value-type="string" office:string-value="UN"/>
          <table:table-cell office:value-type="float" office:value="16.45"/>
          <table:table-cell table:number-columns-repeated="16380"/>
        </table:table-row>
        <table:table-row>
          <table:table-cell office:value-type="float" office:value="72786"/>
          <table:table-cell office:value-type="string" office:string-value="ADAPTADOR PVC SOLDAVEL COM FLANGES E ANEL PARA CAIXA D'AGUA 40MMX1.1/4&quot; - FORNECIMENTO E INSTALACAO"/>
          <table:table-cell office:value-type="string" office:string-value="UN"/>
          <table:table-cell office:value-type="float" office:value="21.87"/>
          <table:table-cell table:number-columns-repeated="16380"/>
        </table:table-row>
        <table:table-row>
          <table:table-cell office:value-type="float" office:value="72787"/>
          <table:table-cell office:value-type="string" office:string-value="ADAPTADOR PVC SOLDAVEL COM FLANGES E ANEL PARA CAIXA D'AGUA 50MMX1.1/2&quot; - FORNECIMENTO E INSTALACAO"/>
          <table:table-cell office:value-type="string" office:string-value="UN"/>
          <table:table-cell office:value-type="float" office:value="22.65"/>
          <table:table-cell table:number-columns-repeated="16380"/>
        </table:table-row>
        <table:table-row>
          <table:table-cell office:value-type="float" office:value="72788"/>
          <table:table-cell office:value-type="string" office:string-value="ADAPTADOR PVC SOLDAVEL COM FLANGES E ANEL PARA CAIXA D'AGUA 60MMX2&quot; - FORNECIMENTO E INSTALACAO"/>
          <table:table-cell office:value-type="string" office:string-value="UN"/>
          <table:table-cell office:value-type="float" office:value="33.92"/>
          <table:table-cell table:number-columns-repeated="16380"/>
        </table:table-row>
        <table:table-row>
          <table:table-cell office:value-type="float" office:value="72789"/>
          <table:table-cell office:value-type="string" office:string-value="ADAPTADOR PVC SOLDAVEL COM FLANGES LIVRES PARA CAIXA D'AGUA 25MMX3/4&quot; - FORNECIMENTO E INSTALACAO"/>
          <table:table-cell office:value-type="string" office:string-value="UN"/>
          <table:table-cell office:value-type="float" office:value="11.44"/>
          <table:table-cell table:number-columns-repeated="16380"/>
        </table:table-row>
        <table:table-row>
          <table:table-cell office:value-type="float" office:value="72790"/>
          <table:table-cell office:value-type="string" office:string-value="ADAPTADOR PVC SOLDAVEL COM FLANGES LIVRES PARA CAIXA D'AGUA 32MMX1&quot; - FORNECIMENTO E INSTALACAO"/>
          <table:table-cell office:value-type="string" office:string-value="UN"/>
          <table:table-cell office:value-type="float" office:value="13.77"/>
          <table:table-cell table:number-columns-repeated="16380"/>
        </table:table-row>
        <table:table-row>
          <table:table-cell office:value-type="float" office:value="72791"/>
          <table:table-cell office:value-type="string" office:string-value="ADAPTADOR PVC SOLDAVEL COM FLANGES LIVRES PARA CAIXA D'AGUA 40MMX1.1/4&quot; - FORNECIMENTO E INSTALACAO"/>
          <table:table-cell office:value-type="string" office:string-value="UN"/>
          <table:table-cell office:value-type="float" office:value="17.600000000000001"/>
          <table:table-cell table:number-columns-repeated="16380"/>
        </table:table-row>
        <table:table-row>
          <table:table-cell office:value-type="float" office:value="72792"/>
          <table:table-cell office:value-type="string" office:string-value="ADAPTADOR PVC SOLDAVEL COM FLANGES LIVRES PARA CAIXA D'AGUA 50MMX1.1/2&quot; - FORNECIMENTO E INSTALACAO"/>
          <table:table-cell office:value-type="string" office:string-value="UN"/>
          <table:table-cell office:value-type="float" office:value="30.69"/>
          <table:table-cell table:number-columns-repeated="16380"/>
        </table:table-row>
        <table:table-row>
          <table:table-cell office:value-type="float" office:value="72793"/>
          <table:table-cell office:value-type="string" office:string-value="ADAPTADOR PVC SOLDAVEL COM FLANGES LIVRES PARA CAIXA D'AGUA 60MMX2&quot; - FORNECIMENTO E INSTALACAO"/>
          <table:table-cell office:value-type="string" office:string-value="UN"/>
          <table:table-cell office:value-type="float" office:value="42.81"/>
          <table:table-cell table:number-columns-repeated="16380"/>
        </table:table-row>
        <table:table-row>
          <table:table-cell office:value-type="float" office:value="72794"/>
          <table:table-cell office:value-type="string" office:string-value="ADAPTADOR PVC SOLDAVEL COM FLANGES LIVRES PARA CAIXA D'AGUA 75MMX2.1/2&quot; - FORNECIMENTO E INSTALACAO"/>
          <table:table-cell office:value-type="string" office:string-value="UN"/>
          <table:table-cell office:value-type="float" office:value="127.48"/>
          <table:table-cell table:number-columns-repeated="16380"/>
        </table:table-row>
        <table:table-row>
          <table:table-cell office:value-type="float" office:value="72795"/>
          <table:table-cell office:value-type="string" office:string-value="ADAPTADOR PVC SOLDAVEL COM FLANGES LIVRES PARA CAIXA D'AGUA 85MMX3&quot; - FORNECIMENTO E INSTALACAO"/>
          <table:table-cell office:value-type="string" office:string-value="UN"/>
          <table:table-cell office:value-type="float" office:value="173.98"/>
          <table:table-cell table:number-columns-repeated="16380"/>
        </table:table-row>
        <table:table-row>
          <table:table-cell office:value-type="float" office:value="72796"/>
          <table:table-cell office:value-type="string" office:string-value="ADAPTADOR PVC SOLDAVEL COM FLANGES LIVRES PARA CAIXA D'AGUA 110MMX4&quot; - FORNECIMENTO E INSTALACAO"/>
          <table:table-cell office:value-type="string" office:string-value="UN"/>
          <table:table-cell office:value-type="float" office:value="242.28"/>
          <table:table-cell table:number-columns-repeated="16380"/>
        </table:table-row>
        <table:table-row>
          <table:table-cell office:value-type="float" office:value="72797"/>
          <table:table-cell office:value-type="string" office:string-value="ADAPTADOR PVC SOLDAVEL LONGO COM FLANGES LIVRES PARA CAIXA D'AGUA 25MMX3/4&quot; - FORNECIMENTO E INSTALACAO"/>
          <table:table-cell office:value-type="string" office:string-value="UN"/>
          <table:table-cell office:value-type="float" office:value="12.98"/>
          <table:table-cell table:number-columns-repeated="16380"/>
        </table:table-row>
        <table:table-row>
          <table:table-cell office:value-type="float" office:value="72798"/>
          <table:table-cell office:value-type="string" office:string-value="ADAPTADOR PVC SOLDAVEL LONGO COM FLANGES LIVRES PARA CAIXA D'AGUA 32MMX1&quot; - FORNECIMENTO E INSTALACAO"/>
          <table:table-cell office:value-type="string" office:string-value="UN"/>
          <table:table-cell office:value-type="float" office:value="15.59"/>
          <table:table-cell table:number-columns-repeated="16380"/>
        </table:table-row>
        <table:table-row>
          <table:table-cell office:value-type="float" office:value="72800"/>
          <table:table-cell office:value-type="string" office:string-value="ADAPTADOR PVC SOLDAVEL LONGO COM FLANGES LIVRES PARA CAIXA D'AGUA 40MMX1.1/4&quot; - FORNECIMENTO E INSTALACAO"/>
          <table:table-cell office:value-type="string" office:string-value="UN"/>
          <table:table-cell office:value-type="float" office:value="19.940000000000001"/>
          <table:table-cell table:number-columns-repeated="16380"/>
        </table:table-row>
        <table:table-row>
          <table:table-cell office:value-type="float" office:value="72801"/>
          <table:table-cell office:value-type="string" office:string-value="ADAPTADOR PVC SOLDAVEL LONGO COM FLANGES LIVRES PARA CAIXA D'AGUA 50MMX1.1/2&quot; - FORNECIMENTO E INSTALACAO"/>
          <table:table-cell office:value-type="string" office:string-value="UN"/>
          <table:table-cell office:value-type="float" office:value="34.97"/>
          <table:table-cell table:number-columns-repeated="16380"/>
        </table:table-row>
        <table:table-row>
          <table:table-cell office:value-type="float" office:value="72802"/>
          <table:table-cell office:value-type="string" office:string-value="ADAPTADOR PVC SOLDAVEL LONGO COM FLANGES LIVRES PARA CAIXA D'AGUA 60MMX2&quot; - FORNECIMENTO E INSTALACAO"/>
          <table:table-cell office:value-type="string" office:string-value="UN"/>
          <table:table-cell office:value-type="float" office:value="46.75"/>
          <table:table-cell table:number-columns-repeated="16380"/>
        </table:table-row>
        <table:table-row>
          <table:table-cell office:value-type="float" office:value="72803"/>
          <table:table-cell office:value-type="string" office:string-value="ADAPTADOR PVC SOLDAVEL LONGO COM FLANGES LIVRES PARA CAIXA D'AGUA 75MMX2.1/2&quot; - FORNECIMENTO E INSTALACAO"/>
          <table:table-cell office:value-type="string" office:string-value="UN"/>
          <table:table-cell office:value-type="float" office:value="139.68"/>
          <table:table-cell table:number-columns-repeated="16380"/>
        </table:table-row>
        <table:table-row>
          <table:table-cell office:value-type="float" office:value="72804"/>
          <table:table-cell office:value-type="string" office:string-value="ADAPTADOR PVC SOLDAVEL LONGO COM FLANGES LIVRES PARA CAIXA D'AGUA 85MMX3&quot; - FORNECIMENTO E INSTALACAO"/>
          <table:table-cell office:value-type="string" office:string-value="UN"/>
          <table:table-cell office:value-type="float" office:value="189.12"/>
          <table:table-cell table:number-columns-repeated="16380"/>
        </table:table-row>
        <table:table-row>
          <table:table-cell office:value-type="float" office:value="72805"/>
          <table:table-cell office:value-type="string" office:string-value="ADAPTADOR PVC SOLDAVEL LONGO COM FLANGES LIVRES PARA CAIXA D'AGUA 110MMX4&quot; - FORNECIMENTO E INSTALACAO"/>
          <table:table-cell office:value-type="string" office:string-value="UN"/>
          <table:table-cell office:value-type="float" office:value="265.99"/>
          <table:table-cell table:number-columns-repeated="16380"/>
        </table:table-row>
        <table:table-row>
          <table:table-cell office:value-type="float" office:value="72806"/>
          <table:table-cell office:value-type="string" office:string-value="TE PVC SOLDAVEL COM ROSCA AGUA FRIA 20MMX20MMX1/2&quot; - FORNECIMENTO E INSTALACAO"/>
          <table:table-cell office:value-type="string" office:string-value="UN"/>
          <table:table-cell office:value-type="float" office:value="4.78"/>
          <table:table-cell table:number-columns-repeated="16380"/>
        </table:table-row>
        <table:table-row>
          <table:table-cell office:value-type="float" office:value="72808"/>
          <table:table-cell office:value-type="string" office:string-value="TE PVC SOLDAVEL COM ROSCA AGUA FRIA 25MMX25MMX1/2&quot; - FORNECIMENTO E INSTALACAO"/>
          <table:table-cell office:value-type="string" office:string-value="UN"/>
          <table:table-cell office:value-type="float" office:value="6.06"/>
          <table:table-cell table:number-columns-repeated="16380"/>
        </table:table-row>
        <table:table-row>
          <table:table-cell office:value-type="float" office:value="72809"/>
          <table:table-cell office:value-type="string" office:string-value="TE PVC SOLDAVEL COM ROSCA AGUA FRIA 32MMX32MMX3/4&quot; - FORNECIMENTO E INSTALACAO"/>
          <table:table-cell office:value-type="string" office:string-value="UN"/>
          <table:table-cell office:value-type="float" office:value="11.18"/>
          <table:table-cell table:number-columns-repeated="16380"/>
        </table:table-row>
        <table:table-row>
          <table:table-cell office:value-type="float" office:value="73636"/>
          <table:table-cell office:value-type="string" office:string-value="TE PVC SOLDAVEL COM ROSCA METALICA AGUA FRIA 25MMX25MMX1/2&quot; - FORNECIMENTO E INSTALACAO"/>
          <table:table-cell office:value-type="string" office:string-value="UN"/>
          <table:table-cell office:value-type="float" office:value="12.84"/>
          <table:table-cell table:number-columns-repeated="16380"/>
        </table:table-row>
        <table:table-row>
          <table:table-cell office:value-type="float" office:value="73637"/>
          <table:table-cell office:value-type="string" office:string-value="TE PVC SOLDAVEL COM ROSCA METALICA AGUA FRIA 25MMX25MMX3/4&quot; - FORNECIMENTO E INSTALACAO"/>
          <table:table-cell office:value-type="string" office:string-value="UN"/>
          <table:table-cell office:value-type="float" office:value="13.03"/>
          <table:table-cell table:number-columns-repeated="16380"/>
        </table:table-row>
        <table:table-row>
          <table:table-cell office:value-type="float" office:value="73638"/>
          <table:table-cell office:value-type="string" office:string-value="TE PVC SOLDAVEL COM ROSCA METALICA AGUA FRIA 20MMX20MMX1/2&quot; - FORNECIMENTO E INSTALACAO"/>
          <table:table-cell office:value-type="string" office:string-value="UN"/>
          <table:table-cell office:value-type="float" office:value="12.01"/>
          <table:table-cell table:number-columns-repeated="16380"/>
        </table:table-row>
        <table:table-row>
          <table:table-cell office:value-type="float" office:value="73639"/>
          <table:table-cell office:value-type="string" office:string-value="JOELHO PVC SOLDAVEL COM ROSCA METALICA 90º AGUA FRIA 25MMX3/4&quot; - FORNECIMENTO E INSTALACAO"/>
          <table:table-cell office:value-type="string" office:string-value="UN"/>
          <table:table-cell office:value-type="float" office:value="9.25"/>
          <table:table-cell table:number-columns-repeated="16380"/>
        </table:table-row>
        <table:table-row>
          <table:table-cell office:value-type="float" office:value="73640"/>
          <table:table-cell office:value-type="string" office:string-value="JOELHO PVC SOLDAVEL COM ROSCA METALICA 90º ÁGUA FRIA 20MMX1/2&quot; - FORNECIMENTO E INSTALACAO"/>
          <table:table-cell office:value-type="string" office:string-value="UN"/>
          <table:table-cell office:value-type="float" office:value="8.09"/>
          <table:table-cell table:number-columns-repeated="16380"/>
        </table:table-row>
        <table:table-row>
          <table:table-cell office:value-type="float" office:value="73641"/>
          <table:table-cell office:value-type="string" office:string-value="JOELHO PVC SOLDAVEL COM ROSCA 90º AGUA FRIA 25MMX1/2&quot; - FORNECIMENTO E INSTALACAO"/>
          <table:table-cell office:value-type="string" office:string-value="UN"/>
          <table:table-cell office:value-type="float" office:value="6"/>
          <table:table-cell table:number-columns-repeated="16380"/>
        </table:table-row>
        <table:table-row>
          <table:table-cell office:value-type="float" office:value="73642"/>
          <table:table-cell office:value-type="string" office:string-value="JOELHO PVC SOLDAVEL COM ROSCA METALICA 90º AGUA FRIA 25MMX1/2&quot; - FORNECIMENTO E INSTALACAO"/>
          <table:table-cell office:value-type="string" office:string-value="UN"/>
          <table:table-cell office:value-type="float" office:value="8.44"/>
          <table:table-cell table:number-columns-repeated="16380"/>
        </table:table-row>
        <table:table-row>
          <table:table-cell office:value-type="float" office:value="73643"/>
          <table:table-cell office:value-type="string" office:string-value="JOELHO PVC SOLDAVEL COM ROSCA 90º AGUA FRIA 25MMX3/4&quot; - FORNECIMENTO E INSTALACAO"/>
          <table:table-cell office:value-type="string" office:string-value="UN"/>
          <table:table-cell office:value-type="float" office:value="6.51"/>
          <table:table-cell table:number-columns-repeated="16380"/>
        </table:table-row>
        <table:table-row>
          <table:table-cell office:value-type="float" office:value="73644"/>
          <table:table-cell office:value-type="string" office:string-value="JOELHO PVC SOLDAVEL COM ROSCA 90º AGUA FRIA 20MMX1/2&quot; - FORNECIMENTO E INSTALACAO"/>
          <table:table-cell office:value-type="string" office:string-value="UN"/>
          <table:table-cell office:value-type="float" office:value="5.7"/>
          <table:table-cell table:number-columns-repeated="16380"/>
        </table:table-row>
        <table:table-row>
          <table:table-cell office:value-type="float" office:value="73645"/>
          <table:table-cell office:value-type="string" office:string-value="LUVA PVC SOLDAVEL COM ROSCA AGUA FRIA 50MMX1.1/2&quot; - FORNECIMENTO E INSTALACAO"/>
          <table:table-cell office:value-type="string" office:string-value="UN"/>
          <table:table-cell office:value-type="float" office:value="21.89"/>
          <table:table-cell table:number-columns-repeated="16380"/>
        </table:table-row>
        <table:table-row>
          <table:table-cell office:value-type="float" office:value="73646"/>
          <table:table-cell office:value-type="string" office:string-value="LUVA PVC SOLDAVEL COM ROSCA AGUA FRIA 40MMX1.1/4&quot; - FORNECIMENTO E INSTALACAO"/>
          <table:table-cell office:value-type="string" office:string-value="UN"/>
          <table:table-cell office:value-type="float" office:value="12.39"/>
          <table:table-cell table:number-columns-repeated="16380"/>
        </table:table-row>
        <table:table-row>
          <table:table-cell office:value-type="float" office:value="73647"/>
          <table:table-cell office:value-type="string" office:string-value="LUVA PVC SOLDAVEL COM ROSCA AGUA FRIA 32MMX1&quot; - FORNECIMENTO E INSTALACAO"/>
          <table:table-cell office:value-type="string" office:string-value="UN"/>
          <table:table-cell office:value-type="float" office:value="5.84"/>
          <table:table-cell table:number-columns-repeated="16380"/>
        </table:table-row>
        <table:table-row>
          <table:table-cell office:value-type="float" office:value="73648"/>
          <table:table-cell office:value-type="string" office:string-value="LUVA PVC SOLDAVEL COM ROSCA AGUA FRIA 25MMX3/4&quot; - FORNECIMENTO E INSTALACAO"/>
          <table:table-cell office:value-type="string" office:string-value="UN"/>
          <table:table-cell office:value-type="float" office:value="4.2699999999999996"/>
          <table:table-cell table:number-columns-repeated="16380"/>
        </table:table-row>
        <table:table-row>
          <table:table-cell office:value-type="float" office:value="73649"/>
          <table:table-cell office:value-type="string" office:string-value="LUVA PVC SOLDAVEL COM ROSCA AGUA FRIA 20MMX1/2&quot; - FORNECIMENTO E INSTALACAO"/>
          <table:table-cell office:value-type="string" office:string-value="UN"/>
          <table:table-cell office:value-type="float" office:value="4.12"/>
          <table:table-cell table:number-columns-repeated="16380"/>
        </table:table-row>
        <table:table-row>
          <table:table-cell office:value-type="float" office:value="73650"/>
          <table:table-cell office:value-type="string" office:string-value="LUVA PVC SOLDAVEL COM ROSCA AGUA FRIA 25MMX1/2&quot; - FORNECIMENTO E INSTALACAO"/>
          <table:table-cell office:value-type="string" office:string-value="UN"/>
          <table:table-cell office:value-type="float" office:value="4.6100000000000003"/>
          <table:table-cell table:number-columns-repeated="16380"/>
        </table:table-row>
        <table:table-row>
          <table:table-cell office:value-type="float" office:value="73691"/>
          <table:table-cell office:value-type="string" office:string-value="LUVA PVC SOLDAVEL COM ROSCA METALICA AGUA FRIA 25MMX1/2&quot; - FORNECIMENTO E INSTALACAO"/>
          <table:table-cell office:value-type="string" office:string-value="UN"/>
          <table:table-cell office:value-type="float" office:value="5.5"/>
          <table:table-cell table:number-columns-repeated="16380"/>
        </table:table-row>
        <table:table-row>
          <table:table-cell office:value-type="string" office:string-value="74059/1"/>
          <table:table-cell office:value-type="string" office:string-value="LUVA DE COBRE SEM ANEL SOLDA 22MM - FORNECIMENTO E INSTALACAO"/>
          <table:table-cell office:value-type="string" office:string-value="UN"/>
          <table:table-cell office:value-type="float" office:value="7.18"/>
          <table:table-cell table:number-columns-repeated="16380"/>
        </table:table-row>
        <table:table-row>
          <table:table-cell office:value-type="string" office:string-value="74059/2"/>
          <table:table-cell office:value-type="string" office:string-value="LUVA DE COBRE SEM ANEL SOLDA 35MM - FORNECIMENTO E INSTALAÇÃO"/>
          <table:table-cell office:value-type="string" office:string-value="UN"/>
          <table:table-cell office:value-type="float" office:value="21.21"/>
          <table:table-cell table:number-columns-repeated="16380"/>
        </table:table-row>
        <table:table-row>
          <table:table-cell office:value-type="string" office:string-value="74060/1"/>
          <table:table-cell office:value-type="string" office:string-value="COTOVELO DE COBRE SEM ANEL SOLDA 22MM - FORNECIMENTO E INSTALACAO"/>
          <table:table-cell office:value-type="string" office:string-value="UN"/>
          <table:table-cell office:value-type="float" office:value="11.28"/>
          <table:table-cell table:number-columns-repeated="16380"/>
        </table:table-row>
        <table:table-row>
          <table:table-cell office:value-type="string" office:string-value="74060/2"/>
          <table:table-cell office:value-type="string" office:string-value="COTOVELO DE COBRE SEM ANEL SOLDA 28MM - FORNECIMENTO E INSTALACAO"/>
          <table:table-cell office:value-type="string" office:string-value="UN"/>
          <table:table-cell office:value-type="float" office:value="13.97"/>
          <table:table-cell table:number-columns-repeated="16380"/>
        </table:table-row>
        <table:table-row>
          <table:table-cell office:value-type="string" office:string-value="74060/3"/>
          <table:table-cell office:value-type="string" office:string-value="COTOVELO DE COBRE SEM ANEL SOLDA 35MM - FORNECIMENTO E INSTALACAO"/>
          <table:table-cell office:value-type="string" office:string-value="UN"/>
          <table:table-cell office:value-type="float" office:value="32.96"/>
          <table:table-cell table:number-columns-repeated="16380"/>
        </table:table-row>
        <table:table-row>
          <table:table-cell office:value-type="string" office:string-value="74060/4"/>
          <table:table-cell office:value-type="string" office:string-value="COTOVELO DE COBRE SEM ANEL SOLDA 15MM - FORNECIMENTO E INSTALACAO"/>
          <table:table-cell office:value-type="string" office:string-value="UN"/>
          <table:table-cell office:value-type="float" office:value="7.08"/>
          <table:table-cell table:number-columns-repeated="16380"/>
        </table:table-row>
        <table:table-row>
          <table:table-cell office:value-type="string" office:string-value="73735/1"/>
          <table:table-cell office:value-type="string" office:string-value="RESERV. DE FIBROC. CAP=1000L C/ACESSORIOS"/>
          <table:table-cell office:value-type="string" office:string-value="UN"/>
          <table:table-cell office:value-type="float" office:value="594.36"/>
          <table:table-cell table:number-columns-repeated="16380"/>
        </table:table-row>
        <table:table-row>
          <table:table-cell office:value-type="string" office:string-value="74051/1"/>
          <table:table-cell office:value-type="string" office:string-value="CAIXA DE GORDURA DUPLA EM CONCRETO PRE-MOLDADO DN 60MM COM TAMPA - FORNECIMENTO E INSTALACAO"/>
          <table:table-cell office:value-type="string" office:string-value="UN"/>
          <table:table-cell office:value-type="float" office:value="148.99"/>
          <table:table-cell table:number-columns-repeated="16380"/>
        </table:table-row>
        <table:table-row>
          <table:table-cell office:value-type="string" office:string-value="74051/2"/>
          <table:table-cell office:value-type="string" office:string-value="CAIXA DE GORDURA SIMPLES EM CONCRETO PRE-MOLDADO DN 40MM COM TAMPA - FORNECIMENTO E INSTALACAO"/>
          <table:table-cell office:value-type="string" office:string-value="UN"/>
          <table:table-cell office:value-type="float" office:value="93.18"/>
          <table:table-cell table:number-columns-repeated="16380"/>
        </table:table-row>
        <table:table-row>
          <table:table-cell office:value-type="string" office:string-value="74058/1"/>
          <table:table-cell office:value-type="string" office:string-value="TORNEIRA DE BOIA REAL 1/2 COM BALAO METALICO - FORNECIMENTO E INSTALACAO"/>
          <table:table-cell office:value-type="string" office:string-value="UN"/>
          <table:table-cell office:value-type="float" office:value="33.5"/>
          <table:table-cell table:number-columns-repeated="16380"/>
        </table:table-row>
        <table:table-row>
          <table:table-cell office:value-type="string" office:string-value="74058/2"/>
          <table:table-cell office:value-type="string" office:string-value="TORNEIRA DE BOIA VAZAO TOTAL 3/4 COM BALAO PLASTICO - FORNECIMENTO E INSTALACAO"/>
          <table:table-cell office:value-type="string" office:string-value="UN"/>
          <table:table-cell office:value-type="float" office:value="46.57"/>
          <table:table-cell table:number-columns-repeated="16380"/>
        </table:table-row>
        <table:table-row>
          <table:table-cell office:value-type="string" office:string-value="74058/3"/>
          <table:table-cell office:value-type="string" office:string-value="TORNEIRA DE BOIA REAL 1 COM BALAO PLASTICO - FORNECIMENTO E INSTALACAO"/>
          <table:table-cell office:value-type="string" office:string-value="UN"/>
          <table:table-cell office:value-type="float" office:value="46.77"/>
          <table:table-cell table:number-columns-repeated="16380"/>
        </table:table-row>
        <table:table-row>
          <table:table-cell office:value-type="string" office:string-value="74058/4"/>
          <table:table-cell office:value-type="string" office:string-value="TORNEIRA DE BÓIA REAL 2&quot; COM BALAO PLASTICO - FORNECIMENTO E INSTALACAO"/>
          <table:table-cell office:value-type="string" office:string-value="UN"/>
          <table:table-cell office:value-type="float" office:value="97.84"/>
          <table:table-cell table:number-columns-repeated="16380"/>
        </table:table-row>
        <table:table-row>
          <table:table-cell office:value-type="string" office:string-value="74104/1"/>
          <table:table-cell office:value-type="string" office:string-value="CAIXA DE INSPEÇÃO EM ALVENARIA DE TIJOLO MACIÇO 60X60X60CM, REVESTIDA INTERNAMENTO COM BARRA LISA (CIMENTO E AREIA, TRAÇO 1:4) E=2,0CM, COM TAMPA PRÉ-MOLDADA DE CONCRETO E FUNDO DE CONCRETO 15MPA TIPO C - ESCAVAÇÃO E CONFECÇÃO"/>
          <table:table-cell office:value-type="string" office:string-value="UN"/>
          <table:table-cell office:value-type="float" office:value="108.29"/>
          <table:table-cell table:number-columns-repeated="16380"/>
        </table:table-row>
        <table:table-row>
          <table:table-cell office:value-type="string" office:string-value="74166/1"/>
          <table:table-cell office:value-type="string" office:string-value="CAIXA DE INSPEÇÃO EM CONCRETO PRÉ-MOLDADO DN 60MM COM TAMPA H= 60CM - FORNECIMENTO E INSTALACAO"/>
          <table:table-cell office:value-type="string" office:string-value="UN"/>
          <table:table-cell office:value-type="float" office:value="144.58000000000001"/>
          <table:table-cell table:number-columns-repeated="16380"/>
        </table:table-row>
        <table:table-row>
          <table:table-cell office:value-type="string" office:string-value="74166/2"/>
          <table:table-cell office:value-type="string" office:string-value="CAIXA DE INSPECAO EM ANEL DE CONCRETO PRE MOLDADO, COM 950MM DE ALTURA TOTAL. ANEIS COM ESP=50MM, DIAM.=600MM. EXCLUSIVE TAMPAO E ESCAVACAO - FORNECIMENTO E INSTALACAO"/>
          <table:table-cell office:value-type="string" office:string-value="UN"/>
          <table:table-cell office:value-type="float" office:value="130.71"/>
          <table:table-cell table:number-columns-repeated="16380"/>
        </table:table-row>
        <table:table-row>
          <table:table-cell office:value-type="string" office:string-value="78598/1"/>
          <table:table-cell office:value-type="string" office:string-value="RESERVATORIO DE FIBROCIMENTO 500L COM ACESSORIOS"/>
          <table:table-cell office:value-type="string" office:string-value="UN"/>
          <table:table-cell office:value-type="float" office:value="432.83"/>
          <table:table-cell table:number-columns-repeated="16380"/>
        </table:table-row>
        <table:table-row>
          <table:table-cell office:value-type="float" office:value="83703"/>
          <table:table-cell office:value-type="string" office:string-value="TORNEIRA BOIA METALICA D=32MM (1 1/4&quot;)"/>
          <table:table-cell office:value-type="string" office:string-value="UN"/>
          <table:table-cell office:value-type="float" office:value="70.33"/>
          <table:table-cell table:number-columns-repeated="16380"/>
        </table:table-row>
        <table:table-row>
          <table:table-cell office:value-type="float" office:value="83704"/>
          <table:table-cell office:value-type="string" office:string-value="TORNEIRA BOIA METALICA D=40MM (1 1/2&quot;)"/>
          <table:table-cell office:value-type="string" office:string-value="UN"/>
          <table:table-cell office:value-type="float" office:value="82.13"/>
          <table:table-cell table:number-columns-repeated="16380"/>
        </table:table-row>
        <table:table-row>
          <table:table-cell office:value-type="float" office:value="40777"/>
          <table:table-cell office:value-type="string" office:string-value="CAIXA SIFONADA PVC 150X150X50MM COM GRELHA REDONDA BRANCA - FORNECIMENTO E INSTALACAO"/>
          <table:table-cell office:value-type="string" office:string-value="UN"/>
          <table:table-cell office:value-type="float" office:value="27.65"/>
          <table:table-cell table:number-columns-repeated="16380"/>
        </table:table-row>
        <table:table-row>
          <table:table-cell office:value-type="float" office:value="72291"/>
          <table:table-cell office:value-type="string" office:string-value="CAIXA SIFONADA EM PVC 150X185X75MM SIMPLES - FORNECIMENTO E INSTALAÇÃO"/>
          <table:table-cell office:value-type="string" office:string-value="UN"/>
          <table:table-cell office:value-type="float" office:value="37.090000000000003"/>
          <table:table-cell table:number-columns-repeated="16380"/>
        </table:table-row>
        <table:table-row>
          <table:table-cell office:value-type="float" office:value="72292"/>
          <table:table-cell office:value-type="string" office:string-value="CAIXA SIFONADA EM PVC 100X100X50MM SIMPLES - FORNECIMENTO E INSTALAÇÃO"/>
          <table:table-cell office:value-type="string" office:string-value="UN"/>
          <table:table-cell office:value-type="float" office:value="31.57"/>
          <table:table-cell table:number-columns-repeated="16380"/>
        </table:table-row>
        <table:table-row>
          <table:table-cell office:value-type="float" office:value="72684"/>
          <table:table-cell office:value-type="string" office:string-value="RALO SECO DE PVC 100X100MM SIMPLES - FORNECIMENTO E INSTALACAO"/>
          <table:table-cell office:value-type="string" office:string-value="UN"/>
          <table:table-cell office:value-type="float" office:value="14.69"/>
          <table:table-cell table:number-columns-repeated="16380"/>
        </table:table-row>
        <table:table-row>
          <table:table-cell office:value-type="float" office:value="72685"/>
          <table:table-cell office:value-type="string" office:string-value="RALO SIFONADO DE PVC 100X100MM SIMPLES - FORNECIMENTO E INSTALACAO"/>
          <table:table-cell office:value-type="string" office:string-value="UN"/>
          <table:table-cell office:value-type="float" office:value="17.190000000000001"/>
          <table:table-cell table:number-columns-repeated="16380"/>
        </table:table-row>
        <table:table-row>
          <table:table-cell office:value-type="float" office:value="85426"/>
          <table:table-cell office:value-type="string" office:string-value="CAIXA SIFONADA PVC 250 X 230 X 75 MM C/ TAMPA E  PORTA - FORNECIMENTO E INSTALACAO"/>
          <table:table-cell office:value-type="string" office:string-value="UN"/>
          <table:table-cell office:value-type="float" office:value="63.82"/>
          <table:table-cell table:number-columns-repeated="16380"/>
        </table:table-row>
        <table:table-row>
          <table:table-cell office:value-type="float" office:value="6021"/>
          <table:table-cell office:value-type="string" office:string-value="VASO SANITARIO SIFONADO LOUÇA BRANCA PADRAO POPULAR, COM CONJUNTO PARA FIXAÇAO PARA VASO SANITÁRIO COM PARAFUSO, ARRUELA E BUCHA - FORNECIMENTO E INSTALACAO"/>
          <table:table-cell office:value-type="string" office:string-value="UN"/>
          <table:table-cell office:value-type="float" office:value="170.2"/>
          <table:table-cell table:number-columns-repeated="16380"/>
        </table:table-row>
        <table:table-row>
          <table:table-cell office:value-type="float" office:value="6024"/>
          <table:table-cell office:value-type="string" office:string-value="CAIXA DE DESCARGA PLASTICA EXTERNA COMPLETA,CAPACIDADE 9L COM TUBO DE DESCARGA, ENGATE FLEXIVEL, BOIA E SUPORTE PARA FIXAÇÃO, BOLSA DE LIGAÇÃO EM PVC FLEXÍVEL E CONJUNTO PARA FIXACAO DE CAIXA DE DESCARGA - FORNECIMENTO E INSTALACAO"/>
          <table:table-cell office:value-type="string" office:string-value="UN"/>
          <table:table-cell office:value-type="float" office:value="58.47"/>
          <table:table-cell table:number-columns-repeated="16380"/>
        </table:table-row>
        <table:table-row>
          <table:table-cell office:value-type="float" office:value="68061"/>
          <table:table-cell office:value-type="string" office:string-value="CHUVEIRO PLASTICO BRANCO SIMPLES - FORNECIMENTO E INSTALACAO"/>
          <table:table-cell office:value-type="string" office:string-value="UN"/>
          <table:table-cell office:value-type="float" office:value="11.05"/>
          <table:table-cell table:number-columns-repeated="16380"/>
        </table:table-row>
        <table:table-row>
          <table:table-cell office:value-type="float" office:value="72739"/>
          <table:table-cell office:value-type="string" office:string-value="VASO SANITARIO INFANTIL SIFONADO, PARA VALVULA DE DESCARGA, EM LOUCA BRANCA, COM ACESSORIOS, INCLUSIVE ASSENTO PLASTICO, BOLSA DE BORRACHA PARA LIGACAO, TUBO PVC LIGACAO - FORNECIMENTO E INSTALACAO"/>
          <table:table-cell office:value-type="string" office:string-value="UN"/>
          <table:table-cell office:value-type="float" office:value="228.85"/>
          <table:table-cell table:number-columns-repeated="16380"/>
        </table:table-row>
        <table:table-row>
          <table:table-cell office:value-type="string" office:string-value="74101/1"/>
          <table:table-cell office:value-type="string" office:string-value="VASO SANITARIO, ASSENTO PLASTICO, CAIXA DE DESCARGA PVC DE SOBREPOR,  ENGATE PLASTICO, TUBO DE DESCIDA E BOLSA DE BORRACHA"/>
          <table:table-cell office:value-type="string" office:string-value="UN"/>
          <table:table-cell office:value-type="float" office:value="225.04"/>
          <table:table-cell table:number-columns-repeated="16380"/>
        </table:table-row>
        <table:table-row>
          <table:table-cell office:value-type="string" office:string-value="74113/1"/>
          <table:table-cell office:value-type="string" office:string-value="ASSENTO PARA VASO SANITARIO INFANTIL DE PLASTICO - FORNECIMENTO E INSTALACAO"/>
          <table:table-cell office:value-type="string" office:string-value="UN"/>
          <table:table-cell office:value-type="float" office:value="20.28"/>
          <table:table-cell table:number-columns-repeated="16380"/>
        </table:table-row>
        <table:table-row>
          <table:table-cell office:value-type="string" office:string-value="74227/1"/>
          <table:table-cell office:value-type="string" office:string-value="CAIXA DESCARGA PLASTICA, EMBUTIR, COMPLETA, COM ESPELHO CROMADO E TUBO BENGALA PVC  PARA LIGACAO EM CAIXA DESCARGA DE EMBUTIR - FORNECIMENTO E INSTALACAO"/>
          <table:table-cell office:value-type="string" office:string-value="UN"/>
          <table:table-cell office:value-type="float" office:value="225.2"/>
          <table:table-cell table:number-columns-repeated="16380"/>
        </table:table-row>
        <table:table-row>
          <table:table-cell office:value-type="string" office:string-value="74230/1"/>
          <table:table-cell office:value-type="string" office:string-value="ASSENTO PARA VASO SANITARIO  DE PLASTICO PADRAO POPULAR - FORNECIMENTO E INSTALACAO"/>
          <table:table-cell office:value-type="string" office:string-value="UN"/>
          <table:table-cell office:value-type="float" office:value="19.809999999999999"/>
          <table:table-cell table:number-columns-repeated="16380"/>
        </table:table-row>
        <table:table-row>
          <table:table-cell office:value-type="string" office:string-value="74234/1"/>
          <table:table-cell office:value-type="string" office:string-value="MICTORIO SIFONADO DE LOUCA BRANCA COM PERTENCES, COM REGISTRO DE PRESSAO 1/2&quot; COM CANOPLA CROMADA ACABAMENTO SIMPLES E CONJUNTO PARA FIXACAO  - FORNECIMENTO E INSTALACAO"/>
          <table:table-cell office:value-type="string" office:string-value="UN"/>
          <table:table-cell office:value-type="float" office:value="290.69"/>
          <table:table-cell table:number-columns-repeated="16380"/>
        </table:table-row>
        <table:table-row>
          <table:table-cell office:value-type="float" office:value="85095"/>
          <table:table-cell office:value-type="string" office:string-value="DUCHA HIGIENICA MANUAL C/ REGISTRO 1/2&quot;"/>
          <table:table-cell office:value-type="string" office:string-value="UN"/>
          <table:table-cell office:value-type="float" office:value="79.92"/>
          <table:table-cell table:number-columns-repeated="16380"/>
        </table:table-row>
        <table:table-row>
          <table:table-cell office:value-type="float" office:value="86872"/>
          <table:table-cell office:value-type="string" office:string-value="TANQUE DE LOUÇA BRANCA COM COLUNA, 22L OU EQUIVALENTE - FORNECIMENTO E INSTALAÇÃO. AF_12/2013_P"/>
          <table:table-cell office:value-type="string" office:string-value="UN"/>
          <table:table-cell office:value-type="float" office:value="229.71"/>
          <table:table-cell table:number-columns-repeated="16380"/>
        </table:table-row>
        <table:table-row>
          <table:table-cell office:value-type="float" office:value="86874"/>
          <table:table-cell office:value-type="string" office:string-value="TANQUE DE LOUÇA BRANCA SUSPENSO, 18L OU EQUIVALENTE  FORNECIMENTO E INSTALAÇÃO. AF_12/2013_P"/>
          <table:table-cell office:value-type="string" office:string-value="UN"/>
          <table:table-cell office:value-type="float" office:value="181.84"/>
          <table:table-cell table:number-columns-repeated="16380"/>
        </table:table-row>
        <table:table-row>
          <table:table-cell office:value-type="float" office:value="86876"/>
          <table:table-cell office:value-type="string" office:string-value="TANQUE DE MÁRMORE SINTÉTICO SUSPENSO, 22L OU EQUIVALENTE - FORNECIMENTO E INSTALAÇÃO. AF_12/2013_P"/>
          <table:table-cell office:value-type="string" office:string-value="UN"/>
          <table:table-cell office:value-type="float" office:value="125.49"/>
          <table:table-cell table:number-columns-repeated="16380"/>
        </table:table-row>
        <table:table-row>
          <table:table-cell office:value-type="float" office:value="86878"/>
          <table:table-cell office:value-type="string" office:string-value="VÁLVULA EM METAL CROMADO TIPO AMERICANA 3.1/2&quot; X 1.1/2&quot; PARA PIA - FORNECIMENTO E INSTALAÇÃO. AF_12/2013"/>
          <table:table-cell office:value-type="string" office:string-value="UN"/>
          <table:table-cell office:value-type="float" office:value="30.74"/>
          <table:table-cell table:number-columns-repeated="16380"/>
        </table:table-row>
        <table:table-row>
          <table:table-cell office:value-type="float" office:value="86879"/>
          <table:table-cell office:value-type="string" office:string-value="VÁLVULA EM PLÁSTICO 1&quot; PARA PIA, TANQUE OU LAVATÓRIO, COM OU SEM LADRÃO - FORNECIMENTO E INSTALAÇÃO. AF_12/2013"/>
          <table:table-cell office:value-type="string" office:string-value="UN"/>
          <table:table-cell office:value-type="float" office:value="3.97"/>
          <table:table-cell table:number-columns-repeated="16380"/>
        </table:table-row>
        <table:table-row>
          <table:table-cell office:value-type="float" office:value="86880"/>
          <table:table-cell office:value-type="string" office:string-value="VÁLVULA EM PLÁSTICO CROMADO TIPO AMERICANA 3.1/2&quot; X 1.1/2&quot; SEM ADAPTADOR PARA PIA - FORNECIMENTO E INSTALAÇÃO. AF_12/2013"/>
          <table:table-cell office:value-type="string" office:string-value="UN"/>
          <table:table-cell office:value-type="float" office:value="5.96"/>
          <table:table-cell table:number-columns-repeated="16380"/>
        </table:table-row>
        <table:table-row>
          <table:table-cell office:value-type="float" office:value="86881"/>
          <table:table-cell office:value-type="string" office:string-value="SIFÃO DO TIPO GARRAFA EM METAL CROMADO 1 X 1.1/2&quot; - FORNECIMENTO E INSTALAÇÃO. AF_12/2013"/>
          <table:table-cell office:value-type="string" office:string-value="UN"/>
          <table:table-cell office:value-type="float" office:value="69.260000000000005"/>
          <table:table-cell table:number-columns-repeated="16380"/>
        </table:table-row>
        <table:table-row>
          <table:table-cell office:value-type="float" office:value="86882"/>
          <table:table-cell office:value-type="string" office:string-value="SIFÃO DO TIPO GARRAFA EM PVC 1.1/4&quot;  - FORNECIMENTO E INSTALAÇÃO. AF_12/2013"/>
          <table:table-cell office:value-type="string" office:string-value="UN"/>
          <table:table-cell office:value-type="float" office:value="9.9"/>
          <table:table-cell table:number-columns-repeated="16380"/>
        </table:table-row>
        <table:table-row>
          <table:table-cell office:value-type="float" office:value="86883"/>
          <table:table-cell office:value-type="string" office:string-value="SIFÃO DO TIPO FLEXÍVEL EM PVC 3/4&quot; X 1.1/2&quot; - FORNECIMENTO E INSTALAÇÃO. AF_12/2013"/>
          <table:table-cell office:value-type="string" office:string-value="UN"/>
          <table:table-cell office:value-type="float" office:value="11.88"/>
          <table:table-cell table:number-columns-repeated="16380"/>
        </table:table-row>
        <table:table-row>
          <table:table-cell office:value-type="float" office:value="86884"/>
          <table:table-cell office:value-type="string" office:string-value="ENGATE FLEXÍVEL EM PLÁSTICO BRANCO, 1/2&quot; X 30CM - FORNECIMENTO E INSTALAÇÃO. AF_12/2013"/>
          <table:table-cell office:value-type="string" office:string-value="UN"/>
          <table:table-cell office:value-type="float" office:value="4.79"/>
          <table:table-cell table:number-columns-repeated="16380"/>
        </table:table-row>
        <table:table-row>
          <table:table-cell office:value-type="float" office:value="86885"/>
          <table:table-cell office:value-type="string" office:string-value="ENGATE FLEXÍVEL EM PLÁSTICO BRANCO, 1/2&quot; X 40CM - FORNECIMENTO E INSTALAÇÃO. AF_12/2013"/>
          <table:table-cell office:value-type="string" office:string-value="UN"/>
          <table:table-cell office:value-type="float" office:value="6.24"/>
          <table:table-cell table:number-columns-repeated="16380"/>
        </table:table-row>
        <table:table-row>
          <table:table-cell office:value-type="float" office:value="86886"/>
          <table:table-cell office:value-type="string" office:string-value="ENGATE FLEXÍVEL EM METAL CROMADO, 1/2&quot; X 30CM - FORNECIMENTO E INSTALAÇÃO. AF_12/2013"/>
          <table:table-cell office:value-type="string" office:string-value="UN"/>
          <table:table-cell office:value-type="float" office:value="18.36"/>
          <table:table-cell table:number-columns-repeated="16380"/>
        </table:table-row>
        <table:table-row>
          <table:table-cell office:value-type="float" office:value="86887"/>
          <table:table-cell office:value-type="string" office:string-value="ENGATE FLEXÍVEL EM METAL CROMADO, 1/2&quot; X 40CM - FORNECIMENTO E INSTALAÇÃO. AF_12/2013"/>
          <table:table-cell office:value-type="string" office:string-value="UN"/>
          <table:table-cell office:value-type="float" office:value="19.96"/>
          <table:table-cell table:number-columns-repeated="16380"/>
        </table:table-row>
        <table:table-row>
          <table:table-cell office:value-type="float" office:value="86888"/>
          <table:table-cell office:value-type="string" office:string-value="VASO SANITÁRIO SIFONADO COM CAIXA ACOPLADA LOUÇA BRANCA - PADRÃO MÉDIO - FORNECIMENTO E INSTALAÇÃO. AF_12/2013_P"/>
          <table:table-cell office:value-type="string" office:string-value="UN"/>
          <table:table-cell office:value-type="float" office:value="292.22000000000003"/>
          <table:table-cell table:number-columns-repeated="16380"/>
        </table:table-row>
        <table:table-row>
          <table:table-cell office:value-type="float" office:value="86889"/>
          <table:table-cell office:value-type="string" office:string-value="BANCADA DE GRANITO CINZA POLIDO PARA PIA DE COZINHA 1,50 X 0,60 M - FORNECIMENTO E INSTALAÇÃO. AF_12/2013_P"/>
          <table:table-cell office:value-type="string" office:string-value="UN"/>
          <table:table-cell office:value-type="float" office:value="390.85"/>
          <table:table-cell table:number-columns-repeated="16380"/>
        </table:table-row>
        <table:table-row>
          <table:table-cell office:value-type="float" office:value="86890"/>
          <table:table-cell office:value-type="string" office:string-value="BANCADA DE GRANITO AMÊNDOA POLIDO PARA PIA DE COZINHA 1,50 X 0,60 M - FORNECIMENTO E INSTALAÇÃO. AF_12/2013_P"/>
          <table:table-cell office:value-type="string" office:string-value="UN"/>
          <table:table-cell office:value-type="float" office:value="463.88"/>
          <table:table-cell table:number-columns-repeated="16380"/>
        </table:table-row>
        <table:table-row>
          <table:table-cell office:value-type="float" office:value="86891"/>
          <table:table-cell office:value-type="string" office:string-value="BANCADA DE GRANITO PRETO TIJUCA POLIDO PARA PIA DE COZINHA 1,50 X 0,60 M - FORNECIMENTO E INSTALAÇÃO. AF_12/2013_P"/>
          <table:table-cell office:value-type="string" office:string-value="UN"/>
          <table:table-cell office:value-type="float" office:value="546.16"/>
          <table:table-cell table:number-columns-repeated="16380"/>
        </table:table-row>
        <table:table-row>
          <table:table-cell office:value-type="float" office:value="86892"/>
          <table:table-cell office:value-type="string" office:string-value="BANCADA DE MÁRMORE ACINZENTADO POLIDO PARA PIA DE COZINHA 1,50 X 0,60 M - FORNECIMENTO E INSTALAÇÃO. AF_12/2013_P"/>
          <table:table-cell office:value-type="string" office:string-value="UN"/>
          <table:table-cell office:value-type="float" office:value="552.45000000000005"/>
          <table:table-cell table:number-columns-repeated="16380"/>
        </table:table-row>
        <table:table-row>
          <table:table-cell office:value-type="float" office:value="86893"/>
          <table:table-cell office:value-type="string" office:string-value="BANCADA DE MÁRMORE BRANCO POLIDO PARA PIA DE COZINHA 1,50 X 0,60 M - FORNECIMENTO E INSTALAÇÃO. AF_12/2013_P"/>
          <table:table-cell office:value-type="string" office:string-value="UN"/>
          <table:table-cell office:value-type="float" office:value="636.82000000000005"/>
          <table:table-cell table:number-columns-repeated="16380"/>
        </table:table-row>
        <table:table-row>
          <table:table-cell office:value-type="float" office:value="86894"/>
          <table:table-cell office:value-type="string" office:string-value="BANCADA DE MÁRMORE SINTÉTICO 120 X 60CM, COM CUBA INTEGRADA - FORNECIMENTO E INSTALAÇÃO. AF_12/2013_P"/>
          <table:table-cell office:value-type="string" office:string-value="UN"/>
          <table:table-cell office:value-type="float" office:value="168.63"/>
          <table:table-cell table:number-columns-repeated="16380"/>
        </table:table-row>
        <table:table-row>
          <table:table-cell office:value-type="float" office:value="86895"/>
          <table:table-cell office:value-type="string" office:string-value="BANCADA DE GRANITO CINZA POLIDO PARA LAVATÓRIO 0,50 X 0,60 M - FORNECIMENTO E INSTALAÇÃO. AF_12/2013_P"/>
          <table:table-cell office:value-type="string" office:string-value="UN"/>
          <table:table-cell office:value-type="float" office:value="196.08"/>
          <table:table-cell table:number-columns-repeated="16380"/>
        </table:table-row>
        <table:table-row>
          <table:table-cell office:value-type="float" office:value="86896"/>
          <table:table-cell office:value-type="string" office:string-value="BANCADA DE GRANITO AMÊNDOA POLIDO PARA LAVATÓRIO 0,50 X 0,60 M - FORNECIMENTO E INSTALAÇÃO. AF_12/2013_P"/>
          <table:table-cell office:value-type="string" office:string-value="UN"/>
          <table:table-cell office:value-type="float" office:value="223.47"/>
          <table:table-cell table:number-columns-repeated="16380"/>
        </table:table-row>
        <table:table-row>
          <table:table-cell office:value-type="float" office:value="86897"/>
          <table:table-cell office:value-type="string" office:string-value="BANCADA DE GRANITO PRETO TIJUCA POLIDO PARA LAVATÓRIO 0,50 X 0,60 M - FORNECIMENTO E INSTALAÇÃO. AF_12/2013_P"/>
          <table:table-cell office:value-type="string" office:string-value="UN"/>
          <table:table-cell office:value-type="float" office:value="254.34"/>
          <table:table-cell table:number-columns-repeated="16380"/>
        </table:table-row>
        <table:table-row>
          <table:table-cell office:value-type="float" office:value="86898"/>
          <table:table-cell office:value-type="string" office:string-value="BANCADA DE MÁRMORE ACINZENTADO POLIDO PARA LAVATÓRIO 0,50 X 0,60 M - FORNECIMENTO E INSTALAÇÃO. AF_12/2013_P"/>
          <table:table-cell office:value-type="string" office:string-value="UN"/>
          <table:table-cell office:value-type="float" office:value="256.69"/>
          <table:table-cell table:number-columns-repeated="16380"/>
        </table:table-row>
        <table:table-row>
          <table:table-cell office:value-type="float" office:value="86899"/>
          <table:table-cell office:value-type="string" office:string-value="BANCADA DE MÁRMORE BRANCO POLIDO PARA LAVATÓRIO 0,50 X 0,60 M - FORNECIMENTO E INSTALAÇÃO. AF_12/2013_P"/>
          <table:table-cell office:value-type="string" office:string-value="UN"/>
          <table:table-cell office:value-type="float" office:value="288.35000000000002"/>
          <table:table-cell table:number-columns-repeated="16380"/>
        </table:table-row>
        <table:table-row>
          <table:table-cell office:value-type="float" office:value="86900"/>
          <table:table-cell office:value-type="string" office:string-value="CUBA DE EMBUTIR DE AÇO INOXIDÁVEL MÉDIA - FORNECIMENTO E INSTALAÇÃO. AF_12/2013"/>
          <table:table-cell office:value-type="string" office:string-value="UN"/>
          <table:table-cell office:value-type="float" office:value="60.3"/>
          <table:table-cell table:number-columns-repeated="16380"/>
        </table:table-row>
        <table:table-row>
          <table:table-cell office:value-type="float" office:value="86901"/>
          <table:table-cell office:value-type="string" office:string-value="CUBA DE EMBUTIR OVAL EM LOUÇA BRANCA, 35 X 50CM OU EQUIVALENTE - FORNECIMENTO E INSTALAÇÃO. AF_12/2013"/>
          <table:table-cell office:value-type="string" office:string-value="UN"/>
          <table:table-cell office:value-type="float" office:value="88.46"/>
          <table:table-cell table:number-columns-repeated="16380"/>
        </table:table-row>
        <table:table-row>
          <table:table-cell office:value-type="float" office:value="86903"/>
          <table:table-cell office:value-type="string" office:string-value="LAVATÓRIO LOUÇA BRANCA COM COLUNA, 45 X 55CM OU EQUIVALENTE, PADRÃO MÉDIO - FORNECIMENTO E INSTALAÇÃO. AF_12/2013_P"/>
          <table:table-cell office:value-type="string" office:string-value="UN"/>
          <table:table-cell office:value-type="float" office:value="136.16"/>
          <table:table-cell table:number-columns-repeated="16380"/>
        </table:table-row>
        <table:table-row>
          <table:table-cell office:value-type="float" office:value="86904"/>
          <table:table-cell office:value-type="string" office:string-value="LAVATÓRIO LOUÇA BRANCA SUSPENSO, 29,5 X 39CM OU EQUIVALENTE, PADRÃO POPULAR - FORNECIMENTO E INSTALAÇÃO. AF_12/2013_P"/>
          <table:table-cell office:value-type="string" office:string-value="UN"/>
          <table:table-cell office:value-type="float" office:value="56.98"/>
          <table:table-cell table:number-columns-repeated="16380"/>
        </table:table-row>
        <table:table-row>
          <table:table-cell office:value-type="float" office:value="86905"/>
          <table:table-cell office:value-type="string" office:string-value="APARELHO MISTURADOR DE MESA PARA LAVATÓRIO, PADRÃO MÉDIO - FORNECIMENTO E INSTALAÇÃO. AF_12/2013"/>
          <table:table-cell office:value-type="string" office:string-value="UN"/>
          <table:table-cell office:value-type="float" office:value="201.18"/>
          <table:table-cell table:number-columns-repeated="16380"/>
        </table:table-row>
        <table:table-row>
          <table:table-cell office:value-type="float" office:value="86906"/>
          <table:table-cell office:value-type="string" office:string-value="TORNEIRA CROMADA DE MESA, 1/2&quot; OU 3/4&quot;, PARA LAVATÓRIO, PADRÃO POPULAR - FORNECIMENTO E INSTALAÇÃO. AF_12/2013"/>
          <table:table-cell office:value-type="string" office:string-value="UN"/>
          <table:table-cell office:value-type="float" office:value="28.45"/>
          <table:table-cell table:number-columns-repeated="16380"/>
        </table:table-row>
        <table:table-row>
          <table:table-cell office:value-type="float" office:value="86908"/>
          <table:table-cell office:value-type="string" office:string-value="APARELHO MISTURADOR DE MESA PARA PIA DE COZINHA, PADRÃO MÉDIO - FORNECIMENTO E INSTALAÇÃO. AF_12/2013"/>
          <table:table-cell office:value-type="string" office:string-value="UN"/>
          <table:table-cell office:value-type="float" office:value="271.49"/>
          <table:table-cell table:number-columns-repeated="16380"/>
        </table:table-row>
        <table:table-row>
          <table:table-cell office:value-type="float" office:value="86909"/>
          <table:table-cell office:value-type="string" office:string-value="TORNEIRA CROMADA TUBO MÓVEL, DE MESA, 1/2&quot; OU 3/4&quot;, PARA PIA DE COZINHA, PADRÃO ALTO - FORNECIMENTO E INSTALAÇÃO. AF_12/2013"/>
          <table:table-cell office:value-type="string" office:string-value="UN"/>
          <table:table-cell office:value-type="float" office:value="167.37"/>
          <table:table-cell table:number-columns-repeated="16380"/>
        </table:table-row>
        <table:table-row>
          <table:table-cell office:value-type="float" office:value="86910"/>
          <table:table-cell office:value-type="string" office:string-value="TORNEIRA CROMADA TUBO MÓVEL, DE PAREDE, 1/2&quot; OU 3/4&quot;, PARA PIA DE COZINHA, PADRÃO MÉDIO - FORNECIMENTO E INSTALAÇÃO. AF_12/2013"/>
          <table:table-cell office:value-type="string" office:string-value="UN"/>
          <table:table-cell office:value-type="float" office:value="98.3"/>
          <table:table-cell table:number-columns-repeated="16380"/>
        </table:table-row>
        <table:table-row>
          <table:table-cell office:value-type="float" office:value="86911"/>
          <table:table-cell office:value-type="string" office:string-value="TORNEIRA CROMADA LONGA, DE PAREDE, 1/2&quot; OU 3/4&quot;, PARA PIA DE COZINHA, PADRÃO POPULAR - FORNECIMENTO E INSTALAÇÃO. AF_12/2013"/>
          <table:table-cell office:value-type="string" office:string-value="UN"/>
          <table:table-cell office:value-type="float" office:value="27.69"/>
          <table:table-cell table:number-columns-repeated="16380"/>
        </table:table-row>
        <table:table-row>
          <table:table-cell office:value-type="float" office:value="86912"/>
          <table:table-cell office:value-type="string" office:string-value="TORNEIRA CROMADA LONGA, DE PAREDE, 1/2&quot; OU 3/4&quot;, PARA PIA DE COZINHA, PADRÃO MÉDIO   FORNECIMENTO E INSTALAÇÃO. AF_12/2013"/>
          <table:table-cell office:value-type="string" office:string-value="UN"/>
          <table:table-cell office:value-type="float" office:value="41.32"/>
          <table:table-cell table:number-columns-repeated="16380"/>
        </table:table-row>
        <table:table-row>
          <table:table-cell office:value-type="float" office:value="86913"/>
          <table:table-cell office:value-type="string" office:string-value="TORNEIRA CROMADA 1/2&quot; OU 3/4&quot; PARA TANQUE, PADRÃO POPULAR - FORNECIMENTO E INSTALAÇÃO. AF_12/2013"/>
          <table:table-cell office:value-type="string" office:string-value="UN"/>
          <table:table-cell office:value-type="float" office:value="15.96"/>
          <table:table-cell table:number-columns-repeated="16380"/>
        </table:table-row>
        <table:table-row>
          <table:table-cell office:value-type="float" office:value="86914"/>
          <table:table-cell office:value-type="string" office:string-value="TORNEIRA CROMADA 1/2&quot; OU 3/4&quot; PARA TANQUE, PADRÃO MÉDIO - FORNECIMENTO E INSTALAÇÃO. AF_12/2013"/>
          <table:table-cell office:value-type="string" office:string-value="UN"/>
          <table:table-cell office:value-type="float" office:value="25.99"/>
          <table:table-cell table:number-columns-repeated="16380"/>
        </table:table-row>
        <table:table-row>
          <table:table-cell office:value-type="float" office:value="86916"/>
          <table:table-cell office:value-type="string" office:string-value="TORNEIRA PLÁSTICA 3/4&quot; PARA TANQUE - FORNECIMENTO E INSTALAÇÃO. AF_12/2013"/>
          <table:table-cell office:value-type="string" office:string-value="UN"/>
          <table:table-cell office:value-type="float" office:value="13.11"/>
          <table:table-cell table:number-columns-repeated="16380"/>
        </table:table-row>
        <table:table-row>
          <table:table-cell office:value-type="float" office:value="86917"/>
          <table:table-cell office:value-type="string" office:string-value="MANOPLA E CANOPLA CROMADA - FORNECIMENTO E INSTALAÇÃO. AF_12/2013"/>
          <table:table-cell office:value-type="string" office:string-value="UN"/>
          <table:table-cell office:value-type="float" office:value="12.23"/>
          <table:table-cell table:number-columns-repeated="16380"/>
        </table:table-row>
        <table:table-row>
          <table:table-cell office:value-type="float" office:value="86920"/>
          <table:table-cell office:value-type="string" office:string-value="TANQUE DE LOUÇA BRANCA COM COLUNA, 22L OU EQUIVALENTE, INCLUSO SIFÃO FLEXÍVEL EM PVC, VÁLVULA PLÁSTICA E TORNEIRA DE METAL CROMADO PADRÃO POPULAR - FORNECIMENTO E INSTALAÇÃO. AF_12/2013_P"/>
          <table:table-cell office:value-type="string" office:string-value="UN"/>
          <table:table-cell office:value-type="float" office:value="261.54000000000002"/>
          <table:table-cell table:number-columns-repeated="16380"/>
        </table:table-row>
        <table:table-row>
          <table:table-cell office:value-type="float" office:value="86921"/>
          <table:table-cell office:value-type="string" office:string-value="TANQUE DE LOUÇA BRANCA COM COLUNA, 22L OU EQUIVALENTE, INCLUSO SIFÃO FLEXÍVEL EM PVC, VÁLVULA PLÁSTICA E TORNEIRA DE PLÁSTICO - FORNECIMENTO E INSTALAÇÃO. AF_12/2013_P"/>
          <table:table-cell office:value-type="string" office:string-value="UN"/>
          <table:table-cell office:value-type="float" office:value="258.68"/>
          <table:table-cell table:number-columns-repeated="16380"/>
        </table:table-row>
        <table:table-row>
          <table:table-cell office:value-type="float" office:value="86923"/>
          <table:table-cell office:value-type="string" office:string-value="TANQUE DE LOUÇA BRANCA SUSPENSO, 18L OU EQUIVALENTE, INCLUSO SIFÃO TIPO GARRAFA EM PVC, VÁLVULA PLÁSTICA E TORNEIRA DE METAL CROMADO PADRÃO POPULAR - FORNECIMENTO E INSTALAÇÃO. AF_12/2013_P"/>
          <table:table-cell office:value-type="string" office:string-value="UN"/>
          <table:table-cell office:value-type="float" office:value="211.68"/>
          <table:table-cell table:number-columns-repeated="16380"/>
        </table:table-row>
        <table:table-row>
          <table:table-cell office:value-type="float" office:value="86924"/>
          <table:table-cell office:value-type="string" office:string-value="TANQUE DE LOUÇA BRANCA SUSPENSO, 18L OU EQUIVALENTE, INCLUSO SIFÃO TIPO GARRAFA EM PVC, VÁLVULA PLÁSTICA E TORNEIRA DE PLÁSTICO - FORNECIMENTO E INSTALAÇÃO. AF_12/2013_P"/>
          <table:table-cell office:value-type="string" office:string-value="UN"/>
          <table:table-cell office:value-type="float" office:value="208.83"/>
          <table:table-cell table:number-columns-repeated="16380"/>
        </table:table-row>
        <table:table-row>
          <table:table-cell office:value-type="float" office:value="86927"/>
          <table:table-cell office:value-type="string" office:string-value="TANQUE DE MÁRMORE SINTÉTICO SUSPENSO, 22L OU EQUIVALENTE, INCLUSO SIFÃO TIPO GARRAFA EM PVC, VÁLVULA PLÁSTICA E TORNEIRA DE METAL CROMADO PADRÃO POPULAR - FORNECIMENTO E INSTALAÇÃO. AF_12/2013_P"/>
          <table:table-cell office:value-type="string" office:string-value="UN"/>
          <table:table-cell office:value-type="float" office:value="155.33000000000001"/>
          <table:table-cell table:number-columns-repeated="16380"/>
        </table:table-row>
        <table:table-row>
          <table:table-cell office:value-type="float" office:value="86928"/>
          <table:table-cell office:value-type="string" office:string-value="TANQUE DE MÁRMORE SINTÉTICO SUSPENSO, 22L OU EQUIVALENTE, INCLUSO SIFÃO TIPO GARRAFA EM PVC, VÁLVULA PLÁSTICA E TORNEIRA DE PLÁSTICO - FORNECIMENTO E INSTALAÇÃO. AF_12/2013_P"/>
          <table:table-cell office:value-type="string" office:string-value="UN"/>
          <table:table-cell office:value-type="float" office:value="152.47"/>
          <table:table-cell table:number-columns-repeated="16380"/>
        </table:table-row>
        <table:table-row>
          <table:table-cell office:value-type="float" office:value="86929"/>
          <table:table-cell office:value-type="string" office:string-value="TANQUE DE MÁRMORE SINTÉTICO SUSPENSO, 22L OU EQUIVALENTE, INCLUSO SIFÃO FLEXÍVEL EM PVC, VÁLVULA PLÁSTICA E TORNEIRA DE METAL CROMADO PADRÃO POPULAR - FORNECIMENTO E INSTALAÇÃO. AF_12/2013_P"/>
          <table:table-cell office:value-type="string" office:string-value="UN"/>
          <table:table-cell office:value-type="float" office:value="157.31"/>
          <table:table-cell table:number-columns-repeated="16380"/>
        </table:table-row>
        <table:table-row>
          <table:table-cell office:value-type="float" office:value="86930"/>
          <table:table-cell office:value-type="string" office:string-value="TANQUE DE MÁRMORE SINTÉTICO SUSPENSO, 22L OU EQUIVALENTE, INCLUSO SIFÃO FLEXÍVEL EM PVC, VÁLVULA PLÁSTICA E TORNEIRA DE PLÁSTICO - FORNECIMENTO E INSTALAÇÃO. AF_12/2013_P"/>
          <table:table-cell office:value-type="string" office:string-value="UN"/>
          <table:table-cell office:value-type="float" office:value="154.46"/>
          <table:table-cell table:number-columns-repeated="16380"/>
        </table:table-row>
        <table:table-row>
          <table:table-cell office:value-type="float" office:value="86931"/>
          <table:table-cell office:value-type="string" office:string-value="VASO SANITÁRIO SIFONADO COM CAIXA ACOPLADA LOUÇA BRANCA - PADRÃO MÉDIO, INCLUSO ENGATE FLEXÍVEL EM PLÁSTICO BRANCO, 1/2&quot; X 40CM - FORNECIMENTO E INSTALAÇÃO. AF_12/2013_P"/>
          <table:table-cell office:value-type="string" office:string-value="UN"/>
          <table:table-cell office:value-type="float" office:value="298.47000000000003"/>
          <table:table-cell table:number-columns-repeated="16380"/>
        </table:table-row>
        <table:table-row>
          <table:table-cell office:value-type="float" office:value="86932"/>
          <table:table-cell office:value-type="string" office:string-value="VASO SANITÁRIO SIFONADO COM CAIXA ACOPLADA LOUÇA BRANCA - PADRÃO MÉDIO, INCLUSO ENGATE FLEXÍVEL EM METAL CROMADO, 1/2&quot; X 40CM - FORNECIMENTO E INSTALAÇÃO. AF_12/2013_P"/>
          <table:table-cell office:value-type="string" office:string-value="UN"/>
          <table:table-cell office:value-type="float" office:value="312.19"/>
          <table:table-cell table:number-columns-repeated="16380"/>
        </table:table-row>
        <table:table-row>
          <table:table-cell office:value-type="float" office:value="86933"/>
          <table:table-cell office:value-type="string" office:string-value="BANCADA DE MÁRMORE SINTÉTICO 120 X 60CM, COM CUBA INTEGRADA, INCLUSO SIFÃO TIPO GARRAFA EM PVC, VÁLVULA EM PLÁSTICO CROMADO TIPO AMERICANA E TORNEIRA CROMADA LONGA, DE PAREDE, PADRÃO POPULAR - FORNECIMENTO E INSTALAÇÃO. AF_12/2013_P"/>
          <table:table-cell office:value-type="string" office:string-value="UN"/>
          <table:table-cell office:value-type="float" office:value="212.2"/>
          <table:table-cell table:number-columns-repeated="16380"/>
        </table:table-row>
        <table:table-row>
          <table:table-cell office:value-type="float" office:value="86934"/>
          <table:table-cell office:value-type="string" office:string-value="BANCADA DE MÁRMORE SINTÉTICO 120 X 60CM, COM CUBA INTEGRADA, INCLUSO SIFÃO TIPO FLEXÍVEL EM PVC, VÁLVULA EM PLÁSTICO CROMADO TIPO AMERICANA E TORNEIRA CROMADA LONGA, DE PAREDE, PADRÃO POPULAR - FORNECIMENTO E INSTALAÇÃO. AF_12/2013_P"/>
          <table:table-cell office:value-type="string" office:string-value="UN"/>
          <table:table-cell office:value-type="float" office:value="214.18"/>
          <table:table-cell table:number-columns-repeated="16380"/>
        </table:table-row>
        <table:table-row>
          <table:table-cell office:value-type="float" office:value="86935"/>
          <table:table-cell office:value-type="string" office:string-value="CUBA DE EMBUTIR DE AÇO INOXIDÁVEL MÉDIA, INCLUSO VÁLVULA TIPO AMERICANA EM METAL CROMADO E SIFÃO FLEXÍVEL EM PVC - FORNECIMENTO E INSTALAÇÃO. AF_12/2013"/>
          <table:table-cell office:value-type="string" office:string-value="UN"/>
          <table:table-cell office:value-type="float" office:value="102.94"/>
          <table:table-cell table:number-columns-repeated="16380"/>
        </table:table-row>
        <table:table-row>
          <table:table-cell office:value-type="float" office:value="86936"/>
          <table:table-cell office:value-type="string" office:string-value="CUBA DE EMBUTIR DE AÇO INOXIDÁVEL MÉDIA, INCLUSO VÁLVULA TIPO AMERICANA E SIFÃO TIPO GARRAFA EM METAL CROMADO - FORNECIMENTO E INSTALAÇÃO. AF_12/2013"/>
          <table:table-cell office:value-type="string" office:string-value="UN"/>
          <table:table-cell office:value-type="float" office:value="160.31"/>
          <table:table-cell table:number-columns-repeated="16380"/>
        </table:table-row>
        <table:table-row>
          <table:table-cell office:value-type="float" office:value="86942"/>
          <table:table-cell office:value-type="string" office:string-value="LAVATÓRIO LOUÇA BRANCA SUSPENSO, 29,5 X 39CM OU EQUIVALENTE, PADRÃO POPULAR, INCLUSO SIFÃO TIPO GARRAFA EM PVC, VÁLVULA E ENGATE FLEXÍVEL 30CM EM PLÁSTICO E TORNEIRA CROMADA DE MESA, PADRÃO POPULAR - FORNECIMENTO E INSTALAÇÃO. AF_12/2013_P"/>
          <table:table-cell office:value-type="string" office:string-value="UN"/>
          <table:table-cell office:value-type="float" office:value="104.11"/>
          <table:table-cell table:number-columns-repeated="16380"/>
        </table:table-row>
        <table:table-row>
          <table:table-cell office:value-type="float" office:value="86943"/>
          <table:table-cell office:value-type="string" office:string-value="LAVATÓRIO LOUÇA BRANCA SUSPENSO, 29,5 X 39CM OU EQUIVALENTE, PADRÃO POPULAR, INCLUSO SIFÃO FLEXÍVEL EM PVC, VÁLVULA E ENGATE FLEXÍVEL 30CM EM PLÁSTICO E TORNEIRA CROMADA DE MESA, PADRÃO POPULAR - FORNECIMENTO E INSTALAÇÃO. AF_12/2013_P"/>
          <table:table-cell office:value-type="string" office:string-value="UN"/>
          <table:table-cell office:value-type="float" office:value="106.1"/>
          <table:table-cell table:number-columns-repeated="16380"/>
        </table:table-row>
        <table:table-row>
          <table:table-cell office:value-type="float" office:value="86944"/>
          <table:table-cell office:value-type="string" office:string-value="BANCADA DE GRANITO CINZA POLIDO 0,50 X 0,60 M, INCLUSO CUBA DE EMBUTIR DE AÇO INOXIDÁVEL MÉDIA, VÁLVULA TIPO AMERICANA EM METAL CROMADO, SIFÃO FLEXÍVEL EM PVC, ENGATE FLEXÍVEL 30CM EM PLÁSTICO E TORNEIRA CROMADA TUBO MÓVEL, DE MESA, PADRÃO ALTO - FORNECI"/>
          <table:table-cell office:value-type="string" office:string-value="UN"/>
          <table:table-cell office:value-type="float" office:value="665.96"/>
          <table:table-cell table:number-columns-repeated="16380"/>
        </table:table-row>
        <table:table-row>
          <table:table-cell office:value-type="float" office:value="86945"/>
          <table:table-cell office:value-type="string" office:string-value="BANCADA DE GRANITO PRETO TIJUCA POLIDO 1,50 X 0,60 M, INCLUSO CUBA DE EMBUTIR DE AÇO INOXIDÁVEL MÉDIA, VÁLVULA TIPO AMERICANA, SIFÃO TIPO GARRAFA E ENGATE FLEXÍVEL 40CM EM METAL CROMADO E APARELHO MISTURADOR DE MESA, PADRÃO MÉDIO - FORNECIMENTO E INSTALA"/>
          <table:table-cell office:value-type="string" office:string-value="UN"/>
          <table:table-cell office:value-type="float" office:value="1017.9"/>
          <table:table-cell table:number-columns-repeated="16380"/>
        </table:table-row>
        <table:table-row>
          <table:table-cell office:value-type="float" office:value="6087"/>
          <table:table-cell office:value-type="string" office:string-value="TAMPA EM CONCRETO ARMADO 60X60X5CM P/CX INSPECAO/FOSSA SEPTICA"/>
          <table:table-cell office:value-type="string" office:string-value="UN"/>
          <table:table-cell office:value-type="float" office:value="18.43"/>
          <table:table-cell table:number-columns-repeated="16380"/>
        </table:table-row>
        <table:table-row>
          <table:table-cell office:value-type="string" office:string-value="74197/1"/>
          <table:table-cell office:value-type="string" office:string-value="FOSSA SEPTICA EM ALVENARIA DE TIJOLO CERAMICO MACICO DIMENSOES EXTERNAS 1,90X1,10X1,40M, 1.500 LITROS, REVESTIDA INTERNAMENTE COM BARRA LISA, COM TAMPA EM CONCRETO ARMADO COM ESPESSURA 8CM"/>
          <table:table-cell office:value-type="string" office:string-value="UN"/>
          <table:table-cell office:value-type="float" office:value="838.33"/>
          <table:table-cell table:number-columns-repeated="16380"/>
        </table:table-row>
        <table:table-row>
          <table:table-cell office:value-type="string" office:string-value="74198/1"/>
          <table:table-cell office:value-type="string" office:string-value="SUMIDOURO EM ALVENARIA DE TIJOLO CERAMICO MACICO DIAMETRO 1,20M E ALTURA 5,00M, COM TAMPA EM CONCRETO ARMADO DIAMETRO 1,40M E ESPESSURA 10CM"/>
          <table:table-cell office:value-type="string" office:string-value="UN"/>
          <table:table-cell office:value-type="float" office:value="998.63"/>
          <table:table-cell table:number-columns-repeated="16380"/>
        </table:table-row>
        <table:table-row>
          <table:table-cell office:value-type="string" office:string-value="74198/2"/>
          <table:table-cell office:value-type="string" office:string-value="SUMIDOURO EM ALVENARIA DE TIJOLO CERAMICO MACIÇO DIAMETRO 1,40M E ALTURA 5,00M, COM TAMPA EM CONCRETO ARMADO DIAMETRO 1,60M E ESPESSURA 10CM"/>
          <table:table-cell office:value-type="string" office:string-value="UN"/>
          <table:table-cell office:value-type="float" office:value="1231.48"/>
          <table:table-cell table:number-columns-repeated="16380"/>
        </table:table-row>
        <table:table-row>
          <table:table-cell office:value-type="float" office:value="40729"/>
          <table:table-cell office:value-type="string" office:string-value="VALVULA DESCARGA 1.1/2&quot; COM REGISTRO, ACABAMENTO EM METAL CROMADO - FORNECIMENTO E INSTALACAO"/>
          <table:table-cell office:value-type="string" office:string-value="UN"/>
          <table:table-cell office:value-type="float" office:value="183.58"/>
          <table:table-cell table:number-columns-repeated="16380"/>
        </table:table-row>
        <table:table-row>
          <table:table-cell office:value-type="float" office:value="72711"/>
          <table:table-cell office:value-type="string" office:string-value="REGISTRO GAVETA 1/2&quot; BRUTO LATAO - FORNECIMENTO E INSTALACAO"/>
          <table:table-cell office:value-type="string" office:string-value="UN"/>
          <table:table-cell office:value-type="float" office:value="32.35"/>
          <table:table-cell table:number-columns-repeated="16380"/>
        </table:table-row>
        <table:table-row>
          <table:table-cell office:value-type="float" office:value="73663"/>
          <table:table-cell office:value-type="string" office:string-value="REGISTRO DE GAVETA COM CANOPLA Ø 25MM (1) - FORNECIMENTO E INSTALAÇÃO"/>
          <table:table-cell office:value-type="string" office:string-value="UN"/>
          <table:table-cell office:value-type="float" office:value="75.7"/>
          <table:table-cell table:number-columns-repeated="16380"/>
        </table:table-row>
        <table:table-row>
          <table:table-cell office:value-type="float" office:value="73664"/>
          <table:table-cell office:value-type="string" office:string-value="REGISTRO DE PRESSÃO COM CANOPLA Ø 15MM (1/2&quot;) - FORNECIMENTO E INSTALAÇÃO"/>
          <table:table-cell office:value-type="string" office:string-value="UN"/>
          <table:table-cell office:value-type="float" office:value="59.31"/>
          <table:table-cell table:number-columns-repeated="16380"/>
        </table:table-row>
        <table:table-row>
          <table:table-cell office:value-type="string" office:string-value="73795/1"/>
          <table:table-cell office:value-type="string" office:string-value="VÁLVULA DE RETENÇÃO VERTICAL Ø 20MM (3/4&quot;) - FORNECIMENTO E INSTALAÇÃO"/>
          <table:table-cell office:value-type="string" office:string-value="UN"/>
          <table:table-cell office:value-type="float" office:value="82.48"/>
          <table:table-cell table:number-columns-repeated="16380"/>
        </table:table-row>
        <table:table-row>
          <table:table-cell office:value-type="string" office:string-value="73795/2"/>
          <table:table-cell office:value-type="string" office:string-value="VÁLVULA DE RETENÇÃO VERTICAL Ø 25MM (1&quot;) - FORNECIMENTO E INSTALAÇÃO"/>
          <table:table-cell office:value-type="string" office:string-value="UN"/>
          <table:table-cell office:value-type="float" office:value="93.6"/>
          <table:table-cell table:number-columns-repeated="16380"/>
        </table:table-row>
        <table:table-row>
          <table:table-cell office:value-type="string" office:string-value="73795/3"/>
          <table:table-cell office:value-type="string" office:string-value="VÁLVULA DE RETENÇÃO VERTICAL Ø 32MM (1.1/4&quot;) - FORNECIMENTO E INSTALAÇÃO"/>
          <table:table-cell office:value-type="string" office:string-value="UN"/>
          <table:table-cell office:value-type="float" office:value="117.43"/>
          <table:table-cell table:number-columns-repeated="16380"/>
        </table:table-row>
        <table:table-row>
          <table:table-cell office:value-type="string" office:string-value="73795/4"/>
          <table:table-cell office:value-type="string" office:string-value="VÁLVULA DE RETENÇÃO VERTICAL Ø 40MM (1.1/2&quot;) - FORNECIMENTO E INSTALAÇÃO"/>
          <table:table-cell office:value-type="string" office:string-value="UN"/>
          <table:table-cell office:value-type="float" office:value="145.63"/>
          <table:table-cell table:number-columns-repeated="16380"/>
        </table:table-row>
        <table:table-row>
          <table:table-cell office:value-type="string" office:string-value="73795/5"/>
          <table:table-cell office:value-type="string" office:string-value="VÁLVULA DE RETENÇÃO VERTICAL Ø 50MM (2&quot;) - FORNECIMENTO E INSTALAÇÃO"/>
          <table:table-cell office:value-type="string" office:string-value="UN"/>
          <table:table-cell office:value-type="float" office:value="187.13"/>
          <table:table-cell table:number-columns-repeated="16380"/>
        </table:table-row>
        <table:table-row>
          <table:table-cell office:value-type="string" office:string-value="73795/6"/>
          <table:table-cell office:value-type="string" office:string-value="VÁLVULA DE RETENÇÃO VERTICAL Ø 80MM (3&quot;) - FORNECIMENTO E INSTALAÇÃO"/>
          <table:table-cell office:value-type="string" office:string-value="UN"/>
          <table:table-cell office:value-type="float" office:value="396.57"/>
          <table:table-cell table:number-columns-repeated="16380"/>
        </table:table-row>
        <table:table-row>
          <table:table-cell office:value-type="string" office:string-value="73795/7"/>
          <table:table-cell office:value-type="string" office:string-value="VÁLVULA DE RETENÇÃO VERTICAL Ø 100MM (4&quot;) - FORNECIMENTO E INSTALAÇÃO"/>
          <table:table-cell office:value-type="string" office:string-value="UN"/>
          <table:table-cell office:value-type="float" office:value="754.63"/>
          <table:table-cell table:number-columns-repeated="16380"/>
        </table:table-row>
        <table:table-row>
          <table:table-cell office:value-type="string" office:string-value="73795/8"/>
          <table:table-cell office:value-type="string" office:string-value="VÁLVULA DE RETENÇÃO HORIZONTAL Ø 20MM (3/4&quot;) - FORNECIMENTO E INSTALAÇÃO"/>
          <table:table-cell office:value-type="string" office:string-value="UN"/>
          <table:table-cell office:value-type="float" office:value="110.42"/>
          <table:table-cell table:number-columns-repeated="16380"/>
        </table:table-row>
        <table:table-row>
          <table:table-cell office:value-type="string" office:string-value="73795/9"/>
          <table:table-cell office:value-type="string" office:string-value="VALVULA DE RETENCAO HORIZONTAL Ø 25MM (1) - FORNECIMENTO E INSTALACAO"/>
          <table:table-cell office:value-type="string" office:string-value="UN"/>
          <table:table-cell office:value-type="float" office:value="145.11000000000001"/>
          <table:table-cell table:number-columns-repeated="16380"/>
        </table:table-row>
        <table:table-row>
          <table:table-cell office:value-type="string" office:string-value="73795/10"/>
          <table:table-cell office:value-type="string" office:string-value="VÁLVULA DE RETENÇÃO HORIZONTAL Ø 32MM (1.1/4&quot;) - FORNECIMENTO E INSTALAÇÃO"/>
          <table:table-cell office:value-type="string" office:string-value="UN"/>
          <table:table-cell office:value-type="float" office:value="204.05"/>
          <table:table-cell table:number-columns-repeated="16380"/>
        </table:table-row>
        <table:table-row>
          <table:table-cell office:value-type="string" office:string-value="73795/11"/>
          <table:table-cell office:value-type="string" office:string-value="VÁLVULA DE RETENÇÃO HORIZONTAL Ø 40MM (1.1/2&quot;) - FORNECIMENTO E INSTALAÇÃO"/>
          <table:table-cell office:value-type="string" office:string-value="UN"/>
          <table:table-cell office:value-type="float" office:value="237.6"/>
          <table:table-cell table:number-columns-repeated="16380"/>
        </table:table-row>
        <table:table-row>
          <table:table-cell office:value-type="string" office:string-value="73795/12"/>
          <table:table-cell office:value-type="string" office:string-value="VÁLVULA DE RETENÇÃO HORIZONTAL Ø 50MM (2&quot;) - FORNECIMENTO E INSTALAÇÃO"/>
          <table:table-cell office:value-type="string" office:string-value="UN"/>
          <table:table-cell office:value-type="float" office:value="341.44"/>
          <table:table-cell table:number-columns-repeated="16380"/>
        </table:table-row>
        <table:table-row>
          <table:table-cell office:value-type="string" office:string-value="73795/13"/>
          <table:table-cell office:value-type="string" office:string-value="VÁLVULA DE RETENÇÃO HORIZONTAL Ø 65MM (2.1/2&quot;) - FORNECIMENTO E INSTALAÇÃO"/>
          <table:table-cell office:value-type="string" office:string-value="UN"/>
          <table:table-cell office:value-type="float" office:value="454.84"/>
          <table:table-cell table:number-columns-repeated="16380"/>
        </table:table-row>
        <table:table-row>
          <table:table-cell office:value-type="string" office:string-value="73795/14"/>
          <table:table-cell office:value-type="string" office:string-value="VÁLVULA DE RETENÇÃO HORIZONTAL Ø 80MM (3&quot;) - FORNECIMENTO E INSTALAÇÃO"/>
          <table:table-cell office:value-type="string" office:string-value="UN"/>
          <table:table-cell office:value-type="float" office:value="524.20000000000005"/>
          <table:table-cell table:number-columns-repeated="16380"/>
        </table:table-row>
        <table:table-row>
          <table:table-cell office:value-type="string" office:string-value="73795/15"/>
          <table:table-cell office:value-type="string" office:string-value="VÁLVULA DE RETENÇÃO HORIZONTAL Ø 100MM (4&quot;) - FORNECIMENTO E INSTALAÇÃO"/>
          <table:table-cell office:value-type="string" office:string-value="UN"/>
          <table:table-cell office:value-type="float" office:value="1005.47"/>
          <table:table-cell table:number-columns-repeated="16380"/>
        </table:table-row>
        <table:table-row>
          <table:table-cell office:value-type="string" office:string-value="73796/1"/>
          <table:table-cell office:value-type="string" office:string-value="VÁLVULA DE PÉ COM CRIVO Ø 20MM (3/4&quot;) - FORNECIMENTO E INSTALAÇÃO"/>
          <table:table-cell office:value-type="string" office:string-value="UN"/>
          <table:table-cell office:value-type="float" office:value="49.71"/>
          <table:table-cell table:number-columns-repeated="16380"/>
        </table:table-row>
        <table:table-row>
          <table:table-cell office:value-type="string" office:string-value="73796/2"/>
          <table:table-cell office:value-type="string" office:string-value="VÁLVULA DE PÉ COM CRIVO Ø 25MM (1&quot;) - FORNECIMENTO E INSTALAÇÃO"/>
          <table:table-cell office:value-type="string" office:string-value="UN"/>
          <table:table-cell office:value-type="float" office:value="55.07"/>
          <table:table-cell table:number-columns-repeated="16380"/>
        </table:table-row>
        <table:table-row>
          <table:table-cell office:value-type="string" office:string-value="73796/3"/>
          <table:table-cell office:value-type="string" office:string-value="VÁLVULA DE PÉ COM CRIVO Ø 40MM (1.1/2&quot;) - FORNECIMENTO E INSTALAÇÃO"/>
          <table:table-cell office:value-type="string" office:string-value="UN"/>
          <table:table-cell office:value-type="float" office:value="86.81"/>
          <table:table-cell table:number-columns-repeated="16380"/>
        </table:table-row>
        <table:table-row>
          <table:table-cell office:value-type="string" office:string-value="73796/4"/>
          <table:table-cell office:value-type="string" office:string-value="VÁLVULA DE PÉ COM CRIVO Ø 50MM (2&quot;) - FORNECIMENTO E INSTALAÇÃO"/>
          <table:table-cell office:value-type="string" office:string-value="UN"/>
          <table:table-cell office:value-type="float" office:value="114.19"/>
          <table:table-cell table:number-columns-repeated="16380"/>
        </table:table-row>
        <table:table-row>
          <table:table-cell office:value-type="string" office:string-value="73796/5"/>
          <table:table-cell office:value-type="string" office:string-value="VÁLVULA DE PÉ COM CRIVO Ø 65MM (2.1/2&quot;) - FORNECIMENTO E INSTALAÇÃO"/>
          <table:table-cell office:value-type="string" office:string-value="UN"/>
          <table:table-cell office:value-type="float" office:value="200.37"/>
          <table:table-cell table:number-columns-repeated="16380"/>
        </table:table-row>
        <table:table-row>
          <table:table-cell office:value-type="string" office:string-value="73796/6"/>
          <table:table-cell office:value-type="string" office:string-value="VÁLVULA DE PÉ COM CRIVO Ø 80MM (3&quot;) - FORNECIMENTO E INSTALAÇÃO"/>
          <table:table-cell office:value-type="string" office:string-value="UN"/>
          <table:table-cell office:value-type="float" office:value="250.97"/>
          <table:table-cell table:number-columns-repeated="16380"/>
        </table:table-row>
        <table:table-row>
          <table:table-cell office:value-type="string" office:string-value="73796/7"/>
          <table:table-cell office:value-type="string" office:string-value="VÁLVULA DE PÉ COM CRIVO Ø 100MM (4&quot;) - FORNECIMENTO E INSTALAÇÃO"/>
          <table:table-cell office:value-type="string" office:string-value="UN"/>
          <table:table-cell office:value-type="float" office:value="409.51"/>
          <table:table-cell table:number-columns-repeated="16380"/>
        </table:table-row>
        <table:table-row>
          <table:table-cell office:value-type="string" office:string-value="73797/1"/>
          <table:table-cell office:value-type="string" office:string-value="REGISTRO DE GAVETA COM CANOPLA Ø 32MM (1.1/4&quot;) - FORNECIMENTO E INSTALAÇÃO"/>
          <table:table-cell office:value-type="string" office:string-value="UN"/>
          <table:table-cell office:value-type="float" office:value="103.1"/>
          <table:table-cell table:number-columns-repeated="16380"/>
        </table:table-row>
        <table:table-row>
          <table:table-cell office:value-type="string" office:string-value="73870/1"/>
          <table:table-cell office:value-type="string" office:string-value="VÁLVULA DE ESFERA EM BRONZE Ø 1/2&quot; - FORNECIMENTO E INSTALAÇÃO"/>
          <table:table-cell office:value-type="string" office:string-value="UN"/>
          <table:table-cell office:value-type="float" office:value="38.96"/>
          <table:table-cell table:number-columns-repeated="16380"/>
        </table:table-row>
        <table:table-row>
          <table:table-cell office:value-type="string" office:string-value="73870/2"/>
          <table:table-cell office:value-type="string" office:string-value="VÁLVULA DE ESFERA EM BRONZE Ø 3/4&quot; - FORNECIMENTO E INSTALAÇÃO"/>
          <table:table-cell office:value-type="string" office:string-value="UN"/>
          <table:table-cell office:value-type="float" office:value="43.63"/>
          <table:table-cell table:number-columns-repeated="16380"/>
        </table:table-row>
        <table:table-row>
          <table:table-cell office:value-type="string" office:string-value="73870/3"/>
          <table:table-cell office:value-type="string" office:string-value="VÁLVULA DE ESFERA EM BRONZE Ø 1&quot;  - FORNECIMENTO E INSTALAÇÃO"/>
          <table:table-cell office:value-type="string" office:string-value="UN"/>
          <table:table-cell office:value-type="float" office:value="55.4"/>
          <table:table-cell table:number-columns-repeated="16380"/>
        </table:table-row>
        <table:table-row>
          <table:table-cell office:value-type="string" office:string-value="73870/4"/>
          <table:table-cell office:value-type="string" office:string-value="REGISTRO DE ESFERA EM BRONZE D= 1.1/4&quot; FORNEC E COLOCACAO"/>
          <table:table-cell office:value-type="string" office:string-value="UN"/>
          <table:table-cell office:value-type="float" office:value="76.14"/>
          <table:table-cell table:number-columns-repeated="16380"/>
        </table:table-row>
        <table:table-row>
          <table:table-cell office:value-type="string" office:string-value="73870/5"/>
          <table:table-cell office:value-type="string" office:string-value="VÁLVULA DE ESFERA EM BRONZE Ø 1.1/2&quot; - FORNECIMENTO E INSTALAÇÃO"/>
          <table:table-cell office:value-type="string" office:string-value="UN"/>
          <table:table-cell office:value-type="float" office:value="91.18"/>
          <table:table-cell table:number-columns-repeated="16380"/>
        </table:table-row>
        <table:table-row>
          <table:table-cell office:value-type="string" office:string-value="73870/6"/>
          <table:table-cell office:value-type="string" office:string-value="VÁLVULA DE ESFERA EM BRONZE Ø 2&quot; - FORNECIMENTO E INSTALAÇÃO"/>
          <table:table-cell office:value-type="string" office:string-value="UN"/>
          <table:table-cell office:value-type="float" office:value="133.29"/>
          <table:table-cell table:number-columns-repeated="16380"/>
        </table:table-row>
        <table:table-row>
          <table:table-cell office:value-type="string" office:string-value="74091/1"/>
          <table:table-cell office:value-type="string" office:string-value="VALVULA RETENCAO VERTICAL BRONZE (PN-16) 2.1/2&quot; 200PSI - EXTREMIDADES COM ROSCA - FORNECIMENTO E INSTALACAO"/>
          <table:table-cell office:value-type="string" office:string-value="UN"/>
          <table:table-cell office:value-type="float" office:value="333.99"/>
          <table:table-cell table:number-columns-repeated="16380"/>
        </table:table-row>
        <table:table-row>
          <table:table-cell office:value-type="string" office:string-value="74093/1"/>
          <table:table-cell office:value-type="string" office:string-value="VALVULA PE COM CRIVO BRONZE 1.1/4&quot; - FORNECIMENTO E INSTALACAO"/>
          <table:table-cell office:value-type="string" office:string-value="UN"/>
          <table:table-cell office:value-type="float" office:value="75.7"/>
          <table:table-cell table:number-columns-repeated="16380"/>
        </table:table-row>
        <table:table-row>
          <table:table-cell office:value-type="string" office:string-value="74169/1"/>
          <table:table-cell office:value-type="string" office:string-value="REGISTRO/VALVULA GLOBO ANGULAR 45 GRAUS EM LATAO PARA HIDRANTES DE INCÊNDIO PREDIAL DN 2.1/2&quot; - FORNECIMENTO E INSTALACAO"/>
          <table:table-cell office:value-type="string" office:string-value="UN"/>
          <table:table-cell office:value-type="float" office:value="160.53"/>
          <table:table-cell table:number-columns-repeated="16380"/>
        </table:table-row>
        <table:table-row>
          <table:table-cell office:value-type="string" office:string-value="74174/1"/>
          <table:table-cell office:value-type="string" office:string-value="REGISTRO GAVETA 1.1/2&quot; COM CANOPLA ACABAMENTO CROMADO SIMPLES - FORNECIMENTO E INSTALACAO"/>
          <table:table-cell office:value-type="string" office:string-value="UN"/>
          <table:table-cell office:value-type="float" office:value="118.01"/>
          <table:table-cell table:number-columns-repeated="16380"/>
        </table:table-row>
        <table:table-row>
          <table:table-cell office:value-type="string" office:string-value="74175/1"/>
          <table:table-cell office:value-type="string" office:string-value="REGISTRO GAVETA 1&quot; COM CANOPLA ACABAMENTO CROMADO SIMPLES - FORNECIMENTO E INSTALACAO"/>
          <table:table-cell office:value-type="string" office:string-value="UN"/>
          <table:table-cell office:value-type="float" office:value="72.92"/>
          <table:table-cell table:number-columns-repeated="16380"/>
        </table:table-row>
        <table:table-row>
          <table:table-cell office:value-type="string" office:string-value="74176/1"/>
          <table:table-cell office:value-type="string" office:string-value="REGISTRO GAVETA 3/4&quot; COM CANOPLA ACABAMENTO CROMADO SIMPLES - FORNECIMENTO E INSTALACAO"/>
          <table:table-cell office:value-type="string" office:string-value="UN"/>
          <table:table-cell office:value-type="float" office:value="63.23"/>
          <table:table-cell table:number-columns-repeated="16380"/>
        </table:table-row>
        <table:table-row>
          <table:table-cell office:value-type="string" office:string-value="74177/1"/>
          <table:table-cell office:value-type="string" office:string-value="REGISTRO GAVETA 1/2&quot; COM CANOPLA ACABAMENTO CROMADO SIMPLES - FORNECIMENTO E INSTALACAO"/>
          <table:table-cell office:value-type="string" office:string-value="UN"/>
          <table:table-cell office:value-type="float" office:value="62.32"/>
          <table:table-cell table:number-columns-repeated="16380"/>
        </table:table-row>
        <table:table-row>
          <table:table-cell office:value-type="string" office:string-value="74178/1"/>
          <table:table-cell office:value-type="string" office:string-value="REGISTRO GAVETA 4&quot; BRUTO LATAO - FORNECIMENTO E INSTALACAO"/>
          <table:table-cell office:value-type="string" office:string-value="UN"/>
          <table:table-cell office:value-type="float" office:value="532.9"/>
          <table:table-cell table:number-columns-repeated="16380"/>
        </table:table-row>
        <table:table-row>
          <table:table-cell office:value-type="string" office:string-value="74179/1"/>
          <table:table-cell office:value-type="string" office:string-value="REGISTRO GAVETA 3&quot; BRUTO LATAO - FORNECIMENTO E INSTALACAO"/>
          <table:table-cell office:value-type="string" office:string-value="UN"/>
          <table:table-cell office:value-type="float" office:value="319.24"/>
          <table:table-cell table:number-columns-repeated="16380"/>
        </table:table-row>
        <table:table-row>
          <table:table-cell office:value-type="string" office:string-value="74180/1"/>
          <table:table-cell office:value-type="string" office:string-value="REGISTRO GAVETA 2.1/2&quot; BRUTO LATAO - FORNECIMENTO E INSTALACAO"/>
          <table:table-cell office:value-type="string" office:string-value="UN"/>
          <table:table-cell office:value-type="float" office:value="219.26"/>
          <table:table-cell table:number-columns-repeated="16380"/>
        </table:table-row>
        <table:table-row>
          <table:table-cell office:value-type="string" office:string-value="74181/1"/>
          <table:table-cell office:value-type="string" office:string-value="REGISTRO GAVETA 2&quot; BRUTO LATAO - FORNECIMENTO E INSTALACAO"/>
          <table:table-cell office:value-type="string" office:string-value="UN"/>
          <table:table-cell office:value-type="float" office:value="96.33"/>
          <table:table-cell table:number-columns-repeated="16380"/>
        </table:table-row>
        <table:table-row>
          <table:table-cell office:value-type="string" office:string-value="74182/1"/>
          <table:table-cell office:value-type="string" office:string-value="REGISTRO GAVETA 1.1/2&quot; BRUTO LATAO - FORNECIMENTO E INSTALACAO"/>
          <table:table-cell office:value-type="string" office:string-value="UN"/>
          <table:table-cell office:value-type="float" office:value="70.760000000000005"/>
          <table:table-cell table:number-columns-repeated="16380"/>
        </table:table-row>
        <table:table-row>
          <table:table-cell office:value-type="string" office:string-value="74183/1"/>
          <table:table-cell office:value-type="string" office:string-value="REGISTRO GAVETA 1.1/4&quot; BRUTO LATAO - FORNECIMENTO E INSTALACAO"/>
          <table:table-cell office:value-type="string" office:string-value="UN"/>
          <table:table-cell office:value-type="float" office:value="60.19"/>
          <table:table-cell table:number-columns-repeated="16380"/>
        </table:table-row>
        <table:table-row>
          <table:table-cell office:value-type="string" office:string-value="74184/1"/>
          <table:table-cell office:value-type="string" office:string-value="REGISTRO GAVETA 1&quot; BRUTO LATAO - FORNECIMENTO E INSTALACAO"/>
          <table:table-cell office:value-type="string" office:string-value="UN"/>
          <table:table-cell office:value-type="float" office:value="42.31"/>
          <table:table-cell table:number-columns-repeated="16380"/>
        </table:table-row>
        <table:table-row>
          <table:table-cell office:value-type="string" office:string-value="74185/1"/>
          <table:table-cell office:value-type="string" office:string-value="REGISTRO GAVETA 3/4&quot; BRUTO LATAO - FORNECIMENTO E INSTALACAO"/>
          <table:table-cell office:value-type="string" office:string-value="UN"/>
          <table:table-cell office:value-type="float" office:value="33.57"/>
          <table:table-cell table:number-columns-repeated="16380"/>
        </table:table-row>
        <table:table-row>
          <table:table-cell office:value-type="float" office:value="85117"/>
          <table:table-cell office:value-type="string" office:string-value="VALVULA DE RETENCAO VERTICAL BRONZE (PN-16) 1/2&quot; 200 PSI - EXTREMIDADE COM ROSCA - FORNECIMENTO E INSTALACAO"/>
          <table:table-cell office:value-type="string" office:string-value="UN"/>
          <table:table-cell office:value-type="float" office:value="69.17"/>
          <table:table-cell table:number-columns-repeated="16380"/>
        </table:table-row>
        <table:table-row>
          <table:table-cell office:value-type="float" office:value="85118"/>
          <table:table-cell office:value-type="string" office:string-value="REGISTRO PRESSAO 3/4&quot; COM CANOPLA ACABAMENTO CROMADO - FORNECIMENTO E INSTALACAO"/>
          <table:table-cell office:value-type="string" office:string-value="UN"/>
          <table:table-cell office:value-type="float" office:value="62.52"/>
          <table:table-cell table:number-columns-repeated="16380"/>
        </table:table-row>
        <table:table-row>
          <table:table-cell office:value-type="float" office:value="85119"/>
          <table:table-cell office:value-type="string" office:string-value="REGISTRO DE PRESSAO CROMADO C/ CANOPLA 1/2&quot; - FORNECIMENTO E INSTALACAO"/>
          <table:table-cell office:value-type="string" office:string-value="UN"/>
          <table:table-cell office:value-type="float" office:value="58.36"/>
          <table:table-cell table:number-columns-repeated="16380"/>
        </table:table-row>
        <table:table-row>
          <table:table-cell office:value-type="float" office:value="72135"/>
          <table:table-cell office:value-type="string" office:string-value="ABERTURA/FECHAMENTO RASGO ALVENARIA PARA TUBOS, FECHAMENTO COM ARGAMASSA TRACO 1:4 (CIMENTO E AREIA)"/>
          <table:table-cell office:value-type="string" office:string-value="M"/>
          <table:table-cell office:value-type="float" office:value="2.98"/>
          <table:table-cell table:number-columns-repeated="16380"/>
        </table:table-row>
        <table:table-row>
          <table:table-cell office:value-type="float" office:value="72285"/>
          <table:table-cell office:value-type="string" office:string-value="CAIXA DE AREIA 40X40X40CM EM ALVENARIA - EXECUÇÃO"/>
          <table:table-cell office:value-type="string" office:string-value="UN"/>
          <table:table-cell office:value-type="float" office:value="63.32"/>
          <table:table-cell table:number-columns-repeated="16380"/>
        </table:table-row>
        <table:table-row>
          <table:table-cell office:value-type="float" office:value="72286"/>
          <table:table-cell office:value-type="string" office:string-value="CAIXA DE AREIA 60X60X60CM EM ALVENARIA - EXECUÇÃO"/>
          <table:table-cell office:value-type="string" office:string-value="UN"/>
          <table:table-cell office:value-type="float" office:value="116.97"/>
          <table:table-cell table:number-columns-repeated="16380"/>
        </table:table-row>
        <table:table-row>
          <table:table-cell office:value-type="float" office:value="72289"/>
          <table:table-cell office:value-type="string" office:string-value="CAIXA DE INSPEÇÃO 80X80X80CM EM ALVENARIA - EXECUÇÃO"/>
          <table:table-cell office:value-type="string" office:string-value="UN"/>
          <table:table-cell office:value-type="float" office:value="259.82"/>
          <table:table-cell table:number-columns-repeated="16380"/>
        </table:table-row>
        <table:table-row>
          <table:table-cell office:value-type="float" office:value="72290"/>
          <table:table-cell office:value-type="string" office:string-value="CAIXA DE INSPEÇÃO 90X90X80CM EM ALVENARIA - EXECUÇÃO"/>
          <table:table-cell office:value-type="string" office:string-value="UN"/>
          <table:table-cell office:value-type="float" office:value="293.74"/>
          <table:table-cell table:number-columns-repeated="16380"/>
        </table:table-row>
        <table:table-row>
          <table:table-cell office:value-type="string" office:string-value="73828/1"/>
          <table:table-cell office:value-type="string" office:string-value="ABRIGO PARA CAVALETE/HIDRÔMETRO PRÉ-MOLDADO DE CONCRETO - FORNECIMENTO E INSTALAÇÃO"/>
          <table:table-cell office:value-type="string" office:string-value="UN"/>
          <table:table-cell office:value-type="float" office:value="115.7"/>
          <table:table-cell table:number-columns-repeated="16380"/>
        </table:table-row>
        <table:table-row>
          <table:table-cell office:value-type="string" office:string-value="74092/1"/>
          <table:table-cell office:value-type="string" office:string-value="AUTOMATICO DE BOIA SUPERIOR 10A/250V - FORNECIMENTO E INSTALACAO"/>
          <table:table-cell office:value-type="string" office:string-value="UN"/>
          <table:table-cell office:value-type="float" office:value="43.84"/>
          <table:table-cell table:number-columns-repeated="16380"/>
        </table:table-row>
        <table:table-row>
          <table:table-cell office:value-type="string" office:string-value="74102/1"/>
          <table:table-cell office:value-type="string" office:string-value="CAIXA PARA HIDROMETRO CONCRETO PRE-MOLDADO - FORNECIMENTO E INSTALACAO"/>
          <table:table-cell office:value-type="string" office:string-value="UN"/>
          <table:table-cell office:value-type="float" office:value="115.7"/>
          <table:table-cell table:number-columns-repeated="16380"/>
        </table:table-row>
        <table:table-row>
          <table:table-cell office:value-type="string" office:string-value="73826/1"/>
          <table:table-cell office:value-type="string" office:string-value="INSTALACAO DE COMPRESSOR DE AR, POTENCIA &lt;= 5 CV"/>
          <table:table-cell office:value-type="string" office:string-value="UN"/>
          <table:table-cell office:value-type="float" office:value="335.97"/>
          <table:table-cell table:number-columns-repeated="16380"/>
        </table:table-row>
        <table:table-row>
          <table:table-cell office:value-type="string" office:string-value="73826/2"/>
          <table:table-cell office:value-type="string" office:string-value="INSTALACAO DE COMPRESSOR DE AR, POTENCIA &gt; 5 E &lt;= 10 CV"/>
          <table:table-cell office:value-type="string" office:string-value="UN"/>
          <table:table-cell office:value-type="float" office:value="436.77"/>
          <table:table-cell table:number-columns-repeated="16380"/>
        </table:table-row>
        <table:table-row>
          <table:table-cell office:value-type="string" office:string-value="73834/1"/>
          <table:table-cell office:value-type="string" office:string-value="INSTALACAO DE CONJ.MOTO BOMBA SUBMERSIVEL ATE 10 CV"/>
          <table:table-cell office:value-type="string" office:string-value="UN"/>
          <table:table-cell office:value-type="float" office:value="119.65"/>
          <table:table-cell table:number-columns-repeated="16380"/>
        </table:table-row>
        <table:table-row>
          <table:table-cell office:value-type="string" office:string-value="73834/2"/>
          <table:table-cell office:value-type="string" office:string-value="INSTALACAO DE CONJ.MOTO BOMBA SUBMERSIVEL DE 11 A 25 CV"/>
          <table:table-cell office:value-type="string" office:string-value="UN"/>
          <table:table-cell office:value-type="float" office:value="191.44"/>
          <table:table-cell table:number-columns-repeated="16380"/>
        </table:table-row>
        <table:table-row>
          <table:table-cell office:value-type="string" office:string-value="73834/3"/>
          <table:table-cell office:value-type="string" office:string-value="INSTALACAO DE CONJ.MOTO BOMBA SUBMERSIVEL DE 26 A 50 CV"/>
          <table:table-cell office:value-type="string" office:string-value="UN"/>
          <table:table-cell office:value-type="float" office:value="382.89"/>
          <table:table-cell table:number-columns-repeated="16380"/>
        </table:table-row>
        <table:table-row>
          <table:table-cell office:value-type="string" office:string-value="73834/4"/>
          <table:table-cell office:value-type="string" office:string-value="INSTALACAO DE CONJ.MOTO BOMBA SUBMERSIVEL DE 51 A 100 CV"/>
          <table:table-cell office:value-type="string" office:string-value="UN"/>
          <table:table-cell office:value-type="float" office:value="574.33000000000004"/>
          <table:table-cell table:number-columns-repeated="16380"/>
        </table:table-row>
        <table:table-row>
          <table:table-cell office:value-type="string" office:string-value="73835/1"/>
          <table:table-cell office:value-type="string" office:string-value="INSTALACAO DE CONJ.MOTO BOMBA VERTICAL POT &lt;= 100 CV"/>
          <table:table-cell office:value-type="string" office:string-value="UN"/>
          <table:table-cell office:value-type="float" office:value="800.34"/>
          <table:table-cell table:number-columns-repeated="16380"/>
        </table:table-row>
        <table:table-row>
          <table:table-cell office:value-type="string" office:string-value="73835/2"/>
          <table:table-cell office:value-type="string" office:string-value="INSTALACAO DE CONJ.MOTO BOMBA VERTICAL 100 &lt; POT &lt;= 200 CV"/>
          <table:table-cell office:value-type="string" office:string-value="UN"/>
          <table:table-cell office:value-type="float" office:value="1088.46"/>
          <table:table-cell table:number-columns-repeated="16380"/>
        </table:table-row>
        <table:table-row>
          <table:table-cell office:value-type="string" office:string-value="73835/3"/>
          <table:table-cell office:value-type="string" office:string-value="INSTALACAO DE CONJ.MOTO BOMBA VERTICAL 200 &lt; POT &lt;= 300 CV"/>
          <table:table-cell office:value-type="string" office:string-value="UN"/>
          <table:table-cell office:value-type="float" office:value="1216.52"/>
          <table:table-cell table:number-columns-repeated="16380"/>
        </table:table-row>
        <table:table-row>
          <table:table-cell office:value-type="string" office:string-value="73836/1"/>
          <table:table-cell office:value-type="string" office:string-value="INSTALACAO DE CONJ.MOTO BOMBA HORIZONTAL ATE 10 CV"/>
          <table:table-cell office:value-type="string" office:string-value="UN"/>
          <table:table-cell office:value-type="float" office:value="320.13"/>
          <table:table-cell table:number-columns-repeated="16380"/>
        </table:table-row>
        <table:table-row>
          <table:table-cell office:value-type="string" office:string-value="73836/2"/>
          <table:table-cell office:value-type="string" office:string-value="INSTALACAO DE CONJ.MOTO BOMBA HORIZONTAL DE 12,5 A 25 CV"/>
          <table:table-cell office:value-type="string" office:string-value="UN"/>
          <table:table-cell office:value-type="float" office:value="416.17"/>
          <table:table-cell table:number-columns-repeated="16380"/>
        </table:table-row>
        <table:table-row>
          <table:table-cell office:value-type="string" office:string-value="73836/3"/>
          <table:table-cell office:value-type="string" office:string-value="INSTALACAO DE CONJ.MOTO BOMBA HORIZONTAL DE 30 A 75 CV"/>
          <table:table-cell office:value-type="string" office:string-value="UN"/>
          <table:table-cell office:value-type="float" office:value="640.27"/>
          <table:table-cell table:number-columns-repeated="16380"/>
        </table:table-row>
        <table:table-row>
          <table:table-cell office:value-type="string" office:string-value="73836/4"/>
          <table:table-cell office:value-type="string" office:string-value="INSTALACAO DE CONJ.MOTO BOMBA HORIZONTAL DE 100 A 150 CV"/>
          <table:table-cell office:value-type="string" office:string-value="UN"/>
          <table:table-cell office:value-type="float" office:value="1024.44"/>
          <table:table-cell table:number-columns-repeated="16380"/>
        </table:table-row>
        <table:table-row>
          <table:table-cell office:value-type="string" office:string-value="73837/1"/>
          <table:table-cell office:value-type="string" office:string-value="INSTALACAO DE CONJ.MOTO BOMBA SUBMERSO ATE 5 CV"/>
          <table:table-cell office:value-type="string" office:string-value="UN"/>
          <table:table-cell office:value-type="float" office:value="119.65"/>
          <table:table-cell table:number-columns-repeated="16380"/>
        </table:table-row>
        <table:table-row>
          <table:table-cell office:value-type="string" office:string-value="73837/2"/>
          <table:table-cell office:value-type="string" office:string-value="INSTALACAO DE CONJ.MOTO BOMBA SUBMERSO DE 6 A 25 CV"/>
          <table:table-cell office:value-type="string" office:string-value="UN"/>
          <table:table-cell office:value-type="float" office:value="239.3"/>
          <table:table-cell table:number-columns-repeated="16380"/>
        </table:table-row>
        <table:table-row>
          <table:table-cell office:value-type="string" office:string-value="73837/3"/>
          <table:table-cell office:value-type="string" office:string-value="INSTALACAO DE CONJ.MOTO BOMBA SUBMERSO DE 26 A 50 CV"/>
          <table:table-cell office:value-type="string" office:string-value="UN"/>
          <table:table-cell office:value-type="float" office:value="478.61"/>
          <table:table-cell table:number-columns-repeated="16380"/>
        </table:table-row>
        <table:table-row>
          <table:table-cell office:value-type="float" office:value="73612"/>
          <table:table-cell office:value-type="string" office:string-value="INSTALACAO DE CLORADOR"/>
          <table:table-cell office:value-type="string" office:string-value="UN"/>
          <table:table-cell office:value-type="float" office:value="253.29"/>
          <table:table-cell table:number-columns-repeated="16380"/>
        </table:table-row>
        <table:table-row>
          <table:table-cell office:value-type="float" office:value="73660"/>
          <table:table-cell office:value-type="string" office:string-value="LEITO FILTRANTE - ASSENTAMENTO DE BLOCOS LEOPOLD"/>
          <table:table-cell office:value-type="string" office:string-value="M2"/>
          <table:table-cell office:value-type="float" office:value="48.65"/>
          <table:table-cell table:number-columns-repeated="16380"/>
        </table:table-row>
        <table:table-row>
          <table:table-cell office:value-type="float" office:value="73661"/>
          <table:table-cell office:value-type="string" office:string-value="FORNECIMENTO E INSTALACAO DE TALHA E TROLEY MANUAL DE 1 TONELADA"/>
          <table:table-cell office:value-type="string" office:string-value="UN"/>
          <table:table-cell office:value-type="float" office:value="1277.1600000000001"/>
          <table:table-cell table:number-columns-repeated="16380"/>
        </table:table-row>
        <table:table-row>
          <table:table-cell office:value-type="float" office:value="73693"/>
          <table:table-cell office:value-type="string" office:string-value="LEITO FILTRANTE - COLOCACAO DE LONA PLASTICA"/>
          <table:table-cell office:value-type="string" office:string-value="M2"/>
          <table:table-cell office:value-type="float" office:value="12.42"/>
          <table:table-cell table:number-columns-repeated="16380"/>
        </table:table-row>
        <table:table-row>
          <table:table-cell office:value-type="float" office:value="73694"/>
          <table:table-cell office:value-type="string" office:string-value="INSTALACAO DE BOMBA DOSADORA"/>
          <table:table-cell office:value-type="string" office:string-value="UN"/>
          <table:table-cell office:value-type="float" office:value="92.24"/>
          <table:table-cell table:number-columns-repeated="16380"/>
        </table:table-row>
        <table:table-row>
          <table:table-cell office:value-type="float" office:value="73695"/>
          <table:table-cell office:value-type="string" office:string-value="INSTALACAO DE AGITADOR"/>
          <table:table-cell office:value-type="string" office:string-value="UN"/>
          <table:table-cell office:value-type="float" office:value="47.43"/>
          <table:table-cell table:number-columns-repeated="16380"/>
        </table:table-row>
        <table:table-row>
          <table:table-cell office:value-type="string" office:string-value="73824/1"/>
          <table:table-cell office:value-type="string" office:string-value="INSTALACAO DE MISTURADOR VERTICAL"/>
          <table:table-cell office:value-type="string" office:string-value="UN"/>
          <table:table-cell office:value-type="float" office:value="253.29"/>
          <table:table-cell table:number-columns-repeated="16380"/>
        </table:table-row>
        <table:table-row>
          <table:table-cell office:value-type="string" office:string-value="73825/2"/>
          <table:table-cell office:value-type="string" office:string-value="VERTEDOR TRIANGULAR DE ALUMINIO"/>
          <table:table-cell office:value-type="string" office:string-value="M2"/>
          <table:table-cell office:value-type="float" office:value="300.42"/>
          <table:table-cell table:number-columns-repeated="16380"/>
        </table:table-row>
        <table:table-row>
          <table:table-cell office:value-type="string" office:string-value="73873/1"/>
          <table:table-cell office:value-type="string" office:string-value="LEITO FILTRANTE - COLOCACAO E APILOAMENTO DE TERRA NO FILTRO"/>
          <table:table-cell office:value-type="string" office:string-value="M3"/>
          <table:table-cell office:value-type="float" office:value="42.65"/>
          <table:table-cell table:number-columns-repeated="16380"/>
        </table:table-row>
        <table:table-row>
          <table:table-cell office:value-type="string" office:string-value="73873/2"/>
          <table:table-cell office:value-type="string" office:string-value="LEITO FILTRANTE - FORN.E ENCHIMENTO C/ BRITA NO. 4"/>
          <table:table-cell office:value-type="string" office:string-value="M3"/>
          <table:table-cell office:value-type="float" office:value="99.08"/>
          <table:table-cell table:number-columns-repeated="16380"/>
        </table:table-row>
        <table:table-row>
          <table:table-cell office:value-type="string" office:string-value="73873/3"/>
          <table:table-cell office:value-type="string" office:string-value="LEITO FILTRANTE - COLOCACAO DE AREIA NOS FILTROS"/>
          <table:table-cell office:value-type="string" office:string-value="M3"/>
          <table:table-cell office:value-type="float" office:value="42.65"/>
          <table:table-cell table:number-columns-repeated="16380"/>
        </table:table-row>
        <table:table-row>
          <table:table-cell office:value-type="string" office:string-value="73873/4"/>
          <table:table-cell office:value-type="string" office:string-value="LEITO FILTRANTE - COLOCACAO DE PEDREGULHOS NOS FILTROS"/>
          <table:table-cell office:value-type="string" office:string-value="M3"/>
          <table:table-cell office:value-type="float" office:value="46.71"/>
          <table:table-cell table:number-columns-repeated="16380"/>
        </table:table-row>
        <table:table-row>
          <table:table-cell office:value-type="string" office:string-value="73873/5"/>
          <table:table-cell office:value-type="string" office:string-value="LEITO FILTRANTE - COLOCACAO DE ANTRACITO NOS FILTROS"/>
          <table:table-cell office:value-type="string" office:string-value="M3"/>
          <table:table-cell office:value-type="float" office:value="42.65"/>
          <table:table-cell table:number-columns-repeated="16380"/>
        </table:table-row>
        <table:table-row>
          <table:table-cell office:value-type="string" office:string-value="73827/1"/>
          <table:table-cell office:value-type="string" office:string-value="KIT CAVALETE PVC COM REGISTRO 1/2&quot; - FORNECIMENTO E INSTALAÇÃO"/>
          <table:table-cell office:value-type="string" office:string-value="UN"/>
          <table:table-cell office:value-type="float" office:value="46.7"/>
          <table:table-cell table:number-columns-repeated="16380"/>
        </table:table-row>
        <table:table-row>
          <table:table-cell office:value-type="string" office:string-value="74217/1"/>
          <table:table-cell office:value-type="string" office:string-value="HIDROMETRO 3,00M3/H, D=1/2&quot; - FORNECIMENTO E INSTALACAO"/>
          <table:table-cell office:value-type="string" office:string-value="UN"/>
          <table:table-cell office:value-type="float" office:value="94.5"/>
          <table:table-cell table:number-columns-repeated="16380"/>
        </table:table-row>
        <table:table-row>
          <table:table-cell office:value-type="string" office:string-value="74217/2"/>
          <table:table-cell office:value-type="string" office:string-value="HIDROMETRO 5,00M3/H, D=3/4&quot;  - FORNECIMENTO E INSTALACAO"/>
          <table:table-cell office:value-type="string" office:string-value="UN"/>
          <table:table-cell office:value-type="float" office:value="121.66"/>
          <table:table-cell table:number-columns-repeated="16380"/>
        </table:table-row>
        <table:table-row>
          <table:table-cell office:value-type="string" office:string-value="74217/3"/>
          <table:table-cell office:value-type="string" office:string-value="HIDROMETRO 1,50M3/H, D=1/2&quot; - FORNECIMENTO E INSTALACAO"/>
          <table:table-cell office:value-type="string" office:string-value="UN"/>
          <table:table-cell office:value-type="float" office:value="90.4"/>
          <table:table-cell table:number-columns-repeated="16380"/>
        </table:table-row>
        <table:table-row>
          <table:table-cell office:value-type="string" office:string-value="74218/1"/>
          <table:table-cell office:value-type="string" office:string-value="KIT CAVALETE PVC COM REGISTRO 3/4&quot; - FORNECIMENTO E INSTALACAO"/>
          <table:table-cell office:value-type="string" office:string-value="UN"/>
          <table:table-cell office:value-type="float" office:value="49.17"/>
          <table:table-cell table:number-columns-repeated="16380"/>
        </table:table-row>
        <table:table-row>
          <table:table-cell office:value-type="string" office:string-value="74253/1"/>
          <table:table-cell office:value-type="string" office:string-value="RAMAL PREDIAL EM TUBO PEAD 20MM - FORNECIMENTO, INSTALAÇÃO, ESCAVAÇÃO E REATERRO"/>
          <table:table-cell office:value-type="string" office:string-value="M"/>
          <table:table-cell office:value-type="float" office:value="13.55"/>
          <table:table-cell table:number-columns-repeated="16380"/>
        </table:table-row>
        <table:table-row>
          <table:table-cell office:value-type="float" office:value="83878"/>
          <table:table-cell office:value-type="string" office:string-value="LIGACAO DA REDE 50MM AO RAMAL PREDIAL 1/2&quot;"/>
          <table:table-cell office:value-type="string" office:string-value="UN"/>
          <table:table-cell office:value-type="float" office:value="30.83"/>
          <table:table-cell table:number-columns-repeated="16380"/>
        </table:table-row>
        <table:table-row>
          <table:table-cell office:value-type="float" office:value="83879"/>
          <table:table-cell office:value-type="string" office:string-value="LIGACAO DA REDE 75MM AO RAMAL PREDIAL 1/2&quot;"/>
          <table:table-cell office:value-type="string" office:string-value="UN"/>
          <table:table-cell office:value-type="float" office:value="36.85"/>
          <table:table-cell table:number-columns-repeated="16380"/>
        </table:table-row>
        <table:table-row>
          <table:table-cell office:value-type="string" office:string-value="73784/1"/>
          <table:table-cell office:value-type="string" office:string-value="LIGAÇÃO DE ESGOTO EM TUBO PVC ESGOTO SÉRIE-R DN 100MM, DA CAIXA ATÉ A REDE, INCLUINDO ESCAVAÇÃO E REATERRO ATÉ 1,00M, COMPOSTO POR 10,50M DE TUBO PVC SÉRIE-R ESGOTO DN 100MM, JUNÇÃO SIMPLES PVC PARA ESGOTO PREDIAL DN 100X100MM E CURVA PVC 90GRAUS PARA RE"/>
          <table:table-cell office:value-type="string" office:string-value="UN"/>
          <table:table-cell office:value-type="float" office:value="714.63"/>
          <table:table-cell table:number-columns-repeated="16380"/>
        </table:table-row>
        <table:table-row>
          <table:table-cell office:value-type="string" office:string-value="73784/2"/>
          <table:table-cell office:value-type="string" office:string-value="LIGAÇÃO DE ESGOTO EM TUBO PVC ESGOTO SÉRIE-R DN 150MM, DA CAIXA ATÉ A REDE, INCLUINDO ESCAVAÇÃO E REATERRO ATÉ 1,00M, COMPOSTO POR 13,65M DE TUBO PVC SÉRIE-R ESGOTO DN 150MM - FORNECIMENTO E INSTALAÇÃO"/>
          <table:table-cell office:value-type="string" office:string-value="UN"/>
          <table:table-cell office:value-type="float" office:value="992.72"/>
          <table:table-cell table:number-columns-repeated="16380"/>
        </table:table-row>
        <table:table-row>
          <table:table-cell office:value-type="string" office:string-value="73869/1"/>
          <table:table-cell office:value-type="string" office:string-value="LIGAÇÃO DE ESGOTO EM TUBO CERÂMICO DN 100MM, DA CAIXA ATÉ A REDE, INCLUINDO ESCAVAÇÃO E REATERRO ATÉ 1,00M, COMPOSTO POR 11,48M DE TUBO CERÂMICO ESGOTO DN 100MM E CURVA CERÂMICA 45GRAUS ESGOTO DN 100MM - FORNECIMENTO E INSTALAÇÃO"/>
          <table:table-cell office:value-type="string" office:string-value="UN"/>
          <table:table-cell office:value-type="float" office:value="673.83"/>
          <table:table-cell table:number-columns-repeated="16380"/>
        </table:table-row>
        <table:table-row>
          <table:table-cell office:value-type="string" office:string-value="73869/2"/>
          <table:table-cell office:value-type="string" office:string-value="LIGAÇÃO DE ESGOTO EM TUBO CERÂMICO DN 150MM, DA CAIXA ATÉ A REDE, INCLUINDO ESCAVAÇÃO E REATERRO ATÉ 1,00M, COMPOSTO POR 11,48M DE TUBO CERÂMICO ESGOTO DN 150MM E CURVA CERÂMICA 45GRAUS ESGOTO DN 150MM - FORNECIMENTO E INSTALAÇÃO"/>
          <table:table-cell office:value-type="string" office:string-value="UN"/>
          <table:table-cell office:value-type="float" office:value="786.95"/>
          <table:table-cell table:number-columns-repeated="16380"/>
        </table:table-row>
        <table:table-row>
          <table:table-cell office:value-type="string" office:string-value="73869/3"/>
          <table:table-cell office:value-type="string" office:string-value="LIGAÇÃO DE ESGOTO EM TUBO CERÂMICO DN 200MM, DA CAIXA ATÉ A REDE, INCLUINDO ESCAVAÇÃO E REATERRO ATÉ 1,00M, COMPOSTO POR 11,48M DE TUBO CERÂMICO ESGOTO DN 200MM E CURVA CERÂMICA 45GRAUS ESGOTO DN 200MM - FORNECIMENTO E INSTALAÇÃO"/>
          <table:table-cell office:value-type="string" office:string-value="UN"/>
          <table:table-cell office:value-type="float" office:value="999.42"/>
          <table:table-cell table:number-columns-repeated="16380"/>
        </table:table-row>
        <table:table-row>
          <table:table-cell office:value-type="string" office:string-value="74216/1"/>
          <table:table-cell office:value-type="string" office:string-value="RAMAL PREDIAL DE ESGOTO EM TUBO PVC ESGOTO DN 100MM - FORNECIMENTO, INSTALACAO, ESCAVACAO E REATERRO"/>
          <table:table-cell office:value-type="string" office:string-value="M"/>
          <table:table-cell office:value-type="float" office:value="53.95"/>
          <table:table-cell table:number-columns-repeated="16380"/>
        </table:table-row>
        <table:table-row>
          <table:table-cell office:value-type="string" office:string-value="74216/2"/>
          <table:table-cell office:value-type="string" office:string-value="RAMAL PREDIAL DE ESGOTO EM TUBO CERAMICO ESGOTO DN 100MM - FORNECIMENTO, INSTALACAO, ESCAVACAO E REATERRO"/>
          <table:table-cell office:value-type="string" office:string-value="M"/>
          <table:table-cell office:value-type="float" office:value="62.38"/>
          <table:table-cell table:number-columns-repeated="16380"/>
        </table:table-row>
        <table:table-row>
          <table:table-cell office:value-type="string" office:string-value="76451/1"/>
          <table:table-cell office:value-type="string" office:string-value="ESCAVACAO MECANIZADA SUBMERSA (DRAGAGEM E CARGA), UTILIZANDO CAMINHÃO BASCULANTE, ESCAVADEIRA TIPO DRAGA DE ARRASTE E RETROESCAVADEIRA COM CARREGADEIRA"/>
          <table:table-cell office:value-type="string" office:string-value="M3"/>
          <table:table-cell office:value-type="float" office:value="24.5"/>
          <table:table-cell table:number-columns-repeated="16380"/>
        </table:table-row>
        <table:table-row>
          <table:table-cell office:value-type="float" office:value="83335"/>
          <table:table-cell office:value-type="string" office:string-value="ESCAVACAO SUBMERSA COM DRAGA DE MANDIBULA"/>
          <table:table-cell office:value-type="string" office:string-value="M3"/>
          <table:table-cell office:value-type="float" office:value="27.53"/>
          <table:table-cell table:number-columns-repeated="16380"/>
        </table:table-row>
        <table:table-row>
          <table:table-cell office:value-type="float" office:value="7011"/>
          <table:table-cell office:value-type="string" office:string-value="ESCAVACAO E ACERTO MANUAL NA FAIXA DE 0,45M DE LARGURA P/ EXECUCAO    DE MEIO-FIO E SARJETA CONJUGADOS"/>
          <table:table-cell office:value-type="string" office:string-value="M"/>
          <table:table-cell office:value-type="float" office:value="3.29"/>
          <table:table-cell table:number-columns-repeated="16380"/>
        </table:table-row>
        <table:table-row>
          <table:table-cell office:value-type="string" office:string-value="73903/1"/>
          <table:table-cell office:value-type="string" office:string-value="LIMPEZA SUPERFICIAL DA CAMADA VEGETAL EM JAZIDA"/>
          <table:table-cell office:value-type="string" office:string-value="M2"/>
          <table:table-cell office:value-type="float" office:value="0.5"/>
          <table:table-cell table:number-columns-repeated="16380"/>
        </table:table-row>
        <table:table-row>
          <table:table-cell office:value-type="string" office:string-value="73903/2"/>
          <table:table-cell office:value-type="string" office:string-value="EXPURGO DE JAZIDA"/>
          <table:table-cell office:value-type="string" office:string-value="M3"/>
          <table:table-cell office:value-type="float" office:value="2.66"/>
          <table:table-cell table:number-columns-repeated="16380"/>
        </table:table-row>
        <table:table-row>
          <table:table-cell office:value-type="string" office:string-value="74151/1"/>
          <table:table-cell office:value-type="string" office:string-value="ESCAVACAO E CARGA MATERIAL 1A CATEGORIA, UTILIZANDO TRATOR DE ESTEIRAS DE 110 A 160HP COM LAMINA, PESO OPERACIONAL * 13T  E PA CARREGADEIRA COM 170 HP."/>
          <table:table-cell office:value-type="string" office:string-value="M3"/>
          <table:table-cell office:value-type="float" office:value="3.35"/>
          <table:table-cell table:number-columns-repeated="16380"/>
        </table:table-row>
        <table:table-row>
          <table:table-cell office:value-type="string" office:string-value="74154/1"/>
          <table:table-cell office:value-type="string" office:string-value="ESCAVACAO, CARGA E TRANSPORTE DE  MATERIAL DE 1A CATEGORIA COM TRATOR SOBRE ESTEIRAS 305 HP E CACAMBA 5M3,  DMT 50 A 200M"/>
          <table:table-cell office:value-type="string" office:string-value="M3"/>
          <table:table-cell office:value-type="float" office:value="4.93"/>
          <table:table-cell table:number-columns-repeated="16380"/>
        </table:table-row>
        <table:table-row>
          <table:table-cell office:value-type="string" office:string-value="74155/1"/>
          <table:table-cell office:value-type="string" office:string-value="ESCAVACAO E TRANSP MAT 1A CAT DMT 50M C/TRATOR EST CAT D8 C/ LAMINA"/>
          <table:table-cell office:value-type="string" office:string-value="M3"/>
          <table:table-cell office:value-type="float" office:value="1.49"/>
          <table:table-cell table:number-columns-repeated="16380"/>
        </table:table-row>
        <table:table-row>
          <table:table-cell office:value-type="string" office:string-value="74155/2"/>
          <table:table-cell office:value-type="string" office:string-value="ESCAVACAO E TRANSPORTE DE MATERIAL DE  2A CAT DMT 50M COM TRATOR SOBRE  ESTEIRAS 305 HP COM LAMINA E ESCARIFICADOR"/>
          <table:table-cell office:value-type="string" office:string-value="M3"/>
          <table:table-cell office:value-type="float" office:value="2.89"/>
          <table:table-cell table:number-columns-repeated="16380"/>
        </table:table-row>
        <table:table-row>
          <table:table-cell office:value-type="string" office:string-value="74205/1"/>
          <table:table-cell office:value-type="string" office:string-value="ESCAVACAO MECANICA DE MATERIAL 1A. CATEGORIA, PROVENIENTE DE CORTE DE SUBLEITO (C/TRATOR ESTEIRAS  160HP)"/>
          <table:table-cell office:value-type="string" office:string-value="M3"/>
          <table:table-cell office:value-type="float" office:value="2.15"/>
          <table:table-cell table:number-columns-repeated="16380"/>
        </table:table-row>
        <table:table-row>
          <table:table-cell office:value-type="string" office:string-value="76453/1"/>
          <table:table-cell office:value-type="string" office:string-value="DRAGAGEM (C/ ESCAVADEIRA DRAG LINE DE ARRASTE 140HP)"/>
          <table:table-cell office:value-type="string" office:string-value="M3"/>
          <table:table-cell office:value-type="float" office:value="22.72"/>
          <table:table-cell table:number-columns-repeated="16380"/>
        </table:table-row>
        <table:table-row>
          <table:table-cell office:value-type="float" office:value="78018"/>
          <table:table-cell office:value-type="string" office:string-value="ESCAVACAO MANUAL A CEU ABERTO EM MATERIAL DE 1A CATEGORIA, EM PROFUNDIDADE ATE 0,50M"/>
          <table:table-cell office:value-type="string" office:string-value="M3"/>
          <table:table-cell office:value-type="float" office:value="21.99"/>
          <table:table-cell table:number-columns-repeated="16380"/>
        </table:table-row>
        <table:table-row>
          <table:table-cell office:value-type="float" office:value="79472"/>
          <table:table-cell office:value-type="string" office:string-value="REGULARIZACAO DE SUPERFICIES EM TERRA COM MOTONIVELADORA"/>
          <table:table-cell office:value-type="string" office:string-value="M2"/>
          <table:table-cell office:value-type="float" office:value="0.37"/>
          <table:table-cell table:number-columns-repeated="16380"/>
        </table:table-row>
        <table:table-row>
          <table:table-cell office:value-type="float" office:value="79473"/>
          <table:table-cell office:value-type="string" office:string-value="CORTE E ATERRO COMPENSADO"/>
          <table:table-cell office:value-type="string" office:string-value="M3"/>
          <table:table-cell office:value-type="float" office:value="4.75"/>
          <table:table-cell table:number-columns-repeated="16380"/>
        </table:table-row>
        <table:table-row>
          <table:table-cell office:value-type="float" office:value="79474"/>
          <table:table-cell office:value-type="string" office:string-value="ESCAVACAO MANUAL, CAMPO ABERTO, EM SOLO EXCETO ROCHA, DE 4,00 ATE 6,00 M DE PROFUNDIDADE."/>
          <table:table-cell office:value-type="string" office:string-value="M3"/>
          <table:table-cell office:value-type="float" office:value="37.11"/>
          <table:table-cell table:number-columns-repeated="16380"/>
        </table:table-row>
        <table:table-row>
          <table:table-cell office:value-type="float" office:value="79477"/>
          <table:table-cell office:value-type="string" office:string-value="ESCAVACAO EM ROCHA C/PERFURACAO MANUAL E EXPLOSIVO"/>
          <table:table-cell office:value-type="string" office:string-value="M3"/>
          <table:table-cell office:value-type="float" office:value="222.07"/>
          <table:table-cell table:number-columns-repeated="16380"/>
        </table:table-row>
        <table:table-row>
          <table:table-cell office:value-type="float" office:value="79478"/>
          <table:table-cell office:value-type="string" office:string-value="ESCAVACAO MANUAL CAMPO ABERTO EM SOLO EXCETO ROCHA ATE 2,00M PROFUNDIDADE"/>
          <table:table-cell office:value-type="string" office:string-value="M3"/>
          <table:table-cell office:value-type="float" office:value="26.84"/>
          <table:table-cell table:number-columns-repeated="16380"/>
        </table:table-row>
        <table:table-row>
          <table:table-cell office:value-type="float" office:value="79479"/>
          <table:table-cell office:value-type="string" office:string-value="ESCAVACAO MANUAL, CAMPO ABERTO, EM SOLO EXCETO ROCHA, DE 2,00 ATE 4,00 M DE PROFUNDIDADE."/>
          <table:table-cell office:value-type="string" office:string-value="M3"/>
          <table:table-cell office:value-type="float" office:value="31.97"/>
          <table:table-cell table:number-columns-repeated="16380"/>
        </table:table-row>
        <table:table-row>
          <table:table-cell office:value-type="float" office:value="79480"/>
          <table:table-cell office:value-type="string" office:string-value="ESCAVACAO MECANICA CAMPO ABERTO EM SOLO EXCETO ROCHA ATE 2,00M PROFUNDIDADE"/>
          <table:table-cell office:value-type="string" office:string-value="M3"/>
          <table:table-cell office:value-type="float" office:value="1.82"/>
          <table:table-cell table:number-columns-repeated="16380"/>
        </table:table-row>
        <table:table-row>
          <table:table-cell office:value-type="string" office:string-value="79505/1"/>
          <table:table-cell office:value-type="string" office:string-value="ESCAVACAO A FOGO EM MATERIAL DE 2A CATEGORIA, MOLEDO OU ROCHA DECOMPOSTA, A CEU ABERTO, FURACAO A BARRA MINA"/>
          <table:table-cell office:value-type="string" office:string-value="M3"/>
          <table:table-cell office:value-type="float" office:value="47.55"/>
          <table:table-cell table:number-columns-repeated="16380"/>
        </table:table-row>
        <table:table-row>
          <table:table-cell office:value-type="string" office:string-value="79505/2"/>
          <table:table-cell office:value-type="string" office:string-value="ESCAVACAO A FOGO EM MATERIAL DE 3A CATEGORIA, ROCHA VIVA, A CEU ABERTO, FURACAO A BARRA MINA."/>
          <table:table-cell office:value-type="string" office:string-value="M3"/>
          <table:table-cell office:value-type="float" office:value="103.53"/>
          <table:table-cell table:number-columns-repeated="16380"/>
        </table:table-row>
        <table:table-row>
          <table:table-cell office:value-type="string" office:string-value="79517/1"/>
          <table:table-cell office:value-type="string" office:string-value="ESCAVACAO MANUAL EM SOLO-PROF. ATE 1,50 M"/>
          <table:table-cell office:value-type="string" office:string-value="M3"/>
          <table:table-cell office:value-type="float" office:value="18.32"/>
          <table:table-cell table:number-columns-repeated="16380"/>
        </table:table-row>
        <table:table-row>
          <table:table-cell office:value-type="string" office:string-value="79517/2"/>
          <table:table-cell office:value-type="string" office:string-value="ESCAVACAO MANUAL EM SOLO, PROF. MAIOR QUE 1,5M ATE 4,00 M"/>
          <table:table-cell office:value-type="string" office:string-value="M3"/>
          <table:table-cell office:value-type="float" office:value="29.32"/>
          <table:table-cell table:number-columns-repeated="16380"/>
        </table:table-row>
        <table:table-row>
          <table:table-cell office:value-type="float" office:value="83336"/>
          <table:table-cell office:value-type="string" office:string-value="ESCAVACAO MECANICA PARA ACERTO DE TALUDES, EM MATERIAL DE 1A CATEGORIA, COM ESCAVADEIRA HIDRAULICA"/>
          <table:table-cell office:value-type="string" office:string-value="M3"/>
          <table:table-cell office:value-type="float" office:value="4.3"/>
          <table:table-cell table:number-columns-repeated="16380"/>
        </table:table-row>
        <table:table-row>
          <table:table-cell office:value-type="float" office:value="83338"/>
          <table:table-cell office:value-type="string" office:string-value="ESCAVACAO MECANICA, A CEU ABERTO, EM MATERIAL DE 1A CATEGORIA, COM ESCAVADEIRA HIDRAULICA, CAPACIDADE DE 0,78 M3"/>
          <table:table-cell office:value-type="string" office:string-value="M3"/>
          <table:table-cell office:value-type="float" office:value="2.61"/>
          <table:table-cell table:number-columns-repeated="16380"/>
        </table:table-row>
        <table:table-row>
          <table:table-cell office:value-type="float" office:value="3061"/>
          <table:table-cell office:value-type="string" office:string-value="ESCAVACAO MEC VALA N ESCOR MAT 1A CAT C/RETROESCAV ATE 1,50M          EXCL ESGOTAMENTO"/>
          <table:table-cell office:value-type="string" office:string-value="M3"/>
          <table:table-cell office:value-type="float" office:value="5.76"/>
          <table:table-cell table:number-columns-repeated="16380"/>
        </table:table-row>
        <table:table-row>
          <table:table-cell office:value-type="float" office:value="3063"/>
          <table:table-cell office:value-type="string" office:string-value="ESCAV MEC VALA ESCORADA ATE 1,50M C/RETRO MAT 1A COM REDUTOR (C/PEDRAS/  INST PREDIAIS/OUTROS REDUT PRODUTIV) -  EXCL. ESGOT/ESCORAM"/>
          <table:table-cell office:value-type="string" office:string-value="M3"/>
          <table:table-cell office:value-type="float" office:value="17.87"/>
          <table:table-cell table:number-columns-repeated="16380"/>
        </table:table-row>
        <table:table-row>
          <table:table-cell office:value-type="float" office:value="3065"/>
          <table:table-cell office:value-type="string" office:string-value="ESCAV MEC.VALA ESCORADA C/RETRO DE 1,5 A 3M PROF MAT 1A COM REDUTOR (PEDRAS/INST PREDIAIS/OUTROS REDUT PRODUTIV) -  EXCL. ESGOTAM / ESCORAMENTO."/>
          <table:table-cell office:value-type="string" office:string-value="M3"/>
          <table:table-cell office:value-type="float" office:value="22.93"/>
          <table:table-cell table:number-columns-repeated="16380"/>
        </table:table-row>
        <table:table-row>
          <table:table-cell office:value-type="float" office:value="3070"/>
          <table:table-cell office:value-type="string" office:string-value="ESCAVACAO MEC DE VALA ESCORADA COM RETRO 75 HP, EM MATERIAL DE  1A CATEGORIA  ATÉ 1,5M DE PROFUNDIDADE,  EXCLUINDO ESGOTAMENTO E ESCORAMENTO."/>
          <table:table-cell office:value-type="string" office:string-value="M3"/>
          <table:table-cell office:value-type="float" office:value="6.72"/>
          <table:table-cell table:number-columns-repeated="16380"/>
        </table:table-row>
        <table:table-row>
          <table:table-cell office:value-type="float" office:value="3071"/>
          <table:table-cell office:value-type="string" office:string-value="ESCAVACAO MEC.VALA ESCORADA MAT 1A CAT C/RETRO DE 1,5 A 3M- EXCLUSIVE ESGOT E ESCORAMENTO"/>
          <table:table-cell office:value-type="string" office:string-value="M3"/>
          <table:table-cell office:value-type="float" office:value="8.56"/>
          <table:table-cell table:number-columns-repeated="16380"/>
        </table:table-row>
        <table:table-row>
          <table:table-cell office:value-type="float" office:value="72915"/>
          <table:table-cell office:value-type="string" office:string-value="ESCAVACAO MECANICA DE VALA EM MATERIAL DE 2A. CATEGORIA ATE 2 M DE PROFUNDIDADE COM UTILIZACAO DE ESCAVADEIRA HIDRAULICA"/>
          <table:table-cell office:value-type="string" office:string-value="M3"/>
          <table:table-cell office:value-type="float" office:value="10.73"/>
          <table:table-cell table:number-columns-repeated="16380"/>
        </table:table-row>
        <table:table-row>
          <table:table-cell office:value-type="float" office:value="72917"/>
          <table:table-cell office:value-type="string" office:string-value="ESCAVACAO MECANICA DE VALA EM MATERIAL 2A. CATEGORIA DE 2,01 ATE 4,00 M DE PROFUNDIDADE COM UTILIZACAO DE ESCAVADEIRA HIDRAULICA"/>
          <table:table-cell office:value-type="string" office:string-value="M3"/>
          <table:table-cell office:value-type="float" office:value="12.26"/>
          <table:table-cell table:number-columns-repeated="16380"/>
        </table:table-row>
        <table:table-row>
          <table:table-cell office:value-type="float" office:value="72918"/>
          <table:table-cell office:value-type="string" office:string-value="ESCAVACAO MECANICA DE VALA EM MATERIAL 2A. CATEGORIA DE 4,01 ATE 6,00 M DE PROFUNDIDADE COM UTILIZACAO DE ESCAVADEIRA HIDRAULICA"/>
          <table:table-cell office:value-type="string" office:string-value="M3"/>
          <table:table-cell office:value-type="float" office:value="14.31"/>
          <table:table-cell table:number-columns-repeated="16380"/>
        </table:table-row>
        <table:table-row>
          <table:table-cell office:value-type="float" office:value="73566"/>
          <table:table-cell office:value-type="string" office:string-value="ESCAV.MEC (ESCAV HIDR)VALA ESCOR PROF=4,5 A 6M MAT 1A CAT EXCL ES          GOTAMENTO E ESCORAMENTO."/>
          <table:table-cell office:value-type="string" office:string-value="M3"/>
          <table:table-cell office:value-type="float" office:value="12.18"/>
          <table:table-cell table:number-columns-repeated="16380"/>
        </table:table-row>
        <table:table-row>
          <table:table-cell office:value-type="float" office:value="73567"/>
          <table:table-cell office:value-type="string" office:string-value="ESCAV.MEC (ESCAV HIDR)VALA ESCOR PROF=3 A 4,5M MAT 1A CAT EXCL             ESGOTAMENTO E ESCORAMENTO."/>
          <table:table-cell office:value-type="string" office:string-value="M3"/>
          <table:table-cell office:value-type="float" office:value="8.34"/>
          <table:table-cell table:number-columns-repeated="16380"/>
        </table:table-row>
        <table:table-row>
          <table:table-cell office:value-type="float" office:value="73568"/>
          <table:table-cell office:value-type="string" office:string-value="ESCAV.MEC (ESCAV HIDR)VALA ESCOR PROF=1,5 A 3M MAT 1A CAT EXCL             ESGOTAMENTO E ESCORAMENTO."/>
          <table:table-cell office:value-type="string" office:string-value="M3"/>
          <table:table-cell office:value-type="float" office:value="5.65"/>
          <table:table-cell table:number-columns-repeated="16380"/>
        </table:table-row>
        <table:table-row>
          <table:table-cell office:value-type="float" office:value="73570"/>
          <table:table-cell office:value-type="string" office:string-value="ESCAV.MEC (ESCAV HIDR)VALA ESCOR PROF=4,5 A 6M MAT 1A C/REDUTORES          PRODUT(CAVAS FUNDACOES/PEDRAS/INST PREDIAIS/OUTROS)EXCL ESG/ESCORAMENTO."/>
          <table:table-cell office:value-type="string" office:string-value="M3"/>
          <table:table-cell office:value-type="float" office:value="31.73"/>
          <table:table-cell table:number-columns-repeated="16380"/>
        </table:table-row>
        <table:table-row>
          <table:table-cell office:value-type="float" office:value="73571"/>
          <table:table-cell office:value-type="string" office:string-value="ESCAV.MEC. (ESCAV HIDR)VALA ESCOR DE 3 A 4,5M MAT 1A C/REDUTORES            PRODUTIVIDADE(CAVAS FUNDACOES/PEDRAS/INST PREDIAIS/OUTROS) -EXCLUSIVE ESGOT. E ESCORAMENTO."/>
          <table:table-cell office:value-type="string" office:string-value="M3"/>
          <table:table-cell office:value-type="float" office:value="19.670000000000002"/>
          <table:table-cell table:number-columns-repeated="16380"/>
        </table:table-row>
        <table:table-row>
          <table:table-cell office:value-type="float" office:value="73572"/>
          <table:table-cell office:value-type="string" office:string-value="ESCAV.MEC. (ESCAV HIDR)VALA ESCOR DE 1,5 A 3MMAT 1A C/REDUTOR PRO           DUTIVIDADE(CAVAS FUNDACOES/PEDRAS/INST PREDIAIS/OUTROS)EXCL           ESGOTAMENTO E ESCORAMENTO."/>
          <table:table-cell office:value-type="string" office:string-value="M3"/>
          <table:table-cell office:value-type="float" office:value="13.37"/>
          <table:table-cell table:number-columns-repeated="16380"/>
        </table:table-row>
        <table:table-row>
          <table:table-cell office:value-type="float" office:value="73573"/>
          <table:table-cell office:value-type="string" office:string-value="ESCAV MEC.VALA(ESCAV HIDR)ESCOR ATE 1,5MMAT 1A C/REDUTOR PRODUT (CAVA FUND/PEDRAS/INST PREDIAIS/OUTROS) EXCL ESGOT / ESCORAMENTO."/>
          <table:table-cell office:value-type="string" office:string-value="M3"/>
          <table:table-cell office:value-type="float" office:value="13"/>
          <table:table-cell table:number-columns-repeated="16380"/>
        </table:table-row>
        <table:table-row>
          <table:table-cell office:value-type="float" office:value="73574"/>
          <table:table-cell office:value-type="string" office:string-value="ESCAV.MEC. VALA N ESCOR DE 4,5 A 6M(ESCAV HIDRAUL 0,78M3)MAT1ACAT EXCL ESGOTAMENTO."/>
          <table:table-cell office:value-type="string" office:string-value="M3"/>
          <table:table-cell office:value-type="float" office:value="7.03"/>
          <table:table-cell table:number-columns-repeated="16380"/>
        </table:table-row>
        <table:table-row>
          <table:table-cell office:value-type="float" office:value="73575"/>
          <table:table-cell office:value-type="string" office:string-value="ESCAV MEC VALA N ESCOR DE 3 A 4,5M(ESCAV HIDRAUL O,78M3)MAT 1A CAT EXCL ESGOTAMENTO."/>
          <table:table-cell office:value-type="string" office:string-value="M3"/>
          <table:table-cell office:value-type="float" office:value="5.75"/>
          <table:table-cell table:number-columns-repeated="16380"/>
        </table:table-row>
        <table:table-row>
          <table:table-cell office:value-type="float" office:value="73576"/>
          <table:table-cell office:value-type="string" office:string-value="ESCAV MEC VALA N ESCOR DE1,5 A 3M(ESCAV HIDRAUL 0,78M3)MAT 1A CAT EXCL ESGOTAMENTOO."/>
          <table:table-cell office:value-type="string" office:string-value="M3"/>
          <table:table-cell office:value-type="float" office:value="4.58"/>
          <table:table-cell table:number-columns-repeated="16380"/>
        </table:table-row>
        <table:table-row>
          <table:table-cell office:value-type="float" office:value="73577"/>
          <table:table-cell office:value-type="string" office:string-value="ESCAV MEC VALA N ESCOR DE 4,5 A 6M PROF (C/ESCAV HIDR 0,78M3) MAT 1A CAT C/REDUTOR(C/PEDRAS/INST PREDIAIS/OUTROS REDUTORES PRODUT  OU CAVAS FUND) EXCL ESGOTAMENTO"/>
          <table:table-cell office:value-type="string" office:string-value="M3"/>
          <table:table-cell office:value-type="float" office:value="17.2"/>
          <table:table-cell table:number-columns-repeated="16380"/>
        </table:table-row>
        <table:table-row>
          <table:table-cell office:value-type="float" office:value="73578"/>
          <table:table-cell office:value-type="string" office:string-value="ESCAV MEC VALA N ESCOR DE 3 A 4,5M PROF(C/ESCAV HIDR0,78M3) MAT 1A CATC/ REDUTOR(C/PEDRAS/INST PREDIAIS/OUTROS REDUT PRODUT. OU CAVAS FUND)  EXCL ESGOTAMENTO"/>
          <table:table-cell office:value-type="string" office:string-value="M3"/>
          <table:table-cell office:value-type="float" office:value="13.81"/>
          <table:table-cell table:number-columns-repeated="16380"/>
        </table:table-row>
        <table:table-row>
          <table:table-cell office:value-type="float" office:value="73579"/>
          <table:table-cell office:value-type="string" office:string-value="ESCAV MEC VALA N ESCOR DE 1,5 A 3M PROF(C/ESCAV HIDRAUL 0,78M3) MAT 1A CAT C/REDUTOR(C/PEDRAS/INST PREDIAIS/OUTROS REDUT PRODUT. OU CAVAS FUND) EXCL ESGOTAMENTO."/>
          <table:table-cell office:value-type="string" office:string-value="M3"/>
          <table:table-cell office:value-type="float" office:value="11.96"/>
          <table:table-cell table:number-columns-repeated="16380"/>
        </table:table-row>
        <table:table-row>
          <table:table-cell office:value-type="float" office:value="73580"/>
          <table:table-cell office:value-type="string" office:string-value="ESCAV MEC.VALA N ESCORADA(C/ESCAV HIDRAUL 0,78M3) ATE 1,5M PROF MAT 1A C/REDUTOR(C/PEDRAS/INST PREDIAIS/OUTROS REDUT PRODUT OU CAVAS FUND) EXCL ESGOTAM"/>
          <table:table-cell office:value-type="string" office:string-value="M3"/>
          <table:table-cell office:value-type="float" office:value="10.42"/>
          <table:table-cell table:number-columns-repeated="16380"/>
        </table:table-row>
        <table:table-row>
          <table:table-cell office:value-type="float" office:value="73599"/>
          <table:table-cell office:value-type="string" office:string-value="ESCAVACAO MECANICA VALAS EM QUALQUER TIPO DE SOLO EXCETO ROCHA,PROF. 0 &lt; H &lt; 4 M"/>
          <table:table-cell office:value-type="string" office:string-value="M3"/>
          <table:table-cell office:value-type="float" office:value="7.79"/>
          <table:table-cell table:number-columns-repeated="16380"/>
        </table:table-row>
        <table:table-row>
          <table:table-cell office:value-type="string" office:string-value="73962/4"/>
          <table:table-cell office:value-type="string" office:string-value="ESCAVACAO DE VALA NAO ESCORADA  EM  MATERIAL DE 1A CATEGORIA COM PROFUNDIDADE DE 1,5 ATE  3M  COM RETROESCAVADEIRA 75HP, SEM  ESGOTAMENTO"/>
          <table:table-cell office:value-type="string" office:string-value="M3"/>
          <table:table-cell office:value-type="float" office:value="6.98"/>
          <table:table-cell table:number-columns-repeated="16380"/>
        </table:table-row>
        <table:table-row>
          <table:table-cell office:value-type="string" office:string-value="73962/13"/>
          <table:table-cell office:value-type="string" office:string-value="ESCAVACAO DE VALA NAO ESCORADA EM MATERIAL 1A CATEGORIA , PROFUNDIDADE ATE 1,5 M COM ESCAVADEIRA HIDRAULICA 105 HP(CAPACIDADE DE 0,78M3), SEM ESGOTAMENTO"/>
          <table:table-cell office:value-type="string" office:string-value="M3"/>
          <table:table-cell office:value-type="float" office:value="4.04"/>
          <table:table-cell table:number-columns-repeated="16380"/>
        </table:table-row>
        <table:table-row>
          <table:table-cell office:value-type="string" office:string-value="73962/21"/>
          <table:table-cell office:value-type="string" office:string-value="ESCAVACAO DE VALA ESCORADA EM MATERIAL 1A CATEGORIA , PROFUNDIDADE ATE 1,5 M COM ESCAVADEIRA HIDRAULICA 105 HP(CAPACIDADE DE 0,78M3), SEM ESGOTAMENTO"/>
          <table:table-cell office:value-type="string" office:string-value="M3"/>
          <table:table-cell office:value-type="float" office:value="4.9400000000000004"/>
          <table:table-cell table:number-columns-repeated="16380"/>
        </table:table-row>
        <table:table-row>
          <table:table-cell office:value-type="string" office:string-value="73965/1"/>
          <table:table-cell office:value-type="string" office:string-value="ESCAVAÇÃO MANUAL DE VALA, A FRIO,  EM MATERIAL DE 2A CATEGORIA (MOLEDO OU ROCHA DECOMPOSTA) ATÉ 1,50M"/>
          <table:table-cell office:value-type="string" office:string-value="M3"/>
          <table:table-cell office:value-type="float" office:value="68.72"/>
          <table:table-cell table:number-columns-repeated="16380"/>
        </table:table-row>
        <table:table-row>
          <table:table-cell office:value-type="string" office:string-value="73965/2"/>
          <table:table-cell office:value-type="string" office:string-value="ESCAVAÇÃO MANUAL DE VALA, A FRIO, EM MATERIAL DE 2A CATEGORIA (MOLEDO OU ROCHA DECOMPOSTA), DE 3 ATÉ 4,5M, EXCLUINDO ESGOTAMENTO E ESCORAMENTO."/>
          <table:table-cell office:value-type="string" office:string-value="M3"/>
          <table:table-cell office:value-type="float" office:value="100.79"/>
          <table:table-cell table:number-columns-repeated="16380"/>
        </table:table-row>
        <table:table-row>
          <table:table-cell office:value-type="string" office:string-value="73965/3"/>
          <table:table-cell office:value-type="string" office:string-value="ESCAVAÇÃO MANUAL DE VALA, A FRIO, EM MATERIAL DE 2A CATEGORIA (MOLEDO OU ROCHA DECOMPOSTA), DE 4,5 ATÉ 6M, EXCLUINDO ESGOTAMENTO E ESCORAMENTO."/>
          <table:table-cell office:value-type="string" office:string-value="M3"/>
          <table:table-cell office:value-type="float" office:value="119.12"/>
          <table:table-cell table:number-columns-repeated="16380"/>
        </table:table-row>
        <table:table-row>
          <table:table-cell office:value-type="string" office:string-value="73965/4"/>
          <table:table-cell office:value-type="string" office:string-value="ESCAVACAO MANUAL DE VALA EM ARGILA OU PEDRA SOLTA DO TAMANHO MEDIO DE PEDRA DE MAO, ATE 1,5M, EXCLUINDO ESGOTAMENTO/ESCORAMENTO."/>
          <table:table-cell office:value-type="string" office:string-value="M3"/>
          <table:table-cell office:value-type="float" office:value="43.98"/>
          <table:table-cell table:number-columns-repeated="16380"/>
        </table:table-row>
        <table:table-row>
          <table:table-cell office:value-type="string" office:string-value="73965/5"/>
          <table:table-cell office:value-type="string" office:string-value="ESCAVACAO MANUAL DE VALA EM ARGILA OU PEDRA SOLTA DO TAMANHO MEDIO DE PEDRA DE MAO, DE 1,5 ATE 3M, EXCLUINDO ESGOTAMENTO/ESCORAMENTO."/>
          <table:table-cell office:value-type="string" office:string-value="M3"/>
          <table:table-cell office:value-type="float" office:value="51.31"/>
          <table:table-cell table:number-columns-repeated="16380"/>
        </table:table-row>
        <table:table-row>
          <table:table-cell office:value-type="string" office:string-value="73965/6"/>
          <table:table-cell office:value-type="string" office:string-value="ESCAVACAO MANUAL DE VALA EM ARGILA OU PEDRA SOLTA DO TAMANHO MEDIO DE PEDRA DE MAO, DE 3 ATE 4,5M, EXCLUINDO ESGOTAMENTO/ESCORAMENTO"/>
          <table:table-cell office:value-type="string" office:string-value="M3"/>
          <table:table-cell office:value-type="float" office:value="82.46"/>
          <table:table-cell table:number-columns-repeated="16380"/>
        </table:table-row>
        <table:table-row>
          <table:table-cell office:value-type="string" office:string-value="73965/7"/>
          <table:table-cell office:value-type="string" office:string-value="ESCAVACAO MANUAL DE VALA EM ARGILA OU PEDRA SOLTA DO TAMANHO MEDIO DE PEDRA DE MAO, DE 4,5 ATE 6M, EXCLUINDO ESGOTAMENTO/ESCORAMENTO."/>
          <table:table-cell office:value-type="string" office:string-value="M3"/>
          <table:table-cell office:value-type="float" office:value="100.79"/>
          <table:table-cell table:number-columns-repeated="16380"/>
        </table:table-row>
        <table:table-row>
          <table:table-cell office:value-type="string" office:string-value="73965/8"/>
          <table:table-cell office:value-type="string" office:string-value="ESCAVACAO MANUAL DE VALA EM LODO, ATE 1,5M, EXCLUINDO ESGOTAMENTO/ESCORAMENTO"/>
          <table:table-cell office:value-type="string" office:string-value="M3"/>
          <table:table-cell office:value-type="float" office:value="50.39"/>
          <table:table-cell table:number-columns-repeated="16380"/>
        </table:table-row>
        <table:table-row>
          <table:table-cell office:value-type="string" office:string-value="73965/9"/>
          <table:table-cell office:value-type="string" office:string-value="ESCAVACAO MANUAL DE VALA EM LODO, DE 1,5 ATE 3M, EXCLUINDO ESGOTAMENTO/ESCORAMENTO."/>
          <table:table-cell office:value-type="string" office:string-value="M3"/>
          <table:table-cell office:value-type="float" office:value="91.63"/>
          <table:table-cell table:number-columns-repeated="16380"/>
        </table:table-row>
        <table:table-row>
          <table:table-cell office:value-type="string" office:string-value="73965/10"/>
          <table:table-cell office:value-type="string" office:string-value="ESCAVACAO MANUAL DE VALA EM  MATERIAL DE 1A CATEGORIA ATE 1,5M EXCLUINDO ESGOTAMENTO / ESCORAMENTO"/>
          <table:table-cell office:value-type="string" office:string-value="M3"/>
          <table:table-cell office:value-type="float" office:value="32.07"/>
          <table:table-cell table:number-columns-repeated="16380"/>
        </table:table-row>
        <table:table-row>
          <table:table-cell office:value-type="string" office:string-value="73965/11"/>
          <table:table-cell office:value-type="string" office:string-value="ESCAVACAO MANUAL DE VALA EM  MATERIAL DE 1A CATEGORIA  DE 1,5 ATE 3M EXCLUINDO ESGOTAMENTO / ESCORAMENTO"/>
          <table:table-cell office:value-type="string" office:string-value="M3"/>
          <table:table-cell office:value-type="float" office:value="41.23"/>
          <table:table-cell table:number-columns-repeated="16380"/>
        </table:table-row>
        <table:table-row>
          <table:table-cell office:value-type="string" office:string-value="73965/12"/>
          <table:table-cell office:value-type="string" office:string-value="ESCAVACAO MANUAL DE VALA EM  MATERIAL DE 1A CATEGORIA  DE 3 ATE 4,5M EXCLUINDO ESGOTAMENTO / ESCORAMENTO"/>
          <table:table-cell office:value-type="string" office:string-value="M3"/>
          <table:table-cell office:value-type="float" office:value="54.97"/>
          <table:table-cell table:number-columns-repeated="16380"/>
        </table:table-row>
        <table:table-row>
          <table:table-cell office:value-type="string" office:string-value="73965/13"/>
          <table:table-cell office:value-type="string" office:string-value="ESCAVACAO MANUAL DE VALA EM  MATERIAL DE  1A CATEGORIA, DE 6 A 7,5M, EXCLUINDO ESGOTAMENTO / ESCORAMENTO."/>
          <table:table-cell office:value-type="string" office:string-value="M3"/>
          <table:table-cell office:value-type="float" office:value="91.63"/>
          <table:table-cell table:number-columns-repeated="16380"/>
        </table:table-row>
        <table:table-row>
          <table:table-cell office:value-type="string" office:string-value="73965/14"/>
          <table:table-cell office:value-type="string" office:string-value="ESCAVACAO MANUAL DE VALA EM ARGILA RIJA OU PEDRA SOLTA DO TAMANHO MEDIO DE PEDRA DE MAO, DE 6 A 7,5M, EXCLUINDO ESGOTAMENTO / ESCORAMENTO."/>
          <table:table-cell office:value-type="string" office:string-value="M3"/>
          <table:table-cell office:value-type="float" office:value="119.12"/>
          <table:table-cell table:number-columns-repeated="16380"/>
        </table:table-row>
        <table:table-row>
          <table:table-cell office:value-type="string" office:string-value="73965/16"/>
          <table:table-cell office:value-type="string" office:string-value="ESCAVAÇÃO MANUAL DE VALA EM MAT. DE 1ªCAT (AREIA/ ARGILA/ PIÇARRA) ENTRE 4,50 E 6,0M"/>
          <table:table-cell office:value-type="string" office:string-value="M3"/>
          <table:table-cell office:value-type="float" office:value="73.3"/>
          <table:table-cell table:number-columns-repeated="16380"/>
        </table:table-row>
        <table:table-row>
          <table:table-cell office:value-type="string" office:string-value="76443/1"/>
          <table:table-cell office:value-type="string" office:string-value="ESCAVACAO MANUAL VALA/CAVA MAT 1A CAT ATE 1,5M EXCL ESG/ESCOR EM BECO (LARG ATE 2M) IMPOSSIBILITANDO ENTRADA DE CAMINHAO OU EQUIPAMENTO MOTORIZADO P/RETIRADA MATERIAL"/>
          <table:table-cell office:value-type="string" office:string-value="M3"/>
          <table:table-cell office:value-type="float" office:value="38.479999999999997"/>
          <table:table-cell table:number-columns-repeated="16380"/>
        </table:table-row>
        <table:table-row>
          <table:table-cell office:value-type="string" office:string-value="76443/2"/>
          <table:table-cell office:value-type="string" office:string-value="ESCAVACAO MANUAL VALA/CAVA MAT 1A CAT DE 1,5 A 3M EXCL ESG/ESCOR EM BECO (LARG ATE 2M) IMPOSSIBILITANDO ENTRADA DE CAMINHAO OU EQUIPAMENTO MOTORIZADO P/RETIRADA DO MATERIAL"/>
          <table:table-cell office:value-type="string" office:string-value="M3"/>
          <table:table-cell office:value-type="float" office:value="49.48"/>
          <table:table-cell table:number-columns-repeated="16380"/>
        </table:table-row>
        <table:table-row>
          <table:table-cell office:value-type="string" office:string-value="76443/3"/>
          <table:table-cell office:value-type="string" office:string-value="ESCAVACAO MANUAL VALA/CAVA MAT 1A CAT DE 3,0 A 4,5M EXCL ESG/ESCOR EM BECO (LARG ATE 2M) IMPOSSIBILITANDO ENTRADA DE CAMINHAO OU EQUIPAMENTO MOTORIZADO P/RETIRADA DO MATERIAL"/>
          <table:table-cell office:value-type="string" office:string-value="M3"/>
          <table:table-cell office:value-type="float" office:value="65.97"/>
          <table:table-cell table:number-columns-repeated="16380"/>
        </table:table-row>
        <table:table-row>
          <table:table-cell office:value-type="string" office:string-value="76443/4"/>
          <table:table-cell office:value-type="string" office:string-value="ESCAVACAO MANUAL VALA/CAVA EM LODO/LAMA ATE 1,5M EXCL ESG/ESCOR EM BECO          (LARG ATE 2M) EM FAVELAS"/>
          <table:table-cell office:value-type="string" office:string-value="M3"/>
          <table:table-cell office:value-type="float" office:value="58"/>
          <table:table-cell table:number-columns-repeated="16380"/>
        </table:table-row>
        <table:table-row>
          <table:table-cell office:value-type="string" office:string-value="76443/5"/>
          <table:table-cell office:value-type="string" office:string-value="ESCAVACAO MANUAL VALA/CAVA EM LODO/LAMA DE 1,5M A 3,0M EXCL ESG/ESCOR EM BECO (LARG ATE 2M) EM FAVELAS"/>
          <table:table-cell office:value-type="string" office:string-value="M3"/>
          <table:table-cell office:value-type="float" office:value="105.37"/>
          <table:table-cell table:number-columns-repeated="16380"/>
        </table:table-row>
        <table:table-row>
          <table:table-cell office:value-type="string" office:string-value="76443/6"/>
          <table:table-cell office:value-type="string" office:string-value="ESCAVACAO MANUAL VALA, A FRIO, MAT 2A CAT, PROFUNDIDADE DE 6 A 7,5M, EXCL ESG/ESCOR (MOLEDO OU ROCHA DECOMPOSTA)"/>
          <table:table-cell office:value-type="string" office:string-value="M3"/>
          <table:table-cell office:value-type="float" office:value="137.44"/>
          <table:table-cell table:number-columns-repeated="16380"/>
        </table:table-row>
        <table:table-row>
          <table:table-cell office:value-type="string" office:string-value="79506/1"/>
          <table:table-cell office:value-type="string" office:string-value="ESCAVAÇÃO MANUAL DE VALA/CAVA, A FRIO, EM MATERIAL DE 2A CATEGORIA, MOLEDO OU ROCHA DECOMPOSTA, ENTRE 1,5 E 3M DE PROFUNDIDADE"/>
          <table:table-cell office:value-type="string" office:string-value="M3"/>
          <table:table-cell office:value-type="float" office:value="87.04"/>
          <table:table-cell table:number-columns-repeated="16380"/>
        </table:table-row>
        <table:table-row>
          <table:table-cell office:value-type="string" office:string-value="79506/2"/>
          <table:table-cell office:value-type="string" office:string-value="ESCAVAÇÃO MANUAL DE VALA/CAVA EM LODO, ENTRE 3 E 4,5M DE PROFUNDIDADE"/>
          <table:table-cell office:value-type="string" office:string-value="M3"/>
          <table:table-cell office:value-type="float" office:value="137.44"/>
          <table:table-cell table:number-columns-repeated="16380"/>
        </table:table-row>
        <table:table-row>
          <table:table-cell office:value-type="string" office:string-value="79506/3"/>
          <table:table-cell office:value-type="string" office:string-value="ESCAVAÇÃO MANUAL DE VALA/CAVA EM LODO, ENTRE 4,5 E 6M DE PROFUNDIDADE"/>
          <table:table-cell office:value-type="string" office:string-value="M3"/>
          <table:table-cell office:value-type="float" office:value="164.93"/>
          <table:table-cell table:number-columns-repeated="16380"/>
        </table:table-row>
        <table:table-row>
          <table:table-cell office:value-type="string" office:string-value="79506/9"/>
          <table:table-cell office:value-type="string" office:string-value="ESCAVAÇÃO MANUAL DE VALA/CAVA EM LODO, ENTRE 6 E 7,5M DE PROFUNDIDADE"/>
          <table:table-cell office:value-type="string" office:string-value="M3"/>
          <table:table-cell office:value-type="float" office:value="192.42"/>
          <table:table-cell table:number-columns-repeated="16380"/>
        </table:table-row>
        <table:table-row>
          <table:table-cell office:value-type="string" office:string-value="79507/5"/>
          <table:table-cell office:value-type="string" office:string-value="ESCAVACAO MANUAL VALA ATE 1M SOLO MOLE"/>
          <table:table-cell office:value-type="string" office:string-value="M3"/>
          <table:table-cell office:value-type="float" office:value="11.91"/>
          <table:table-cell table:number-columns-repeated="16380"/>
        </table:table-row>
        <table:table-row>
          <table:table-cell office:value-type="string" office:string-value="79507/6"/>
          <table:table-cell office:value-type="string" office:string-value="ESCAVACAO MANUAL VALA ATE 2M EM ROCHA C/EXPLOSIVO"/>
          <table:table-cell office:value-type="string" office:string-value="M3"/>
          <table:table-cell office:value-type="float" office:value="210.21"/>
          <table:table-cell table:number-columns-repeated="16380"/>
        </table:table-row>
        <table:table-row>
          <table:table-cell office:value-type="string" office:string-value="79518/1"/>
          <table:table-cell office:value-type="string" office:string-value="MARROAMENTO EM MATERIAL DE 3A CATEGORIA, ROCHA VIVA PARA REDUÇÃO A PEDRA-DE-MÃO"/>
          <table:table-cell office:value-type="string" office:string-value="M3"/>
          <table:table-cell office:value-type="float" office:value="21.99"/>
          <table:table-cell table:number-columns-repeated="16380"/>
        </table:table-row>
        <table:table-row>
          <table:table-cell office:value-type="string" office:string-value="79518/2"/>
          <table:table-cell office:value-type="string" office:string-value="MARROAMENTO DE MATERIAL DE 2A CATEGORIA, ROCHA DECOMPOSTA PARA REDUÇÃO A PEDRA-DE-MÃO"/>
          <table:table-cell office:value-type="string" office:string-value="M3"/>
          <table:table-cell office:value-type="float" office:value="19.79"/>
          <table:table-cell table:number-columns-repeated="16380"/>
        </table:table-row>
        <table:table-row>
          <table:table-cell office:value-type="float" office:value="83337"/>
          <table:table-cell office:value-type="string" office:string-value="ESCAVACAO MANUAL DE VALAS (SOLO SECO), PROFUNDIDADE MAIOR QUE 4,50 M ATE 6,00 M"/>
          <table:table-cell office:value-type="string" office:string-value="M3"/>
          <table:table-cell office:value-type="float" office:value="64.14"/>
          <table:table-cell table:number-columns-repeated="16380"/>
        </table:table-row>
        <table:table-row>
          <table:table-cell office:value-type="float" office:value="83339"/>
          <table:table-cell office:value-type="string" office:string-value="ESCAVACAO MANUAL DE VALAS (SOLO COM AGUA), PROFUNDIDADE ATE 1,50 M."/>
          <table:table-cell office:value-type="string" office:string-value="M3"/>
          <table:table-cell office:value-type="float" office:value="34.36"/>
          <table:table-cell table:number-columns-repeated="16380"/>
        </table:table-row>
        <table:table-row>
          <table:table-cell office:value-type="float" office:value="83340"/>
          <table:table-cell office:value-type="string" office:string-value="ESCAVACAO MANUAL DE VALAS (SOLO COM AGUA), PROFUNDIDADE MAIOR QUE 1,50 M ATE 3,00 M"/>
          <table:table-cell office:value-type="string" office:string-value="M3"/>
          <table:table-cell office:value-type="float" office:value="45.81"/>
          <table:table-cell table:number-columns-repeated="16380"/>
        </table:table-row>
        <table:table-row>
          <table:table-cell office:value-type="float" office:value="83341"/>
          <table:table-cell office:value-type="string" office:string-value="ESCAVACAO MECANICA DE VALAS (SOLO COM AGUA), PROFUNDIDADE ATE 1,50 M"/>
          <table:table-cell office:value-type="string" office:string-value="M3"/>
          <table:table-cell office:value-type="float" office:value="9.16"/>
          <table:table-cell table:number-columns-repeated="16380"/>
        </table:table-row>
        <table:table-row>
          <table:table-cell office:value-type="float" office:value="83342"/>
          <table:table-cell office:value-type="string" office:string-value="ESCAVACAO MECANICA DE VALAS (SOLO COM AGUA), PROFUNDIDADE MAIOR QUE 1,50 M ATE 4,00 M"/>
          <table:table-cell office:value-type="string" office:string-value="M3"/>
          <table:table-cell office:value-type="float" office:value="8.3000000000000007"/>
          <table:table-cell table:number-columns-repeated="16380"/>
        </table:table-row>
        <table:table-row>
          <table:table-cell office:value-type="float" office:value="83343"/>
          <table:table-cell office:value-type="string" office:string-value="ESCAVACAO MECANICA DE VALAS (SOLO COM AGUA), PROFUNDIDADE MAIOR QUE 4,00 M ATE 6,00 M."/>
          <table:table-cell office:value-type="string" office:string-value="M3"/>
          <table:table-cell office:value-type="float" office:value="12.45"/>
          <table:table-cell table:number-columns-repeated="16380"/>
        </table:table-row>
        <table:table-row>
          <table:table-cell office:value-type="float" office:value="5719"/>
          <table:table-cell office:value-type="string" office:string-value="REATERRO APILOADO EM CAMADAS 0,20M, UTILIZANDO MATERIAL ARGILO-ARENOSO ADQUIRIDO EM JAZIDA, JÁ CONSIDERANDO UM ACRÉSCIMO DE 25% NO VOLUME DO MATERIAL ADQUIRIDO, NÃO CONSIDERANDO O TRANSPORTE ATÉ O REATERRO"/>
          <table:table-cell office:value-type="string" office:string-value="M3"/>
          <table:table-cell office:value-type="float" office:value="34.700000000000003"/>
          <table:table-cell table:number-columns-repeated="16380"/>
        </table:table-row>
        <table:table-row>
          <table:table-cell office:value-type="float" office:value="55835"/>
          <table:table-cell office:value-type="string" office:string-value="ATERRO INTERNO (EDIFICACOES) COMPACTADO MANUALMENTE"/>
          <table:table-cell office:value-type="string" office:string-value="M3"/>
          <table:table-cell office:value-type="float" office:value="32.07"/>
          <table:table-cell table:number-columns-repeated="16380"/>
        </table:table-row>
        <table:table-row>
          <table:table-cell office:value-type="string" office:string-value="73904/1"/>
          <table:table-cell office:value-type="string" office:string-value="ATERRO APILOADO(MANUAL) EM CAMADAS DE 20 CM COM MATERIAL DE EMPRÉSTIMO."/>
          <table:table-cell office:value-type="string" office:string-value="M3"/>
          <table:table-cell office:value-type="float" office:value="63.78"/>
          <table:table-cell table:number-columns-repeated="16380"/>
        </table:table-row>
        <table:table-row>
          <table:table-cell office:value-type="string" office:string-value="74153/1"/>
          <table:table-cell office:value-type="string" office:string-value="ESPALHAMENTO MECANIZADO (COM MOTONIVELADORA 140 HP) MATERIAL 1A. CATEGORIA"/>
          <table:table-cell office:value-type="string" office:string-value="M2"/>
          <table:table-cell office:value-type="float" office:value="0.21"/>
          <table:table-cell table:number-columns-repeated="16380"/>
        </table:table-row>
        <table:table-row>
          <table:table-cell office:value-type="float" office:value="79481"/>
          <table:table-cell office:value-type="string" office:string-value="ATERRO INTERNO SEM APILOAMENTO COM TRANSPORTE EM CARRINHO DE MAO"/>
          <table:table-cell office:value-type="string" office:string-value="M3"/>
          <table:table-cell office:value-type="float" office:value="18.32"/>
          <table:table-cell table:number-columns-repeated="16380"/>
        </table:table-row>
        <table:table-row>
          <table:table-cell office:value-type="float" office:value="79482"/>
          <table:table-cell office:value-type="string" office:string-value="ATERRO COM AREIA COM ADENSAMENTO HIDRAULICO"/>
          <table:table-cell office:value-type="string" office:string-value="M3"/>
          <table:table-cell office:value-type="float" office:value="41.06"/>
          <table:table-cell table:number-columns-repeated="16380"/>
        </table:table-row>
        <table:table-row>
          <table:table-cell office:value-type="float" office:value="79483"/>
          <table:table-cell office:value-type="string" office:string-value="APILOAMENTO COM MACO DE 30KG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float" office:value="79484"/>
          <table:table-cell office:value-type="string" office:string-value="ATERRO MECANIZADO COMPACTADO COM EMPRESTIMO DE AREIA"/>
          <table:table-cell office:value-type="string" office:string-value="M3"/>
          <table:table-cell office:value-type="float" office:value="35.130000000000003"/>
          <table:table-cell table:number-columns-repeated="16380"/>
        </table:table-row>
        <table:table-row>
          <table:table-cell office:value-type="string" office:string-value="79508/1"/>
          <table:table-cell office:value-type="string" office:string-value="FORNECIMENTO E ENCHIMENTO DE VÃO SOBRE ABÓBADA DE TÚNEL, COM PE-DRA-DE-MÃO JOGADA"/>
          <table:table-cell office:value-type="string" office:string-value="M3"/>
          <table:table-cell office:value-type="float" office:value="79.59"/>
          <table:table-cell table:number-columns-repeated="16380"/>
        </table:table-row>
        <table:table-row>
          <table:table-cell office:value-type="string" office:string-value="79508/2"/>
          <table:table-cell office:value-type="string" office:string-value="FORNECIMENTO E ENCHIMENTO DE VÃO SOBRE ABÓBADA DE TÚNEL, COM PE-DRA-DE-MÃO ARRUMADA"/>
          <table:table-cell office:value-type="string" office:string-value="M3"/>
          <table:table-cell office:value-type="float" office:value="97.92"/>
          <table:table-cell table:number-columns-repeated="16380"/>
        </table:table-row>
        <table:table-row>
          <table:table-cell office:value-type="float" office:value="53527"/>
          <table:table-cell office:value-type="string" office:string-value="REATERRO COMPACTADO MANUALMENTE (VALAS DE FUNDAÇÕES RESIDENCIAIS)"/>
          <table:table-cell office:value-type="string" office:string-value="M3"/>
          <table:table-cell office:value-type="float" office:value="36.65"/>
          <table:table-cell table:number-columns-repeated="16380"/>
        </table:table-row>
        <table:table-row>
          <table:table-cell office:value-type="float" office:value="72920"/>
          <table:table-cell office:value-type="string" office:string-value="REATERRO DE VALA COM MATERIAL GRANULAR REAPROVEITADO ADENSADO E VIBRADO"/>
          <table:table-cell office:value-type="string" office:string-value="M3"/>
          <table:table-cell office:value-type="float" office:value="12.94"/>
          <table:table-cell table:number-columns-repeated="16380"/>
        </table:table-row>
        <table:table-row>
          <table:table-cell office:value-type="float" office:value="72921"/>
          <table:table-cell office:value-type="string" office:string-value="REATERRO DE VALA COM MATERIAL GRANULAR DE EMPRESTIMO ADENSADO E VIBRADO"/>
          <table:table-cell office:value-type="string" office:string-value="M3"/>
          <table:table-cell office:value-type="float" office:value="46.06"/>
          <table:table-cell table:number-columns-repeated="16380"/>
        </table:table-row>
        <table:table-row>
          <table:table-cell office:value-type="string" office:string-value="73964/1"/>
          <table:table-cell office:value-type="string" office:string-value="REATERRO DE  VALA/CAVA COMPACTADA A MACO EM CAMADAS DE 20CM ( EM BECOS DE ATÉ 2,50M DE LARGURA EM FAVELAS)"/>
          <table:table-cell office:value-type="string" office:string-value="M3"/>
          <table:table-cell office:value-type="float" office:value="27.48"/>
          <table:table-cell table:number-columns-repeated="16380"/>
        </table:table-row>
        <table:table-row>
          <table:table-cell office:value-type="string" office:string-value="73964/2"/>
          <table:table-cell office:value-type="string" office:string-value="REATER VALA/CAVA COMPACT/MACO CAMADAS 30CM EM BECO ATE 2,50M          LARGURA EM FAVELAS"/>
          <table:table-cell office:value-type="string" office:string-value="M3"/>
          <table:table-cell office:value-type="float" office:value="23.09"/>
          <table:table-cell table:number-columns-repeated="16380"/>
        </table:table-row>
        <table:table-row>
          <table:table-cell office:value-type="string" office:string-value="73964/3"/>
          <table:table-cell office:value-type="string" office:string-value="REATERRO VALA/CAVA C/TRATOR 200CV EXCL COMPACTACAO"/>
          <table:table-cell office:value-type="string" office:string-value="M3"/>
          <table:table-cell office:value-type="float" office:value="1.91"/>
          <table:table-cell table:number-columns-repeated="16380"/>
        </table:table-row>
        <table:table-row>
          <table:table-cell office:value-type="string" office:string-value="73964/4"/>
          <table:table-cell office:value-type="string" office:string-value="REATERRO DE VALAS / CAVAS, COMPACTADA A MAÇO, EM CAMADAS DE ATÉ 30 CM."/>
          <table:table-cell office:value-type="string" office:string-value="M3"/>
          <table:table-cell office:value-type="float" office:value="19.239999999999998"/>
          <table:table-cell table:number-columns-repeated="16380"/>
        </table:table-row>
        <table:table-row>
          <table:table-cell office:value-type="string" office:string-value="73964/5"/>
          <table:table-cell office:value-type="string" office:string-value="REATERRO DE VALA/CAVA SEM CONTROLE DE COMPACTAÇÃO , UTILIZANDO RETRO-ESCAVADEIRA E COMPACTACADOR VIBRATORIO COM MATERIAL REAPROVEITADO"/>
          <table:table-cell office:value-type="string" office:string-value="M3"/>
          <table:table-cell office:value-type="float" office:value="7.38"/>
          <table:table-cell table:number-columns-repeated="16380"/>
        </table:table-row>
        <table:table-row>
          <table:table-cell office:value-type="string" office:string-value="73964/6"/>
          <table:table-cell office:value-type="string" office:string-value="REATERRO DE VALA COM COMPACTAÇÃO MANUAL"/>
          <table:table-cell office:value-type="string" office:string-value="M3"/>
          <table:table-cell office:value-type="float" office:value="27.48"/>
          <table:table-cell table:number-columns-repeated="16380"/>
        </table:table-row>
        <table:table-row>
          <table:table-cell office:value-type="string" office:string-value="74015/1"/>
          <table:table-cell office:value-type="string" office:string-value="REATERRO E COMPACTACAO MECANICO DE VALA COM COMPACTADOR MANUAL TIPO SOQUETE VIBRATORIO"/>
          <table:table-cell office:value-type="string" office:string-value="M3"/>
          <table:table-cell office:value-type="float" office:value="20.54"/>
          <table:table-cell table:number-columns-repeated="16380"/>
        </table:table-row>
        <table:table-row>
          <table:table-cell office:value-type="string" office:string-value="76444/1"/>
          <table:table-cell office:value-type="string" office:string-value="COMPACTACAO MECANICA DE VALAS, SEM CONTROLE DE GC (COMPACTADOR TIPO SAPO ATE 35 KG)"/>
          <table:table-cell office:value-type="string" office:string-value="M3"/>
          <table:table-cell office:value-type="float" office:value="8.75"/>
          <table:table-cell table:number-columns-repeated="16380"/>
        </table:table-row>
        <table:table-row>
          <table:table-cell office:value-type="string" office:string-value="76444/2"/>
          <table:table-cell office:value-type="string" office:string-value="COMPACTACAO MECANICA DE VALAS,C/CONTR.DO GC &gt;= 95% DO PN(C/COMPACTADORSOLOS C/ PLACA VIBRATORIA MOTOR DIESEL/GASOLINA 7 A 10 HP)"/>
          <table:table-cell office:value-type="string" office:string-value="M3"/>
          <table:table-cell office:value-type="float" office:value="12.8"/>
          <table:table-cell table:number-columns-repeated="16380"/>
        </table:table-row>
        <table:table-row>
          <table:table-cell office:value-type="float" office:value="79488"/>
          <table:table-cell office:value-type="string" office:string-value="REATERRO MANUAL COM APILOAMENTO MECANICO"/>
          <table:table-cell office:value-type="string" office:string-value="M3"/>
          <table:table-cell office:value-type="float" office:value="4.71"/>
          <table:table-cell table:number-columns-repeated="16380"/>
        </table:table-row>
        <table:table-row>
          <table:table-cell office:value-type="float" office:value="79489"/>
          <table:table-cell office:value-type="string" office:string-value="REATERRO MANUAL SEM APILOAMENTO"/>
          <table:table-cell office:value-type="string" office:string-value="M3"/>
          <table:table-cell office:value-type="float" office:value="4.12"/>
          <table:table-cell table:number-columns-repeated="16380"/>
        </table:table-row>
        <table:table-row>
          <table:table-cell office:value-type="float" office:value="79490"/>
          <table:table-cell office:value-type="string" office:string-value="COMPACTAÇÂO MECÂNICA DE VALA (APÓS REATERRO)"/>
          <table:table-cell office:value-type="string" office:string-value="M3"/>
          <table:table-cell office:value-type="float" office:value="1.28"/>
          <table:table-cell table:number-columns-repeated="16380"/>
        </table:table-row>
        <table:table-row>
          <table:table-cell office:value-type="string" office:string-value="79510/1"/>
          <table:table-cell office:value-type="string" office:string-value="FORNECIMENTO E REATERRO DE VALA/CAVA COM PÓ-DE-PEDRA"/>
          <table:table-cell office:value-type="string" office:string-value="M3"/>
          <table:table-cell office:value-type="float" office:value="79.62"/>
          <table:table-cell table:number-columns-repeated="16380"/>
        </table:table-row>
        <table:table-row>
          <table:table-cell office:value-type="string" office:string-value="79510/2"/>
          <table:table-cell office:value-type="string" office:string-value="REATERRO DE VALAS/CAVAS COM PÓ-DE-PEDRA, INCLUSIVE MATERIAL E COMPACTAÇÃO, EM BECOS DE ATÉ 2,5M DE LARGURA, EM FAVELAS"/>
          <table:table-cell office:value-type="string" office:string-value="M3"/>
          <table:table-cell office:value-type="float" office:value="85.3"/>
          <table:table-cell table:number-columns-repeated="16380"/>
        </table:table-row>
        <table:table-row>
          <table:table-cell office:value-type="float" office:value="83345"/>
          <table:table-cell office:value-type="string" office:string-value="REATERRO DE VALA COM MATERIAL GRANULAR (PEDRISCO)"/>
          <table:table-cell office:value-type="string" office:string-value="M3"/>
          <table:table-cell office:value-type="float" office:value="63.17"/>
          <table:table-cell table:number-columns-repeated="16380"/>
        </table:table-row>
        <table:table-row>
          <table:table-cell office:value-type="float" office:value="83346"/>
          <table:table-cell office:value-type="string" office:string-value="UMEDECIMENTO DE MATERIAL PARA FECHAMENTO DE VALAS.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float" office:value="83441"/>
          <table:table-cell office:value-type="string" office:string-value="REATERRO APILOADO (MANUAL) DE VALA COM DESLOCAMENTO DE MATERIAL EM CAMADAS DE 20 CM (BECOS, FAVELAS ETC.)"/>
          <table:table-cell office:value-type="string" office:string-value="M3"/>
          <table:table-cell office:value-type="float" office:value="32.07"/>
          <table:table-cell table:number-columns-repeated="16380"/>
        </table:table-row>
        <table:table-row>
          <table:table-cell office:value-type="float" office:value="72818"/>
          <table:table-cell office:value-type="string" office:string-value="ESCAVACAO, CARGA E TRANSPORTE DE MATERIAL DE 1A CATEGORIA, CAMINHO DE SERVICO LEITO NATURAL, COM ESCAVADEIRA HIDRAULICA E CAMINHAO BASCULANTE 6 M3, DMT 50 ATE 200 M"/>
          <table:table-cell office:value-type="string" office:string-value="M3"/>
          <table:table-cell office:value-type="float" office:value="4.63"/>
          <table:table-cell table:number-columns-repeated="16380"/>
        </table:table-row>
        <table:table-row>
          <table:table-cell office:value-type="float" office:value="72821"/>
          <table:table-cell office:value-type="string" office:string-value="ESCAVACAO, CARGA E TRANSPORTE DE MATERIAL DE 1A CATEGORIA, CAMINHO DE SERVICO LEITO NATURAL, COM ESCAVADEIRA HIDRAULICA E CAMINHAO BASCULANTE 6 M3, DMT 200 ATE 400 M"/>
          <table:table-cell office:value-type="string" office:string-value="M3"/>
          <table:table-cell office:value-type="float" office:value="4.72"/>
          <table:table-cell table:number-columns-repeated="16380"/>
        </table:table-row>
        <table:table-row>
          <table:table-cell office:value-type="float" office:value="72822"/>
          <table:table-cell office:value-type="string" office:string-value="ESCAVACAO, CARGA E TRANSPORTE DE MATERIAL DE 1A CATEGORIA, CAMINHO DE SERVICO LEITO NATURAL, COM ESCAVADEIRA HIDRAULICA E CAMINHAO BASCULANTE 6 M3, DMT 400 ATE 600 M"/>
          <table:table-cell office:value-type="string" office:string-value="M3"/>
          <table:table-cell office:value-type="float" office:value="4.8"/>
          <table:table-cell table:number-columns-repeated="16380"/>
        </table:table-row>
        <table:table-row>
          <table:table-cell office:value-type="float" office:value="72823"/>
          <table:table-cell office:value-type="string" office:string-value="ESCAVACAO, CARGA E TRANSPORTE DE MATERIAL DE 1A CATEGORIA, CAMINHO DE SERVICO LEITO NATURAL, COM ESCAVADEIRA HIDRAULICA E CAMINHAO BASCULANTE 6 M3, DMT 600 ATE 800 M"/>
          <table:table-cell office:value-type="string" office:string-value="M3"/>
          <table:table-cell office:value-type="float" office:value="4.87"/>
          <table:table-cell table:number-columns-repeated="16380"/>
        </table:table-row>
        <table:table-row>
          <table:table-cell office:value-type="float" office:value="72824"/>
          <table:table-cell office:value-type="string" office:string-value="ESCAVACAO, CARGA E TRANSPORTE DE MATERIAL DE 1A CATEGORIA, CAMINHO DE SERVICO LEITO NATURAL, COM ESCAVADEIRA HIDRAULICA E CAMINHAO BASCULANTE 6 M3, DMT 800 ATE 1.000 M"/>
          <table:table-cell office:value-type="string" office:string-value="M3"/>
          <table:table-cell office:value-type="float" office:value="5.0199999999999996"/>
          <table:table-cell table:number-columns-repeated="16380"/>
        </table:table-row>
        <table:table-row>
          <table:table-cell office:value-type="float" office:value="72825"/>
          <table:table-cell office:value-type="string" office:string-value="ESCAVACAO, CARGA E TRANSPORTE DE MATERIAL DE 1A CATEGORIA, CAMINHO DE SERVICO REVESTIMENTO PRIMARIO, COM ESCAVADEIRA HIDRAULICA E CAMINHAO BASCULANTE 6 M3, DMT 50 ATE 200 M"/>
          <table:table-cell office:value-type="string" office:string-value="M3"/>
          <table:table-cell office:value-type="float" office:value="4.33"/>
          <table:table-cell table:number-columns-repeated="16380"/>
        </table:table-row>
        <table:table-row>
          <table:table-cell office:value-type="float" office:value="72826"/>
          <table:table-cell office:value-type="string" office:string-value="ESCAVACAO, CARGA E TRANSPORTE DE MATERIAL DE 1A CATEGORIA, CAMINHO DE SERVICO REVESTIMENTO PRIMARIO, COM ESCAVADEIRA HIDRAULICA E CAMINHAO BASCULANTE 6 M3, DMT 200 ATE 400 M"/>
          <table:table-cell office:value-type="string" office:string-value="M3"/>
          <table:table-cell office:value-type="float" office:value="4.4000000000000004"/>
          <table:table-cell table:number-columns-repeated="16380"/>
        </table:table-row>
        <table:table-row>
          <table:table-cell office:value-type="float" office:value="72827"/>
          <table:table-cell office:value-type="string" office:string-value="ESCAVACAO, CARGA E TRANSPORTE DE MATERIAL DE 1A CATEGORIA, CAMINHO DE SERVICO REVESTIMENTO PRIMARIO, COM ESCAVADEIRA HIDRAULICA E CAMINHAO BASCULANTE 6 M3, DMT 400 ATE 600 M"/>
          <table:table-cell office:value-type="string" office:string-value="M3"/>
          <table:table-cell office:value-type="float" office:value="4.49"/>
          <table:table-cell table:number-columns-repeated="16380"/>
        </table:table-row>
        <table:table-row>
          <table:table-cell office:value-type="float" office:value="72828"/>
          <table:table-cell office:value-type="string" office:string-value="ESCAVACAO, CARGA E TRANSPORTE DE MATERIAL DE 1A CATEGORIA, CAMINHO DE SERVICO REVESTIMENTO PRIMARIO, COM ESCAVADEIRA HIDRAULICA E CAMINHAO BASCULANTE 6 M3, DMT 600 ATE 800 M"/>
          <table:table-cell office:value-type="string" office:string-value="M3"/>
          <table:table-cell office:value-type="float" office:value="4.57"/>
          <table:table-cell table:number-columns-repeated="16380"/>
        </table:table-row>
        <table:table-row>
          <table:table-cell office:value-type="float" office:value="72829"/>
          <table:table-cell office:value-type="string" office:string-value="ESCAVACAO, CARGA E TRANSPORTE DE MATERIAL DE 1A CATEGORIA, CAMINHO DE SERVICO REVESTIMENTO PRIMARIO, COM ESCAVADEIRA HIDRAULICA E CAMINHAO BASCULANTE 6 M3, DMT 800 ATE 1.000 M"/>
          <table:table-cell office:value-type="string" office:string-value="M3"/>
          <table:table-cell office:value-type="float" office:value="4.66"/>
          <table:table-cell table:number-columns-repeated="16380"/>
        </table:table-row>
        <table:table-row>
          <table:table-cell office:value-type="float" office:value="72832"/>
          <table:table-cell office:value-type="string" office:string-value="ESCAVACAO, CARGA E TRANSPORTE DE MATERIAL DE 1A CATEGORIA, CAMINHO DE SERVICO PAVIMENTADO, COM ESCAVADEIRA HIDRAULICA E CAMINHAO BASCULANTE 6 M3, DMT 50 ATE 200 M"/>
          <table:table-cell office:value-type="string" office:string-value="M3"/>
          <table:table-cell office:value-type="float" office:value="4.0999999999999996"/>
          <table:table-cell table:number-columns-repeated="16380"/>
        </table:table-row>
        <table:table-row>
          <table:table-cell office:value-type="float" office:value="72833"/>
          <table:table-cell office:value-type="string" office:string-value="ESCAVACAO, CARGA E TRANSPORTE DE MATERIAL DE 1A CATEGORIA, CAMINHO DE SERVICO PAVIMENTADO, COM ESCAVADEIRA HIDRAULICA E CAMINHAO BASCULANTE 6 M3, DMT 200 ATE 400 M"/>
          <table:table-cell office:value-type="string" office:string-value="M3"/>
          <table:table-cell office:value-type="float" office:value="4.17"/>
          <table:table-cell table:number-columns-repeated="16380"/>
        </table:table-row>
        <table:table-row>
          <table:table-cell office:value-type="float" office:value="72834"/>
          <table:table-cell office:value-type="string" office:string-value="ESCAVACAO, CARGA E TRANSPORTE DE MATERIAL DE 1A CATEGORIA, CAMINHO DE SERVICO PAVIMENTADO, COM ESCAVADEIRA HIDRAULICA E CAMINHAO BASCULANTE 6 M3, DMT 400 ATE 600 M"/>
          <table:table-cell office:value-type="string" office:string-value="M3"/>
          <table:table-cell office:value-type="float" office:value="4.24"/>
          <table:table-cell table:number-columns-repeated="16380"/>
        </table:table-row>
        <table:table-row>
          <table:table-cell office:value-type="float" office:value="72835"/>
          <table:table-cell office:value-type="string" office:string-value="ESCAVACAO, CARGA E TRANSPORTE DE MATERIAL DE 1A CATEGORIA, CAMINHO DE SERVICO PAVIMENTADO, COM ESCAVADEIRA HIDRAULICA E CAMINHAO BASCULANTE 6 M3, DMT 600 ATE 800 M"/>
          <table:table-cell office:value-type="string" office:string-value="M3"/>
          <table:table-cell office:value-type="float" office:value="4.3099999999999996"/>
          <table:table-cell table:number-columns-repeated="16380"/>
        </table:table-row>
        <table:table-row>
          <table:table-cell office:value-type="float" office:value="72836"/>
          <table:table-cell office:value-type="string" office:string-value="ESCAVACAO, CARGA E TRANSPORTE DE MATERIAL DE 1A CATEGORIA, CAMINHO DE SERVICO PAVIMENTADO, COM ESCAVADEIRA HIDRAULICA E CAMINHAO BASCULANTE 6 M3, DMT 800 ATE 1.000 M"/>
          <table:table-cell office:value-type="string" office:string-value="M3"/>
          <table:table-cell office:value-type="float" office:value="4.3899999999999997"/>
          <table:table-cell table:number-columns-repeated="16380"/>
        </table:table-row>
        <table:table-row>
          <table:table-cell office:value-type="float" office:value="72838"/>
          <table:table-cell office:value-type="string" office:string-value="TRANSPORTE COMERCIAL COM CAMINHAO CARROCERIA 9 T, RODOVIA EM LEITO NATURAL"/>
          <table:table-cell office:value-type="string" office:string-value="TXKM"/>
          <table:table-cell office:value-type="float" office:value="0.73"/>
          <table:table-cell table:number-columns-repeated="16380"/>
        </table:table-row>
        <table:table-row>
          <table:table-cell office:value-type="float" office:value="72839"/>
          <table:table-cell office:value-type="string" office:string-value="TRANSPORTE COMERCIAL COM CAMINHAO CARROCERIA 9 T, RODOVIA COM REVESTIMENTO PRIMARIO"/>
          <table:table-cell office:value-type="string" office:string-value="TXKM"/>
          <table:table-cell office:value-type="float" office:value="0.59"/>
          <table:table-cell table:number-columns-repeated="16380"/>
        </table:table-row>
        <table:table-row>
          <table:table-cell office:value-type="float" office:value="72840"/>
          <table:table-cell office:value-type="string" office:string-value="TRANSPORTE COMERCIAL COM CAMINHAO CARROCERIA 9 T, RODOVIA PAVIMENTADA"/>
          <table:table-cell office:value-type="string" office:string-value="TXKM"/>
          <table:table-cell office:value-type="float" office:value="0.49"/>
          <table:table-cell table:number-columns-repeated="16380"/>
        </table:table-row>
        <table:table-row>
          <table:table-cell office:value-type="float" office:value="72841"/>
          <table:table-cell office:value-type="string" office:string-value="TRANSPORTE COMERCIAL COM CAMINHAO BASCULANTE 6 M3, RODOVIA EM LEITO NATURAL"/>
          <table:table-cell office:value-type="string" office:string-value="TXKM"/>
          <table:table-cell office:value-type="float" office:value="0.78"/>
          <table:table-cell table:number-columns-repeated="16380"/>
        </table:table-row>
        <table:table-row>
          <table:table-cell office:value-type="float" office:value="72842"/>
          <table:table-cell office:value-type="string" office:string-value="TRANSPORTE COMERCIAL COM CAMINHAO BASCULANTE 6 M3, RODOVIA COM REVESTIMENTO PRIMARIO"/>
          <table:table-cell office:value-type="string" office:string-value="TXKM"/>
          <table:table-cell office:value-type="float" office:value="0.63"/>
          <table:table-cell table:number-columns-repeated="16380"/>
        </table:table-row>
        <table:table-row>
          <table:table-cell office:value-type="float" office:value="72843"/>
          <table:table-cell office:value-type="string" office:string-value="TRANSPORTE COMERCIAL COM CAMINHAO BASCULANTE 6 M3, RODOVIA PAVIMENTADA"/>
          <table:table-cell office:value-type="string" office:string-value="TXKM"/>
          <table:table-cell office:value-type="float" office:value="0.52"/>
          <table:table-cell table:number-columns-repeated="16380"/>
        </table:table-row>
        <table:table-row>
          <table:table-cell office:value-type="float" office:value="72844"/>
          <table:table-cell office:value-type="string" office:string-value="CARGA, MANOBRAS E DESCARGA DE AREIA, BRITA, PEDRA DE MAO E SOLOS COM CAMINHAO BASCULANTE 6 M3 (DESCARGA LIVRE)"/>
          <table:table-cell office:value-type="string" office:string-value="T"/>
          <table:table-cell office:value-type="float" office:value="0.55000000000000004"/>
          <table:table-cell table:number-columns-repeated="16380"/>
        </table:table-row>
        <table:table-row>
          <table:table-cell office:value-type="float" office:value="72845"/>
          <table:table-cell office:value-type="string" office:string-value="CARGA, MANOBRAS E DESCARGA DE BRITA PARA TRATAMENTOS SUPERFICIAIS, COM CAMINHAO BASCULANTE 6 M3"/>
          <table:table-cell office:value-type="string" office:string-value="T"/>
          <table:table-cell office:value-type="float" office:value="3.3"/>
          <table:table-cell table:number-columns-repeated="16380"/>
        </table:table-row>
        <table:table-row>
          <table:table-cell office:value-type="float" office:value="72846"/>
          <table:table-cell office:value-type="string" office:string-value="CARGA, MANOBRAS E DESCARGA DE MISTURA BETUMINOSA A QUENTE, COM CAMINHAO BASCULANTE 6 M3"/>
          <table:table-cell office:value-type="string" office:string-value="T"/>
          <table:table-cell office:value-type="float" office:value="2.73"/>
          <table:table-cell table:number-columns-repeated="16380"/>
        </table:table-row>
        <table:table-row>
          <table:table-cell office:value-type="float" office:value="72847"/>
          <table:table-cell office:value-type="string" office:string-value="CARGA, MANOBRAS E DESCARGA DE MISTURA BETUMINOSA A FRIO, COM CAMINHAO BASCULANTE 6 M3"/>
          <table:table-cell office:value-type="string" office:string-value="T"/>
          <table:table-cell office:value-type="float" office:value="5.88"/>
          <table:table-cell table:number-columns-repeated="16380"/>
        </table:table-row>
        <table:table-row>
          <table:table-cell office:value-type="float" office:value="72848"/>
          <table:table-cell office:value-type="string" office:string-value="CARGA, MANOBRAS E DESCARGA DE BRITA PARA BASE DE MACADAME, COM CAMINHAO BASCULANTE 6 M3"/>
          <table:table-cell office:value-type="string" office:string-value="T"/>
          <table:table-cell office:value-type="float" office:value="1.47"/>
          <table:table-cell table:number-columns-repeated="16380"/>
        </table:table-row>
        <table:table-row>
          <table:table-cell office:value-type="float" office:value="72849"/>
          <table:table-cell office:value-type="string" office:string-value="CARGA, MANOBRAS E DESCARGA DE MISTURAS DE SOLOS E AGREGADOS (BASES ESTABILIZADAS EM USINA) COM CAMINHAO BASCULANTE 6 M3"/>
          <table:table-cell office:value-type="string" office:string-value="T"/>
          <table:table-cell office:value-type="float" office:value="1.88"/>
          <table:table-cell table:number-columns-repeated="16380"/>
        </table:table-row>
        <table:table-row>
          <table:table-cell office:value-type="float" office:value="72850"/>
          <table:table-cell office:value-type="string" office:string-value="CARGA, MANOBRAS E DESCARGA DE MATERIAIS DIVERSOS, COM CAMINHAO CARROCERIA 9T (CARGA E DESCARGA MANUAIS)"/>
          <table:table-cell office:value-type="string" office:string-value="T"/>
          <table:table-cell office:value-type="float" office:value="9.24"/>
          <table:table-cell table:number-columns-repeated="16380"/>
        </table:table-row>
        <table:table-row>
          <table:table-cell office:value-type="float" office:value="72851"/>
          <table:table-cell office:value-type="string" office:string-value="TRANSPORTE LOCAL COM CAMINHAO BASCULANTE 6 M3, RODOVIA EM LEITO NATURAL, DMT ATE 200 M"/>
          <table:table-cell office:value-type="string" office:string-value="M3"/>
          <table:table-cell office:value-type="float" office:value="2.68"/>
          <table:table-cell table:number-columns-repeated="16380"/>
        </table:table-row>
        <table:table-row>
          <table:table-cell office:value-type="float" office:value="72852"/>
          <table:table-cell office:value-type="string" office:string-value="TRANSPORTE LOCAL COM CAMINHAO BASCULANTE 6 M3, RODOVIA EM LEITO NATURAL, DMT 200 A 400 M"/>
          <table:table-cell office:value-type="string" office:string-value="M3"/>
          <table:table-cell office:value-type="float" office:value="2.75"/>
          <table:table-cell table:number-columns-repeated="16380"/>
        </table:table-row>
        <table:table-row>
          <table:table-cell office:value-type="float" office:value="72853"/>
          <table:table-cell office:value-type="string" office:string-value="TRANSPORTE LOCAL COM CAMINHAO BASCULANTE 6 M3, RODOVIA EM LEITO NATURAL, DMT 400 A 600 M"/>
          <table:table-cell office:value-type="string" office:string-value="M3"/>
          <table:table-cell office:value-type="float" office:value="2.82"/>
          <table:table-cell table:number-columns-repeated="16380"/>
        </table:table-row>
        <table:table-row>
          <table:table-cell office:value-type="float" office:value="72854"/>
          <table:table-cell office:value-type="string" office:string-value="TRANSPORTE LOCAL COM CAMINHAO BASCULANTE 6 M3, RODOVIA EM LEITO NATURAL, DMT 600 A 800 M"/>
          <table:table-cell office:value-type="string" office:string-value="M3"/>
          <table:table-cell office:value-type="float" office:value="2.9"/>
          <table:table-cell table:number-columns-repeated="16380"/>
        </table:table-row>
        <table:table-row>
          <table:table-cell office:value-type="float" office:value="72855"/>
          <table:table-cell office:value-type="string" office:string-value="TRANSPORTE LOCAL COM CAMINHAO BASCULANTE 6 M3, RODOVIA EM LEITO NATURAL, DMT 800 A 1.000 M"/>
          <table:table-cell office:value-type="string" office:string-value="M3"/>
          <table:table-cell office:value-type="float" office:value="2.98"/>
          <table:table-cell table:number-columns-repeated="16380"/>
        </table:table-row>
        <table:table-row>
          <table:table-cell office:value-type="float" office:value="72856"/>
          <table:table-cell office:value-type="string" office:string-value="TRANSPORTE LOCAL COM CAMINHAO BASCULANTE 6 M3, RODOVIA EM LEITO NATURAL"/>
          <table:table-cell office:value-type="string" office:string-value="M3XKM"/>
          <table:table-cell office:value-type="float" office:value="1.3"/>
          <table:table-cell table:number-columns-repeated="16380"/>
        </table:table-row>
        <table:table-row>
          <table:table-cell office:value-type="float" office:value="72857"/>
          <table:table-cell office:value-type="string" office:string-value="TRANSPORTE LOCAL COM CAMINHAO BASCULANTE 6 M3, RODOVIA COM REVESTIMENTO PRIMARIO, DMT ATE 200 M"/>
          <table:table-cell office:value-type="string" office:string-value="M3"/>
          <table:table-cell office:value-type="float" office:value="2.38"/>
          <table:table-cell table:number-columns-repeated="16380"/>
        </table:table-row>
        <table:table-row>
          <table:table-cell office:value-type="float" office:value="72858"/>
          <table:table-cell office:value-type="string" office:string-value="TRANSPORTE LOCAL COM CAMINHAO BASCULANTE 6 M3, RODOVIA COM REVESTIMENTO PRIMARIO, DMT 200 A 400 M"/>
          <table:table-cell office:value-type="string" office:string-value="M3"/>
          <table:table-cell office:value-type="float" office:value="2.44"/>
          <table:table-cell table:number-columns-repeated="16380"/>
        </table:table-row>
        <table:table-row>
          <table:table-cell office:value-type="float" office:value="72859"/>
          <table:table-cell office:value-type="string" office:string-value="TRANSPORTE LOCAL COM CAMINHAO BASCULANTE 6 M3, RODOVIA COM REVESTIMENTO PRIMARIO, DMT 400 A 600 M"/>
          <table:table-cell office:value-type="string" office:string-value="M3"/>
          <table:table-cell office:value-type="float" office:value="2.5099999999999998"/>
          <table:table-cell table:number-columns-repeated="16380"/>
        </table:table-row>
        <table:table-row>
          <table:table-cell office:value-type="float" office:value="72860"/>
          <table:table-cell office:value-type="string" office:string-value="TRANSPORTE LOCAL COM CAMINHAO BASCULANTE 6 M3, RODOVIA COM REVESTIMENTO PRIMARIO, DMT 600 A 800 M"/>
          <table:table-cell office:value-type="string" office:string-value="M3"/>
          <table:table-cell office:value-type="float" office:value="2.58"/>
          <table:table-cell table:number-columns-repeated="16380"/>
        </table:table-row>
        <table:table-row>
          <table:table-cell office:value-type="float" office:value="72874"/>
          <table:table-cell office:value-type="string" office:string-value="TRANSPORTE LOCAL COM CAMINHAO BASCULANTE 6 M3, RODOVIA COM REVESTIMENTO PRIMARIO, DMT 800 A 1.000 M"/>
          <table:table-cell office:value-type="string" office:string-value="M3"/>
          <table:table-cell office:value-type="float" office:value="2.66"/>
          <table:table-cell table:number-columns-repeated="16380"/>
        </table:table-row>
        <table:table-row>
          <table:table-cell office:value-type="float" office:value="72875"/>
          <table:table-cell office:value-type="string" office:string-value="TRANSPORTE LOCAL COM CAMINHÃO BASCULANTE 6 M3, RODOVIA COM REVESTIMENTO PRIMARIO"/>
          <table:table-cell office:value-type="string" office:string-value="M3XKM"/>
          <table:table-cell office:value-type="float" office:value="1.1599999999999999"/>
          <table:table-cell table:number-columns-repeated="16380"/>
        </table:table-row>
        <table:table-row>
          <table:table-cell office:value-type="float" office:value="72876"/>
          <table:table-cell office:value-type="string" office:string-value="TRANSPORTE LOCAL COM CAMINHÃO BASCULANTE 6 M3, RODOVIA PAVIMENTADA, DMT ATE 200 M"/>
          <table:table-cell office:value-type="string" office:string-value="M3"/>
          <table:table-cell office:value-type="float" office:value="2.14"/>
          <table:table-cell table:number-columns-repeated="16380"/>
        </table:table-row>
        <table:table-row>
          <table:table-cell office:value-type="float" office:value="72877"/>
          <table:table-cell office:value-type="string" office:string-value="TRANSPORTE LOCAL COM CAMINHAO BASCULANTE 6 M3, RODOVIA PAVIMENTADA, DMT 200 A 400 M"/>
          <table:table-cell office:value-type="string" office:string-value="M3"/>
          <table:table-cell office:value-type="float" office:value="2.2000000000000002"/>
          <table:table-cell table:number-columns-repeated="16380"/>
        </table:table-row>
        <table:table-row>
          <table:table-cell office:value-type="float" office:value="72878"/>
          <table:table-cell office:value-type="string" office:string-value="TRANSPORTE LOCAL COM CAMINHAO BASCULANTE 6 M3, RODOVIA PAVIMENTADA, DMT 400 A 600 M"/>
          <table:table-cell office:value-type="string" office:string-value="M3"/>
          <table:table-cell office:value-type="float" office:value="2.25"/>
          <table:table-cell table:number-columns-repeated="16380"/>
        </table:table-row>
        <table:table-row>
          <table:table-cell office:value-type="float" office:value="72879"/>
          <table:table-cell office:value-type="string" office:string-value="TRANSPORTE LOCAL COM CAMINHAO BASCULANTE 6 M3, RODOVIA PAVIMENTADA, DMT 600 A 800 M"/>
          <table:table-cell office:value-type="string" office:string-value="M3"/>
          <table:table-cell office:value-type="float" office:value="2.33"/>
          <table:table-cell table:number-columns-repeated="16380"/>
        </table:table-row>
        <table:table-row>
          <table:table-cell office:value-type="float" office:value="72880"/>
          <table:table-cell office:value-type="string" office:string-value="TRANSPORTE LOCAL COM CAMINHAO BASCULANTE 6 M3, RODOVIA PAVIMENTADA, DMT 800 A 1.000 M"/>
          <table:table-cell office:value-type="string" office:string-value="M3"/>
          <table:table-cell office:value-type="float" office:value="2.38"/>
          <table:table-cell table:number-columns-repeated="16380"/>
        </table:table-row>
        <table:table-row>
          <table:table-cell office:value-type="float" office:value="72881"/>
          <table:table-cell office:value-type="string" office:string-value="TRANSPORTE LOCAL COM CAMINHAO BASCULANTE 6 M3, RODOVIA PAVIMENTADA ( PARA DISTANCIAS SUPERIORES A 4 KM )"/>
          <table:table-cell office:value-type="string" office:string-value="M3XKM"/>
          <table:table-cell office:value-type="float" office:value="1.04"/>
          <table:table-cell table:number-columns-repeated="16380"/>
        </table:table-row>
        <table:table-row>
          <table:table-cell office:value-type="float" office:value="72882"/>
          <table:table-cell office:value-type="string" office:string-value="TRANSPORTE COMERCIAL COM CAMINHAO CARROCERIA 9 T, RODOVIA EM LEITO NATURAL"/>
          <table:table-cell office:value-type="string" office:string-value="M3XKM"/>
          <table:table-cell office:value-type="float" office:value="1.0900000000000001"/>
          <table:table-cell table:number-columns-repeated="16380"/>
        </table:table-row>
        <table:table-row>
          <table:table-cell office:value-type="float" office:value="72883"/>
          <table:table-cell office:value-type="string" office:string-value="TRANSPORTE COMERCIAL COM CAMINHAO CARROCERIA 9 T, RODOVIA COM REVESTIMENTO PRIMARIO"/>
          <table:table-cell office:value-type="string" office:string-value="M3XKM"/>
          <table:table-cell office:value-type="float" office:value="0.87"/>
          <table:table-cell table:number-columns-repeated="16380"/>
        </table:table-row>
        <table:table-row>
          <table:table-cell office:value-type="float" office:value="72884"/>
          <table:table-cell office:value-type="string" office:string-value="TRANSPORTE COMERCIAL COM CAMINHAO CARROCERIA 9 T, RODOVIA PAVIMENTADA"/>
          <table:table-cell office:value-type="string" office:string-value="M3XKM"/>
          <table:table-cell office:value-type="float" office:value="0.73"/>
          <table:table-cell table:number-columns-repeated="16380"/>
        </table:table-row>
        <table:table-row>
          <table:table-cell office:value-type="float" office:value="72885"/>
          <table:table-cell office:value-type="string" office:string-value="TRANSPORTE COMERCIAL COM CAMINHAO BASCULANTE 6 M3, RODOVIA EM LEITO NATURAL"/>
          <table:table-cell office:value-type="string" office:string-value="M3XKM"/>
          <table:table-cell office:value-type="float" office:value="1.17"/>
          <table:table-cell table:number-columns-repeated="16380"/>
        </table:table-row>
        <table:table-row>
          <table:table-cell office:value-type="float" office:value="72886"/>
          <table:table-cell office:value-type="string" office:string-value="TRANSPORTE COMERCIAL COM CAMINHAO BASCULANTE 6 M3, RODOVIA COM REVESTIMENTO PRIMARIO"/>
          <table:table-cell office:value-type="string" office:string-value="M3XKM"/>
          <table:table-cell office:value-type="float" office:value="0.94"/>
          <table:table-cell table:number-columns-repeated="16380"/>
        </table:table-row>
        <table:table-row>
          <table:table-cell office:value-type="float" office:value="72887"/>
          <table:table-cell office:value-type="string" office:string-value="TRANSPORTE COMERCIAL COM CAMINHAO BASCULANTE 6 M3, RODOVIA PAVIMENTADA"/>
          <table:table-cell office:value-type="string" office:string-value="M3XKM"/>
          <table:table-cell office:value-type="float" office:value="0.78"/>
          <table:table-cell table:number-columns-repeated="16380"/>
        </table:table-row>
        <table:table-row>
          <table:table-cell office:value-type="float" office:value="72888"/>
          <table:table-cell office:value-type="string" office:string-value="CARGA, MANOBRAS E DESCARGA DE AREIA, BRITA, PEDRA DE MAO E SOLOS COM CAMINHAO BASCULANTE 6 M3 (DESCARGA LIVRE)"/>
          <table:table-cell office:value-type="string" office:string-value="M3"/>
          <table:table-cell office:value-type="float" office:value="0.82"/>
          <table:table-cell table:number-columns-repeated="16380"/>
        </table:table-row>
        <table:table-row>
          <table:table-cell office:value-type="float" office:value="72890"/>
          <table:table-cell office:value-type="string" office:string-value="CARGA, MANOBRAS E DESCARGA DE BRITA PARA TRATAMENTOS SUPERFICIAIS, COM CAMINHAO BASCULANTE 6 M3, DESCARGA EM DISTRIBUIDOR"/>
          <table:table-cell office:value-type="string" office:string-value="M3"/>
          <table:table-cell office:value-type="float" office:value="4.96"/>
          <table:table-cell table:number-columns-repeated="16380"/>
        </table:table-row>
        <table:table-row>
          <table:table-cell office:value-type="float" office:value="72891"/>
          <table:table-cell office:value-type="string" office:string-value="CARGA, MANOBRAS E DESCARGA DE MISTURA BETUMINOSA A QUENTE, COM CAMINHAO BASCULANTE 6 M3, DESCARGA EM VIBRO-ACABADORA"/>
          <table:table-cell office:value-type="string" office:string-value="M3"/>
          <table:table-cell office:value-type="float" office:value="4.09"/>
          <table:table-cell table:number-columns-repeated="16380"/>
        </table:table-row>
        <table:table-row>
          <table:table-cell office:value-type="float" office:value="72892"/>
          <table:table-cell office:value-type="string" office:string-value="CARGA, MANOBRAS E DESCARGA DE DE MISTURA BETUMINOSA A FRIO, COM CAMINHAO BASCULANTE 6 M3, DESCARGA EM VIBRO-ACABADORA"/>
          <table:table-cell office:value-type="string" office:string-value="M3"/>
          <table:table-cell office:value-type="float" office:value="8.82"/>
          <table:table-cell table:number-columns-repeated="16380"/>
        </table:table-row>
        <table:table-row>
          <table:table-cell office:value-type="float" office:value="72893"/>
          <table:table-cell office:value-type="string" office:string-value="CARGA, MANOBRAS E DESCARGA DE BRITA PARA BASE DE MACADAME, COM CAMINHAO BASCULANTE 6 M3, DESCARGA EM DISTRIBUIDOR"/>
          <table:table-cell office:value-type="string" office:string-value="M3"/>
          <table:table-cell office:value-type="float" office:value="2.2000000000000002"/>
          <table:table-cell table:number-columns-repeated="16380"/>
        </table:table-row>
        <table:table-row>
          <table:table-cell office:value-type="float" office:value="72894"/>
          <table:table-cell office:value-type="string" office:string-value="CARGA, MANOBRAS E DESCARGA DE MISTURAS DE SOLOS E AGREGADOS, COM CAMINHAO BASCULANTE 6 M3, DESCARGA EM DISTRIBUIDOR"/>
          <table:table-cell office:value-type="string" office:string-value="M3"/>
          <table:table-cell office:value-type="float" office:value="2.82"/>
          <table:table-cell table:number-columns-repeated="16380"/>
        </table:table-row>
        <table:table-row>
          <table:table-cell office:value-type="float" office:value="72895"/>
          <table:table-cell office:value-type="string" office:string-value="CARGA, MANOBRAS E DESCARGA DE MATERIAIS DIVERSOS, COM CAMINHAO CARROCERIA 9 T (CARGA E DESCARGA MANUAIS)"/>
          <table:table-cell office:value-type="string" office:string-value="M3"/>
          <table:table-cell office:value-type="float" office:value="14.88"/>
          <table:table-cell table:number-columns-repeated="16380"/>
        </table:table-row>
        <table:table-row>
          <table:table-cell office:value-type="float" office:value="72896"/>
          <table:table-cell office:value-type="string" office:string-value="CARGA MANUAL DE TERRA EM CAMINHAO BASCULANTE 6 M3"/>
          <table:table-cell office:value-type="string" office:string-value="M3"/>
          <table:table-cell office:value-type="float" office:value="12.89"/>
          <table:table-cell table:number-columns-repeated="16380"/>
        </table:table-row>
        <table:table-row>
          <table:table-cell office:value-type="float" office:value="72897"/>
          <table:table-cell office:value-type="string" office:string-value="CARGA MANUAL DE ENTULHO EM CAMINHAO BASCULANTE 6 M3"/>
          <table:table-cell office:value-type="string" office:string-value="M3"/>
          <table:table-cell office:value-type="float" office:value="15.66"/>
          <table:table-cell table:number-columns-repeated="16380"/>
        </table:table-row>
        <table:table-row>
          <table:table-cell office:value-type="float" office:value="72898"/>
          <table:table-cell office:value-type="string" office:string-value="CARGA E DESCARGA MECANIZADAS DE ENTULHO EM CAMINHAO BASCULANTE 6 M3"/>
          <table:table-cell office:value-type="string" office:string-value="M3"/>
          <table:table-cell office:value-type="float" office:value="0.82"/>
          <table:table-cell table:number-columns-repeated="16380"/>
        </table:table-row>
        <table:table-row>
          <table:table-cell office:value-type="float" office:value="72899"/>
          <table:table-cell office:value-type="string" office:string-value="TRANSPORTE DE ENTULHO COM CAMINHÃO BASCULANTE 6 M3, RODOVIA PAVIMENTADA, DMT ATE 0,5 KM"/>
          <table:table-cell office:value-type="string" office:string-value="M3"/>
          <table:table-cell office:value-type="float" office:value="3.84"/>
          <table:table-cell table:number-columns-repeated="16380"/>
        </table:table-row>
        <table:table-row>
          <table:table-cell office:value-type="float" office:value="72900"/>
          <table:table-cell office:value-type="string" office:string-value="TRANSPORTE DE ENTULHO COM CAMINHAO BASCULANTE 6 M3, RODOVIA PAVIMENTADA, DMT 0,5 A 1,0 KM"/>
          <table:table-cell office:value-type="string" office:string-value="M3"/>
          <table:table-cell office:value-type="float" office:value="4.2300000000000004"/>
          <table:table-cell table:number-columns-repeated="16380"/>
        </table:table-row>
        <table:table-row>
          <table:table-cell office:value-type="string" office:string-value="74010/1"/>
          <table:table-cell office:value-type="string" office:string-value="CARGA E DESCARGA MECANICA DE SOLO UTILIZANDO CAMINHAO BASCULANTE 5,0M3/11T E PA CARREGADEIRA SOBRE PNEUS * 105 HP * CAP. 1,72M3."/>
          <table:table-cell office:value-type="string" office:string-value="M3"/>
          <table:table-cell office:value-type="float" office:value="1.05"/>
          <table:table-cell table:number-columns-repeated="16380"/>
        </table:table-row>
        <table:table-row>
          <table:table-cell office:value-type="string" office:string-value="74241/1"/>
          <table:table-cell office:value-type="string" office:string-value="EMPILHAMENTO DE SOLO ORGANICO RETIRADO NA AREA DO ATERRO COM TRATOR SOBRE ESTEIRAS D6"/>
          <table:table-cell office:value-type="string" office:string-value="M3"/>
          <table:table-cell office:value-type="float" office:value="3.09"/>
          <table:table-cell table:number-columns-repeated="16380"/>
        </table:table-row>
        <table:table-row>
          <table:table-cell office:value-type="string" office:string-value="74255/1"/>
          <table:table-cell office:value-type="string" office:string-value="CARGA MANUAL DE TERRA EM CAMINHAO BASCULANTE (NAO INCLUI O CUSTO      CUSTO IMPRODUTIVO DO CAMINHAO BASCULANTE)"/>
          <table:table-cell office:value-type="string" office:string-value="M3"/>
          <table:table-cell office:value-type="float" office:value="5.49"/>
          <table:table-cell table:number-columns-repeated="16380"/>
        </table:table-row>
        <table:table-row>
          <table:table-cell office:value-type="string" office:string-value="74255/3"/>
          <table:table-cell office:value-type="string" office:string-value="CARGA MANUAL DE MATERIAL A GRANEL (2 SERVENTES) EM CAMINHAO BASCULANTE C/ CACAMBA DE 4,0M3 INCLUINDO DESCARGA MECÂNICA"/>
          <table:table-cell office:value-type="string" office:string-value="M3"/>
          <table:table-cell office:value-type="float" office:value="21.22"/>
          <table:table-cell table:number-columns-repeated="16380"/>
        </table:table-row>
        <table:table-row>
          <table:table-cell office:value-type="float" office:value="79492"/>
          <table:table-cell office:value-type="string" office:string-value="CARGA MANUAL DE ROCHA EM CAMINHAO BASCULANTE"/>
          <table:table-cell office:value-type="string" office:string-value="M3"/>
          <table:table-cell office:value-type="float" office:value="20.93"/>
          <table:table-cell table:number-columns-repeated="16380"/>
        </table:table-row>
        <table:table-row>
          <table:table-cell office:value-type="float" office:value="83356"/>
          <table:table-cell office:value-type="string" office:string-value="TRANSPORTE COMERCIAL DE BRITA"/>
          <table:table-cell office:value-type="string" office:string-value="M3XKM"/>
          <table:table-cell office:value-type="float" office:value="0.67"/>
          <table:table-cell table:number-columns-repeated="16380"/>
        </table:table-row>
        <table:table-row>
          <table:table-cell office:value-type="float" office:value="83357"/>
          <table:table-cell office:value-type="string" office:string-value="TRANSPORTE LOCAL DE MASSA ASFALTICA - PAVIMENTACAO URBANA"/>
          <table:table-cell office:value-type="string" office:string-value="M3XKM"/>
          <table:table-cell office:value-type="float" office:value="0.86"/>
          <table:table-cell table:number-columns-repeated="16380"/>
        </table:table-row>
        <table:table-row>
          <table:table-cell office:value-type="float" office:value="83358"/>
          <table:table-cell office:value-type="string" office:string-value="TRANSPORTE DE PAVIMENTACAO REMOVIDA (RODOVIAS NAO URBANAS)"/>
          <table:table-cell office:value-type="string" office:string-value="M3XKM"/>
          <table:table-cell office:value-type="float" office:value="1.4"/>
          <table:table-cell table:number-columns-repeated="16380"/>
        </table:table-row>
        <table:table-row>
          <table:table-cell office:value-type="float" office:value="83359"/>
          <table:table-cell office:value-type="string" office:string-value="TRANSPORTE LOCAL DE MATERIAL BETUMINOSO (RODOVIAS NAO URBANAS)"/>
          <table:table-cell office:value-type="string" office:string-value="M3XKM"/>
          <table:table-cell office:value-type="float" office:value="2.87"/>
          <table:table-cell table:number-columns-repeated="16380"/>
        </table:table-row>
        <table:table-row>
          <table:table-cell office:value-type="float" office:value="83444"/>
          <table:table-cell office:value-type="string" office:string-value="TRANSPORTE DE MATERIAL DE QUALQUER NATUREZA DMT &gt; 10 KM, COM CAMINHAO BASCULANTE DE 4,0 M3."/>
          <table:table-cell office:value-type="string" office:string-value="TXKM"/>
          <table:table-cell office:value-type="float" office:value="0.79"/>
          <table:table-cell table:number-columns-repeated="16380"/>
        </table:table-row>
        <table:table-row>
          <table:table-cell office:value-type="float" office:value="6514"/>
          <table:table-cell office:value-type="string" office:string-value="FORNECIMENTO E LANCAMENTO DE BRITA N. 4"/>
          <table:table-cell office:value-type="string" office:string-value="M3"/>
          <table:table-cell office:value-type="float" office:value="66.63"/>
          <table:table-cell table:number-columns-repeated="16380"/>
        </table:table-row>
        <table:table-row>
          <table:table-cell office:value-type="float" office:value="5622"/>
          <table:table-cell office:value-type="string" office:string-value="REGULARIZACAO E COMPACTACAO MANUAL DE TERRENO COM SOQUETE"/>
          <table:table-cell office:value-type="string" office:string-value="M2"/>
          <table:table-cell office:value-type="float" office:value="3.02"/>
          <table:table-cell table:number-columns-repeated="16380"/>
        </table:table-row>
        <table:table-row>
          <table:table-cell office:value-type="float" office:value="41721"/>
          <table:table-cell office:value-type="string" office:string-value="COMPACTACAO MECANICA A 95% DO PROCTOR NORMAL - PAVIMENTACAO URBANA"/>
          <table:table-cell office:value-type="string" office:string-value="M3"/>
          <table:table-cell office:value-type="float" office:value="2.76"/>
          <table:table-cell table:number-columns-repeated="16380"/>
        </table:table-row>
        <table:table-row>
          <table:table-cell office:value-type="float" office:value="41722"/>
          <table:table-cell office:value-type="string" office:string-value="COMPACTACAO MECANICA A 100% DO PROCTOR NORMAL - PAVIMENTACAO URBANA"/>
          <table:table-cell office:value-type="string" office:string-value="M3"/>
          <table:table-cell office:value-type="float" office:value="4.3600000000000003"/>
          <table:table-cell table:number-columns-repeated="16380"/>
        </table:table-row>
        <table:table-row>
          <table:table-cell office:value-type="string" office:string-value="74005/1"/>
          <table:table-cell office:value-type="string" office:string-value="COMPACTACAO MECANICA, SEM CONTROLE DO GC (C/COMPACTADOR PLACA 400 KG)"/>
          <table:table-cell office:value-type="string" office:string-value="M3"/>
          <table:table-cell office:value-type="float" office:value="2.73"/>
          <table:table-cell table:number-columns-repeated="16380"/>
        </table:table-row>
        <table:table-row>
          <table:table-cell office:value-type="string" office:string-value="74005/2"/>
          <table:table-cell office:value-type="string" office:string-value="COMPACTACAO MECANICA C/ CONTROLE DO GC&gt;=95% DO PN (AREAS) (C/MONIVELADORA 140 HP E ROLO COMPRESSOR VIBRATORIO 80 HP)"/>
          <table:table-cell office:value-type="string" office:string-value="M3"/>
          <table:table-cell office:value-type="float" office:value="2.84"/>
          <table:table-cell table:number-columns-repeated="16380"/>
        </table:table-row>
        <table:table-row>
          <table:table-cell office:value-type="string" office:string-value="74034/1"/>
          <table:table-cell office:value-type="string" office:string-value="ESPALHAMENTO DE MATERIAL DE 1A CATEGORIA COM TRATOR DE ESTEIRA COM 153HP"/>
          <table:table-cell office:value-type="string" office:string-value="M3"/>
          <table:table-cell office:value-type="float" office:value="2.34"/>
          <table:table-cell table:number-columns-repeated="16380"/>
        </table:table-row>
        <table:table-row>
          <table:table-cell office:value-type="float" office:value="83344"/>
          <table:table-cell office:value-type="string" office:string-value="ESPALHAMENTO DE MATERIAL EM BOTA FORA, COM UTILIZACAO DE TRATOR DE ESTEIRAS DE 165 HP"/>
          <table:table-cell office:value-type="string" office:string-value="M3"/>
          <table:table-cell office:value-type="float" office:value="1.01"/>
          <table:table-cell table:number-columns-repeated="16380"/>
        </table:table-row>
        <table:table-row>
          <table:table-cell office:value-type="float" office:value="83445"/>
          <table:table-cell office:value-type="string" office:string-value="CAMINHAO TANQUE (PIPA) 6.000 L, DIESEL, 132 CV, COM MOTORISTA."/>
          <table:table-cell office:value-type="string" office:string-value="CHP"/>
          <table:table-cell office:value-type="float" office:value="97.94"/>
          <table:table-cell table:number-columns-repeated="16380"/>
        </table:table-row>
        <table:table-row>
          <table:table-cell office:value-type="float" office:value="545"/>
          <table:table-cell office:value-type="string" office:string-value="ALVENARIA DE TIJOLO MACICO APARENTE 5,5X11X23CM DE 1 TIJOLO (ESPESSURA 23CM), ASSENT. COM ARGAMASSA 1:1:6 (CIMENTO, CAL E AREIA), ESP. JUNTA 1CM."/>
          <table:table-cell office:value-type="string" office:string-value="M2"/>
          <table:table-cell office:value-type="float" office:value="185.59"/>
          <table:table-cell table:number-columns-repeated="16380"/>
        </table:table-row>
        <table:table-row>
          <table:table-cell office:value-type="float" office:value="546"/>
          <table:table-cell office:value-type="string" office:string-value="ALVENARIA DE TIJOLO MACICO APARENTE 5,5X11X23CM A CHATO (ESPESSURA 11CM), ASSENT. COM ARGAMASSA 1:1:6 (CIMENTO, CAL E AREIA), ESP. JUNTA 1CM."/>
          <table:table-cell office:value-type="string" office:string-value="M2"/>
          <table:table-cell office:value-type="float" office:value="104.34"/>
          <table:table-cell table:number-columns-repeated="16380"/>
        </table:table-row>
        <table:table-row>
          <table:table-cell office:value-type="float" office:value="6110"/>
          <table:table-cell office:value-type="string" office:string-value="ALVENARIA DE EMBASAMENTO EM TIJOLOS CERAMICOS MACICOS 5X10X20CM, ASSENTADO  COM ARGAMASSA TRACO 1:2:8 (CIMENTO, CAL E AREIA)"/>
          <table:table-cell office:value-type="string" office:string-value="M3"/>
          <table:table-cell office:value-type="float" office:value="519.04999999999995"/>
          <table:table-cell table:number-columns-repeated="16380"/>
        </table:table-row>
        <table:table-row>
          <table:table-cell office:value-type="float" office:value="6113"/>
          <table:table-cell office:value-type="string" office:string-value="ENCUNHAMENTO (APERTO DE ALVENARIA) EM TIJOLOS CERAMICOS MACICOS 5X10X20CM 1 VEZ (ESPESSURA 20CM), ASSENTADO COM ARGAMASSA TRACO 1:6 (CIMENTO E AREIA)"/>
          <table:table-cell office:value-type="string" office:string-value="M"/>
          <table:table-cell office:value-type="float" office:value="19.53"/>
          <table:table-cell table:number-columns-repeated="16380"/>
        </table:table-row>
        <table:table-row>
          <table:table-cell office:value-type="float" office:value="6449"/>
          <table:table-cell office:value-type="string" office:string-value="MODULO DE 1,98M2 DE ALVENARIA DE TIJOLOS MACIÇOS,E=10 CM,DO  PESCOÇO  DO POÇO DE VISTORIA DA FOSSA D INT = 80 CM, H INT = 70 CM, COM TOTAL DE 1,98M2"/>
          <table:table-cell office:value-type="string" office:string-value="M2"/>
          <table:table-cell office:value-type="float" office:value="139.69"/>
          <table:table-cell table:number-columns-repeated="16380"/>
        </table:table-row>
        <table:table-row>
          <table:table-cell office:value-type="float" office:value="6519"/>
          <table:table-cell office:value-type="string" office:string-value="ALVENARIA EM TIJOLO CERAMICO MACICO 5X10X20CM 1 VEZ (ESPESSURA 20CM), ASSENTADO COM ARGAMASSA TRACO 1:2:8 (CIMENTO, CAL E AREIA)"/>
          <table:table-cell office:value-type="string" office:string-value="M2"/>
          <table:table-cell office:value-type="float" office:value="109.42"/>
          <table:table-cell table:number-columns-repeated="16380"/>
        </table:table-row>
        <table:table-row>
          <table:table-cell office:value-type="float" office:value="68049"/>
          <table:table-cell office:value-type="string" office:string-value="CINTA E CONTRAVERGA EM TIJOLO CERAMICO MACICO 5X10X20CM 1/2 VEZ"/>
          <table:table-cell office:value-type="string" office:string-value="M2"/>
          <table:table-cell office:value-type="float" office:value="82.89"/>
          <table:table-cell table:number-columns-repeated="16380"/>
        </table:table-row>
        <table:table-row>
          <table:table-cell office:value-type="float" office:value="72131"/>
          <table:table-cell office:value-type="string" office:string-value="ALVENARIA EM TIJOLO CERAMICO MACICO 5X10X20CM 1/2 VEZ (ESPESSURA 10CM), ASSENTADO COM ARGAMASSA TRACO 1:2:8 (CIMENTO, CAL E AREIA)"/>
          <table:table-cell office:value-type="string" office:string-value="M2"/>
          <table:table-cell office:value-type="float" office:value="70.55"/>
          <table:table-cell table:number-columns-repeated="16380"/>
        </table:table-row>
        <table:table-row>
          <table:table-cell office:value-type="float" office:value="72132"/>
          <table:table-cell office:value-type="string" office:string-value="ALVENARIA EM TIJOLO CERAMICO MACICO 5X10X20CM ESPELHO (ESPESSURA 5CM), ASSENTADO COM ARGAMASSA TRACO 1:2:8 (CIMENTO, CAL E AREIA)"/>
          <table:table-cell office:value-type="string" office:string-value="M2"/>
          <table:table-cell office:value-type="float" office:value="37"/>
          <table:table-cell table:number-columns-repeated="16380"/>
        </table:table-row>
        <table:table-row>
          <table:table-cell office:value-type="float" office:value="72133"/>
          <table:table-cell office:value-type="string" office:string-value="ALVENARIA EM TIJOLO CERAMICO MACICO 5X10X20CM 1 1/2 VEZ (ESPESSURA 30CM), ASSENTADO COM ARGAMASSA TRACO 1:2:8 (CIMENTO, CAL E AREIA)"/>
          <table:table-cell office:value-type="string" office:string-value="M2"/>
          <table:table-cell office:value-type="float" office:value="169.42"/>
          <table:table-cell table:number-columns-repeated="16380"/>
        </table:table-row>
        <table:table-row>
          <table:table-cell office:value-type="float" office:value="72177"/>
          <table:table-cell office:value-type="string" office:string-value="TELA TIPO DEPLOYEE PARA REFORCO DE ALVENARIA"/>
          <table:table-cell office:value-type="string" office:string-value="M2"/>
          <table:table-cell office:value-type="float" office:value="2.2000000000000002"/>
          <table:table-cell table:number-columns-repeated="16380"/>
        </table:table-row>
        <table:table-row>
          <table:table-cell office:value-type="string" office:string-value="73810/1"/>
          <table:table-cell office:value-type="string" office:string-value="ALVENARIA COM TIJOLOS APARENTES 6,5X10X20CM, ASSENTADOS COM ARGAMASSA TRACO 1:6 (CIMENTO E AREIA) PREPARO MANUAL"/>
          <table:table-cell office:value-type="string" office:string-value="M2"/>
          <table:table-cell office:value-type="float" office:value="94.78"/>
          <table:table-cell table:number-columns-repeated="16380"/>
        </table:table-row>
        <table:table-row>
          <table:table-cell office:value-type="string" office:string-value="73935/1"/>
          <table:table-cell office:value-type="string" office:string-value="ALVENARIA EM TIJOLO CERAMICO FURADO 10X20X20CM, 1/2 VEZ, ASSENTADO EM ARGAMASSA TRACO 1:4 (CIMENTO E AREIA),E=1CM"/>
          <table:table-cell office:value-type="string" office:string-value="M2"/>
          <table:table-cell office:value-type="float" office:value="40.53"/>
          <table:table-cell table:number-columns-repeated="16380"/>
        </table:table-row>
        <table:table-row>
          <table:table-cell office:value-type="string" office:string-value="73935/2"/>
          <table:table-cell office:value-type="string" office:string-value="ALVENARIA EM TIJOLO CERAMICO FURADO 9X19X19CM, 1 VEZ (ESPESSURA 19 CM), ASSENTADO EM ARGAMASSA TRACO 1:4 (CIMENTO E AREIA MEDIA NAO PENEIRADA), PREPARO MANUAL, JUNTA 1 CM"/>
          <table:table-cell office:value-type="string" office:string-value="M2"/>
          <table:table-cell office:value-type="float" office:value="63.51"/>
          <table:table-cell table:number-columns-repeated="16380"/>
        </table:table-row>
        <table:table-row>
          <table:table-cell office:value-type="string" office:string-value="73935/3"/>
          <table:table-cell office:value-type="string" office:string-value="ALVENARIA EM TIJOLO CERAMICO FURADO 9X9X19CM,1/2 VEZ (ESPESSURA 9 CM), ASSENTADO EM ARGAMASSA TRACO 1:4 (CIMENTO E AREIA MEDIA NAO PENEIRADA), PREPARO MANUAL, JUNTA 1CM"/>
          <table:table-cell office:value-type="string" office:string-value="M2"/>
          <table:table-cell office:value-type="float" office:value="56.71"/>
          <table:table-cell table:number-columns-repeated="16380"/>
        </table:table-row>
        <table:table-row>
          <table:table-cell office:value-type="string" office:string-value="73935/5"/>
          <table:table-cell office:value-type="string" office:string-value="ALVENARIA EM TIJOLO CERAMICO FURADO 9X14X19CM, 1/2 VEZ (ESPESSURA 9 CM), ASSENTADO EM ARGAMASSA TRACO 1:4 (CIMENTO E AREIA MEDIA NAO PENEIRADA), PREPARO MANUAL, JUNTA 1 CM"/>
          <table:table-cell office:value-type="string" office:string-value="M2"/>
          <table:table-cell office:value-type="float" office:value="48.2"/>
          <table:table-cell table:number-columns-repeated="16380"/>
        </table:table-row>
        <table:table-row>
          <table:table-cell office:value-type="string" office:string-value="73982/1"/>
          <table:table-cell office:value-type="string" office:string-value="ALVENARIA EM TIJOLO CERAMICO FURADO 10X20X20CM, 1/2 VEZ, ASSENTADO EM ARGAMASSA TRACO 1:2:8 (CIMENTO, CAL E AREIA), JUNTAS 12MM"/>
          <table:table-cell office:value-type="string" office:string-value="M2"/>
          <table:table-cell office:value-type="float" office:value="36.42"/>
          <table:table-cell table:number-columns-repeated="16380"/>
        </table:table-row>
        <table:table-row>
          <table:table-cell office:value-type="string" office:string-value="73987/1"/>
          <table:table-cell office:value-type="string" office:string-value="ALVENARIA EM TIJOLO CERAMICO FURADO 10X20X20CM, 1 VEZ, ASSENTADO EM ARGAMASSA TRACO 1:2:8 (CIMENTO, CAL E AREIA), JUNTAS 10MM"/>
          <table:table-cell office:value-type="string" office:string-value="M2"/>
          <table:table-cell office:value-type="float" office:value="72.09"/>
          <table:table-cell table:number-columns-repeated="16380"/>
        </table:table-row>
        <table:table-row>
          <table:table-cell office:value-type="string" office:string-value="73988/1"/>
          <table:table-cell office:value-type="string" office:string-value="ENCUNHAMENTO (APERTO DE ALVENARIA) EM TIJOLOS CERAMICOS MACICO 5,7X9X19CM 1 VEZ (ESPESSURA 19CM) COM ARGAMASSA TRACO 1:2:8 (CIMENTO, CAL E AREIA)"/>
          <table:table-cell office:value-type="string" office:string-value="M"/>
          <table:table-cell office:value-type="float" office:value="11.1"/>
          <table:table-cell table:number-columns-repeated="16380"/>
        </table:table-row>
        <table:table-row>
          <table:table-cell office:value-type="string" office:string-value="73988/2"/>
          <table:table-cell office:value-type="string" office:string-value="ENCUNHAMENTO (APERTO DE ALVENARIA) EM TIJOLOS CERAMICOS MACICO 5,7X9X19CM 1/2 VEZ (ESPESSURA 9CM) COM ARGAMASSA TRACO 1:2:8 (CIMENTO, CAL E AREIA)"/>
          <table:table-cell office:value-type="string" office:string-value="M"/>
          <table:table-cell office:value-type="float" office:value="6.33"/>
          <table:table-cell table:number-columns-repeated="16380"/>
        </table:table-row>
        <table:table-row>
          <table:table-cell office:value-type="string" office:string-value="73988/3"/>
          <table:table-cell office:value-type="string" office:string-value="ENCUNHAMENTO (APERTO DE ALVENARIA) EM TIJOLOS CERAMICOS MACICO 5,7X9X19CM 1 VEZ (ESPESSURA 19CM) COM ARGAMASSA TRACO 1:4(CIMENTO E AREIA)"/>
          <table:table-cell office:value-type="string" office:string-value="M"/>
          <table:table-cell office:value-type="float" office:value="11.09"/>
          <table:table-cell table:number-columns-repeated="16380"/>
        </table:table-row>
        <table:table-row>
          <table:table-cell office:value-type="string" office:string-value="73988/4"/>
          <table:table-cell office:value-type="string" office:string-value="ENCUNHAMENTO (APERTO DE ALVENARIA) EM TIJOLOS CERAMICOS MACICO 5,7X9X19CM 1/2  VEZ (ESPESSURA 9CM) COM ARGAMASSA TRACO 1:4(CIMENTO  E AREIA)"/>
          <table:table-cell office:value-type="string" office:string-value="M"/>
          <table:table-cell office:value-type="float" office:value="6.33"/>
          <table:table-cell table:number-columns-repeated="16380"/>
        </table:table-row>
        <table:table-row>
          <table:table-cell office:value-type="string" office:string-value="74110/1"/>
          <table:table-cell office:value-type="string" office:string-value="ALVENARIA EM BLOCO CERAMICO ESTRUTURAL 14X19X29CM, 1/2 VEZ, ASSENTADO COM ARGAMASSA TRACO 1:3 (CIMENTO E AREIA), INCLUSO ACO CA-60"/>
          <table:table-cell office:value-type="string" office:string-value="M2"/>
          <table:table-cell office:value-type="float" office:value="63.9"/>
          <table:table-cell table:number-columns-repeated="16380"/>
        </table:table-row>
        <table:table-row>
          <table:table-cell office:value-type="string" office:string-value="76445/1"/>
          <table:table-cell office:value-type="string" office:string-value="ALVENARIA DE TIJOLOS CERAMICOS FURADOS 10X20X20CM, ASSENTADOS COM ARGAMASSA CIMENTO/AREIA 1:10 COM PREPARO MANUAL, ESP. PAREDE = 10CM, COM JUNTAS DE 12MM, CONSIDERANDO 8% DE PERDAS NOS TIJOLOS, SEM PERDAS DE ARGAMASSA"/>
          <table:table-cell office:value-type="string" office:string-value="M2"/>
          <table:table-cell office:value-type="float" office:value="39.85"/>
          <table:table-cell table:number-columns-repeated="16380"/>
        </table:table-row>
        <table:table-row>
          <table:table-cell office:value-type="string" office:string-value="76445/2"/>
          <table:table-cell office:value-type="string" office:string-value="ALVENARIA DE TIJOLOS CERAMICOS FURADOS, 10X20X30CM, ASSENTADOS COM ARGAMASSA CIMENTO/AREIA 1:7 COM PREPARO MANUAL, ESP. PAREDE = 10CM, COM JUNTAS DE 15MM, CONSIDERANDO 8% DE PERDAS NOS TIJOLOS E 5% NA ARGAMASSA DE ASSENTAMENTO"/>
          <table:table-cell office:value-type="string" office:string-value="M2"/>
          <table:table-cell office:value-type="float" office:value="30.44"/>
          <table:table-cell table:number-columns-repeated="16380"/>
        </table:table-row>
        <table:table-row>
          <table:table-cell office:value-type="string" office:string-value="76445/3"/>
          <table:table-cell office:value-type="string" office:string-value="ALVENARIA DE TIJOLOS CERAMICOS FURADOS 10X10X20CM, ASSENTADOS COM ARGAMASSA CIMENTO/AREIA 1:10 COM PREPARO MANUAL, ESP. PAREDE = 10CM, COM JUNTAS DE 12MM, CONSIDERANDO 9% DE PERDAS NOS TIJOLOS E 10% NA ARGAMASSA DE ASSENTAMENTO"/>
          <table:table-cell office:value-type="string" office:string-value="M2"/>
          <table:table-cell office:value-type="float" office:value="63.16"/>
          <table:table-cell table:number-columns-repeated="16380"/>
        </table:table-row>
        <table:table-row>
          <table:table-cell office:value-type="string" office:string-value="79335/1"/>
          <table:table-cell office:value-type="string" office:string-value="ALVENARIA EM BLOCO CERAMICO ESTRUTURAL 14X19X29CM, E=14XM, ASSENTADO COM ARGAMASSA TRACO 1:2:8 (CIMENTO, CAL E AREIA). NAO INCLUI GROUNT E ACO."/>
          <table:table-cell office:value-type="string" office:string-value="M2"/>
          <table:table-cell office:value-type="float" office:value="55.6"/>
          <table:table-cell table:number-columns-repeated="16380"/>
        </table:table-row>
        <table:table-row>
          <table:table-cell office:value-type="float" office:value="9875"/>
          <table:table-cell office:value-type="string" office:string-value="COBOGO CERAMICO (ELEMENTO VAZADO), 9X20X20CM, ASSENTADO COM ARGAMASSA TRACO 1:4 DE CIMENTO E AREIA"/>
          <table:table-cell office:value-type="string" office:string-value="M2"/>
          <table:table-cell office:value-type="float" office:value="94.46"/>
          <table:table-cell table:number-columns-repeated="16380"/>
        </table:table-row>
        <table:table-row>
          <table:table-cell office:value-type="float" office:value="40804"/>
          <table:table-cell office:value-type="string" office:string-value="MARCACAO DE ALVENARIA DE BLOCOS DE CONCRETO PARA BLOCO 10X20X40, COM ARGAMASSA TRACO 1:2:8 (CIMENTO, CAL E AREIA)"/>
          <table:table-cell office:value-type="string" office:string-value="M"/>
          <table:table-cell office:value-type="float" office:value="9.51"/>
          <table:table-cell table:number-columns-repeated="16380"/>
        </table:table-row>
        <table:table-row>
          <table:table-cell office:value-type="string" office:string-value="73998/1"/>
          <table:table-cell office:value-type="string" office:string-value="ALVENARIA DE BLOCOS DE CONCRETO VEDACAO 9X19X39CM, ESPESSURA 9CM, ASSENTADOS COM ARGAMASSA TRACO 1:0,5:11 (CIMENTO, CAL E AREIA)"/>
          <table:table-cell office:value-type="string" office:string-value="M2"/>
          <table:table-cell office:value-type="float" office:value="34.229999999999997"/>
          <table:table-cell table:number-columns-repeated="16380"/>
        </table:table-row>
        <table:table-row>
          <table:table-cell office:value-type="string" office:string-value="73998/2"/>
          <table:table-cell office:value-type="string" office:string-value="ALVENARIA DE BLOCOS DE CONCRETO VEDACAO TIPO CANALETA 14X19X19CM, ASSENTADOS COM ARGAMASSA TRACO 1:0,5:11 (CIMENTO, CAL E AREIA)"/>
          <table:table-cell office:value-type="string" office:string-value="M2"/>
          <table:table-cell office:value-type="float" office:value="49.38"/>
          <table:table-cell table:number-columns-repeated="16380"/>
        </table:table-row>
        <table:table-row>
          <table:table-cell office:value-type="string" office:string-value="73998/3"/>
          <table:table-cell office:value-type="string" office:string-value="ALV ESTRUTURAL BL CONC 14X19X39CM -4.5MPA, ARG.CIM/CAL/AREIA 1:5:11"/>
          <table:table-cell office:value-type="string" office:string-value="M2"/>
          <table:table-cell office:value-type="float" office:value="48.1"/>
          <table:table-cell table:number-columns-repeated="16380"/>
        </table:table-row>
        <table:table-row>
          <table:table-cell office:value-type="string" office:string-value="73998/4"/>
          <table:table-cell office:value-type="string" office:string-value="ALVENARIA DE BLOCOS DE CONCRETO ESTRUTURAL 14X19X39CM, ESPESSURA 14CM, ASSENTADOS COM ARGAMASSA TRACO 1:0,25:4 (CIMENTO, CAL E AREIA)"/>
          <table:table-cell office:value-type="string" office:string-value="M2"/>
          <table:table-cell office:value-type="float" office:value="53.45"/>
          <table:table-cell table:number-columns-repeated="16380"/>
        </table:table-row>
        <table:table-row>
          <table:table-cell office:value-type="string" office:string-value="73998/5"/>
          <table:table-cell office:value-type="string" office:string-value="ALVENARIA DE BLOCOS DE CONCRETO ESTRUTURAL TIPO CANALETA 9X19X19CM, ASSENTADOS COM ARGAMASSA TRACO 1:0,25:4 (CIMENTO, CAL E AREIA)"/>
          <table:table-cell office:value-type="string" office:string-value="M2"/>
          <table:table-cell office:value-type="float" office:value="37.5"/>
          <table:table-cell table:number-columns-repeated="16380"/>
        </table:table-row>
        <table:table-row>
          <table:table-cell office:value-type="string" office:string-value="73998/6"/>
          <table:table-cell office:value-type="string" office:string-value="ALVENARIA DE BLOCOS DE CONCRETO ESTRUTURAL 19X19X39CM, ESPESSURA 19CM, ASSENTADOS COM ARGAMASSA TRACO 1:0,25:4 (CIMENTO, CAL E AREIA)"/>
          <table:table-cell office:value-type="string" office:string-value="M2"/>
          <table:table-cell office:value-type="float" office:value="63.55"/>
          <table:table-cell table:number-columns-repeated="16380"/>
        </table:table-row>
        <table:table-row>
          <table:table-cell office:value-type="string" office:string-value="73998/7"/>
          <table:table-cell office:value-type="string" office:string-value="ALVENARIA DE BLOCOS DE CONCRETO VEDACAO 19X19X39CM, ESPESSURA 19CM, ASSENTADOS COM ARGAMASSA TRACO 1:0,5:8 (CIMENTO, CAL E AREIA), COM JUNTA DE 10MM"/>
          <table:table-cell office:value-type="string" office:string-value="M2"/>
          <table:table-cell office:value-type="float" office:value="46.26"/>
          <table:table-cell table:number-columns-repeated="16380"/>
        </table:table-row>
        <table:table-row>
          <table:table-cell office:value-type="string" office:string-value="73998/8"/>
          <table:table-cell office:value-type="string" office:string-value="ALVENARIA DE BLOCOS DE CONCRETO VEDACAO 9X19X39CM, ESPESSURA 9CM, ASSENTADOS COM PASTA DE ARGAMASSA COLANTE, COM JUNTA DE 10MM"/>
          <table:table-cell office:value-type="string" office:string-value="M2"/>
          <table:table-cell office:value-type="float" office:value="26.49"/>
          <table:table-cell table:number-columns-repeated="16380"/>
        </table:table-row>
        <table:table-row>
          <table:table-cell office:value-type="string" office:string-value="73998/9"/>
          <table:table-cell office:value-type="string" office:string-value="ALVENARIA DE BLOCOS DE CONCRETO VEDACAO 14X19X39CM, ESPESSURA 14CM, ASSENTADOS COM ARGAMASSA TRACO 1:0,5:8 (CIMENTO, CAL E AREIA), COM JUNTA DE 10MM"/>
          <table:table-cell office:value-type="string" office:string-value="M2"/>
          <table:table-cell office:value-type="float" office:value="40.090000000000003"/>
          <table:table-cell table:number-columns-repeated="16380"/>
        </table:table-row>
        <table:table-row>
          <table:table-cell office:value-type="string" office:string-value="73998/10"/>
          <table:table-cell office:value-type="string" office:string-value="ALVENARIA DE BLOCOS DE CONCRETO VEDACAO 9X19X39CM, ESPESSURA 9CM, ASSENTADOS COM ARGAMASSA TRACO 1:0,5:8 (CIMENTO, CAL E AREIA), C/ JUNTA DE 10MM"/>
          <table:table-cell office:value-type="string" office:string-value="M2"/>
          <table:table-cell office:value-type="float" office:value="32.78"/>
          <table:table-cell table:number-columns-repeated="16380"/>
        </table:table-row>
        <table:table-row>
          <table:table-cell office:value-type="string" office:string-value="73937/1"/>
          <table:table-cell office:value-type="string" office:string-value="COBOGO DE CONCRETO (ELEMENTO VAZADO), 7X50X50CM, ASSENTADO COM ARGAMASSA TRACO 1:4 (CIMENTO E AREIA)"/>
          <table:table-cell office:value-type="string" office:string-value="M2"/>
          <table:table-cell office:value-type="float" office:value="83.42"/>
          <table:table-cell table:number-columns-repeated="16380"/>
        </table:table-row>
        <table:table-row>
          <table:table-cell office:value-type="string" office:string-value="73937/2"/>
          <table:table-cell office:value-type="string" office:string-value="ALVENARIA ELEM VAZADO CONCRETO VENEZIANA 15X22X39CM 72A-NEO REX CIMENTO/AREIA 1:4"/>
          <table:table-cell office:value-type="string" office:string-value="M2"/>
          <table:table-cell office:value-type="float" office:value="87.33"/>
          <table:table-cell table:number-columns-repeated="16380"/>
        </table:table-row>
        <table:table-row>
          <table:table-cell office:value-type="string" office:string-value="73937/3"/>
          <table:table-cell office:value-type="string" office:string-value="COBOGO DE CONCRETO (ELEMENTO VAZADO), 7X50X50CM, ASSENTADO COM ARGAMASSA TRACO 1:3 (CIMENTO E AREIA)"/>
          <table:table-cell office:value-type="string" office:string-value="M2"/>
          <table:table-cell office:value-type="float" office:value="83.63"/>
          <table:table-cell table:number-columns-repeated="16380"/>
        </table:table-row>
        <table:table-row>
          <table:table-cell office:value-type="string" office:string-value="73937/4"/>
          <table:table-cell office:value-type="string" office:string-value="COBOGO DE CONCRETO (ELEMENTO VAZADO), 6X29X29CM, ASSENTADO COM ARGAMASSA TRACO 1:7 (CIMENTO E AREIA)"/>
          <table:table-cell office:value-type="string" office:string-value="M2"/>
          <table:table-cell office:value-type="float" office:value="125.04"/>
          <table:table-cell table:number-columns-repeated="16380"/>
        </table:table-row>
        <table:table-row>
          <table:table-cell office:value-type="string" office:string-value="73937/5"/>
          <table:table-cell office:value-type="string" office:string-value="COBOGO DE CONCRETO (ELEMENTO VAZADO), 10X29X39CM ABERTURA COM VIDRO, ASSENTADO COM ARGAMASSA TRACO 1:4 (CIMENTO E AREIA MEDIA NAO PENEIRADA)"/>
          <table:table-cell office:value-type="string" office:string-value="M2"/>
          <table:table-cell office:value-type="float" office:value="100.78"/>
          <table:table-cell table:number-columns-repeated="16380"/>
        </table:table-row>
        <table:table-row>
          <table:table-cell office:value-type="string" office:string-value="74196/1"/>
          <table:table-cell office:value-type="string" office:string-value="COBOGO DE CONCRETO (ELEMENTO VAZADO), 5X50X50CM, ASSENTADO COM ARGAMASSA DE CIMENTO E AREIA COM ACO CA-25"/>
          <table:table-cell office:value-type="string" office:string-value="M2"/>
          <table:table-cell office:value-type="float" office:value="98.03"/>
          <table:table-cell table:number-columns-repeated="16380"/>
        </table:table-row>
        <table:table-row>
          <table:table-cell office:value-type="string" office:string-value="76446/1"/>
          <table:table-cell office:value-type="string" office:string-value="ALVENARIA DE ELEMENTO VAZADO DE CONCRETO, 7X50X50CM, ASSENTADOS COM ARGAMASSA 1:7 CIMENTO:AREIA, PREPARO MANUAL"/>
          <table:table-cell office:value-type="string" office:string-value="M2"/>
          <table:table-cell office:value-type="float" office:value="82.89"/>
          <table:table-cell table:number-columns-repeated="16380"/>
        </table:table-row>
        <table:table-row>
          <table:table-cell office:value-type="float" office:value="40718"/>
          <table:table-cell office:value-type="string" office:string-value="ALVENARIA DE BLOCO DE VIDRO 10X20X20CM ASSENTADOS COM ARGAMASSA CIM/  CAL/AREIA 1:2:8 + CIMENTO BRANCO"/>
          <table:table-cell office:value-type="string" office:string-value="M2"/>
          <table:table-cell office:value-type="float" office:value="319.19"/>
          <table:table-cell table:number-columns-repeated="16380"/>
        </table:table-row>
        <table:table-row>
          <table:table-cell office:value-type="float" office:value="72139"/>
          <table:table-cell office:value-type="string" office:string-value="BLOCOS DE VIDRO TIPO CANELADO 19X19X8CM, ASSENTADO COM ARGAMASSA TRACO 1:3 (CIMENTO E AREIA GROSSA) PREPARO MECANICO, COM REJUNTAMENTO EM CIMENTO BRANCO E BARRAS DE ACO"/>
          <table:table-cell office:value-type="string" office:string-value="M2"/>
          <table:table-cell office:value-type="float" office:value="316.8"/>
          <table:table-cell table:number-columns-repeated="16380"/>
        </table:table-row>
        <table:table-row>
          <table:table-cell office:value-type="float" office:value="72175"/>
          <table:table-cell office:value-type="string" office:string-value="BLOCOS DE VIDRO TIPO XADREZ 20X20X10CM, ASSENTADO COM ARGAMASSA TRACO 1:3 (CIMENTO E AREIA GROSSA) PREPARO MECANICO, COM REJUNTAMENTO EM CIMENTO BRANCO E BARRAS DE ACO"/>
          <table:table-cell office:value-type="string" office:string-value="M2"/>
          <table:table-cell office:value-type="float" office:value="335.79"/>
          <table:table-cell table:number-columns-repeated="16380"/>
        </table:table-row>
        <table:table-row>
          <table:table-cell office:value-type="float" office:value="72176"/>
          <table:table-cell office:value-type="string" office:string-value="BLOCOS DE VIDRO TIPO XADREZ 20X10X8CM, ASSENTADO COM ARGAMASSA TRACO 1:3 (CIMENTO E AREIA GROSSA) PREPARO MECANICO, COM REJUNTAMENTO EM CIMENTO BRANCO E BARRAS DE ACO"/>
          <table:table-cell office:value-type="string" office:string-value="M2"/>
          <table:table-cell office:value-type="float" office:value="224.51"/>
          <table:table-cell table:number-columns-repeated="16380"/>
        </table:table-row>
        <table:table-row>
          <table:table-cell office:value-type="string" office:string-value="74053/1"/>
          <table:table-cell office:value-type="string" office:string-value="ALVENARIA EM PEDRA RACHAO OU PEDRA DE MAO, ASSENTADA COM ARGAMASSA TRACO 1:6 (CIMENTO E AREIA)"/>
          <table:table-cell office:value-type="string" office:string-value="M3"/>
          <table:table-cell office:value-type="float" office:value="269.58"/>
          <table:table-cell table:number-columns-repeated="16380"/>
        </table:table-row>
        <table:table-row>
          <table:table-cell office:value-type="string" office:string-value="74053/2"/>
          <table:table-cell office:value-type="string" office:string-value="ALVENARIA EM PEDRA RACHAO OU PEDRA DE MAO, ASSENTADA COM ARGAMASSA TRACO 1:8 (CIMENTO E AREIA)"/>
          <table:table-cell office:value-type="string" office:string-value="M3"/>
          <table:table-cell office:value-type="float" office:value="260.77999999999997"/>
          <table:table-cell table:number-columns-repeated="16380"/>
        </table:table-row>
        <table:table-row>
          <table:table-cell office:value-type="string" office:string-value="74053/3"/>
          <table:table-cell office:value-type="string" office:string-value="ALVENARIA EM PEDRA RACHAO OU PEDRA DE MAO, ASSENTADA COM ARGAMASSA TRACO 1:10 (CIMENTO E AREIA)"/>
          <table:table-cell office:value-type="string" office:string-value="M3"/>
          <table:table-cell office:value-type="float" office:value="257.07"/>
          <table:table-cell table:number-columns-repeated="16380"/>
        </table:table-row>
        <table:table-row>
          <table:table-cell office:value-type="float" office:value="72178"/>
          <table:table-cell office:value-type="string" office:string-value="RETIRADA DE DIVISORIAS EM CHAPAS DE MADEIRA, COM MONTANTES METALICOS"/>
          <table:table-cell office:value-type="string" office:string-value="M2"/>
          <table:table-cell office:value-type="float" office:value="13.18"/>
          <table:table-cell table:number-columns-repeated="16380"/>
        </table:table-row>
        <table:table-row>
          <table:table-cell office:value-type="float" office:value="72179"/>
          <table:table-cell office:value-type="string" office:string-value="RECOLOCACAO DE PLACAS DIVISORIAS DE GRANILITE, CONSIDERANDO REAPROVEITAMENTO DO MATERIAL"/>
          <table:table-cell office:value-type="string" office:string-value="M2"/>
          <table:table-cell office:value-type="float" office:value="27.86"/>
          <table:table-cell table:number-columns-repeated="16380"/>
        </table:table-row>
        <table:table-row>
          <table:table-cell office:value-type="float" office:value="72180"/>
          <table:table-cell office:value-type="string" office:string-value="RECOLOCACAO DE DIVISORIAS TIPO CHAPAS OU TABUAS, EXCLUSIVE ENTARUGAMENTO, CONSIDERANDO REAPROVEITAMENTO DO MATERIAL"/>
          <table:table-cell office:value-type="string" office:string-value="M2"/>
          <table:table-cell office:value-type="float" office:value="8.5"/>
          <table:table-cell table:number-columns-repeated="16380"/>
        </table:table-row>
        <table:table-row>
          <table:table-cell office:value-type="float" office:value="72181"/>
          <table:table-cell office:value-type="string" office:string-value="RECOLOCACAO DE DIVISORIAS TIPO CHAPAS OU TABUAS, INCLUSIVE ENTARUGAMENTO, CONSIDERANDO REAPROVEITAMENTO DO MATERIAL"/>
          <table:table-cell office:value-type="string" office:string-value="M2"/>
          <table:table-cell office:value-type="float" office:value="17.23"/>
          <table:table-cell table:number-columns-repeated="16380"/>
        </table:table-row>
        <table:table-row>
          <table:table-cell office:value-type="string" office:string-value="73774/1"/>
          <table:table-cell office:value-type="string" office:string-value="DIVISORIA EM MARMORITE ESPESSURA 35MM, CHUMBAMENTO NO PISO E PAREDE COM ARGAMASSA DE CIMENTO E AREIA, POLIMENTO MANUAL, EXCLUSIVE FERRAGENS"/>
          <table:table-cell office:value-type="string" office:string-value="M2"/>
          <table:table-cell office:value-type="float" office:value="186.18"/>
          <table:table-cell table:number-columns-repeated="16380"/>
        </table:table-row>
        <table:table-row>
          <table:table-cell office:value-type="string" office:string-value="73909/1"/>
          <table:table-cell office:value-type="string" office:string-value="DIVISORIA EM MADEIRA COMPENSADA RESINADA ESPESSURA 6MM, ESTRUTURADA EM MADEIRA DE LEI 3&quot;X3&quot;"/>
          <table:table-cell office:value-type="string" office:string-value="M2"/>
          <table:table-cell office:value-type="float" office:value="141.91999999999999"/>
          <table:table-cell table:number-columns-repeated="16380"/>
        </table:table-row>
        <table:table-row>
          <table:table-cell office:value-type="string" office:string-value="74229/1"/>
          <table:table-cell office:value-type="string" office:string-value="DIVISORIA EM MARMORE BRANCO POLIDO, ESPESSURA 3 CM, ASSENTADO COM ARGAMASSA TRACO 1:4 (CIMENTO E AREIA), ARREMATE COM CIMENTO BRANCO, EXCLUSIVE FERRAGENS"/>
          <table:table-cell office:value-type="string" office:string-value="M2"/>
          <table:table-cell office:value-type="float" office:value="705.44"/>
          <table:table-cell table:number-columns-repeated="16380"/>
        </table:table-row>
        <table:table-row>
          <table:table-cell office:value-type="float" office:value="79627"/>
          <table:table-cell office:value-type="string" office:string-value="DIVISORIA EM GRANITO BRANCO POLIDO, ESP = 3CM, ASSENTADO COM ARGAMASSA TRACO 1:4, ARREMATE EM CIMENTO BRANCO, EXCLUSIVE FERRAGENS"/>
          <table:table-cell office:value-type="string" office:string-value="M2"/>
          <table:table-cell office:value-type="float" office:value="622.66"/>
          <table:table-cell table:number-columns-repeated="16380"/>
        </table:table-row>
        <table:table-row>
          <table:table-cell office:value-type="string" office:string-value="73863/1"/>
          <table:table-cell office:value-type="string" office:string-value="ALVENARIA COM BLOCOS DE CONCRETO CELULAR 10X30X60CM, ESPESSURA 10CM, ASSENTADOS COM ARGAMASSA TRACO 1:2:9 (CIMENTO, CAL E AREIA) PREPARO MANUAL"/>
          <table:table-cell office:value-type="string" office:string-value="M2"/>
          <table:table-cell office:value-type="float" office:value="47.41"/>
          <table:table-cell table:number-columns-repeated="16380"/>
        </table:table-row>
        <table:table-row>
          <table:table-cell office:value-type="string" office:string-value="73863/2"/>
          <table:table-cell office:value-type="string" office:string-value="ALVENARIA COM BLOCOS DE CONCRETO CELULAR 20X30X60CM, ESPESSURA 20CM, ASSENTADOS COM ARGAMASSA TRACO 1:2:9 (CIMENTO, CAL E AREIA) PREPARO MANUAL"/>
          <table:table-cell office:value-type="string" office:string-value="M2"/>
          <table:table-cell office:value-type="float" office:value="94.42"/>
          <table:table-cell table:number-columns-repeated="16380"/>
        </table:table-row>
        <table:table-row>
          <table:table-cell office:value-type="float" office:value="68079"/>
          <table:table-cell office:value-type="string" office:string-value="PAREDE DE ADOBE PARA FORNOS"/>
          <table:table-cell office:value-type="string" office:string-value="M3"/>
          <table:table-cell office:value-type="float" office:value="457.96"/>
          <table:table-cell table:number-columns-repeated="16380"/>
        </table:table-row>
        <table:table-row>
          <table:table-cell office:value-type="float" office:value="72948"/>
          <table:table-cell office:value-type="string" office:string-value="COLCHAO DE AREIA PARA PAVIMENTACAO EM PARALELEPIPEDO OU BLOCOS DE CONCRETO INTERTRAVADOS"/>
          <table:table-cell office:value-type="string" office:string-value="M3"/>
          <table:table-cell office:value-type="float" office:value="67.489999999999995"/>
          <table:table-cell table:number-columns-repeated="16380"/>
        </table:table-row>
        <table:table-row>
          <table:table-cell office:value-type="float" office:value="72949"/>
          <table:table-cell office:value-type="string" office:string-value="DEMOLICAO DE PAVIMENTACAO ASFALTICA, EXCLUSIVE TRANSPORTE DO MATERIAL RETIRADO"/>
          <table:table-cell office:value-type="string" office:string-value="M3"/>
          <table:table-cell office:value-type="float" office:value="19.95"/>
          <table:table-cell table:number-columns-repeated="16380"/>
        </table:table-row>
        <table:table-row>
          <table:table-cell office:value-type="string" office:string-value="73790/1"/>
          <table:table-cell office:value-type="string" office:string-value="RETIRADA, LIMPEZA E REASSENTAMENTO DE PARALELEPIPEDO SOBRE COLCHAO DE PO DE PEDRA ESPESSURA 10CM, REJUNTADO COM BETUME E PEDRISCO, CONSIDERANDO APROVEITAMENTO DO PARALELEPIPEDO"/>
          <table:table-cell office:value-type="string" office:string-value="M2"/>
          <table:table-cell office:value-type="float" office:value="40.119999999999997"/>
          <table:table-cell table:number-columns-repeated="16380"/>
        </table:table-row>
        <table:table-row>
          <table:table-cell office:value-type="string" office:string-value="73790/2"/>
          <table:table-cell office:value-type="string" office:string-value="REASSENTAMENTO DE PARALELEPIPEDO SOBRE COLCHAO DE PO DE PEDRA ESPESSURA 10CM, REJUNTADO COM BETUME E PEDRISCO, CONSIDERANDO APROVEITAMENTO DO PARALELEPIPEDO"/>
          <table:table-cell office:value-type="string" office:string-value="M2"/>
          <table:table-cell office:value-type="float" office:value="28.21"/>
          <table:table-cell table:number-columns-repeated="16380"/>
        </table:table-row>
        <table:table-row>
          <table:table-cell office:value-type="string" office:string-value="73790/3"/>
          <table:table-cell office:value-type="string" office:string-value="RETIRADA, LIMPEZA E REASSENTAMENTO DE PARALELEPIPEDO SOBRE COLCHAO DE PO DE PEDRA ESPESSURA 10CM, REJUNTADO COM ARGAMASSA TRACO 1:3 (CIMENTO E AREIA), CONSIDERANDO APROVEITAMENTO DO PARALELEPIPEDO"/>
          <table:table-cell office:value-type="string" office:string-value="M2"/>
          <table:table-cell office:value-type="float" office:value="39.07"/>
          <table:table-cell table:number-columns-repeated="16380"/>
        </table:table-row>
        <table:table-row>
          <table:table-cell office:value-type="string" office:string-value="73790/4"/>
          <table:table-cell office:value-type="string" office:string-value="REASSENTAMENTO DE PARALELEPIPEDO SOBRE COLCHAO DE PO DE PEDRA ESPESSURA 10CM, REJUNTADO COM ARGAMASSA TRACO 1:3 (CIMENTO E AREIA), CONSIDERANDO APROVEITAMENTO DO PARALELEPIPEDO"/>
          <table:table-cell office:value-type="string" office:string-value="M2"/>
          <table:table-cell office:value-type="float" office:value="27.15"/>
          <table:table-cell table:number-columns-repeated="16380"/>
        </table:table-row>
        <table:table-row>
          <table:table-cell office:value-type="float" office:value="83694"/>
          <table:table-cell office:value-type="string" office:string-value="RECOMPOSICAO DE PAVIMENTACAO TIPO BLOKRET SOBRE COLCHAO DE AREIA COM REAPROVEITAMENTO DE MATERIAL"/>
          <table:table-cell office:value-type="string" office:string-value="M2"/>
          <table:table-cell office:value-type="float" office:value="10.44"/>
          <table:table-cell table:number-columns-repeated="16380"/>
        </table:table-row>
        <table:table-row>
          <table:table-cell office:value-type="string" office:string-value="83695/1"/>
          <table:table-cell office:value-type="string" office:string-value="REJUNTAMENTO PAVIMENTACAO PARALELEPIPEDO BETUME CASCALH INCL MATERIAIS"/>
          <table:table-cell office:value-type="string" office:string-value="M2"/>
          <table:table-cell office:value-type="float" office:value="12.34"/>
          <table:table-cell table:number-columns-repeated="16380"/>
        </table:table-row>
        <table:table-row>
          <table:table-cell office:value-type="float" office:value="83771"/>
          <table:table-cell office:value-type="string" office:string-value="RECOMPOSICAO DE REVESTIMENTO PRIMARIO MEDIDO P/ VOLUME COMPACTADO"/>
          <table:table-cell office:value-type="string" office:string-value="M3"/>
          <table:table-cell office:value-type="float" office:value="6.55"/>
          <table:table-cell table:number-columns-repeated="16380"/>
        </table:table-row>
        <table:table-row>
          <table:table-cell office:value-type="float" office:value="41879"/>
          <table:table-cell office:value-type="string" office:string-value="CONFORMACAO GEOMETRICA DE PLATAFORMA PARA EXECUCAO DE REVESTIMENTO PRIMARIO EM RODOVIAS VICINAIS"/>
          <table:table-cell office:value-type="string" office:string-value="M2"/>
          <table:table-cell office:value-type="float" office:value="0.13"/>
          <table:table-cell table:number-columns-repeated="16380"/>
        </table:table-row>
        <table:table-row>
          <table:table-cell office:value-type="float" office:value="72910"/>
          <table:table-cell office:value-type="string" office:string-value="BASE DE SOLO ARENOSO FINO, COMPACTACAO 100% PROCTOR MODIFICADO"/>
          <table:table-cell office:value-type="string" office:string-value="M3"/>
          <table:table-cell office:value-type="float" office:value="13.34"/>
          <table:table-cell table:number-columns-repeated="16380"/>
        </table:table-row>
        <table:table-row>
          <table:table-cell office:value-type="float" office:value="72911"/>
          <table:table-cell office:value-type="string" office:string-value="BASE DE SOLO ESTABILIZADO SEM MISTURA, COMPACTACAO 100% PROCTOR NORMAL, EXCLUSIVE ESCAVACAO, CARGA E TRANSPORTE DO SOLO"/>
          <table:table-cell office:value-type="string" office:string-value="M3"/>
          <table:table-cell office:value-type="float" office:value="9.6300000000000008"/>
          <table:table-cell table:number-columns-repeated="16380"/>
        </table:table-row>
        <table:table-row>
          <table:table-cell office:value-type="float" office:value="72912"/>
          <table:table-cell office:value-type="string" office:string-value="BASE DE SOLO CIMENTO 2% MISTURA EM PISTA, COMPACTACAO 100% PROCTOR INTERMEDIARIO, EXCLUSIVE ESCAVACAO, CARGA E TRANSPORTE DO SOLO"/>
          <table:table-cell office:value-type="string" office:string-value="M3"/>
          <table:table-cell office:value-type="float" office:value="27.65"/>
          <table:table-cell table:number-columns-repeated="16380"/>
        </table:table-row>
        <table:table-row>
          <table:table-cell office:value-type="float" office:value="72913"/>
          <table:table-cell office:value-type="string" office:string-value="BASE DE SOLO CIMENTO 4% MISTURA EM PISTA, COMPACTACAO 100% PROCTOR NORMAL, EXCLUSIVE TRANSPORTE DO SOLO"/>
          <table:table-cell office:value-type="string" office:string-value="M3"/>
          <table:table-cell office:value-type="float" office:value="40.83"/>
          <table:table-cell table:number-columns-repeated="16380"/>
        </table:table-row>
        <table:table-row>
          <table:table-cell office:value-type="float" office:value="72914"/>
          <table:table-cell office:value-type="string" office:string-value="BASE DE SOLO CIMENTO 6% MISTURA EM PISTA, COMPACTACAO 100% PROCTOR NORMAL, EXCLUSIVE ESCAVACAO, CARGA E TRANSPORTE DO SOLO"/>
          <table:table-cell office:value-type="string" office:string-value="M3"/>
          <table:table-cell office:value-type="float" office:value="57.1"/>
          <table:table-cell table:number-columns-repeated="16380"/>
        </table:table-row>
        <table:table-row>
          <table:table-cell office:value-type="float" office:value="72916"/>
          <table:table-cell office:value-type="string" office:string-value="BASE DE SOLO CIMENTO 2% MISTURA EM USINA, COMPACTACAO 100% PROCTOR INTERMEDIARIO, EXCLUSIVE ESCAVACAO, CARGA E TRANSPORTE DO SOLO"/>
          <table:table-cell office:value-type="string" office:string-value="M3"/>
          <table:table-cell office:value-type="float" office:value="30.61"/>
          <table:table-cell table:number-columns-repeated="16380"/>
        </table:table-row>
        <table:table-row>
          <table:table-cell office:value-type="float" office:value="72919"/>
          <table:table-cell office:value-type="string" office:string-value="BASE DE SOLO CIMENTO 4% MISTURA EM USINA, COMPACTACAO 100% PROCTOR NORMAL, EXCLUSIVE ESCAVACAO, CARGA E TRANSPORTE DO SOLO"/>
          <table:table-cell office:value-type="string" office:string-value="M3"/>
          <table:table-cell office:value-type="float" office:value="42.14"/>
          <table:table-cell table:number-columns-repeated="16380"/>
        </table:table-row>
        <table:table-row>
          <table:table-cell office:value-type="float" office:value="72922"/>
          <table:table-cell office:value-type="string" office:string-value="BASE DE SOLO CIMENTO 6% COM MISTURA EM USINA, COMPACTACAO 100% PROCTOR NORMAL, EXCLUSIVE ESCAVACAO, CARGA E TRANSPORTE DO SOLO"/>
          <table:table-cell office:value-type="string" office:string-value="M3"/>
          <table:table-cell office:value-type="float" office:value="57.03"/>
          <table:table-cell table:number-columns-repeated="16380"/>
        </table:table-row>
        <table:table-row>
          <table:table-cell office:value-type="float" office:value="72923"/>
          <table:table-cell office:value-type="string" office:string-value="BASE DE SOLO - BRITA (40/60), MISTURA EM USINA, COMPACTACAO 100% PROCTOR MODIFICADO, EXCLUSIVE ESCAVACAO, CARGA E TRANSPORTE"/>
          <table:table-cell office:value-type="string" office:string-value="M3"/>
          <table:table-cell office:value-type="float" office:value="59.2"/>
          <table:table-cell table:number-columns-repeated="16380"/>
        </table:table-row>
        <table:table-row>
          <table:table-cell office:value-type="float" office:value="72924"/>
          <table:table-cell office:value-type="string" office:string-value="BASE DE SOLO - BRITA (50/50), MISTURA EM USINA, COMPACTACAO 100% PROCTOR MODIFICADO, EXCLUSIVE ESCAVACAO, CARGA E TRANSPORTE"/>
          <table:table-cell office:value-type="string" office:string-value="M3"/>
          <table:table-cell office:value-type="float" office:value="51.1"/>
          <table:table-cell table:number-columns-repeated="16380"/>
        </table:table-row>
        <table:table-row>
          <table:table-cell office:value-type="float" office:value="72961"/>
          <table:table-cell office:value-type="string" office:string-value="REGULARIZACAO E COMPACTACAO DE SUBLEITO ATE 20 CM DE ESPESSURA"/>
          <table:table-cell office:value-type="string" office:string-value="M2"/>
          <table:table-cell office:value-type="float" office:value="1.27"/>
          <table:table-cell table:number-columns-repeated="16380"/>
        </table:table-row>
        <table:table-row>
          <table:table-cell office:value-type="float" office:value="73710"/>
          <table:table-cell office:value-type="string" office:string-value="BASE PARA PAVIMENTACAO COM BRITA GRADUADA, INCLUSIVE COMPACTACAO"/>
          <table:table-cell office:value-type="string" office:string-value="M3"/>
          <table:table-cell office:value-type="float" office:value="93.11"/>
          <table:table-cell table:number-columns-repeated="16380"/>
        </table:table-row>
        <table:table-row>
          <table:table-cell office:value-type="float" office:value="73711"/>
          <table:table-cell office:value-type="string" office:string-value="BASE PARA PAVIMENTACAO COM BRITA CORRIDA, INCLUSIVE COMPACTACAO"/>
          <table:table-cell office:value-type="string" office:string-value="M3"/>
          <table:table-cell office:value-type="float" office:value="70.77"/>
          <table:table-cell table:number-columns-repeated="16380"/>
        </table:table-row>
        <table:table-row>
          <table:table-cell office:value-type="string" office:string-value="73766/1"/>
          <table:table-cell office:value-type="string" office:string-value="BASE PARA PAVIMENTACAO COM MACADAME HIDRAULICO, INCLUSIVE COMPACTACAO"/>
          <table:table-cell office:value-type="string" office:string-value="M3"/>
          <table:table-cell office:value-type="float" office:value="112.86"/>
          <table:table-cell table:number-columns-repeated="16380"/>
        </table:table-row>
        <table:table-row>
          <table:table-cell office:value-type="float" office:value="83772"/>
          <table:table-cell office:value-type="string" office:string-value="BASE SOLO ESTABIL C/ MATERIAIS MISTURADOS NA USINA / TRANSP AGUA EXCL. ESCAV., CARGA E TRANSPORTE DOS SOLOS UTILIZADOS E BRITA"/>
          <table:table-cell office:value-type="string" office:string-value="M3"/>
          <table:table-cell office:value-type="float" office:value="12.5"/>
          <table:table-cell table:number-columns-repeated="16380"/>
        </table:table-row>
        <table:table-row>
          <table:table-cell office:value-type="float" office:value="72799"/>
          <table:table-cell office:value-type="string" office:string-value="PAVIMENTO EM PARALELEPIPEDO SOBRE COLCHAO DE AREIA REJUNTADO COM ARGAMASSA DE CIMENTO E AREIA NO TRAÇO 1:3 (PEDRAS PEQUENAS 30 A 35 PECAS POR M2)"/>
          <table:table-cell office:value-type="string" office:string-value="M2"/>
          <table:table-cell office:value-type="float" office:value="54.82"/>
          <table:table-cell table:number-columns-repeated="16380"/>
        </table:table-row>
        <table:table-row>
          <table:table-cell office:value-type="float" office:value="72942"/>
          <table:table-cell office:value-type="string" office:string-value="PINTURA DE LIGACAO COM EMULSAO RR-1C"/>
          <table:table-cell office:value-type="string" office:string-value="M2"/>
          <table:table-cell office:value-type="float" office:value="1.1299999999999999"/>
          <table:table-cell table:number-columns-repeated="16380"/>
        </table:table-row>
        <table:table-row>
          <table:table-cell office:value-type="float" office:value="72943"/>
          <table:table-cell office:value-type="string" office:string-value="PINTURA DE LIGACAO COM EMULSAO RR-2C"/>
          <table:table-cell office:value-type="string" office:string-value="M2"/>
          <table:table-cell office:value-type="float" office:value="1.2"/>
          <table:table-cell table:number-columns-repeated="16380"/>
        </table:table-row>
        <table:table-row>
          <table:table-cell office:value-type="float" office:value="72944"/>
          <table:table-cell office:value-type="string" office:string-value="PAVIMENTACAO EM PARALELEPIPEDO SOBRE COLCHAO DE AREIA 10CM, REJUNTADO COM AREIA"/>
          <table:table-cell office:value-type="string" office:string-value="M2"/>
          <table:table-cell office:value-type="float" office:value="44"/>
          <table:table-cell table:number-columns-repeated="16380"/>
        </table:table-row>
        <table:table-row>
          <table:table-cell office:value-type="float" office:value="72945"/>
          <table:table-cell office:value-type="string" office:string-value="IMPRIMACAO DE BASE DE PAVIMENTACAO COM EMULSAO CM-30"/>
          <table:table-cell office:value-type="string" office:string-value="M2"/>
          <table:table-cell office:value-type="float" office:value="3.79"/>
          <table:table-cell table:number-columns-repeated="16380"/>
        </table:table-row>
        <table:table-row>
          <table:table-cell office:value-type="float" office:value="72954"/>
          <table:table-cell office:value-type="string" office:string-value="LAMA ASFALTICA FINA COM EMULSAO RL-1C"/>
          <table:table-cell office:value-type="string" office:string-value="M2"/>
          <table:table-cell office:value-type="float" office:value="3.97"/>
          <table:table-cell table:number-columns-repeated="16380"/>
        </table:table-row>
        <table:table-row>
          <table:table-cell office:value-type="float" office:value="72955"/>
          <table:table-cell office:value-type="string" office:string-value="LAMA ASFALTICA GROSSA COM EMULSAO RL-1C"/>
          <table:table-cell office:value-type="string" office:string-value="M2"/>
          <table:table-cell office:value-type="float" office:value="8.1"/>
          <table:table-cell table:number-columns-repeated="16380"/>
        </table:table-row>
        <table:table-row>
          <table:table-cell office:value-type="float" office:value="72956"/>
          <table:table-cell office:value-type="string" office:string-value="TRATAMENTO SUPERFICIAL SIMPLES - TSS, COM EMULSAO RR-2C"/>
          <table:table-cell office:value-type="string" office:string-value="M2"/>
          <table:table-cell office:value-type="float" office:value="5.81"/>
          <table:table-cell table:number-columns-repeated="16380"/>
        </table:table-row>
        <table:table-row>
          <table:table-cell office:value-type="float" office:value="72958"/>
          <table:table-cell office:value-type="string" office:string-value="TRATAMENTO SUPERFICIAL DUPLO - TSD, COM EMULSAO RR-2C"/>
          <table:table-cell office:value-type="string" office:string-value="M2"/>
          <table:table-cell office:value-type="float" office:value="9.81"/>
          <table:table-cell table:number-columns-repeated="16380"/>
        </table:table-row>
        <table:table-row>
          <table:table-cell office:value-type="float" office:value="72960"/>
          <table:table-cell office:value-type="string" office:string-value="TRATAMENTO SUPERFICIAL TRIPLO - TST, COM EMULSAO RR-2C"/>
          <table:table-cell office:value-type="string" office:string-value="M2"/>
          <table:table-cell office:value-type="float" office:value="12.76"/>
          <table:table-cell table:number-columns-repeated="16380"/>
        </table:table-row>
        <table:table-row>
          <table:table-cell office:value-type="float" office:value="72966"/>
          <table:table-cell office:value-type="string" office:string-value="MEIO-FIO GRANITICO 100 X 50 X 15CM, SOBRE BASE DE CONCRETO SIMPLES E REJUNTADO COM ARGAMASSA TRACO 1:3 (CIMENTO E AREIA)"/>
          <table:table-cell office:value-type="string" office:string-value="M"/>
          <table:table-cell office:value-type="float" office:value="41.25"/>
          <table:table-cell table:number-columns-repeated="16380"/>
        </table:table-row>
        <table:table-row>
          <table:table-cell office:value-type="float" office:value="72967"/>
          <table:table-cell office:value-type="string" office:string-value="MEIO-FIO DE CONCRETO PRE-MOLDADO 12 X 30 CM, SOBRE BASE DE CONCRETO SIMPLES E REJUNTADO COM ARGAMASSA TRACO 1:3 (CIMENTO E AREIA)"/>
          <table:table-cell office:value-type="string" office:string-value="M"/>
          <table:table-cell office:value-type="float" office:value="27.46"/>
          <table:table-cell table:number-columns-repeated="16380"/>
        </table:table-row>
        <table:table-row>
          <table:table-cell office:value-type="float" office:value="72969"/>
          <table:table-cell office:value-type="string" office:string-value="CARGA DE PEDRA PARA PAVIMENTO POLIEDRICO"/>
          <table:table-cell office:value-type="string" office:string-value="M2"/>
          <table:table-cell office:value-type="float" office:value="0.61"/>
          <table:table-cell table:number-columns-repeated="16380"/>
        </table:table-row>
        <table:table-row>
          <table:table-cell office:value-type="float" office:value="72971"/>
          <table:table-cell office:value-type="string" office:string-value="COMPACTACAO DE PAVIMENTO POLIEDRICO"/>
          <table:table-cell office:value-type="string" office:string-value="M2"/>
          <table:table-cell office:value-type="float" office:value="0.3"/>
          <table:table-cell table:number-columns-repeated="16380"/>
        </table:table-row>
        <table:table-row>
          <table:table-cell office:value-type="float" office:value="72972"/>
          <table:table-cell office:value-type="string" office:string-value="CONTENCAO LATERAL COM SOLO LOCAL PARA PAVIMENTO POLIEDRICO"/>
          <table:table-cell office:value-type="string" office:string-value="M2"/>
          <table:table-cell office:value-type="float" office:value="0.48"/>
          <table:table-cell table:number-columns-repeated="16380"/>
        </table:table-row>
        <table:table-row>
          <table:table-cell office:value-type="float" office:value="72973"/>
          <table:table-cell office:value-type="string" office:string-value="CORTE E PREPARO DE CORDAO DE PEDRA PARA PAVIMENTO POLIEDRICO"/>
          <table:table-cell office:value-type="string" office:string-value="M"/>
          <table:table-cell office:value-type="float" office:value="0.91"/>
          <table:table-cell table:number-columns-repeated="16380"/>
        </table:table-row>
        <table:table-row>
          <table:table-cell office:value-type="float" office:value="72974"/>
          <table:table-cell office:value-type="string" office:string-value="CORTE E PREPARO DE PEDRA PARA PAVIMENTO POLIEDRICO"/>
          <table:table-cell office:value-type="string" office:string-value="M2"/>
          <table:table-cell office:value-type="float" office:value="3.05"/>
          <table:table-cell table:number-columns-repeated="16380"/>
        </table:table-row>
        <table:table-row>
          <table:table-cell office:value-type="float" office:value="72975"/>
          <table:table-cell office:value-type="string" office:string-value="DESMONTE MANUAL DE PEDRA PARA PAVIMENTO POLIEDRICO"/>
          <table:table-cell office:value-type="string" office:string-value="M2"/>
          <table:table-cell office:value-type="float" office:value="0.34"/>
          <table:table-cell table:number-columns-repeated="16380"/>
        </table:table-row>
        <table:table-row>
          <table:table-cell office:value-type="float" office:value="72976"/>
          <table:table-cell office:value-type="string" office:string-value="CARGA DE CORDAO DE PEDRA PARA PAVIMENTO POLIEDRICO"/>
          <table:table-cell office:value-type="string" office:string-value="M"/>
          <table:table-cell office:value-type="float" office:value="0.3"/>
          <table:table-cell table:number-columns-repeated="16380"/>
        </table:table-row>
        <table:table-row>
          <table:table-cell office:value-type="float" office:value="72977"/>
          <table:table-cell office:value-type="string" office:string-value="ENCHIMENTO COM ARGILA EXTRAIDA PARA PAVIMENTO POLIEDRICO, EXCLUSIVE TRANSPORTE DA ARGILA E INDENIZACAO JAZIDA"/>
          <table:table-cell office:value-type="string" office:string-value="M2"/>
          <table:table-cell office:value-type="float" office:value="0.31"/>
          <table:table-cell table:number-columns-repeated="16380"/>
        </table:table-row>
        <table:table-row>
          <table:table-cell office:value-type="float" office:value="72978"/>
          <table:table-cell office:value-type="string" office:string-value="EXTRACAO, CARGA E ASSENTAMENTO DE CORDAO DE PEDRA PARA PAVIMENTO POLIEDRICO, EXCLUSIVE TRANSPORTE DE PEDRA E INDENIZACAO PEDREIRA"/>
          <table:table-cell office:value-type="string" office:string-value="M"/>
          <table:table-cell office:value-type="float" office:value="3.05"/>
          <table:table-cell table:number-columns-repeated="16380"/>
        </table:table-row>
        <table:table-row>
          <table:table-cell office:value-type="float" office:value="72979"/>
          <table:table-cell office:value-type="string" office:string-value="EXTRACAO, CARGA, PREPARO E ASSENTAMENTO DE PEDRAS POLIEDRICAS, EXCLUSIVE TRANSPORTE DE PEDRA E INDENIZACAO PEDREIRA"/>
          <table:table-cell office:value-type="string" office:string-value="M2"/>
          <table:table-cell office:value-type="float" office:value="5.84"/>
          <table:table-cell table:number-columns-repeated="16380"/>
        </table:table-row>
        <table:table-row>
          <table:table-cell office:value-type="string" office:string-value="73760/1"/>
          <table:table-cell office:value-type="string" office:string-value="CAPA SELANTE COMPREENDENDO APLICAÇÃO DE ASFALTO NA PROPORÇÃO DE 0,7 A 1,5L / M2, DISTRIBUIÇÃO DE AGREGADOS DE 5 A 15KG/M2 E COMPACTAÇÃO COM ROLO - COM USO DA EMULSAO RR-2C, INCLUSO APLICACAO E COMPACTACAO"/>
          <table:table-cell office:value-type="string" office:string-value="M2"/>
          <table:table-cell office:value-type="float" office:value="2.2799999999999998"/>
          <table:table-cell table:number-columns-repeated="16380"/>
        </table:table-row>
        <table:table-row>
          <table:table-cell office:value-type="string" office:string-value="73764/1"/>
          <table:table-cell office:value-type="string" office:string-value="PAVIMENTACAO EM BLOCOS DE CONCRETO SEXTAVADO, ESPESSURA 6 CM, JUNTA RÍGIDA, COM ARGAMASSA NO TRACO 1:4 (CIMENTO E AREIA), ASSENTADOS SOBRE COLCHAO DE PO DE PEDRA, COM APOIO DE CAMINHÃO TOCO."/>
          <table:table-cell office:value-type="string" office:string-value="M2"/>
          <table:table-cell office:value-type="float" office:value="59.78"/>
          <table:table-cell table:number-columns-repeated="16380"/>
        </table:table-row>
        <table:table-row>
          <table:table-cell office:value-type="string" office:string-value="73764/2"/>
          <table:table-cell office:value-type="string" office:string-value="PAVIMENTACAO EM BLOCOS DE CONCRETO SEXTAVADO, ESPESSURA 8 CM, COM JUNTA RÍGIDA, EM  ARGAMASSA NO TRACO 1:4 (CIMENTO E AREIA), ASSENTADOS SOBRE COLCHAO DE PO DE PEDRA, COM APOIO DE CAMINHÃO TOCO"/>
          <table:table-cell office:value-type="string" office:string-value="M2"/>
          <table:table-cell office:value-type="float" office:value="64.11"/>
          <table:table-cell table:number-columns-repeated="16380"/>
        </table:table-row>
        <table:table-row>
          <table:table-cell office:value-type="string" office:string-value="73764/3"/>
          <table:table-cell office:value-type="string" office:string-value="PAVIMENTACAO EM BLOCOS DE CONCRETO SEXTAVADO, ESPESSURA 10 CM, COM JUNTA RÍGIDA, EM ARGAMASSA TRACO 1:4 (CIMENTO E AREIA) , ASSENTADOS SOBRE COLCHAO DE PO DE PEDRA, COM APOIO DE CAMINHÃO TOCO."/>
          <table:table-cell office:value-type="string" office:string-value="M2"/>
          <table:table-cell office:value-type="float" office:value="88.13"/>
          <table:table-cell table:number-columns-repeated="16380"/>
        </table:table-row>
        <table:table-row>
          <table:table-cell office:value-type="string" office:string-value="73764/4"/>
          <table:table-cell office:value-type="string" office:string-value="PAVIMENTACAO EM BLOCOS DE CONCRETO SEXTAVADO, ESPESSURA 6,0 CM, FCK 35MPA, ASSENTADOS SOBRE COLCHAO DE AREIA."/>
          <table:table-cell office:value-type="string" office:string-value="M2"/>
          <table:table-cell office:value-type="float" office:value="42.42"/>
          <table:table-cell table:number-columns-repeated="16380"/>
        </table:table-row>
        <table:table-row>
          <table:table-cell office:value-type="string" office:string-value="73764/5"/>
          <table:table-cell office:value-type="string" office:string-value="PAVIMENTACAO EM BLOCOS DE CONCRETO SEXTAVADO, ESPESSURA 8CM, FCK 35MPA, ASSENTADOS SOBRE COLCHAO DE AREIA."/>
          <table:table-cell office:value-type="string" office:string-value="M2"/>
          <table:table-cell office:value-type="float" office:value="47.02"/>
          <table:table-cell table:number-columns-repeated="16380"/>
        </table:table-row>
        <table:table-row>
          <table:table-cell office:value-type="string" office:string-value="73764/6"/>
          <table:table-cell office:value-type="string" office:string-value="PAVIMENTACAO EM BLOCOS DE CONCRETO SEXTAVADO, ESPESSURA 10CM, FCK 35MPA, ASSENTADOS SOBRE COLCHAO DE AREIA."/>
          <table:table-cell office:value-type="string" office:string-value="M2"/>
          <table:table-cell office:value-type="float" office:value="56.61"/>
          <table:table-cell table:number-columns-repeated="16380"/>
        </table:table-row>
        <table:table-row>
          <table:table-cell office:value-type="string" office:string-value="73765/1"/>
          <table:table-cell office:value-type="string" office:string-value="PAVIMENTACAO EM PARALELEPIPEDO SOBRE COLCHAO DE PO DE PEDRA ESPESSURA 10CM, REJUNTADO COM ARGAMASSA DE CIMENTO E AREIA TRACO 1:3 (CIMENTO E AREIA)"/>
          <table:table-cell office:value-type="string" office:string-value="M2"/>
          <table:table-cell office:value-type="float" office:value="60.89"/>
          <table:table-cell table:number-columns-repeated="16380"/>
        </table:table-row>
        <table:table-row>
          <table:table-cell office:value-type="string" office:string-value="73765/2"/>
          <table:table-cell office:value-type="string" office:string-value="PAVIMENTACAO EM PARALELEPIPEDO SOBRE COLCHAO DE PO DE PEDRA ESPESSURA 10CM, REJUNTADO COM BETUME E PEDRISCO"/>
          <table:table-cell office:value-type="string" office:string-value="M2"/>
          <table:table-cell office:value-type="float" office:value="61.05"/>
          <table:table-cell table:number-columns-repeated="16380"/>
        </table:table-row>
        <table:table-row>
          <table:table-cell office:value-type="string" office:string-value="73849/1"/>
          <table:table-cell office:value-type="string" office:string-value="AREIA ASFALTO A QUENTE (AAUQ) COM CAP 50/70, INCLUSO USINAGEM E APLICACAO, EXCLUSIVE TRANSPORTE"/>
          <table:table-cell office:value-type="string" office:string-value="M3"/>
          <table:table-cell office:value-type="float" office:value="472.63"/>
          <table:table-cell table:number-columns-repeated="16380"/>
        </table:table-row>
        <table:table-row>
          <table:table-cell office:value-type="string" office:string-value="73849/2"/>
          <table:table-cell office:value-type="string" office:string-value="AREIA ASFALTO A FRIO (AAUF), COM EMULSAO RR-2C INCLUSO USINAGEM E APLICACAO, EXCLUSIVE TRANSPORTE"/>
          <table:table-cell office:value-type="string" office:string-value="M3"/>
          <table:table-cell office:value-type="float" office:value="377.85"/>
          <table:table-cell table:number-columns-repeated="16380"/>
        </table:table-row>
        <table:table-row>
          <table:table-cell office:value-type="float" office:value="72947"/>
          <table:table-cell office:value-type="string" office:string-value="SINALIZACAO HORIZONTAL COM TINTA RETRORREFLETIVA A BASE DE RESINA ACRILICA COM MICROESFERAS DE VIDRO"/>
          <table:table-cell office:value-type="string" office:string-value="M2"/>
          <table:table-cell office:value-type="float" office:value="15.32"/>
          <table:table-cell table:number-columns-repeated="16380"/>
        </table:table-row>
        <table:table-row>
          <table:table-cell office:value-type="float" office:value="83693"/>
          <table:table-cell office:value-type="string" office:string-value="CAIACAO EM MEIO FIO"/>
          <table:table-cell office:value-type="string" office:string-value="M2"/>
          <table:table-cell office:value-type="float" office:value="1.91"/>
          <table:table-cell table:number-columns-repeated="16380"/>
        </table:table-row>
        <table:table-row>
          <table:table-cell office:value-type="string" office:string-value="73770/1"/>
          <table:table-cell office:value-type="string" office:string-value="BARREIRA PRE-MOLDADA EXTERNA CONCRETO ARMADO 0,25X0,40X1,14M FCK=25MPA ACO CA-50 INCL VIGOTA HORIZONTAL MONTANTE A CADA 1,00M  FERROS DE LIGACAO E MATERIAIS."/>
          <table:table-cell office:value-type="string" office:string-value="M"/>
          <table:table-cell office:value-type="float" office:value="389.74"/>
          <table:table-cell table:number-columns-repeated="16380"/>
        </table:table-row>
        <table:table-row>
          <table:table-cell office:value-type="string" office:string-value="73770/2"/>
          <table:table-cell office:value-type="string" office:string-value="BARREIRA DUPLA PRE-MOL INTER CONCRETO ARMADO 0,15X0,65X0,77M FCK=25MPA ACO CA-50 INCL FERROS DE LIGACAO E MATERIAIS."/>
          <table:table-cell office:value-type="string" office:string-value="M"/>
          <table:table-cell office:value-type="float" office:value="302.94"/>
          <table:table-cell table:number-columns-repeated="16380"/>
        </table:table-row>
        <table:table-row>
          <table:table-cell office:value-type="string" office:string-value="83696/1"/>
          <table:table-cell office:value-type="string" office:string-value="PINTURA GUARDA-CORPO GUARDA-RODA E MURETA PROTECAO COM CAL EM PONTES EVIADUTOS MEDIDA PELO DOBRO DA AREA TOTAL (LARGURAXALTURA)."/>
          <table:table-cell office:value-type="string" office:string-value="M2"/>
          <table:table-cell office:value-type="float" office:value="2.99"/>
          <table:table-cell table:number-columns-repeated="16380"/>
        </table:table-row>
        <table:table-row>
          <table:table-cell office:value-type="float" office:value="72962"/>
          <table:table-cell office:value-type="string" office:string-value="USINAGEM DE CBUQ COM CAP 50/70, PARA CAPA DE ROLAMENTO"/>
          <table:table-cell office:value-type="string" office:string-value="T"/>
          <table:table-cell office:value-type="float" office:value="163.63999999999999"/>
          <table:table-cell table:number-columns-repeated="16380"/>
        </table:table-row>
        <table:table-row>
          <table:table-cell office:value-type="float" office:value="72963"/>
          <table:table-cell office:value-type="string" office:string-value="USINAGEM DE CBUQ COM CAP 50/70, PARA BINDER"/>
          <table:table-cell office:value-type="string" office:string-value="T"/>
          <table:table-cell office:value-type="float" office:value="138.63999999999999"/>
          <table:table-cell table:number-columns-repeated="16380"/>
        </table:table-row>
        <table:table-row>
          <table:table-cell office:value-type="float" office:value="72964"/>
          <table:table-cell office:value-type="string" office:string-value="CONCRETO BETUMINOSO USINADO A QUENTE COM CAP 50/70, BINDER, INCLUSO USINAGEM E APLICACAO, EXCLUSIVE TRANSPORTE"/>
          <table:table-cell office:value-type="string" office:string-value="T"/>
          <table:table-cell office:value-type="float" office:value="148.46"/>
          <table:table-cell table:number-columns-repeated="16380"/>
        </table:table-row>
        <table:table-row>
          <table:table-cell office:value-type="float" office:value="72965"/>
          <table:table-cell office:value-type="string" office:string-value="FABRICAÇÃO E APLICAÇÃO DE CONCRETO BETUMINOSO USINADO A QUENTE(CBUQ),CAP 50/70,  EXCLUSIVE TRANSPORTE"/>
          <table:table-cell office:value-type="string" office:string-value="T"/>
          <table:table-cell office:value-type="float" office:value="173.46"/>
          <table:table-cell table:number-columns-repeated="16380"/>
        </table:table-row>
        <table:table-row>
          <table:table-cell office:value-type="string" office:string-value="73759/2"/>
          <table:table-cell office:value-type="string" office:string-value="PRE-MISTURADO A FRIO COM EMULSAO RM-1C, INCLUSO USINAGEM E APLICACAO, EXCLUSIVE TRANSPORTE"/>
          <table:table-cell office:value-type="string" office:string-value="M3"/>
          <table:table-cell office:value-type="float" office:value="320.64"/>
          <table:table-cell table:number-columns-repeated="16380"/>
        </table:table-row>
        <table:table-row>
          <table:table-cell office:value-type="float" office:value="72125"/>
          <table:table-cell office:value-type="string" office:string-value="REMOÇÃO DE PINTURA PVA/ACRILICA"/>
          <table:table-cell office:value-type="string" office:string-value="M2"/>
          <table:table-cell office:value-type="float" office:value="4.95"/>
          <table:table-cell table:number-columns-repeated="16380"/>
        </table:table-row>
        <table:table-row>
          <table:table-cell office:value-type="string" office:string-value="73746/1"/>
          <table:table-cell office:value-type="string" office:string-value="PINTURA COM TINTA TEXTURIZADA ACRILICA"/>
          <table:table-cell office:value-type="string" office:string-value="M2"/>
          <table:table-cell office:value-type="float" office:value="14"/>
          <table:table-cell table:number-columns-repeated="16380"/>
        </table:table-row>
        <table:table-row>
          <table:table-cell office:value-type="string" office:string-value="73750/1"/>
          <table:table-cell office:value-type="string" office:string-value="PINTURA PVA, DUAS DEMAOS"/>
          <table:table-cell office:value-type="string" office:string-value="M2"/>
          <table:table-cell office:value-type="float" office:value="7.86"/>
          <table:table-cell table:number-columns-repeated="16380"/>
        </table:table-row>
        <table:table-row>
          <table:table-cell office:value-type="string" office:string-value="73751/1"/>
          <table:table-cell office:value-type="string" office:string-value="FUNDO SELADOR PVA, UMA DEMAO"/>
          <table:table-cell office:value-type="string" office:string-value="M2"/>
          <table:table-cell office:value-type="float" office:value="3.68"/>
          <table:table-cell table:number-columns-repeated="16380"/>
        </table:table-row>
        <table:table-row>
          <table:table-cell office:value-type="string" office:string-value="73791/1"/>
          <table:table-cell office:value-type="string" office:string-value="PINTURA COM TINTA EM PO INDUSTRIALIZADA A BASE DE CAL, DUAS DEMAOS"/>
          <table:table-cell office:value-type="string" office:string-value="M2"/>
          <table:table-cell office:value-type="float" office:value="5.0199999999999996"/>
          <table:table-cell table:number-columns-repeated="16380"/>
        </table:table-row>
        <table:table-row>
          <table:table-cell office:value-type="string" office:string-value="73954/1"/>
          <table:table-cell office:value-type="string" office:string-value="PINTURA LATEX ACRILICA, TRES DEMAOS"/>
          <table:table-cell office:value-type="string" office:string-value="M2"/>
          <table:table-cell office:value-type="float" office:value="11.69"/>
          <table:table-cell table:number-columns-repeated="16380"/>
        </table:table-row>
        <table:table-row>
          <table:table-cell office:value-type="string" office:string-value="73954/2"/>
          <table:table-cell office:value-type="string" office:string-value="PINTURA LATEX ACRILICA, DUAS DEMAOS"/>
          <table:table-cell office:value-type="string" office:string-value="M2"/>
          <table:table-cell office:value-type="float" office:value="8.42"/>
          <table:table-cell table:number-columns-repeated="16380"/>
        </table:table-row>
        <table:table-row>
          <table:table-cell office:value-type="string" office:string-value="73954/3"/>
          <table:table-cell office:value-type="string" office:string-value="PINTURA LATEX ACRILICA, UMA DEMAO"/>
          <table:table-cell office:value-type="string" office:string-value="M2"/>
          <table:table-cell office:value-type="float" office:value="4.97"/>
          <table:table-cell table:number-columns-repeated="16380"/>
        </table:table-row>
        <table:table-row>
          <table:table-cell office:value-type="string" office:string-value="73955/1"/>
          <table:table-cell office:value-type="string" office:string-value="EMASSAMENTO COM MASSA PVA, UMA DEMAO"/>
          <table:table-cell office:value-type="string" office:string-value="M2"/>
          <table:table-cell office:value-type="float" office:value="4.5"/>
          <table:table-cell table:number-columns-repeated="16380"/>
        </table:table-row>
        <table:table-row>
          <table:table-cell office:value-type="string" office:string-value="73955/2"/>
          <table:table-cell office:value-type="string" office:string-value="EMASSAMENTO COM MASSA PVA, DUAS DEMAOS"/>
          <table:table-cell office:value-type="string" office:string-value="M2"/>
          <table:table-cell office:value-type="float" office:value="9.01"/>
          <table:table-cell table:number-columns-repeated="16380"/>
        </table:table-row>
        <table:table-row>
          <table:table-cell office:value-type="string" office:string-value="73999/1"/>
          <table:table-cell office:value-type="string" office:string-value="PINTURA A BASE DE CAL E FIXADOR A BASE DE OLEO DE LINHACA, TRES DEMAOS"/>
          <table:table-cell office:value-type="string" office:string-value="M2"/>
          <table:table-cell office:value-type="float" office:value="4.45"/>
          <table:table-cell table:number-columns-repeated="16380"/>
        </table:table-row>
        <table:table-row>
          <table:table-cell office:value-type="string" office:string-value="74133/1"/>
          <table:table-cell office:value-type="string" office:string-value="EMASSAMENTO COM MASA A OLEO, UMA DEMAO"/>
          <table:table-cell office:value-type="string" office:string-value="M2"/>
          <table:table-cell office:value-type="float" office:value="13.54"/>
          <table:table-cell table:number-columns-repeated="16380"/>
        </table:table-row>
        <table:table-row>
          <table:table-cell office:value-type="string" office:string-value="74133/2"/>
          <table:table-cell office:value-type="string" office:string-value="EMASSAMENTO COM MASSA A OLEO, DUAS DEMAOS"/>
          <table:table-cell office:value-type="string" office:string-value="M2"/>
          <table:table-cell office:value-type="float" office:value="17.29"/>
          <table:table-cell table:number-columns-repeated="16380"/>
        </table:table-row>
        <table:table-row>
          <table:table-cell office:value-type="string" office:string-value="74134/1"/>
          <table:table-cell office:value-type="string" office:string-value="EMASSAMENTO COM MASSA ACRILICA, UMA DEMAO"/>
          <table:table-cell office:value-type="string" office:string-value="M2"/>
          <table:table-cell office:value-type="float" office:value="6.88"/>
          <table:table-cell table:number-columns-repeated="16380"/>
        </table:table-row>
        <table:table-row>
          <table:table-cell office:value-type="string" office:string-value="74134/2"/>
          <table:table-cell office:value-type="string" office:string-value="EMASSAMENTO COM MASSA ACRILICA, DUAS DEMAOS"/>
          <table:table-cell office:value-type="string" office:string-value="M2"/>
          <table:table-cell office:value-type="float" office:value="13.69"/>
          <table:table-cell table:number-columns-repeated="16380"/>
        </table:table-row>
        <table:table-row>
          <table:table-cell office:value-type="string" office:string-value="74233/1"/>
          <table:table-cell office:value-type="string" office:string-value="FUNDO SELADOR ACRILICO, UMA DEMAO"/>
          <table:table-cell office:value-type="string" office:string-value="M2"/>
          <table:table-cell office:value-type="float" office:value="3.44"/>
          <table:table-cell table:number-columns-repeated="16380"/>
        </table:table-row>
        <table:table-row>
          <table:table-cell office:value-type="string" office:string-value="79334/1"/>
          <table:table-cell office:value-type="string" office:string-value="PINTURA A BASE DE CAL E FIXADOR A BASE DE COLA, DUAS DEMAOS"/>
          <table:table-cell office:value-type="string" office:string-value="M2"/>
          <table:table-cell office:value-type="float" office:value="4.0199999999999996"/>
          <table:table-cell table:number-columns-repeated="16380"/>
        </table:table-row>
        <table:table-row>
          <table:table-cell office:value-type="float" office:value="79461"/>
          <table:table-cell office:value-type="string" office:string-value="PINTURA COM LIQUIDO PARA BRILHO, UMA DEMAO"/>
          <table:table-cell office:value-type="string" office:string-value="M2"/>
          <table:table-cell office:value-type="float" office:value="5.64"/>
          <table:table-cell table:number-columns-repeated="16380"/>
        </table:table-row>
        <table:table-row>
          <table:table-cell office:value-type="float" office:value="79462"/>
          <table:table-cell office:value-type="string" office:string-value="EMASSAMENTO COM MASSA EPOXI, 2 DEMAOS"/>
          <table:table-cell office:value-type="string" office:string-value="M2"/>
          <table:table-cell office:value-type="float" office:value="52.73"/>
          <table:table-cell table:number-columns-repeated="16380"/>
        </table:table-row>
        <table:table-row>
          <table:table-cell office:value-type="string" office:string-value="79494/1"/>
          <table:table-cell office:value-type="string" office:string-value="PINTURA DE QUADRO ESCOLAR COM TINTA ESMALTE ACABAMENTO FOSCO, DUAS DEMAOS SOBRE MASSA ACRILICA"/>
          <table:table-cell office:value-type="string" office:string-value="M2"/>
          <table:table-cell office:value-type="float" office:value="8.9"/>
          <table:table-cell table:number-columns-repeated="16380"/>
        </table:table-row>
        <table:table-row>
          <table:table-cell office:value-type="string" office:string-value="79495/1"/>
          <table:table-cell office:value-type="string" office:string-value="PINTURA PVA 2 DEMAOS INCLUSO LIQUIDO PARA BRILHO NA ULTIMA DEMAO"/>
          <table:table-cell office:value-type="string" office:string-value="M2"/>
          <table:table-cell office:value-type="float" office:value="7.96"/>
          <table:table-cell table:number-columns-repeated="16380"/>
        </table:table-row>
        <table:table-row>
          <table:table-cell office:value-type="string" office:string-value="79495/3"/>
          <table:table-cell office:value-type="string" office:string-value="PINTURA C/REGULADOR DE BRILHO EM UMA DEMAO ADICIONADO AO PVA"/>
          <table:table-cell office:value-type="string" office:string-value="M2"/>
          <table:table-cell office:value-type="float" office:value="3.95"/>
          <table:table-cell table:number-columns-repeated="16380"/>
        </table:table-row>
        <table:table-row>
          <table:table-cell office:value-type="float" office:value="84649"/>
          <table:table-cell office:value-type="string" office:string-value="PINTURA COM TINTA EM PO INDUSTRIALIZADA A BASE DE CAL, TRES DEMAOS"/>
          <table:table-cell office:value-type="string" office:string-value="M2"/>
          <table:table-cell office:value-type="float" office:value="5.84"/>
          <table:table-cell table:number-columns-repeated="16380"/>
        </table:table-row>
        <table:table-row>
          <table:table-cell office:value-type="float" office:value="84651"/>
          <table:table-cell office:value-type="string" office:string-value="PINTURA COM TINTA IMPERMEAVEL MINERAL EM PO, DUAS DEMAOS"/>
          <table:table-cell office:value-type="string" office:string-value="M2"/>
          <table:table-cell office:value-type="float" office:value="6.5"/>
          <table:table-cell table:number-columns-repeated="16380"/>
        </table:table-row>
        <table:table-row>
          <table:table-cell office:value-type="float" office:value="84652"/>
          <table:table-cell office:value-type="string" office:string-value="PINTURA A BASE DE CAL COM PIGMENTO E FIXADOR A BASE DE OLEO DE LINHAÇA, TRES DEMAOS"/>
          <table:table-cell office:value-type="string" office:string-value="M2"/>
          <table:table-cell office:value-type="float" office:value="4.41"/>
          <table:table-cell table:number-columns-repeated="16380"/>
        </table:table-row>
        <table:table-row>
          <table:table-cell office:value-type="float" office:value="84653"/>
          <table:table-cell office:value-type="string" office:string-value="FUNDO PREPARADOR ACRILICO, UMA DEMAO"/>
          <table:table-cell office:value-type="string" office:string-value="M2"/>
          <table:table-cell office:value-type="float" office:value="6.59"/>
          <table:table-cell table:number-columns-repeated="16380"/>
        </table:table-row>
        <table:table-row>
          <table:table-cell office:value-type="float" office:value="84655"/>
          <table:table-cell office:value-type="string" office:string-value="PINTURA COM RESINA ACRÍLICA, 2 DEMÃOS"/>
          <table:table-cell office:value-type="string" office:string-value="M2"/>
          <table:table-cell office:value-type="float" office:value="10.74"/>
          <table:table-cell table:number-columns-repeated="16380"/>
        </table:table-row>
        <table:table-row>
          <table:table-cell office:value-type="float" office:value="79460"/>
          <table:table-cell office:value-type="string" office:string-value="PINTURA EPOXI, DUAS DEMAOS"/>
          <table:table-cell office:value-type="string" office:string-value="M2"/>
          <table:table-cell office:value-type="float" office:value="34.46"/>
          <table:table-cell table:number-columns-repeated="16380"/>
        </table:table-row>
        <table:table-row>
          <table:table-cell office:value-type="float" office:value="79465"/>
          <table:table-cell office:value-type="string" office:string-value="PINTURA COM TINTA A BASE DE BORRACHA CLORADA, 2 DEMAOS"/>
          <table:table-cell office:value-type="string" office:string-value="M2"/>
          <table:table-cell office:value-type="float" office:value="20.12"/>
          <table:table-cell table:number-columns-repeated="16380"/>
        </table:table-row>
        <table:table-row>
          <table:table-cell office:value-type="string" office:string-value="79514/1"/>
          <table:table-cell office:value-type="string" office:string-value="PINTURA EPOXI, TRES DEMAOS"/>
          <table:table-cell office:value-type="string" office:string-value="M2"/>
          <table:table-cell office:value-type="float" office:value="49.25"/>
          <table:table-cell table:number-columns-repeated="16380"/>
        </table:table-row>
        <table:table-row>
          <table:table-cell office:value-type="float" office:value="84647"/>
          <table:table-cell office:value-type="string" office:string-value="PINTURA EPOXI INCLUSO EMASSAMENTO E FUNDO PREPARADOR"/>
          <table:table-cell office:value-type="string" office:string-value="M2"/>
          <table:table-cell office:value-type="float" office:value="100.35"/>
          <table:table-cell table:number-columns-repeated="16380"/>
        </table:table-row>
        <table:table-row>
          <table:table-cell office:value-type="float" office:value="84656"/>
          <table:table-cell office:value-type="string" office:string-value="TRATAMENTO EM  CONCRETO COM ESTUQUE E LIXAMENTO"/>
          <table:table-cell office:value-type="string" office:string-value="M2"/>
          <table:table-cell office:value-type="float" office:value="18.309999999999999"/>
          <table:table-cell table:number-columns-repeated="16380"/>
        </table:table-row>
        <table:table-row>
          <table:table-cell office:value-type="float" office:value="84671"/>
          <table:table-cell office:value-type="string" office:string-value="PINTURA DE NATA DE CIMENTO, 3 DEMAOS"/>
          <table:table-cell office:value-type="string" office:string-value="M2"/>
          <table:table-cell office:value-type="float" office:value="5.79"/>
          <table:table-cell table:number-columns-repeated="16380"/>
        </table:table-row>
        <table:table-row>
          <table:table-cell office:value-type="float" office:value="84677"/>
          <table:table-cell office:value-type="string" office:string-value="VERNIZ SINTETICO BRILHANTE EM CONCRETO OU TIJOLO, DUAS DEMAOS"/>
          <table:table-cell office:value-type="string" office:string-value="M2"/>
          <table:table-cell office:value-type="float" office:value="6.77"/>
          <table:table-cell table:number-columns-repeated="16380"/>
        </table:table-row>
        <table:table-row>
          <table:table-cell office:value-type="float" office:value="84678"/>
          <table:table-cell office:value-type="string" office:string-value="VERNIZ POLIURETANO BRILHANTE EM CONCRETO OU TIJOLO, TRES DEMAOS"/>
          <table:table-cell office:value-type="string" office:string-value="M2"/>
          <table:table-cell office:value-type="float" office:value="11.56"/>
          <table:table-cell table:number-columns-repeated="16380"/>
        </table:table-row>
        <table:table-row>
          <table:table-cell office:value-type="float" office:value="6081"/>
          <table:table-cell office:value-type="string" office:string-value="PINTURA VERNIZ POLIURETANO BRILHANTE EM MADEIRA, TRES DEMAOS"/>
          <table:table-cell office:value-type="string" office:string-value="M2"/>
          <table:table-cell office:value-type="float" office:value="13.11"/>
          <table:table-cell table:number-columns-repeated="16380"/>
        </table:table-row>
        <table:table-row>
          <table:table-cell office:value-type="float" office:value="6082"/>
          <table:table-cell office:value-type="string" office:string-value="PINTURA EM VERNIZ SINTETICO BRILHANTE EM MADEIRA, TRES DEMAOS"/>
          <table:table-cell office:value-type="string" office:string-value="M2"/>
          <table:table-cell office:value-type="float" office:value="10.050000000000001"/>
          <table:table-cell table:number-columns-repeated="16380"/>
        </table:table-row>
        <table:table-row>
          <table:table-cell office:value-type="float" office:value="40905"/>
          <table:table-cell office:value-type="string" office:string-value="VERNIZ SINTETICO EM MADEIRA, DUAS DEMAOS"/>
          <table:table-cell office:value-type="string" office:string-value="M2"/>
          <table:table-cell office:value-type="float" office:value="12.92"/>
          <table:table-cell table:number-columns-repeated="16380"/>
        </table:table-row>
        <table:table-row>
          <table:table-cell office:value-type="string" office:string-value="73739/1"/>
          <table:table-cell office:value-type="string" office:string-value="PINTURA ESMALTE ACETINADO EM MADEIRA, DUAS DEMAOS"/>
          <table:table-cell office:value-type="string" office:string-value="M2"/>
          <table:table-cell office:value-type="float" office:value="10.9"/>
          <table:table-cell table:number-columns-repeated="16380"/>
        </table:table-row>
        <table:table-row>
          <table:table-cell office:value-type="string" office:string-value="74065/1"/>
          <table:table-cell office:value-type="string" office:string-value="PINTURA ESMALTE FOSCO PARA MADEIRA, DUAS DEMAOS, SOBRE FUNDO NIVELADOR BRANCO"/>
          <table:table-cell office:value-type="string" office:string-value="M2"/>
          <table:table-cell office:value-type="float" office:value="17.13"/>
          <table:table-cell table:number-columns-repeated="16380"/>
        </table:table-row>
        <table:table-row>
          <table:table-cell office:value-type="string" office:string-value="74065/2"/>
          <table:table-cell office:value-type="string" office:string-value="PINTURA ESMALTE ACETINADO PARA MADEIRA, DUAS DEMAOS, SOBRE FUNDO NIVELADOR BRANCO"/>
          <table:table-cell office:value-type="string" office:string-value="M2"/>
          <table:table-cell office:value-type="float" office:value="17.05"/>
          <table:table-cell table:number-columns-repeated="16380"/>
        </table:table-row>
        <table:table-row>
          <table:table-cell office:value-type="string" office:string-value="74065/3"/>
          <table:table-cell office:value-type="string" office:string-value="PINTURA ESMALTE BRILHANTE PARA MADEIRA, DUAS DEMAOS, SOBRE FUNDO NIVELADOR BRANCO"/>
          <table:table-cell office:value-type="string" office:string-value="M2"/>
          <table:table-cell office:value-type="float" office:value="16.829999999999998"/>
          <table:table-cell table:number-columns-repeated="16380"/>
        </table:table-row>
        <table:table-row>
          <table:table-cell office:value-type="float" office:value="79463"/>
          <table:table-cell office:value-type="string" office:string-value="PINTURA A OLEO, 1 DEMAO"/>
          <table:table-cell office:value-type="string" office:string-value="M2"/>
          <table:table-cell office:value-type="float" office:value="8.25"/>
          <table:table-cell table:number-columns-repeated="16380"/>
        </table:table-row>
        <table:table-row>
          <table:table-cell office:value-type="float" office:value="79464"/>
          <table:table-cell office:value-type="string" office:string-value="PINTURA A OLEO, 2 DEMAOS"/>
          <table:table-cell office:value-type="string" office:string-value="M2"/>
          <table:table-cell office:value-type="float" office:value="11.2"/>
          <table:table-cell table:number-columns-repeated="16380"/>
        </table:table-row>
        <table:table-row>
          <table:table-cell office:value-type="float" office:value="79466"/>
          <table:table-cell office:value-type="string" office:string-value="PINTURA COM VERNIZ POLIURETANO, 2 DEMAOS"/>
          <table:table-cell office:value-type="string" office:string-value="M2"/>
          <table:table-cell office:value-type="float" office:value="11.95"/>
          <table:table-cell table:number-columns-repeated="16380"/>
        </table:table-row>
        <table:table-row>
          <table:table-cell office:value-type="string" office:string-value="79497/1"/>
          <table:table-cell office:value-type="string" office:string-value="PINTURA A OLEO, 3 DEMAOS"/>
          <table:table-cell office:value-type="string" office:string-value="M2"/>
          <table:table-cell office:value-type="float" office:value="13.94"/>
          <table:table-cell table:number-columns-repeated="16380"/>
        </table:table-row>
        <table:table-row>
          <table:table-cell office:value-type="float" office:value="84645"/>
          <table:table-cell office:value-type="string" office:string-value="VERNIZ SINTETICO BRILHANTE, 2 DEMAOS"/>
          <table:table-cell office:value-type="string" office:string-value="M2"/>
          <table:table-cell office:value-type="float" office:value="11.18"/>
          <table:table-cell table:number-columns-repeated="16380"/>
        </table:table-row>
        <table:table-row>
          <table:table-cell office:value-type="float" office:value="84657"/>
          <table:table-cell office:value-type="string" office:string-value="FUNDO SINTETICO NIVELADOR BRANCO"/>
          <table:table-cell office:value-type="string" office:string-value="M2"/>
          <table:table-cell office:value-type="float" office:value="7.95"/>
          <table:table-cell table:number-columns-repeated="16380"/>
        </table:table-row>
        <table:table-row>
          <table:table-cell office:value-type="float" office:value="84658"/>
          <table:table-cell office:value-type="string" office:string-value="REMOÇÃO DE VERNIZ SOBRE MADEIRA"/>
          <table:table-cell office:value-type="string" office:string-value="M2"/>
          <table:table-cell office:value-type="float" office:value="3.12"/>
          <table:table-cell table:number-columns-repeated="16380"/>
        </table:table-row>
        <table:table-row>
          <table:table-cell office:value-type="float" office:value="84659"/>
          <table:table-cell office:value-type="string" office:string-value="PINTURA ESMALTE FOSCO EM MADEIRA, DUAS DEMAOS"/>
          <table:table-cell office:value-type="string" office:string-value="M2"/>
          <table:table-cell office:value-type="float" office:value="9.9600000000000009"/>
          <table:table-cell table:number-columns-repeated="16380"/>
        </table:table-row>
        <table:table-row>
          <table:table-cell office:value-type="float" office:value="84664"/>
          <table:table-cell office:value-type="string" office:string-value="PINTURA IMUNIZANTE FUNGICIDA A BASE DE CARBOLINEUM, DUAS DEMAOS"/>
          <table:table-cell office:value-type="string" office:string-value="M2"/>
          <table:table-cell office:value-type="float" office:value="2.41"/>
          <table:table-cell table:number-columns-repeated="16380"/>
        </table:table-row>
        <table:table-row>
          <table:table-cell office:value-type="float" office:value="84679"/>
          <table:table-cell office:value-type="string" office:string-value="PINTURA IMUNIZANTE PARA MADEIRA, DUAS DEMAOS"/>
          <table:table-cell office:value-type="string" office:string-value="M2"/>
          <table:table-cell office:value-type="float" office:value="13.23"/>
          <table:table-cell table:number-columns-repeated="16380"/>
        </table:table-row>
        <table:table-row>
          <table:table-cell office:value-type="float" office:value="6067"/>
          <table:table-cell office:value-type="string" office:string-value="PINTURA ESMALTE BRILHANTE (2 DEMAOS) SOBRE SUPERFICIE METALICA, INCLUSIVE PROTECAO COM ZARCAO (1 DEMAO)"/>
          <table:table-cell office:value-type="string" office:string-value="M2"/>
          <table:table-cell office:value-type="float" office:value="23.56"/>
          <table:table-cell table:number-columns-repeated="16380"/>
        </table:table-row>
        <table:table-row>
          <table:table-cell office:value-type="float" office:value="73656"/>
          <table:table-cell office:value-type="string" office:string-value="JATEAMENTO COM AREIA EM ESTRUTURA METALICA"/>
          <table:table-cell office:value-type="string" office:string-value="M2"/>
          <table:table-cell office:value-type="float" office:value="6.13"/>
          <table:table-cell table:number-columns-repeated="16380"/>
        </table:table-row>
        <table:table-row>
          <table:table-cell office:value-type="string" office:string-value="73794/1"/>
          <table:table-cell office:value-type="string" office:string-value="PINTURA COM TINTA PROTETORA ACABAMENTO GRAFITE ESMALTE SOBRE SUPERFICIE METALICA, 2 DEMAOS"/>
          <table:table-cell office:value-type="string" office:string-value="M2"/>
          <table:table-cell office:value-type="float" office:value="20.82"/>
          <table:table-cell table:number-columns-repeated="16380"/>
        </table:table-row>
        <table:table-row>
          <table:table-cell office:value-type="string" office:string-value="73865/1"/>
          <table:table-cell office:value-type="string" office:string-value="FUNDO PREPARADOR PRIMER A BASE DE EPOXI, PARA ESTRUTURA METALICA, UMA DEMAO, ESPESSURA DE 25 MICRA."/>
          <table:table-cell office:value-type="string" office:string-value="M2"/>
          <table:table-cell office:value-type="float" office:value="6.22"/>
          <table:table-cell table:number-columns-repeated="16380"/>
        </table:table-row>
        <table:table-row>
          <table:table-cell office:value-type="string" office:string-value="73924/1"/>
          <table:table-cell office:value-type="string" office:string-value="PINTURA ESMALTE ALTO BRILHO, DUAS DEMAOS, SOBRE SUPERFICIE METALICA"/>
          <table:table-cell office:value-type="string" office:string-value="M2"/>
          <table:table-cell office:value-type="float" office:value="16.46"/>
          <table:table-cell table:number-columns-repeated="16380"/>
        </table:table-row>
        <table:table-row>
          <table:table-cell office:value-type="string" office:string-value="73924/2"/>
          <table:table-cell office:value-type="string" office:string-value="PINTURA ESMALTE ACETINADO, DUAS DEMAOS, SOBRE SUPERFICIE METALICA"/>
          <table:table-cell office:value-type="string" office:string-value="M2"/>
          <table:table-cell office:value-type="float" office:value="16.670000000000002"/>
          <table:table-cell table:number-columns-repeated="16380"/>
        </table:table-row>
        <table:table-row>
          <table:table-cell office:value-type="string" office:string-value="73924/3"/>
          <table:table-cell office:value-type="string" office:string-value="PINTURA ESMALTE FOSCO, DUAS DEMAOS, SOBRE SUPERFICIE METALICA"/>
          <table:table-cell office:value-type="string" office:string-value="M2"/>
          <table:table-cell office:value-type="float" office:value="16.760000000000002"/>
          <table:table-cell table:number-columns-repeated="16380"/>
        </table:table-row>
        <table:table-row>
          <table:table-cell office:value-type="string" office:string-value="74064/1"/>
          <table:table-cell office:value-type="string" office:string-value="FUNDO ANTICORROSIVO A BASE DE OXIDO DE FERRO (ZARCAO), DUAS DEMAOS"/>
          <table:table-cell office:value-type="string" office:string-value="M2"/>
          <table:table-cell office:value-type="float" office:value="12.37"/>
          <table:table-cell table:number-columns-repeated="16380"/>
        </table:table-row>
        <table:table-row>
          <table:table-cell office:value-type="string" office:string-value="74064/2"/>
          <table:table-cell office:value-type="string" office:string-value="FUNDO ANTICORROSIVO A BASE DE OXIDO DE FERRO (ZARCAO), UMA DEMAO"/>
          <table:table-cell office:value-type="string" office:string-value="M2"/>
          <table:table-cell office:value-type="float" office:value="7.82"/>
          <table:table-cell table:number-columns-repeated="16380"/>
        </table:table-row>
        <table:table-row>
          <table:table-cell office:value-type="string" office:string-value="74145/1"/>
          <table:table-cell office:value-type="string" office:string-value="PINTURA ESMALTE FOSCO, DUAS DEMAOS, SOBRE SUPERFICIE METALICA, INCLUSO UMA DEMAO DE FUNDO ANTICORROSIVO. UTILIZACAO DE REVOLVER ( AR-COMPRIMIDO)."/>
          <table:table-cell office:value-type="string" office:string-value="M2"/>
          <table:table-cell office:value-type="float" office:value="13.11"/>
          <table:table-cell table:number-columns-repeated="16380"/>
        </table:table-row>
        <table:table-row>
          <table:table-cell office:value-type="string" office:string-value="79498/1"/>
          <table:table-cell office:value-type="string" office:string-value="PINTURA A OLEO BRILHANTE SOBRE SUPERFICIE METALICA, UMA DEMAO INCLUSO UMA DEMAO DE FUNDO ANTICORROSIVO"/>
          <table:table-cell office:value-type="string" office:string-value="M2"/>
          <table:table-cell office:value-type="float" office:value="10.79"/>
          <table:table-cell table:number-columns-repeated="16380"/>
        </table:table-row>
        <table:table-row>
          <table:table-cell office:value-type="string" office:string-value="79499/1"/>
          <table:table-cell office:value-type="string" office:string-value="PINTURA POSTE RETO DE ACO 3,5 A 6M C/1 DEMAO D/TINTA GRAFITE C/PROPRIEDADES DE PRIMER E ACABAMENTO - OBS: C/ALTO TEOR DE ZARCAO"/>
          <table:table-cell office:value-type="string" office:string-value="UN"/>
          <table:table-cell office:value-type="float" office:value="15.16"/>
          <table:table-cell table:number-columns-repeated="16380"/>
        </table:table-row>
        <table:table-row>
          <table:table-cell office:value-type="string" office:string-value="79515/1"/>
          <table:table-cell office:value-type="string" office:string-value="PINTURA COM TINTA PROTETORA ACABAMENTO ALUMINIO, TRES DEMAOS"/>
          <table:table-cell office:value-type="string" office:string-value="M2"/>
          <table:table-cell office:value-type="float" office:value="21.53"/>
          <table:table-cell table:number-columns-repeated="16380"/>
        </table:table-row>
        <table:table-row>
          <table:table-cell office:value-type="string" office:string-value="79516/1"/>
          <table:table-cell office:value-type="string" office:string-value="REMOCAO DE PINTURA A OLEO/ESMALTE SOBRE SUPERFICIE METALICA"/>
          <table:table-cell office:value-type="string" office:string-value="M2"/>
          <table:table-cell office:value-type="float" office:value="8.39"/>
          <table:table-cell table:number-columns-repeated="16380"/>
        </table:table-row>
        <table:table-row>
          <table:table-cell office:value-type="float" office:value="84660"/>
          <table:table-cell office:value-type="string" office:string-value="FUNDO PREPARADOR PRIMER SINTETICO, PARA ESTRUTURA METALICA, UMA DEMÃO, ESPESSURA DE 25 MICRA"/>
          <table:table-cell office:value-type="string" office:string-value="M2"/>
          <table:table-cell office:value-type="float" office:value="4.41"/>
          <table:table-cell table:number-columns-repeated="16380"/>
        </table:table-row>
        <table:table-row>
          <table:table-cell office:value-type="float" office:value="84661"/>
          <table:table-cell office:value-type="string" office:string-value="PINTURA COM TINTA PROTETORA ACABAMENTO ALUMINIO, UMA DEMAO SOBRE SUPERFCIE METALICA"/>
          <table:table-cell office:value-type="string" office:string-value="M2"/>
          <table:table-cell office:value-type="float" office:value="10.84"/>
          <table:table-cell table:number-columns-repeated="16380"/>
        </table:table-row>
        <table:table-row>
          <table:table-cell office:value-type="float" office:value="84662"/>
          <table:table-cell office:value-type="string" office:string-value="PINTURA COM TINTA PROTETORA ACABAMENTO ALUMINIO, DUAS DEMAOS SOBRE SUPERFICIE METALICA"/>
          <table:table-cell office:value-type="string" office:string-value="M2"/>
          <table:table-cell office:value-type="float" office:value="16.82"/>
          <table:table-cell table:number-columns-repeated="16380"/>
        </table:table-row>
        <table:table-row>
          <table:table-cell office:value-type="float" office:value="73715"/>
          <table:table-cell office:value-type="string" office:string-value="PINTURA VERNIZ TIPO GOMA LACA DISSOLVIDO EM ALCOOL"/>
          <table:table-cell office:value-type="string" office:string-value="M2"/>
          <table:table-cell office:value-type="float" office:value="38.659999999999997"/>
          <table:table-cell table:number-columns-repeated="16380"/>
        </table:table-row>
        <table:table-row>
          <table:table-cell office:value-type="float" office:value="41595"/>
          <table:table-cell office:value-type="string" office:string-value="PINTURA ACRILICA DE FAIXAS DE DEMARCACAO EM QUADRA POLIESPORTIVA, 5 CM DE LARGURA"/>
          <table:table-cell office:value-type="string" office:string-value="M"/>
          <table:table-cell office:value-type="float" office:value="6.33"/>
          <table:table-cell table:number-columns-repeated="16380"/>
        </table:table-row>
        <table:table-row>
          <table:table-cell office:value-type="string" office:string-value="73978/1"/>
          <table:table-cell office:value-type="string" office:string-value="PINTURA HIDROFUGANTE COM SILICONE SOBRE PISO CIMENTADO, UMA DEMAO"/>
          <table:table-cell office:value-type="string" office:string-value="M2"/>
          <table:table-cell office:value-type="float" office:value="12.17"/>
          <table:table-cell table:number-columns-repeated="16380"/>
        </table:table-row>
        <table:table-row>
          <table:table-cell office:value-type="string" office:string-value="74245/1"/>
          <table:table-cell office:value-type="string" office:string-value="PINTURA ACRILICA EM PISO CIMENTADO DUAS DEMAOS"/>
          <table:table-cell office:value-type="string" office:string-value="M2"/>
          <table:table-cell office:value-type="float" office:value="8.41"/>
          <table:table-cell table:number-columns-repeated="16380"/>
        </table:table-row>
        <table:table-row>
          <table:table-cell office:value-type="float" office:value="79467"/>
          <table:table-cell office:value-type="string" office:string-value="PINTURA COM TINTA A BASE DE BORRACHA CLORADA , DE FAIXAS DE DEMARCACAO, EM QUADRA POLIESPORTIVA, 5 CM DE LARGURA."/>
          <table:table-cell office:value-type="string" office:string-value="ML"/>
          <table:table-cell office:value-type="float" office:value="7.26"/>
          <table:table-cell table:number-columns-repeated="16380"/>
        </table:table-row>
        <table:table-row>
          <table:table-cell office:value-type="string" office:string-value="79500/2"/>
          <table:table-cell office:value-type="string" office:string-value="PINTURA ACRILICA EM PISO CIMENTADO, TRES DEMAOS"/>
          <table:table-cell office:value-type="string" office:string-value="M2"/>
          <table:table-cell office:value-type="float" office:value="11.91"/>
          <table:table-cell table:number-columns-repeated="16380"/>
        </table:table-row>
        <table:table-row>
          <table:table-cell office:value-type="float" office:value="84663"/>
          <table:table-cell office:value-type="string" office:string-value="APLICACAO DE VERNIZ POLIURETANO FOSCO SOBRE PISO DE PEDRAS DECORATIVAS, 3 DEMAOS"/>
          <table:table-cell office:value-type="string" office:string-value="M2"/>
          <table:table-cell office:value-type="float" office:value="13.99"/>
          <table:table-cell table:number-columns-repeated="16380"/>
        </table:table-row>
        <table:table-row>
          <table:table-cell office:value-type="float" office:value="84665"/>
          <table:table-cell office:value-type="string" office:string-value="PINTURA ACRILICA PARA SINALIZAÇÃO HORIZONTAL EM PISO CIMENTADO"/>
          <table:table-cell office:value-type="string" office:string-value="M2"/>
          <table:table-cell office:value-type="float" office:value="18.649999999999999"/>
          <table:table-cell table:number-columns-repeated="16380"/>
        </table:table-row>
        <table:table-row>
          <table:table-cell office:value-type="float" office:value="84666"/>
          <table:table-cell office:value-type="string" office:string-value="POLIMENTO E ENCERAMENTO DE PISO EM MADEIRA"/>
          <table:table-cell office:value-type="string" office:string-value="M2"/>
          <table:table-cell office:value-type="float" office:value="12.61"/>
          <table:table-cell table:number-columns-repeated="16380"/>
        </table:table-row>
        <table:table-row>
          <table:table-cell office:value-type="float" office:value="75889"/>
          <table:table-cell office:value-type="string" office:string-value="PINTURA PARA TELHAS DE ALUMINIO COM TINTA ESMALTE AUTOMOTIVA"/>
          <table:table-cell office:value-type="string" office:string-value="M2"/>
          <table:table-cell office:value-type="float" office:value="12.06"/>
          <table:table-cell table:number-columns-repeated="16380"/>
        </table:table-row>
        <table:table-row>
          <table:table-cell office:value-type="float" office:value="84667"/>
          <table:table-cell office:value-type="string" office:string-value="PINTURA ACRILICA EM TELHA DE FIBROCIMENTO, DUAS DEMAOS, INCLUSO FUNDO PREPARADOR"/>
          <table:table-cell office:value-type="string" office:string-value="M2"/>
          <table:table-cell office:value-type="float" office:value="13.78"/>
          <table:table-cell table:number-columns-repeated="16380"/>
        </table:table-row>
        <table:table-row>
          <table:table-cell office:value-type="float" office:value="84669"/>
          <table:table-cell office:value-type="string" office:string-value="PINTURA ACRILICA EM TELHAS CERAMICAS, DUAS DEMAOS"/>
          <table:table-cell office:value-type="string" office:string-value="M2"/>
          <table:table-cell office:value-type="float" office:value="10.050000000000001"/>
          <table:table-cell table:number-columns-repeated="16380"/>
        </table:table-row>
        <table:table-row>
          <table:table-cell office:value-type="float" office:value="84670"/>
          <table:table-cell office:value-type="string" office:string-value="PINTURA ACRILICA EM TELHAS CERAMICAS, TRES DEMAOS"/>
          <table:table-cell office:value-type="string" office:string-value="M2"/>
          <table:table-cell office:value-type="float" office:value="13.44"/>
          <table:table-cell table:number-columns-repeated="16380"/>
        </table:table-row>
        <table:table-row>
          <table:table-cell office:value-type="float" office:value="73465"/>
          <table:table-cell office:value-type="string" office:string-value="PISO CIMENTADO E=1,5CM C/ARGAMASSA 1:3 CIMENTO AREIA ALISADO COLHER   SOBRE BASE EXISTENTE."/>
          <table:table-cell office:value-type="string" office:string-value="M2"/>
          <table:table-cell office:value-type="float" office:value="20.48"/>
          <table:table-cell table:number-columns-repeated="16380"/>
        </table:table-row>
        <table:table-row>
          <table:table-cell office:value-type="float" office:value="73675"/>
          <table:table-cell office:value-type="string" office:string-value="PISO DE CONCRETO ACABAMENTO RÚSTICO ESPESSURA 7CM COM JUNTAS EM MADEIRA"/>
          <table:table-cell office:value-type="string" office:string-value="M2"/>
          <table:table-cell office:value-type="float" office:value="46.45"/>
          <table:table-cell table:number-columns-repeated="16380"/>
        </table:table-row>
        <table:table-row>
          <table:table-cell office:value-type="float" office:value="73676"/>
          <table:table-cell office:value-type="string" office:string-value="PISO CIMENTADO TRAÇO 1:3 (CIMENTO E AREIA) ACABAMENTO LISO PIGMENTADO ESPESSURA 1,5CM COM JUNTAS PLASTICAS DE DILATACAO E ARGAMASSA EM PREPARO MANUAL"/>
          <table:table-cell office:value-type="string" office:string-value="M2"/>
          <table:table-cell office:value-type="float" office:value="34.92"/>
          <table:table-cell table:number-columns-repeated="16380"/>
        </table:table-row>
        <table:table-row>
          <table:table-cell office:value-type="string" office:string-value="73922/1"/>
          <table:table-cell office:value-type="string" office:string-value="PISO CIMENTADO TRACO 1:3 (CIMENTO E AREIA) ACABAMENTO LISO ESPESSURA 3,5CM, PREPARO MANUAL DA ARGAMASSA"/>
          <table:table-cell office:value-type="string" office:string-value="M2"/>
          <table:table-cell office:value-type="float" office:value="32.99"/>
          <table:table-cell table:number-columns-repeated="16380"/>
        </table:table-row>
        <table:table-row>
          <table:table-cell office:value-type="string" office:string-value="73922/2"/>
          <table:table-cell office:value-type="string" office:string-value="PISO CIMENTADO TRACO 1:4 (CIMENTO E AREIA) ACABAMENTO LISO ESPESSURA 2,5CM PREPARO MANUAL DA ARGAMASSA"/>
          <table:table-cell office:value-type="string" office:string-value="M2"/>
          <table:table-cell office:value-type="float" office:value="28.28"/>
          <table:table-cell table:number-columns-repeated="16380"/>
        </table:table-row>
        <table:table-row>
          <table:table-cell office:value-type="string" office:string-value="73922/3"/>
          <table:table-cell office:value-type="string" office:string-value="PISO CIMENTADO TRACO 1:3 (CIMENTO E AREIA) ACABAMENTO LISO ESPESSURA 2,0CM, PREPARO MANUAL DA ARGAMASSA"/>
          <table:table-cell office:value-type="string" office:string-value="M2"/>
          <table:table-cell office:value-type="float" office:value="27.55"/>
          <table:table-cell table:number-columns-repeated="16380"/>
        </table:table-row>
        <table:table-row>
          <table:table-cell office:value-type="string" office:string-value="73922/4"/>
          <table:table-cell office:value-type="string" office:string-value="PISO CIMENTADO TRACO 1:4 (CIMENTO E AREIA) ACABAMENTO LISO ESPESSURA 2,0CM, PREPARO MANUAL DA ARGAMASSA"/>
          <table:table-cell office:value-type="string" office:string-value="M2"/>
          <table:table-cell office:value-type="float" office:value="26.68"/>
          <table:table-cell table:number-columns-repeated="16380"/>
        </table:table-row>
        <table:table-row>
          <table:table-cell office:value-type="string" office:string-value="73922/5"/>
          <table:table-cell office:value-type="string" office:string-value="PISO CIMENTADO TRACO 1:3 (CIMENTO E AREIA) ACABAMENTO LISO ESPESSURA 3,0CM, PREPARO MANUAL DA ARGAMASSA"/>
          <table:table-cell office:value-type="string" office:string-value="M2"/>
          <table:table-cell office:value-type="float" office:value="31.18"/>
          <table:table-cell table:number-columns-repeated="16380"/>
        </table:table-row>
        <table:table-row>
          <table:table-cell office:value-type="string" office:string-value="73923/1"/>
          <table:table-cell office:value-type="string" office:string-value="PISO CIMENTADO TRACO 1:4 (CIMENTO E AREIA) ACABAMENTO RUSTICO ESPESSURA 2CM, ARGAMASSA COM PREPARO MANUAL"/>
          <table:table-cell office:value-type="string" office:string-value="M2"/>
          <table:table-cell office:value-type="float" office:value="23.64"/>
          <table:table-cell table:number-columns-repeated="16380"/>
        </table:table-row>
        <table:table-row>
          <table:table-cell office:value-type="string" office:string-value="73923/2"/>
          <table:table-cell office:value-type="string" office:string-value="PISO CIMENTADO TRACO 1:4 (CIMENTO E AREIA), COM ACABAMENTO RUSTICO ESPESSURA 3CM, PREPARO MANUAL"/>
          <table:table-cell office:value-type="string" office:string-value="M2"/>
          <table:table-cell office:value-type="float" office:value="26.83"/>
          <table:table-cell table:number-columns-repeated="16380"/>
        </table:table-row>
        <table:table-row>
          <table:table-cell office:value-type="string" office:string-value="73923/3"/>
          <table:table-cell office:value-type="string" office:string-value="PISO CIMENTADO TRACO 1:3 (CIMENTO E AREIA), COM ACABAMENTO RUSTICO E FRISADO ESPESSURA 2CM, PREPARO MANUAL"/>
          <table:table-cell office:value-type="string" office:string-value="M2"/>
          <table:table-cell office:value-type="float" office:value="27.55"/>
          <table:table-cell table:number-columns-repeated="16380"/>
        </table:table-row>
        <table:table-row>
          <table:table-cell office:value-type="string" office:string-value="73974/1"/>
          <table:table-cell office:value-type="string" office:string-value="PISO CIMENTADO TRACO 1:3 (CIMENTO E AREIA) ACABAMENTO RUSTICO ESPESSURA 2CM, PREPARO MECANICO DA ARGAMASSA"/>
          <table:table-cell office:value-type="string" office:string-value="M2"/>
          <table:table-cell office:value-type="float" office:value="23.49"/>
          <table:table-cell table:number-columns-repeated="16380"/>
        </table:table-row>
        <table:table-row>
          <table:table-cell office:value-type="string" office:string-value="73991/1"/>
          <table:table-cell office:value-type="string" office:string-value="PISO CIMENTADO TRACO 1:4 (CIMENTO E AREIA) COM ACABAMENTO LISO ESPESSURA 1,5CM, PREPARO MANUAL DA ARGAMASSA  INCLUSO ADITIVO IMPERMEABILIZANTE"/>
          <table:table-cell office:value-type="string" office:string-value="M2"/>
          <table:table-cell office:value-type="float" office:value="26.9"/>
          <table:table-cell table:number-columns-repeated="16380"/>
        </table:table-row>
        <table:table-row>
          <table:table-cell office:value-type="string" office:string-value="73991/2"/>
          <table:table-cell office:value-type="string" office:string-value="PISO CIMENTADO TRACO 1:3 (CIMENTO E AREIA) COM ACABAMENTO LISO ESPESSURA 1,5CM PREPARO MANUAL DA ARGAMASSA"/>
          <table:table-cell office:value-type="string" office:string-value="M2"/>
          <table:table-cell office:value-type="float" office:value="25.74"/>
          <table:table-cell table:number-columns-repeated="16380"/>
        </table:table-row>
        <table:table-row>
          <table:table-cell office:value-type="string" office:string-value="73991/3"/>
          <table:table-cell office:value-type="string" office:string-value="PISO CIMENTADO TRACO 1:3 (CIMENTO E AREIA) COM ACABAMENTO LISO ESPESSURA 3CM PREPARO MECANICO ARGAMASSA  INCLUSO ADITIVO IMPERMEABILIZANTE"/>
          <table:table-cell office:value-type="string" office:string-value="M2"/>
          <table:table-cell office:value-type="float" office:value="32.479999999999997"/>
          <table:table-cell table:number-columns-repeated="16380"/>
        </table:table-row>
        <table:table-row>
          <table:table-cell office:value-type="string" office:string-value="73991/4"/>
          <table:table-cell office:value-type="string" office:string-value="PISO CIMENTADO TRACO 1:3 (CIMENTO E AREIA) COM ACABAMENTO LISO ESPESSURA 1,5CM, PREPARO MANUAL DA ARGAMASSA INCLUSO ADITIVO IMPERMEABILIZANTE"/>
          <table:table-cell office:value-type="string" office:string-value="M2"/>
          <table:table-cell office:value-type="float" office:value="24.1"/>
          <table:table-cell table:number-columns-repeated="16380"/>
        </table:table-row>
        <table:table-row>
          <table:table-cell office:value-type="string" office:string-value="74079/1"/>
          <table:table-cell office:value-type="string" office:string-value="PISO CIMENTADO TRACO 1:4 (CIMENTO E AREIA) COM ACABAMENTO LISO  ESPESSURA 2,0CM COM JUNTAS PLASTICAS DE DILATACAO E PREPARO MANUAL DA ARGAMASSA"/>
          <table:table-cell office:value-type="string" office:string-value="M2"/>
          <table:table-cell office:value-type="float" office:value="36.76"/>
          <table:table-cell table:number-columns-repeated="16380"/>
        </table:table-row>
        <table:table-row>
          <table:table-cell office:value-type="string" office:string-value="74079/2"/>
          <table:table-cell office:value-type="string" office:string-value="PISO CIMENTADO TRAÇO 1:3 (CIMENTO E AREIA) ACABAMENTO LISO ESPESSURA 2CM COM JUNTA BATIDA E PREPARO MANUAL DA ARGAMASSA"/>
          <table:table-cell office:value-type="string" office:string-value="M2"/>
          <table:table-cell office:value-type="float" office:value="34.659999999999997"/>
          <table:table-cell table:number-columns-repeated="16380"/>
        </table:table-row>
        <table:table-row>
          <table:table-cell office:value-type="string" office:string-value="76447/1"/>
          <table:table-cell office:value-type="string" office:string-value="PISO CIMENTADO TRACO 1:3 (CIMENTO E AREIA) ACABAMENTO LISO ESPESSURA 2,5 CM PREPARO MECANICO DA ARGAMASSA"/>
          <table:table-cell office:value-type="string" office:string-value="M2"/>
          <table:table-cell office:value-type="float" office:value="26.84"/>
          <table:table-cell table:number-columns-repeated="16380"/>
        </table:table-row>
        <table:table-row>
          <table:table-cell office:value-type="string" office:string-value="76448/1"/>
          <table:table-cell office:value-type="string" office:string-value="PISO CIMENTADO TRACO 1:4 (CIMENTO E AREIA) ACABAMENTO RUSTICO ESPESSURA 1,5 CM PREPARO MANUAL DA ARGAMASSA"/>
          <table:table-cell office:value-type="string" office:string-value="M2"/>
          <table:table-cell office:value-type="float" office:value="22.04"/>
          <table:table-cell table:number-columns-repeated="16380"/>
        </table:table-row>
        <table:table-row>
          <table:table-cell office:value-type="string" office:string-value="76448/2"/>
          <table:table-cell office:value-type="string" office:string-value="PISO CIMENTADO TRAÇO 1:4 (CIMENTO E AREIA) ACABAMENTO RUSTICO ESPESSURA 3,5 CM PREPARO MANUAL DA ARGAMASSA"/>
          <table:table-cell office:value-type="string" office:string-value="M2"/>
          <table:table-cell office:value-type="float" office:value="28.42"/>
          <table:table-cell table:number-columns-repeated="16380"/>
        </table:table-row>
        <table:table-row>
          <table:table-cell office:value-type="string" office:string-value="76448/3"/>
          <table:table-cell office:value-type="string" office:string-value="PISO CIMENTADO TRAÇO 1:4 (CIMENTO E AREIA) ACABAMENTO RUSTICO ESPESSURA 2,5 CM PREPARO MANUAL DA ARGAMASSA"/>
          <table:table-cell office:value-type="string" office:string-value="M2"/>
          <table:table-cell office:value-type="float" office:value="25.23"/>
          <table:table-cell table:number-columns-repeated="16380"/>
        </table:table-row>
        <table:table-row>
          <table:table-cell office:value-type="float" office:value="84172"/>
          <table:table-cell office:value-type="string" office:string-value="PISO CIMENTADO TRACO 1:3 (CIMENTO E AREIA) ACABAMENTO RUSTICO ESPESSURA 2 CM COM JUNTAS PLASTICAS DE DILATACAO, PREPARO MANUAL DA ARGAMASSA"/>
          <table:table-cell office:value-type="string" office:string-value="M2"/>
          <table:table-cell office:value-type="float" office:value="28.01"/>
          <table:table-cell table:number-columns-repeated="16380"/>
        </table:table-row>
        <table:table-row>
          <table:table-cell office:value-type="float" office:value="84173"/>
          <table:table-cell office:value-type="string" office:string-value="PISO CIMENTADO TRACO 1:3 (CIMENTO/AREIA) ACABAMENTO LISO PREPARO MANUAL DA ARGAMASSA INCLUSO ADITIVO IMPERMEABILIZANTE"/>
          <table:table-cell office:value-type="string" office:string-value="M2"/>
          <table:table-cell office:value-type="float" office:value="29.96"/>
          <table:table-cell table:number-columns-repeated="16380"/>
        </table:table-row>
        <table:table-row>
          <table:table-cell office:value-type="float" office:value="84174"/>
          <table:table-cell office:value-type="string" office:string-value="PISO CIMENTADO TRACO 1:3 (CIMENTO E AREIA) COM ACABAMENTO LISO ESPESSURA 3CM COM JUNTAS DE MADEIRA, PREPARO MANUAL DA ARGAMASSA INCLUSO ADITIVO IMPERMEABILIZANTE"/>
          <table:table-cell office:value-type="string" office:string-value="M2"/>
          <table:table-cell office:value-type="float" office:value="43.31"/>
          <table:table-cell table:number-columns-repeated="16380"/>
        </table:table-row>
        <table:table-row>
          <table:table-cell office:value-type="float" office:value="72191"/>
          <table:table-cell office:value-type="string" office:string-value="RECOLOCACAO DE TACOS DE MADEIRA COM REAPROVEITAMENTO DE MATERIAL E ASSENTAMENTO COM ARGAMASSA 1:4 (CIMENTO E AREIA)"/>
          <table:table-cell office:value-type="string" office:string-value="M2"/>
          <table:table-cell office:value-type="float" office:value="44.9"/>
          <table:table-cell table:number-columns-repeated="16380"/>
        </table:table-row>
        <table:table-row>
          <table:table-cell office:value-type="float" office:value="72192"/>
          <table:table-cell office:value-type="string" office:string-value="RECOLOCACAO DE PISO DE TABUAS DE MADEIRA, CONSIDERANDO REAPROVEITAMENTO DO MATERIAL"/>
          <table:table-cell office:value-type="string" office:string-value="M2"/>
          <table:table-cell office:value-type="float" office:value="11.52"/>
          <table:table-cell table:number-columns-repeated="16380"/>
        </table:table-row>
        <table:table-row>
          <table:table-cell office:value-type="float" office:value="72193"/>
          <table:table-cell office:value-type="string" office:string-value="RECOLOCACAO DE PISO DE TABUAS DE MADEIRA, CONSIDERANDO REAPROVEITAMENTO DO MATERIAL"/>
          <table:table-cell office:value-type="string" office:string-value="M2"/>
          <table:table-cell office:value-type="float" office:value="31.67"/>
          <table:table-cell table:number-columns-repeated="16380"/>
        </table:table-row>
        <table:table-row>
          <table:table-cell office:value-type="float" office:value="73655"/>
          <table:table-cell office:value-type="string" office:string-value="PISO EM TABUA CORRIDA DE MADEIRA ESPESSURA 2,5CM FIXADO EM PECAS DE MADEIRA E ASSENTADO EM ARGAMASSA TRACO 1:4 (CIMENTO/AREIA)"/>
          <table:table-cell office:value-type="string" office:string-value="M2"/>
          <table:table-cell office:value-type="float" office:value="123.03"/>
          <table:table-cell table:number-columns-repeated="16380"/>
        </table:table-row>
        <table:table-row>
          <table:table-cell office:value-type="string" office:string-value="73734/1"/>
          <table:table-cell office:value-type="string" office:string-value="PISO EM TACO DE MADEIRA 7X21CM, ASSENTADO COM ARGAMASSA TRACO 1:4 (CIMENTO E AREIA MEDIA)"/>
          <table:table-cell office:value-type="string" office:string-value="M2"/>
          <table:table-cell office:value-type="float" office:value="103.21"/>
          <table:table-cell table:number-columns-repeated="16380"/>
        </table:table-row>
        <table:table-row>
          <table:table-cell office:value-type="float" office:value="84181"/>
          <table:table-cell office:value-type="string" office:string-value="PISO EM TACO DE MADEIRA 7X21CM, FIXADO COM COLA BASE DE PVA"/>
          <table:table-cell office:value-type="string" office:string-value="M2"/>
          <table:table-cell office:value-type="float" office:value="85.63"/>
          <table:table-cell table:number-columns-repeated="16380"/>
        </table:table-row>
        <table:table-row>
          <table:table-cell office:value-type="float" office:value="84182"/>
          <table:table-cell office:value-type="string" office:string-value="PISO PARQUET DE MADEIRA DE LEI FIXADO COM COLA BASE DE PVA"/>
          <table:table-cell office:value-type="string" office:string-value="M2"/>
          <table:table-cell office:value-type="float" office:value="108.96"/>
          <table:table-cell table:number-columns-repeated="16380"/>
        </table:table-row>
        <table:table-row>
          <table:table-cell office:value-type="float" office:value="6060"/>
          <table:table-cell office:value-type="string" office:string-value="PISO CERAMICO PADRAO MEDIO PEI 4 ASSENTADO SOBRE ARGAMASSA DE CIMENTO COLANTE REJUNTADO COM CIMENTO BRANCO."/>
          <table:table-cell office:value-type="string" office:string-value="M2"/>
          <table:table-cell office:value-type="float" office:value="31.49"/>
          <table:table-cell table:number-columns-repeated="16380"/>
        </table:table-row>
        <table:table-row>
          <table:table-cell office:value-type="float" office:value="73629"/>
          <table:table-cell office:value-type="string" office:string-value="PISO EM LADRILHO HIDRAULICO 20X20CM ASSENTADO SOBRE ARGAMASSA DE CIMENTO COLANTE REJUNTADO COM CIMENTO COMUM"/>
          <table:table-cell office:value-type="string" office:string-value="M2"/>
          <table:table-cell office:value-type="float" office:value="47.02"/>
          <table:table-cell table:number-columns-repeated="16380"/>
        </table:table-row>
        <table:table-row>
          <table:table-cell office:value-type="string" office:string-value="73829/1"/>
          <table:table-cell office:value-type="string" office:string-value="PISO CERAMICO PADRAO MEDIO PEI 5 ASSENTADO SOBRE ARGAMASSA 1:4 (CIMENTO E AREIA) E REJUNTADO COM CIMENTO BRANCO"/>
          <table:table-cell office:value-type="string" office:string-value="M2"/>
          <table:table-cell office:value-type="float" office:value="49.59"/>
          <table:table-cell table:number-columns-repeated="16380"/>
        </table:table-row>
        <table:table-row>
          <table:table-cell office:value-type="string" office:string-value="73946/1"/>
          <table:table-cell office:value-type="string" office:string-value="PISO CERAMICO PADRAO POPULAR PEI 4 ASSENTADO SOBRE ARGAMASSA DE CIMENTO COLANTE REJUNTADO COM CIMENTO BRANCO"/>
          <table:table-cell office:value-type="string" office:string-value="M2"/>
          <table:table-cell office:value-type="float" office:value="29.05"/>
          <table:table-cell table:number-columns-repeated="16380"/>
        </table:table-row>
        <table:table-row>
          <table:table-cell office:value-type="string" office:string-value="74108/1"/>
          <table:table-cell office:value-type="string" office:string-value="PISO CERAMICO PEI 4 ASSENTADO SOBRE ARGAMASSA 1:4 (CIMENTO E AREIA) REJUNTADO COM CIMENTO COMUM"/>
          <table:table-cell office:value-type="string" office:string-value="M2"/>
          <table:table-cell office:value-type="float" office:value="41.4"/>
          <table:table-cell table:number-columns-repeated="16380"/>
        </table:table-row>
        <table:table-row>
          <table:table-cell office:value-type="float" office:value="84164"/>
          <table:table-cell office:value-type="string" office:string-value="PISO DE PASTILHA FOSCA 1X1&quot; ASSENTADO SOBRE ARGAMASSA 1:2:2 (CIMENTO/AREIA/SAIBRO)"/>
          <table:table-cell office:value-type="string" office:string-value="M2"/>
          <table:table-cell office:value-type="float" office:value="111.8"/>
          <table:table-cell table:number-columns-repeated="16380"/>
        </table:table-row>
        <table:table-row>
          <table:table-cell office:value-type="float" office:value="84166"/>
          <table:table-cell office:value-type="string" office:string-value="PISO EM LADRILHO ANTIDERRAPANTE ASSENTADO SOBRE ARGAMASSA 1:3 (CIMENTO E AREIA) REJUNTADO COM CIMENTO BRANCO E CORANTE"/>
          <table:table-cell office:value-type="string" office:string-value="M2"/>
          <table:table-cell office:value-type="float" office:value="59.1"/>
          <table:table-cell table:number-columns-repeated="16380"/>
        </table:table-row>
        <table:table-row>
          <table:table-cell office:value-type="float" office:value="84203"/>
          <table:table-cell office:value-type="string" office:string-value="PISO PORCELANATO ASSENTADO SOBRE ARGAMASSA DE CIMENTO COLANTE E REJUNTADO COM CIMENTO BRANCO"/>
          <table:table-cell office:value-type="string" office:string-value="M2"/>
          <table:table-cell office:value-type="float" office:value="138.44"/>
          <table:table-cell table:number-columns-repeated="16380"/>
        </table:table-row>
        <table:table-row>
          <table:table-cell office:value-type="float" office:value="84169"/>
          <table:table-cell office:value-type="string" office:string-value="PISO EM LADRILHO HIDRAULICO 20X20 CM ASSENTADO SOBRE ARGAMASSA 1:3 (CIMENTO E AREIA) REJUNTADO COM CIMENTO BRANCO"/>
          <table:table-cell office:value-type="string" office:string-value="M2"/>
          <table:table-cell office:value-type="float" office:value="61.21"/>
          <table:table-cell table:number-columns-repeated="16380"/>
        </table:table-row>
        <table:table-row>
          <table:table-cell office:value-type="string" office:string-value="73743/1"/>
          <table:table-cell office:value-type="string" office:string-value="PISO EM PEDRA SÃO TOME ASSENTADO SOBRE ARGAMASSA 1:3 (CIMENTO E AREIA) REJUNTADO COM CIMENTO BRANCO"/>
          <table:table-cell office:value-type="string" office:string-value="M2"/>
          <table:table-cell office:value-type="float" office:value="88.31"/>
          <table:table-cell table:number-columns-repeated="16380"/>
        </table:table-row>
        <table:table-row>
          <table:table-cell office:value-type="string" office:string-value="73818/1"/>
          <table:table-cell office:value-type="string" office:string-value="PAVIMENTACAO EM PEDRISCO, ESPESSURA 5CM"/>
          <table:table-cell office:value-type="string" office:string-value="M2"/>
          <table:table-cell office:value-type="float" office:value="4.55"/>
          <table:table-cell table:number-columns-repeated="16380"/>
        </table:table-row>
        <table:table-row>
          <table:table-cell office:value-type="string" office:string-value="73921/1"/>
          <table:table-cell office:value-type="string" office:string-value="PISO EM PEDRA PORTUGUESA ASSENTADO SOBRE BASE DE SAIBRO, REJUNTADO COM CIMENTO BRANCO"/>
          <table:table-cell office:value-type="string" office:string-value="M2"/>
          <table:table-cell office:value-type="float" office:value="53.77"/>
          <table:table-cell table:number-columns-repeated="16380"/>
        </table:table-row>
        <table:table-row>
          <table:table-cell office:value-type="string" office:string-value="73921/2"/>
          <table:table-cell office:value-type="string" office:string-value="PISO EM PEDRA ARDOSIA ASSENTADO SOBRE ARGAMASSA COLANTE REJUNTADO COM CIMENTO COMUM"/>
          <table:table-cell office:value-type="string" office:string-value="M2"/>
          <table:table-cell office:value-type="float" office:value="22.37"/>
          <table:table-cell table:number-columns-repeated="16380"/>
        </table:table-row>
        <table:table-row>
          <table:table-cell office:value-type="string" office:string-value="73957/1"/>
          <table:table-cell office:value-type="string" office:string-value="RECOMPOSICAO DE PISO EM PEDRA PORTUGUESA, ASSENTADA SOBRE ARGAMASSA TRACO 1:5 (CIMENTO E SAIBRO), REJUNTADO COM CIMENTO COMUM, COM APROVEITAMENTO DA PEDRA"/>
          <table:table-cell office:value-type="string" office:string-value="M2"/>
          <table:table-cell office:value-type="float" office:value="33.44"/>
          <table:table-cell table:number-columns-repeated="16380"/>
        </table:table-row>
        <table:table-row>
          <table:table-cell office:value-type="string" office:string-value="74160/1"/>
          <table:table-cell office:value-type="string" office:string-value="PISO EM PEDRA ARDOSIA IRREGULAR ASSENTADO SOBRE ARGAMASSA TRACO 1:0,5:5 (CIMENTO, CAL E AREIA), REJUNTADO COM CIMENTO BRANCO"/>
          <table:table-cell office:value-type="string" office:string-value="M2"/>
          <table:table-cell office:value-type="float" office:value="25.14"/>
          <table:table-cell table:number-columns-repeated="16380"/>
        </table:table-row>
        <table:table-row>
          <table:table-cell office:value-type="string" office:string-value="74235/1"/>
          <table:table-cell office:value-type="string" office:string-value="PISO EM PEDRA PORTUGUESA ASSENTADO SOBRE ARGAMASSA TRACO 1:5 (CIMENTO E SAIBRO), REJUNTADO COM CIMENTO COMUM"/>
          <table:table-cell office:value-type="string" office:string-value="M2"/>
          <table:table-cell office:value-type="float" office:value="60.82"/>
          <table:table-cell table:number-columns-repeated="16380"/>
        </table:table-row>
        <table:table-row>
          <table:table-cell office:value-type="float" office:value="84183"/>
          <table:table-cell office:value-type="string" office:string-value="PISO EM PEDRA PORTUGUESA ASSENTADO SOBRE BASE DE AREIA, REJUNTADO COM CIMENTO COMUM"/>
          <table:table-cell office:value-type="string" office:string-value="M2"/>
          <table:table-cell office:value-type="float" office:value="42.8"/>
          <table:table-cell table:number-columns-repeated="16380"/>
        </table:table-row>
        <table:table-row>
          <table:table-cell office:value-type="float" office:value="72185"/>
          <table:table-cell office:value-type="string" office:string-value="PISO VINILICO SEMIFLEXIVEL PADRAO LISO, ESPESSURA 2MM, FIXADO COM COLA"/>
          <table:table-cell office:value-type="string" office:string-value="M2"/>
          <table:table-cell office:value-type="float" office:value="50.24"/>
          <table:table-cell table:number-columns-repeated="16380"/>
        </table:table-row>
        <table:table-row>
          <table:table-cell office:value-type="float" office:value="72186"/>
          <table:table-cell office:value-type="string" office:string-value="PISO VINILICO SEMIFLEXIVEL PADRAO LISO, ESPESSURA 3,2MM, FIXADO COM COLA"/>
          <table:table-cell office:value-type="string" office:string-value="M2"/>
          <table:table-cell office:value-type="float" office:value="80.930000000000007"/>
          <table:table-cell table:number-columns-repeated="16380"/>
        </table:table-row>
        <table:table-row>
          <table:table-cell office:value-type="float" office:value="72187"/>
          <table:table-cell office:value-type="string" office:string-value="PISO DE BORRACHA FRISADO, ESPESSURA 7MM, ASSENTADO COM ARGAMASSA TRACO 1:3 (CIMENTO E AREIA)"/>
          <table:table-cell office:value-type="string" office:string-value="M2"/>
          <table:table-cell office:value-type="float" office:value="142.55000000000001"/>
          <table:table-cell table:number-columns-repeated="16380"/>
        </table:table-row>
        <table:table-row>
          <table:table-cell office:value-type="float" office:value="72188"/>
          <table:table-cell office:value-type="string" office:string-value="PISO DE BORRACHA PASTILHADO, ESPESSURA 7MM, ASSENTADO COM ARGAMASSA TRACO 1:3 (CIMENTO E AREIA)"/>
          <table:table-cell office:value-type="string" office:string-value="M2"/>
          <table:table-cell office:value-type="float" office:value="142.02000000000001"/>
          <table:table-cell table:number-columns-repeated="16380"/>
        </table:table-row>
        <table:table-row>
          <table:table-cell office:value-type="string" office:string-value="73876/1"/>
          <table:table-cell office:value-type="string" office:string-value="PISO DE BORRACHA PASTILHADO, ESPESSURA 7MM, FIXADO COM COLA"/>
          <table:table-cell office:value-type="string" office:string-value="M2"/>
          <table:table-cell office:value-type="float" office:value="134.53"/>
          <table:table-cell table:number-columns-repeated="16380"/>
        </table:table-row>
        <table:table-row>
          <table:table-cell office:value-type="float" office:value="84186"/>
          <table:table-cell office:value-type="string" office:string-value="PISO DE BORRACHA CANELADA, ESPESSURA 3,5MM, FIXADO COM COLA"/>
          <table:table-cell office:value-type="string" office:string-value="M2"/>
          <table:table-cell office:value-type="float" office:value="70.16"/>
          <table:table-cell table:number-columns-repeated="16380"/>
        </table:table-row>
        <table:table-row>
          <table:table-cell office:value-type="float" office:value="84187"/>
          <table:table-cell office:value-type="string" office:string-value="ASSENTAMENTO DE PISO DE BORRACHA PASTILHADA FIXADO COM COLA"/>
          <table:table-cell office:value-type="string" office:string-value="M2"/>
          <table:table-cell office:value-type="float" office:value="12.59"/>
          <table:table-cell table:number-columns-repeated="16380"/>
        </table:table-row>
        <table:table-row>
          <table:table-cell office:value-type="float" office:value="84188"/>
          <table:table-cell office:value-type="string" office:string-value="TESTEIRA OU RODAPE VINILICO 6CM FIXADO COM COLA"/>
          <table:table-cell office:value-type="string" office:string-value="M"/>
          <table:table-cell office:value-type="float" office:value="18.72"/>
          <table:table-cell table:number-columns-repeated="16380"/>
        </table:table-row>
        <table:table-row>
          <table:table-cell office:value-type="float" office:value="72136"/>
          <table:table-cell office:value-type="string" office:string-value="PISO INDUSTRIAL DE ALTA RESISTENCIA, ESPESSURA 8MM, INCLUSO JUNTAS DE DILATACAO PLASTICAS E POLIMENTO MECANIZADO"/>
          <table:table-cell office:value-type="string" office:string-value="M2"/>
          <table:table-cell office:value-type="float" office:value="58.79"/>
          <table:table-cell table:number-columns-repeated="16380"/>
        </table:table-row>
        <table:table-row>
          <table:table-cell office:value-type="float" office:value="72137"/>
          <table:table-cell office:value-type="string" office:string-value="PISO INDUSTRIAL ALTA RESISTENCIA, ESPESSURA 12MM, INCLUSO JUNTAS DE DILATACAO PLASTICAS E POLIMENTO MECANIZADO"/>
          <table:table-cell office:value-type="string" office:string-value="M2"/>
          <table:table-cell office:value-type="float" office:value="70.040000000000006"/>
          <table:table-cell table:number-columns-repeated="16380"/>
        </table:table-row>
        <table:table-row>
          <table:table-cell office:value-type="float" office:value="72815"/>
          <table:table-cell office:value-type="string" office:string-value="APLICACAO DE TINTA A BASE DE EPOXI SOBRE PISO"/>
          <table:table-cell office:value-type="string" office:string-value="M2"/>
          <table:table-cell office:value-type="float" office:value="30.15"/>
          <table:table-cell table:number-columns-repeated="16380"/>
        </table:table-row>
        <table:table-row>
          <table:table-cell office:value-type="float" office:value="84191"/>
          <table:table-cell office:value-type="string" office:string-value="PISO EM GRANILITE, MARMORITE OU GRANITINA ESPESSURA 8 MM, INCLUSO JUNTAS DE DILATACAO PLASTICAS"/>
          <table:table-cell office:value-type="string" office:string-value="M2"/>
          <table:table-cell office:value-type="float" office:value="49.99"/>
          <table:table-cell table:number-columns-repeated="16380"/>
        </table:table-row>
        <table:table-row>
          <table:table-cell office:value-type="float" office:value="72138"/>
          <table:table-cell office:value-type="string" office:string-value="PISO EM GRANITO BRANCO 50X50CM LEVIGADO ESPESSURA 2CM, ASSENTADO COM ARGAMASSA COLANTE DUPLA COLAGEM, COM REJUNTAMENTO EM CIMENTO BRANCO"/>
          <table:table-cell office:value-type="string" office:string-value="M2"/>
          <table:table-cell office:value-type="float" office:value="359.33"/>
          <table:table-cell table:number-columns-repeated="16380"/>
        </table:table-row>
        <table:table-row>
          <table:table-cell office:value-type="float" office:value="84190"/>
          <table:table-cell office:value-type="string" office:string-value="PISO GRANITO ASSENTADO SOBRE ARGAMASSA CIMENTO / CAL / AREIA TRACO 1:0,25:3 INCLUSIVE REJUNTE EM CIMENTO"/>
          <table:table-cell office:value-type="string" office:string-value="M2"/>
          <table:table-cell office:value-type="float" office:value="258.27999999999997"/>
          <table:table-cell table:number-columns-repeated="16380"/>
        </table:table-row>
        <table:table-row>
          <table:table-cell office:value-type="float" office:value="84193"/>
          <table:table-cell office:value-type="string" office:string-value="ASSENTAMENTO DE PISO GRANITO/MARMORE SOBRE ARGAMASSA TRACO 1:2:2 (CIMENTO/AREIA/SAIBRO)"/>
          <table:table-cell office:value-type="string" office:string-value="M2"/>
          <table:table-cell office:value-type="float" office:value="15.12"/>
          <table:table-cell table:number-columns-repeated="16380"/>
        </table:table-row>
        <table:table-row>
          <table:table-cell office:value-type="float" office:value="84195"/>
          <table:table-cell office:value-type="string" office:string-value="PISO MARMORE BRANCO ASSENTADO SOBRE ARGAMASSA TRACO 1:4 (CIMENTO/AREIA)"/>
          <table:table-cell office:value-type="string" office:string-value="M2"/>
          <table:table-cell office:value-type="float" office:value="290.3"/>
          <table:table-cell table:number-columns-repeated="16380"/>
        </table:table-row>
        <table:table-row>
          <table:table-cell office:value-type="float" office:value="84192"/>
          <table:table-cell office:value-type="string" office:string-value="SOLEIRA CERAMICA PEI-4 LARGURA 15CM ASSENTADA SOBRE ARGAMASSA CIMENTO E AREIA TRACO 1:4"/>
          <table:table-cell office:value-type="string" office:string-value="M"/>
          <table:table-cell office:value-type="float" office:value="9.68"/>
          <table:table-cell table:number-columns-repeated="16380"/>
        </table:table-row>
        <table:table-row>
          <table:table-cell office:value-type="string" office:string-value="74159/1"/>
          <table:table-cell office:value-type="string" office:string-value="SOLEIRA EM ARDOSIA LARGURA 15CM ASSENTADA COM ARGAMASSA DE CIMENTO E AREIA TRACO 1:4 REJUNTE EM CIMENTO BRANCO"/>
          <table:table-cell office:value-type="string" office:string-value="M"/>
          <table:table-cell office:value-type="float" office:value="8.6999999999999993"/>
          <table:table-cell table:number-columns-repeated="16380"/>
        </table:table-row>
        <table:table-row>
          <table:table-cell office:value-type="string" office:string-value="74192/1"/>
          <table:table-cell office:value-type="string" office:string-value="SOLEIRA EM MARMORITE LARGURA 15CM SOBRE ARGAMASSA TRACO 1:4 (CIMENTO E AREIA)"/>
          <table:table-cell office:value-type="string" office:string-value="M"/>
          <table:table-cell office:value-type="float" office:value="34.130000000000003"/>
          <table:table-cell table:number-columns-repeated="16380"/>
        </table:table-row>
        <table:table-row>
          <table:table-cell office:value-type="float" office:value="84194"/>
          <table:table-cell office:value-type="string" office:string-value="SOLEIRA DE CIMENTADO LISO LARGURA 15CM  EXECUTADA COM ARGAMASSA TRACO 1:3 (CIMENTO E AREIA)"/>
          <table:table-cell office:value-type="string" office:string-value="M"/>
          <table:table-cell office:value-type="float" office:value="7.37"/>
          <table:table-cell table:number-columns-repeated="16380"/>
        </table:table-row>
        <table:table-row>
          <table:table-cell office:value-type="string" office:string-value="74111/1"/>
          <table:table-cell office:value-type="string" office:string-value="SOLEIRA DE MARMORE BRANCO, LARGURA 5CM, ESPESSURA 3CM, ASSENTADA COM ARGAMASSA COLANTE"/>
          <table:table-cell office:value-type="string" office:string-value="M"/>
          <table:table-cell office:value-type="float" office:value="66.33"/>
          <table:table-cell table:number-columns-repeated="16380"/>
        </table:table-row>
        <table:table-row>
          <table:table-cell office:value-type="float" office:value="84161"/>
          <table:table-cell office:value-type="string" office:string-value="SOLEIRA DE MARMORE BRANCO, LARGURA 15CM, ESPESSURA 3CM, ASSENTADA SOBRE ARGAMASSA TRACO 1:4 (CIMENTO E AREIA)"/>
          <table:table-cell office:value-type="string" office:string-value="M"/>
          <table:table-cell office:value-type="float" office:value="43.04"/>
          <table:table-cell table:number-columns-repeated="16380"/>
        </table:table-row>
        <table:table-row>
          <table:table-cell office:value-type="float" office:value="72194"/>
          <table:table-cell office:value-type="string" office:string-value="RECOLOCACAO DE RODAPE DE MADEIRA E CORDAO, CONSIDERANDO REAPROVEITAMENTO DO MATERIAL"/>
          <table:table-cell office:value-type="string" office:string-value="M"/>
          <table:table-cell office:value-type="float" office:value="3.08"/>
          <table:table-cell table:number-columns-repeated="16380"/>
        </table:table-row>
        <table:table-row>
          <table:table-cell office:value-type="string" office:string-value="73886/1"/>
          <table:table-cell office:value-type="string" office:string-value="RODAPE EM MADEIRA, ALTURA 7CM, FIXADO EM PECAS DE MADEIRA"/>
          <table:table-cell office:value-type="string" office:string-value="M"/>
          <table:table-cell office:value-type="float" office:value="13.51"/>
          <table:table-cell table:number-columns-repeated="16380"/>
        </table:table-row>
        <table:table-row>
          <table:table-cell office:value-type="float" office:value="84162"/>
          <table:table-cell office:value-type="string" office:string-value="RODAPE EM MADEIRA, ALTURA 7CM, FIXADO COM COLA"/>
          <table:table-cell office:value-type="string" office:string-value="M"/>
          <table:table-cell office:value-type="float" office:value="13.62"/>
          <table:table-cell table:number-columns-repeated="16380"/>
        </table:table-row>
        <table:table-row>
          <table:table-cell office:value-type="string" office:string-value="73985/1"/>
          <table:table-cell office:value-type="string" office:string-value="RODAPE EM CERAMICA LINHA POPULAR PEI-4 ASSENTADO COM ARGAMASSA TRACO 1:0,25:3 (CIMENTO, CAL E AREIA) REJUNTE EM CIMENTO BRANCO"/>
          <table:table-cell office:value-type="string" office:string-value="M"/>
          <table:table-cell office:value-type="float" office:value="9.32"/>
          <table:table-cell table:number-columns-repeated="16380"/>
        </table:table-row>
        <table:table-row>
          <table:table-cell office:value-type="float" office:value="84163"/>
          <table:table-cell office:value-type="string" office:string-value="RODAPE EM CERAMICA PADRAO MEDIO PEI-4 ASSENTADO COM ARGAMASSA TRACO 1:4 (CIMENTO E AREIA)"/>
          <table:table-cell office:value-type="string" office:string-value="M"/>
          <table:table-cell office:value-type="float" office:value="8.6999999999999993"/>
          <table:table-cell table:number-columns-repeated="16380"/>
        </table:table-row>
        <table:table-row>
          <table:table-cell office:value-type="float" office:value="84206"/>
          <table:table-cell office:value-type="string" office:string-value="RODAPE EM CERAMICA PADRAO MEDIO PEI-4 ALTURA 8CM ASSENTADO SOBRE ARGAMASSA DE CIMENTO COLANTE REJUNTADO COM CIMENTO BRANCO"/>
          <table:table-cell office:value-type="string" office:string-value="M"/>
          <table:table-cell office:value-type="float" office:value="9.27"/>
          <table:table-cell table:number-columns-repeated="16380"/>
        </table:table-row>
        <table:table-row>
          <table:table-cell office:value-type="float" office:value="84208"/>
          <table:table-cell office:value-type="string" office:string-value="RODAPE EM PORCELANATO ALTURA 8CM ASSENTADO SOBRE ARGAMASSA DE CIMENTO COLANTE REJUNTADO COM CIMENTO BRANCO"/>
          <table:table-cell office:value-type="string" office:string-value="M"/>
          <table:table-cell office:value-type="float" office:value="19.45"/>
          <table:table-cell table:number-columns-repeated="16380"/>
        </table:table-row>
        <table:table-row>
          <table:table-cell office:value-type="float" office:value="6123"/>
          <table:table-cell office:value-type="string" office:string-value="RODAPE EM ARGAMASSA TRACO 1:2:8 (CIMENTO, CAL E AREIA) ALTURA 8CM"/>
          <table:table-cell office:value-type="string" office:string-value="M"/>
          <table:table-cell office:value-type="float" office:value="6.43"/>
          <table:table-cell table:number-columns-repeated="16380"/>
        </table:table-row>
        <table:table-row>
          <table:table-cell office:value-type="float" office:value="40904"/>
          <table:table-cell office:value-type="string" office:string-value="RODAPE EM ARDOSIA ALTURA 8CM ASSENTADO COM ARGAMASSA TRACO 1:2:8 (CIMENTO, CAL E AREIA) REJUNTE EM CIMENTO BRANCO"/>
          <table:table-cell office:value-type="string" office:string-value="ML"/>
          <table:table-cell office:value-type="float" office:value="5.17"/>
          <table:table-cell table:number-columns-repeated="16380"/>
        </table:table-row>
        <table:table-row>
          <table:table-cell office:value-type="float" office:value="73630"/>
          <table:table-cell office:value-type="string" office:string-value="RODAPE EM CONCRETO (CIMENTO, AREIA GROSSA E PEDRISCO), ALTURA 8CM"/>
          <table:table-cell office:value-type="string" office:string-value="M"/>
          <table:table-cell office:value-type="float" office:value="6.66"/>
          <table:table-cell table:number-columns-repeated="16380"/>
        </table:table-row>
        <table:table-row>
          <table:table-cell office:value-type="string" office:string-value="73742/1"/>
          <table:table-cell office:value-type="string" office:string-value="RODAPE EM MARMORE BRANCO ASSENTADO COM ARGAMASSA TRACO 1:2:8 (CIMENTO, CAL E AREIA) ALTURA 7CM"/>
          <table:table-cell office:value-type="string" office:string-value="M"/>
          <table:table-cell office:value-type="float" office:value="44.73"/>
          <table:table-cell table:number-columns-repeated="16380"/>
        </table:table-row>
        <table:table-row>
          <table:table-cell office:value-type="string" office:string-value="73850/1"/>
          <table:table-cell office:value-type="string" office:string-value="RODAPE EM MARMORITE, ALTURA 10CM"/>
          <table:table-cell office:value-type="string" office:string-value="M"/>
          <table:table-cell office:value-type="float" office:value="15.28"/>
          <table:table-cell table:number-columns-repeated="16380"/>
        </table:table-row>
        <table:table-row>
          <table:table-cell office:value-type="float" office:value="84165"/>
          <table:table-cell office:value-type="string" office:string-value="RODAPE EM ARGAMASSA TRACO 1:3 (CIMENTO E AREIA) ALTURA 8CM"/>
          <table:table-cell office:value-type="string" office:string-value="M"/>
          <table:table-cell office:value-type="float" office:value="6.67"/>
          <table:table-cell table:number-columns-repeated="16380"/>
        </table:table-row>
        <table:table-row>
          <table:table-cell office:value-type="float" office:value="84167"/>
          <table:table-cell office:value-type="string" office:string-value="RODAPE EM MARMORE BRANCO ASSENTADO COM ARGAMASSA TRACO 1:4 (CIMENTO E AREIA) ALTURA 7CM"/>
          <table:table-cell office:value-type="string" office:string-value="M"/>
          <table:table-cell office:value-type="float" office:value="48.89"/>
          <table:table-cell table:number-columns-repeated="16380"/>
        </table:table-row>
        <table:table-row>
          <table:table-cell office:value-type="float" office:value="84168"/>
          <table:table-cell office:value-type="string" office:string-value="RODAPE EM ARDOSIA ASSENTADO COM ARGAMASSA TRACO 1:4 (CIMENTO E AREIA) ALTURA 10CM"/>
          <table:table-cell office:value-type="string" office:string-value="M"/>
          <table:table-cell office:value-type="float" office:value="7.97"/>
          <table:table-cell table:number-columns-repeated="16380"/>
        </table:table-row>
        <table:table-row>
          <table:table-cell office:value-type="float" office:value="68325"/>
          <table:table-cell office:value-type="string" office:string-value="PISO EM CONCRETO 20 MPA PREPARO MECANICO, ESPESSURA 7CM, INCLUSO SELANTE ELASTICO A BASE DE POLIURETANO"/>
          <table:table-cell office:value-type="string" office:string-value="M2"/>
          <table:table-cell office:value-type="float" office:value="37.57"/>
          <table:table-cell table:number-columns-repeated="16380"/>
        </table:table-row>
        <table:table-row>
          <table:table-cell office:value-type="float" office:value="68333"/>
          <table:table-cell office:value-type="string" office:string-value="PISO EM CONCRETO 20 MPA PREPARO MECANICO, ESPESSURA 7CM, INCLUSO JUNTAS DE DILATACAO EM MADEIRA"/>
          <table:table-cell office:value-type="string" office:string-value="M2"/>
          <table:table-cell office:value-type="float" office:value="35.49"/>
          <table:table-cell table:number-columns-repeated="16380"/>
        </table:table-row>
        <table:table-row>
          <table:table-cell office:value-type="float" office:value="72182"/>
          <table:table-cell office:value-type="string" office:string-value="PISO EM CONCRETO 20 MPA PREPARO MECANICO, ESPESSURA 7CM, INCLUSO JUNTAS DE DILATACAO EM POLIURETANO 2X2M"/>
          <table:table-cell office:value-type="string" office:string-value="M2"/>
          <table:table-cell office:value-type="float" office:value="39"/>
          <table:table-cell table:number-columns-repeated="16380"/>
        </table:table-row>
        <table:table-row>
          <table:table-cell office:value-type="float" office:value="72183"/>
          <table:table-cell office:value-type="string" office:string-value="PISO EM CONCRETO 20MPA PREPARO MECANICO, ESPESSURA 7 CM, COM ARMACAO EM TELA SOLDADA"/>
          <table:table-cell office:value-type="string" office:string-value="M2"/>
          <table:table-cell office:value-type="float" office:value="57.97"/>
          <table:table-cell table:number-columns-repeated="16380"/>
        </table:table-row>
        <table:table-row>
          <table:table-cell office:value-type="float" office:value="72195"/>
          <table:table-cell office:value-type="string" office:string-value="PISO EM CONCRETO ESPESSURA 7CM, COM JUNTA EM GRAMA"/>
          <table:table-cell office:value-type="string" office:string-value="M2"/>
          <table:table-cell office:value-type="float" office:value="38.74"/>
          <table:table-cell table:number-columns-repeated="16380"/>
        </table:table-row>
        <table:table-row>
          <table:table-cell office:value-type="string" office:string-value="73892/1"/>
          <table:table-cell office:value-type="string" office:string-value="EXECUÇÃO DE PASSEIO (CALÇADA) EM CONCRETO (CIMENTO/AREIA/SEIXO ROLADO), PREPARO MECÂNICO, ESPESSURA 7CM, COM JUNTA DE DILATAÇÃO EM MADEIRA, INCLUSO LANÇAMENTO E ADENSAMENTO"/>
          <table:table-cell office:value-type="string" office:string-value="M2"/>
          <table:table-cell office:value-type="float" office:value="28.4"/>
          <table:table-cell table:number-columns-repeated="16380"/>
        </table:table-row>
        <table:table-row>
          <table:table-cell office:value-type="string" office:string-value="73892/2"/>
          <table:table-cell office:value-type="string" office:string-value="EXECUÇÃO DE PASSEIO (CALÇADA) EM CONCRETO 12 MPA, TRAÇO 1:3:5 (CIMENTO/AREIA/BRITA), PREPARO MECÂNICO, ESPESSURA 7CM, COM JUNTA DE DILATAÇÃO EM MADEIRA, INCLUSO LANÇAMENTO E ADENSAMENTO"/>
          <table:table-cell office:value-type="string" office:string-value="M2"/>
          <table:table-cell office:value-type="float" office:value="27.23"/>
          <table:table-cell table:number-columns-repeated="16380"/>
        </table:table-row>
        <table:table-row>
          <table:table-cell office:value-type="string" office:string-value="74147/1"/>
          <table:table-cell office:value-type="string" office:string-value="PISO EM BLOCO SEXTAVADO 30X30CM, ESPESSURA 8CM, ASSENTADO SOBRE COLCHAO DE AREIA ESPESSURA 6CM"/>
          <table:table-cell office:value-type="string" office:string-value="M2"/>
          <table:table-cell office:value-type="float" office:value="47.25"/>
          <table:table-cell table:number-columns-repeated="16380"/>
        </table:table-row>
        <table:table-row>
          <table:table-cell office:value-type="float" office:value="84175"/>
          <table:table-cell office:value-type="string" office:string-value="JUNTA 5X5CM COM ARGAMASSA TRACO 1:3 (CIMENTO E AREIA) PARA PISO EM PLACAS"/>
          <table:table-cell office:value-type="string" office:string-value="M"/>
          <table:table-cell office:value-type="float" office:value="6.93"/>
          <table:table-cell table:number-columns-repeated="16380"/>
        </table:table-row>
        <table:table-row>
          <table:table-cell office:value-type="float" office:value="84176"/>
          <table:table-cell office:value-type="string" office:string-value="JUNTA 2,5X2,5CM COM ARGAMASSA 1:1:3 IMPERMEABILIZANTE DE HIDRO-ASFALTO CIMENTO E AREIA PARA PISO EM PLACAS"/>
          <table:table-cell office:value-type="string" office:string-value="M"/>
          <table:table-cell office:value-type="float" office:value="12.61"/>
          <table:table-cell table:number-columns-repeated="16380"/>
        </table:table-row>
        <table:table-row>
          <table:table-cell office:value-type="float" office:value="84177"/>
          <table:table-cell office:value-type="string" office:string-value="JUNTA GRAMADA 5CM DE LARGURA"/>
          <table:table-cell office:value-type="string" office:string-value="M"/>
          <table:table-cell office:value-type="float" office:value="8.4600000000000009"/>
          <table:table-cell table:number-columns-repeated="16380"/>
        </table:table-row>
        <table:table-row>
          <table:table-cell office:value-type="float" office:value="84184"/>
          <table:table-cell office:value-type="string" office:string-value="REPOSICAO DE BLOCOS DE CONCRETO HEXAGONAL, TIPO BLOKRET, SOBRE COXIM AREIA"/>
          <table:table-cell office:value-type="string" office:string-value="M2"/>
          <table:table-cell office:value-type="float" office:value="12.24"/>
          <table:table-cell table:number-columns-repeated="16380"/>
        </table:table-row>
        <table:table-row>
          <table:table-cell office:value-type="float" office:value="84212"/>
          <table:table-cell office:value-type="string" office:string-value="PISO EM CONCRETO 20 MPA USINADO, ESPESSURA 7CM E JUNTAS SERRADAS 2X2M, INCLUSO POLIMENTO COM DESEMPENADEIRA ELETRICA"/>
          <table:table-cell office:value-type="string" office:string-value="M2"/>
          <table:table-cell office:value-type="float" office:value="34.17"/>
          <table:table-cell table:number-columns-repeated="16380"/>
        </table:table-row>
        <table:table-row>
          <table:table-cell office:value-type="float" office:value="84179"/>
          <table:table-cell office:value-type="string" office:string-value="CARPETE NYLON ESPESSURA 6MM, COLOCADO SOBRE ARGAMASSA TRACO 1:4 (CIMENTO E AREIA)"/>
          <table:table-cell office:value-type="string" office:string-value="M2"/>
          <table:table-cell office:value-type="float" office:value="77.75"/>
          <table:table-cell table:number-columns-repeated="16380"/>
        </table:table-row>
        <table:table-row>
          <table:table-cell office:value-type="float" office:value="6051"/>
          <table:table-cell office:value-type="string" office:string-value="REGULARIZACAO DE PISO/BASE EM ARGAMASSA TRACO 1:0,5:8(CIMENTO, CAL E AREIA), ESPESSURA 2,5CM, PREPARO MECANICO"/>
          <table:table-cell office:value-type="string" office:string-value="M2"/>
          <table:table-cell office:value-type="float" office:value="11.58"/>
          <table:table-cell table:number-columns-repeated="16380"/>
        </table:table-row>
        <table:table-row>
          <table:table-cell office:value-type="string" office:string-value="73920/1"/>
          <table:table-cell office:value-type="string" office:string-value="REGULARIZACAO DE PISO/BASE EM ARGAMASSA TRACO 1:3 (CIMENTO E AREIA), ESPESSURA 2,0CM, PREPARO MANUAL"/>
          <table:table-cell office:value-type="string" office:string-value="M2"/>
          <table:table-cell office:value-type="float" office:value="11.31"/>
          <table:table-cell table:number-columns-repeated="16380"/>
        </table:table-row>
        <table:table-row>
          <table:table-cell office:value-type="string" office:string-value="73920/2"/>
          <table:table-cell office:value-type="string" office:string-value="REGULARIZACAO DE PISO/BASE EM ARGAMASSA TRACO 1:3 (CIMENTO E AREIA), ESPESSURA 3,0CM, PREPARO MANUAL"/>
          <table:table-cell office:value-type="string" office:string-value="M2"/>
          <table:table-cell office:value-type="float" office:value="15.95"/>
          <table:table-cell table:number-columns-repeated="16380"/>
        </table:table-row>
        <table:table-row>
          <table:table-cell office:value-type="string" office:string-value="73920/3"/>
          <table:table-cell office:value-type="string" office:string-value="REGULARIZACAO DE PISO/BASE EM ARGAMASSA TRACO 1:4 (CIMENTO E AREIA), ESPESSURA 3,0CM, PREPARO MANUAL"/>
          <table:table-cell office:value-type="string" office:string-value="M2"/>
          <table:table-cell office:value-type="float" office:value="14.64"/>
          <table:table-cell table:number-columns-repeated="16380"/>
        </table:table-row>
        <table:table-row>
          <table:table-cell office:value-type="string" office:string-value="73920/6"/>
          <table:table-cell office:value-type="string" office:string-value="REGULARIZACAO DE PISO/BASE EM ARGAMASSA TRACO 1:4 (CIMENTO E AREIA), ESPESSURA 5,0CM, PREPARO MANUAL"/>
          <table:table-cell office:value-type="string" office:string-value="M2"/>
          <table:table-cell office:value-type="float" office:value="25.08"/>
          <table:table-cell table:number-columns-repeated="16380"/>
        </table:table-row>
        <table:table-row>
          <table:table-cell office:value-type="string" office:string-value="73977/1"/>
          <table:table-cell office:value-type="string" office:string-value="REGULARIZACAO DE PISO/BASE EM ARGAMASSA TRACO 1:3 (CIMENTO E AREIA GROSSA SEM PENEIRAR), ESPESSURA 3,0CM, PREPARO MECANICO"/>
          <table:table-cell office:value-type="string" office:string-value="M2"/>
          <table:table-cell office:value-type="float" office:value="15.14"/>
          <table:table-cell table:number-columns-repeated="16380"/>
        </table:table-row>
        <table:table-row>
          <table:table-cell office:value-type="string" office:string-value="73977/2"/>
          <table:table-cell office:value-type="string" office:string-value="REGULARIZACAO DE PISO/BASE EM ARGAMASSA TRACO 1:3 (CIMENTO E AREIA GROSSA SEM PENEIRAR), ESPESSURA 5,0CM, PREPARO MECANICO"/>
          <table:table-cell office:value-type="string" office:string-value="M2"/>
          <table:table-cell office:value-type="float" office:value="21.85"/>
          <table:table-cell table:number-columns-repeated="16380"/>
        </table:table-row>
        <table:table-row>
          <table:table-cell office:value-type="float" office:value="84170"/>
          <table:table-cell office:value-type="string" office:string-value="LASTRO DE SEIXO ROLADO APILOADO"/>
          <table:table-cell office:value-type="string" office:string-value="M3"/>
          <table:table-cell office:value-type="float" office:value="112.87"/>
          <table:table-cell table:number-columns-repeated="16380"/>
        </table:table-row>
        <table:table-row>
          <table:table-cell office:value-type="float" office:value="84171"/>
          <table:table-cell office:value-type="string" office:string-value="REGULARIZACAO PISO CIMENTO / AREIA 1:3 PREPARO MANUAL, INCLUSO ADITIVO IMPERMEABILIZANTE ESPESSURA 2CM"/>
          <table:table-cell office:value-type="string" office:string-value="M2"/>
          <table:table-cell office:value-type="float" office:value="12.55"/>
          <table:table-cell table:number-columns-repeated="16380"/>
        </table:table-row>
        <table:table-row>
          <table:table-cell office:value-type="string" office:string-value="73907/3"/>
          <table:table-cell office:value-type="string" office:string-value="CONTRAPISO/LASTRO DE CONCRETO NAO-ESTRUTURAL, E=5CM, PREPARO COM BETONEIRA"/>
          <table:table-cell office:value-type="string" office:string-value="M2"/>
          <table:table-cell office:value-type="float" office:value="20.399999999999999"/>
          <table:table-cell table:number-columns-repeated="16380"/>
        </table:table-row>
        <table:table-row>
          <table:table-cell office:value-type="string" office:string-value="73907/6"/>
          <table:table-cell office:value-type="string" office:string-value="LASTRO DE CONCRETO, ESPESSURA 3CM, PREPARO MECANICO"/>
          <table:table-cell office:value-type="string" office:string-value="M2"/>
          <table:table-cell office:value-type="float" office:value="13.42"/>
          <table:table-cell table:number-columns-repeated="16380"/>
        </table:table-row>
        <table:table-row>
          <table:table-cell office:value-type="string" office:string-value="73919/1"/>
          <table:table-cell office:value-type="string" office:string-value="CONTRAPISO EM ARGAMASSA TRACO 1:4 (CIMENTO E AREIA), ESPESSURA 6CM, PREPARO MANUAL"/>
          <table:table-cell office:value-type="string" office:string-value="M2"/>
          <table:table-cell office:value-type="float" office:value="30.3"/>
          <table:table-cell table:number-columns-repeated="16380"/>
        </table:table-row>
        <table:table-row>
          <table:table-cell office:value-type="string" office:string-value="73919/2"/>
          <table:table-cell office:value-type="string" office:string-value="CONTRAPISO EM ARGAMASSA TRACO 1:4 (CIMENTO E AREIA), ESPESSURA 5CM, PREPARO MANUAL"/>
          <table:table-cell office:value-type="string" office:string-value="M2"/>
          <table:table-cell office:value-type="float" office:value="25.08"/>
          <table:table-cell table:number-columns-repeated="16380"/>
        </table:table-row>
        <table:table-row>
          <table:table-cell office:value-type="string" office:string-value="73919/3"/>
          <table:table-cell office:value-type="string" office:string-value="CONTRAPISO EM ARGAMASSA TRACO 1:4 (CIMENTO E AREIA), ESPESSURA 4CM, PREPARO MANUAL"/>
          <table:table-cell office:value-type="string" office:string-value="M2"/>
          <table:table-cell office:value-type="float" office:value="19.86"/>
          <table:table-cell table:number-columns-repeated="16380"/>
        </table:table-row>
        <table:table-row>
          <table:table-cell office:value-type="string" office:string-value="73919/4"/>
          <table:table-cell office:value-type="string" office:string-value="CONTRAPISO EM ARGAMASSA TRACO 1:4 (CIMENTO E AREIA), ESPESSURA 7CM, PREPARO MANUAL"/>
          <table:table-cell office:value-type="string" office:string-value="M2"/>
          <table:table-cell office:value-type="float" office:value="33.49"/>
          <table:table-cell table:number-columns-repeated="16380"/>
        </table:table-row>
        <table:table-row>
          <table:table-cell office:value-type="string" office:string-value="73919/5"/>
          <table:table-cell office:value-type="string" office:string-value="CONTRAPISO EM ARGAMASSA TRACO 1:3 (CIMENTO E AREIA), INTERNO SOBRE LAJE, ADERIDO, ESPESSURA 2,5CM, PREPARO MECANICO"/>
          <table:table-cell office:value-type="string" office:string-value="M2"/>
          <table:table-cell office:value-type="float" office:value="19.75"/>
          <table:table-cell table:number-columns-repeated="16380"/>
        </table:table-row>
        <table:table-row>
          <table:table-cell office:value-type="string" office:string-value="73919/6"/>
          <table:table-cell office:value-type="string" office:string-value="CONTRAPISO EM ARGAMASSA TRACO 1:4 (CIMENTO E AREIA), INTERNO SOBRE LAJE, ADERIDO, ESPESSURA 2,5CM, PREPARO MECANICO"/>
          <table:table-cell office:value-type="string" office:string-value="M2"/>
          <table:table-cell office:value-type="float" office:value="18.510000000000002"/>
          <table:table-cell table:number-columns-repeated="16380"/>
        </table:table-row>
        <table:table-row>
          <table:table-cell office:value-type="string" office:string-value="73919/9"/>
          <table:table-cell office:value-type="string" office:string-value="CONTRAPISO EM ARGAMASSA TRACO 1:4 (CIMENTO E AREIA), INTERNO SOBRE LAJE, NAO ADERIDO, ESPESSURA 3,5CM, PREPARO MECANICO"/>
          <table:table-cell office:value-type="string" office:string-value="M2"/>
          <table:table-cell office:value-type="float" office:value="24.38"/>
          <table:table-cell table:number-columns-repeated="16380"/>
        </table:table-row>
        <table:table-row>
          <table:table-cell office:value-type="string" office:string-value="73919/11"/>
          <table:table-cell office:value-type="string" office:string-value="CONTRAPISO EM ARGAMASSA TRACO 1:6 (CIMENTO E AREIA), INTERNO SOBRE LAJE, NAO ADERIDO, ESPESSURA 3,5CM, PREPARO MECANICO"/>
          <table:table-cell office:value-type="string" office:string-value="M2"/>
          <table:table-cell office:value-type="float" office:value="21.06"/>
          <table:table-cell table:number-columns-repeated="16380"/>
        </table:table-row>
        <table:table-row>
          <table:table-cell office:value-type="string" office:string-value="74048/7"/>
          <table:table-cell office:value-type="string" office:string-value="LASTRO DE CONCRETO, ESPESSURA 3 CM, PREPARO MECANICO, INCLUSO ADITIVO IMPERMEABILIZANTE"/>
          <table:table-cell office:value-type="string" office:string-value="M2"/>
          <table:table-cell office:value-type="float" office:value="17.03"/>
          <table:table-cell table:number-columns-repeated="16380"/>
        </table:table-row>
        <table:table-row>
          <table:table-cell office:value-type="float" office:value="84185"/>
          <table:table-cell office:value-type="string" office:string-value="CONTRAPISO EM ARGAMASSA CIMENTO / AREIA / SAIBRO 1:2:2 ESPESSURA 3CM"/>
          <table:table-cell office:value-type="string" office:string-value="M2"/>
          <table:table-cell office:value-type="float" office:value="13.01"/>
          <table:table-cell table:number-columns-repeated="16380"/>
        </table:table-row>
        <table:table-row>
          <table:table-cell office:value-type="float" office:value="72189"/>
          <table:table-cell office:value-type="string" office:string-value="RODAPE VINILICO ALTURA 5CM, ESPESSURA 1MM, FIXADO COM COLA"/>
          <table:table-cell office:value-type="string" office:string-value="M"/>
          <table:table-cell office:value-type="float" office:value="11.53"/>
          <table:table-cell table:number-columns-repeated="16380"/>
        </table:table-row>
        <table:table-row>
          <table:table-cell office:value-type="float" office:value="72190"/>
          <table:table-cell office:value-type="string" office:string-value="RODAPE BORRACHA LISO, ALTURA 7CM, ESPESSURA 1MM, FIXADO COM COLA"/>
          <table:table-cell office:value-type="string" office:string-value="M"/>
          <table:table-cell office:value-type="float" office:value="17.88"/>
          <table:table-cell table:number-columns-repeated="16380"/>
        </table:table-row>
        <table:table-row>
          <table:table-cell office:value-type="float" office:value="5974"/>
          <table:table-cell office:value-type="string" office:string-value="CHAPISCO TRACO 1:4 (CIMENTO E AREIA GROSSA), ESPESSURA 0,5CM, PREPARO MECANICO DA ARGAMASSA"/>
          <table:table-cell office:value-type="string" office:string-value="M2"/>
          <table:table-cell office:value-type="float" office:value="3.41"/>
          <table:table-cell table:number-columns-repeated="16380"/>
        </table:table-row>
        <table:table-row>
          <table:table-cell office:value-type="float" office:value="5975"/>
          <table:table-cell office:value-type="string" office:string-value="CHAPISCO TRACO 1:3 (CIMENTO E AREIA MEDIA), ESPESSURA 0,5CM, PREPARO MECANICO DA ARGAMASSA"/>
          <table:table-cell office:value-type="string" office:string-value="M2"/>
          <table:table-cell office:value-type="float" office:value="4.25"/>
          <table:table-cell table:number-columns-repeated="16380"/>
        </table:table-row>
        <table:table-row>
          <table:table-cell office:value-type="string" office:string-value="73928/1"/>
          <table:table-cell office:value-type="string" office:string-value="CHAPISCO TRACO 1:4 (CIMENTO E AREIA MEDIA), ESPESSURA 0,5CM, PREPARO MANUAL DA ARGAMASSA"/>
          <table:table-cell office:value-type="string" office:string-value="M2"/>
          <table:table-cell office:value-type="float" office:value="3.62"/>
          <table:table-cell table:number-columns-repeated="16380"/>
        </table:table-row>
        <table:table-row>
          <table:table-cell office:value-type="string" office:string-value="73928/2"/>
          <table:table-cell office:value-type="string" office:string-value="CHAPISCO TRACO 1:3 (CIMENTO E AREIA MEDIA), ESPESSURA 0,5CM, PREPARO MANUAL DA ARGAMASSA"/>
          <table:table-cell office:value-type="string" office:string-value="M2"/>
          <table:table-cell office:value-type="float" office:value="3.84"/>
          <table:table-cell table:number-columns-repeated="16380"/>
        </table:table-row>
        <table:table-row>
          <table:table-cell office:value-type="string" office:string-value="73928/5"/>
          <table:table-cell office:value-type="string" office:string-value="CHAPISCO TRACO 1:3 (CIMENTO E AREIA MEDIA), ESPESSURA 0,5CM, INCLUSO ADITIVO IMPERMEABILIZANTE, PREPARO MECANICO DA ARGAMASSA"/>
          <table:table-cell office:value-type="string" office:string-value="M2"/>
          <table:table-cell office:value-type="float" office:value="4.5599999999999996"/>
          <table:table-cell table:number-columns-repeated="16380"/>
        </table:table-row>
        <table:table-row>
          <table:table-cell office:value-type="string" office:string-value="73928/6"/>
          <table:table-cell office:value-type="string" office:string-value="CHAPISCO TRACO 1:4 (CIMENTO E AREIA MEDIA), ESPESSURA 0,5CM, INCLUSO ADITIVO IMPERMEABILIZANTEPREPARO MANUAL DA ARGAMASSA"/>
          <table:table-cell office:value-type="string" office:string-value="M2"/>
          <table:table-cell office:value-type="float" office:value="4.22"/>
          <table:table-cell table:number-columns-repeated="16380"/>
        </table:table-row>
        <table:table-row>
          <table:table-cell office:value-type="string" office:string-value="73928/7"/>
          <table:table-cell office:value-type="string" office:string-value="CHAPISCO TRACO 1:4 (CIMENTO E PEDRISCO), ESPESSURA 0,5CM, PREPARO MANUAL"/>
          <table:table-cell office:value-type="string" office:string-value="M2"/>
          <table:table-cell office:value-type="float" office:value="3.41"/>
          <table:table-cell table:number-columns-repeated="16380"/>
        </table:table-row>
        <table:table-row>
          <table:table-cell office:value-type="string" office:string-value="74161/1"/>
          <table:table-cell office:value-type="string" office:string-value="CHAPISCO TRACO 1:3 (CIMENTO E AREIA GROSSA) ESPESSURA 0,5CM, PREPARO MECANICO DA ARGAMASSA"/>
          <table:table-cell office:value-type="string" office:string-value="M2"/>
          <table:table-cell office:value-type="float" office:value="3.7"/>
          <table:table-cell table:number-columns-repeated="16380"/>
        </table:table-row>
        <table:table-row>
          <table:table-cell office:value-type="string" office:string-value="74199/1"/>
          <table:table-cell office:value-type="string" office:string-value="CHAPISCO RUSTICO TRACO 1:3 (CIMENTO E AREIA GROSSA), ESPESSURA 2CM, PREPARO MANUAL DA ARGAMASSA"/>
          <table:table-cell office:value-type="string" office:string-value="M2"/>
          <table:table-cell office:value-type="float" office:value="19.149999999999999"/>
          <table:table-cell table:number-columns-repeated="16380"/>
        </table:table-row>
        <table:table-row>
          <table:table-cell office:value-type="float" office:value="5976"/>
          <table:table-cell office:value-type="string" office:string-value="EMBOCO TRACO 1:4,5 (CAL E AREIA MEDIA), ESPESSURA 1,5CM, PREPARO MANUAL DA ARGAMASSA"/>
          <table:table-cell office:value-type="string" office:string-value="M2"/>
          <table:table-cell office:value-type="float" office:value="17.43"/>
          <table:table-cell table:number-columns-repeated="16380"/>
        </table:table-row>
        <table:table-row>
          <table:table-cell office:value-type="float" office:value="5978"/>
          <table:table-cell office:value-type="string" office:string-value="EMBOCO TRACO 1:4,5 (CAL E AREIA MEDIA), ESPESSURA 2,0CM, PREPARO MANUAL DA ARGAMASSA"/>
          <table:table-cell office:value-type="string" office:string-value="M2"/>
          <table:table-cell office:value-type="float" office:value="16.47"/>
          <table:table-cell table:number-columns-repeated="16380"/>
        </table:table-row>
        <table:table-row>
          <table:table-cell office:value-type="float" office:value="5982"/>
          <table:table-cell office:value-type="string" office:string-value="EMBOCO PAULISTA (MASSA UNICA) TRACO 1:2:8 (CIMENTO, CAL E AREIA MEDIA), ESPESSURA 1,5CM, PREPARO MECANICO DA ARGAMASSA"/>
          <table:table-cell office:value-type="string" office:string-value="M2"/>
          <table:table-cell office:value-type="float" office:value="14.42"/>
          <table:table-cell table:number-columns-repeated="16380"/>
        </table:table-row>
        <table:table-row>
          <table:table-cell office:value-type="float" office:value="5984"/>
          <table:table-cell office:value-type="string" office:string-value="EMBOCO TRACO 1:2:8 (CIMENTO, CAL E AREIA MEDIA), ESPESSURA 2,0CM, INCLUSO ADITIVO IMPERMEABILIZANTE, PREPARO MECANICO DA ARGAMASSA"/>
          <table:table-cell office:value-type="string" office:string-value="M2"/>
          <table:table-cell office:value-type="float" office:value="34.94"/>
          <table:table-cell table:number-columns-repeated="16380"/>
        </table:table-row>
        <table:table-row>
          <table:table-cell office:value-type="float" office:value="5990"/>
          <table:table-cell office:value-type="string" office:string-value="EMBOCO TRACO 1:2:8 (CIMENTO, CAL E AREIA MEDIA), ESPESSURA 2,0CM, PREPARO MECANICO DA ARGAMASSA"/>
          <table:table-cell office:value-type="string" office:string-value="M2"/>
          <table:table-cell office:value-type="float" office:value="17.88"/>
          <table:table-cell table:number-columns-repeated="16380"/>
        </table:table-row>
        <table:table-row>
          <table:table-cell office:value-type="float" office:value="5991"/>
          <table:table-cell office:value-type="string" office:string-value="BARRA LISA COM ARGAMASSA TRACO 1:4 (CIMENTO E AREIA GROSSA), ESPESSURA 2,0CM, INCLUSO ADITIVO IMPERMEABILIZANTE, PREPARO MECANICO DA ARGAMASSA"/>
          <table:table-cell office:value-type="string" office:string-value="M2"/>
          <table:table-cell office:value-type="float" office:value="26.79"/>
          <table:table-cell table:number-columns-repeated="16380"/>
        </table:table-row>
        <table:table-row>
          <table:table-cell office:value-type="float" office:value="5997"/>
          <table:table-cell office:value-type="string" office:string-value="BARRA LISA COM ARGAMASSA TRACO 1:4 (CIMENTO E AREIA GROSSA), ESPESSURA 2,0CM, PREPARO MECANICO DA ARGAMASSA"/>
          <table:table-cell office:value-type="string" office:string-value="M2"/>
          <table:table-cell office:value-type="float" office:value="24.38"/>
          <table:table-cell table:number-columns-repeated="16380"/>
        </table:table-row>
        <table:table-row>
          <table:table-cell office:value-type="string" office:string-value="73741/1"/>
          <table:table-cell office:value-type="string" office:string-value="EMBOCO PAULISTA (MASSA UNICA) TRACO 1:4 (CIMENTO E AREIA MEDIA), ESPESSURA 2,0CM, INCLUSO ADITIVO IMPERMEABILIZANTE, PREPARO MANUAL DA ARGAMASSA"/>
          <table:table-cell office:value-type="string" office:string-value="M2"/>
          <table:table-cell office:value-type="float" office:value="20.97"/>
          <table:table-cell table:number-columns-repeated="16380"/>
        </table:table-row>
        <table:table-row>
          <table:table-cell office:value-type="string" office:string-value="73878/1"/>
          <table:table-cell office:value-type="string" office:string-value="EXECUCAO DE CONCRETO PROJETADO, COM CONSUMO DE CIMENTO 350KG/M3"/>
          <table:table-cell office:value-type="string" office:string-value="M3"/>
          <table:table-cell office:value-type="float" office:value="1826"/>
          <table:table-cell table:number-columns-repeated="16380"/>
        </table:table-row>
        <table:table-row>
          <table:table-cell office:value-type="string" office:string-value="73878/2"/>
          <table:table-cell office:value-type="string" office:string-value="EXECUÇÃO DE ARGAMASSA PROJETADA, COM CONSUMO DE CIMENTO 400KG/M3"/>
          <table:table-cell office:value-type="string" office:string-value="M3"/>
          <table:table-cell office:value-type="float" office:value="1843"/>
          <table:table-cell table:number-columns-repeated="16380"/>
        </table:table-row>
        <table:table-row>
          <table:table-cell office:value-type="string" office:string-value="73927/1"/>
          <table:table-cell office:value-type="string" office:string-value="EMBOCO TRACO 1:3 (CIMENTO E AREIA MEDIA), ESPESSURA 1,5CM, PREPARO MANUAL DA ARGAMASSA"/>
          <table:table-cell office:value-type="string" office:string-value="M2"/>
          <table:table-cell office:value-type="float" office:value="15.59"/>
          <table:table-cell table:number-columns-repeated="16380"/>
        </table:table-row>
        <table:table-row>
          <table:table-cell office:value-type="string" office:string-value="73927/5"/>
          <table:table-cell office:value-type="string" office:string-value="EMBOCO TRACO 1:4 (CIMENTO E AREIA MEDIA), ESPESSURA 2,5CM INCLUSO ADITIVO IMPERMEABILIZANTE, PREPARO MANUAL DA ARGAMASSA"/>
          <table:table-cell office:value-type="string" office:string-value="M2"/>
          <table:table-cell office:value-type="float" office:value="22.19"/>
          <table:table-cell table:number-columns-repeated="16380"/>
        </table:table-row>
        <table:table-row>
          <table:table-cell office:value-type="string" office:string-value="73927/8"/>
          <table:table-cell office:value-type="string" office:string-value="EMBOCO PAULISTA (MASSA UNICA) TRACO 1:2:8 (CIMENTO, CAL E AREIA MEDIA), ESPESSURA 1,5CM, PREPARO MANUAL DA ARGAMASSA"/>
          <table:table-cell office:value-type="string" office:string-value="M2"/>
          <table:table-cell office:value-type="float" office:value="14.96"/>
          <table:table-cell table:number-columns-repeated="16380"/>
        </table:table-row>
        <table:table-row>
          <table:table-cell office:value-type="string" office:string-value="73927/9"/>
          <table:table-cell office:value-type="string" office:string-value="EMBOCO PAULISTA (MASSA UNICA) TRACO 1:2:8 (CIMENTO, CAL E AREIA MEDIA), ESPESSURA 2,0CM, PREPARO MANUAL DA ARGAMASSA"/>
          <table:table-cell office:value-type="string" office:string-value="M2"/>
          <table:table-cell office:value-type="float" office:value="18.600000000000001"/>
          <table:table-cell table:number-columns-repeated="16380"/>
        </table:table-row>
        <table:table-row>
          <table:table-cell office:value-type="string" office:string-value="73927/10"/>
          <table:table-cell office:value-type="string" office:string-value="EMBOCO TRACO 1:2:8 (CIMENTO, CAL E AREIA MEDIA), ESPESSURA 3,0CM, PREPARO MANUAL DA ARGAMASSA"/>
          <table:table-cell office:value-type="string" office:string-value="M2"/>
          <table:table-cell office:value-type="float" office:value="25.87"/>
          <table:table-cell table:number-columns-repeated="16380"/>
        </table:table-row>
        <table:table-row>
          <table:table-cell office:value-type="string" office:string-value="73927/11"/>
          <table:table-cell office:value-type="string" office:string-value="EMBOCO TRACO 1:4 (CIMENTO E AREIA MEDIA), ESPESSURA 2,0CM, PREPARO MANUAL DA ARGAMASSA"/>
          <table:table-cell office:value-type="string" office:string-value="M2"/>
          <table:table-cell office:value-type="float" office:value="19.43"/>
          <table:table-cell table:number-columns-repeated="16380"/>
        </table:table-row>
        <table:table-row>
          <table:table-cell office:value-type="float" office:value="84023"/>
          <table:table-cell office:value-type="string" office:string-value="BARRA LISA TRACO 1:3 (CIMENTO E AREIA MEDIA), ESPESSURA 1,5CM, PREPARO MANUAL DA ARGAMASSA"/>
          <table:table-cell office:value-type="string" office:string-value="M2"/>
          <table:table-cell office:value-type="float" office:value="24.15"/>
          <table:table-cell table:number-columns-repeated="16380"/>
        </table:table-row>
        <table:table-row>
          <table:table-cell office:value-type="float" office:value="84024"/>
          <table:table-cell office:value-type="string" office:string-value="BARRA LISA TRACO 1:3 (CIMENTO E AREIA MEDIA), ESPESSURA 1,0CM, PREPARO MANUAL DA ARGAMASSA"/>
          <table:table-cell office:value-type="string" office:string-value="M2"/>
          <table:table-cell office:value-type="float" office:value="22.34"/>
          <table:table-cell table:number-columns-repeated="16380"/>
        </table:table-row>
        <table:table-row>
          <table:table-cell office:value-type="float" office:value="84026"/>
          <table:table-cell office:value-type="string" office:string-value="BARRA LISA TRACO 1:4 (CIMENTO E AREIA MEDIA), ESPESSURA 2,0CM, PREPARO MANUAL DA ARGAMASSA"/>
          <table:table-cell office:value-type="string" office:string-value="M2"/>
          <table:table-cell office:value-type="float" office:value="27.12"/>
          <table:table-cell table:number-columns-repeated="16380"/>
        </table:table-row>
        <table:table-row>
          <table:table-cell office:value-type="float" office:value="84027"/>
          <table:table-cell office:value-type="string" office:string-value="BARRA LISA TRACO 1:3 (CIMENTO E AREIA MEDIA), ESPESSURA 0,5CM, PREPARO MANUAL DA ARGAMASSA"/>
          <table:table-cell office:value-type="string" office:string-value="M2"/>
          <table:table-cell office:value-type="float" office:value="18.489999999999998"/>
          <table:table-cell table:number-columns-repeated="16380"/>
        </table:table-row>
        <table:table-row>
          <table:table-cell office:value-type="float" office:value="84028"/>
          <table:table-cell office:value-type="string" office:string-value="BARRA LISA TRACO 1:4 (CIMENTO E AREIA MEDIA), COM CORANTE AMARELO, ESPESSURA 2,0CM, PREPARO MANUAL DA ARGAMASSA"/>
          <table:table-cell office:value-type="string" office:string-value="M2"/>
          <table:table-cell office:value-type="float" office:value="31.12"/>
          <table:table-cell table:number-columns-repeated="16380"/>
        </table:table-row>
        <table:table-row>
          <table:table-cell office:value-type="float" office:value="84048"/>
          <table:table-cell office:value-type="string" office:string-value="EMBOCO COM ARGAMASSA PRÉ-FABRICADA, ESPESSURA 2,0CM, PREPARO MANUAL DA ARGAMASSA"/>
          <table:table-cell office:value-type="string" office:string-value="M2"/>
          <table:table-cell office:value-type="float" office:value="22.44"/>
          <table:table-cell table:number-columns-repeated="16380"/>
        </table:table-row>
        <table:table-row>
          <table:table-cell office:value-type="float" office:value="84049"/>
          <table:table-cell office:value-type="string" office:string-value="EMBOCO TRACO 1:3 (CIMENTO E AREIA GROSSA), ESPESSURA 2,5CM COM CORANTE, PREPARO MECÂNICO DA ARGAMASSA"/>
          <table:table-cell office:value-type="string" office:string-value="M2"/>
          <table:table-cell office:value-type="float" office:value="29.51"/>
          <table:table-cell table:number-columns-repeated="16380"/>
        </table:table-row>
        <table:table-row>
          <table:table-cell office:value-type="float" office:value="84051"/>
          <table:table-cell office:value-type="string" office:string-value="EMBOCO TRACO 1:2:2 (CIMENTO, SAIBRO E AREIA MEDIA), ESPESSURA 2,0CM, PREPARO MANUAL DA ARGAMASSA"/>
          <table:table-cell office:value-type="string" office:string-value="M2"/>
          <table:table-cell office:value-type="float" office:value="17.47"/>
          <table:table-cell table:number-columns-repeated="16380"/>
        </table:table-row>
        <table:table-row>
          <table:table-cell office:value-type="float" office:value="84071"/>
          <table:table-cell office:value-type="string" office:string-value="EMBOCO TRACO 1:2:2 (CIMENTO, SAIBRO E AREIA MEDIA), ESPESSURA 1,5CM, PREPARO MANUAL DA ARGAMASSA"/>
          <table:table-cell office:value-type="string" office:string-value="M2"/>
          <table:table-cell office:value-type="float" office:value="14.12"/>
          <table:table-cell table:number-columns-repeated="16380"/>
        </table:table-row>
        <table:table-row>
          <table:table-cell office:value-type="float" office:value="84072"/>
          <table:table-cell office:value-type="string" office:string-value="BARRA LISA TRACO 1:3 (CIMENTO E AREIA MEDIA NAO PENEIRADA), INCLUSO ADITIVO IMPERMEABILIZANTE, ESPESSURA 0,5CM, PREPARO MANUAL DA ARGAMASSA"/>
          <table:table-cell office:value-type="string" office:string-value="M2"/>
          <table:table-cell office:value-type="float" office:value="18.8"/>
          <table:table-cell table:number-columns-repeated="16380"/>
        </table:table-row>
        <table:table-row>
          <table:table-cell office:value-type="float" office:value="84073"/>
          <table:table-cell office:value-type="string" office:string-value="EMBOCO PAULISTA (MASSA UNICA) TRACO 1:2:8 (CIMENTO, CAL E AREIA MEDIA), ESPESSURA 1,5CM, INCLUSO ADITIVO IMPERMEABILIZANTE, PREPARO MANUAL DA ARGAMASSA"/>
          <table:table-cell office:value-type="string" office:string-value="M2"/>
          <table:table-cell office:value-type="float" office:value="16.77"/>
          <table:table-cell table:number-columns-repeated="16380"/>
        </table:table-row>
        <table:table-row>
          <table:table-cell office:value-type="float" office:value="85174"/>
          <table:table-cell office:value-type="string" office:string-value="EMBOCO PAULISTA (MASSA UNICA) TRACO 1:2:8 (CIMENTO, CAL E AREIA MEDIA), ESPESSURA 2,5 CM, PREPARO MANUAL DA ARGAMASSA"/>
          <table:table-cell office:value-type="string" office:string-value="M2"/>
          <table:table-cell office:value-type="float" office:value="22.23"/>
          <table:table-cell table:number-columns-repeated="16380"/>
        </table:table-row>
        <table:table-row>
          <table:table-cell office:value-type="float" office:value="5995"/>
          <table:table-cell office:value-type="string" office:string-value="REBOCO ARGAMASSA TRACO 1:4,5 (CAL E AREIA FINA), ESPESSURA 0,5CM, PREPARO MECANICO DA ARGAMASSA"/>
          <table:table-cell office:value-type="string" office:string-value="M2"/>
          <table:table-cell office:value-type="float" office:value="11.65"/>
          <table:table-cell table:number-columns-repeated="16380"/>
        </table:table-row>
        <table:table-row>
          <table:table-cell office:value-type="float" office:value="5998"/>
          <table:table-cell office:value-type="string" office:string-value="PASTA DE CIMENTO PORTLAND, ESPESSURA 1MM"/>
          <table:table-cell office:value-type="string" office:string-value="M2"/>
          <table:table-cell office:value-type="float" office:value="0.66"/>
          <table:table-cell table:number-columns-repeated="16380"/>
        </table:table-row>
        <table:table-row>
          <table:table-cell office:value-type="string" office:string-value="73747/1"/>
          <table:table-cell office:value-type="string" office:string-value="ISOLAMENTO ACUSTICO EM ESPUMA DE POLIURETANO ESPESSURA 20 MM, DENSIDADE 29KG/M3"/>
          <table:table-cell office:value-type="string" office:string-value="M2"/>
          <table:table-cell office:value-type="float" office:value="59.58"/>
          <table:table-cell table:number-columns-repeated="16380"/>
        </table:table-row>
        <table:table-row>
          <table:table-cell office:value-type="string" office:string-value="74001/1"/>
          <table:table-cell office:value-type="string" office:string-value="REBOCO COM ARGAMASSA PRE-FABRICADA, ESPESSURA 0,5CM, PREPARO MECANICO DA ARGAMASSA"/>
          <table:table-cell office:value-type="string" office:string-value="M2"/>
          <table:table-cell office:value-type="float" office:value="13.92"/>
          <table:table-cell table:number-columns-repeated="16380"/>
        </table:table-row>
        <table:table-row>
          <table:table-cell office:value-type="string" office:string-value="74001/2"/>
          <table:table-cell office:value-type="string" office:string-value="GESSO CORRIDO, DESEMPENADO, ESPESSURA 0,7CM"/>
          <table:table-cell office:value-type="string" office:string-value="M2"/>
          <table:table-cell office:value-type="float" office:value="10.97"/>
          <table:table-cell table:number-columns-repeated="16380"/>
        </table:table-row>
        <table:table-row>
          <table:table-cell office:value-type="float" office:value="75481"/>
          <table:table-cell office:value-type="string" office:string-value="REBOCO ARGAMASSA TRACO 1:2 (CAL E AREIA FINA PENEIRADA), ESPESSURA 0,5CM, PREPARO MANUAL DA ARGAMASSA"/>
          <table:table-cell office:value-type="string" office:string-value="M2"/>
          <table:table-cell office:value-type="float" office:value="10.14"/>
          <table:table-cell table:number-columns-repeated="16380"/>
        </table:table-row>
        <table:table-row>
          <table:table-cell office:value-type="float" office:value="84074"/>
          <table:table-cell office:value-type="string" office:string-value="REBOCO COM ARGAMASSA PRÉ-FABRICADA, ACABAMENTO CAMURCADO, ESPESSURA 0,3CM, PREPARO MANUAL"/>
          <table:table-cell office:value-type="string" office:string-value="M2"/>
          <table:table-cell office:value-type="float" office:value="16.18"/>
          <table:table-cell table:number-columns-repeated="16380"/>
        </table:table-row>
        <table:table-row>
          <table:table-cell office:value-type="float" office:value="84075"/>
          <table:table-cell office:value-type="string" office:string-value="REBOCO COM ARGAMASSA PRÉ-FABRICADA, ACABAMENTO FRISADO, ESPESSURA 0,7CM, PREPARO MECANICO"/>
          <table:table-cell office:value-type="string" office:string-value="M2"/>
          <table:table-cell office:value-type="float" office:value="49.42"/>
          <table:table-cell table:number-columns-repeated="16380"/>
        </table:table-row>
        <table:table-row>
          <table:table-cell office:value-type="float" office:value="84076"/>
          <table:table-cell office:value-type="string" office:string-value="REBOCO TRACO 1:3 (CIMENTO E AREIA MEDIA NAO PENEIRADA), BASE PARA TINTA EPOXI, PREPARO MANUAL DA ARGAMASSA"/>
          <table:table-cell office:value-type="string" office:string-value="M2"/>
          <table:table-cell office:value-type="float" office:value="16.690000000000001"/>
          <table:table-cell table:number-columns-repeated="16380"/>
        </table:table-row>
        <table:table-row>
          <table:table-cell office:value-type="float" office:value="5999"/>
          <table:table-cell office:value-type="string" office:string-value="AZULEJO 15X15CM, 2A QUALIDADE, ASSENTADO COM ARGAMASSA PRE-FABRICADA DE CIMENTO COLANTE, JUNTAS A PRUMO, INCLUINDO SERVICO DE REJUNTAMENTO COM CIMENTO BRANCO"/>
          <table:table-cell office:value-type="string" office:string-value="M2"/>
          <table:table-cell office:value-type="float" office:value="27.73"/>
          <table:table-cell table:number-columns-repeated="16380"/>
        </table:table-row>
        <table:table-row>
          <table:table-cell office:value-type="float" office:value="6000"/>
          <table:table-cell office:value-type="string" office:string-value="AZULEJO 15X15CM, 1A QUALIDADE, ASSENTADO COM ARGAMASSA PRE-FABRICADA DE CIMENTO COLANTE, JUNTAS EM AMARRACAO, INCLUINDO SERVICO DE REJUNTAMENTO COM CIMENTO BRANCO"/>
          <table:table-cell office:value-type="string" office:string-value="M2"/>
          <table:table-cell office:value-type="float" office:value="26.82"/>
          <table:table-cell table:number-columns-repeated="16380"/>
        </table:table-row>
        <table:table-row>
          <table:table-cell office:value-type="string" office:string-value="73925/2"/>
          <table:table-cell office:value-type="string" office:string-value="AZULEJO 15X15CM, 1A QUALIDADE, ASSENTADO COM ARGAMASSA PRE-FABRICADA DE CIMENTO COLANTE, JUNTAS A PRUMO, INCLUINDO SERVICO DE REJUNTAMENTO COM CIMENTO BRANCO"/>
          <table:table-cell office:value-type="string" office:string-value="M2"/>
          <table:table-cell office:value-type="float" office:value="32.03"/>
          <table:table-cell table:number-columns-repeated="16380"/>
        </table:table-row>
        <table:table-row>
          <table:table-cell office:value-type="float" office:value="84077"/>
          <table:table-cell office:value-type="string" office:string-value="REJUNTAMENTO DE AZULEJO 15X15CM, COM CIMENTO BRANCO, PARA JUNTAS DE ATE 3MM"/>
          <table:table-cell office:value-type="string" office:string-value="M2"/>
          <table:table-cell office:value-type="float" office:value="5"/>
          <table:table-cell table:number-columns-repeated="16380"/>
        </table:table-row>
        <table:table-row>
          <table:table-cell office:value-type="float" office:value="73609"/>
          <table:table-cell office:value-type="string" office:string-value="REVESTIMENTO COM TIJOLETES DE LITOCERAMICA, FIXADOS COM ARGAMASSA COLANTE PRE-FABRICADA, REJUNTAMENTO COM CIMENTO BRANCO, INCLUSO LIMPEZA"/>
          <table:table-cell office:value-type="string" office:string-value="M2"/>
          <table:table-cell office:value-type="float" office:value="25.25"/>
          <table:table-cell table:number-columns-repeated="16380"/>
        </table:table-row>
        <table:table-row>
          <table:table-cell office:value-type="float" office:value="73667"/>
          <table:table-cell office:value-type="string" office:string-value="REVESTIMENTO COM PASTILHA DE CERAMICA ESMALTADA QUADRADA 1,  ASSENTADA COM ARGAMASSA PRE-FABRICADA DE CIMENTO COLANTE E REJUNTAMENTO COM CIMENTO BRANCO, INCLUSO LIMPEZA"/>
          <table:table-cell office:value-type="string" office:string-value="M2"/>
          <table:table-cell office:value-type="float" office:value="108.35"/>
          <table:table-cell table:number-columns-repeated="16380"/>
        </table:table-row>
        <table:table-row>
          <table:table-cell office:value-type="string" office:string-value="73912/1"/>
          <table:table-cell office:value-type="string" office:string-value="REVESTIMENTO COM CERAMICA ESMALTADA 20X20CM, 1A LINHA, PADRAO MEDIO, ASSENTADA COM ARGAMASSA PRE-FABRICADA DE CIMENTO COLANTE E REJUNTAMENTO COM CIMENTO BRANCO"/>
          <table:table-cell office:value-type="string" office:string-value="M2"/>
          <table:table-cell office:value-type="float" office:value="30.72"/>
          <table:table-cell table:number-columns-repeated="16380"/>
        </table:table-row>
        <table:table-row>
          <table:table-cell office:value-type="string" office:string-value="73912/2"/>
          <table:table-cell office:value-type="string" office:string-value="REVESTIMENTO COM CERAMICA ESMALTADA 20X20CM, 1A LINHA, PADRAO ALTO, ASSENTADA COM ARGAMASSA DE CIMENTO COLANTE E REJUNTAMENTO COM CIMENTO BRANCO"/>
          <table:table-cell office:value-type="string" office:string-value="M2"/>
          <table:table-cell office:value-type="float" office:value="31.3"/>
          <table:table-cell table:number-columns-repeated="16380"/>
        </table:table-row>
        <table:table-row>
          <table:table-cell office:value-type="float" office:value="84078"/>
          <table:table-cell office:value-type="string" office:string-value="REVESTIMENTO DE PAREDE COM PEDRA SAO TOME 20X40CM, ASSENTAMENTO COM ARGAMASSA TRACO 1:2:2 (CIMENTO, SAIBRO E AREIA MEDIA NAO PENEIRADA), PREPARO MANUAL DA ARGAMASSA"/>
          <table:table-cell office:value-type="string" office:string-value="M2"/>
          <table:table-cell office:value-type="float" office:value="105.11"/>
          <table:table-cell table:number-columns-repeated="16380"/>
        </table:table-row>
        <table:table-row>
          <table:table-cell office:value-type="float" office:value="84079"/>
          <table:table-cell office:value-type="string" office:string-value="REVESTIMENTO DE PAREDE COM PEDRA ARDOSIA CINZA 30X30X1CM, ASSENTADO COM ARGAMASSA TRACO 1:2:2 (CIMENTO, SAIBRO E AREIA MEDIA NAO PENEIRADA) PREPARO MANUAL DA ARGAMASSA"/>
          <table:table-cell office:value-type="string" office:string-value="M2"/>
          <table:table-cell office:value-type="float" office:value="52.14"/>
          <table:table-cell table:number-columns-repeated="16380"/>
        </table:table-row>
        <table:table-row>
          <table:table-cell office:value-type="float" office:value="84080"/>
          <table:table-cell office:value-type="string" office:string-value="REVESTIMENTO DE PAREDE COM PEDRA ARDOSIA CINZA 40X40X1CM, ASSENTAMENTO COM ARGAMASSA TRACO 1:2:2 (CIMENTO, SAIBRO E AREIA MEDIA NAO PENEIRADA) PREPARO MANUAL DA ARGAMASSA"/>
          <table:table-cell office:value-type="string" office:string-value="M2"/>
          <table:table-cell office:value-type="float" office:value="52.14"/>
          <table:table-cell table:number-columns-repeated="16380"/>
        </table:table-row>
        <table:table-row>
          <table:table-cell office:value-type="float" office:value="84081"/>
          <table:table-cell office:value-type="string" office:string-value="REVESTIMENTO DE PAREDE COM PEDRA BASALTO CINZA 20X40CM IRREGULAR, ASSENTAMENTO COM ARGAMASSA TRACO 1:4 (CIMENTO E AREIA MEDIA NAO PENEIRADA), PREPARO MANUAL DA ARGAMASSA"/>
          <table:table-cell office:value-type="string" office:string-value="M2"/>
          <table:table-cell office:value-type="float" office:value="74.69"/>
          <table:table-cell table:number-columns-repeated="16380"/>
        </table:table-row>
        <table:table-row>
          <table:table-cell office:value-type="float" office:value="84082"/>
          <table:table-cell office:value-type="string" office:string-value="REQUADRO 7X2CM PARA VAOS DE ESQUADRIAS, ARGAMASSA TRACO 1:4 (CIMENTO E AREIA MEDIA), PREPARO MANUAL"/>
          <table:table-cell office:value-type="string" office:string-value="M2"/>
          <table:table-cell office:value-type="float" office:value="26.78"/>
          <table:table-cell table:number-columns-repeated="16380"/>
        </table:table-row>
        <table:table-row>
          <table:table-cell office:value-type="float" office:value="84083"/>
          <table:table-cell office:value-type="string" office:string-value="REQUADRO EM MADEIRA DE LEI 4X2,5CM"/>
          <table:table-cell office:value-type="string" office:string-value="M2"/>
          <table:table-cell office:value-type="float" office:value="10.96"/>
          <table:table-cell table:number-columns-repeated="16380"/>
        </table:table-row>
        <table:table-row>
          <table:table-cell office:value-type="float" office:value="84084"/>
          <table:table-cell office:value-type="string" office:string-value="APICOAMENTO MANUAL DE SUPERFICIE DE CONCRETO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string" office:string-value="74087/1"/>
          <table:table-cell office:value-type="string" office:string-value="PEITORIL DE ARDOSIA, LARGURA 15CM, ASSENTADO COM ARGAMASSA TRACO 1:2:8 (CIMENTO, CAL E AREIA) PREPARO MANUAL DA ARGAMASSA"/>
          <table:table-cell office:value-type="string" office:string-value="M"/>
          <table:table-cell office:value-type="float" office:value="3.26"/>
          <table:table-cell table:number-columns-repeated="16380"/>
        </table:table-row>
        <table:table-row>
          <table:table-cell office:value-type="float" office:value="84087"/>
          <table:table-cell office:value-type="string" office:string-value="PEITORIL CERAMICO COM LARGURA DE 15CM, ASSENTADO COM ARGAMASSA TRACO 1:3 (CIMENTO E AREIA GROSSA), PREPARO MANUAL DA ARGAMASSA"/>
          <table:table-cell office:value-type="string" office:string-value="M"/>
          <table:table-cell office:value-type="float" office:value="26.13"/>
          <table:table-cell table:number-columns-repeated="16380"/>
        </table:table-row>
        <table:table-row>
          <table:table-cell office:value-type="float" office:value="84086"/>
          <table:table-cell office:value-type="string" office:string-value="PEITORIL EM GRANILITE PREMOLDADO, COMPRIMENTO DE 13 A 20CM, ASSENTADO COM ARGAMASSA TRACO 1:3 (CIMENTO E AREIA MEDIA), PREPARO MANUAL DA ARGAMASSA"/>
          <table:table-cell office:value-type="string" office:string-value="M"/>
          <table:table-cell office:value-type="float" office:value="38.9"/>
          <table:table-cell table:number-columns-repeated="16380"/>
        </table:table-row>
        <table:table-row>
          <table:table-cell office:value-type="float" office:value="84088"/>
          <table:table-cell office:value-type="string" office:string-value="PEITORIL EM MARMORE BRANCO, LARGURA DE 15CM, ASSENTADO COM ARGAMASSA TRACO 1:4 (CIMENTO E AREIA MEDIA), PREPARO MANUAL DA ARGAMASSA"/>
          <table:table-cell office:value-type="string" office:string-value="M"/>
          <table:table-cell office:value-type="float" office:value="100.59"/>
          <table:table-cell table:number-columns-repeated="16380"/>
        </table:table-row>
        <table:table-row>
          <table:table-cell office:value-type="float" office:value="84089"/>
          <table:table-cell office:value-type="string" office:string-value="PEITORIL EM MARMORE BRANCO, LARGURA DE 25CM, ASSENTADO COM ARGAMASSA TRACO 1:3 (CIMENTO E AREIA MEDIA), PREPARO MANUAL DA ARGAMASSA"/>
          <table:table-cell office:value-type="string" office:string-value="M"/>
          <table:table-cell office:value-type="float" office:value="138.27000000000001"/>
          <table:table-cell table:number-columns-repeated="16380"/>
        </table:table-row>
        <table:table-row>
          <table:table-cell office:value-type="float" office:value="40675"/>
          <table:table-cell office:value-type="string" office:string-value="ASSENTAMENTO DE PEITORIL COM ARGAMASSA DE CIMENTO COLANTE"/>
          <table:table-cell office:value-type="string" office:string-value="M"/>
          <table:table-cell office:value-type="float" office:value="2.4"/>
          <table:table-cell table:number-columns-repeated="16380"/>
        </table:table-row>
        <table:table-row>
          <table:table-cell office:value-type="float" office:value="84118"/>
          <table:table-cell office:value-type="string" office:string-value="PEITORIL CIMENTADO LISO 20X3CM TRACO 1:4 (CIMENTO E AREIA)"/>
          <table:table-cell office:value-type="string" office:string-value="M"/>
          <table:table-cell office:value-type="float" office:value="14.37"/>
          <table:table-cell table:number-columns-repeated="16380"/>
        </table:table-row>
        <table:table-row>
          <table:table-cell office:value-type="float" office:value="9536"/>
          <table:table-cell office:value-type="string" office:string-value="FORRO DE MADEIRA PARA BEIRAL, TABUAS DE 10X1CM COM FRISO MACHO/FEMEA, INCLUSA MEIA-CANA E TESTEIRA COM ALTURA DE 15CM"/>
          <table:table-cell office:value-type="string" office:string-value="M2"/>
          <table:table-cell office:value-type="float" office:value="81.83"/>
          <table:table-cell table:number-columns-repeated="16380"/>
        </table:table-row>
        <table:table-row>
          <table:table-cell office:value-type="string" office:string-value="74250/1"/>
          <table:table-cell office:value-type="string" office:string-value="FORRO DE MADEIRA, TABUAS 10X1CM COM FRISO MACHO/FEMEA, EXCLUSIVE ENTARUGAMENTO"/>
          <table:table-cell office:value-type="string" office:string-value="M2"/>
          <table:table-cell office:value-type="float" office:value="44.9"/>
          <table:table-cell table:number-columns-repeated="16380"/>
        </table:table-row>
        <table:table-row>
          <table:table-cell office:value-type="string" office:string-value="74250/2"/>
          <table:table-cell office:value-type="string" office:string-value="FORRO DE MADEIRA, TABUAS 10X1CM COM FRISO MACHO/FEMEA, INCLUSIVE MEIA-CANA E ENTARUGAMENTO"/>
          <table:table-cell office:value-type="string" office:string-value="M2"/>
          <table:table-cell office:value-type="float" office:value="57.12"/>
          <table:table-cell table:number-columns-repeated="16380"/>
        </table:table-row>
        <table:table-row>
          <table:table-cell office:value-type="float" office:value="84090"/>
          <table:table-cell office:value-type="string" office:string-value="FORRO DE MADEIRA COM TABUAS 10X1CM FIXADAS EM SARRAFOS DE 2X10CM COM ESPACAMENTO DE 50CM"/>
          <table:table-cell office:value-type="string" office:string-value="M2"/>
          <table:table-cell office:value-type="float" office:value="60.56"/>
          <table:table-cell table:number-columns-repeated="16380"/>
        </table:table-row>
        <table:table-row>
          <table:table-cell office:value-type="float" office:value="84091"/>
          <table:table-cell office:value-type="string" office:string-value="BARROTEAMENTO PARA FORRO, COM PECAS DE MADEIRA 2,5X10CM, ESPACADAS DE 50CM"/>
          <table:table-cell office:value-type="string" office:string-value="M2"/>
          <table:table-cell office:value-type="float" office:value="28.89"/>
          <table:table-cell table:number-columns-repeated="16380"/>
        </table:table-row>
        <table:table-row>
          <table:table-cell office:value-type="float" office:value="84093"/>
          <table:table-cell office:value-type="string" office:string-value="TABEIRA DE MADEIRA LEI, 1A QUALIDADE, 2,5X30,0CM PARA BEIRAL DE TELHADO"/>
          <table:table-cell office:value-type="string" office:string-value="M"/>
          <table:table-cell office:value-type="float" office:value="25.19"/>
          <table:table-cell table:number-columns-repeated="16380"/>
        </table:table-row>
        <table:table-row>
          <table:table-cell office:value-type="float" office:value="84094"/>
          <table:table-cell office:value-type="string" office:string-value="MEIA CANA 2,5X2,5CM COM ACABAMENTO PARA FORRO DE MADEIRA"/>
          <table:table-cell office:value-type="string" office:string-value="M"/>
          <table:table-cell office:value-type="float" office:value="5.3"/>
          <table:table-cell table:number-columns-repeated="16380"/>
        </table:table-row>
        <table:table-row>
          <table:table-cell office:value-type="float" office:value="84095"/>
          <table:table-cell office:value-type="string" office:string-value="RODATETO EM MADEIRA DE LEI 7,0X2,5CM"/>
          <table:table-cell office:value-type="string" office:string-value="M"/>
          <table:table-cell office:value-type="float" office:value="12.57"/>
          <table:table-cell table:number-columns-repeated="16380"/>
        </table:table-row>
        <table:table-row>
          <table:table-cell office:value-type="float" office:value="84096"/>
          <table:table-cell office:value-type="string" office:string-value="RODATETO EM MADEIRA DE LEI 4,0X1,5CM"/>
          <table:table-cell office:value-type="string" office:string-value="M"/>
          <table:table-cell office:value-type="float" office:value="9.86"/>
          <table:table-cell table:number-columns-repeated="16380"/>
        </table:table-row>
        <table:table-row>
          <table:table-cell office:value-type="float" office:value="72197"/>
          <table:table-cell office:value-type="string" office:string-value="SANCA DE GESSO, ALTURA 15CM, MOLDADA NA OBRA"/>
          <table:table-cell office:value-type="string" office:string-value="M"/>
          <table:table-cell office:value-type="float" office:value="17.600000000000001"/>
          <table:table-cell table:number-columns-repeated="16380"/>
        </table:table-row>
        <table:table-row>
          <table:table-cell office:value-type="string" office:string-value="73792/1"/>
          <table:table-cell office:value-type="string" office:string-value="FORRO EM PLACAS PRE-MOLDADAS DE GESSO LISO, BISOTADO, 60X60CM COM ESPESSURA CENTRAL 1,2CM E NAS BORDAS 3,0CM, INCLUSO FIXACAO COM ARAME E ESTRUTURA DE MADEIRA"/>
          <table:table-cell office:value-type="string" office:string-value="M2"/>
          <table:table-cell office:value-type="float" office:value="49.39"/>
          <table:table-cell table:number-columns-repeated="16380"/>
        </table:table-row>
        <table:table-row>
          <table:table-cell office:value-type="string" office:string-value="73986/1"/>
          <table:table-cell office:value-type="string" office:string-value="FORRO DE GESSO EM PLACAS 60X60CM, ESPESSURA 1,2CM, INCLUSIVE FIXACAO COM ARAME"/>
          <table:table-cell office:value-type="string" office:string-value="M2"/>
          <table:table-cell office:value-type="float" office:value="22.72"/>
          <table:table-cell table:number-columns-repeated="16380"/>
        </table:table-row>
        <table:table-row>
          <table:table-cell office:value-type="float" office:value="84097"/>
          <table:table-cell office:value-type="string" office:string-value="REVESTIMENTO COM MARMORE ACINZENTADO POLIDO 20X30CM, ESPESSURA DE 2CM, ASSENTADO COM ARGAMASSA PRE-FABRICADA DE CIMENTO COLANTE E REJUNTAMENTO COM ARGAMASSA PRE-FABRICADA PARA REJUNTAMENTO"/>
          <table:table-cell office:value-type="string" office:string-value="M2"/>
          <table:table-cell office:value-type="float" office:value="288.93"/>
          <table:table-cell table:number-columns-repeated="16380"/>
        </table:table-row>
        <table:table-row>
          <table:table-cell office:value-type="float" office:value="72200"/>
          <table:table-cell office:value-type="string" office:string-value="REVESTIMENTO EM LAMINADO MELAMINICO TEXTURIZADO, ESPESSURA 1,3MM, FIXADO COM COLA"/>
          <table:table-cell office:value-type="string" office:string-value="M2"/>
          <table:table-cell office:value-type="float" office:value="54.93"/>
          <table:table-cell table:number-columns-repeated="16380"/>
        </table:table-row>
        <table:table-row>
          <table:table-cell office:value-type="string" office:string-value="73807/1"/>
          <table:table-cell office:value-type="string" office:string-value="CORRIMAO EM MARMORITE, LARGURA 15CM"/>
          <table:table-cell office:value-type="string" office:string-value="M"/>
          <table:table-cell office:value-type="float" office:value="53.96"/>
          <table:table-cell table:number-columns-repeated="16380"/>
        </table:table-row>
        <table:table-row>
          <table:table-cell office:value-type="float" office:value="72201"/>
          <table:table-cell office:value-type="string" office:string-value="RECOLOCACO DE FORROS EM REGUA DE PVC E PERFIS, CONSIDERANDO REAPROVEITAMENTO DO MATERIAL"/>
          <table:table-cell office:value-type="string" office:string-value="M2"/>
          <table:table-cell office:value-type="float" office:value="7.59"/>
          <table:table-cell table:number-columns-repeated="16380"/>
        </table:table-row>
        <table:table-row>
          <table:table-cell office:value-type="float" office:value="72198"/>
          <table:table-cell office:value-type="string" office:string-value="ISOLAMENTO TERMICO COM ARGAMASSA TRACO 1:3 (CIMENTO E AREIA GROSSA NAO PENEIRADA), COM ADICAO DE PEROLAS DE ISOPOR, ESPESSURA 6CM, PREPARO MANUAL DA ARGAMASSA"/>
          <table:table-cell office:value-type="string" office:string-value="M2"/>
          <table:table-cell office:value-type="float" office:value="79.260000000000005"/>
          <table:table-cell table:number-columns-repeated="16380"/>
        </table:table-row>
        <table:table-row>
          <table:table-cell office:value-type="string" office:string-value="73833/1"/>
          <table:table-cell office:value-type="string" office:string-value="ISOLAMENTO TERMICO COM MANTA DE LA DE VIDRO, ESPESSURA 2,5CM"/>
          <table:table-cell office:value-type="string" office:string-value="M2"/>
          <table:table-cell office:value-type="float" office:value="71.150000000000006"/>
          <table:table-cell table:number-columns-repeated="16380"/>
        </table:table-row>
        <table:table-row>
          <table:table-cell office:value-type="float" office:value="84098"/>
          <table:table-cell office:value-type="string" office:string-value="ISOLAMENTO ACUSTICO COM ESPUMA POLIURETANO E=25MM, FLEXIVEL 100X100X2CM, DENSIDADE 29 A 35 KG/M3"/>
          <table:table-cell office:value-type="string" office:string-value="M2"/>
          <table:table-cell office:value-type="float" office:value="59.32"/>
          <table:table-cell table:number-columns-repeated="16380"/>
        </table:table-row>
        <table:table-row>
          <table:table-cell office:value-type="float" office:value="83730"/>
          <table:table-cell office:value-type="string" office:string-value="REPARO ESTRUTURAL DE ESTRUTURAS DE CONCRETO COM ARGAMASSA POLIMERICA DE ALTO DESEMPENHO, E=2 CM"/>
          <table:table-cell office:value-type="string" office:string-value="M2"/>
          <table:table-cell office:value-type="float" office:value="292.83"/>
          <table:table-cell table:number-columns-repeated="16380"/>
        </table:table-row>
        <table:table-row>
          <table:table-cell office:value-type="float" office:value="83736"/>
          <table:table-cell office:value-type="string" office:string-value="REPARO/COLAGEM DE ESTRUTURAS DE CONCRETO COM ADESIVO ESTRUTURAL A BASE DE EPOXI, E=2 MM"/>
          <table:table-cell office:value-type="string" office:string-value="M2"/>
          <table:table-cell office:value-type="float" office:value="199.54"/>
          <table:table-cell table:number-columns-repeated="16380"/>
        </table:table-row>
        <table:table-row>
          <table:table-cell office:value-type="float" office:value="72817"/>
          <table:table-cell office:value-type="string" office:string-value="BANDEJA SALVA-VIDAS/COLETA DE ENTULHOS, COM TABUA"/>
          <table:table-cell office:value-type="string" office:string-value="M"/>
          <table:table-cell office:value-type="float" office:value="167.5"/>
          <table:table-cell table:number-columns-repeated="16380"/>
        </table:table-row>
        <table:table-row>
          <table:table-cell office:value-type="float" office:value="73618"/>
          <table:table-cell office:value-type="string" office:string-value="LOCACAO MENSAL DE ANDAIME METALICO TIPO FACHADEIRO, INCLUSIVE MONTAGEM"/>
          <table:table-cell office:value-type="string" office:string-value="M2"/>
          <table:table-cell office:value-type="float" office:value="6.73"/>
          <table:table-cell table:number-columns-repeated="16380"/>
        </table:table-row>
        <table:table-row>
          <table:table-cell office:value-type="float" office:value="73673"/>
          <table:table-cell office:value-type="string" office:string-value="ANDAIME PARA REVESTIMENTO DE FORROS EM MADEIRA DE 3A"/>
          <table:table-cell office:value-type="string" office:string-value="M2"/>
          <table:table-cell office:value-type="float" office:value="13.97"/>
          <table:table-cell table:number-columns-repeated="16380"/>
        </table:table-row>
        <table:table-row>
          <table:table-cell office:value-type="float" office:value="73674"/>
          <table:table-cell office:value-type="string" office:string-value="ANDAIME PARA ALVENARIA EM MADEIRA DE 2A"/>
          <table:table-cell office:value-type="string" office:string-value="M2"/>
          <table:table-cell office:value-type="float" office:value="14.05"/>
          <table:table-cell table:number-columns-repeated="16380"/>
        </table:table-row>
        <table:table-row>
          <table:table-cell office:value-type="string" office:string-value="73804/1"/>
          <table:table-cell office:value-type="string" office:string-value="PROTECAO DE FACHADA COM TELA DE POLIPROPILENO FIXADA EM ESTRUTURA DE MADEIRA COM ARAME GALVANIZADO"/>
          <table:table-cell office:value-type="string" office:string-value="M2"/>
          <table:table-cell office:value-type="float" office:value="16.32"/>
          <table:table-cell table:number-columns-repeated="16380"/>
        </table:table-row>
        <table:table-row>
          <table:table-cell office:value-type="float" office:value="84111"/>
          <table:table-cell office:value-type="string" office:string-value="PLATAFORMA MADEIRA P/ ANDAIME TUBULAR APROVEITAMENTO 20 VEZES"/>
          <table:table-cell office:value-type="string" office:string-value="M2"/>
          <table:table-cell office:value-type="float" office:value="2.16"/>
          <table:table-cell table:number-columns-repeated="16380"/>
        </table:table-row>
        <table:table-row>
          <table:table-cell office:value-type="float" office:value="84112"/>
          <table:table-cell office:value-type="string" office:string-value="ANDAIME TABUADO SOBRE CAVALETES (INCLUSO CAVALETE) EM MADEIRA DE 1ª UTIL 20X INCL MOVIMENTACAO P/ PE-DIREITO 4,00M"/>
          <table:table-cell office:value-type="string" office:string-value="M2"/>
          <table:table-cell office:value-type="float" office:value="14.49"/>
          <table:table-cell table:number-columns-repeated="16380"/>
        </table:table-row>
        <table:table-row>
          <table:table-cell office:value-type="float" office:value="1847"/>
          <table:table-cell office:value-type="string" office:string-value="ARGAMASSA CIMENTO/AREIA GROSSA SEM PENEIRAR 1:3 PREPARO MANUAL"/>
          <table:table-cell office:value-type="string" office:string-value="M3"/>
          <table:table-cell office:value-type="float" office:value="348.56"/>
          <table:table-cell table:number-columns-repeated="16380"/>
        </table:table-row>
        <table:table-row>
          <table:table-cell office:value-type="float" office:value="4884"/>
          <table:table-cell office:value-type="string" office:string-value="ARGAMASSA TRACO 1:3 (CIMENTO E AREIA), PREPARO MANUAL"/>
          <table:table-cell office:value-type="string" office:string-value="M3"/>
          <table:table-cell office:value-type="float" office:value="362.49"/>
          <table:table-cell table:number-columns-repeated="16380"/>
        </table:table-row>
        <table:table-row>
          <table:table-cell office:value-type="float" office:value="6011"/>
          <table:table-cell office:value-type="string" office:string-value="ARGAMASSA TRACO 1:3  (CIMENTO E AREIA MEDIA PENEIRADA), PREPARO MECANICO"/>
          <table:table-cell office:value-type="string" office:string-value="M3"/>
          <table:table-cell office:value-type="float" office:value="444.54"/>
          <table:table-cell table:number-columns-repeated="16380"/>
        </table:table-row>
        <table:table-row>
          <table:table-cell office:value-type="float" office:value="6013"/>
          <table:table-cell office:value-type="string" office:string-value="ARGAMASSA TRACO 1:3  (CIMENTO E AREIA GROSSA NAO PENEIRADA), PREPARO MECANICO"/>
          <table:table-cell office:value-type="string" office:string-value="M3"/>
          <table:table-cell office:value-type="float" office:value="335.49"/>
          <table:table-cell table:number-columns-repeated="16380"/>
        </table:table-row>
        <table:table-row>
          <table:table-cell office:value-type="float" office:value="6014"/>
          <table:table-cell office:value-type="string" office:string-value="ARGAMASSA TRACO 1:4  (CIMENTO E AREIA MEDIA PENEIRADA), PREPARO MECANICO"/>
          <table:table-cell office:value-type="string" office:string-value="M3"/>
          <table:table-cell office:value-type="float" office:value="394.99"/>
          <table:table-cell table:number-columns-repeated="16380"/>
        </table:table-row>
        <table:table-row>
          <table:table-cell office:value-type="float" office:value="6019"/>
          <table:table-cell office:value-type="string" office:string-value="ARGAMASSA TRACO 1:6  (CIMENTO E AREIA MEDIA NAO PENEIRADA), PREPARO MECANICO"/>
          <table:table-cell office:value-type="string" office:string-value="M3"/>
          <table:table-cell office:value-type="float" office:value="232.41"/>
          <table:table-cell table:number-columns-repeated="16380"/>
        </table:table-row>
        <table:table-row>
          <table:table-cell office:value-type="float" office:value="6020"/>
          <table:table-cell office:value-type="string" office:string-value="ARGAMASSA CIMENTO/AREIA GROSSA SEM PENEIRAR 1:8 PREPARO MANUAL"/>
          <table:table-cell office:value-type="string" office:string-value="M3"/>
          <table:table-cell office:value-type="float" office:value="242.73"/>
          <table:table-cell table:number-columns-repeated="16380"/>
        </table:table-row>
        <table:table-row>
          <table:table-cell office:value-type="float" office:value="6022"/>
          <table:table-cell office:value-type="string" office:string-value="ARGAMASSA TRACO 1:2  (CAL E AREIA FINA PENEIRADA), PREPARO MANUAL"/>
          <table:table-cell office:value-type="string" office:string-value="M3"/>
          <table:table-cell office:value-type="float" office:value="378.99"/>
          <table:table-cell table:number-columns-repeated="16380"/>
        </table:table-row>
        <table:table-row>
          <table:table-cell office:value-type="float" office:value="6023"/>
          <table:table-cell office:value-type="string" office:string-value="ARGAMASSA TRACO 1:4,5  (CAL E AREIA MEDIA NAO  PENEIRADA), PREPARO MECANICO"/>
          <table:table-cell office:value-type="string" office:string-value="M3"/>
          <table:table-cell office:value-type="float" office:value="185.96"/>
          <table:table-cell table:number-columns-repeated="16380"/>
        </table:table-row>
        <table:table-row>
          <table:table-cell office:value-type="float" office:value="6025"/>
          <table:table-cell office:value-type="string" office:string-value="ARGAMASSA TRACO 1:4,5  (CAL E AREIA MEDIA NAO  PENEIRADA), PREPARO MANUAL"/>
          <table:table-cell office:value-type="string" office:string-value="M3"/>
          <table:table-cell office:value-type="float" office:value="214.58"/>
          <table:table-cell table:number-columns-repeated="16380"/>
        </table:table-row>
        <table:table-row>
          <table:table-cell office:value-type="float" office:value="6028"/>
          <table:table-cell office:value-type="string" office:string-value="ARGAMASSA TRACO 1:2:8  (CIMENTO, CAL E AREIA MEDIA NAO  PENEIRADA), PREPARO MECANICO"/>
          <table:table-cell office:value-type="string" office:string-value="M3"/>
          <table:table-cell office:value-type="float" office:value="284.77999999999997"/>
          <table:table-cell table:number-columns-repeated="16380"/>
        </table:table-row>
        <table:table-row>
          <table:table-cell office:value-type="float" office:value="6032"/>
          <table:table-cell office:value-type="string" office:string-value="ARGAMASSA TRACO 1:0,5:8  (CIMENTO, CAL E AREIA MEDIA NAO  PENEIRADA), PREPARO MECANICO"/>
          <table:table-cell office:value-type="string" office:string-value="M3"/>
          <table:table-cell office:value-type="float" office:value="223.58"/>
          <table:table-cell table:number-columns-repeated="16380"/>
        </table:table-row>
        <table:table-row>
          <table:table-cell office:value-type="float" office:value="6033"/>
          <table:table-cell office:value-type="string" office:string-value="ARGAMASSA TRACO 1:2:11  (CIMENTO, CAL E AREIA MEDIA NAO  PENEIRADA), PREPARO MECANICO"/>
          <table:table-cell office:value-type="string" office:string-value="M3"/>
          <table:table-cell office:value-type="float" office:value="241.27"/>
          <table:table-cell table:number-columns-repeated="16380"/>
        </table:table-row>
        <table:table-row>
          <table:table-cell office:value-type="float" office:value="6034"/>
          <table:table-cell office:value-type="string" office:string-value="ARGAMASSA TRACO 1:2:11  (CIMENTO, CAL E AREIA MEDIA PENEIRADA), PREPARO MECANICO"/>
          <table:table-cell office:value-type="string" office:string-value="M3"/>
          <table:table-cell office:value-type="float" office:value="344.12"/>
          <table:table-cell table:number-columns-repeated="16380"/>
        </table:table-row>
        <table:table-row>
          <table:table-cell office:value-type="float" office:value="6036"/>
          <table:table-cell office:value-type="string" office:string-value="ARGAMASSA TRACO 1:4,5  (CAL E AREIA FINA PENEIRADA), PREPARO MECANICO"/>
          <table:table-cell office:value-type="string" office:string-value="M3"/>
          <table:table-cell office:value-type="float" office:value="299.52999999999997"/>
          <table:table-cell table:number-columns-repeated="16380"/>
        </table:table-row>
        <table:table-row>
          <table:table-cell office:value-type="float" office:value="6037"/>
          <table:table-cell office:value-type="string" office:string-value="ARGAMASSA TRACO 1:4  (CAL E AREIA MEDIA NÃO PENEIRADA) + 130KG CIMENTO, PREPARO MECANICO"/>
          <table:table-cell office:value-type="string" office:string-value="M3"/>
          <table:table-cell office:value-type="float" office:value="262.01"/>
          <table:table-cell table:number-columns-repeated="16380"/>
        </table:table-row>
        <table:table-row>
          <table:table-cell office:value-type="float" office:value="6039"/>
          <table:table-cell office:value-type="string" office:string-value="ARGAMASSA TRACO 1:1:4  (CIMENTO, CAL E AREIA MEDIA NAO PENEIRADA), PREPARO MECANICO"/>
          <table:table-cell office:value-type="string" office:string-value="M3"/>
          <table:table-cell office:value-type="float" office:value="364.94"/>
          <table:table-cell table:number-columns-repeated="16380"/>
        </table:table-row>
        <table:table-row>
          <table:table-cell office:value-type="float" office:value="6040"/>
          <table:table-cell office:value-type="string" office:string-value="ARGAMASSA TRACO 1:0,5:5  (CIMENTO, CAL E AREIA MEDIA NAO PENEIRADA), PREPARO MECANICO"/>
          <table:table-cell office:value-type="string" office:string-value="M3"/>
          <table:table-cell office:value-type="float" office:value="283.91000000000003"/>
          <table:table-cell table:number-columns-repeated="16380"/>
        </table:table-row>
        <table:table-row>
          <table:table-cell office:value-type="float" office:value="73449"/>
          <table:table-cell office:value-type="string" office:string-value="ARGAMASSA CIMENTO/AREIA 1:4 - PREPARO MANUAL - P"/>
          <table:table-cell office:value-type="string" office:string-value="M3"/>
          <table:table-cell office:value-type="float" office:value="318.98"/>
          <table:table-cell table:number-columns-repeated="16380"/>
        </table:table-row>
        <table:table-row>
          <table:table-cell office:value-type="float" office:value="73455"/>
          <table:table-cell office:value-type="string" office:string-value="ARGAMASSA CIMENTO/AREIA 1:4  -  PREPARO MECANICO"/>
          <table:table-cell office:value-type="string" office:string-value="M3"/>
          <table:table-cell office:value-type="float" office:value="277.63"/>
          <table:table-cell table:number-columns-repeated="16380"/>
        </table:table-row>
        <table:table-row>
          <table:table-cell office:value-type="float" office:value="73526"/>
          <table:table-cell office:value-type="string" office:string-value="ARGAMASSA TRACO 1:7 (CIMENTO E AREIA), PREPARO MANUAL"/>
          <table:table-cell office:value-type="string" office:string-value="M3"/>
          <table:table-cell office:value-type="float" office:value="250.22"/>
          <table:table-cell table:number-columns-repeated="16380"/>
        </table:table-row>
        <table:table-row>
          <table:table-cell office:value-type="float" office:value="73527"/>
          <table:table-cell office:value-type="string" office:string-value="ARGAMASSA TRACO 1:2 (CIMENTO E AREIA), PREPARO MANUAL"/>
          <table:table-cell office:value-type="string" office:string-value="M3"/>
          <table:table-cell office:value-type="float" office:value="432.7"/>
          <table:table-cell table:number-columns-repeated="16380"/>
        </table:table-row>
        <table:table-row>
          <table:table-cell office:value-type="float" office:value="73546"/>
          <table:table-cell office:value-type="string" office:string-value="ARGAMASSA TRACO 1:2:8 (CIMENTO, CAL E AREIA SEM PENEIRAR), PREPARO MANUAL"/>
          <table:table-cell office:value-type="string" office:string-value="M3"/>
          <table:table-cell office:value-type="float" office:value="320.73"/>
          <table:table-cell table:number-columns-repeated="16380"/>
        </table:table-row>
        <table:table-row>
          <table:table-cell office:value-type="float" office:value="73548"/>
          <table:table-cell office:value-type="string" office:string-value="ARGAMASSA TRACO 1:3 (CIMENTO E AREIA), PREPARO MANUAL, INCLUSO ADITIVO IMPERMEABILIZANTE"/>
          <table:table-cell office:value-type="string" office:string-value="M3"/>
          <table:table-cell office:value-type="float" office:value="424.59"/>
          <table:table-cell table:number-columns-repeated="16380"/>
        </table:table-row>
        <table:table-row>
          <table:table-cell office:value-type="float" office:value="73549"/>
          <table:table-cell office:value-type="string" office:string-value="ARGAMASSA TRACO 1:4 (CIMENTO E AREIA), PREPARO MANUAL, INCLUSO ADITIVO IMPERMEABILIZANTE"/>
          <table:table-cell office:value-type="string" office:string-value="M3"/>
          <table:table-cell office:value-type="float" office:value="439.47"/>
          <table:table-cell table:number-columns-repeated="16380"/>
        </table:table-row>
        <table:table-row>
          <table:table-cell office:value-type="float" office:value="73551"/>
          <table:table-cell office:value-type="string" office:string-value="ARGAMASSA TRACO 1:4 (CIMENTO E PEDRISCO), PREPARO MANUAL"/>
          <table:table-cell office:value-type="string" office:string-value="M3"/>
          <table:table-cell office:value-type="float" office:value="277.68"/>
          <table:table-cell table:number-columns-repeated="16380"/>
        </table:table-row>
        <table:table-row>
          <table:table-cell office:value-type="float" office:value="73552"/>
          <table:table-cell office:value-type="string" office:string-value="ARGAMASSA TRACO 1:6 (CIMENTO E AREIA), PREPARO MANUAL"/>
          <table:table-cell office:value-type="string" office:string-value="M3"/>
          <table:table-cell office:value-type="float" office:value="265.55"/>
          <table:table-cell table:number-columns-repeated="16380"/>
        </table:table-row>
        <table:table-row>
          <table:table-cell office:value-type="float" office:value="79749"/>
          <table:table-cell office:value-type="string" office:string-value="ARGAMASSA CIMENTO/AREIA 1:10 - PREPARO MANUAL"/>
          <table:table-cell office:value-type="string" office:string-value="M3"/>
          <table:table-cell office:value-type="float" office:value="227.98"/>
          <table:table-cell table:number-columns-repeated="16380"/>
        </table:table-row>
        <table:table-row>
          <table:table-cell office:value-type="float" office:value="84099"/>
          <table:table-cell office:value-type="string" office:string-value="ARGAMASSA CIMENTO/CAL/AREIA 1:0,25:3 - PREPARO MANUAL"/>
          <table:table-cell office:value-type="string" office:string-value="M3"/>
          <table:table-cell office:value-type="float" office:value="399.1"/>
          <table:table-cell table:number-columns-repeated="16380"/>
        </table:table-row>
        <table:table-row>
          <table:table-cell office:value-type="float" office:value="84100"/>
          <table:table-cell office:value-type="string" office:string-value="ARGAMASSA GROUT CIMENTO/CAL/AREIA/PEDRISCO 1:0,1:3:2 - PREPARO MANUAL"/>
          <table:table-cell office:value-type="string" office:string-value="M3"/>
          <table:table-cell office:value-type="float" office:value="420.44"/>
          <table:table-cell table:number-columns-repeated="16380"/>
        </table:table-row>
        <table:table-row>
          <table:table-cell office:value-type="float" office:value="84101"/>
          <table:table-cell office:value-type="string" office:string-value="ARGAMASSA CIMENTO/AREIA/SAIBRO 1:2:2 - PREPARO MANUAL"/>
          <table:table-cell office:value-type="string" office:string-value="M3"/>
          <table:table-cell office:value-type="float" office:value="264.69"/>
          <table:table-cell table:number-columns-repeated="16380"/>
        </table:table-row>
        <table:table-row>
          <table:table-cell office:value-type="string" office:string-value="73901/1"/>
          <table:table-cell office:value-type="string" office:string-value="TRANSPORTE VERTICAL MANUAL DE MATERIAIS DIVERSOS A 1ª LAJE"/>
          <table:table-cell office:value-type="string" office:string-value="M3"/>
          <table:table-cell office:value-type="float" office:value="16.03"/>
          <table:table-cell table:number-columns-repeated="16380"/>
        </table:table-row>
        <table:table-row>
          <table:table-cell office:value-type="string" office:string-value="73901/2"/>
          <table:table-cell office:value-type="string" office:string-value="TRANSPORTE VERTICAL MANUAL DE MATERIAIS DIVERSOS A 2ª LAJE"/>
          <table:table-cell office:value-type="string" office:string-value="M3"/>
          <table:table-cell office:value-type="float" office:value="38.479999999999997"/>
          <table:table-cell table:number-columns-repeated="16380"/>
        </table:table-row>
        <table:table-row>
          <table:table-cell office:value-type="string" office:string-value="73901/3"/>
          <table:table-cell office:value-type="string" office:string-value="TRANSPORTE VERTICAL MANUAL DE MATERIAIS DIVERSOS A 1ª LAJE"/>
          <table:table-cell office:value-type="string" office:string-value="T"/>
          <table:table-cell office:value-type="float" office:value="32.07"/>
          <table:table-cell table:number-columns-repeated="16380"/>
        </table:table-row>
        <table:table-row>
          <table:table-cell office:value-type="string" office:string-value="73901/4"/>
          <table:table-cell office:value-type="string" office:string-value="TRANSPORTE VERTICAL MANUAL DE MATERIAIS DIVERSOS A 2ª LAJE"/>
          <table:table-cell office:value-type="string" office:string-value="T"/>
          <table:table-cell office:value-type="float" office:value="53.14"/>
          <table:table-cell table:number-columns-repeated="16380"/>
        </table:table-row>
        <table:table-row>
          <table:table-cell office:value-type="string" office:string-value="74023/1"/>
          <table:table-cell office:value-type="string" office:string-value="TRANSPORTE HORIZONTAL DE MATERIAIS DIVERSOS A 30M"/>
          <table:table-cell office:value-type="string" office:string-value="M3"/>
          <table:table-cell office:value-type="float" office:value="21.99"/>
          <table:table-cell table:number-columns-repeated="16380"/>
        </table:table-row>
        <table:table-row>
          <table:table-cell office:value-type="string" office:string-value="74023/2"/>
          <table:table-cell office:value-type="string" office:string-value="TRANSPORTE HORIZONTAL DE MATERIAIS DIVERSOS A 40M"/>
          <table:table-cell office:value-type="string" office:string-value="M3"/>
          <table:table-cell office:value-type="float" office:value="24.74"/>
          <table:table-cell table:number-columns-repeated="16380"/>
        </table:table-row>
        <table:table-row>
          <table:table-cell office:value-type="string" office:string-value="74023/3"/>
          <table:table-cell office:value-type="string" office:string-value="TRANSPORTE HORIZONTAL DE MATERIAIS DIVERSOS A 50M"/>
          <table:table-cell office:value-type="string" office:string-value="M3"/>
          <table:table-cell office:value-type="float" office:value="26.57"/>
          <table:table-cell table:number-columns-repeated="16380"/>
        </table:table-row>
        <table:table-row>
          <table:table-cell office:value-type="string" office:string-value="74023/4"/>
          <table:table-cell office:value-type="string" office:string-value="TRANSPORTE HORIZONTAL DE MATERIAIS DIVERSOS A 60M"/>
          <table:table-cell office:value-type="string" office:string-value="M3"/>
          <table:table-cell office:value-type="float" office:value="27.94"/>
          <table:table-cell table:number-columns-repeated="16380"/>
        </table:table-row>
        <table:table-row>
          <table:table-cell office:value-type="string" office:string-value="74023/5"/>
          <table:table-cell office:value-type="string" office:string-value="TRANSPORTE HORIZONTAL DE MATERIAIS DIVERSOS A 100M"/>
          <table:table-cell office:value-type="string" office:string-value="M3"/>
          <table:table-cell office:value-type="float" office:value="36.65"/>
          <table:table-cell table:number-columns-repeated="16380"/>
        </table:table-row>
        <table:table-row>
          <table:table-cell office:value-type="string" office:string-value="74023/6"/>
          <table:table-cell office:value-type="string" office:string-value="TRANSPORTE HORIZONTAL DE MATERIAIS DIVERSOS A 30M"/>
          <table:table-cell office:value-type="string" office:string-value="T"/>
          <table:table-cell office:value-type="float" office:value="13.74"/>
          <table:table-cell table:number-columns-repeated="16380"/>
        </table:table-row>
        <table:table-row>
          <table:table-cell office:value-type="string" office:string-value="74023/7"/>
          <table:table-cell office:value-type="string" office:string-value="TRANSPORTE HORIZONTAL DE MATERIAIS DIVERSOS A 40M"/>
          <table:table-cell office:value-type="string" office:string-value="T"/>
          <table:table-cell office:value-type="float" office:value="15.11"/>
          <table:table-cell table:number-columns-repeated="16380"/>
        </table:table-row>
        <table:table-row>
          <table:table-cell office:value-type="string" office:string-value="74023/8"/>
          <table:table-cell office:value-type="string" office:string-value="TRANSPORTE HORIZONTAL DE MATERIAIS DIVERSOS A 50M"/>
          <table:table-cell office:value-type="string" office:string-value="T"/>
          <table:table-cell office:value-type="float" office:value="16.489999999999998"/>
          <table:table-cell table:number-columns-repeated="16380"/>
        </table:table-row>
        <table:table-row>
          <table:table-cell office:value-type="string" office:string-value="74023/9"/>
          <table:table-cell office:value-type="string" office:string-value="TRANSPORTE HORIZONTAL DE MATERIAIS DIVERSOS A 60M"/>
          <table:table-cell office:value-type="string" office:string-value="T"/>
          <table:table-cell office:value-type="float" office:value="17.86"/>
          <table:table-cell table:number-columns-repeated="16380"/>
        </table:table-row>
        <table:table-row>
          <table:table-cell office:value-type="string" office:string-value="74023/10"/>
          <table:table-cell office:value-type="string" office:string-value="TRANSPORTE HORIZONTAL DE MATERIAIS DIVERSOS A 100M"/>
          <table:table-cell office:value-type="string" office:string-value="T"/>
          <table:table-cell office:value-type="float" office:value="22.44"/>
          <table:table-cell table:number-columns-repeated="16380"/>
        </table:table-row>
        <table:table-row>
          <table:table-cell office:value-type="float" office:value="9537"/>
          <table:table-cell office:value-type="string" office:string-value="LIMPEZA FINAL DA OBRA"/>
          <table:table-cell office:value-type="string" office:string-value="M2"/>
          <table:table-cell office:value-type="float" office:value="1.44"/>
          <table:table-cell table:number-columns-repeated="16380"/>
        </table:table-row>
        <table:table-row>
          <table:table-cell office:value-type="string" office:string-value="73745/1"/>
          <table:table-cell office:value-type="string" office:string-value="LIMPEZA DE ESTRUTURAL DE ACO OU CONCRETO COM JATEAMENTO DE AREIA"/>
          <table:table-cell office:value-type="string" office:string-value="M2"/>
          <table:table-cell office:value-type="float" office:value="6.6"/>
          <table:table-cell table:number-columns-repeated="16380"/>
        </table:table-row>
        <table:table-row>
          <table:table-cell office:value-type="string" office:string-value="73800/1"/>
          <table:table-cell office:value-type="string" office:string-value="LIMPEZA E POLIMENTO MECANIZADO EM PISO ALTA RESISTENCIA, UTILIZANDO ESTUQUE COM ADESIVO, CIMENTO BRANCO E CORANTE"/>
          <table:table-cell office:value-type="string" office:string-value="M2"/>
          <table:table-cell office:value-type="float" office:value="25.7"/>
          <table:table-cell table:number-columns-repeated="16380"/>
        </table:table-row>
        <table:table-row>
          <table:table-cell office:value-type="string" office:string-value="73806/1"/>
          <table:table-cell office:value-type="string" office:string-value="LIMPEZA DE SUPERFICIES COM JATO DE ALTA PRESSAO DE AR E AGUA"/>
          <table:table-cell office:value-type="string" office:string-value="M2"/>
          <table:table-cell office:value-type="float" office:value="0.94"/>
          <table:table-cell table:number-columns-repeated="16380"/>
        </table:table-row>
        <table:table-row>
          <table:table-cell office:value-type="string" office:string-value="73948/2"/>
          <table:table-cell office:value-type="string" office:string-value="LIMPEZA/PREPARO SUPERFICIE CONCRETO P/PINTURA"/>
          <table:table-cell office:value-type="string" office:string-value="M2"/>
          <table:table-cell office:value-type="float" office:value="4.8899999999999997"/>
          <table:table-cell table:number-columns-repeated="16380"/>
        </table:table-row>
        <table:table-row>
          <table:table-cell office:value-type="string" office:string-value="73948/3"/>
          <table:table-cell office:value-type="string" office:string-value="LIMPEZA AZULEJO"/>
          <table:table-cell office:value-type="string" office:string-value="M2"/>
          <table:table-cell office:value-type="float" office:value="3.36"/>
          <table:table-cell table:number-columns-repeated="16380"/>
        </table:table-row>
        <table:table-row>
          <table:table-cell office:value-type="string" office:string-value="73948/4"/>
          <table:table-cell office:value-type="string" office:string-value="LIMPEZA E LAVAGEM DE PASTILHAS"/>
          <table:table-cell office:value-type="string" office:string-value="M2"/>
          <table:table-cell office:value-type="float" office:value="4.9000000000000004"/>
          <table:table-cell table:number-columns-repeated="16380"/>
        </table:table-row>
        <table:table-row>
          <table:table-cell office:value-type="string" office:string-value="73948/5"/>
          <table:table-cell office:value-type="string" office:string-value="LIMPEZA CHAPA MELAMINICA EM PAREDE"/>
          <table:table-cell office:value-type="string" office:string-value="M2"/>
          <table:table-cell office:value-type="float" office:value="3.44"/>
          <table:table-cell table:number-columns-repeated="16380"/>
        </table:table-row>
        <table:table-row>
          <table:table-cell office:value-type="string" office:string-value="73948/6"/>
          <table:table-cell office:value-type="string" office:string-value="LIMPEZA LAMBRI ALUMINIO"/>
          <table:table-cell office:value-type="string" office:string-value="M2"/>
          <table:table-cell office:value-type="float" office:value="7.76"/>
          <table:table-cell table:number-columns-repeated="16380"/>
        </table:table-row>
        <table:table-row>
          <table:table-cell office:value-type="string" office:string-value="73948/7"/>
          <table:table-cell office:value-type="string" office:string-value="LIMPEZA ESQUADRIA FERRO C/SOLVENTE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string" office:string-value="73948/8"/>
          <table:table-cell office:value-type="string" office:string-value="LIMPEZA VIDRO COMUM"/>
          <table:table-cell office:value-type="string" office:string-value="M2"/>
          <table:table-cell office:value-type="float" office:value="6.65"/>
          <table:table-cell table:number-columns-repeated="16380"/>
        </table:table-row>
        <table:table-row>
          <table:table-cell office:value-type="string" office:string-value="73948/9"/>
          <table:table-cell office:value-type="string" office:string-value="LIMPEZA FORRO"/>
          <table:table-cell office:value-type="string" office:string-value="M2"/>
          <table:table-cell office:value-type="float" office:value="14.05"/>
          <table:table-cell table:number-columns-repeated="16380"/>
        </table:table-row>
        <table:table-row>
          <table:table-cell office:value-type="string" office:string-value="73948/10"/>
          <table:table-cell office:value-type="string" office:string-value="LIMPEZA PISO MARMORE/GRANITO"/>
          <table:table-cell office:value-type="string" office:string-value="M2"/>
          <table:table-cell office:value-type="float" office:value="12.83"/>
          <table:table-cell table:number-columns-repeated="16380"/>
        </table:table-row>
        <table:table-row>
          <table:table-cell office:value-type="string" office:string-value="73948/11"/>
          <table:table-cell office:value-type="string" office:string-value="LIMPEZA PISO CERAMICO"/>
          <table:table-cell office:value-type="string" office:string-value="M2"/>
          <table:table-cell office:value-type="float" office:value="11.86"/>
          <table:table-cell table:number-columns-repeated="16380"/>
        </table:table-row>
        <table:table-row>
          <table:table-cell office:value-type="string" office:string-value="73948/12"/>
          <table:table-cell office:value-type="string" office:string-value="LIMPEZA PISO PLACA BORRACHA C/ENCERAMENTO"/>
          <table:table-cell office:value-type="string" office:string-value="M2"/>
          <table:table-cell office:value-type="float" office:value="14.51"/>
          <table:table-cell table:number-columns-repeated="16380"/>
        </table:table-row>
        <table:table-row>
          <table:table-cell office:value-type="string" office:string-value="73948/13"/>
          <table:table-cell office:value-type="string" office:string-value="LIMPEZA PISO PLACA BORRACHA"/>
          <table:table-cell office:value-type="string" office:string-value="M2"/>
          <table:table-cell office:value-type="float" office:value="5.35"/>
          <table:table-cell table:number-columns-repeated="16380"/>
        </table:table-row>
        <table:table-row>
          <table:table-cell office:value-type="string" office:string-value="73948/14"/>
          <table:table-cell office:value-type="string" office:string-value="LIMPEZA PISO CIMENTADO"/>
          <table:table-cell office:value-type="string" office:string-value="M2"/>
          <table:table-cell office:value-type="float" office:value="6.7"/>
          <table:table-cell table:number-columns-repeated="16380"/>
        </table:table-row>
        <table:table-row>
          <table:table-cell office:value-type="string" office:string-value="73948/15"/>
          <table:table-cell office:value-type="string" office:string-value="LIMPEZA PISO MARMORITE/GRANILITE"/>
          <table:table-cell office:value-type="string" office:string-value="M2"/>
          <table:table-cell office:value-type="float" office:value="8.0399999999999991"/>
          <table:table-cell table:number-columns-repeated="16380"/>
        </table:table-row>
        <table:table-row>
          <table:table-cell office:value-type="string" office:string-value="73948/16"/>
          <table:table-cell office:value-type="string" office:string-value="LIMPEZA MANUAL DO TERRENO (C/ RASPAGEM SUPERFICIAL)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string" office:string-value="74086/1"/>
          <table:table-cell office:value-type="string" office:string-value="LIMPEZA LOUCAS E METAIS"/>
          <table:table-cell office:value-type="string" office:string-value="UN"/>
          <table:table-cell office:value-type="float" office:value="14.8"/>
          <table:table-cell table:number-columns-repeated="16380"/>
        </table:table-row>
        <table:table-row>
          <table:table-cell office:value-type="string" office:string-value="74243/1"/>
          <table:table-cell office:value-type="string" office:string-value="LIMPEZA GERAL DE QUADRA POLIESPORTIVA"/>
          <table:table-cell office:value-type="string" office:string-value="M2"/>
          <table:table-cell office:value-type="float" office:value="1.28"/>
          <table:table-cell table:number-columns-repeated="16380"/>
        </table:table-row>
        <table:table-row>
          <table:table-cell office:value-type="float" office:value="84115"/>
          <table:table-cell office:value-type="string" office:string-value="LIMPEZA DE ESTRUTURA METALICA SEM ANDAIME"/>
          <table:table-cell office:value-type="string" office:string-value="M2"/>
          <table:table-cell office:value-type="float" office:value="1.7"/>
          <table:table-cell table:number-columns-repeated="16380"/>
        </table:table-row>
        <table:table-row>
          <table:table-cell office:value-type="float" office:value="84117"/>
          <table:table-cell office:value-type="string" office:string-value="RASPAGEM / CALAFETACAO TACOS MADEIRA 1 DEMAO CERA"/>
          <table:table-cell office:value-type="string" office:string-value="M2"/>
          <table:table-cell office:value-type="float" office:value="11.67"/>
          <table:table-cell table:number-columns-repeated="16380"/>
        </table:table-row>
        <table:table-row>
          <table:table-cell office:value-type="float" office:value="84119"/>
          <table:table-cell office:value-type="string" office:string-value="ENCERAMENTO MANUAL PISO DE QUALQUER NATUREZA - 2 DEMAOS"/>
          <table:table-cell office:value-type="string" office:string-value="M2"/>
          <table:table-cell office:value-type="float" office:value="5.66"/>
          <table:table-cell table:number-columns-repeated="16380"/>
        </table:table-row>
        <table:table-row>
          <table:table-cell office:value-type="float" office:value="84120"/>
          <table:table-cell office:value-type="string" office:string-value="ENCERAMENTO MANUAL EM MADEIRA - 3 DEMAOS"/>
          <table:table-cell office:value-type="string" office:string-value="M2"/>
          <table:table-cell office:value-type="float" office:value="8.74"/>
          <table:table-cell table:number-columns-repeated="16380"/>
        </table:table-row>
        <table:table-row>
          <table:table-cell office:value-type="float" office:value="84121"/>
          <table:table-cell office:value-type="string" office:string-value="PLACA IDENTIFICACAO ACRILICO 25X8CM BORDA POLIDA - FORNECIMENTO E COLOCACAO"/>
          <table:table-cell office:value-type="string" office:string-value="UN"/>
          <table:table-cell office:value-type="float" office:value="81.290000000000006"/>
          <table:table-cell table:number-columns-repeated="16380"/>
        </table:table-row>
        <table:table-row>
          <table:table-cell office:value-type="float" office:value="84122"/>
          <table:table-cell office:value-type="string" office:string-value="PLACA INAUGURACAO EM ALUMINIO 0,40X0,60M FORNECIMENTO E COLOCACAO"/>
          <table:table-cell office:value-type="string" office:string-value="UN"/>
          <table:table-cell office:value-type="float" office:value="466"/>
          <table:table-cell table:number-columns-repeated="16380"/>
        </table:table-row>
        <table:table-row>
          <table:table-cell office:value-type="float" office:value="84123"/>
          <table:table-cell office:value-type="string" office:string-value="LIXAMENTO MAN C/ LIXA CALAFATE DE CONCR APARENTE ANTIGO"/>
          <table:table-cell office:value-type="string" office:string-value="M2"/>
          <table:table-cell office:value-type="float" office:value="3.26"/>
          <table:table-cell table:number-columns-repeated="16380"/>
        </table:table-row>
        <table:table-row>
          <table:table-cell office:value-type="float" office:value="84124"/>
          <table:table-cell office:value-type="string" office:string-value="LETRA DE ACO INOX NO22 ALT=20CM FORNECIMENTO E COLOCACAO"/>
          <table:table-cell office:value-type="string" office:string-value="UN"/>
          <table:table-cell office:value-type="float" office:value="72.510000000000005"/>
          <table:table-cell table:number-columns-repeated="16380"/>
        </table:table-row>
        <table:table-row>
          <table:table-cell office:value-type="float" office:value="84125"/>
          <table:table-cell office:value-type="string" office:string-value="LIMPEZA DE REVESTIMENTO EM PAREDE C/ SOLUCAO DE ACIDO MURIATICO/AMONIA"/>
          <table:table-cell office:value-type="string" office:string-value="M2"/>
          <table:table-cell office:value-type="float" office:value="4.63"/>
          <table:table-cell table:number-columns-repeated="16380"/>
        </table:table-row>
        <table:table-row>
          <table:table-cell office:value-type="string" office:string-value="74163/1"/>
          <table:table-cell office:value-type="string" office:string-value="PERFURACAO DE POCO COM PERFURATRIZ PNEUMATICA"/>
          <table:table-cell office:value-type="string" office:string-value="M"/>
          <table:table-cell office:value-type="float" office:value="22.27"/>
          <table:table-cell table:number-columns-repeated="16380"/>
        </table:table-row>
        <table:table-row>
          <table:table-cell office:value-type="string" office:string-value="74163/2"/>
          <table:table-cell office:value-type="string" office:string-value="PERFURACAO DE POCO COM PERFURATRIZ A PERCUSSAO"/>
          <table:table-cell office:value-type="string" office:string-value="M"/>
          <table:table-cell office:value-type="float" office:value="56.79"/>
          <table:table-cell table:number-columns-repeated="16380"/>
        </table:table-row>
        <table:table-row>
          <table:table-cell office:value-type="float" office:value="84127"/>
          <table:table-cell office:value-type="string" office:string-value="REVESTIMENTO DE POCOS C/ TUBOS DE CONCRETO"/>
          <table:table-cell office:value-type="string" office:string-value="M"/>
          <table:table-cell office:value-type="float" office:value="334.6"/>
          <table:table-cell table:number-columns-repeated="16380"/>
        </table:table-row>
        <table:table-row>
          <table:table-cell office:value-type="float" office:value="84128"/>
          <table:table-cell office:value-type="string" office:string-value="ABERTURA POCO PARA CISTERNA TERRENO COMPACTO COM DN 1,0M COM PROFUNDIDADES DE 15 A 20M"/>
          <table:table-cell office:value-type="string" office:string-value="M"/>
          <table:table-cell office:value-type="float" office:value="106.5"/>
          <table:table-cell table:number-columns-repeated="16380"/>
        </table:table-row>
        <table:table-row>
          <table:table-cell office:value-type="float" office:value="84129"/>
          <table:table-cell office:value-type="string" office:string-value="ABERTURA POCO PARA CISTERNA TERRENO COMPACTO COM DN 1,0M PROFUNDIDADE DE 10 A 15M"/>
          <table:table-cell office:value-type="string" office:string-value="M"/>
          <table:table-cell office:value-type="float" office:value="85.2"/>
          <table:table-cell table:number-columns-repeated="16380"/>
        </table:table-row>
        <table:table-row>
          <table:table-cell office:value-type="float" office:value="84130"/>
          <table:table-cell office:value-type="string" office:string-value="ABERTURA POCO PARA CISTERNA TERRENO COMPACTO COM DN 1,0 COM PROFUNDIDADE DE 5 A 10M"/>
          <table:table-cell office:value-type="string" office:string-value="M"/>
          <table:table-cell office:value-type="float" office:value="63.9"/>
          <table:table-cell table:number-columns-repeated="16380"/>
        </table:table-row>
        <table:table-row>
          <table:table-cell office:value-type="float" office:value="84131"/>
          <table:table-cell office:value-type="string" office:string-value="ABERTURA POCO PARA CISTERNA TERRENO COMPACTO COM DN 1,0 COM PROFUNDIDADEATE 5M"/>
          <table:table-cell office:value-type="string" office:string-value="M"/>
          <table:table-cell office:value-type="float" office:value="53.25"/>
          <table:table-cell table:number-columns-repeated="16380"/>
        </table:table-row>
        <table:table-row>
          <table:table-cell office:value-type="float" office:value="40841"/>
          <table:table-cell office:value-type="string" office:string-value="ABRACADEIRA P/POCOS PROFUNDOS"/>
          <table:table-cell office:value-type="string" office:string-value="UN"/>
          <table:table-cell office:value-type="float" office:value="70.489999999999995"/>
          <table:table-cell table:number-columns-repeated="16380"/>
        </table:table-row>
        <table:table-row>
          <table:table-cell office:value-type="float" office:value="6391"/>
          <table:table-cell office:value-type="string" office:string-value="SOLDA TOPO DESCENDENTE CHANFRADA ESPESSURA=1/4&quot; CHAPA/PERFIL/TUBO ACO COM CONVERSOR DIESEL."/>
          <table:table-cell office:value-type="string" office:string-value="M"/>
          <table:table-cell office:value-type="float" office:value="95.6"/>
          <table:table-cell table:number-columns-repeated="16380"/>
        </table:table-row>
        <table:table-row>
          <table:table-cell office:value-type="float" office:value="84132"/>
          <table:table-cell office:value-type="string" office:string-value="SOLDA DE TOPO DESCENDENTE, EM CHAPA ACO CHANFR 5/16&quot; ESP (P/ ASSENT TUBULACAO OU PECA DE ACO) UTILIZANDO CONVERSOR DIESEL."/>
          <table:table-cell office:value-type="string" office:string-value="M"/>
          <table:table-cell office:value-type="float" office:value="94.35"/>
          <table:table-cell table:number-columns-repeated="16380"/>
        </table:table-row>
        <table:table-row>
          <table:table-cell office:value-type="float" office:value="84133"/>
          <table:table-cell office:value-type="string" office:string-value="SOLDA DE TOPO DESCENDENTE, EM CHAPA ACO CHANFR 3/8&quot; ESP (P/ ASSENT TUBULACAO OU PECA DE ACO) UTILIZANDO CONVERSOR DIESEL"/>
          <table:table-cell office:value-type="string" office:string-value="M"/>
          <table:table-cell office:value-type="float" office:value="200.1"/>
          <table:table-cell table:number-columns-repeated="16380"/>
        </table:table-row>
        <table:table-row>
          <table:table-cell office:value-type="float" office:value="4877"/>
          <table:table-cell office:value-type="string" office:string-value="BETONEIRA 320L ELETRICA TRIFASICA C/CARREGADOR MECANICO C/OPERADOR - P"/>
          <table:table-cell office:value-type="string" office:string-value="H"/>
          <table:table-cell office:value-type="float" office:value="19.3"/>
          <table:table-cell table:number-columns-repeated="16380"/>
        </table:table-row>
        <table:table-row>
          <table:table-cell office:value-type="float" office:value="71516"/>
          <table:table-cell office:value-type="string" office:string-value="CONJUNTO DE MANGUEIRA PARA COMBATE A INCENDIO EM FIBRA DE POLIESTER PURA, COM 1.1/2&quot;, REVESTIDA INTERNAMENTE, COM 2 LANCES DE 15M CADA"/>
          <table:table-cell office:value-type="string" office:string-value="UN"/>
          <table:table-cell office:value-type="float" office:value="304.95999999999998"/>
          <table:table-cell table:number-columns-repeated="16380"/>
        </table:table-row>
        <table:table-row>
          <table:table-cell office:value-type="float" office:value="73347"/>
          <table:table-cell office:value-type="string" office:string-value="CORTE, DOBRAGEM, MONTAGEM E COLOCAÇÃO DE FERRAGEM NA FORMA, AÇO CA-50, EM BARRA REDONDA COM DIÂMETRO DE 8 A 12,5MM"/>
          <table:table-cell office:value-type="string" office:string-value="KG"/>
          <table:table-cell office:value-type="float" office:value="2.13"/>
          <table:table-cell table:number-columns-repeated="16380"/>
        </table:table-row>
        <table:table-row>
          <table:table-cell office:value-type="float" office:value="73361"/>
          <table:table-cell office:value-type="string" office:string-value="CONCRETO CICLOPICO FCK=10MPA 30% PEDRA DE MAO INCLUSIVE LANCAMENTO"/>
          <table:table-cell office:value-type="string" office:string-value="M3"/>
          <table:table-cell office:value-type="float" office:value="276.13"/>
          <table:table-cell table:number-columns-repeated="16380"/>
        </table:table-row>
        <table:table-row>
          <table:table-cell office:value-type="float" office:value="73370"/>
          <table:table-cell office:value-type="string" office:string-value="TRANSPORTE QQ NAT CAM BASCULANTE 30 KM/H 8.00 T EXCL  DESPE-          SA CARGA/DESC ESPERA DO CAMINHAO/SERVENTE/E OU EQUIP AUX."/>
          <table:table-cell office:value-type="string" office:string-value="T/KM"/>
          <table:table-cell office:value-type="float" office:value="0.95"/>
          <table:table-cell table:number-columns-repeated="16380"/>
        </table:table-row>
        <table:table-row>
          <table:table-cell office:value-type="float" office:value="73372"/>
          <table:table-cell office:value-type="string" office:string-value="PINHO DE TERCEIRA 1&quot; X 12&quot; E 1&quot; X 9&quot;"/>
          <table:table-cell office:value-type="string" office:string-value="M2"/>
          <table:table-cell office:value-type="float" office:value="26.63"/>
          <table:table-cell table:number-columns-repeated="16380"/>
        </table:table-row>
        <table:table-row>
          <table:table-cell office:value-type="float" office:value="73375"/>
          <table:table-cell office:value-type="string" office:string-value="CORTE ACO CA-5AB OU CA 50-A DIAM ACIMA 12,5MM"/>
          <table:table-cell office:value-type="string" office:string-value="KG"/>
          <table:table-cell office:value-type="float" office:value="1.82"/>
          <table:table-cell table:number-columns-repeated="16380"/>
        </table:table-row>
        <table:table-row>
          <table:table-cell office:value-type="float" office:value="73393"/>
          <table:table-cell office:value-type="string" office:string-value="CORTE ACO CA-25 DIAM 6,3 A 8,0MM"/>
          <table:table-cell office:value-type="string" office:string-value="KG"/>
          <table:table-cell office:value-type="float" office:value="2.0299999999999998"/>
          <table:table-cell table:number-columns-repeated="16380"/>
        </table:table-row>
        <table:table-row>
          <table:table-cell office:value-type="float" office:value="73396"/>
          <table:table-cell office:value-type="string" office:string-value="DEGRAU DE FERRO FUNDIDO NUM 1 DE 3,0 KG"/>
          <table:table-cell office:value-type="string" office:string-value="UN"/>
          <table:table-cell office:value-type="float" office:value="52"/>
          <table:table-cell table:number-columns-repeated="16380"/>
        </table:table-row>
        <table:table-row>
          <table:table-cell office:value-type="float" office:value="73397"/>
          <table:table-cell office:value-type="string" office:string-value="EMBOCO CIMENTO AREIA 1:4 ESP=1,5CM INCL CHAPISCO 1:3 E=9MM"/>
          <table:table-cell office:value-type="string" office:string-value="M2"/>
          <table:table-cell office:value-type="float" office:value="18.260000000000002"/>
          <table:table-cell table:number-columns-repeated="16380"/>
        </table:table-row>
        <table:table-row>
          <table:table-cell office:value-type="float" office:value="73410"/>
          <table:table-cell office:value-type="string" office:string-value="FORMA PLANA P/VIGA, PILAR E PAREDE EM CHAPA RESINADA E= 10 MM"/>
          <table:table-cell office:value-type="string" office:string-value="M2"/>
          <table:table-cell office:value-type="float" office:value="45.65"/>
          <table:table-cell table:number-columns-repeated="16380"/>
        </table:table-row>
        <table:table-row>
          <table:table-cell office:value-type="float" office:value="73413"/>
          <table:table-cell office:value-type="string" office:string-value="ESCAVACAO MEC.VALA N ESCOR ATE 1,5M C/RETRO MAT 1A COM REDUTOR (PEDRAS/INST PREDIAIS/OUTROS REDUT PRODUT OU CAVAS FUNDACAO) -  EXCL. ESGOTAMENTO"/>
          <table:table-cell office:value-type="string" office:string-value="M3"/>
          <table:table-cell office:value-type="float" office:value="14.59"/>
          <table:table-cell table:number-columns-repeated="16380"/>
        </table:table-row>
        <table:table-row>
          <table:table-cell office:value-type="float" office:value="73415"/>
          <table:table-cell office:value-type="string" office:string-value="PINTURA PVA, TRES DEMAOS"/>
          <table:table-cell office:value-type="string" office:string-value="M2"/>
          <table:table-cell office:value-type="float" office:value="10.9"/>
          <table:table-cell table:number-columns-repeated="16380"/>
        </table:table-row>
        <table:table-row>
          <table:table-cell office:value-type="float" office:value="73418"/>
          <table:table-cell office:value-type="string" office:string-value="ALVENARIA P/CX ENTERR ATE 0,80M C/BL CONC 10X20X40CM C/ARGAMASSA 1:4  CIMENTO E AREIA E CONCRETO 20MPA P/ENCHIMENTO DOS FUROS."/>
          <table:table-cell office:value-type="string" office:string-value="M2"/>
          <table:table-cell office:value-type="float" office:value="52.06"/>
          <table:table-cell table:number-columns-repeated="16380"/>
        </table:table-row>
        <table:table-row>
          <table:table-cell office:value-type="float" office:value="73423"/>
          <table:table-cell office:value-type="string" office:string-value="ALVENARIA TIJOLO MACICO 7X10X20CM CIM/SB/AR 1:2:2 PROF=80A160CM 1 VEZ P/CAIXAS ENTERRADAS"/>
          <table:table-cell office:value-type="string" office:string-value="M2"/>
          <table:table-cell office:value-type="float" office:value="144.57"/>
          <table:table-cell table:number-columns-repeated="16380"/>
        </table:table-row>
        <table:table-row>
          <table:table-cell office:value-type="float" office:value="73426"/>
          <table:table-cell office:value-type="string" office:string-value="PERFURACAO MANUAL DIAMETRO 20 CM (5 TF)"/>
          <table:table-cell office:value-type="string" office:string-value="M"/>
          <table:table-cell office:value-type="float" office:value="44.35"/>
          <table:table-cell table:number-columns-repeated="16380"/>
        </table:table-row>
        <table:table-row>
          <table:table-cell office:value-type="float" office:value="73430"/>
          <table:table-cell office:value-type="string" office:string-value="ESCAVACAO MEC. VALA N ESCOR MAT 1A C/RETRO ENTRE 1,5 E 3M C/ REDUTOR (PEDRAS/INST PREDIAIS/OUTROS REDUT.PRODUTIV OU CAVAS FUNDACAO ) - EXCL. ESGOTAMENTO."/>
          <table:table-cell office:value-type="string" office:string-value="M3"/>
          <table:table-cell office:value-type="float" office:value="17.75"/>
          <table:table-cell table:number-columns-repeated="16380"/>
        </table:table-row>
        <table:table-row>
          <table:table-cell office:value-type="float" office:value="73431"/>
          <table:table-cell office:value-type="string" office:string-value="PINHO TERCEIRA  2,5X10CM"/>
          <table:table-cell office:value-type="string" office:string-value="M"/>
          <table:table-cell office:value-type="float" office:value="2.73"/>
          <table:table-cell table:number-columns-repeated="16380"/>
        </table:table-row>
        <table:table-row>
          <table:table-cell office:value-type="float" office:value="73454"/>
          <table:table-cell office:value-type="string" office:string-value="ALUGUEL CAMINHAO CARROC FIXA TOCO 7,5T MOTOR DIESEL 132CV(CP) C/MOTO  RISTA"/>
          <table:table-cell office:value-type="string" office:string-value="H"/>
          <table:table-cell office:value-type="float" office:value="96.08"/>
          <table:table-cell table:number-columns-repeated="16380"/>
        </table:table-row>
        <table:table-row>
          <table:table-cell office:value-type="float" office:value="73460"/>
          <table:table-cell office:value-type="string" office:string-value="MACARANDUBA APARELHADA 3&quot; X 4.1/2&quot;"/>
          <table:table-cell office:value-type="string" office:string-value="M"/>
          <table:table-cell office:value-type="float" office:value="27.11"/>
          <table:table-cell table:number-columns-repeated="16380"/>
        </table:table-row>
        <table:table-row>
          <table:table-cell office:value-type="float" office:value="73475"/>
          <table:table-cell office:value-type="string" office:string-value="TACO DE ALVENARIA (2,5X10X20)CM"/>
          <table:table-cell office:value-type="string" office:string-value="UN"/>
          <table:table-cell office:value-type="float" office:value="0.56999999999999995"/>
          <table:table-cell table:number-columns-repeated="16380"/>
        </table:table-row>
        <table:table-row>
          <table:table-cell office:value-type="float" office:value="73488"/>
          <table:table-cell office:value-type="string" office:string-value="MACARANDUBA APARELHADA 3&quot; X 6&quot;"/>
          <table:table-cell office:value-type="string" office:string-value="M"/>
          <table:table-cell office:value-type="float" office:value="35.4"/>
          <table:table-cell table:number-columns-repeated="16380"/>
        </table:table-row>
        <table:table-row>
          <table:table-cell office:value-type="float" office:value="73489"/>
          <table:table-cell office:value-type="string" office:string-value="MACARANDUBA APARELHADA DE 3&quot; X 9&quot;"/>
          <table:table-cell office:value-type="string" office:string-value="M"/>
          <table:table-cell office:value-type="float" office:value="54.25"/>
          <table:table-cell table:number-columns-repeated="16380"/>
        </table:table-row>
        <table:table-row>
          <table:table-cell office:value-type="float" office:value="73490"/>
          <table:table-cell office:value-type="string" office:string-value="TUBO CA-1 CONCR ARMADO P/GALERIAS AGUAS PLUV DIAM=0,80M FORNEC MAT    COM AREIA CIMENTO 1:4 - FORNECIMENTO E ASSENTAMENTO, INCLUSIVE TOPOGRAFO"/>
          <table:table-cell office:value-type="string" office:string-value="M"/>
          <table:table-cell office:value-type="float" office:value="224.42"/>
          <table:table-cell table:number-columns-repeated="16380"/>
        </table:table-row>
        <table:table-row>
          <table:table-cell office:value-type="float" office:value="73493"/>
          <table:table-cell office:value-type="string" office:string-value="TEODOLITO CONVENCIONAL DE MICROMETRO C/LEITURA NUMERICA (CP) PRECISAO DE 6S PARA LEVANTAMENTO DE TERRENOS DIVERSOS"/>
          <table:table-cell office:value-type="string" office:string-value="H"/>
          <table:table-cell office:value-type="float" office:value="2.2999999999999998"/>
          <table:table-cell table:number-columns-repeated="16380"/>
        </table:table-row>
        <table:table-row>
          <table:table-cell office:value-type="float" office:value="73503"/>
          <table:table-cell office:value-type="string" office:string-value="TRANSPORTE DE TUBOS DE PVC DN 1000"/>
          <table:table-cell office:value-type="string" office:string-value="M"/>
          <table:table-cell office:value-type="float" office:value="5.34"/>
          <table:table-cell table:number-columns-repeated="16380"/>
        </table:table-row>
        <table:table-row>
          <table:table-cell office:value-type="float" office:value="73504"/>
          <table:table-cell office:value-type="string" office:string-value="TRANSPORTE DE TUBOS DE PVC DN 900"/>
          <table:table-cell office:value-type="string" office:string-value="M"/>
          <table:table-cell office:value-type="float" office:value="4.51"/>
          <table:table-cell table:number-columns-repeated="16380"/>
        </table:table-row>
        <table:table-row>
          <table:table-cell office:value-type="float" office:value="73505"/>
          <table:table-cell office:value-type="string" office:string-value="TRANSPORTE DE TUBOS DE PVC DN 800"/>
          <table:table-cell office:value-type="string" office:string-value="M"/>
          <table:table-cell office:value-type="float" office:value="3.73"/>
          <table:table-cell table:number-columns-repeated="16380"/>
        </table:table-row>
        <table:table-row>
          <table:table-cell office:value-type="float" office:value="73506"/>
          <table:table-cell office:value-type="string" office:string-value="TRANSPORTE DE TUBOS DE PVC DN 700"/>
          <table:table-cell office:value-type="string" office:string-value="M"/>
          <table:table-cell office:value-type="float" office:value="3.03"/>
          <table:table-cell table:number-columns-repeated="16380"/>
        </table:table-row>
        <table:table-row>
          <table:table-cell office:value-type="float" office:value="73507"/>
          <table:table-cell office:value-type="string" office:string-value="TRANSPORTE DE TUBOS DE PVC DN 600"/>
          <table:table-cell office:value-type="string" office:string-value="M"/>
          <table:table-cell office:value-type="float" office:value="2.37"/>
          <table:table-cell table:number-columns-repeated="16380"/>
        </table:table-row>
        <table:table-row>
          <table:table-cell office:value-type="float" office:value="73508"/>
          <table:table-cell office:value-type="string" office:string-value="TRANSPORTE DE TUBOS DE PVC DN 500"/>
          <table:table-cell office:value-type="string" office:string-value="M"/>
          <table:table-cell office:value-type="float" office:value="1.8"/>
          <table:table-cell table:number-columns-repeated="16380"/>
        </table:table-row>
        <table:table-row>
          <table:table-cell office:value-type="float" office:value="73509"/>
          <table:table-cell office:value-type="string" office:string-value="TRANSPORTE DE TUBOS DE PVC DN 400"/>
          <table:table-cell office:value-type="string" office:string-value="M"/>
          <table:table-cell office:value-type="float" office:value="1.31"/>
          <table:table-cell table:number-columns-repeated="16380"/>
        </table:table-row>
        <table:table-row>
          <table:table-cell office:value-type="float" office:value="73510"/>
          <table:table-cell office:value-type="string" office:string-value="TRANSPORTE DE TUBOS DE FERRO DUTIL DN 1200"/>
          <table:table-cell office:value-type="string" office:string-value="M"/>
          <table:table-cell office:value-type="float" office:value="13.77"/>
          <table:table-cell table:number-columns-repeated="16380"/>
        </table:table-row>
        <table:table-row>
          <table:table-cell office:value-type="float" office:value="73511"/>
          <table:table-cell office:value-type="string" office:string-value="TRANSPORTE DE TUBOS DE FERRO DUTIL DN 1100"/>
          <table:table-cell office:value-type="string" office:string-value="M"/>
          <table:table-cell office:value-type="float" office:value="11.89"/>
          <table:table-cell table:number-columns-repeated="16380"/>
        </table:table-row>
        <table:table-row>
          <table:table-cell office:value-type="float" office:value="73512"/>
          <table:table-cell office:value-type="string" office:string-value="TRANSPORTE DE TUBOS DE FERRO DUTIL DN 1000"/>
          <table:table-cell office:value-type="string" office:string-value="M"/>
          <table:table-cell office:value-type="float" office:value="10.31"/>
          <table:table-cell table:number-columns-repeated="16380"/>
        </table:table-row>
        <table:table-row>
          <table:table-cell office:value-type="float" office:value="73513"/>
          <table:table-cell office:value-type="string" office:string-value="TRANSPORTE DE TUBOS DE FERRO DUTIL DN 900"/>
          <table:table-cell office:value-type="string" office:string-value="M"/>
          <table:table-cell office:value-type="float" office:value="8.69"/>
          <table:table-cell table:number-columns-repeated="16380"/>
        </table:table-row>
        <table:table-row>
          <table:table-cell office:value-type="float" office:value="73514"/>
          <table:table-cell office:value-type="string" office:string-value="TRANSPORTE DE TUBOS DE FERRO DUTIL DN 800"/>
          <table:table-cell office:value-type="string" office:string-value="M"/>
          <table:table-cell office:value-type="float" office:value="7.21"/>
          <table:table-cell table:number-columns-repeated="16380"/>
        </table:table-row>
        <table:table-row>
          <table:table-cell office:value-type="float" office:value="73515"/>
          <table:table-cell office:value-type="string" office:string-value="TRANSPORTE DE TUBOS DE FERRO DUTIL DN 700"/>
          <table:table-cell office:value-type="string" office:string-value="M"/>
          <table:table-cell office:value-type="float" office:value="5.84"/>
          <table:table-cell table:number-columns-repeated="16380"/>
        </table:table-row>
        <table:table-row>
          <table:table-cell office:value-type="float" office:value="73516"/>
          <table:table-cell office:value-type="string" office:string-value="TRANSPORTE DE TUBOS DE FERRO DUTIL DN 600"/>
          <table:table-cell office:value-type="string" office:string-value="M"/>
          <table:table-cell office:value-type="float" office:value="4.5999999999999996"/>
          <table:table-cell table:number-columns-repeated="16380"/>
        </table:table-row>
        <table:table-row>
          <table:table-cell office:value-type="float" office:value="73517"/>
          <table:table-cell office:value-type="string" office:string-value="TRANSPORTE DE TUBOS DE FERRO DUTIL DN 500"/>
          <table:table-cell office:value-type="string" office:string-value="M"/>
          <table:table-cell office:value-type="float" office:value="3.48"/>
          <table:table-cell table:number-columns-repeated="16380"/>
        </table:table-row>
        <table:table-row>
          <table:table-cell office:value-type="float" office:value="73518"/>
          <table:table-cell office:value-type="string" office:string-value="TRANSPORTE DE TUBOS DE FERRO DUTIL DN 450"/>
          <table:table-cell office:value-type="string" office:string-value="M"/>
          <table:table-cell office:value-type="float" office:value="3.02"/>
          <table:table-cell table:number-columns-repeated="16380"/>
        </table:table-row>
        <table:table-row>
          <table:table-cell office:value-type="float" office:value="73519"/>
          <table:table-cell office:value-type="string" office:string-value="TRANSPORTE DE TUBOS DE FERRO DUTIL DN 400"/>
          <table:table-cell office:value-type="string" office:string-value="M"/>
          <table:table-cell office:value-type="float" office:value="2.5299999999999998"/>
          <table:table-cell table:number-columns-repeated="16380"/>
        </table:table-row>
        <table:table-row>
          <table:table-cell office:value-type="float" office:value="73520"/>
          <table:table-cell office:value-type="string" office:string-value="TRANSPORTE DE TUBOS DE FERRO DUTIL DN 350"/>
          <table:table-cell office:value-type="string" office:string-value="M"/>
          <table:table-cell office:value-type="float" office:value="2.12"/>
          <table:table-cell table:number-columns-repeated="16380"/>
        </table:table-row>
        <table:table-row>
          <table:table-cell office:value-type="float" office:value="73521"/>
          <table:table-cell office:value-type="string" office:string-value="TRANSPORTE DE TUBOS DE FERRO DUTIL DN 300"/>
          <table:table-cell office:value-type="string" office:string-value="M"/>
          <table:table-cell office:value-type="float" office:value="1.71"/>
          <table:table-cell table:number-columns-repeated="16380"/>
        </table:table-row>
        <table:table-row>
          <table:table-cell office:value-type="float" office:value="73522"/>
          <table:table-cell office:value-type="string" office:string-value="TRANSPORTE DE TUBOS DE FERRO DUTIL DN 250"/>
          <table:table-cell office:value-type="string" office:string-value="M"/>
          <table:table-cell office:value-type="float" office:value="1.35"/>
          <table:table-cell table:number-columns-repeated="16380"/>
        </table:table-row>
        <table:table-row>
          <table:table-cell office:value-type="float" office:value="73523"/>
          <table:table-cell office:value-type="string" office:string-value="TRANSPORTE DE TUBOS DE FERRO DUTIL DN 200"/>
          <table:table-cell office:value-type="string" office:string-value="M"/>
          <table:table-cell office:value-type="float" office:value="1.01"/>
          <table:table-cell table:number-columns-repeated="16380"/>
        </table:table-row>
        <table:table-row>
          <table:table-cell office:value-type="float" office:value="73524"/>
          <table:table-cell office:value-type="string" office:string-value="TRANSPORTE DE TUBOS DE FERRO DUTIL DN 150"/>
          <table:table-cell office:value-type="string" office:string-value="M"/>
          <table:table-cell office:value-type="float" office:value="0.79"/>
          <table:table-cell table:number-columns-repeated="16380"/>
        </table:table-row>
        <table:table-row>
          <table:table-cell office:value-type="float" office:value="73525"/>
          <table:table-cell office:value-type="string" office:string-value="CORTE ACO CA-60 DIAM 6,4 A 8,0MM"/>
          <table:table-cell office:value-type="string" office:string-value="KG"/>
          <table:table-cell office:value-type="float" office:value="2.4300000000000002"/>
          <table:table-cell table:number-columns-repeated="16380"/>
        </table:table-row>
        <table:table-row>
          <table:table-cell office:value-type="float" office:value="73533"/>
          <table:table-cell office:value-type="string" office:string-value="CONCRETO P/CAMADAS PREPARATORIAS 180KG/M3 CIMENTO SOMENTE MATERIAIS   INCL 5% PERDAS."/>
          <table:table-cell office:value-type="string" office:string-value="M3"/>
          <table:table-cell office:value-type="float" office:value="161.52000000000001"/>
          <table:table-cell table:number-columns-repeated="16380"/>
        </table:table-row>
        <table:table-row>
          <table:table-cell office:value-type="float" office:value="73540"/>
          <table:table-cell office:value-type="string" office:string-value="COLOCACAO CUBA LOUCA/ACO INOX EXCLUSIVE CUBA/COMPLEMENTO - P"/>
          <table:table-cell office:value-type="string" office:string-value="UN"/>
          <table:table-cell office:value-type="float" office:value="22.76"/>
          <table:table-cell table:number-columns-repeated="16380"/>
        </table:table-row>
        <table:table-row>
          <table:table-cell office:value-type="float" office:value="73541"/>
          <table:table-cell office:value-type="string" office:string-value="COLOCACAO BANCA MARMORE/GRANITO/ACO INOX EXCLUSIVE BANCA - P"/>
          <table:table-cell office:value-type="string" office:string-value="M"/>
          <table:table-cell office:value-type="float" office:value="42.25"/>
          <table:table-cell table:number-columns-repeated="16380"/>
        </table:table-row>
        <table:table-row>
          <table:table-cell office:value-type="float" office:value="73542"/>
          <table:table-cell office:value-type="string" office:string-value="BUCHA/ARRUELA ALUMINIO 3/4&quot; - P"/>
          <table:table-cell office:value-type="string" office:string-value="CJ"/>
          <table:table-cell office:value-type="float" office:value="0.68"/>
          <table:table-cell table:number-columns-repeated="16380"/>
        </table:table-row>
        <table:table-row>
          <table:table-cell office:value-type="float" office:value="73543"/>
          <table:table-cell office:value-type="string" office:string-value="BUCHA/ARRUELA ALUMINIO 1/2&quot; - P"/>
          <table:table-cell office:value-type="string" office:string-value="CJ"/>
          <table:table-cell office:value-type="float" office:value="0.57999999999999996"/>
          <table:table-cell table:number-columns-repeated="16380"/>
        </table:table-row>
        <table:table-row>
          <table:table-cell office:value-type="float" office:value="73555"/>
          <table:table-cell office:value-type="string" office:string-value="TACO DE CANELA 2,5X10X10CM"/>
          <table:table-cell office:value-type="string" office:string-value="UN"/>
          <table:table-cell office:value-type="float" office:value="0.28000000000000003"/>
          <table:table-cell table:number-columns-repeated="16380"/>
        </table:table-row>
        <table:table-row>
          <table:table-cell office:value-type="float" office:value="73562"/>
          <table:table-cell office:value-type="string" office:string-value="NIVEL WILD-NA-Z"/>
          <table:table-cell office:value-type="string" office:string-value="H"/>
          <table:table-cell office:value-type="float" office:value="0.75"/>
          <table:table-cell table:number-columns-repeated="16380"/>
        </table:table-row>
        <table:table-row>
          <table:table-cell office:value-type="float" office:value="73587"/>
          <table:table-cell office:value-type="string" office:string-value="TRANSPORTE DE TUBOS DE PVC DN 350"/>
          <table:table-cell office:value-type="string" office:string-value="M"/>
          <table:table-cell office:value-type="float" office:value="0.91"/>
          <table:table-cell table:number-columns-repeated="16380"/>
        </table:table-row>
        <table:table-row>
          <table:table-cell office:value-type="float" office:value="73588"/>
          <table:table-cell office:value-type="string" office:string-value="TRANSPORTE DE TUBOS DE PVC DN 300"/>
          <table:table-cell office:value-type="string" office:string-value="M"/>
          <table:table-cell office:value-type="float" office:value="0.61"/>
          <table:table-cell table:number-columns-repeated="16380"/>
        </table:table-row>
        <table:table-row>
          <table:table-cell office:value-type="float" office:value="73589"/>
          <table:table-cell office:value-type="string" office:string-value="TRANSPORTE DE TUBOS DE PVC DN 250"/>
          <table:table-cell office:value-type="string" office:string-value="M"/>
          <table:table-cell office:value-type="float" office:value="0.42"/>
          <table:table-cell table:number-columns-repeated="16380"/>
        </table:table-row>
        <table:table-row>
          <table:table-cell office:value-type="float" office:value="73590"/>
          <table:table-cell office:value-type="string" office:string-value="TRANSPORTE DE TUBOS DE PVC DN 200"/>
          <table:table-cell office:value-type="string" office:string-value="M"/>
          <table:table-cell office:value-type="float" office:value="0.26"/>
          <table:table-cell table:number-columns-repeated="16380"/>
        </table:table-row>
        <table:table-row>
          <table:table-cell office:value-type="float" office:value="73591"/>
          <table:table-cell office:value-type="string" office:string-value="TRANSPORTE DE TUBOS DE PVC DN 150"/>
          <table:table-cell office:value-type="string" office:string-value="M"/>
          <table:table-cell office:value-type="float" office:value="0.16"/>
          <table:table-cell table:number-columns-repeated="16380"/>
        </table:table-row>
        <table:table-row>
          <table:table-cell office:value-type="float" office:value="73592"/>
          <table:table-cell office:value-type="string" office:string-value="TRANSPORTE DE TUBOS DE PVC DN 125"/>
          <table:table-cell office:value-type="string" office:string-value="M"/>
          <table:table-cell office:value-type="float" office:value="0.13"/>
          <table:table-cell table:number-columns-repeated="16380"/>
        </table:table-row>
        <table:table-row>
          <table:table-cell office:value-type="float" office:value="73593"/>
          <table:table-cell office:value-type="string" office:string-value="TRANSPORTE DE TUBOS DE PVC DN 100"/>
          <table:table-cell office:value-type="string" office:string-value="M"/>
          <table:table-cell office:value-type="float" office:value="0.2"/>
          <table:table-cell table:number-columns-repeated="16380"/>
        </table:table-row>
        <table:table-row>
          <table:table-cell office:value-type="float" office:value="73594"/>
          <table:table-cell office:value-type="string" office:string-value="TRANSPORTE DE TUBOS DE PVC DN 75"/>
          <table:table-cell office:value-type="string" office:string-value="M"/>
          <table:table-cell office:value-type="float" office:value="0.16"/>
          <table:table-cell table:number-columns-repeated="16380"/>
        </table:table-row>
        <table:table-row>
          <table:table-cell office:value-type="float" office:value="73595"/>
          <table:table-cell office:value-type="string" office:string-value="TRANSPORTE DE TUBOS DE PVC DN 50"/>
          <table:table-cell office:value-type="string" office:string-value="M"/>
          <table:table-cell office:value-type="float" office:value="0.1"/>
          <table:table-cell table:number-columns-repeated="16380"/>
        </table:table-row>
        <table:table-row>
          <table:table-cell office:value-type="float" office:value="73596"/>
          <table:table-cell office:value-type="string" office:string-value="TRANSPORTE DE TUBOS DE PVC DN 25"/>
          <table:table-cell office:value-type="string" office:string-value="M"/>
          <table:table-cell office:value-type="float" office:value="0.02"/>
          <table:table-cell table:number-columns-repeated="16380"/>
        </table:table-row>
        <table:table-row>
          <table:table-cell office:value-type="float" office:value="73597"/>
          <table:table-cell office:value-type="string" office:string-value="TRANSPORTE DE TUBOS DE FERRO DUTIL DN 100"/>
          <table:table-cell office:value-type="string" office:string-value="M"/>
          <table:table-cell office:value-type="float" office:value="0.61"/>
          <table:table-cell table:number-columns-repeated="16380"/>
        </table:table-row>
        <table:table-row>
          <table:table-cell office:value-type="float" office:value="73598"/>
          <table:table-cell office:value-type="string" office:string-value="TRANSPORTE DE TUBOS DE FERRO DUTIL DN 75"/>
          <table:table-cell office:value-type="string" office:string-value="M"/>
          <table:table-cell office:value-type="float" office:value="0.41"/>
          <table:table-cell table:number-columns-repeated="16380"/>
        </table:table-row>
        <table:table-row>
          <table:table-cell office:value-type="float" office:value="73714"/>
          <table:table-cell office:value-type="string" office:string-value="CAIXA PARA RALO C OM GRELHA FOFO 135 KG DE ALV TIJOLO MACICO (7X10X20) PAREDES DE UMA VEZ (0.20 M) DE 0.90X1.20X1.50 M (EXTERNA) COM ARGAMASSA 1:4 CIMENTO:AREIA, BASE CONC FCK=10 MPA, EXCLUSIVE ESCAVACAO E REATERRO."/>
          <table:table-cell office:value-type="string" office:string-value="UN"/>
          <table:table-cell office:value-type="float" office:value="1231.54"/>
          <table:table-cell table:number-columns-repeated="16380"/>
        </table:table-row>
        <table:table-row>
          <table:table-cell office:value-type="float" office:value="84114"/>
          <table:table-cell office:value-type="string" office:string-value="ALCAPAO DE MADEIRA 63X63CM INCL FERRAGENS"/>
          <table:table-cell office:value-type="string" office:string-value="UN"/>
          <table:table-cell office:value-type="float" office:value="96.29"/>
          <table:table-cell table:number-columns-repeated="16380"/>
        </table:table-row>
        <table:table-row>
          <table:table-cell office:value-type="float" office:value="84135"/>
          <table:table-cell office:value-type="string" office:string-value="FORNECIMENTO E INSTALACAO CAIXA PRE MOLDADA EM CONCRETO PARA AR CONDICIONADO 18000 BTUS"/>
          <table:table-cell office:value-type="string" office:string-value="UN"/>
          <table:table-cell office:value-type="float" office:value="157.44"/>
          <table:table-cell table:number-columns-repeated="16380"/>
        </table:table-row>
        <table:table-row>
          <table:table-cell office:value-type="float" office:value="84158"/>
          <table:table-cell office:value-type="string" office:string-value="BUCHA / ARRUELA ALUMINIO 1&quot;"/>
          <table:table-cell office:value-type="string" office:string-value="CJ"/>
          <table:table-cell office:value-type="float" office:value="0.91"/>
          <table:table-cell table:number-columns-repeated="16380"/>
        </table:table-row>
        <table:table-row>
          <table:table-cell office:value-type="float" office:value="84159"/>
          <table:table-cell office:value-type="string" office:string-value="BUCHA / ARRUELA ALUMINIO 1 1/4&quot;"/>
          <table:table-cell office:value-type="string" office:string-value="CJ"/>
          <table:table-cell office:value-type="float" office:value="1.71"/>
          <table:table-cell table:number-columns-repeated="16380"/>
        </table:table-row>
        <table:table-row>
          <table:table-cell office:value-type="float" office:value="86957"/>
          <table:table-cell office:value-type="string" office:string-value="MÃO FRANCESA EM BARRA DE FERRO CHATO RETANGULAR 2&quot; X 1/4&quot;, REFORÇADA, 40 X 30 CM"/>
          <table:table-cell office:value-type="string" office:string-value="UN"/>
          <table:table-cell office:value-type="float" office:value="21.06"/>
          <table:table-cell table:number-columns-repeated="16380"/>
        </table:table-row>
        <table:table-row>
          <table:table-cell office:value-type="float" office:value="86958"/>
          <table:table-cell office:value-type="string" office:string-value="MÃO FRANCESA EM BARRA DE FERRO CHATO RETANGULAR 2&quot; X 1/4&quot;, REFORÇADA, 30 X 25 CM"/>
          <table:table-cell office:value-type="string" office:string-value="UN"/>
          <table:table-cell office:value-type="float" office:value="18.46"/>
          <table:table-cell table:number-columns-repeated="16380"/>
        </table:table-row>
        <table:table-row>
          <table:table-cell office:value-type="float" office:value="5803"/>
          <table:table-cell office:value-type="string" office:string-value="COMPACTADOR DE SOLOS COM PLACA VIBRATORIA, 46X51CM, 5HP, 156KG, DIESEL, IMPACTO DINAMICO 1700KG - CUSTO HORARIO DE MATERIAIS NA OPERACAO"/>
          <table:table-cell office:value-type="string" office:string-value="H"/>
          <table:table-cell office:value-type="float" office:value="1.86"/>
          <table:table-cell table:number-columns-repeated="16380"/>
        </table:table-row>
        <table:table-row>
          <table:table-cell office:value-type="float" office:value="6541"/>
          <table:table-cell office:value-type="string" office:string-value="TRATOR DE ESTEIRAS - D6 - CUSTOS C/ MAT. NA OPERACAO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73346"/>
          <table:table-cell office:value-type="string" office:string-value="CONCRETO ARMADO DOSADO 15 MPA INCL MAT P/ 1 M3 PREPARO CONF           COMP 5845 COLOC CONF COMP 7090 14 M2 DE AREA MOLDADA FORMAS           E ESCORAMENTO CONF COMPS 5306 E 5708 60 KG DE ACO CA-50 INC           MAO DE OBRA P/CORTE DOBRAGEM MONTAGEM E COLO"/>
          <table:table-cell office:value-type="string" office:string-value="M3"/>
          <table:table-cell office:value-type="float" office:value="1433.56"/>
          <table:table-cell table:number-columns-repeated="16380"/>
        </table:table-row>
        <table:table-row>
          <table:table-cell office:value-type="float" office:value="73473"/>
          <table:table-cell office:value-type="string" office:string-value="VASSOURA MEC REBOCAVEL LARG DE TRAB 2,66M (CI) EXCL OPERADOR"/>
          <table:table-cell office:value-type="string" office:string-value="H"/>
          <table:table-cell office:value-type="float" office:value="9.98"/>
          <table:table-cell table:number-columns-repeated="16380"/>
        </table:table-row>
        <table:table-row>
          <table:table-cell office:value-type="float" office:value="73474"/>
          <table:table-cell office:value-type="string" office:string-value="ALUGUEL CAMINHAO CARROC FIXA TOCO 7,5T MOTOR DIESEL 132CV (CI) C/MOTO RISTA"/>
          <table:table-cell office:value-type="string" office:string-value="H"/>
          <table:table-cell office:value-type="float" office:value="38.700000000000003"/>
          <table:table-cell table:number-columns-repeated="16380"/>
        </table:table-row>
        <table:table-row>
          <table:table-cell office:value-type="float" office:value="73477"/>
          <table:table-cell office:value-type="string" office:string-value="MAQUINA DE SOLDA A ARCO 375A DIESEL 33CV (CP) EXCL OPERADOR"/>
          <table:table-cell office:value-type="string" office:string-value="H"/>
          <table:table-cell office:value-type="float" office:value="36.840000000000003"/>
          <table:table-cell table:number-columns-repeated="16380"/>
        </table:table-row>
        <table:table-row>
          <table:table-cell office:value-type="float" office:value="73554"/>
          <table:table-cell office:value-type="string" office:string-value="MACARANDUBA APARELHADA 3&quot; X 3&quot;"/>
          <table:table-cell office:value-type="string" office:string-value="M"/>
          <table:table-cell office:value-type="float" office:value="17.68"/>
          <table:table-cell table:number-columns-repeated="16380"/>
        </table:table-row>
        <table:table-row>
          <table:table-cell office:value-type="float" office:value="84198"/>
          <table:table-cell office:value-type="string" office:string-value="VASSOURA MEC REBOCAVEL LARGURA DE TRABALHO 2,66M (CP) EXCL OPERADOR"/>
          <table:table-cell office:value-type="string" office:string-value="H"/>
          <table:table-cell office:value-type="float" office:value="13.6"/>
          <table:table-cell table:number-columns-repeated="16380"/>
        </table:table-row>
        <table:table-row>
          <table:table-cell office:value-type="string" office:string-value="73916/1"/>
          <table:table-cell office:value-type="string" office:string-value="PLACA DE IDENTIFICAÇÃO EM CHAPA GALVANIZADA NUM. 18, 12X18CM"/>
          <table:table-cell office:value-type="string" office:string-value="UN"/>
          <table:table-cell office:value-type="float" office:value="60.32"/>
          <table:table-cell table:number-columns-repeated="16380"/>
        </table:table-row>
        <table:table-row>
          <table:table-cell office:value-type="string" office:string-value="73916/2"/>
          <table:table-cell office:value-type="string" office:string-value="PLACA ESMALTADA PARA IDENTIFICAÇÃO NR DE RUA, DIMENSÕES 45X25CM"/>
          <table:table-cell office:value-type="string" office:string-value="UN"/>
          <table:table-cell office:value-type="float" office:value="156.97999999999999"/>
          <table:table-cell table:number-columns-repeated="16380"/>
        </table:table-row>
        <table:table-row>
          <table:table-cell office:value-type="string" office:string-value="73916/3"/>
          <table:table-cell office:value-type="string" office:string-value="PLACA DE IDENTIFICAÇÃO EM CHAPA GALVANIZADA NUM. 18, DIMENSÕES 8X12CM"/>
          <table:table-cell office:value-type="string" office:string-value="UN"/>
          <table:table-cell office:value-type="float" office:value="28.96"/>
          <table:table-cell table:number-columns-repeated="16380"/>
        </table:table-row>
        <table:table-row>
          <table:table-cell office:value-type="float" office:value="73672"/>
          <table:table-cell office:value-type="string" office:string-value="DESMATAMENTO E LIMPEZA MECANIZADA DE TERRENO COM ARVORES ATE Ø 15CM, UTILIZANDO TRATOR DE ESTEIRAS"/>
          <table:table-cell office:value-type="string" office:string-value="M2"/>
          <table:table-cell office:value-type="float" office:value="0.39"/>
          <table:table-cell table:number-columns-repeated="16380"/>
        </table:table-row>
        <table:table-row>
          <table:table-cell office:value-type="string" office:string-value="73822/1"/>
          <table:table-cell office:value-type="string" office:string-value="CAPINA E LIMPEZA MANUAL DE TERRENO COM PEQUENOS ARBUSTOS"/>
          <table:table-cell office:value-type="string" office:string-value="M2"/>
          <table:table-cell office:value-type="float" office:value="2.74"/>
          <table:table-cell table:number-columns-repeated="16380"/>
        </table:table-row>
        <table:table-row>
          <table:table-cell office:value-type="string" office:string-value="73822/2"/>
          <table:table-cell office:value-type="string" office:string-value="LIMPEZA MECANIZADA DE TERRENO COM REMOCAO DE CAMADA VEGETAL, UTILIZANDO MOTONIVELADORA"/>
          <table:table-cell office:value-type="string" office:string-value="M2"/>
          <table:table-cell office:value-type="float" office:value="0.49"/>
          <table:table-cell table:number-columns-repeated="16380"/>
        </table:table-row>
        <table:table-row>
          <table:table-cell office:value-type="string" office:string-value="73859/1"/>
          <table:table-cell office:value-type="string" office:string-value="DESMATAMENTO E LIMPEZA MECANIZADA DE TERRENO COM REMOCAO DE CAMADA VEGETAL, UTILIZANDO TRATOR DE ESTEIRAS"/>
          <table:table-cell office:value-type="string" office:string-value="M2"/>
          <table:table-cell office:value-type="float" office:value="0.16"/>
          <table:table-cell table:number-columns-repeated="16380"/>
        </table:table-row>
        <table:table-row>
          <table:table-cell office:value-type="string" office:string-value="73859/2"/>
          <table:table-cell office:value-type="string" office:string-value="CAPINA E LIMPEZA MANUAL DE TERRENO"/>
          <table:table-cell office:value-type="string" office:string-value="M2"/>
          <table:table-cell office:value-type="float" office:value="0.73"/>
          <table:table-cell table:number-columns-repeated="16380"/>
        </table:table-row>
        <table:table-row>
          <table:table-cell office:value-type="string" office:string-value="73871/2"/>
          <table:table-cell office:value-type="string" office:string-value="DESTOCAMENTO MECANICO DE ARVORES, Ø ATE 30CM"/>
          <table:table-cell office:value-type="string" office:string-value="UN"/>
          <table:table-cell office:value-type="float" office:value="28.91"/>
          <table:table-cell table:number-columns-repeated="16380"/>
        </table:table-row>
        <table:table-row>
          <table:table-cell office:value-type="string" office:string-value="73871/3"/>
          <table:table-cell office:value-type="string" office:string-value="DESTOCAMENTO MECANICO DE ARVORES, Ø ENTRE 30 E 50CM"/>
          <table:table-cell office:value-type="string" office:string-value="UN"/>
          <table:table-cell office:value-type="float" office:value="51.74"/>
          <table:table-cell table:number-columns-repeated="16380"/>
        </table:table-row>
        <table:table-row>
          <table:table-cell office:value-type="string" office:string-value="73871/4"/>
          <table:table-cell office:value-type="string" office:string-value="DESTOCAMENTO MECANICO DE ARVORES, Ø MAIOR QUE 50CM"/>
          <table:table-cell office:value-type="string" office:string-value="UN"/>
          <table:table-cell office:value-type="float" office:value="86.62"/>
          <table:table-cell table:number-columns-repeated="16380"/>
        </table:table-row>
        <table:table-row>
          <table:table-cell office:value-type="float" office:value="85331"/>
          <table:table-cell office:value-type="string" office:string-value="CORTE DE CAPOEIRA FINA A FOICE"/>
          <table:table-cell office:value-type="string" office:string-value="M2"/>
          <table:table-cell office:value-type="float" office:value="0.7"/>
          <table:table-cell table:number-columns-repeated="16380"/>
        </table:table-row>
        <table:table-row>
          <table:table-cell office:value-type="float" office:value="85422"/>
          <table:table-cell office:value-type="string" office:string-value="PREPARO MANUAL DE TERRENO S/ RASPAGEM SUPERFICIAL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string" office:string-value="74220/1"/>
          <table:table-cell office:value-type="string" office:string-value="TAPUME DE CHAPA DE MADEIRA COMPENSADA, E= 6MM, COM PINTURA A CAL E REAPROVEITAMENTO DE 2X"/>
          <table:table-cell office:value-type="string" office:string-value="M2"/>
          <table:table-cell office:value-type="float" office:value="35"/>
          <table:table-cell table:number-columns-repeated="16380"/>
        </table:table-row>
        <table:table-row>
          <table:table-cell office:value-type="string" office:string-value="74221/1"/>
          <table:table-cell office:value-type="string" office:string-value="SINALIZACAO DE TRANSITO - NOTURNA"/>
          <table:table-cell office:value-type="string" office:string-value="M"/>
          <table:table-cell office:value-type="float" office:value="1.46"/>
          <table:table-cell table:number-columns-repeated="16380"/>
        </table:table-row>
        <table:table-row>
          <table:table-cell office:value-type="string" office:string-value="74219/1"/>
          <table:table-cell office:value-type="string" office:string-value="PASSADICOS COM TABUAS DE MADEIRA PARA PEDESTRES"/>
          <table:table-cell office:value-type="string" office:string-value="M2"/>
          <table:table-cell office:value-type="float" office:value="36.97"/>
          <table:table-cell table:number-columns-repeated="16380"/>
        </table:table-row>
        <table:table-row>
          <table:table-cell office:value-type="string" office:string-value="74219/2"/>
          <table:table-cell office:value-type="string" office:string-value="PASSADICOS COM TABUAS DE MADEIRA PARA VEICULOS"/>
          <table:table-cell office:value-type="string" office:string-value="M2"/>
          <table:table-cell office:value-type="float" office:value="32.26"/>
          <table:table-cell table:number-columns-repeated="16380"/>
        </table:table-row>
        <table:table-row>
          <table:table-cell office:value-type="float" office:value="84126"/>
          <table:table-cell office:value-type="string" office:string-value="CHAPA DE ACO CARBONO 3/8 (COLOC/ USO/ RETIR) P/ PASS VEICULO SOBRE VALA MEDIDA P/ AREA CHAPA EM CADA APLICACAO"/>
          <table:table-cell office:value-type="string" office:string-value="M2"/>
          <table:table-cell office:value-type="float" office:value="19.3"/>
          <table:table-cell table:number-columns-repeated="16380"/>
        </table:table-row>
        <table:table-row>
          <table:table-cell office:value-type="string" office:string-value="73875/1"/>
          <table:table-cell office:value-type="string" office:string-value="LOCACAO DE ANDAIME METALICO TUBULAR TIPO TORRE"/>
          <table:table-cell office:value-type="string" office:string-value="M/MES"/>
          <table:table-cell office:value-type="float" office:value="18.079999999999998"/>
          <table:table-cell table:number-columns-repeated="16380"/>
        </table:table-row>
        <table:table-row>
          <table:table-cell office:value-type="float" office:value="72208"/>
          <table:table-cell office:value-type="string" office:string-value="CARGA MECANIZADA E REMOCAO E ENTULHO COM TRANSPORTE ATE 1KM"/>
          <table:table-cell office:value-type="string" office:string-value="M3"/>
          <table:table-cell office:value-type="float" office:value="5.62"/>
          <table:table-cell table:number-columns-repeated="16380"/>
        </table:table-row>
        <table:table-row>
          <table:table-cell office:value-type="float" office:value="72209"/>
          <table:table-cell office:value-type="string" office:string-value="CARGA MANUAL E REMOCAO E ENTULHO COM TRANSPORTE ATE 1KM EM CAMINHAO BASCULANTE 6M3"/>
          <table:table-cell office:value-type="string" office:string-value="M3"/>
          <table:table-cell office:value-type="float" office:value="14.5"/>
          <table:table-cell table:number-columns-repeated="16380"/>
        </table:table-row>
        <table:table-row>
          <table:table-cell office:value-type="float" office:value="72210"/>
          <table:table-cell office:value-type="string" office:string-value="DESTOCAMENTO DE TRONCOS COM DIAMETRO DE 10CM ATE 30CM, INCLUSIVE REMOCAO DE RAIZES"/>
          <table:table-cell office:value-type="string" office:string-value="UN"/>
          <table:table-cell office:value-type="float" office:value="19.64"/>
          <table:table-cell table:number-columns-repeated="16380"/>
        </table:table-row>
        <table:table-row>
          <table:table-cell office:value-type="float" office:value="72211"/>
          <table:table-cell office:value-type="string" office:string-value="DESTOCAMENTO DE TRONCOS COM DIAMETRO DE 30CM ATE 50CM, INCLUSIVE REMOCAO DE RAIZES"/>
          <table:table-cell office:value-type="string" office:string-value="UN"/>
          <table:table-cell office:value-type="float" office:value="54.62"/>
          <table:table-cell table:number-columns-repeated="16380"/>
        </table:table-row>
        <table:table-row>
          <table:table-cell office:value-type="float" office:value="72212"/>
          <table:table-cell office:value-type="string" office:string-value="DESTOCAMENTO DE TRONCOS COM DIAMETRO MAIOR DO QUE 50CM, INCLUSIVE REMOCAO DE RAIZES"/>
          <table:table-cell office:value-type="string" office:string-value="UN"/>
          <table:table-cell office:value-type="float" office:value="65.069999999999993"/>
          <table:table-cell table:number-columns-repeated="16380"/>
        </table:table-row>
        <table:table-row>
          <table:table-cell office:value-type="float" office:value="72213"/>
          <table:table-cell office:value-type="string" office:string-value="LIMPEZA MANUAL GERAL COM REMOCAO DE COBERTURA VEGETAL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float" office:value="72214"/>
          <table:table-cell office:value-type="string" office:string-value="DEMOLICAO DE ALVENARIA ESTRUTURAL DE BLOCOS VAZADOS DE CONCRETO"/>
          <table:table-cell office:value-type="string" office:string-value="M3"/>
          <table:table-cell office:value-type="float" office:value="36.65"/>
          <table:table-cell table:number-columns-repeated="16380"/>
        </table:table-row>
        <table:table-row>
          <table:table-cell office:value-type="float" office:value="72215"/>
          <table:table-cell office:value-type="string" office:string-value="DEMOLICAO DE ALVENARIA DE ELEMENTOS CERAMICOS VAZADOS"/>
          <table:table-cell office:value-type="string" office:string-value="M3"/>
          <table:table-cell office:value-type="float" office:value="22.9"/>
          <table:table-cell table:number-columns-repeated="16380"/>
        </table:table-row>
        <table:table-row>
          <table:table-cell office:value-type="float" office:value="72216"/>
          <table:table-cell office:value-type="string" office:string-value="DEMOLICAO DE VERGAS, CINTAS E PILARETES DE CONCRETO"/>
          <table:table-cell office:value-type="string" office:string-value="M3"/>
          <table:table-cell office:value-type="float" office:value="119.12"/>
          <table:table-cell table:number-columns-repeated="16380"/>
        </table:table-row>
        <table:table-row>
          <table:table-cell office:value-type="float" office:value="72217"/>
          <table:table-cell office:value-type="string" office:string-value="DEMOLICAO DE PLACAS DIVISORIAS DE GRANILITE"/>
          <table:table-cell office:value-type="string" office:string-value="M2"/>
          <table:table-cell office:value-type="float" office:value="4.58"/>
          <table:table-cell table:number-columns-repeated="16380"/>
        </table:table-row>
        <table:table-row>
          <table:table-cell office:value-type="float" office:value="72218"/>
          <table:table-cell office:value-type="string" office:string-value="DEMOLICAO DE DIVISORIAS EM CHAPAS OU TABUAS, INCLUSIVE DEMOLICAO DE ENTARUGAMENTO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float" office:value="72219"/>
          <table:table-cell office:value-type="string" office:string-value="DEMOLICAO DE ALVENARIA DE BLOCOS DE PEDRA NATURAL"/>
          <table:table-cell office:value-type="string" office:string-value="M3"/>
          <table:table-cell office:value-type="float" office:value="59.56"/>
          <table:table-cell table:number-columns-repeated="16380"/>
        </table:table-row>
        <table:table-row>
          <table:table-cell office:value-type="float" office:value="72220"/>
          <table:table-cell office:value-type="string" office:string-value="RETIRADA DE ALVENARIA DE TIJOLOS DE VIDRO"/>
          <table:table-cell office:value-type="string" office:string-value="M2"/>
          <table:table-cell office:value-type="float" office:value="9.16"/>
          <table:table-cell table:number-columns-repeated="16380"/>
        </table:table-row>
        <table:table-row>
          <table:table-cell office:value-type="float" office:value="72221"/>
          <table:table-cell office:value-type="string" office:string-value="RETIRADA DE PLACAS DIVISORIAS DE GRANILITE"/>
          <table:table-cell office:value-type="string" office:string-value="M2"/>
          <table:table-cell office:value-type="float" office:value="9.16"/>
          <table:table-cell table:number-columns-repeated="16380"/>
        </table:table-row>
        <table:table-row>
          <table:table-cell office:value-type="float" office:value="72222"/>
          <table:table-cell office:value-type="string" office:string-value="RETIRADAS DE DIVISORIAS EM CHAPAS OU TABUAS, SEM RETIRADA DO ENTARUGAMENTO"/>
          <table:table-cell office:value-type="string" office:string-value="M2"/>
          <table:table-cell office:value-type="float" office:value="4.3899999999999997"/>
          <table:table-cell table:number-columns-repeated="16380"/>
        </table:table-row>
        <table:table-row>
          <table:table-cell office:value-type="float" office:value="72223"/>
          <table:table-cell office:value-type="string" office:string-value="RETIRADAS DE DIVISORIAS EM CHAPAS OU TABUAS, COM RETIRADA DO ENTARUGAMENTO"/>
          <table:table-cell office:value-type="string" office:string-value="M2"/>
          <table:table-cell office:value-type="float" office:value="8.7799999999999994"/>
          <table:table-cell table:number-columns-repeated="16380"/>
        </table:table-row>
        <table:table-row>
          <table:table-cell office:value-type="float" office:value="72224"/>
          <table:table-cell office:value-type="string" office:string-value="DEMOLICAO DE TELHAS CERAMICAS OU DE VIDRO"/>
          <table:table-cell office:value-type="string" office:string-value="M2"/>
          <table:table-cell office:value-type="float" office:value="5.49"/>
          <table:table-cell table:number-columns-repeated="16380"/>
        </table:table-row>
        <table:table-row>
          <table:table-cell office:value-type="float" office:value="72225"/>
          <table:table-cell office:value-type="string" office:string-value="DEMOLICAO DE TELHAS ONDULADAS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float" office:value="72226"/>
          <table:table-cell office:value-type="string" office:string-value="RETIRADA DE ESTRUTURA DE MADEIRA PONTALETEADA PARA TELHAS CERAMICAS OU DE VIDRO"/>
          <table:table-cell office:value-type="string" office:string-value="M2"/>
          <table:table-cell office:value-type="float" office:value="6.04"/>
          <table:table-cell table:number-columns-repeated="16380"/>
        </table:table-row>
        <table:table-row>
          <table:table-cell office:value-type="float" office:value="72227"/>
          <table:table-cell office:value-type="string" office:string-value="RETIRADA DE ESTRUTURA DE MADEIRA PONTALETEADA PARA TELHAS ONDULADAS"/>
          <table:table-cell office:value-type="string" office:string-value="M2"/>
          <table:table-cell office:value-type="float" office:value="4.0199999999999996"/>
          <table:table-cell table:number-columns-repeated="16380"/>
        </table:table-row>
        <table:table-row>
          <table:table-cell office:value-type="float" office:value="72228"/>
          <table:table-cell office:value-type="string" office:string-value="RETIRADA DE ESTRUTURA DE MADEIRA COM TESOURAS PARA TELHAS CERAMICAS OU DE VIDRO"/>
          <table:table-cell office:value-type="string" office:string-value="M2"/>
          <table:table-cell office:value-type="float" office:value="10.07"/>
          <table:table-cell table:number-columns-repeated="16380"/>
        </table:table-row>
        <table:table-row>
          <table:table-cell office:value-type="float" office:value="72229"/>
          <table:table-cell office:value-type="string" office:string-value="RETIRADA DE ESTRUTURA DE MADEIRA COM TESOURAS PARA TELHAS ONDULADAS"/>
          <table:table-cell office:value-type="string" office:string-value="M2"/>
          <table:table-cell office:value-type="float" office:value="8.0500000000000007"/>
          <table:table-cell table:number-columns-repeated="16380"/>
        </table:table-row>
        <table:table-row>
          <table:table-cell office:value-type="float" office:value="72230"/>
          <table:table-cell office:value-type="string" office:string-value="RETIRADA DE TELHAS DE CERAMICAS OU DE VIDRO"/>
          <table:table-cell office:value-type="string" office:string-value="M2"/>
          <table:table-cell office:value-type="float" office:value="4.58"/>
          <table:table-cell table:number-columns-repeated="16380"/>
        </table:table-row>
        <table:table-row>
          <table:table-cell office:value-type="float" office:value="72231"/>
          <table:table-cell office:value-type="string" office:string-value="RETIRADA DE TELHAS ONDULADAS"/>
          <table:table-cell office:value-type="string" office:string-value="M2"/>
          <table:table-cell office:value-type="float" office:value="3.2"/>
          <table:table-cell table:number-columns-repeated="16380"/>
        </table:table-row>
        <table:table-row>
          <table:table-cell office:value-type="float" office:value="72232"/>
          <table:table-cell office:value-type="string" office:string-value="RETIRADA DE CUMEEIRAS CERAMICAS"/>
          <table:table-cell office:value-type="string" office:string-value="M"/>
          <table:table-cell office:value-type="float" office:value="2.74"/>
          <table:table-cell table:number-columns-repeated="16380"/>
        </table:table-row>
        <table:table-row>
          <table:table-cell office:value-type="float" office:value="72233"/>
          <table:table-cell office:value-type="string" office:string-value="RETIRADA DE CUMEEIRAS EM ALUMINIO"/>
          <table:table-cell office:value-type="string" office:string-value="M"/>
          <table:table-cell office:value-type="float" office:value="1.83"/>
          <table:table-cell table:number-columns-repeated="16380"/>
        </table:table-row>
        <table:table-row>
          <table:table-cell office:value-type="float" office:value="72234"/>
          <table:table-cell office:value-type="string" office:string-value="DEMOLICAO DE FORRO DE GESSO"/>
          <table:table-cell office:value-type="string" office:string-value="M2"/>
          <table:table-cell office:value-type="float" office:value="2.74"/>
          <table:table-cell table:number-columns-repeated="16380"/>
        </table:table-row>
        <table:table-row>
          <table:table-cell office:value-type="float" office:value="72235"/>
          <table:table-cell office:value-type="string" office:string-value="DEMOLICAO DE ENTARUGAMENTO DE FORRO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float" office:value="72236"/>
          <table:table-cell office:value-type="string" office:string-value="RETIRADA DE FORRO DE MADEIRA EM TABUAS"/>
          <table:table-cell office:value-type="string" office:string-value="M2"/>
          <table:table-cell office:value-type="float" office:value="6.77"/>
          <table:table-cell table:number-columns-repeated="16380"/>
        </table:table-row>
        <table:table-row>
          <table:table-cell office:value-type="float" office:value="72237"/>
          <table:table-cell office:value-type="string" office:string-value="RETIRADA DE ENTARUGAMENTO DE FORRO"/>
          <table:table-cell office:value-type="string" office:string-value="M2"/>
          <table:table-cell office:value-type="float" office:value="8.0500000000000007"/>
          <table:table-cell table:number-columns-repeated="16380"/>
        </table:table-row>
        <table:table-row>
          <table:table-cell office:value-type="float" office:value="72238"/>
          <table:table-cell office:value-type="string" office:string-value="RETIRADA DE FORRO EM REGUAS DE PVC, INCLUSIVE RETIRADA DE PERFIS"/>
          <table:table-cell office:value-type="string" office:string-value="M2"/>
          <table:table-cell office:value-type="float" office:value="4.0199999999999996"/>
          <table:table-cell table:number-columns-repeated="16380"/>
        </table:table-row>
        <table:table-row>
          <table:table-cell office:value-type="float" office:value="72239"/>
          <table:table-cell office:value-type="string" office:string-value="RETIRADA DE TACOS DE MADEIRA"/>
          <table:table-cell office:value-type="string" office:string-value="M2"/>
          <table:table-cell office:value-type="float" office:value="3.04"/>
          <table:table-cell table:number-columns-repeated="16380"/>
        </table:table-row>
        <table:table-row>
          <table:table-cell office:value-type="float" office:value="72240"/>
          <table:table-cell office:value-type="string" office:string-value="RETIRADA DE ASSOALHO DE MADEIRA, EXCLUSIVE RETIRADA DE VIGAMENTO"/>
          <table:table-cell office:value-type="string" office:string-value="M2"/>
          <table:table-cell office:value-type="float" office:value="14.65"/>
          <table:table-cell table:number-columns-repeated="16380"/>
        </table:table-row>
        <table:table-row>
          <table:table-cell office:value-type="float" office:value="72241"/>
          <table:table-cell office:value-type="string" office:string-value="RETIRADA DE ASSOALHO DE MADEIRA, INCLUSIVE RETIRADA DE VIGAMENTO"/>
          <table:table-cell office:value-type="string" office:string-value="M2"/>
          <table:table-cell office:value-type="float" office:value="17.579999999999998"/>
          <table:table-cell table:number-columns-repeated="16380"/>
        </table:table-row>
        <table:table-row>
          <table:table-cell office:value-type="float" office:value="72242"/>
          <table:table-cell office:value-type="string" office:string-value="RETIRADA DE RODAPES DE MADEIRA, INCLUSIVE RETIRADA DE CORDAO"/>
          <table:table-cell office:value-type="string" office:string-value="M2"/>
          <table:table-cell office:value-type="float" office:value="2.97"/>
          <table:table-cell table:number-columns-repeated="16380"/>
        </table:table-row>
        <table:table-row>
          <table:table-cell office:value-type="float" office:value="73616"/>
          <table:table-cell office:value-type="string" office:string-value="DEMOLICAO DE CONCRETO SIMPLES"/>
          <table:table-cell office:value-type="string" office:string-value="M3"/>
          <table:table-cell office:value-type="float" office:value="133.61000000000001"/>
          <table:table-cell table:number-columns-repeated="16380"/>
        </table:table-row>
        <table:table-row>
          <table:table-cell office:value-type="string" office:string-value="73801/1"/>
          <table:table-cell office:value-type="string" office:string-value="DEMOLICAO DE PISO DE ALTA RESISTENCIA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string" office:string-value="73801/2"/>
          <table:table-cell office:value-type="string" office:string-value="DEMOLICAO DE CAMADA DE ASSENTAMENTO/CONTRAPISO COM USO DE PONTEIRO, ESPESSURA ATE 4CM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string" office:string-value="73802/1"/>
          <table:table-cell office:value-type="string" office:string-value="DEMOLICAO DE REVESTIMENTO DE ARGAMASSA DE CAL E AREIA"/>
          <table:table-cell office:value-type="string" office:string-value="M2"/>
          <table:table-cell office:value-type="float" office:value="4.58"/>
          <table:table-cell table:number-columns-repeated="16380"/>
        </table:table-row>
        <table:table-row>
          <table:table-cell office:value-type="string" office:string-value="73874/1"/>
          <table:table-cell office:value-type="string" office:string-value="REMOCAO DE PINTURAS COM JATEAMENTO DE AREIA, EM SUPERFICIES METALICAS"/>
          <table:table-cell office:value-type="string" office:string-value="M2"/>
          <table:table-cell office:value-type="float" office:value="11.89"/>
          <table:table-cell table:number-columns-repeated="16380"/>
        </table:table-row>
        <table:table-row>
          <table:table-cell office:value-type="string" office:string-value="73895/1"/>
          <table:table-cell office:value-type="string" office:string-value="DEMOLICAO DE PISO DE MARMORE E ARGAMASSA DE ASSENTAMENTO"/>
          <table:table-cell office:value-type="string" office:string-value="M2"/>
          <table:table-cell office:value-type="float" office:value="5.47"/>
          <table:table-cell table:number-columns-repeated="16380"/>
        </table:table-row>
        <table:table-row>
          <table:table-cell office:value-type="string" office:string-value="73896/1"/>
          <table:table-cell office:value-type="string" office:string-value="RETIRADA CUIDADOSA DE AZULEJOS/LADRILHOS E ARGAMASSA DE ASSENTAMENTO"/>
          <table:table-cell office:value-type="string" office:string-value="M2"/>
          <table:table-cell office:value-type="float" office:value="28.94"/>
          <table:table-cell table:number-columns-repeated="16380"/>
        </table:table-row>
        <table:table-row>
          <table:table-cell office:value-type="string" office:string-value="73899/1"/>
          <table:table-cell office:value-type="string" office:string-value="DEMOLICAO DE ALVENARIA DE TIJOLOS MACICOS S/REAPROVEITAMENTO"/>
          <table:table-cell office:value-type="string" office:string-value="M3"/>
          <table:table-cell office:value-type="float" office:value="41.11"/>
          <table:table-cell table:number-columns-repeated="16380"/>
        </table:table-row>
        <table:table-row>
          <table:table-cell office:value-type="string" office:string-value="73899/2"/>
          <table:table-cell office:value-type="string" office:string-value="DEMOLICAO DE ALVENARIA DE TIJOLOS FURADOS S/REAPROVEITAMENTO"/>
          <table:table-cell office:value-type="string" office:string-value="M3"/>
          <table:table-cell office:value-type="float" office:value="51.38"/>
          <table:table-cell table:number-columns-repeated="16380"/>
        </table:table-row>
        <table:table-row>
          <table:table-cell office:value-type="float" office:value="84152"/>
          <table:table-cell office:value-type="string" office:string-value="DEMOLICAO MANUAL CONCRETO ARMADO (PILAR / VIGA / LAJE) - INCL EMPILHACAO LATERAL NO CANTEIRO"/>
          <table:table-cell office:value-type="string" office:string-value="M3"/>
          <table:table-cell office:value-type="float" office:value="174.72"/>
          <table:table-cell table:number-columns-repeated="16380"/>
        </table:table-row>
        <table:table-row>
          <table:table-cell office:value-type="float" office:value="85332"/>
          <table:table-cell office:value-type="string" office:string-value="RETIRADA DE APARELHOS DE ILUMINACAO C/ REAPROVEITAMENTO DE LAMPADAS"/>
          <table:table-cell office:value-type="string" office:string-value="UN"/>
          <table:table-cell office:value-type="float" office:value="3.15"/>
          <table:table-cell table:number-columns-repeated="16380"/>
        </table:table-row>
        <table:table-row>
          <table:table-cell office:value-type="float" office:value="85333"/>
          <table:table-cell office:value-type="string" office:string-value="RETIRADA DE APARELHOS SANITARIOS"/>
          <table:table-cell office:value-type="string" office:string-value="UN"/>
          <table:table-cell office:value-type="float" office:value="11.08"/>
          <table:table-cell table:number-columns-repeated="16380"/>
        </table:table-row>
        <table:table-row>
          <table:table-cell office:value-type="float" office:value="85334"/>
          <table:table-cell office:value-type="string" office:string-value="RETIRADA DE ESQUADRIAS METALICAS"/>
          <table:table-cell office:value-type="string" office:string-value="M2"/>
          <table:table-cell office:value-type="float" office:value="9.16"/>
          <table:table-cell table:number-columns-repeated="16380"/>
        </table:table-row>
        <table:table-row>
          <table:table-cell office:value-type="float" office:value="85335"/>
          <table:table-cell office:value-type="string" office:string-value="RETIRADA DE MEIO FIO C/ EMPILHAMENTO E S/ REMOCAO"/>
          <table:table-cell office:value-type="string" office:string-value="M"/>
          <table:table-cell office:value-type="float" office:value="4.26"/>
          <table:table-cell table:number-columns-repeated="16380"/>
        </table:table-row>
        <table:table-row>
          <table:table-cell office:value-type="float" office:value="85336"/>
          <table:table-cell office:value-type="string" office:string-value="RETIRADA DE TUBULACAO DE FERRO GALVANIZADO S/ ESCAVACAO OU RASGO EM ALVENARIA"/>
          <table:table-cell office:value-type="string" office:string-value="M"/>
          <table:table-cell office:value-type="float" office:value="3.24"/>
          <table:table-cell table:number-columns-repeated="16380"/>
        </table:table-row>
        <table:table-row>
          <table:table-cell office:value-type="float" office:value="85362"/>
          <table:table-cell office:value-type="string" office:string-value="DEMOLICAO DE DIVISORIAS EM PLACAS DE MARMORITE OU DE CONCRETO"/>
          <table:table-cell office:value-type="string" office:string-value="M2"/>
          <table:table-cell office:value-type="float" office:value="7.33"/>
          <table:table-cell table:number-columns-repeated="16380"/>
        </table:table-row>
        <table:table-row>
          <table:table-cell office:value-type="float" office:value="85364"/>
          <table:table-cell office:value-type="string" office:string-value="DEMOLICAO MANUAL DE ESTRUTURA DE CONCRETO ARMADO"/>
          <table:table-cell office:value-type="string" office:string-value="M3"/>
          <table:table-cell office:value-type="float" office:value="133.61000000000001"/>
          <table:table-cell table:number-columns-repeated="16380"/>
        </table:table-row>
        <table:table-row>
          <table:table-cell office:value-type="float" office:value="85365"/>
          <table:table-cell office:value-type="string" office:string-value="DEMOLICAO MANUAL DE PAVIMENTACAO EM MACADAME BETUMINOSO"/>
          <table:table-cell office:value-type="string" office:string-value="M3"/>
          <table:table-cell office:value-type="float" office:value="33.9"/>
          <table:table-cell table:number-columns-repeated="16380"/>
        </table:table-row>
        <table:table-row>
          <table:table-cell office:value-type="float" office:value="85366"/>
          <table:table-cell office:value-type="string" office:string-value="DEMOLICAO MANUAL DE PAVIMENTACAO EM CONCRETO ASFALTICO, ESPESSURA 5CM"/>
          <table:table-cell office:value-type="string" office:string-value="M2"/>
          <table:table-cell office:value-type="float" office:value="11.91"/>
          <table:table-cell table:number-columns-repeated="16380"/>
        </table:table-row>
        <table:table-row>
          <table:table-cell office:value-type="float" office:value="85367"/>
          <table:table-cell office:value-type="string" office:string-value="DEMOLICAO DE PISO EM LADRILHO COM ARGAMASSA"/>
          <table:table-cell office:value-type="string" office:string-value="M2"/>
          <table:table-cell office:value-type="float" office:value="8.64"/>
          <table:table-cell table:number-columns-repeated="16380"/>
        </table:table-row>
        <table:table-row>
          <table:table-cell office:value-type="float" office:value="85368"/>
          <table:table-cell office:value-type="string" office:string-value="DEMOLICAO DE ESTRUTURA METALICA S/ REMOCAO"/>
          <table:table-cell office:value-type="string" office:string-value="M3"/>
          <table:table-cell office:value-type="float" office:value="29.91"/>
          <table:table-cell table:number-columns-repeated="16380"/>
        </table:table-row>
        <table:table-row>
          <table:table-cell office:value-type="float" office:value="85369"/>
          <table:table-cell office:value-type="string" office:string-value="REMOCAO DE FORRO DE MADEIRA (LAMBRI) C/ REAPROVEITAMENTO"/>
          <table:table-cell office:value-type="string" office:string-value="M2"/>
          <table:table-cell office:value-type="float" office:value="20.55"/>
          <table:table-cell table:number-columns-repeated="16380"/>
        </table:table-row>
        <table:table-row>
          <table:table-cell office:value-type="float" office:value="85370"/>
          <table:table-cell office:value-type="string" office:string-value="DEMOLICAO MANUAL DE LAJE PREMOLDADA COM TRANSPORTE E CARGA EM CAMINHAO BASCULANTE"/>
          <table:table-cell office:value-type="string" office:string-value="M3"/>
          <table:table-cell office:value-type="float" office:value="140.65"/>
          <table:table-cell table:number-columns-repeated="16380"/>
        </table:table-row>
        <table:table-row>
          <table:table-cell office:value-type="float" office:value="85371"/>
          <table:table-cell office:value-type="string" office:string-value="REMOCAO DE PISO EM CARPETE"/>
          <table:table-cell office:value-type="string" office:string-value="M2"/>
          <table:table-cell office:value-type="float" office:value="1.68"/>
          <table:table-cell table:number-columns-repeated="16380"/>
        </table:table-row>
        <table:table-row>
          <table:table-cell office:value-type="float" office:value="85372"/>
          <table:table-cell office:value-type="string" office:string-value="DEMOLICAO DE FORRO DE GESSO"/>
          <table:table-cell office:value-type="string" office:string-value="M2"/>
          <table:table-cell office:value-type="float" office:value="1.37"/>
          <table:table-cell table:number-columns-repeated="16380"/>
        </table:table-row>
        <table:table-row>
          <table:table-cell office:value-type="float" office:value="85373"/>
          <table:table-cell office:value-type="string" office:string-value="DEMOLICAO DE CAIBROS E RIPAS"/>
          <table:table-cell office:value-type="string" office:string-value="M2"/>
          <table:table-cell office:value-type="float" office:value="2.73"/>
          <table:table-cell table:number-columns-repeated="16380"/>
        </table:table-row>
        <table:table-row>
          <table:table-cell office:value-type="float" office:value="85374"/>
          <table:table-cell office:value-type="string" office:string-value="REMOCAO DE DISPOSITIVOS PARA FUNCIONAMENTO DE APARELHOS SANITARIOS"/>
          <table:table-cell office:value-type="string" office:string-value="UN"/>
          <table:table-cell office:value-type="float" office:value="6.1"/>
          <table:table-cell table:number-columns-repeated="16380"/>
        </table:table-row>
        <table:table-row>
          <table:table-cell office:value-type="float" office:value="85375"/>
          <table:table-cell office:value-type="string" office:string-value="REMOCAO DE BLOKRET COM EMPILHAMENTO"/>
          <table:table-cell office:value-type="string" office:string-value="M2"/>
          <table:table-cell office:value-type="float" office:value="7.19"/>
          <table:table-cell table:number-columns-repeated="16380"/>
        </table:table-row>
        <table:table-row>
          <table:table-cell office:value-type="float" office:value="85376"/>
          <table:table-cell office:value-type="string" office:string-value="DEMOLICAO DE PISO VINILICO"/>
          <table:table-cell office:value-type="string" office:string-value="M2"/>
          <table:table-cell office:value-type="float" office:value="3.08"/>
          <table:table-cell table:number-columns-repeated="16380"/>
        </table:table-row>
        <table:table-row>
          <table:table-cell office:value-type="float" office:value="85377"/>
          <table:table-cell office:value-type="string" office:string-value="DESMONTAGEM E REMOCAO DE DIVISORIAS DE MARMORE OU GRANITO"/>
          <table:table-cell office:value-type="string" office:string-value="M2"/>
          <table:table-cell office:value-type="float" office:value="22.17"/>
          <table:table-cell table:number-columns-repeated="16380"/>
        </table:table-row>
        <table:table-row>
          <table:table-cell office:value-type="float" office:value="85378"/>
          <table:table-cell office:value-type="string" office:string-value="DESMONTAGEM E REMOCAO DE PAINEIS DE DIVISORIAS DE MADEIRA"/>
          <table:table-cell office:value-type="string" office:string-value="M2"/>
          <table:table-cell office:value-type="float" office:value="21.17"/>
          <table:table-cell table:number-columns-repeated="16380"/>
        </table:table-row>
        <table:table-row>
          <table:table-cell office:value-type="float" office:value="85379"/>
          <table:table-cell office:value-type="string" office:string-value="DEMOLICAO DE CERCA DE ARAME FARPADO E MOUROES DE CONCRETO S/ REMOCAO"/>
          <table:table-cell office:value-type="string" office:string-value="M"/>
          <table:table-cell office:value-type="float" office:value="1.37"/>
          <table:table-cell table:number-columns-repeated="16380"/>
        </table:table-row>
        <table:table-row>
          <table:table-cell office:value-type="float" office:value="85381"/>
          <table:table-cell office:value-type="string" office:string-value="RETIRADA DE COBERTURA COM TELHA ARDOSIA, INCLUINDO ESTRUTURA DE MADEIRA"/>
          <table:table-cell office:value-type="string" office:string-value="M2"/>
          <table:table-cell office:value-type="float" office:value="35.36"/>
          <table:table-cell table:number-columns-repeated="16380"/>
        </table:table-row>
        <table:table-row>
          <table:table-cell office:value-type="float" office:value="85382"/>
          <table:table-cell office:value-type="string" office:string-value="REMOCAO DE PROTECAO MECANICA DE IMPERMEABILIZACAO"/>
          <table:table-cell office:value-type="string" office:string-value="M2"/>
          <table:table-cell office:value-type="float" office:value="11.45"/>
          <table:table-cell table:number-columns-repeated="16380"/>
        </table:table-row>
        <table:table-row>
          <table:table-cell office:value-type="float" office:value="85383"/>
          <table:table-cell office:value-type="string" office:string-value="REMOCAO DE CALHAS E CONDUTORES DE AGUAS PLUVIAIS"/>
          <table:table-cell office:value-type="string" office:string-value="M"/>
          <table:table-cell office:value-type="float" office:value="1.83"/>
          <table:table-cell table:number-columns-repeated="16380"/>
        </table:table-row>
        <table:table-row>
          <table:table-cell office:value-type="float" office:value="85384"/>
          <table:table-cell office:value-type="string" office:string-value="REMOCAO MANUAL DE PASSEIO EM PEDRA PORTUGUESA"/>
          <table:table-cell office:value-type="string" office:string-value="M2"/>
          <table:table-cell office:value-type="float" office:value="5.03"/>
          <table:table-cell table:number-columns-repeated="16380"/>
        </table:table-row>
        <table:table-row>
          <table:table-cell office:value-type="float" office:value="85386"/>
          <table:table-cell office:value-type="string" office:string-value="REMOCAO MANUAL DE PAVIMENTACAO DE LAJOES DE GRANITO EM PASSEIOS"/>
          <table:table-cell office:value-type="string" office:string-value="M2"/>
          <table:table-cell office:value-type="float" office:value="10.99"/>
          <table:table-cell table:number-columns-repeated="16380"/>
        </table:table-row>
        <table:table-row>
          <table:table-cell office:value-type="float" office:value="85387"/>
          <table:table-cell office:value-type="string" office:string-value="REMOCAO MANUAL DE ENTULHO"/>
          <table:table-cell office:value-type="string" office:string-value="M3"/>
          <table:table-cell office:value-type="float" office:value="32.979999999999997"/>
          <table:table-cell table:number-columns-repeated="16380"/>
        </table:table-row>
        <table:table-row>
          <table:table-cell office:value-type="float" office:value="85389"/>
          <table:table-cell office:value-type="string" office:string-value="REMOCAO TUBULACAO FF C/ DN 400 A 600MM EXCLUINDO ESCAVACAO/REATERRO"/>
          <table:table-cell office:value-type="string" office:string-value="M"/>
          <table:table-cell office:value-type="float" office:value="47.64"/>
          <table:table-cell table:number-columns-repeated="16380"/>
        </table:table-row>
        <table:table-row>
          <table:table-cell office:value-type="float" office:value="85390"/>
          <table:table-cell office:value-type="string" office:string-value="REMOCAO TUBULACAO FF C/ DN 50 A 300MM EXCLUINDO ESCAVACAO/REATERRO"/>
          <table:table-cell office:value-type="string" office:string-value="M"/>
          <table:table-cell office:value-type="float" office:value="23.71"/>
          <table:table-cell table:number-columns-repeated="16380"/>
        </table:table-row>
        <table:table-row>
          <table:table-cell office:value-type="float" office:value="85392"/>
          <table:table-cell office:value-type="string" office:string-value="REMOCAO TUBULACAO FF C/ DN 700 A 1200MM EXCLUINDO ESCAVACAO/REATERRO"/>
          <table:table-cell office:value-type="string" office:string-value="M"/>
          <table:table-cell office:value-type="float" office:value="116.34"/>
          <table:table-cell table:number-columns-repeated="16380"/>
        </table:table-row>
        <table:table-row>
          <table:table-cell office:value-type="float" office:value="85397"/>
          <table:table-cell office:value-type="string" office:string-value="RETIRADA DE AZULEJO COLADO"/>
          <table:table-cell office:value-type="string" office:string-value="M2"/>
          <table:table-cell office:value-type="float" office:value="12.33"/>
          <table:table-cell table:number-columns-repeated="16380"/>
        </table:table-row>
        <table:table-row>
          <table:table-cell office:value-type="float" office:value="85406"/>
          <table:table-cell office:value-type="string" office:string-value="REMOCAO DE AZULEJO E SUBSTRATO DE ADERENCIA EM ARGAMASSA"/>
          <table:table-cell office:value-type="string" office:string-value="M2"/>
          <table:table-cell office:value-type="float" office:value="25.69"/>
          <table:table-cell table:number-columns-repeated="16380"/>
        </table:table-row>
        <table:table-row>
          <table:table-cell office:value-type="float" office:value="85407"/>
          <table:table-cell office:value-type="string" office:string-value="REMOCAO DE FIACAO ELETRICA"/>
          <table:table-cell office:value-type="string" office:string-value="M"/>
          <table:table-cell office:value-type="float" office:value="5.42"/>
          <table:table-cell table:number-columns-repeated="16380"/>
        </table:table-row>
        <table:table-row>
          <table:table-cell office:value-type="float" office:value="85408"/>
          <table:table-cell office:value-type="string" office:string-value="REMOCAO DE PEITORIL EM MARMORE OU GRANITO"/>
          <table:table-cell office:value-type="string" office:string-value="M2"/>
          <table:table-cell office:value-type="float" office:value="18.5"/>
          <table:table-cell table:number-columns-repeated="16380"/>
        </table:table-row>
        <table:table-row>
          <table:table-cell office:value-type="float" office:value="85409"/>
          <table:table-cell office:value-type="string" office:string-value="REMOCAO DE PISO EM PLACAS DE BORRACHA COLADA"/>
          <table:table-cell office:value-type="string" office:string-value="M2"/>
          <table:table-cell office:value-type="float" office:value="3.76"/>
          <table:table-cell table:number-columns-repeated="16380"/>
        </table:table-row>
        <table:table-row>
          <table:table-cell office:value-type="float" office:value="85410"/>
          <table:table-cell office:value-type="string" office:string-value="REMOCAO DE RALO SECO OU SIFONADO"/>
          <table:table-cell office:value-type="string" office:string-value="UN"/>
          <table:table-cell office:value-type="float" office:value="9.1"/>
          <table:table-cell table:number-columns-repeated="16380"/>
        </table:table-row>
        <table:table-row>
          <table:table-cell office:value-type="float" office:value="85411"/>
          <table:table-cell office:value-type="string" office:string-value="REMOCAO DE RODAPE CERAMICO"/>
          <table:table-cell office:value-type="string" office:string-value="M"/>
          <table:table-cell office:value-type="float" office:value="1.92"/>
          <table:table-cell table:number-columns-repeated="16380"/>
        </table:table-row>
        <table:table-row>
          <table:table-cell office:value-type="float" office:value="85412"/>
          <table:table-cell office:value-type="string" office:string-value="REMOCAO DE RODAPE DE MARMORE OU GRANITO"/>
          <table:table-cell office:value-type="string" office:string-value="M"/>
          <table:table-cell office:value-type="float" office:value="2.77"/>
          <table:table-cell table:number-columns-repeated="16380"/>
        </table:table-row>
        <table:table-row>
          <table:table-cell office:value-type="float" office:value="85413"/>
          <table:table-cell office:value-type="string" office:string-value="REMOCAO DE RODAPE VINILICO OU DE BORRACHA COLADA"/>
          <table:table-cell office:value-type="string" office:string-value="M"/>
          <table:table-cell office:value-type="float" office:value="1.47"/>
          <table:table-cell table:number-columns-repeated="16380"/>
        </table:table-row>
        <table:table-row>
          <table:table-cell office:value-type="float" office:value="85414"/>
          <table:table-cell office:value-type="string" office:string-value="REMOCAO DE RUFO OU CALHA METALICA"/>
          <table:table-cell office:value-type="string" office:string-value="M"/>
          <table:table-cell office:value-type="float" office:value="3.76"/>
          <table:table-cell table:number-columns-repeated="16380"/>
        </table:table-row>
        <table:table-row>
          <table:table-cell office:value-type="float" office:value="85415"/>
          <table:table-cell office:value-type="string" office:string-value="REMOCAO DE DISPOSITIVOS PARA FUNCIONAMENTO DE PIA DE COZINHA"/>
          <table:table-cell office:value-type="string" office:string-value="UN"/>
          <table:table-cell office:value-type="float" office:value="5.69"/>
          <table:table-cell table:number-columns-repeated="16380"/>
        </table:table-row>
        <table:table-row>
          <table:table-cell office:value-type="float" office:value="85416"/>
          <table:table-cell office:value-type="string" office:string-value="REMOCAO DE TOMADAS OU INTERRUPTORES ELETRICOS"/>
          <table:table-cell office:value-type="string" office:string-value="UN"/>
          <table:table-cell office:value-type="float" office:value="7.65"/>
          <table:table-cell table:number-columns-repeated="16380"/>
        </table:table-row>
        <table:table-row>
          <table:table-cell office:value-type="float" office:value="85417"/>
          <table:table-cell office:value-type="string" office:string-value="RETIRADA DE TUBULACAO HIDROSSANITARIA APARENTE COM CONEXOES, Ø 1/2&quot; A 2&quot;"/>
          <table:table-cell office:value-type="string" office:string-value="M"/>
          <table:table-cell office:value-type="float" office:value="2.2400000000000002"/>
          <table:table-cell table:number-columns-repeated="16380"/>
        </table:table-row>
        <table:table-row>
          <table:table-cell office:value-type="float" office:value="85418"/>
          <table:table-cell office:value-type="string" office:string-value="RETIRADA DE TUBULACAO HIDROSSANITARIA EMBUTIDA COM CONEXOES Ø 1/2&quot; A 2&quot;"/>
          <table:table-cell office:value-type="string" office:string-value="M"/>
          <table:table-cell office:value-type="float" office:value="4.55"/>
          <table:table-cell table:number-columns-repeated="16380"/>
        </table:table-row>
        <table:table-row>
          <table:table-cell office:value-type="float" office:value="85419"/>
          <table:table-cell office:value-type="string" office:string-value="RETIRADA DE TUBULACAO HIDROSSANITARIA APARENTE COM CONEXOES, Ø 2 1/2&quot; A 4&quot;"/>
          <table:table-cell office:value-type="string" office:string-value="M"/>
          <table:table-cell office:value-type="float" office:value="2.79"/>
          <table:table-cell table:number-columns-repeated="16380"/>
        </table:table-row>
        <table:table-row>
          <table:table-cell office:value-type="float" office:value="85420"/>
          <table:table-cell office:value-type="string" office:string-value="RETIRADA DE TUBULACAO HIDROSSANITARIA EMBUTIDA COM CONEXOES, Ø 2 1/2&quot; A 4&quot;"/>
          <table:table-cell office:value-type="string" office:string-value="M"/>
          <table:table-cell office:value-type="float" office:value="6.82"/>
          <table:table-cell table:number-columns-repeated="16380"/>
        </table:table-row>
        <table:table-row>
          <table:table-cell office:value-type="float" office:value="85421"/>
          <table:table-cell office:value-type="string" office:string-value="REMOCAO DE VIDRO COMUM"/>
          <table:table-cell office:value-type="string" office:string-value="M2"/>
          <table:table-cell office:value-type="float" office:value="6.63"/>
          <table:table-cell table:number-columns-repeated="16380"/>
        </table:table-row>
        <table:table-row>
          <table:table-cell office:value-type="string" office:string-value="73960/1"/>
          <table:table-cell office:value-type="string" office:string-value="INSTAL/LIGACAO PROVISORIA ELETRICA BAIXA TENSAO P/CANT OBRA           OBRA,M3-CHAVE 100A CARGA 3KWH,20CV EXCL FORN MEDIDOR"/>
          <table:table-cell office:value-type="string" office:string-value="UN"/>
          <table:table-cell office:value-type="float" office:value="1085.28"/>
          <table:table-cell table:number-columns-repeated="16380"/>
        </table:table-row>
        <table:table-row>
          <table:table-cell office:value-type="float" office:value="73683"/>
          <table:table-cell office:value-type="string" office:string-value="INSTALACAO DE GAMBIARRA PARA SINALIZACAO, COM 20 M, INCLUINDO LAMPADA,BOCAL E BALDE A CADA 2 M"/>
          <table:table-cell office:value-type="string" office:string-value="UN"/>
          <table:table-cell office:value-type="float" office:value="28.55"/>
          <table:table-cell table:number-columns-repeated="16380"/>
        </table:table-row>
        <table:table-row>
          <table:table-cell office:value-type="float" office:value="85423"/>
          <table:table-cell office:value-type="string" office:string-value="ISOLAMENTO DE OBRA COM TELA PLASTICA COM MALHA DE 5MM"/>
          <table:table-cell office:value-type="string" office:string-value="M2"/>
          <table:table-cell office:value-type="float" office:value="4.6100000000000003"/>
          <table:table-cell table:number-columns-repeated="16380"/>
        </table:table-row>
        <table:table-row>
          <table:table-cell office:value-type="float" office:value="85424"/>
          <table:table-cell office:value-type="string" office:string-value="ISOLAMENTO DE OBRA COM TELA PLASTICA COM MALHA DE 5MM E ESTRUTURA DE MADEIRA PONTALETEADA"/>
          <table:table-cell office:value-type="string" office:string-value="M2"/>
          <table:table-cell office:value-type="float" office:value="12.28"/>
          <table:table-cell table:number-columns-repeated="16380"/>
        </table:table-row>
        <table:table-row>
          <table:table-cell office:value-type="float" office:value="72742"/>
          <table:table-cell office:value-type="string" office:string-value="ENSAIO DE RECEBIMENTO E ACEITACAO DE CIMENTO PORTLAND"/>
          <table:table-cell office:value-type="string" office:string-value="UN"/>
          <table:table-cell office:value-type="float" office:value="301.11"/>
          <table:table-cell table:number-columns-repeated="16380"/>
        </table:table-row>
        <table:table-row>
          <table:table-cell office:value-type="float" office:value="72743"/>
          <table:table-cell office:value-type="string" office:string-value="ENSAIO DE RECEBIMENTO E ACEITACAO DE AGREGADO GRAUDO"/>
          <table:table-cell office:value-type="string" office:string-value="UN"/>
          <table:table-cell office:value-type="float" office:value="150.55000000000001"/>
          <table:table-cell table:number-columns-repeated="16380"/>
        </table:table-row>
        <table:table-row>
          <table:table-cell office:value-type="string" office:string-value="73900/1"/>
          <table:table-cell office:value-type="string" office:string-value="ENSAIOS DE IMPRIMACAO - ASFALTO DILUIDO"/>
          <table:table-cell office:value-type="string" office:string-value="M2"/>
          <table:table-cell office:value-type="float" office:value="0.02"/>
          <table:table-cell table:number-columns-repeated="16380"/>
        </table:table-row>
        <table:table-row>
          <table:table-cell office:value-type="string" office:string-value="73900/2"/>
          <table:table-cell office:value-type="string" office:string-value="ENSAIOS DE TRATAMENTO SUPERFICIAL SIMPLES - COM CAP"/>
          <table:table-cell office:value-type="string" office:string-value="M2"/>
          <table:table-cell office:value-type="float" office:value="7.0000000000000007E-2"/>
          <table:table-cell table:number-columns-repeated="16380"/>
        </table:table-row>
        <table:table-row>
          <table:table-cell office:value-type="string" office:string-value="73900/3"/>
          <table:table-cell office:value-type="string" office:string-value="ENSAIOS DE TRATAMENTO SUPERFICIAL SIMPLES - COM EMULSAO ASFALTICA"/>
          <table:table-cell office:value-type="string" office:string-value="M2"/>
          <table:table-cell office:value-type="float" office:value="7.0000000000000007E-2"/>
          <table:table-cell table:number-columns-repeated="16380"/>
        </table:table-row>
        <table:table-row>
          <table:table-cell office:value-type="string" office:string-value="73900/4"/>
          <table:table-cell office:value-type="string" office:string-value="ENSAIOS DE TRATAMENTO SUPERFICIAL DUPLO - COM CAP"/>
          <table:table-cell office:value-type="string" office:string-value="M2"/>
          <table:table-cell office:value-type="float" office:value="0.09"/>
          <table:table-cell table:number-columns-repeated="16380"/>
        </table:table-row>
        <table:table-row>
          <table:table-cell office:value-type="string" office:string-value="73900/5"/>
          <table:table-cell office:value-type="string" office:string-value="ENSAIOS DE TRATAMENTO SUPERFICIAL DUPLO - COM EMULSAO ASFALTICA"/>
          <table:table-cell office:value-type="string" office:string-value="M2"/>
          <table:table-cell office:value-type="float" office:value="0.13"/>
          <table:table-cell table:number-columns-repeated="16380"/>
        </table:table-row>
        <table:table-row>
          <table:table-cell office:value-type="string" office:string-value="73900/6"/>
          <table:table-cell office:value-type="string" office:string-value="ENSAIOS DE TRATAMENTO SUPERFICIAL TRIPLO - COM CAP"/>
          <table:table-cell office:value-type="string" office:string-value="M2"/>
          <table:table-cell office:value-type="float" office:value="0.13"/>
          <table:table-cell table:number-columns-repeated="16380"/>
        </table:table-row>
        <table:table-row>
          <table:table-cell office:value-type="string" office:string-value="73900/7"/>
          <table:table-cell office:value-type="string" office:string-value="ENSAIOS DE TRATAMENTO SUPERFICIAL TRIPLO - COM EMULSAO ASFALTICA"/>
          <table:table-cell office:value-type="string" office:string-value="M2"/>
          <table:table-cell office:value-type="float" office:value="0.14000000000000001"/>
          <table:table-cell table:number-columns-repeated="16380"/>
        </table:table-row>
        <table:table-row>
          <table:table-cell office:value-type="string" office:string-value="73900/8"/>
          <table:table-cell office:value-type="string" office:string-value="ENSAIOS DE MACADAME BETUMINOSO POR PENETRACAO - COM CAP"/>
          <table:table-cell office:value-type="string" office:string-value="M3"/>
          <table:table-cell office:value-type="float" office:value="0.67"/>
          <table:table-cell table:number-columns-repeated="16380"/>
        </table:table-row>
        <table:table-row>
          <table:table-cell office:value-type="string" office:string-value="73900/9"/>
          <table:table-cell office:value-type="string" office:string-value="ENSAIOS DE MACADAME BETUMINOSO POR PENETRACAO - COM EMULSAO ASFALTICA"/>
          <table:table-cell office:value-type="string" office:string-value="M3"/>
          <table:table-cell office:value-type="float" office:value="0.66"/>
          <table:table-cell table:number-columns-repeated="16380"/>
        </table:table-row>
        <table:table-row>
          <table:table-cell office:value-type="string" office:string-value="73900/10"/>
          <table:table-cell office:value-type="string" office:string-value="ENSAIOS DE PRE MISTURADO A FRIO"/>
          <table:table-cell office:value-type="string" office:string-value="M3"/>
          <table:table-cell office:value-type="float" office:value="0.51"/>
          <table:table-cell table:number-columns-repeated="16380"/>
        </table:table-row>
        <table:table-row>
          <table:table-cell office:value-type="string" office:string-value="73900/11"/>
          <table:table-cell office:value-type="string" office:string-value="ENSAIOS DE AREIA ASFALTO A QUENTE"/>
          <table:table-cell office:value-type="string" office:string-value="T"/>
          <table:table-cell office:value-type="float" office:value="16.98"/>
          <table:table-cell table:number-columns-repeated="16380"/>
        </table:table-row>
        <table:table-row>
          <table:table-cell office:value-type="string" office:string-value="73900/12"/>
          <table:table-cell office:value-type="string" office:string-value="ENSAIOS DE CONCRETO ASFALTICO"/>
          <table:table-cell office:value-type="string" office:string-value="T"/>
          <table:table-cell office:value-type="float" office:value="23.67"/>
          <table:table-cell table:number-columns-repeated="16380"/>
        </table:table-row>
        <table:table-row>
          <table:table-cell office:value-type="string" office:string-value="74020/1"/>
          <table:table-cell office:value-type="string" office:string-value="ENSAIO DE PAVIMENTO DE CONCRETO"/>
          <table:table-cell office:value-type="string" office:string-value="M3"/>
          <table:table-cell office:value-type="float" office:value="11.59"/>
          <table:table-cell table:number-columns-repeated="16380"/>
        </table:table-row>
        <table:table-row>
          <table:table-cell office:value-type="string" office:string-value="74020/2"/>
          <table:table-cell office:value-type="string" office:string-value="ENSAIOS DE PAVIMENTO DE CONCRETO COMPACTADO COM ROLO"/>
          <table:table-cell office:value-type="string" office:string-value="M3"/>
          <table:table-cell office:value-type="float" office:value="10.32"/>
          <table:table-cell table:number-columns-repeated="16380"/>
        </table:table-row>
        <table:table-row>
          <table:table-cell office:value-type="string" office:string-value="74021/1"/>
          <table:table-cell office:value-type="string" office:string-value="ENSAIOS DE TERRAPLENAGEM - CORPO DO ATERRO"/>
          <table:table-cell office:value-type="string" office:string-value="M3"/>
          <table:table-cell office:value-type="float" office:value="0.28000000000000003"/>
          <table:table-cell table:number-columns-repeated="16380"/>
        </table:table-row>
        <table:table-row>
          <table:table-cell office:value-type="string" office:string-value="74021/2"/>
          <table:table-cell office:value-type="string" office:string-value="ENSAIO DE TERRAPLENAGEM - CAMADA FINAL DO ATERRO"/>
          <table:table-cell office:value-type="string" office:string-value="M3"/>
          <table:table-cell office:value-type="float" office:value="0.9"/>
          <table:table-cell table:number-columns-repeated="16380"/>
        </table:table-row>
        <table:table-row>
          <table:table-cell office:value-type="string" office:string-value="74021/3"/>
          <table:table-cell office:value-type="string" office:string-value="ENSAIOS DE REGULARIZACAO DO SUBLEITO"/>
          <table:table-cell office:value-type="string" office:string-value="M2"/>
          <table:table-cell office:value-type="float" office:value="0.42"/>
          <table:table-cell table:number-columns-repeated="16380"/>
        </table:table-row>
        <table:table-row>
          <table:table-cell office:value-type="string" office:string-value="74021/4"/>
          <table:table-cell office:value-type="string" office:string-value="ENSAIOS DE REFORCO DO SUBLEITO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string" office:string-value="74021/5"/>
          <table:table-cell office:value-type="string" office:string-value="ENSAIOS DE SUB BASE DE SOLO MELHORADO COM CIMENTO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string" office:string-value="74021/6"/>
          <table:table-cell office:value-type="string" office:string-value="ENSAIOS DE BASE ESTABILIZADA GRANULOMETRICAMENTE"/>
          <table:table-cell office:value-type="string" office:string-value="M3"/>
          <table:table-cell office:value-type="float" office:value="0.81"/>
          <table:table-cell table:number-columns-repeated="16380"/>
        </table:table-row>
        <table:table-row>
          <table:table-cell office:value-type="string" office:string-value="74021/7"/>
          <table:table-cell office:value-type="string" office:string-value="ENSAIO DE BASE DE SOLO MELHORADO COM CIMENTO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string" office:string-value="74021/8"/>
          <table:table-cell office:value-type="string" office:string-value="ENSAIOS DE BASE DE SOLO CIMENTO"/>
          <table:table-cell office:value-type="string" office:string-value="M3"/>
          <table:table-cell office:value-type="float" office:value="0.82"/>
          <table:table-cell table:number-columns-repeated="16380"/>
        </table:table-row>
        <table:table-row>
          <table:table-cell office:value-type="string" office:string-value="74022/1"/>
          <table:table-cell office:value-type="string" office:string-value="ENSAIO DE PENETRACAO - MATERIAL BETUMINOSO"/>
          <table:table-cell office:value-type="string" office:string-value="UN"/>
          <table:table-cell office:value-type="float" office:value="63.98"/>
          <table:table-cell table:number-columns-repeated="16380"/>
        </table:table-row>
        <table:table-row>
          <table:table-cell office:value-type="string" office:string-value="74022/2"/>
          <table:table-cell office:value-type="string" office:string-value="ENSAIO DE VISCOSIDADE SAYBOLT - FUROL - MATERIAL BETUMINOSO"/>
          <table:table-cell office:value-type="string" office:string-value="UN"/>
          <table:table-cell office:value-type="float" office:value="82.8"/>
          <table:table-cell table:number-columns-repeated="16380"/>
        </table:table-row>
        <table:table-row>
          <table:table-cell office:value-type="string" office:string-value="74022/3"/>
          <table:table-cell office:value-type="string" office:string-value="ENSAIO DE DETERMINACAO DA PENEIRACAO - EMULSAO ASFALTICA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4"/>
          <table:table-cell office:value-type="string" office:string-value="ENSAIO DE DETERMINACAO DA SEDIMENTACAO - EMULSAO ASFALTICA"/>
          <table:table-cell office:value-type="string" office:string-value="UN"/>
          <table:table-cell office:value-type="float" office:value="82.8"/>
          <table:table-cell table:number-columns-repeated="16380"/>
        </table:table-row>
        <table:table-row>
          <table:table-cell office:value-type="string" office:string-value="74022/5"/>
          <table:table-cell office:value-type="string" office:string-value="ENSAIO DE DETERMINACAO DO TEOR DE BETUME - CIMENTO ASFALTICO DE PETROLEO"/>
          <table:table-cell office:value-type="string" office:string-value="UN"/>
          <table:table-cell office:value-type="float" office:value="65.86"/>
          <table:table-cell table:number-columns-repeated="16380"/>
        </table:table-row>
        <table:table-row>
          <table:table-cell office:value-type="string" office:string-value="74022/6"/>
          <table:table-cell office:value-type="string" office:string-value="ENSAIO DE GRANULOMETRIA POR PENEIRAMENTO - SOLOS"/>
          <table:table-cell office:value-type="string" office:string-value="UN"/>
          <table:table-cell office:value-type="float" office:value="60.22"/>
          <table:table-cell table:number-columns-repeated="16380"/>
        </table:table-row>
        <table:table-row>
          <table:table-cell office:value-type="string" office:string-value="74022/7"/>
          <table:table-cell office:value-type="string" office:string-value="ENSAIO DE GRANULOMETRIA POR PENEIRAMENTO E SEDIMENTACAO - SOLOS"/>
          <table:table-cell office:value-type="string" office:string-value="UN"/>
          <table:table-cell office:value-type="float" office:value="71.510000000000005"/>
          <table:table-cell table:number-columns-repeated="16380"/>
        </table:table-row>
        <table:table-row>
          <table:table-cell office:value-type="string" office:string-value="74022/8"/>
          <table:table-cell office:value-type="string" office:string-value="ENSAIO DE LIMITE DE LIQUIDEZ - SOLOS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9"/>
          <table:table-cell office:value-type="string" office:string-value="ENSAIO DE LIMITE DE PLASTICIDADE - SOLOS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10"/>
          <table:table-cell office:value-type="string" office:string-value="ENSAIO DE COMPACTACAO - AMOSTRAS NAO TRABALHADAS - ENERGIA NORMAL - SOLOS"/>
          <table:table-cell office:value-type="string" office:string-value="UN"/>
          <table:table-cell office:value-type="float" office:value="71.510000000000005"/>
          <table:table-cell table:number-columns-repeated="16380"/>
        </table:table-row>
        <table:table-row>
          <table:table-cell office:value-type="string" office:string-value="74022/11"/>
          <table:table-cell office:value-type="string" office:string-value="ENSAIO DE COMPACTACAO - AMOSTRAS NAO TRABALHADAS - ENERGIA INTERMEDIARIA - SOLOS"/>
          <table:table-cell office:value-type="string" office:string-value="UN"/>
          <table:table-cell office:value-type="float" office:value="109.15"/>
          <table:table-cell table:number-columns-repeated="16380"/>
        </table:table-row>
        <table:table-row>
          <table:table-cell office:value-type="string" office:string-value="74022/12"/>
          <table:table-cell office:value-type="string" office:string-value="ENSAIO DE COMPACTACAO - AMOSTRAS NAO TRABALHADAS - ENERGIA MODIFICADA - SOLOS"/>
          <table:table-cell office:value-type="string" office:string-value="UN"/>
          <table:table-cell office:value-type="float" office:value="143.03"/>
          <table:table-cell table:number-columns-repeated="16380"/>
        </table:table-row>
        <table:table-row>
          <table:table-cell office:value-type="string" office:string-value="74022/13"/>
          <table:table-cell office:value-type="string" office:string-value="ENSAIO DE COMPACTACAO - AMOSTRAS TRABALHADAS - SOLOS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14"/>
          <table:table-cell office:value-type="string" office:string-value="ENSAIO DE MASSA ESPECIFICA - IN SITU - METODO FRASCO DE AREIA - SOLOS"/>
          <table:table-cell office:value-type="string" office:string-value="UN"/>
          <table:table-cell office:value-type="float" office:value="26.34"/>
          <table:table-cell table:number-columns-repeated="16380"/>
        </table:table-row>
        <table:table-row>
          <table:table-cell office:value-type="string" office:string-value="74022/15"/>
          <table:table-cell office:value-type="string" office:string-value="ENSAIO DE MASSA ESPECIFICA - IN SITU - METODO BALAO DE BORRACHA - SOLOS"/>
          <table:table-cell office:value-type="string" office:string-value="UN"/>
          <table:table-cell office:value-type="float" office:value="30.11"/>
          <table:table-cell table:number-columns-repeated="16380"/>
        </table:table-row>
        <table:table-row>
          <table:table-cell office:value-type="string" office:string-value="74022/16"/>
          <table:table-cell office:value-type="string" office:string-value="ENSAIO DE DENSIDADE REAL - SOLOS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17"/>
          <table:table-cell office:value-type="string" office:string-value="ENSAIO DE ABRASAO LOS ANGELES - AGREGADOS"/>
          <table:table-cell office:value-type="string" office:string-value="UN"/>
          <table:table-cell office:value-type="float" office:value="158.08000000000001"/>
          <table:table-cell table:number-columns-repeated="16380"/>
        </table:table-row>
        <table:table-row>
          <table:table-cell office:value-type="string" office:string-value="74022/18"/>
          <table:table-cell office:value-type="string" office:string-value="ENSAIO DE MASSA ESPECIFICA - IN SITU - EMPREGO DO OLEO - SOLOS"/>
          <table:table-cell office:value-type="string" office:string-value="UN"/>
          <table:table-cell office:value-type="float" office:value="41.4"/>
          <table:table-cell table:number-columns-repeated="16380"/>
        </table:table-row>
        <table:table-row>
          <table:table-cell office:value-type="string" office:string-value="74022/19"/>
          <table:table-cell office:value-type="string" office:string-value="ENSAIO DE INDICE DE SUPORTE CALIFORNIA - AMOSTRAS NAO TRABALHADAS - ENERGIA NORMAL - SOLOS"/>
          <table:table-cell office:value-type="string" office:string-value="UN"/>
          <table:table-cell office:value-type="float" office:value="86.57"/>
          <table:table-cell table:number-columns-repeated="16380"/>
        </table:table-row>
        <table:table-row>
          <table:table-cell office:value-type="string" office:string-value="74022/20"/>
          <table:table-cell office:value-type="string" office:string-value="ENSAIO DE INDICE DE SUPORTE CALIFORNIA - AMOSTRAS NAO TRABALHADAS - ENERGIA INTERMEDIARIA - SOLOS"/>
          <table:table-cell office:value-type="string" office:string-value="UN"/>
          <table:table-cell office:value-type="float" office:value="97.86"/>
          <table:table-cell table:number-columns-repeated="16380"/>
        </table:table-row>
        <table:table-row>
          <table:table-cell office:value-type="string" office:string-value="74022/21"/>
          <table:table-cell office:value-type="string" office:string-value="ENSAIO DE INDICE DE SUPORTE CALIFORNIA- AMOSTRAS NAO TRABALHADAS - ENERGIA MODIFICADA- SOLOS"/>
          <table:table-cell office:value-type="string" office:string-value="UN"/>
          <table:table-cell office:value-type="float" office:value="105.39"/>
          <table:table-cell table:number-columns-repeated="16380"/>
        </table:table-row>
        <table:table-row>
          <table:table-cell office:value-type="string" office:string-value="74022/22"/>
          <table:table-cell office:value-type="string" office:string-value="ENSAIO DE TEOR DE UMIDADE - METODO EXPEDITO DO ALCOOL - SOLOS"/>
          <table:table-cell office:value-type="string" office:string-value="UN"/>
          <table:table-cell office:value-type="float" office:value="22.58"/>
          <table:table-cell table:number-columns-repeated="16380"/>
        </table:table-row>
        <table:table-row>
          <table:table-cell office:value-type="string" office:string-value="74022/23"/>
          <table:table-cell office:value-type="string" office:string-value="ENSAIO DE TEOR DE UMIDADE - PROCESSO SPEEDY - SOLOS E AGREGADOS MIUDOS"/>
          <table:table-cell office:value-type="string" office:string-value="UN"/>
          <table:table-cell office:value-type="float" office:value="22.58"/>
          <table:table-cell table:number-columns-repeated="16380"/>
        </table:table-row>
        <table:table-row>
          <table:table-cell office:value-type="string" office:string-value="74022/24"/>
          <table:table-cell office:value-type="string" office:string-value="ENSAIO DE TEOR DE UMIDADE - EM LABORATORIO - SOLOS"/>
          <table:table-cell office:value-type="string" office:string-value="UN"/>
          <table:table-cell office:value-type="float" office:value="30.11"/>
          <table:table-cell table:number-columns-repeated="16380"/>
        </table:table-row>
        <table:table-row>
          <table:table-cell office:value-type="string" office:string-value="74022/25"/>
          <table:table-cell office:value-type="string" office:string-value="ENSAIO DE PONTO DE FULGOR - MATERIAL BETUMINOSO"/>
          <table:table-cell office:value-type="string" office:string-value="UN"/>
          <table:table-cell office:value-type="float" office:value="60.22"/>
          <table:table-cell table:number-columns-repeated="16380"/>
        </table:table-row>
        <table:table-row>
          <table:table-cell office:value-type="string" office:string-value="74022/26"/>
          <table:table-cell office:value-type="string" office:string-value="ENSAIO DE DESTILACAO - ASFALTO DILUIDO"/>
          <table:table-cell office:value-type="string" office:string-value="UN"/>
          <table:table-cell office:value-type="float" office:value="97.86"/>
          <table:table-cell table:number-columns-repeated="16380"/>
        </table:table-row>
        <table:table-row>
          <table:table-cell office:value-type="string" office:string-value="74022/27"/>
          <table:table-cell office:value-type="string" office:string-value="ENSAIO DE CONTROLE DE TAXA DE APLICACAO DE LIGANTE BETUMINOSO"/>
          <table:table-cell office:value-type="string" office:string-value="UN"/>
          <table:table-cell office:value-type="float" office:value="26.34"/>
          <table:table-cell table:number-columns-repeated="16380"/>
        </table:table-row>
        <table:table-row>
          <table:table-cell office:value-type="string" office:string-value="74022/28"/>
          <table:table-cell office:value-type="string" office:string-value="ENSAIO DE SUSCEPTIBILIDADE TERMICA - INDICE PFEIFFER - MATERIAL ASFALTICO"/>
          <table:table-cell office:value-type="string" office:string-value="UN"/>
          <table:table-cell office:value-type="float" office:value="94.09"/>
          <table:table-cell table:number-columns-repeated="16380"/>
        </table:table-row>
        <table:table-row>
          <table:table-cell office:value-type="string" office:string-value="74022/29"/>
          <table:table-cell office:value-type="string" office:string-value="ENSAIO DE ESPUMA - MATERIAL ASFALTICO"/>
          <table:table-cell office:value-type="string" office:string-value="UN"/>
          <table:table-cell office:value-type="float" office:value="67.75"/>
          <table:table-cell table:number-columns-repeated="16380"/>
        </table:table-row>
        <table:table-row>
          <table:table-cell office:value-type="string" office:string-value="74022/30"/>
          <table:table-cell office:value-type="string" office:string-value="ENSAIO DE RESISTENCIA A COMPRESSAO SIMPLES - CONCRETO"/>
          <table:table-cell office:value-type="string" office:string-value="UN"/>
          <table:table-cell office:value-type="float" office:value="67.75"/>
          <table:table-cell table:number-columns-repeated="16380"/>
        </table:table-row>
        <table:table-row>
          <table:table-cell office:value-type="string" office:string-value="74022/31"/>
          <table:table-cell office:value-type="string" office:string-value="ENSAIO DE RESISTENCIA A TRACAO POR COMPRESSAO DIAMETRAL - CONCRETO"/>
          <table:table-cell office:value-type="string" office:string-value="UN"/>
          <table:table-cell office:value-type="float" office:value="67.75"/>
          <table:table-cell table:number-columns-repeated="16380"/>
        </table:table-row>
        <table:table-row>
          <table:table-cell office:value-type="string" office:string-value="74022/32"/>
          <table:table-cell office:value-type="string" office:string-value="ENSAIO DE RESISTENCIA A TRACAO NA FLEXAO DE CONCRETO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33"/>
          <table:table-cell office:value-type="string" office:string-value="ENSAIO DE RESILIENCIA - SOLOS"/>
          <table:table-cell office:value-type="string" office:string-value="UN"/>
          <table:table-cell office:value-type="float" office:value="485.55"/>
          <table:table-cell table:number-columns-repeated="16380"/>
        </table:table-row>
        <table:table-row>
          <table:table-cell office:value-type="string" office:string-value="74022/34"/>
          <table:table-cell office:value-type="string" office:string-value="ENSAIO DE RESILIENCIA - MISTURAS BETUMINOSAS"/>
          <table:table-cell office:value-type="string" office:string-value="UN"/>
          <table:table-cell office:value-type="float" office:value="101.62"/>
          <table:table-cell table:number-columns-repeated="16380"/>
        </table:table-row>
        <table:table-row>
          <table:table-cell office:value-type="string" office:string-value="74022/35"/>
          <table:table-cell office:value-type="string" office:string-value="ENSAIO DE PERCENTAGEM DE BETUME - MISTURAS BETUMINOSAS"/>
          <table:table-cell office:value-type="string" office:string-value="UN"/>
          <table:table-cell office:value-type="float" office:value="56.45"/>
          <table:table-cell table:number-columns-repeated="16380"/>
        </table:table-row>
        <table:table-row>
          <table:table-cell office:value-type="string" office:string-value="74022/36"/>
          <table:table-cell office:value-type="string" office:string-value="ENSAIO DE ADESIVIDADE - RESISTENCIA A AGUA - EMULSAO ASFALTICA"/>
          <table:table-cell office:value-type="string" office:string-value="UN"/>
          <table:table-cell office:value-type="float" office:value="45.16"/>
          <table:table-cell table:number-columns-repeated="16380"/>
        </table:table-row>
        <table:table-row>
          <table:table-cell office:value-type="string" office:string-value="74022/37"/>
          <table:table-cell office:value-type="string" office:string-value="ENSAIO DE ADESIVIDADE A LIGANTE BETUMINOSO - AGREGADO GRAUDO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38"/>
          <table:table-cell office:value-type="string" office:string-value="ENSAIO DE EXPANSIBILIDADE - SOLOS"/>
          <table:table-cell office:value-type="string" office:string-value="UN"/>
          <table:table-cell office:value-type="float" office:value="54.57"/>
          <table:table-cell table:number-columns-repeated="16380"/>
        </table:table-row>
        <table:table-row>
          <table:table-cell office:value-type="string" office:string-value="74022/39"/>
          <table:table-cell office:value-type="string" office:string-value="PREPARACAO DE AMOSTRAS PARA ENSAIO DE CARACTERIZACAO - SOLOS"/>
          <table:table-cell office:value-type="string" office:string-value="UN"/>
          <table:table-cell office:value-type="float" office:value="41.4"/>
          <table:table-cell table:number-columns-repeated="16380"/>
        </table:table-row>
        <table:table-row>
          <table:table-cell office:value-type="string" office:string-value="74022/40"/>
          <table:table-cell office:value-type="string" office:string-value="ENSAIO MARSHALL - MISTURA BETUMINOSA A QUENTE"/>
          <table:table-cell office:value-type="string" office:string-value="UN"/>
          <table:table-cell office:value-type="float" office:value="131.72999999999999"/>
          <table:table-cell table:number-columns-repeated="16380"/>
        </table:table-row>
        <table:table-row>
          <table:table-cell office:value-type="string" office:string-value="74022/41"/>
          <table:table-cell office:value-type="string" office:string-value="ENSAIO DE DETERMINACAO DO INDICE DE FORMA - AGREGADOS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42"/>
          <table:table-cell office:value-type="string" office:string-value="ENSAIO DE EQUIVALENTE EM AREIA - SOLOS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43"/>
          <table:table-cell office:value-type="string" office:string-value="ENSAIO DE MOLDAGEM E CURA DE SOLO CIMENTO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44"/>
          <table:table-cell office:value-type="string" office:string-value="ENSAIO DE COMPRESSAO AXIAL DE SOLO CIMENTO"/>
          <table:table-cell office:value-type="string" office:string-value="UN"/>
          <table:table-cell office:value-type="float" office:value="30.11"/>
          <table:table-cell table:number-columns-repeated="16380"/>
        </table:table-row>
        <table:table-row>
          <table:table-cell office:value-type="string" office:string-value="74022/45"/>
          <table:table-cell office:value-type="string" office:string-value="ENSAIO DE VISCOSIDADE CINEMATICA - ASFALTO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47"/>
          <table:table-cell office:value-type="string" office:string-value="ENSAIO DE RESIDUO POR EVAPORACAO - EMULSAO ASFALTICA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48"/>
          <table:table-cell office:value-type="string" office:string-value="ENSAIO DE CARGA DA PARTICULA - EMULSAO ASFALTICA"/>
          <table:table-cell office:value-type="string" office:string-value="UN"/>
          <table:table-cell office:value-type="float" office:value="28.22"/>
          <table:table-cell table:number-columns-repeated="16380"/>
        </table:table-row>
        <table:table-row>
          <table:table-cell office:value-type="string" office:string-value="74022/49"/>
          <table:table-cell office:value-type="string" office:string-value="ENSAIO DE DESEMULSIBILIDADE - EMULSAO ASFALTICA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50"/>
          <table:table-cell office:value-type="string" office:string-value="ENSAIO DE DETERMINACAO DA TAXA DE ESPALHAMENTO DO AGREGADO"/>
          <table:table-cell office:value-type="string" office:string-value="UN"/>
          <table:table-cell office:value-type="float" office:value="18.809999999999999"/>
          <table:table-cell table:number-columns-repeated="16380"/>
        </table:table-row>
        <table:table-row>
          <table:table-cell office:value-type="string" office:string-value="74022/51"/>
          <table:table-cell office:value-type="string" office:string-value="ENSAIO DE ADESIVIDADE A LIGANTE BETUMINOSO - AGREGADO"/>
          <table:table-cell office:value-type="string" office:string-value="UN"/>
          <table:table-cell office:value-type="float" office:value="41.4"/>
          <table:table-cell table:number-columns-repeated="16380"/>
        </table:table-row>
        <table:table-row>
          <table:table-cell office:value-type="string" office:string-value="74022/52"/>
          <table:table-cell office:value-type="string" office:string-value="ENSAIO DE GRANULOMETRIA DO AGREGADO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53"/>
          <table:table-cell office:value-type="string" office:string-value="ENSAIO DE CONTROLE DO GRAU DE COMPACTACAO DA MISTURA ASFALTICA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54"/>
          <table:table-cell office:value-type="string" office:string-value="ENSAIO DE GRANULOMETRIA DO FILLER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55"/>
          <table:table-cell office:value-type="string" office:string-value="ENSAIO DE TRACAO POR COMPRESSAO DIAMETRAL - MISTURAS BETUMINOSAS"/>
          <table:table-cell office:value-type="string" office:string-value="UN"/>
          <table:table-cell office:value-type="float" office:value="94.09"/>
          <table:table-cell table:number-columns-repeated="16380"/>
        </table:table-row>
        <table:table-row>
          <table:table-cell office:value-type="string" office:string-value="74022/56"/>
          <table:table-cell office:value-type="string" office:string-value="ENSAIO DE DENSIDADE DO MATERIAL BETUMINOSO"/>
          <table:table-cell office:value-type="string" office:string-value="UN"/>
          <table:table-cell office:value-type="float" office:value="28.18"/>
          <table:table-cell table:number-columns-repeated="16380"/>
        </table:table-row>
        <table:table-row>
          <table:table-cell office:value-type="string" office:string-value="74022/57"/>
          <table:table-cell office:value-type="string" office:string-value="ENSAIO DE CONSISTENCIA DO CONCRETO CCR - INDICE VEBE"/>
          <table:table-cell office:value-type="string" office:string-value="UN"/>
          <table:table-cell office:value-type="float" office:value="28.18"/>
          <table:table-cell table:number-columns-repeated="16380"/>
        </table:table-row>
        <table:table-row>
          <table:table-cell office:value-type="string" office:string-value="74022/58"/>
          <table:table-cell office:value-type="string" office:string-value="ENSAIO DE ABATIMENTO DO TRONCO DE CONE"/>
          <table:table-cell office:value-type="string" office:string-value="UN"/>
          <table:table-cell office:value-type="float" office:value="28.18"/>
          <table:table-cell table:number-columns-repeated="16380"/>
        </table:table-row>
        <table:table-row>
          <table:table-cell office:value-type="float" office:value="74259"/>
          <table:table-cell office:value-type="string" office:string-value="ENSAIOS DE PINTURA DE LIGACAO"/>
          <table:table-cell office:value-type="string" office:string-value="M2"/>
          <table:table-cell office:value-type="float" office:value="0.01"/>
          <table:table-cell table:number-columns-repeated="16380"/>
        </table:table-row>
        <table:table-row>
          <table:table-cell office:value-type="float" office:value="72733"/>
          <table:table-cell office:value-type="string" office:string-value="MOBILIZACAO E INSTALACAO DE 01  EQUIPAMENTO DE SONDAGEM, DISTANCIA ACIMA DE 20KM"/>
          <table:table-cell office:value-type="string" office:string-value="UN"/>
          <table:table-cell office:value-type="float" office:value="492.71"/>
          <table:table-cell table:number-columns-repeated="16380"/>
        </table:table-row>
        <table:table-row>
          <table:table-cell office:value-type="float" office:value="72871"/>
          <table:table-cell office:value-type="string" office:string-value="MOBILIZACAO E INSTALACAO DE 01 EQUIPAMENTO DE SONDAGEM, DISTANCIA ATE 10KM"/>
          <table:table-cell office:value-type="string" office:string-value="UN"/>
          <table:table-cell office:value-type="float" office:value="207.85"/>
          <table:table-cell table:number-columns-repeated="16380"/>
        </table:table-row>
        <table:table-row>
          <table:table-cell office:value-type="float" office:value="72872"/>
          <table:table-cell office:value-type="string" office:string-value="MOBILIZACAO E INSTALACAO DE 01 EQUIPAMENTO DE SONDAGEM, DISTANCIA DE 10KM ATE 20KM"/>
          <table:table-cell office:value-type="string" office:string-value="UN"/>
          <table:table-cell office:value-type="float" office:value="350.28"/>
          <table:table-cell table:number-columns-repeated="16380"/>
        </table:table-row>
        <table:table-row>
          <table:table-cell office:value-type="float" office:value="68051"/>
          <table:table-cell office:value-type="string" office:string-value="LOCACAO ALVENARIA"/>
          <table:table-cell office:value-type="string" office:string-value="M"/>
          <table:table-cell office:value-type="float" office:value="3.24"/>
          <table:table-cell table:number-columns-repeated="16380"/>
        </table:table-row>
        <table:table-row>
          <table:table-cell office:value-type="float" office:value="73610"/>
          <table:table-cell office:value-type="string" office:string-value="LOCAÇÃO DE REDES DE ÁGUA OU DE ESGOTO, INCLUSIVE TOPOGRAFO"/>
          <table:table-cell office:value-type="string" office:string-value="M"/>
          <table:table-cell office:value-type="float" office:value="0.64"/>
          <table:table-cell table:number-columns-repeated="16380"/>
        </table:table-row>
        <table:table-row>
          <table:table-cell office:value-type="float" office:value="73679"/>
          <table:table-cell office:value-type="string" office:string-value="LOCAÇÃO DE ADUTORAS, COLETORES TRONCO E INTERCEPTORES - ATÉ DN 500 MM, INCLUSIVE TOPOGRAFO"/>
          <table:table-cell office:value-type="string" office:string-value="M"/>
          <table:table-cell office:value-type="float" office:value="0.83"/>
          <table:table-cell table:number-columns-repeated="16380"/>
        </table:table-row>
        <table:table-row>
          <table:table-cell office:value-type="float" office:value="73686"/>
          <table:table-cell office:value-type="string" office:string-value="LOCACAO DA OBRA, COM USO DE EQUIPAMENTOS TOPOGRAFICOS, INCLUSIVE TOPOGRAFO E NIVELADOR"/>
          <table:table-cell office:value-type="string" office:string-value="M2"/>
          <table:table-cell office:value-type="float" office:value="13.8"/>
          <table:table-cell table:number-columns-repeated="16380"/>
        </table:table-row>
        <table:table-row>
          <table:table-cell office:value-type="string" office:string-value="73992/1"/>
          <table:table-cell office:value-type="string" office:string-value="LOCACAO CONVENCIONAL DE OBRA, ATRAVÉS DE GABARITO DE TABUAS CORRIDAS PONTALETADAS A CADA 1,50M, SEM REAPROVEITAMENTO"/>
          <table:table-cell office:value-type="string" office:string-value="M2"/>
          <table:table-cell office:value-type="float" office:value="6.73"/>
          <table:table-cell table:number-columns-repeated="16380"/>
        </table:table-row>
        <table:table-row>
          <table:table-cell office:value-type="string" office:string-value="74077/1"/>
          <table:table-cell office:value-type="string" office:string-value="LOCACAO CONVENCIONAL DE OBRA, ATRAVÉS DE GABARITO DE TABUAS CORRIDAS PONTALETADAS, SEM REAPROVEITAMENTO"/>
          <table:table-cell office:value-type="string" office:string-value="M2"/>
          <table:table-cell office:value-type="float" office:value="5.85"/>
          <table:table-cell table:number-columns-repeated="16380"/>
        </table:table-row>
        <table:table-row>
          <table:table-cell office:value-type="string" office:string-value="74077/2"/>
          <table:table-cell office:value-type="string" office:string-value="LOCACAO CONVENCIONAL DE OBRA, ATRAVÉS DE GABARITO DE TABUAS CORRIDAS PONTALETADAS, COM REAPROVEITAMENTO DE 10 VEZES."/>
          <table:table-cell office:value-type="string" office:string-value="M2"/>
          <table:table-cell office:value-type="float" office:value="2.58"/>
          <table:table-cell table:number-columns-repeated="16380"/>
        </table:table-row>
        <table:table-row>
          <table:table-cell office:value-type="string" office:string-value="74077/3"/>
          <table:table-cell office:value-type="string" office:string-value="LOCACAO CONVENCIONAL DE OBRA, ATRAVÉS DE GABARITO DE TABUAS CORRIDAS PONTALETADAS, COM REAPROVEITAMENTO DE 3 VEZES."/>
          <table:table-cell office:value-type="string" office:string-value="M2"/>
          <table:table-cell office:value-type="float" office:value="3.42"/>
          <table:table-cell table:number-columns-repeated="16380"/>
        </table:table-row>
        <table:table-row>
          <table:table-cell office:value-type="float" office:value="85323"/>
          <table:table-cell office:value-type="string" office:string-value="LOCACAO E NIVELAMENTO DE EMISSARIO/REDE COLETORA COM AUXILIO DE EQUIPAMENTO TOPOGRAFICO"/>
          <table:table-cell office:value-type="string" office:string-value="M"/>
          <table:table-cell office:value-type="float" office:value="1.02"/>
          <table:table-cell table:number-columns-repeated="16380"/>
        </table:table-row>
        <table:table-row>
          <table:table-cell office:value-type="float" office:value="73677"/>
          <table:table-cell office:value-type="string" office:string-value="CADASTRO DE LIGAÇÕES PREDIAIS, INCLUSIVE TOPOGRAFO E DESENHISTA"/>
          <table:table-cell office:value-type="string" office:string-value="UN"/>
          <table:table-cell office:value-type="float" office:value="6.51"/>
          <table:table-cell table:number-columns-repeated="16380"/>
        </table:table-row>
        <table:table-row>
          <table:table-cell office:value-type="float" office:value="73678"/>
          <table:table-cell office:value-type="string" office:string-value="CADASTRO DE ADUTORAS. COLETORES E INTERCEPTORES - ATÉ DN 500 MM, INCLUSIVE TOPOGRAFO E DESENHISTA"/>
          <table:table-cell office:value-type="string" office:string-value="M"/>
          <table:table-cell office:value-type="float" office:value="1.84"/>
          <table:table-cell table:number-columns-repeated="16380"/>
        </table:table-row>
        <table:table-row>
          <table:table-cell office:value-type="float" office:value="73682"/>
          <table:table-cell office:value-type="string" office:string-value="CADASTRO DE REDES, INCLUSIVE TOPOGRAFO E DESENHISTA"/>
          <table:table-cell office:value-type="string" office:string-value="M"/>
          <table:table-cell office:value-type="float" office:value="0.91"/>
          <table:table-cell table:number-columns-repeated="16380"/>
        </table:table-row>
        <table:table-row>
          <table:table-cell office:value-type="string" office:string-value="73758/1"/>
          <table:table-cell office:value-type="string" office:string-value="LEVANTAMENTO SECAO TRANSVERSAL C/NIVEL TERRENO NAO ACIDENTADO VEGETAÇÃO DENSA INCLUSIVE DESENHO ESC 1:200 EM PAPEL VEGETAL MILIMETRADO (MEDIDO P/M SECAO), INCLUSIVE NIVELADOR, AUXILIAR DE CALCULO TOPOGRAFICO E DESENHISTA."/>
          <table:table-cell office:value-type="string" office:string-value="M"/>
          <table:table-cell office:value-type="float" office:value="1.01"/>
          <table:table-cell table:number-columns-repeated="16380"/>
        </table:table-row>
        <table:table-row>
          <table:table-cell office:value-type="float" office:value="78472"/>
          <table:table-cell office:value-type="string" office:string-value="SERVICOS TOPOGRAFICOS PARA PAVIMENTACAO, INCLUSIVE NOTA DE SERVICOS, ACOMPANHAMENTO E GREIDE"/>
          <table:table-cell office:value-type="string" office:string-value="M2"/>
          <table:table-cell office:value-type="float" office:value="0.31"/>
          <table:table-cell table:number-columns-repeated="16380"/>
        </table:table-row>
        <table:table-row>
          <table:table-cell office:value-type="string" office:string-value="74038/1"/>
          <table:table-cell office:value-type="string" office:string-value="PORTAO COM MOUROES DE MADEIRA ROLICA, DIAMETRO 11CM, COM 5 FIOS DE ARAME FARPADO Nº 14 CLASSE 250, SEM DOBRADICAS"/>
          <table:table-cell office:value-type="string" office:string-value="M"/>
          <table:table-cell office:value-type="float" office:value="14.96"/>
          <table:table-cell table:number-columns-repeated="16380"/>
        </table:table-row>
        <table:table-row>
          <table:table-cell office:value-type="string" office:string-value="74039/1"/>
          <table:table-cell office:value-type="string" office:string-value="CERCA COM MOUROES DE MADEIRA ROLICA, DIAMETRO 11CM, ESPACAMENTO DE 2M, ALTURA LIVRE DE 1M, CRAVADOS 0,5M, COM 5 FIOS DE ARAME FARPADO Nº 14 CLASSE 250"/>
          <table:table-cell office:value-type="string" office:string-value="M"/>
          <table:table-cell office:value-type="float" office:value="14.96"/>
          <table:table-cell table:number-columns-repeated="16380"/>
        </table:table-row>
        <table:table-row>
          <table:table-cell office:value-type="string" office:string-value="74118/1"/>
          <table:table-cell office:value-type="string" office:string-value="PLANTIO DE CERCA VIVA COM ARBUSTOS DE ALTURA 50 A 100CM, COM 4UN/M"/>
          <table:table-cell office:value-type="string" office:string-value="M"/>
          <table:table-cell office:value-type="float" office:value="72.180000000000007"/>
          <table:table-cell table:number-columns-repeated="16380"/>
        </table:table-row>
        <table:table-row>
          <table:table-cell office:value-type="string" office:string-value="74142/1"/>
          <table:table-cell office:value-type="string" office:string-value="CERCA COM MOUROES DE CONCRETO, RETO, ESPACAMENTO DE 3M, CRAVADOS 0,5M, COM 4 FIOS DE ARAME FARPADO Nº 14 CLASSE 250"/>
          <table:table-cell office:value-type="string" office:string-value="M"/>
          <table:table-cell office:value-type="float" office:value="29.58"/>
          <table:table-cell table:number-columns-repeated="16380"/>
        </table:table-row>
        <table:table-row>
          <table:table-cell office:value-type="string" office:string-value="74142/2"/>
          <table:table-cell office:value-type="string" office:string-value="CERCA COM MOUROES DE MADEIRA, 7,5X7,5CM, ESPACAMENTO DE 2M, ALTURA LIVRE DE 2M, CRAVADOS 0,5M, COM 4 FIOS DE ARAME FARPADO Nº 14 CLASSE 250"/>
          <table:table-cell office:value-type="string" office:string-value="M"/>
          <table:table-cell office:value-type="float" office:value="18.87"/>
          <table:table-cell table:number-columns-repeated="16380"/>
        </table:table-row>
        <table:table-row>
          <table:table-cell office:value-type="string" office:string-value="74142/3"/>
          <table:table-cell office:value-type="string" office:string-value="CERCA COM MOUROES DE MADEIRA, 7,5X7,5CM, ESPACAMENTO DE 2M, ALTURA LIVRE DE 2M, CRAVADOS 0,5M, COM 8 FIOS DE ARAME FARPADO Nº 14 CLASSE 250"/>
          <table:table-cell office:value-type="string" office:string-value="M"/>
          <table:table-cell office:value-type="float" office:value="25.38"/>
          <table:table-cell table:number-columns-repeated="16380"/>
        </table:table-row>
        <table:table-row>
          <table:table-cell office:value-type="string" office:string-value="74142/4"/>
          <table:table-cell office:value-type="string" office:string-value="CERCA COM MOUROES DE CONCRETO, SECAO &quot;T&quot; PONTA INCLINADA, 10X10CM, ESPACAMENTO DE 3M, CRAVADOS 0,5M, COM 11 FIOS DE ARAME FARPADO Nº 16"/>
          <table:table-cell office:value-type="string" office:string-value="M"/>
          <table:table-cell office:value-type="float" office:value="36.22"/>
          <table:table-cell table:number-columns-repeated="16380"/>
        </table:table-row>
        <table:table-row>
          <table:table-cell office:value-type="string" office:string-value="74143/1"/>
          <table:table-cell office:value-type="string" office:string-value="CERCA COM MOUROES DE CONCRETO, RETO, 15X15CM, ESPACAMENTO DE 3M, CRAVADOS 0,5M, ESCORAS DE 10X10CM NOS CANTOS, COM 12 FIOS DE ARAME DE ACO OVALADO 15X17"/>
          <table:table-cell office:value-type="string" office:string-value="M"/>
          <table:table-cell office:value-type="float" office:value="35.119999999999997"/>
          <table:table-cell table:number-columns-repeated="16380"/>
        </table:table-row>
        <table:table-row>
          <table:table-cell office:value-type="string" office:string-value="74143/2"/>
          <table:table-cell office:value-type="string" office:string-value="CERCA COM MOUROES DE CONCRETO, RETO, 15X15CM, ESPACAMENTO DE 3M, CRAVADOS 0,5M, ESCORAS DE 10X10CM NOS CANTOS, COM 9 FIOS DE ARAME DE ACO OVALADO 15X17"/>
          <table:table-cell office:value-type="string" office:string-value="M"/>
          <table:table-cell office:value-type="float" office:value="33.979999999999997"/>
          <table:table-cell table:number-columns-repeated="16380"/>
        </table:table-row>
        <table:table-row>
          <table:table-cell office:value-type="float" office:value="85171"/>
          <table:table-cell office:value-type="string" office:string-value="RECOMPOSICAO PARCIAL DO ARAME FARPADO Nº 14 CLASSE 250, FIXADO EM CERCA COM MOURÕES DE CONCRETO, RETO, 15X15CM"/>
          <table:table-cell office:value-type="string" office:string-value="M"/>
          <table:table-cell office:value-type="float" office:value="2.14"/>
          <table:table-cell table:number-columns-repeated="16380"/>
        </table:table-row>
        <table:table-row>
          <table:table-cell office:value-type="string" office:string-value="73787/1"/>
          <table:table-cell office:value-type="string" office:string-value="ALAMBRADO EM TUBOS DE ACO GALVANIZADO, COM COSTURA, DIN 2440, DIAMETRO 2&quot;, ALTURA 3M, FIXADOS A CADA 2M EM BLOCOS DE CONCRETO, COM TELA DE ARAME GALVANIZADO REVESTIDO COM PVC, FIO 12 BWG E MALHA 7,5X7,5CM"/>
          <table:table-cell office:value-type="string" office:string-value="M2"/>
          <table:table-cell office:value-type="float" office:value="125.47"/>
          <table:table-cell table:number-columns-repeated="16380"/>
        </table:table-row>
        <table:table-row>
          <table:table-cell office:value-type="string" office:string-value="74244/1"/>
          <table:table-cell office:value-type="string" office:string-value="ALAMBRADO PARA QUADRA POLIESPORTIVA, ESTRUTURADO POR TUBOS DE ACO GALVANIZADO, COM COSTURA, DIN 2440, DIAMETRO 2&quot;, COM TELA DE ARAME GALVANIZADO, FIO 14 BWG E MALHA QUADRADA 5X5CM"/>
          <table:table-cell office:value-type="string" office:string-value="M2"/>
          <table:table-cell office:value-type="float" office:value="91.02"/>
          <table:table-cell table:number-columns-repeated="16380"/>
        </table:table-row>
        <table:table-row>
          <table:table-cell office:value-type="float" office:value="85172"/>
          <table:table-cell office:value-type="string" office:string-value="ALAMBRADO EM MOUROES DE CONCRETO &quot;T&quot;, ALTURA LIVRE 2M, ESPACADOS A CADA 2M, COM TELA DE ARAME GALVANIZADO, FIO 14 BWG E MALHA QUADRADA 5X5CM"/>
          <table:table-cell office:value-type="string" office:string-value="M"/>
          <table:table-cell office:value-type="float" office:value="64.36"/>
          <table:table-cell table:number-columns-repeated="16380"/>
        </table:table-row>
        <table:table-row>
          <table:table-cell office:value-type="string" office:string-value="73788/2"/>
          <table:table-cell office:value-type="string" office:string-value="GRADE EM MADEIRA PARA PROTECAO DE MUDAS DE ARVORES"/>
          <table:table-cell office:value-type="string" office:string-value="UN"/>
          <table:table-cell office:value-type="float" office:value="85.4"/>
          <table:table-cell table:number-columns-repeated="16380"/>
        </table:table-row>
        <table:table-row>
          <table:table-cell office:value-type="string" office:string-value="73967/1"/>
          <table:table-cell office:value-type="string" office:string-value="PLANTIO DE ARBUSTO, ALTURA MAIOR QUE 1,00M, EM CAVAS DE 80X80X80CM"/>
          <table:table-cell office:value-type="string" office:string-value="UN"/>
          <table:table-cell office:value-type="float" office:value="65.900000000000006"/>
          <table:table-cell table:number-columns-repeated="16380"/>
        </table:table-row>
        <table:table-row>
          <table:table-cell office:value-type="string" office:string-value="73967/2"/>
          <table:table-cell office:value-type="string" office:string-value="PLANTIO DE ARVORE REGIONAL, ALTURA MAIOR QUE 2,00M, EM CAVAS DE 80X80X80CM"/>
          <table:table-cell office:value-type="string" office:string-value="UN"/>
          <table:table-cell office:value-type="float" office:value="70.900000000000006"/>
          <table:table-cell table:number-columns-repeated="16380"/>
        </table:table-row>
        <table:table-row>
          <table:table-cell office:value-type="string" office:string-value="73967/4"/>
          <table:table-cell office:value-type="string" office:string-value="IRRIGAÇÃO DE ÁRVORE COM CARRO PIPA"/>
          <table:table-cell office:value-type="string" office:string-value="UN"/>
          <table:table-cell office:value-type="float" office:value="0.23"/>
          <table:table-cell table:number-columns-repeated="16380"/>
        </table:table-row>
        <table:table-row>
          <table:table-cell office:value-type="float" office:value="85178"/>
          <table:table-cell office:value-type="string" office:string-value="PLANTIO DE ARBUSTO COM ALTURA 50 A 100CM, EM CAVA DE 60X60X60CM"/>
          <table:table-cell office:value-type="string" office:string-value="UN"/>
          <table:table-cell office:value-type="float" office:value="24.38"/>
          <table:table-cell table:number-columns-repeated="16380"/>
        </table:table-row>
        <table:table-row>
          <table:table-cell office:value-type="string" office:string-value="74236/1"/>
          <table:table-cell office:value-type="string" office:string-value="PLANTIO DE GRAMA BATATAIS EM PLACAS"/>
          <table:table-cell office:value-type="string" office:string-value="M2"/>
          <table:table-cell office:value-type="float" office:value="5.84"/>
          <table:table-cell table:number-columns-repeated="16380"/>
        </table:table-row>
        <table:table-row>
          <table:table-cell office:value-type="float" office:value="85179"/>
          <table:table-cell office:value-type="string" office:string-value="PLANTIO DE GRAMA SAO CARLOS EM LEIVAS"/>
          <table:table-cell office:value-type="string" office:string-value="M2"/>
          <table:table-cell office:value-type="float" office:value="22.54"/>
          <table:table-cell table:number-columns-repeated="16380"/>
        </table:table-row>
        <table:table-row>
          <table:table-cell office:value-type="float" office:value="85180"/>
          <table:table-cell office:value-type="string" office:string-value="PLANTIO DE GRAMA ESMERALDA EM ROLO"/>
          <table:table-cell office:value-type="string" office:string-value="M2"/>
          <table:table-cell office:value-type="float" office:value="7.74"/>
          <table:table-cell table:number-columns-repeated="16380"/>
        </table:table-row>
        <table:table-row>
          <table:table-cell office:value-type="float" office:value="73608"/>
          <table:table-cell office:value-type="string" office:string-value="PISO EM PEDRA PORTUGUESA BRANCA, ASSENTADA SOBRE ARGAMASSA SECA TRACO 1:6 (CIMENTO E AREIA) E REJUNTADA COM ARGAMASSA SECA TRACO 1:2 (CIMENTO E AREIA)"/>
          <table:table-cell office:value-type="string" office:string-value="M2"/>
          <table:table-cell office:value-type="float" office:value="60.09"/>
          <table:table-cell table:number-columns-repeated="16380"/>
        </table:table-row>
        <table:table-row>
          <table:table-cell office:value-type="float" office:value="85181"/>
          <table:table-cell office:value-type="string" office:string-value="PASSEIO EM CONCRETO DESEMPENADO, TRACO 1:2,5:3,5 E ESPESSURA 5CM"/>
          <table:table-cell office:value-type="string" office:string-value="M2"/>
          <table:table-cell office:value-type="float" office:value="39.24"/>
          <table:table-cell table:number-columns-repeated="16380"/>
        </table:table-row>
        <table:table-row>
          <table:table-cell office:value-type="float" office:value="85182"/>
          <table:table-cell office:value-type="string" office:string-value="REVOLVIMENTO E DESTORROAMENTO MANUAL DE SUPERFÍCIE GRAMADA COM PROFUNDIDADE ATÉ 20CM"/>
          <table:table-cell office:value-type="string" office:string-value="M2"/>
          <table:table-cell office:value-type="float" office:value="1.46"/>
          <table:table-cell table:number-columns-repeated="16380"/>
        </table:table-row>
        <table:table-row>
          <table:table-cell office:value-type="float" office:value="85183"/>
          <table:table-cell office:value-type="string" office:string-value="REVOLVIMENTO MANUAL DE SOLO, PROFUNDIDADE ATÉ 20CM"/>
          <table:table-cell office:value-type="string" office:string-value="M2"/>
          <table:table-cell office:value-type="float" office:value="1.37"/>
          <table:table-cell table:number-columns-repeated="16380"/>
        </table:table-row>
        <table:table-row>
          <table:table-cell office:value-type="float" office:value="85184"/>
          <table:table-cell office:value-type="string" office:string-value="RETIRADA DE GRAMA EM PLACAS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float" office:value="85185"/>
          <table:table-cell office:value-type="string" office:string-value="PODA E LIMPEZA DE ARBUSTO TIPO CERCA VIVA"/>
          <table:table-cell office:value-type="string" office:string-value="M2"/>
          <table:table-cell office:value-type="float" office:value="2.11"/>
          <table:table-cell table:number-columns-repeated="16380"/>
        </table:table-row>
        <table:table-row>
          <table:table-cell office:value-type="float" office:value="85186"/>
          <table:table-cell office:value-type="string" office:string-value="PODA DE ARVORES, COM LIMPEZA DE GALHOS SECOS E RETIRADA DE PARASITAS, INCLUINDO REMOCAO DE ENTULHO"/>
          <table:table-cell office:value-type="string" office:string-value="UN"/>
          <table:table-cell office:value-type="float" office:value="43.65"/>
          <table:table-cell table:number-columns-repeated="16380"/>
        </table:table-row>
        <table:table-row>
          <table:table-cell office:value-type="float" office:value="85187"/>
          <table:table-cell office:value-type="string" office:string-value="APLICACAO DE HERBICIDA SELETIVO EM GRAMADOS, COM FREQUENCIA DE DUAS VEZES AO ANO"/>
          <table:table-cell office:value-type="string" office:string-value="HA"/>
          <table:table-cell office:value-type="float" office:value="389.51"/>
          <table:table-cell table:number-columns-repeated="16380"/>
        </table:table-row>
        <table:table-row table:number-rows-repeated="1045095">
          <table:table-cell table:number-columns-repeated="16380"/>
        </table:table-row>
      </table:table>
      <table:table table:name="'file://arquivos.caixa/br/Users/c111526/Desktop/GERAL/TABELAS%20CUSTOS/SINAPI%202014/4_2014%20ABRIL/ORÇAMENTO%20e%20SINAPI%20Abr%2014.xlsx'#ORÇAMENTO_e_SINAPI_Abr_14" table:style-name="ta2">
        <table:table-source xlink:href="file://arquivos.caixa/br/Users/c111526/Desktop/GERAL/TABELAS%20CUSTOS/SINAPI%202014/4_2014%20ABRIL/ORÇAMENTO%20e%20SINAPI%20Abr%2014.xlsx" table:table-name="ORÇAMENTO_e_SINAPI_Abr_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Tutorial" table:style-name="ta2">
        <table:table-source xlink:href="file:///F:/Users/1247956/AppData/Roaming/Microsoft/Excel/SINAPI%2002-2017.xls" table:table-name="Tutori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Banco" table:style-name="ta2">
        <table:table-source xlink:href="file:///F:/Users/1247956/AppData/Roaming/Microsoft/Excel/SINAPI%2002-2017.xls" table:table-name="Banc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Composições" table:style-name="ta2">
        <table:table-source xlink:href="file:///F:/Users/1247956/AppData/Roaming/Microsoft/Excel/SINAPI%2002-2017.xls" table:table-name="Composi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Cotações" table:style-name="ta2">
        <table:table-source xlink:href="file:///F:/Users/1247956/AppData/Roaming/Microsoft/Excel/SINAPI%2002-2017.xls" table:table-name="Cot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Relatórios" table:style-name="ta2">
        <table:table-source xlink:href="file:///F:/Users/1247956/AppData/Roaming/Microsoft/Excel/SINAPI%2002-2017.xls" table:table-name="Relatóri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Busca" table:style-name="ta2">
        <table:table-source xlink:href="file:///F:/Users/1247956/AppData/Roaming/Microsoft/Excel/SINAPI%2002-2017.xls" table:table-name="Busc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INFO" table:style-name="ta2">
        <table:table-source xlink:href="file:///D:/Users/c120685/Desktop/PAULINIA_QUADRA%20ESCOLA_ORÇ_R00%20pr.xlsx" table:table-name="INFO" table:mode="copy-results-only"/>
        <table:table-column/>
        <table:table-row table:number-rows-repeated="21">
          <table:table-cell table:number-columns-repeated="16384"/>
        </table:table-row>
        <table:table-row>
          <table:table-cell table:number-columns-repeated="3"/>
          <table:table-cell office:value-type="string" office:string-value="Empreitada por Preço Global"/>
          <table:table-cell office:value-type="string" office:string-value="Desonerado"/>
          <table:table-cell table:number-columns-repeated="16379"/>
        </table:table-row>
        <table:table-row>
          <table:table-cell table:number-columns-repeated="3"/>
          <table:table-cell office:value-type="string" office:string-value="Empreitada por Preço Unitário"/>
          <table:table-cell office:value-type="string" office:string-value="Não Desonerado"/>
          <table:table-cell table:number-columns-repeated="16379"/>
        </table:table-row>
        <table:table-row table:number-rows-repeated="1048553">
          <table:table-cell table:number-columns-repeated="16379"/>
        </table:table-row>
      </table:table>
      <table:table table:name="'file:///D:/Users/c120685/Desktop/PAULINIA_QUADRA%20ESCOLA_ORÇ_R00%20pr.xlsx'#BDI_1" table:style-name="ta2">
        <table:table-source xlink:href="file:///D:/Users/c120685/Desktop/PAULINIA_QUADRA%20ESCOLA_ORÇ_R00%20pr.xlsx" table:table-name="BDI_1" table:mode="copy-results-only"/>
        <table:table-column/>
        <table:table-row table:number-rows-repeated="38">
          <table:table-cell table:number-columns-repeated="16384"/>
        </table:table-row>
        <table:table-row>
          <table:table-cell table:number-columns-repeated="13"/>
          <table:table-cell office:value-type="string" office:string-value="Construção e Reforma de Edifícios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de Praças Urbanas, Rodovias, Ferrovias e recapeamento e pavimentação de vias urbanas 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de Redes de Abastecimento de Água, Coleta de Esgoto 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e Manutenção de Estações e Redes de Distribuição de Energia Elétrica "/>
          <table:table-cell table:number-columns-repeated="16370"/>
        </table:table-row>
        <table:table-row>
          <table:table-cell table:number-columns-repeated="13"/>
          <table:table-cell office:value-type="string" office:string-value=" Obras Portuárias, Marítimas e Fluviais "/>
          <table:table-cell table:number-columns-repeated="16370"/>
        </table:table-row>
        <table:table-row>
          <table:table-cell table:number-columns-repeated="13"/>
          <table:table-cell office:value-type="string" office:string-value=" Fornecimento de Materiais e Equipamentos (aquisição indireta - em conjunto com licitação de obras) "/>
          <table:table-cell table:number-columns-repeated="16370"/>
        </table:table-row>
        <table:table-row>
          <table:table-cell table:number-columns-repeated="13"/>
          <table:table-cell office:value-type="string" office:string-value=" Fornecimento de Materiais e Equipamentos (aquisição direta) "/>
          <table:table-cell table:number-columns-repeated="16370"/>
        </table:table-row>
        <table:table-row table:number-rows-repeated="1048531">
          <table:table-cell table:number-columns-repeated="16370"/>
        </table:table-row>
      </table:table>
      <table:table table:name="'file:///D:/Users/c120685/Desktop/PAULINIA_QUADRA%20ESCOLA_ORÇ_R00%20pr.xlsx'#ORÇ" table:style-name="ta2">
        <table:table-source xlink:href="file:///D:/Users/c120685/Desktop/PAULINIA_QUADRA%20ESCOLA_ORÇ_R00%20pr.xlsx" table:table-name="ORÇ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Planilha3" table:style-name="ta2">
        <table:table-source xlink:href="file:///D:/Users/c120685/Desktop/PAULINIA_QUADRA%20ESCOLA_ORÇ_R00%20pr.xlsx" table:table-name="Planilha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Planilha1" table:style-name="ta2">
        <table:table-source xlink:href="file:///D:/Users/c120685/Desktop/PAULINIA_QUADRA%20ESCOLA_ORÇ_R00%20pr.xlsx" table:table-name="Planilha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urva_ABC" table:style-name="ta2">
        <table:table-source xlink:href="file:///D:/Users/c120685/Desktop/PAULINIA_QUADRA%20ESCOLA_ORÇ_R00%20pr.xlsx" table:table-name="Curva_AB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Planilha2" table:style-name="ta2">
        <table:table-source xlink:href="file:///D:/Users/c120685/Desktop/PAULINIA_QUADRA%20ESCOLA_ORÇ_R00%20pr.xlsx" table:table-name="Planilha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MEM_CALCULO" table:style-name="ta2">
        <table:table-source xlink:href="file:///D:/Users/c120685/Desktop/PAULINIA_QUADRA%20ESCOLA_ORÇ_R00%20pr.xlsx" table:table-name="MEM_CALCU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RONO_FIS-FINANC" table:style-name="ta2">
        <table:table-source xlink:href="file:///D:/Users/c120685/Desktop/PAULINIA_QUADRA%20ESCOLA_ORÇ_R00%20pr.xlsx" table:table-name="CRONO_FIS-FINAN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RONO_DESEMBOLSO" table:style-name="ta2">
        <table:table-source xlink:href="file:///D:/Users/c120685/Desktop/PAULINIA_QUADRA%20ESCOLA_ORÇ_R00%20pr.xlsx" table:table-name="CRONO_DESEMBOLS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Usina_CBUQ" table:style-name="ta2">
        <table:table-source xlink:href="file:///D:/Users/c120685/Desktop/PAULINIA_QUADRA%20ESCOLA_ORÇ_R00%20pr.xlsx" table:table-name="Usina_CBU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Bota-fora" table:style-name="ta2">
        <table:table-source xlink:href="file:///D:/Users/c120685/Desktop/PAULINIA_QUADRA%20ESCOLA_ORÇ_R00%20pr.xlsx" table:table-name="Bota-for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Mapa_BF" table:style-name="ta2">
        <table:table-source xlink:href="file:///D:/Users/c120685/Desktop/PAULINIA_QUADRA%20ESCOLA_ORÇ_R00%20pr.xlsx" table:table-name="Mapa_B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OTAÇÃO" table:style-name="ta2">
        <table:table-source xlink:href="file:///D:/Users/c120685/Desktop/PAULINIA_QUADRA%20ESCOLA_ORÇ_R00%20pr.xlsx" table:table-name="COTAÇÃ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OMPOSIÇÕES" table:style-name="ta2">
        <table:table-source xlink:href="file:///D:/Users/c120685/Desktop/PAULINIA_QUADRA%20ESCOLA_ORÇ_R00%20pr.xlsx" table:table-name="COMPOSI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QCI" table:style-name="ta2">
        <table:table-source xlink:href="file:///D:/Users/c120685/Desktop/PAULINIA_QUADRA%20ESCOLA_ORÇ_R00%20pr.xlsx" table:table-name="QC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MEM_CALCULO_ORÇAFASCIO" table:style-name="ta2">
        <table:table-source xlink:href="file:///D:/Users/c120685/Desktop/PAULINIA_QUADRA%20ESCOLA_ORÇ_R00%20pr.xlsx" table:table-name="MEM_CALCULO_ORÇAFASCI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P_ímpar" table:style-name="ta2">
        <table:table-source xlink:href="file:///D:/Users/Documents%20and%20Settings/INF/Meus%20documentos/Terral/Vie%20en%20Rose/La%20Vie%20en%20Rose%20Residence_Levtos%20Final.xls" table:table-name="Rev_int_TP_í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S_LEVTO" table:style-name="ta2">
        <table:table-source xlink:href="file:///D:/Users/Documents%20and%20Settings/INF/Meus%20documentos/Terral/Vie%20en%20Rose/La%20Vie%20en%20Rose%20Residence_Levtos%20Final.xls" table:table-name="RES_LEV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SS2" table:style-name="ta2">
        <table:table-source xlink:href="file:///D:/Users/Documents%20and%20Settings/INF/Meus%20documentos/Terral/Vie%20en%20Rose/La%20Vie%20en%20Rose%20Residence_Levtos%20Final.xls" table:table-name="Rev_int_S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SS_1" table:style-name="ta2">
        <table:table-source xlink:href="file:///D:/Users/Documents%20and%20Settings/INF/Meus%20documentos/Terral/Vie%20en%20Rose/La%20Vie%20en%20Rose%20Residence_Levtos%20Final.xls" table:table-name="Rev_int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erreo" table:style-name="ta2">
        <table:table-source xlink:href="file:///D:/Users/Documents%20and%20Settings/INF/Meus%20documentos/Terral/Vie%20en%20Rose/La%20Vie%20en%20Rose%20Residence_Levtos%20Final.xls" table:table-name="Rev_int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mez" table:style-name="ta2">
        <table:table-source xlink:href="file:///D:/Users/Documents%20and%20Settings/INF/Meus%20documentos/Terral/Vie%20en%20Rose/La%20Vie%20en%20Rose%20Residence_Levtos%20Final.xls" table:table-name="Rev_int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P_par_" table:style-name="ta2">
        <table:table-source xlink:href="file:///D:/Users/Documents%20and%20Settings/INF/Meus%20documentos/Terral/Vie%20en%20Rose/La%20Vie%20en%20Rose%20Residence_Levtos%20Final.xls" table:table-name="Rev_int_TP_par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1_pav" table:style-name="ta2">
        <table:table-source xlink:href="file:///D:/Users/Documents%20and%20Settings/INF/Meus%20documentos/Terral/Vie%20en%20Rose/La%20Vie%20en%20Rose%20Residence_Levtos%20Final.xls" table:table-name="Rev_int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2_pav" table:style-name="ta2">
        <table:table-source xlink:href="file:///D:/Users/Documents%20and%20Settings/INF/Meus%20documentos/Terral/Vie%20en%20Rose/La%20Vie%20en%20Rose%20Residence_Levtos%20Final.xls" table:table-name="Rev_int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3_pav" table:style-name="ta2">
        <table:table-source xlink:href="file:///D:/Users/Documents%20and%20Settings/INF/Meus%20documentos/Terral/Vie%20en%20Rose/La%20Vie%20en%20Rose%20Residence_Levtos%20Final.xls" table:table-name="Rev_int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C_Maq" table:style-name="ta2">
        <table:table-source xlink:href="file:///D:/Users/Documents%20and%20Settings/INF/Meus%20documentos/Terral/Vie%20en%20Rose/La%20Vie%20en%20Rose%20Residence_Levtos%20Final.xls" table:table-name="Rev_int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SS1" table:style-name="ta2">
        <table:table-source xlink:href="file:///D:/Users/Documents%20and%20Settings/INF/Meus%20documentos/Terral/Vie%20en%20Rose/La%20Vie%20en%20Rose%20Residence_Levtos%20Final.xls" table:table-name="Rev_Ext_S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erreo" table:style-name="ta2">
        <table:table-source xlink:href="file:///D:/Users/Documents%20and%20Settings/INF/Meus%20documentos/Terral/Vie%20en%20Rose/La%20Vie%20en%20Rose%20Residence_Levtos%20Final.xls" table:table-name="Rev_Ext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Mez" table:style-name="ta2">
        <table:table-source xlink:href="file:///D:/Users/Documents%20and%20Settings/INF/Meus%20documentos/Terral/Vie%20en%20Rose/La%20Vie%20en%20Rose%20Residence_Levtos%20Final.xls" table:table-name="Rev_Ext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P_Impar" table:style-name="ta2">
        <table:table-source xlink:href="file:///D:/Users/Documents%20and%20Settings/INF/Meus%20documentos/Terral/Vie%20en%20Rose/La%20Vie%20en%20Rose%20Residence_Levtos%20Final.xls" table:table-name="Rev_Ext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P_Par" table:style-name="ta2">
        <table:table-source xlink:href="file:///D:/Users/Documents%20and%20Settings/INF/Meus%20documentos/Terral/Vie%20en%20Rose/La%20Vie%20en%20Rose%20Residence_Levtos%20Final.xls" table:table-name="Rev_Ext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1_Pav" table:style-name="ta2">
        <table:table-source xlink:href="file:///D:/Users/Documents%20and%20Settings/INF/Meus%20documentos/Terral/Vie%20en%20Rose/La%20Vie%20en%20Rose%20Residence_Levtos%20Final.xls" table:table-name="Rev_Ext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2_Pav" table:style-name="ta2">
        <table:table-source xlink:href="file:///D:/Users/Documents%20and%20Settings/INF/Meus%20documentos/Terral/Vie%20en%20Rose/La%20Vie%20en%20Rose%20Residence_Levtos%20Final.xls" table:table-name="Rev_Ext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3_Pav" table:style-name="ta2">
        <table:table-source xlink:href="file:///D:/Users/Documents%20and%20Settings/INF/Meus%20documentos/Terral/Vie%20en%20Rose/La%20Vie%20en%20Rose%20Residence_Levtos%20Final.xls" table:table-name="Rev_Ext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C_Maq" table:style-name="ta2">
        <table:table-source xlink:href="file:///D:/Users/Documents%20and%20Settings/INF/Meus%20documentos/Terral/Vie%20en%20Rose/La%20Vie%20en%20Rose%20Residence_Levtos%20Final.xls" table:table-name="Rev_Ext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SS_2" table:style-name="ta2">
        <table:table-source xlink:href="file:///D:/Users/Documents%20and%20Settings/INF/Meus%20documentos/Terral/Vie%20en%20Rose/La%20Vie%20en%20Rose%20Residence_Levtos%20Final.xls" table:table-name="Esq_SS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SS_1" table:style-name="ta2">
        <table:table-source xlink:href="file:///D:/Users/Documents%20and%20Settings/INF/Meus%20documentos/Terral/Vie%20en%20Rose/La%20Vie%20en%20Rose%20Residence_Levtos%20Final.xls" table:table-name="Esq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erreo" table:style-name="ta2">
        <table:table-source xlink:href="file:///D:/Users/Documents%20and%20Settings/INF/Meus%20documentos/Terral/Vie%20en%20Rose/La%20Vie%20en%20Rose%20Residence_Levtos%20Final.xls" table:table-name="Esq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Mez" table:style-name="ta2">
        <table:table-source xlink:href="file:///D:/Users/Documents%20and%20Settings/INF/Meus%20documentos/Terral/Vie%20en%20Rose/La%20Vie%20en%20Rose%20Residence_Levtos%20Final.xls" table:table-name="Esq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P_Impar" table:style-name="ta2">
        <table:table-source xlink:href="file:///D:/Users/Documents%20and%20Settings/INF/Meus%20documentos/Terral/Vie%20en%20Rose/La%20Vie%20en%20Rose%20Residence_Levtos%20Final.xls" table:table-name="Esq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P_Par" table:style-name="ta2">
        <table:table-source xlink:href="file:///D:/Users/Documents%20and%20Settings/INF/Meus%20documentos/Terral/Vie%20en%20Rose/La%20Vie%20en%20Rose%20Residence_Levtos%20Final.xls" table:table-name="Esq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1_Pav" table:style-name="ta2">
        <table:table-source xlink:href="file:///D:/Users/Documents%20and%20Settings/INF/Meus%20documentos/Terral/Vie%20en%20Rose/La%20Vie%20en%20Rose%20Residence_Levtos%20Final.xls" table:table-name="Esq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2_Pav" table:style-name="ta2">
        <table:table-source xlink:href="file:///D:/Users/Documents%20and%20Settings/INF/Meus%20documentos/Terral/Vie%20en%20Rose/La%20Vie%20en%20Rose%20Residence_Levtos%20Final.xls" table:table-name="Esq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3_Pav" table:style-name="ta2">
        <table:table-source xlink:href="file:///D:/Users/Documents%20and%20Settings/INF/Meus%20documentos/Terral/Vie%20en%20Rose/La%20Vie%20en%20Rose%20Residence_Levtos%20Final.xls" table:table-name="Esq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C_Maq" table:style-name="ta2">
        <table:table-source xlink:href="file:///D:/Users/Documents%20and%20Settings/INF/Meus%20documentos/Terral/Vie%20en%20Rose/La%20Vie%20en%20Rose%20Residence_Levtos%20Final.xls" table:table-name="Esq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SS_2" table:style-name="ta2">
        <table:table-source xlink:href="file:///D:/Users/Documents%20and%20Settings/INF/Meus%20documentos/Terral/Vie%20en%20Rose/La%20Vie%20en%20Rose%20Residence_Levtos%20Final.xls" table:table-name="Alv_TP_SS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SS_1" table:style-name="ta2">
        <table:table-source xlink:href="file:///D:/Users/Documents%20and%20Settings/INF/Meus%20documentos/Terral/Vie%20en%20Rose/La%20Vie%20en%20Rose%20Residence_Levtos%20Final.xls" table:table-name="Alv_TP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erreo" table:style-name="ta2">
        <table:table-source xlink:href="file:///D:/Users/Documents%20and%20Settings/INF/Meus%20documentos/Terral/Vie%20en%20Rose/La%20Vie%20en%20Rose%20Residence_Levtos%20Final.xls" table:table-name="Alv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Mez" table:style-name="ta2">
        <table:table-source xlink:href="file:///D:/Users/Documents%20and%20Settings/INF/Meus%20documentos/Terral/Vie%20en%20Rose/La%20Vie%20en%20Rose%20Residence_Levtos%20Final.xls" table:table-name="Alv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Impar" table:style-name="ta2">
        <table:table-source xlink:href="file:///D:/Users/Documents%20and%20Settings/INF/Meus%20documentos/Terral/Vie%20en%20Rose/La%20Vie%20en%20Rose%20Residence_Levtos%20Final.xls" table:table-name="Alv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Par" table:style-name="ta2">
        <table:table-source xlink:href="file:///D:/Users/Documents%20and%20Settings/INF/Meus%20documentos/Terral/Vie%20en%20Rose/La%20Vie%20en%20Rose%20Residence_Levtos%20Final.xls" table:table-name="Alv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1_Pav" table:style-name="ta2">
        <table:table-source xlink:href="file:///D:/Users/Documents%20and%20Settings/INF/Meus%20documentos/Terral/Vie%20en%20Rose/La%20Vie%20en%20Rose%20Residence_Levtos%20Final.xls" table:table-name="Alv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2_Pav" table:style-name="ta2">
        <table:table-source xlink:href="file:///D:/Users/Documents%20and%20Settings/INF/Meus%20documentos/Terral/Vie%20en%20Rose/La%20Vie%20en%20Rose%20Residence_Levtos%20Final.xls" table:table-name="Alv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3_Pav" table:style-name="ta2">
        <table:table-source xlink:href="file:///D:/Users/Documents%20and%20Settings/INF/Meus%20documentos/Terral/Vie%20en%20Rose/La%20Vie%20en%20Rose%20Residence_Levtos%20Final.xls" table:table-name="Alv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C_Maq" table:style-name="ta2">
        <table:table-source xlink:href="file:///D:/Users/Documents%20and%20Settings/INF/Meus%20documentos/Terral/Vie%20en%20Rose/La%20Vie%20en%20Rose%20Residence_Levtos%20Final.xls" table:table-name="Alv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erreo" table:style-name="ta2">
        <table:table-source xlink:href="file:///D:/Users/Documents%20and%20Settings/INF/Meus%20documentos/Terral/Vie%20en%20Rose/La%20Vie%20en%20Rose%20Residence_Levtos%20Final.xls" table:table-name="Banca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Mez" table:style-name="ta2">
        <table:table-source xlink:href="file:///D:/Users/Documents%20and%20Settings/INF/Meus%20documentos/Terral/Vie%20en%20Rose/La%20Vie%20en%20Rose%20Residence_Levtos%20Final.xls" table:table-name="Banca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P_Impar" table:style-name="ta2">
        <table:table-source xlink:href="file:///D:/Users/Documents%20and%20Settings/INF/Meus%20documentos/Terral/Vie%20en%20Rose/La%20Vie%20en%20Rose%20Residence_Levtos%20Final.xls" table:table-name="Banca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P_Par" table:style-name="ta2">
        <table:table-source xlink:href="file:///D:/Users/Documents%20and%20Settings/INF/Meus%20documentos/Terral/Vie%20en%20Rose/La%20Vie%20en%20Rose%20Residence_Levtos%20Final.xls" table:table-name="Banca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1_Pav" table:style-name="ta2">
        <table:table-source xlink:href="file:///D:/Users/Documents%20and%20Settings/INF/Meus%20documentos/Terral/Vie%20en%20Rose/La%20Vie%20en%20Rose%20Residence_Levtos%20Final.xls" table:table-name="Banca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2_Pav" table:style-name="ta2">
        <table:table-source xlink:href="file:///D:/Users/Documents%20and%20Settings/INF/Meus%20documentos/Terral/Vie%20en%20Rose/La%20Vie%20en%20Rose%20Residence_Levtos%20Final.xls" table:table-name="Banca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3_Pav" table:style-name="ta2">
        <table:table-source xlink:href="file:///D:/Users/Documents%20and%20Settings/INF/Meus%20documentos/Terral/Vie%20en%20Rose/La%20Vie%20en%20Rose%20Residence_Levtos%20Final.xls" table:table-name="Banca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SSolo_2" table:style-name="ta2">
        <table:table-source xlink:href="file:///D:/Users/Documents%20and%20Settings/INF/Meus%20documentos/Terral/Vie%20en%20Rose/La%20Vie%20en%20Rose%20Residence_Levtos%20Final.xls" table:table-name="Div_SSolo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SSolo_1" table:style-name="ta2">
        <table:table-source xlink:href="file:///D:/Users/Documents%20and%20Settings/INF/Meus%20documentos/Terral/Vie%20en%20Rose/La%20Vie%20en%20Rose%20Residence_Levtos%20Final.xls" table:table-name="Div_SSolo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erreo" table:style-name="ta2">
        <table:table-source xlink:href="file:///D:/Users/Documents%20and%20Settings/INF/Meus%20documentos/Terral/Vie%20en%20Rose/La%20Vie%20en%20Rose%20Residence_Levtos%20Final.xls" table:table-name="Div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Mez" table:style-name="ta2">
        <table:table-source xlink:href="file:///D:/Users/Documents%20and%20Settings/INF/Meus%20documentos/Terral/Vie%20en%20Rose/La%20Vie%20en%20Rose%20Residence_Levtos%20Final.xls" table:table-name="Div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P_Impar" table:style-name="ta2">
        <table:table-source xlink:href="file:///D:/Users/Documents%20and%20Settings/INF/Meus%20documentos/Terral/Vie%20en%20Rose/La%20Vie%20en%20Rose%20Residence_Levtos%20Final.xls" table:table-name="Div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P_Par" table:style-name="ta2">
        <table:table-source xlink:href="file:///D:/Users/Documents%20and%20Settings/INF/Meus%20documentos/Terral/Vie%20en%20Rose/La%20Vie%20en%20Rose%20Residence_Levtos%20Final.xls" table:table-name="Div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1_Pav" table:style-name="ta2">
        <table:table-source xlink:href="file:///D:/Users/Documents%20and%20Settings/INF/Meus%20documentos/Terral/Vie%20en%20Rose/La%20Vie%20en%20Rose%20Residence_Levtos%20Final.xls" table:table-name="Div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2_Pav" table:style-name="ta2">
        <table:table-source xlink:href="file:///D:/Users/Documents%20and%20Settings/INF/Meus%20documentos/Terral/Vie%20en%20Rose/La%20Vie%20en%20Rose%20Residence_Levtos%20Final.xls" table:table-name="Div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3_Pav" table:style-name="ta2">
        <table:table-source xlink:href="file:///D:/Users/Documents%20and%20Settings/INF/Meus%20documentos/Terral/Vie%20en%20Rose/La%20Vie%20en%20Rose%20Residence_Levtos%20Final.xls" table:table-name="Div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C_Maq" table:style-name="ta2">
        <table:table-source xlink:href="file:///D:/Users/Documents%20and%20Settings/INF/Meus%20documentos/Terral/Vie%20en%20Rose/La%20Vie%20en%20Rose%20Residence_Levtos%20Final.xls" table:table-name="Div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PLE" table:style-name="ta2">
        <table:table-source xlink:href="file:///D:/Users/Documents%20and%20Settings/INF/Meus%20documentos/Terral/Vie%20en%20Rose/La%20Vie%20en%20Rose%20Residence_Levtos%20Final.xls" table:table-name="P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ventograma_e_Quantitativos" table:style-name="ta2">
        <table:table-source xlink:href="file:///D:/Users/Documents%20and%20Settings/INF/Meus%20documentos/Terral/Vie%20en%20Rose/La%20Vie%20en%20Rose%20Residence_Levtos%20Final.xls" table:table-name="Eventograma_e_Quantitativ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rancisco/finaisexata/Exata/Projetos/ORCAMENTO/2016/JUNHO/SINAPI.xls'#Sinapi" table:style-name="ta2">
        <table:table-source xlink:href="file://Francisco/finaisexata/Exata/Projetos/ORCAMENTO/2016/JUNHO/SINAPI.xls" table:table-name="Sinap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rancisco/finaisexata/Exata/Projetos/ORCAMENTO/2016/JUNHO/SINAPI.xls'#Relatórios" table:style-name="ta2">
        <table:table-source xlink:href="file://Francisco/finaisexata/Exata/Projetos/ORCAMENTO/2016/JUNHO/SINAPI.xls" table:table-name="Relatóri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rancisco/finaisexata/Exata/Projetos/ORCAMENTO/2016/JUNHO/SINAPI.xls'#Busca" table:style-name="ta2">
        <table:table-source xlink:href="file://Francisco/finaisexata/Exata/Projetos/ORCAMENTO/2016/JUNHO/SINAPI.xls" table:table-name="Busc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DADOS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DAD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Eventograma_e_Quantitativos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Eventograma_e_Quantitativ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Detalhamento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Detalhamen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Cronograma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Cronogram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PLE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P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Resumo_de_Acompanhamento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Resumo_de_Acompanhamen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Plan1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CronoPrev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CronoPre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Tribunal%20Justiça/COMPOSICAO%20BATALHA%20TJ%2022-07-05.xls'#COMPOSICAO" table:style-name="ta2">
        <table:table-source xlink:href="file://Oziel2/c/DOTA%20ENG/Tribunal%20Justiça/COMPOSICAO%20BATALHA%20TJ%2022-07-05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Tribunal%20Justiça/COMPOSICAO%20BATALHA%20TJ%2022-07-05.xls'#INSUMOS" table:style-name="ta2">
        <table:table-source xlink:href="file://Oziel2/c/DOTA%20ENG/Tribunal%20Justiça/COMPOSICAO%20BATALHA%20TJ%2022-07-05.xls" table:table-name="INSUMOS" table:mode="copy-results-only"/>
        <table:table-column/>
        <table:table-row table:number-rows-repeated="13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 table:number-rows-repeated="1048562">
          <table:table-cell table:number-columns-repeated="16382"/>
        </table:table-row>
      </table:table>
      <table:table table:name="'file://Oziel2/c/DOTA%20ENG/Tribunal%20Justiça/COMPOSICAO%20BATALHA%20TJ%2022-07-05.xls'#Plan3" table:style-name="ta2">
        <table:table-source xlink:href="file://Oziel2/c/DOTA%20ENG/Tribunal%20Justiça/COMPOSICAO%20BATALHA%20TJ%2022-07-05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/Tribunal%20Justiça/COMPOSICAO%20BATALHA%20TJ%2022-07-05%20maior.xls'#COMPOSICAO" table:style-name="ta2">
        <table:table-source xlink:href="file:///C:/DOTA%20ENG/Tribunal%20Justiça/COMPOSICAO%20BATALHA%20TJ%2022-07-05%20maior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/Tribunal%20Justiça/COMPOSICAO%20BATALHA%20TJ%2022-07-05%20maior.xls'#INSUMOS" table:style-name="ta2">
        <table:table-source xlink:href="file:///C:/DOTA%20ENG/Tribunal%20Justiça/COMPOSICAO%20BATALHA%20TJ%2022-07-05%20maior.xls" table:table-name="INSUMOS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7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/C:/DOTA%20ENG/Tribunal%20Justiça/COMPOSICAO%20BATALHA%20TJ%2022-07-05%20maior.xls'#Plan3" table:style-name="ta2">
        <table:table-source xlink:href="file:///C:/DOTA%20ENG/Tribunal%20Justiça/COMPOSICAO%20BATALHA%20TJ%2022-07-05%20maior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" table:style-name="ta2">
        <table:table-source xlink:href="file:///C:/Users/18424993861/OneDrive%20-%20Prefeitura%20Municipal%20de%20Campinas/2%20-%20Controle%20das%20Obras%20-%20todos%20os%20anos/OBRAS%20-%20TUDO/Coord%20Infraestrutura/Recape%20Av.%20Mario%20Garnero%20-%20Cepavi/Planilha%20Mario%20Garnero%20-%20Cepavi.xlsx" table:table-name="PL_Cálculo_Des_Linear" table:mode="copy-results-only"/>
        <table:table-column/>
        <table:table-row table:number-rows-repeated="2">
          <table:table-cell table:number-columns-repeated="16384"/>
        </table:table-row>
        <table:table-row>
          <table:table-cell/>
          <table:table-cell office:value-type="string" office:string-value="FRESAGEM E RECAPEAMENTO COM CBUQ COM CONTROLE TECNOLÓGICO, NA AV. MARIO GARNERO – CAM-440 E RUA DR. JOÃO CARLOS MACARINI, CAMPINAS-SP – FASES 1 e 2."/>
          <table:table-cell table:number-columns-repeated="16382"/>
        </table:table-row>
        <table:table-row>
          <table:table-cell/>
          <table:table-cell office:value-type="string" office:string-value="AV. MARIO GARNERO – CAM-440 E RUA DR. JOÃO CARLOS MACARINI, CAMPINAS-SP, CONFORME PROJETO"/>
          <table:table-cell table:number-columns-repeated="16382"/>
        </table:table-row>
        <table:table-row>
          <table:table-cell table:number-columns-repeated="13"/>
          <table:table-cell office:value-type="float" office:value="0.27439999999999998"/>
          <table:table-cell table:number-columns-repeated="16370"/>
        </table:table-row>
        <table:table-row>
          <table:table-cell table:number-columns-repeated="16384"/>
        </table:table-row>
        <table:table-row>
          <table:table-cell table:number-columns-repeated="13"/>
          <table:table-cell office:value-type="float" office:value="0.15"/>
          <table:table-cell table:number-columns-repeated="16370"/>
        </table:table-row>
        <table:table-row table:number-rows-repeated="10">
          <table:table-cell table:number-columns-repeated="16384"/>
        </table:table-row>
        <table:table-row>
          <table:table-cell table:number-columns-repeated="10"/>
          <table:table-cell office:value-type="float" office:value="2568.8000000000002"/>
          <table:table-cell/>
          <table:table-cell office:value-type="float" office:value="2015.74"/>
          <table:table-cell/>
          <table:table-cell office:value-type="float" office:value="1581.7168863779034"/>
          <table:table-cell table:number-columns-repeated="16369"/>
        </table:table-row>
        <table:table-row>
          <table:table-cell table:number-columns-repeated="10"/>
          <table:table-cell office:value-type="float" office:value="767.9"/>
          <table:table-cell table:number-columns-repeated="16373"/>
        </table:table-row>
        <table:table-row>
          <table:table-cell table:number-columns-repeated="10"/>
          <table:table-cell office:value-type="float" office:value="767.9"/>
          <table:table-cell/>
          <table:table-cell office:value-type="float" office:value="602.57000000000005"/>
          <table:table-cell/>
          <table:table-cell office:value-type="float" office:value="472.82642812303834"/>
          <table:table-cell table:number-columns-repeated="16369"/>
        </table:table-row>
        <table:table-row>
          <table:table-cell table:number-columns-repeated="10"/>
          <table:table-cell office:value-type="float" office:value="111.83"/>
          <table:table-cell table:number-columns-repeated="16373"/>
        </table:table-row>
        <table:table-row>
          <table:table-cell table:number-columns-repeated="10"/>
          <table:table-cell office:value-type="float" office:value="111.83"/>
          <table:table-cell/>
          <table:table-cell office:value-type="float" office:value="975.05"/>
          <table:table-cell/>
          <table:table-cell office:value-type="float" office:value="765.10514752040172"/>
          <table:table-cell table:number-columns-repeated="16369"/>
        </table:table-row>
        <table:table-row>
          <table:table-cell table:number-columns-repeated="10"/>
          <table:table-cell office:value-type="float" office:value="287.14999999999998"/>
          <table:table-cell table:number-columns-repeated="16373"/>
        </table:table-row>
        <table:table-row>
          <table:table-cell table:number-columns-repeated="10"/>
          <table:table-cell office:value-type="float" office:value="287.14999999999998"/>
          <table:table-cell/>
          <table:table-cell office:value-type="float" office:value="1251.82"/>
          <table:table-cell/>
          <table:table-cell office:value-type="float" office:value="982.28185812931576"/>
          <table:table-cell table:number-columns-repeated="16369"/>
        </table:table-row>
        <table:table-row>
          <table:table-cell table:number-columns-repeated="10"/>
          <table:table-cell office:value-type="float" office:value="1660.6799999999998"/>
          <table:table-cell table:number-columns-repeated="16373"/>
        </table:table-row>
        <table:table-row>
          <table:table-cell table:number-columns-repeated="10"/>
          <table:table-cell office:value-type="float" office:value="103.95"/>
          <table:table-cell/>
          <table:table-cell office:value-type="float" office:value="2.27"/>
          <table:table-cell/>
          <table:table-cell office:value-type="float" office:value="1.7812303829252982"/>
          <table:table-cell table:number-columns-repeated="16369"/>
        </table:table-row>
        <table:table-row>
          <table:table-cell table:number-columns-repeated="10"/>
          <table:table-cell office:value-type="float" office:value="55.22"/>
          <table:table-cell/>
          <table:table-cell office:value-type="float" office:value="16.05"/>
          <table:table-cell/>
          <table:table-cell office:value-type="float" office:value="12.594161958568739"/>
          <table:table-cell table:number-columns-repeated="16369"/>
        </table:table-row>
        <table:table-row>
          <table:table-cell table:number-columns-repeated="10"/>
          <table:table-cell office:value-type="float" office:value="93.64"/>
          <table:table-cell/>
          <table:table-cell office:value-type="float" office:value="27.21"/>
          <table:table-cell/>
          <table:table-cell office:value-type="float" office:value="21.351224105461394"/>
          <table:table-cell table:number-columns-repeated="16369"/>
        </table:table-row>
        <table:table-row>
          <table:table-cell table:number-columns-repeated="10"/>
          <table:table-cell office:value-type="float" office:value="1407.87"/>
          <table:table-cell/>
          <table:table-cell office:value-type="float" office:value="30.71"/>
          <table:table-cell/>
          <table:table-cell office:value-type="float" office:value="24.09761456371626"/>
          <table:table-cell table:number-columns-repeated="16369"/>
        </table:table-row>
        <table:table-row>
          <table:table-cell table:number-columns-repeated="10"/>
          <table:table-cell office:value-type="float" office:value="3048.48"/>
          <table:table-cell table:number-columns-repeated="16373"/>
        </table:table-row>
        <table:table-row>
          <table:table-cell table:number-columns-repeated="10"/>
          <table:table-cell office:value-type="float" office:value="3048.48"/>
          <table:table-cell/>
          <table:table-cell office:value-type="float" office:value="2392.14"/>
          <table:table-cell/>
          <table:table-cell office:value-type="float" office:value="1877.0715630885122"/>
          <table:table-cell table:number-columns-repeated="16369"/>
        </table:table-row>
        <table:table-row>
          <table:table-cell table:number-columns-repeated="10"/>
          <table:table-cell office:value-type="float" office:value="4223.2"/>
          <table:table-cell table:number-columns-repeated="16373"/>
        </table:table-row>
        <table:table-row>
          <table:table-cell table:number-columns-repeated="10"/>
          <table:table-cell office:value-type="float" office:value="3914.44"/>
          <table:table-cell/>
          <table:table-cell office:value-type="float" office:value="474.02"/>
          <table:table-cell/>
          <table:table-cell office:value-type="float" office:value="371.95543000627748"/>
          <table:table-cell table:number-columns-repeated="16369"/>
        </table:table-row>
        <table:table-row>
          <table:table-cell table:number-columns-repeated="10"/>
          <table:table-cell office:value-type="float" office:value="308.76"/>
          <table:table-cell/>
          <table:table-cell office:value-type="float" office:value="121.14"/>
          <table:table-cell/>
          <table:table-cell office:value-type="float" office:value="95.056497175141246"/>
          <table:table-cell table:number-columns-repeated="16369"/>
        </table:table-row>
        <table:table-row>
          <table:table-cell table:number-columns-repeated="10"/>
          <table:table-cell office:value-type="float" office:value="74.45"/>
          <table:table-cell table:number-columns-repeated="16373"/>
        </table:table-row>
        <table:table-row>
          <table:table-cell table:number-columns-repeated="10"/>
          <table:table-cell office:value-type="float" office:value="74.45"/>
          <table:table-cell/>
          <table:table-cell office:value-type="float" office:value="17.7"/>
          <table:table-cell/>
          <table:table-cell office:value-type="float" office:value="13.888888888888889"/>
          <table:table-cell table:number-columns-repeated="16369"/>
        </table:table-row>
        <table:table-row>
          <table:table-cell table:number-columns-repeated="10"/>
          <table:table-cell office:value-type="float" office:value="1017.02"/>
          <table:table-cell table:number-columns-repeated="16373"/>
        </table:table-row>
        <table:table-row>
          <table:table-cell table:number-columns-repeated="10"/>
          <table:table-cell office:value-type="float" office:value="890.42"/>
          <table:table-cell/>
          <table:table-cell office:value-type="float" office:value="9.91"/>
          <table:table-cell/>
          <table:table-cell office:value-type="float" office:value="7.7762084118016324"/>
          <table:table-cell table:number-columns-repeated="16369"/>
        </table:table-row>
        <table:table-row>
          <table:table-cell table:number-columns-repeated="10"/>
          <table:table-cell office:value-type="float" office:value="126.6"/>
          <table:table-cell/>
          <table:table-cell office:value-type="float" office:value="8.18"/>
          <table:table-cell/>
          <table:table-cell office:value-type="float" office:value="6.4187068424356557"/>
          <table:table-cell table:number-columns-repeated="16369"/>
        </table:table-row>
        <table:table-row>
          <table:table-cell table:number-columns-repeated="10"/>
          <table:table-cell office:value-type="float" office:value="34890.33"/>
          <table:table-cell table:number-columns-repeated="16373"/>
        </table:table-row>
        <table:table-row>
          <table:table-cell table:number-columns-repeated="10"/>
          <table:table-cell office:value-type="float" office:value="32572.77"/>
          <table:table-cell/>
          <table:table-cell office:value-type="float" office:value="222.34"/>
          <table:table-cell/>
          <table:table-cell office:value-type="float" office:value="174.46641556811048"/>
          <table:table-cell table:number-columns-repeated="16369"/>
        </table:table-row>
        <table:table-row>
          <table:table-cell table:number-columns-repeated="10"/>
          <table:table-cell office:value-type="float" office:value="2317.56"/>
          <table:table-cell/>
          <table:table-cell office:value-type="float" office:value="6.59"/>
          <table:table-cell/>
          <table:table-cell office:value-type="float" office:value="5.1710608913998746"/>
          <table:table-cell table:number-columns-repeated="16369"/>
        </table:table-row>
        <table:table-row>
          <table:table-cell table:number-columns-repeated="10"/>
          <table:table-cell office:value-type="float" office:value="168815.22"/>
          <table:table-cell table:number-columns-repeated="16373"/>
        </table:table-row>
        <table:table-row>
          <table:table-cell table:number-columns-repeated="10"/>
          <table:table-cell office:value-type="float" office:value="383.18"/>
          <table:table-cell/>
          <table:table-cell office:value-type="float" office:value="0.08"/>
          <table:table-cell/>
          <table:table-cell office:value-type="float" office:value="6.2774639045825489E-2"/>
          <table:table-cell table:number-columns-repeated="16369"/>
        </table:table-row>
        <table:table-row>
          <table:table-cell table:number-columns-repeated="10"/>
          <table:table-cell office:value-type="float" office:value="2337.42"/>
          <table:table-cell/>
          <table:table-cell office:value-type="float" office:value="0.48"/>
          <table:table-cell/>
          <table:table-cell office:value-type="float" office:value="0.37664783427495291"/>
          <table:table-cell table:number-columns-repeated="16369"/>
        </table:table-row>
        <table:table-row>
          <table:table-cell table:number-columns-repeated="10"/>
          <table:table-cell office:value-type="float" office:value="6677.5"/>
          <table:table-cell/>
          <table:table-cell office:value-type="float" office:value="3046.42"/>
          <table:table-cell/>
          <table:table-cell office:value-type="float" office:value="2649.0608695652177"/>
          <table:table-cell table:number-columns-repeated="16369"/>
        </table:table-row>
        <table:table-row>
          <table:table-cell table:number-columns-repeated="10"/>
          <table:table-cell office:value-type="float" office:value="804.94"/>
          <table:table-cell/>
          <table:table-cell office:value-type="float" office:value="367.23"/>
          <table:table-cell/>
          <table:table-cell office:value-type="float" office:value="319.33043478260873"/>
          <table:table-cell table:number-columns-repeated="16369"/>
        </table:table-row>
        <table:table-row>
          <table:table-cell table:number-columns-repeated="10"/>
          <table:table-cell office:value-type="float" office:value="68128.28"/>
          <table:table-cell/>
          <table:table-cell office:value-type="float" office:value="193.77"/>
          <table:table-cell/>
          <table:table-cell office:value-type="float" office:value="152.04802259887006"/>
          <table:table-cell table:number-columns-repeated="16369"/>
        </table:table-row>
        <table:table-row>
          <table:table-cell table:number-columns-repeated="10"/>
          <table:table-cell office:value-type="float" office:value="8364.98"/>
          <table:table-cell/>
          <table:table-cell office:value-type="float" office:value="23.79"/>
          <table:table-cell/>
          <table:table-cell office:value-type="float" office:value="18.667608286252353"/>
          <table:table-cell table:number-columns-repeated="16369"/>
        </table:table-row>
        <table:table-row>
          <table:table-cell table:number-columns-repeated="10"/>
          <table:table-cell office:value-type="float" office:value="78640.929999999993"/>
          <table:table-cell/>
          <table:table-cell office:value-type="float" office:value="4081.32"/>
          <table:table-cell/>
          <table:table-cell office:value-type="float" office:value="3548.9739130434787"/>
          <table:table-cell table:number-columns-repeated="16369"/>
        </table:table-row>
        <table:table-row>
          <table:table-cell table:number-columns-repeated="10"/>
          <table:table-cell office:value-type="float" office:value="1504.29"/>
          <table:table-cell/>
          <table:table-cell office:value-type="float" office:value="78.069999999999993"/>
          <table:table-cell/>
          <table:table-cell office:value-type="float" office:value="67.886956521739123"/>
          <table:table-cell table:number-columns-repeated="16369"/>
        </table:table-row>
        <table:table-row>
          <table:table-cell table:number-columns-repeated="10"/>
          <table:table-cell office:value-type="float" office:value="1552.2"/>
          <table:table-cell/>
          <table:table-cell office:value-type="float" office:value="101.5"/>
          <table:table-cell/>
          <table:table-cell office:value-type="float" office:value="79.645323289391087"/>
          <table:table-cell table:number-columns-repeated="16369"/>
        </table:table-row>
        <table:table-row>
          <table:table-cell table:number-columns-repeated="10"/>
          <table:table-cell office:value-type="float" office:value="421.5"/>
          <table:table-cell/>
          <table:table-cell office:value-type="float" office:value="0.09"/>
          <table:table-cell/>
          <table:table-cell office:value-type="float" office:value="7.0621468926553674E-2"/>
          <table:table-cell table:number-columns-repeated="16369"/>
        </table:table-row>
        <table:table-row>
          <table:table-cell table:number-columns-repeated="10"/>
          <table:table-cell office:value-type="float" office:value="4959.0199999999995"/>
          <table:table-cell table:number-columns-repeated="16373"/>
        </table:table-row>
        <table:table-row>
          <table:table-cell table:number-columns-repeated="10"/>
          <table:table-cell office:value-type="float" office:value="2559.54"/>
          <table:table-cell/>
          <table:table-cell office:value-type="float" office:value="46.17"/>
          <table:table-cell/>
          <table:table-cell office:value-type="float" office:value="36.228813559322035"/>
          <table:table-cell table:number-columns-repeated="16369"/>
        </table:table-row>
        <table:table-row>
          <table:table-cell table:number-columns-repeated="10"/>
          <table:table-cell office:value-type="float" office:value="1717.74"/>
          <table:table-cell/>
          <table:table-cell office:value-type="float" office:value="49.92"/>
          <table:table-cell/>
          <table:table-cell office:value-type="float" office:value="39.171374764595107"/>
          <table:table-cell table:number-columns-repeated="16369"/>
        </table:table-row>
        <table:table-row>
          <table:table-cell table:number-columns-repeated="10"/>
          <table:table-cell office:value-type="float" office:value="681.74"/>
          <table:table-cell/>
          <table:table-cell office:value-type="float" office:value="44.03"/>
          <table:table-cell/>
          <table:table-cell office:value-type="float" office:value="34.549591964846201"/>
          <table:table-cell table:number-columns-repeated="16369"/>
        </table:table-row>
        <table:table-row>
          <table:table-cell table:number-columns-repeated="10"/>
          <table:table-cell office:value-type="float" office:value="289.45000000000005"/>
          <table:table-cell table:number-columns-repeated="16373"/>
        </table:table-row>
        <table:table-row>
          <table:table-cell table:number-columns-repeated="10"/>
          <table:table-cell office:value-type="float" office:value="75.09"/>
          <table:table-cell/>
          <table:table-cell office:value-type="float" office:value="58.92"/>
          <table:table-cell/>
          <table:table-cell office:value-type="float" office:value="46.233521657250471"/>
          <table:table-cell table:number-columns-repeated="16369"/>
        </table:table-row>
        <table:table-row>
          <table:table-cell table:number-columns-repeated="10"/>
          <table:table-cell office:value-type="float" office:value="214.36"/>
          <table:table-cell/>
          <table:table-cell office:value-type="float" office:value="42.05"/>
          <table:table-cell/>
          <table:table-cell office:value-type="float" office:value="32.995919648462021"/>
          <table:table-cell table:number-columns-repeated="16369"/>
        </table:table-row>
        <table:table-row>
          <table:table-cell table:number-columns-repeated="10"/>
          <table:table-cell office:value-type="float" office:value="689.13"/>
          <table:table-cell table:number-columns-repeated="16373"/>
        </table:table-row>
        <table:table-row>
          <table:table-cell table:number-columns-repeated="10"/>
          <table:table-cell office:value-type="float" office:value="689.13"/>
          <table:table-cell/>
          <table:table-cell office:value-type="float" office:value="180.25"/>
          <table:table-cell/>
          <table:table-cell office:value-type="float" office:value="141.43910860012556"/>
          <table:table-cell table:number-columns-repeated="16369"/>
        </table:table-row>
        <table:table-row>
          <table:table-cell table:number-columns-repeated="10"/>
          <table:table-cell office:value-type="float" office:value="168.56"/>
          <table:table-cell table:number-columns-repeated="16373"/>
        </table:table-row>
        <table:table-row>
          <table:table-cell table:number-columns-repeated="10"/>
          <table:table-cell office:value-type="float" office:value="168.56"/>
          <table:table-cell/>
          <table:table-cell office:value-type="float" office:value="132.27000000000001"/>
          <table:table-cell/>
          <table:table-cell office:value-type="float" office:value="103.79001883239172"/>
          <table:table-cell table:number-columns-repeated="16369"/>
        </table:table-row>
        <table:table-row>
          <table:table-cell table:number-columns-repeated="10"/>
          <table:table-cell office:value-type="float" office:value="272.92"/>
          <table:table-cell table:number-columns-repeated="16373"/>
        </table:table-row>
        <table:table-row>
          <table:table-cell table:number-columns-repeated="10"/>
          <table:table-cell office:value-type="float" office:value="272.92"/>
          <table:table-cell/>
          <table:table-cell office:value-type="float" office:value="107.08"/>
          <table:table-cell/>
          <table:table-cell office:value-type="float" office:value="84.023854362837412"/>
          <table:table-cell table:number-columns-repeated="16369"/>
        </table:table-row>
        <table:table-row>
          <table:table-cell table:number-columns-repeated="10"/>
          <table:table-cell office:value-type="float" office:value="10744.31"/>
          <table:table-cell table:number-columns-repeated="16373"/>
        </table:table-row>
        <table:table-row>
          <table:table-cell table:number-columns-repeated="10"/>
          <table:table-cell office:value-type="float" office:value="1339.86"/>
          <table:table-cell/>
          <table:table-cell office:value-type="float" office:value="93.87"/>
          <table:table-cell/>
          <table:table-cell office:value-type="float" office:value="73.658192090395488"/>
          <table:table-cell table:number-columns-repeated="16369"/>
        </table:table-row>
        <table:table-row>
          <table:table-cell table:number-columns-repeated="10"/>
          <table:table-cell office:value-type="float" office:value="2347.14"/>
          <table:table-cell/>
          <table:table-cell office:value-type="float" office:value="93.87"/>
          <table:table-cell/>
          <table:table-cell office:value-type="float" office:value="73.658192090395488"/>
          <table:table-cell table:number-columns-repeated="16369"/>
        </table:table-row>
        <table:table-row>
          <table:table-cell table:number-columns-repeated="10"/>
          <table:table-cell office:value-type="float" office:value="124.74"/>
          <table:table-cell/>
          <table:table-cell office:value-type="float" office:value="46.61"/>
          <table:table-cell/>
          <table:table-cell office:value-type="float" office:value="36.574074074074076"/>
          <table:table-cell table:number-columns-repeated="16369"/>
        </table:table-row>
        <table:table-row>
          <table:table-cell table:number-columns-repeated="10"/>
          <table:table-cell office:value-type="float" office:value="6932.57"/>
          <table:table-cell/>
          <table:table-cell office:value-type="float" office:value="46.61"/>
          <table:table-cell/>
          <table:table-cell office:value-type="float" office:value="36.574074074074076"/>
          <table:table-cell table:number-columns-repeated="16369"/>
        </table:table-row>
        <table:table-row>
          <table:table-cell table:number-columns-repeated="10"/>
          <table:table-cell office:value-type="float" office:value="2643.64"/>
          <table:table-cell table:number-columns-repeated="16373"/>
        </table:table-row>
        <table:table-row>
          <table:table-cell table:number-columns-repeated="10"/>
          <table:table-cell office:value-type="float" office:value="2643.64"/>
          <table:table-cell/>
          <table:table-cell office:value-type="float" office:value="39.14"/>
          <table:table-cell/>
          <table:table-cell office:value-type="float" office:value="30.712492153170121"/>
          <table:table-cell table:number-columns-repeated="16369"/>
        </table:table-row>
        <table:table-row>
          <table:table-cell table:number-columns-repeated="10"/>
          <table:table-cell office:value-type="float" office:value="3048.48"/>
          <table:table-cell table:number-columns-repeated="16373"/>
        </table:table-row>
        <table:table-row>
          <table:table-cell table:number-columns-repeated="10"/>
          <table:table-cell office:value-type="float" office:value="3048.48"/>
          <table:table-cell/>
          <table:table-cell office:value-type="float" office:value="2392.14"/>
          <table:table-cell/>
          <table:table-cell office:value-type="float" office:value="1877.0715630885122"/>
          <table:table-cell table:number-columns-repeated="16369"/>
        </table:table-row>
        <table:table-row>
          <table:table-cell table:number-columns-repeated="10"/>
          <table:table-cell office:value-type="float" office:value="1604384.6400000001"/>
          <table:table-cell table:number-columns-repeated="16373"/>
        </table:table-row>
        <table:table-row>
          <table:table-cell table:number-columns-repeated="10"/>
          <table:table-cell office:value-type="float" office:value="19138.03"/>
          <table:table-cell table:number-columns-repeated="16373"/>
        </table:table-row>
        <table:table-row>
          <table:table-cell table:number-columns-repeated="10"/>
          <table:table-cell office:value-type="float" office:value="19138.03"/>
          <table:table-cell/>
          <table:table-cell office:value-type="float" office:value="15017.61"/>
          <table:table-cell/>
          <table:table-cell office:value-type="float" office:value="11784.063088512241"/>
          <table:table-cell table:number-columns-repeated="16369"/>
        </table:table-row>
        <table:table-row>
          <table:table-cell table:number-columns-repeated="10"/>
          <table:table-cell office:value-type="float" office:value="5721.01"/>
          <table:table-cell table:number-columns-repeated="16373"/>
        </table:table-row>
        <table:table-row>
          <table:table-cell table:number-columns-repeated="10"/>
          <table:table-cell office:value-type="float" office:value="5721.01"/>
          <table:table-cell/>
          <table:table-cell office:value-type="float" office:value="4489.28"/>
          <table:table-cell/>
          <table:table-cell office:value-type="float" office:value="3522.6616446955427"/>
          <table:table-cell table:number-columns-repeated="16369"/>
        </table:table-row>
        <table:table-row>
          <table:table-cell table:number-columns-repeated="10"/>
          <table:table-cell office:value-type="float" office:value="844.95"/>
          <table:table-cell table:number-columns-repeated="16373"/>
        </table:table-row>
        <table:table-row>
          <table:table-cell table:number-columns-repeated="10"/>
          <table:table-cell office:value-type="float" office:value="844.95"/>
          <table:table-cell/>
          <table:table-cell office:value-type="float" office:value="975.05"/>
          <table:table-cell/>
          <table:table-cell office:value-type="float" office:value="765.10514752040172"/>
          <table:table-cell table:number-columns-repeated="16369"/>
        </table:table-row>
        <table:table-row>
          <table:table-cell table:number-columns-repeated="10"/>
          <table:table-cell office:value-type="float" office:value="2169.59"/>
          <table:table-cell table:number-columns-repeated="16373"/>
        </table:table-row>
        <table:table-row>
          <table:table-cell table:number-columns-repeated="10"/>
          <table:table-cell office:value-type="float" office:value="2169.59"/>
          <table:table-cell/>
          <table:table-cell office:value-type="float" office:value="1251.82"/>
          <table:table-cell/>
          <table:table-cell office:value-type="float" office:value="982.28185812931576"/>
          <table:table-cell table:number-columns-repeated="16369"/>
        </table:table-row>
        <table:table-row>
          <table:table-cell table:number-columns-repeated="10"/>
          <table:table-cell office:value-type="float" office:value="4223.2"/>
          <table:table-cell table:number-columns-repeated="16373"/>
        </table:table-row>
        <table:table-row>
          <table:table-cell table:number-columns-repeated="10"/>
          <table:table-cell office:value-type="float" office:value="3914.44"/>
          <table:table-cell/>
          <table:table-cell office:value-type="float" office:value="474.02"/>
          <table:table-cell/>
          <table:table-cell office:value-type="float" office:value="371.95543000627748"/>
          <table:table-cell table:number-columns-repeated="16369"/>
        </table:table-row>
        <table:table-row>
          <table:table-cell table:number-columns-repeated="10"/>
          <table:table-cell office:value-type="float" office:value="308.76"/>
          <table:table-cell/>
          <table:table-cell office:value-type="float" office:value="121.14"/>
          <table:table-cell/>
          <table:table-cell office:value-type="float" office:value="95.056497175141246"/>
          <table:table-cell table:number-columns-repeated="16369"/>
        </table:table-row>
        <table:table-row>
          <table:table-cell table:number-columns-repeated="10"/>
          <table:table-cell office:value-type="float" office:value="1028.96"/>
          <table:table-cell table:number-columns-repeated="16373"/>
        </table:table-row>
        <table:table-row>
          <table:table-cell table:number-columns-repeated="10"/>
          <table:table-cell office:value-type="float" office:value="1028.96"/>
          <table:table-cell/>
          <table:table-cell office:value-type="float" office:value="17.7"/>
          <table:table-cell/>
          <table:table-cell office:value-type="float" office:value="13.888888888888889"/>
          <table:table-cell table:number-columns-repeated="16369"/>
        </table:table-row>
        <table:table-row>
          <table:table-cell table:number-columns-repeated="10"/>
          <table:table-cell office:value-type="float" office:value="2376.2599999999998"/>
          <table:table-cell table:number-columns-repeated="16373"/>
        </table:table-row>
        <table:table-row>
          <table:table-cell table:number-columns-repeated="10"/>
          <table:table-cell office:value-type="float" office:value="1927.09"/>
          <table:table-cell/>
          <table:table-cell office:value-type="float" office:value="9.91"/>
          <table:table-cell/>
          <table:table-cell office:value-type="float" office:value="7.7762084118016324"/>
          <table:table-cell table:number-columns-repeated="16369"/>
        </table:table-row>
        <table:table-row>
          <table:table-cell table:number-columns-repeated="10"/>
          <table:table-cell office:value-type="float" office:value="426.07"/>
          <table:table-cell/>
          <table:table-cell office:value-type="float" office:value="8.18"/>
          <table:table-cell/>
          <table:table-cell office:value-type="float" office:value="6.4187068424356557"/>
          <table:table-cell table:number-columns-repeated="16369"/>
        </table:table-row>
        <table:table-row>
          <table:table-cell table:number-columns-repeated="10"/>
          <table:table-cell office:value-type="float" office:value="23.1"/>
          <table:table-cell/>
          <table:table-cell office:value-type="float" office:value="6.04"/>
          <table:table-cell/>
          <table:table-cell office:value-type="float" office:value="4.7394852479598244"/>
          <table:table-cell table:number-columns-repeated="16369"/>
        </table:table-row>
        <table:table-row>
          <table:table-cell table:number-columns-repeated="10"/>
          <table:table-cell office:value-type="float" office:value="759.99"/>
          <table:table-cell table:number-columns-repeated="16373"/>
        </table:table-row>
        <table:table-row>
          <table:table-cell table:number-columns-repeated="10"/>
          <table:table-cell office:value-type="float" office:value="759.99"/>
          <table:table-cell/>
          <table:table-cell office:value-type="float" office:value="596.36"/>
          <table:table-cell/>
          <table:table-cell office:value-type="float" office:value="467.9535467671061"/>
          <table:table-cell table:number-columns-repeated="16369"/>
        </table:table-row>
        <table:table-row>
          <table:table-cell table:number-columns-repeated="10"/>
          <table:table-cell office:value-type="float" office:value="26.65"/>
          <table:table-cell table:number-columns-repeated="16373"/>
        </table:table-row>
        <table:table-row>
          <table:table-cell table:number-columns-repeated="10"/>
          <table:table-cell office:value-type="float" office:value="26.65"/>
          <table:table-cell/>
          <table:table-cell office:value-type="float" office:value="298.7"/>
          <table:table-cell/>
          <table:table-cell office:value-type="float" office:value="234.38480853735089"/>
          <table:table-cell table:number-columns-repeated="16369"/>
        </table:table-row>
        <table:table-row>
          <table:table-cell table:number-columns-repeated="10"/>
          <table:table-cell office:value-type="float" office:value="238912.19"/>
          <table:table-cell table:number-columns-repeated="16373"/>
        </table:table-row>
        <table:table-row>
          <table:table-cell table:number-columns-repeated="10"/>
          <table:table-cell office:value-type="float" office:value="223042.41"/>
          <table:table-cell/>
          <table:table-cell office:value-type="float" office:value="222.34"/>
          <table:table-cell/>
          <table:table-cell office:value-type="float" office:value="174.46641556811048"/>
          <table:table-cell table:number-columns-repeated="16369"/>
        </table:table-row>
        <table:table-row>
          <table:table-cell table:number-columns-repeated="10"/>
          <table:table-cell office:value-type="float" office:value="15869.78"/>
          <table:table-cell/>
          <table:table-cell office:value-type="float" office:value="6.59"/>
          <table:table-cell/>
          <table:table-cell office:value-type="float" office:value="5.1710608913998746"/>
          <table:table-cell table:number-columns-repeated="16369"/>
        </table:table-row>
        <table:table-row>
          <table:table-cell table:number-columns-repeated="10"/>
          <table:table-cell office:value-type="float" office:value="1155806.0900000001"/>
          <table:table-cell table:number-columns-repeated="16373"/>
        </table:table-row>
        <table:table-row>
          <table:table-cell table:number-columns-repeated="10"/>
          <table:table-cell office:value-type="float" office:value="2623.96"/>
          <table:table-cell/>
          <table:table-cell office:value-type="float" office:value="0.08"/>
          <table:table-cell/>
          <table:table-cell office:value-type="float" office:value="6.2774639045825489E-2"/>
          <table:table-cell table:number-columns-repeated="16369"/>
        </table:table-row>
        <table:table-row>
          <table:table-cell table:number-columns-repeated="10"/>
          <table:table-cell office:value-type="float" office:value="16006.16"/>
          <table:table-cell/>
          <table:table-cell office:value-type="float" office:value="0.48"/>
          <table:table-cell/>
          <table:table-cell office:value-type="float" office:value="0.37664783427495291"/>
          <table:table-cell table:number-columns-repeated="16369"/>
        </table:table-row>
        <table:table-row>
          <table:table-cell table:number-columns-repeated="10"/>
          <table:table-cell office:value-type="float" office:value="45849.61"/>
          <table:table-cell/>
          <table:table-cell office:value-type="float" office:value="3046.42"/>
          <table:table-cell/>
          <table:table-cell office:value-type="float" office:value="2649.0608695652177"/>
          <table:table-cell table:number-columns-repeated="16369"/>
        </table:table-row>
        <table:table-row>
          <table:table-cell table:number-columns-repeated="10"/>
          <table:table-cell office:value-type="float" office:value="5526.96"/>
          <table:table-cell/>
          <table:table-cell office:value-type="float" office:value="367.23"/>
          <table:table-cell/>
          <table:table-cell office:value-type="float" office:value="319.33043478260873"/>
          <table:table-cell table:number-columns-repeated="16369"/>
        </table:table-row>
        <table:table-row>
          <table:table-cell table:number-columns-repeated="10"/>
          <table:table-cell office:value-type="float" office:value="466533.86"/>
          <table:table-cell/>
          <table:table-cell office:value-type="float" office:value="193.77"/>
          <table:table-cell/>
          <table:table-cell office:value-type="float" office:value="152.04802259887006"/>
          <table:table-cell table:number-columns-repeated="16369"/>
        </table:table-row>
        <table:table-row>
          <table:table-cell table:number-columns-repeated="10"/>
          <table:table-cell office:value-type="float" office:value="57282.36"/>
          <table:table-cell/>
          <table:table-cell office:value-type="float" office:value="23.79"/>
          <table:table-cell/>
          <table:table-cell office:value-type="float" office:value="18.667608286252353"/>
          <table:table-cell table:number-columns-repeated="16369"/>
        </table:table-row>
        <table:table-row>
          <table:table-cell table:number-columns-repeated="10"/>
          <table:table-cell office:value-type="float" office:value="538575.98"/>
          <table:table-cell/>
          <table:table-cell office:value-type="float" office:value="4081.32"/>
          <table:table-cell/>
          <table:table-cell office:value-type="float" office:value="3548.9739130434787"/>
          <table:table-cell table:number-columns-repeated="16369"/>
        </table:table-row>
        <table:table-row>
          <table:table-cell table:number-columns-repeated="10"/>
          <table:table-cell office:value-type="float" office:value="10302.19"/>
          <table:table-cell/>
          <table:table-cell office:value-type="float" office:value="78.069999999999993"/>
          <table:table-cell/>
          <table:table-cell office:value-type="float" office:value="67.886956521739123"/>
          <table:table-cell table:number-columns-repeated="16369"/>
        </table:table-row>
        <table:table-row>
          <table:table-cell table:number-columns-repeated="14"/>
          <table:table-cell office:value-type="float" office:value="79.645323289391087"/>
          <table:table-cell table:number-columns-repeated="16369"/>
        </table:table-row>
        <table:table-row>
          <table:table-cell table:number-columns-repeated="14"/>
          <table:table-cell office:value-type="float" office:value="7.0621468926553674E-2"/>
          <table:table-cell table:number-columns-repeated="16369"/>
        </table:table-row>
        <table:table-row>
          <table:table-cell table:number-columns-repeated="16384"/>
        </table:table-row>
        <table:table-row>
          <table:table-cell table:number-columns-repeated="14"/>
          <table:table-cell office:value-type="float" office:value="36.228813559322035"/>
          <table:table-cell table:number-columns-repeated="16369"/>
        </table:table-row>
        <table:table-row>
          <table:table-cell table:number-columns-repeated="14"/>
          <table:table-cell office:value-type="float" office:value="39.171374764595107"/>
          <table:table-cell table:number-columns-repeated="16369"/>
        </table:table-row>
        <table:table-row>
          <table:table-cell table:number-columns-repeated="14"/>
          <table:table-cell office:value-type="float" office:value="34.549591964846201"/>
          <table:table-cell table:number-columns-repeated="16369"/>
        </table:table-row>
        <table:table-row>
          <table:table-cell table:number-columns-repeated="14"/>
          <table:table-cell office:value-type="float" office:value="42.302259887005647"/>
          <table:table-cell table:number-columns-repeated="16369"/>
        </table:table-row>
        <table:table-row>
          <table:table-cell table:number-columns-repeated="14"/>
          <table:table-cell office:value-type="float" office:value="70.370370370370381"/>
          <table:table-cell table:number-columns-repeated="16369"/>
        </table:table-row>
        <table:table-row>
          <table:table-cell table:number-columns-repeated="16384"/>
        </table:table-row>
        <table:table-row>
          <table:table-cell table:number-columns-repeated="14"/>
          <table:table-cell office:value-type="float" office:value="50.83176396735719"/>
          <table:table-cell table:number-columns-repeated="16369"/>
        </table:table-row>
        <table:table-row>
          <table:table-cell table:number-columns-repeated="14"/>
          <table:table-cell office:value-type="float" office:value="159.28279974890145"/>
          <table:table-cell table:number-columns-repeated="16369"/>
        </table:table-row>
        <table:table-row>
          <table:table-cell table:number-columns-repeated="16384"/>
        </table:table-row>
        <table:table-row>
          <table:table-cell table:number-columns-repeated="14"/>
          <table:table-cell office:value-type="float" office:value="32.995919648462021"/>
          <table:table-cell table:number-columns-repeated="16369"/>
        </table:table-row>
        <table:table-row>
          <table:table-cell table:number-columns-repeated="16384"/>
        </table:table-row>
        <table:table-row>
          <table:table-cell table:number-columns-repeated="14"/>
          <table:table-cell office:value-type="float" office:value="3761.5819209039551"/>
          <table:table-cell table:number-columns-repeated="16369"/>
        </table:table-row>
        <table:table-row>
          <table:table-cell table:number-columns-repeated="16384"/>
        </table:table-row>
        <table:table-row>
          <table:table-cell table:number-columns-repeated="14"/>
          <table:table-cell office:value-type="float" office:value="84.023854362837412"/>
          <table:table-cell table:number-columns-repeated="16369"/>
        </table:table-row>
        <table:table-row>
          <table:table-cell table:number-columns-repeated="14"/>
          <table:table-cell office:value-type="float" office:value="43.644067796610166"/>
          <table:table-cell table:number-columns-repeated="16369"/>
        </table:table-row>
        <table:table-row>
          <table:table-cell table:number-columns-repeated="16384"/>
        </table:table-row>
        <table:table-row>
          <table:table-cell table:number-columns-repeated="14"/>
          <table:table-cell office:value-type="float" office:value="73.658192090395488"/>
          <table:table-cell table:number-columns-repeated="16369"/>
        </table:table-row>
        <table:table-row>
          <table:table-cell table:number-columns-repeated="14"/>
          <table:table-cell office:value-type="float" office:value="73.658192090395488"/>
          <table:table-cell table:number-columns-repeated="16369"/>
        </table:table-row>
        <table:table-row>
          <table:table-cell table:number-columns-repeated="14"/>
          <table:table-cell office:value-type="float" office:value="36.574074074074076"/>
          <table:table-cell table:number-columns-repeated="16369"/>
        </table:table-row>
        <table:table-row>
          <table:table-cell table:number-columns-repeated="14"/>
          <table:table-cell office:value-type="float" office:value="36.574074074074076"/>
          <table:table-cell table:number-columns-repeated="16369"/>
        </table:table-row>
        <table:table-row>
          <table:table-cell table:number-columns-repeated="16384"/>
        </table:table-row>
        <table:table-row>
          <table:table-cell table:number-columns-repeated="14"/>
          <table:table-cell office:value-type="float" office:value="30.712492153170121"/>
          <table:table-cell table:number-columns-repeated="16369"/>
        </table:table-row>
        <table:table-row>
          <table:table-cell table:number-columns-repeated="14"/>
          <table:table-cell office:value-type="float" office:value="67.671060891399875"/>
          <table:table-cell table:number-columns-repeated="16369"/>
        </table:table-row>
        <table:table-row>
          <table:table-cell table:number-columns-repeated="14"/>
          <table:table-cell office:value-type="float" office:value="69.413057124921522"/>
          <table:table-cell table:number-columns-repeated="16369"/>
        </table:table-row>
        <table:table-row table:number-rows-repeated="1048440">
          <table:table-cell table:number-columns-repeated="16369"/>
        </table:table-row>
      </table:table>
      <table:table table:name="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" table:style-name="ta2">
        <table:table-source xlink:href="file:///C:/Users/18424993861/OneDrive%20-%20Prefeitura%20Municipal%20de%20Campinas/2%20-%20Controle%20das%20Obras%20-%20todos%20os%20anos/OBRAS%20-%20TUDO/Coord%20Infraestrutura/Recape%20Av.%20Mario%20Garnero%20-%20Cepavi/Planilha%20Mario%20Garnero%20-%20Cepavi.xlsx" table:table-name="PL_Licitant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18424993861/OneDrive%20-%20Prefeitura%20Municipal%20de%20Campinas/2%20-%20Controle%20das%20Obras%20-%20todos%20os%20anos/OBRAS%20-%20TUDO/Coord%20Infraestrutura/Recape%20Av.%20Mario%20Garnero%20-%20Cepavi/Planilha%20Mario%20Garnero%20-%20Cepavi.xlsx'#Cro_Finan" table:style-name="ta2">
        <table:table-source xlink:href="file:///C:/Users/18424993861/OneDrive%20-%20Prefeitura%20Municipal%20de%20Campinas/2%20-%20Controle%20das%20Obras%20-%20todos%20os%20anos/OBRAS%20-%20TUDO/Coord%20Infraestrutura/Recape%20Av.%20Mario%20Garnero%20-%20Cepavi/Planilha%20Mario%20Garnero%20-%20Cepavi.xlsx" table:table-name="Cro_Fina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18424993861/OneDrive%20-%20Prefeitura%20Municipal%20de%20Campinas/2%20-%20Controle%20das%20Obras%20-%20todos%20os%20anos/OBRAS%20-%20TUDO/Coord%20Infraestrutura/Recape%20Av.%20Mario%20Garnero%20-%20Cepavi/Planilha%20Mario%20Garnero%20-%20Cepavi.xlsx'#Cro_Fisico" table:style-name="ta2">
        <table:table-source xlink:href="file:///C:/Users/18424993861/OneDrive%20-%20Prefeitura%20Municipal%20de%20Campinas/2%20-%20Controle%20das%20Obras%20-%20todos%20os%20anos/OBRAS%20-%20TUDO/Coord%20Infraestrutura/Recape%20Av.%20Mario%20Garnero%20-%20Cepavi/Planilha%20Mario%20Garnero%20-%20Cepavi.xlsx" table:table-name="Cro_Fisico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\0" table:expression="of:=[.#REF!]" table:base-cell-address="PL_Licitante.$A$1"/>
        <table:named-expression table:name="\a" table:expression="of:=[.#REF!]" table:base-cell-address="PL_Licitante.$A$1"/>
        <table:named-range table:name="____1__123Graph_ACHART_1" table:cell-range-address="'file:///C:/Users/1239511/AppData/Local/Temp/PLA/Works/MATRIZ/EAP/Curva%25201%2520folha.xls'#A.$F$59:A.$AG$59" table:base-cell-address="PL_Licitante.$A$1"/>
        <table:named-range table:name="____2__123Graph_BCHART_1" table:cell-range-address="'file:///C:/Users/1239511/AppData/Local/Temp/PLA/Works/MATRIZ/EAP/Curva%25201%2520folha.xls'#A.$F$63:A.$AG$63" table:base-cell-address="PL_Licitante.$A$1"/>
        <table:named-range table:name="____3__123Graph_XCHART_1" table:cell-range-address="'file:///C:/Users/1239511/AppData/Local/Temp/PLA/Works/MATRIZ/EAP/Curva%25201%2520folha.xls'#A.$F$11:A.$AG$11" table:base-cell-address="PL_Licitante.$A$1"/>
        <table:named-expression table:name="___1__123Graph_ACHART_1" table:expression="of:=[.#REF!]" table:base-cell-address="PL_Licitante.$A$1"/>
        <table:named-range table:name="___123Graph_ACHART_1" table:cell-range-address="'file:///C:/Users/40831065818/Downloads/Pavimentação%20-%20Sul-America/SEI%202020.00031515-68/Orçamento/11-Qualificação%20Técnica/1247956/AppData/Roaming/Microsoft/Excel/SINAPI%2002-2017.xls'#a.$F$59:a.$AG$59" table:base-cell-address="PL_Licitante.$A$1"/>
        <table:named-range table:name="___123Graph_BCHART_1" table:cell-range-address="'file:///C:/Users/40831065818/Downloads/Pavimentação%20-%20Sul-America/SEI%202020.00031515-68/Orçamento/11-Qualificação%20Técnica/1247956/AppData/Roaming/Microsoft/Excel/SINAPI%2002-2017.xls'#a.$F$63:a.$AG$63" table:base-cell-address="PL_Licitante.$A$1"/>
        <table:named-range table:name="___123Graph_XCHART_1" table:cell-range-address="'file:///C:/Users/40831065818/Downloads/Pavimentação%20-%20Sul-America/SEI%202020.00031515-68/Orçamento/11-Qualificação%20Técnica/1247956/AppData/Roaming/Microsoft/Excel/SINAPI%2002-2017.xls'#a.$F$11:a.$AG$11" table:base-cell-address="PL_Licitante.$A$1"/>
        <table:named-expression table:name="__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___2__123Graph_BCHART_1" table:expression="of:=[.#REF!]" table:base-cell-address="PL_Licitante.$A$1"/>
        <table:named-expression table:name="___2Excel_BuiltIn_Print_Titles_16_1" table:expression="of:=NA()" table:base-cell-address="PL_Licitante.$A$1"/>
        <table:named-expression table:name="___3__123Graph_XCHART_1" table:expression="of:=[.#REF!]" table:base-cell-address="PL_Licitante.$A$1"/>
        <table:named-expression table:name="__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___xlnm.Print_Area_2" table:expression="of:=[.#REF!]" table:base-cell-address="PL_Licitante.$A$1"/>
        <table:named-expression table:name="___xlnm.Print_Area_4" table:expression="of:=NA()" table:base-cell-address="PL_Licitante.$A$1"/>
        <table:named-expression table:name="__1__123Graph_ACHART_1" table:expression="of:=[.#REF!]" table:base-cell-address="PL_Licitante.$A$1"/>
        <table:named-expression table:name="__123Graph_A" table:expression="of:=[.#REF!]" table:base-cell-address="PL_Licitante.$A$1"/>
        <table:named-expression table:name="__123Graph_ACHART_1" table:expression="of:=[.#REF!]" table:base-cell-address="PL_Licitante.$A$1"/>
        <table:named-expression table:name="__123Graph_B" table:expression="of:=[.#REF!]" table:base-cell-address="PL_Licitante.$A$1"/>
        <table:named-expression table:name="__123Graph_BCHART_1" table:expression="of:=[.#REF!]" table:base-cell-address="PL_Licitante.$A$1"/>
        <table:named-expression table:name="__123Graph_X" table:expression="of:=[.#REF!]" table:base-cell-address="PL_Licitante.$A$1"/>
        <table:named-expression table:name="__123Graph_XCHART_1" table:expression="of:=[.#REF!]" table:base-cell-address="PL_Licitante.$A$1"/>
        <table:named-expression table:name="__1Excel_BuiltIn_Print_Area_7_1" table:expression="of:=[.#REF!]" table:base-cell-address="PL_Licitante.$A$1"/>
        <table:named-expression table:name="_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__1Excel_BuiltIn_Print_Titles_16_1" table:expression="of:=NA()" table:base-cell-address="PL_Licitante.$A$1"/>
        <table:named-expression table:name="__2__123Graph_BCHART_1" table:expression="of:=[.#REF!]" table:base-cell-address="PL_Licitante.$A$1"/>
        <table:named-expression table:name="__2Excel_BuiltIn_Print_Area_8_1" table:expression="of:=[.#REF!]" table:base-cell-address="PL_Licitante.$A$1"/>
        <table:named-expression table:name="__2Excel_BuiltIn_Print_Titles_16_1" table:expression="of:=NA()" table:base-cell-address="PL_Licitante.$A$1"/>
        <table:named-expression table:name="__2Excel_BuiltIn_Print_Titles_17_1" table:expression="of:=NA()" table:base-cell-address="PL_Licitante.$A$1"/>
        <table:named-expression table:name="__3__123Graph_XCHART_1" table:expression="of:=[.#REF!]" table:base-cell-address="PL_Licitante.$A$1"/>
        <table:named-expression table:name="__3Excel_BuiltIn_Print_Titles_1_1" table:expression="of:=[.#REF!]" table:base-cell-address="PL_Licitante.$A$1"/>
        <table:named-expression table:name="_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__3Excel_BuiltIn_Print_Titles_18_1" table:expression="of:=NA()" table:base-cell-address="PL_Licitante.$A$1"/>
        <table:named-expression table:name="__4Excel_BuiltIn_Print_Titles_17_1" table:expression="of:=NA()" table:base-cell-address="PL_Licitante.$A$1"/>
        <table:named-expression table:name="__4Excel_BuiltIn_Print_Titles_19_1" table:expression="of:=NA()" table:base-cell-address="PL_Licitante.$A$1"/>
        <table:named-expression table:name="__5Excel_BuiltIn_Print_Titles_18_1" table:expression="of:=NA()" table:base-cell-address="PL_Licitante.$A$1"/>
        <table:named-expression table:name="__5Excel_BuiltIn_Print_Titles_21_1_1_1" table:expression="of:=NA()" table:base-cell-address="PL_Licitante.$A$1"/>
        <table:named-expression table:name="__6Excel_BuiltIn_Print_Titles_19_1" table:expression="of:=NA()" table:base-cell-address="PL_Licitante.$A$1"/>
        <table:named-expression table:name="__7Excel_BuiltIn_Print_Titles_21_1_1_1" table:expression="of:=NA()" table:base-cell-address="PL_Licitante.$A$1"/>
        <table:named-expression table:name="__xlfn_AGGREGATE" table:expression="of:=NA()" table:base-cell-address="PL_Licitante.$A$1"/>
        <table:named-expression table:name="__xlfn_IFERROR" table:expression="of:=#N/A" table:base-cell-address="PL_Licitante.$A$1"/>
        <table:named-expression table:name="__xlnm.Print_Area" table:expression="of:={#NAME?}" table:base-cell-address="PL_Licitante.$A$1"/>
        <table:named-expression table:name="__xlnm.Print_Area_1" table:expression="of:={#NAME?}" table:base-cell-address="PL_Licitante.$A$1"/>
        <table:named-expression table:name="__xlnm.Print_Area_10_1" table:expression="of:=[.#REF!]" table:base-cell-address="PL_Licitante.$A$1"/>
        <table:named-expression table:name="__xlnm.Print_Area_2" table:expression="of:=[.#REF!]" table:base-cell-address="PL_Licitante.$A$1"/>
        <table:named-expression table:name="__xlnm.Print_Area_3" table:expression="of:={#NAME?}" table:base-cell-address="PL_Licitante.$A$1"/>
        <table:named-expression table:name="__xlnm.Print_Area_3_1" table:expression="of:=[.#REF!]" table:base-cell-address="PL_Licitante.$A$1"/>
        <table:named-expression table:name="__xlnm.Print_Area_4" table:expression="of:=NA()" table:base-cell-address="PL_Licitante.$A$1"/>
        <table:named-expression table:name="__xlnm.Print_Area_4_1" table:expression="of:=#N/A" table:base-cell-address="PL_Licitante.$A$1"/>
        <table:named-expression table:name="__xlnm.Print_Area_5" table:expression="of:={#NAME?}" table:base-cell-address="PL_Licitante.$A$1"/>
        <table:named-expression table:name="__xlnm.Print_Area_6" table:expression="of:={#NAME?}" table:base-cell-address="PL_Licitante.$A$1"/>
        <table:named-expression table:name="__xlnm.Print_Area_7" table:expression="of:={#NAME?}" table:base-cell-address="PL_Licitante.$A$1"/>
        <table:named-expression table:name="__xlnm.Print_Area_7_1" table:expression="of:=[.#REF!]" table:base-cell-address="PL_Licitante.$A$1"/>
        <table:named-expression table:name="__xlnm.Print_Area_8" table:expression="of:=[.#REF!]" table:base-cell-address="PL_Licitante.$A$1"/>
        <table:named-expression table:name="__xlnm.Print_Area_9" table:expression="of:=[.#REF!]" table:base-cell-address="PL_Licitante.$A$1"/>
        <table:named-expression table:name="__xlnm.Print_Titles" table:expression="of:={#NAME?}" table:base-cell-address="PL_Licitante.$A$1"/>
        <table:named-expression table:name="__xlnm.Print_Titles_1" table:expression="of:={#NAME?}" table:base-cell-address="PL_Licitante.$A$1"/>
        <table:named-expression table:name="__xlnm.Print_Titles_10" table:expression="of:={#NAME?}" table:base-cell-address="PL_Licitante.$A$1"/>
        <table:named-expression table:name="__xlnm.Print_Titles_10_1" table:expression="of:=[.#REF!]" table:base-cell-address="PL_Licitante.$A$1"/>
        <table:named-expression table:name="__xlnm.Print_Titles_11" table:expression="of:=([.#REF!]~[.#REF!])" table:base-cell-address="PL_Licitante.$A$1"/>
        <table:named-expression table:name="__xlnm.Print_Titles_2" table:expression="of:={#NAME?}" table:base-cell-address="PL_Licitante.$A$1"/>
        <table:named-expression table:name="__xlnm.Print_Titles_3" table:expression="of:={#NAME?}" table:base-cell-address="PL_Licitante.$A$1"/>
        <table:named-expression table:name="__xlnm.Print_Titles_4" table:expression="of:={#NAME?}" table:base-cell-address="PL_Licitante.$A$1"/>
        <table:named-expression table:name="__xlnm.Print_Titles_5" table:expression="of:={#NAME?}" table:base-cell-address="PL_Licitante.$A$1"/>
        <table:named-expression table:name="__xlnm.Print_Titles_6" table:expression="of:={#NAME?}" table:base-cell-address="PL_Licitante.$A$1"/>
        <table:named-expression table:name="__xlnm.Print_Titles_7" table:expression="of:={#NAME?}" table:base-cell-address="PL_Licitante.$A$1"/>
        <table:named-expression table:name="__xlnm.Print_Titles_8" table:expression="of:={#NAME?}" table:base-cell-address="PL_Licitante.$A$1"/>
        <table:named-expression table:name="__xlnm.Print_Titles_9" table:expression="of:={#NAME?}" table:base-cell-address="PL_Licitante.$A$1"/>
        <table:named-expression table:name="__xlnm_Database" table:expression="of:=NA()" table:base-cell-address="PL_Licitante.$A$1"/>
        <table:named-expression table:name="_1___123Graph_ACHART_1" table:expression="of:=[.#REF!]" table:base-cell-address="PL_Licitante.$A$1"/>
        <table:named-expression table:name="_1__123Graph_ACHART_1" table:expression="of:=[.#REF!]" table:base-cell-address="PL_Licitante.$A$1"/>
        <table:named-expression table:name="_10Excel_BuiltIn_Print_Titles_16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10Excel_BuiltIn_Print_Titles_17_1" table:expression="of:=&quot;(['file://10.120.1.206/or%C3%A7amentos/d/TERRAL/NOROESTE/T23_or%C3%A7amento_R02%20200110.xlsx'#$''.$A$1:.$B$1048576];['file://10.120.1.206/or%C3%A7amentos/d/TERRAL/NOROESTE/T23_or%C3%A7amento_R02%20200110.xlsx'#$''.$A$1:.$AMJ$6])&quot;" table:base-cell-address="PL_Licitante.$A$1"/>
        <table:named-expression table:name="_10Excel_BuiltIn_Print_Titles_5_1" table:expression="of:=([.#REF!]~[.#REF!])" table:base-cell-address="PL_Licitante.$A$1"/>
        <table:named-expression table:name="_11Excel_BuiltIn_Print_Titles_18_1" table:expression="of:=NA()" table:base-cell-address="PL_Licitante.$A$1"/>
        <table:named-expression table:name="_11Excel_BuiltIn_Print_Titles_7_1" table:expression="of:=([.#REF!]~[.#REF!])" table:base-cell-address="PL_Licitante.$A$1"/>
        <table:named-expression table:name="_12Excel_BuiltIn_Print_Titles_17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12Excel_BuiltIn_Print_Titles_19_1" table:expression="of:=NA()" table:base-cell-address="PL_Licitante.$A$1"/>
        <table:named-expression table:name="_12Excel_BuiltIn_Print_Titles_9_1" table:expression="of:=([.#REF!]~[.#REF!])" table:base-cell-address="PL_Licitante.$A$1"/>
        <table:named-expression table:name="_12Print_Area_MI_4_1" table:expression="of:=[.#REF!]" table:base-cell-address="PL_Licitante.$A$1"/>
        <table:named-expression table:name="_13Excel_BuiltIn_Print_Titles_21_1_1_1" table:expression="of:=NA()" table:base-cell-address="PL_Licitante.$A$1"/>
        <table:named-expression table:name="_14Excel_BuiltIn_Print_Area_12_1" table:expression="of:=&quot;$#REF!.$A$1:$C$24&quot;" table:base-cell-address="PL_Licitante.$A$1"/>
        <table:named-expression table:name="_14Excel_BuiltIn_Print_Titles_21_1_1_1" table:expression="of:=NA()" table:base-cell-address="PL_Licitante.$A$1"/>
        <table:named-expression table:name="_15Excel_BuiltIn_Print_Area_5_1" table:expression="of:=&quot;$#REF!.$A$1:$I$70&quot;" table:base-cell-address="PL_Licitante.$A$1"/>
        <table:named-expression table:name="_15Excel_BuiltIn_Print_Titles_17_1" table:expression="of:=NA()" table:base-cell-address="PL_Licitante.$A$1"/>
        <table:named-expression table:name="_16Excel_BuiltIn_Print_Area_8_1" table:expression="of:=&quot;$#REF!.$A$1:$I$17&quot;" table:base-cell-address="PL_Licitante.$A$1"/>
        <table:named-expression table:name="_16Excel_BuiltIn_Print_Titles_18_1" table:expression="of:=NA()" table:base-cell-address="PL_Licitante.$A$1"/>
        <table:named-expression table:name="_17Excel_BuiltIn_Print_Titles_11_1" table:expression="of:=&quot;$'Cubação aterros'.$#REF!$#REF!:$#REF!$#REF!&quot;" table:base-cell-address="PL_Licitante.$A$1"/>
        <table:named-expression table:name="_17Excel_BuiltIn_Print_Titles_18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17Excel_BuiltIn_Print_Titles_19_1" table:expression="of:=NA()" table:base-cell-address="PL_Licitante.$A$1"/>
        <table:named-expression table:name="_18Excel_BuiltIn_Print_Area_1_1" table:expression="of:=[.#REF!]" table:base-cell-address="PL_Licitante.$A$1"/>
        <table:named-expression table:name="_18Excel_BuiltIn_Print_Titles_21_1_1_1" table:expression="of:=NA()" table:base-cell-address="PL_Licitante.$A$1"/>
        <table:named-expression table:name="_1Excel_BuiltIn_Print_Area_1_1" table:expression="of:=[.#REF!]" table:base-cell-address="PL_Licitante.$A$1"/>
        <table:named-expression table:name="_1Excel_BuiltIn_Print_Area_12_1" table:expression="of:=&quot;$#REF!.$A$1:$C$24&quot;" table:base-cell-address="PL_Licitante.$A$1"/>
        <table:named-expression table:name="_1Excel_BuiltIn_Print_Area_2_1" table:expression="of:=[.#REF!]" table:base-cell-address="PL_Licitante.$A$1"/>
        <table:named-expression table:name="_1Excel_BuiltIn_Print_Area_2_1_1_1_1_1_1_1_1_1_1_1" table:expression="of:=[.#REF!]" table:base-cell-address="PL_Licitante.$A$1"/>
        <table:named-expression table:name="_1Excel_BuiltIn_Print_Area_5_1" table:expression="of:=[.#REF!]" table:base-cell-address="PL_Licitante.$A$1"/>
        <table:named-expression table:name="_1Excel_BuiltIn_Print_Area_7_1" table:expression="of:=[.#REF!]" table:base-cell-address="PL_Licitante.$A$1"/>
        <table:named-expression table:name="_1Excel_BuiltIn_Print_Area_9_1" table:expression="of:=&quot;$#REF!.$A$1:$P$515&quot;" table:base-cell-address="PL_Licitante.$A$1"/>
        <table:named-expression table:name="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_1Excel_BuiltIn_Print_Titles_16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2___123Graph_BCHART_1" table:expression="of:=[.#REF!]" table:base-cell-address="PL_Licitante.$A$1"/>
        <table:named-expression table:name="_2__123Graph_BCHART_1" table:expression="of:=[.#REF!]" table:base-cell-address="PL_Licitante.$A$1"/>
        <table:named-expression table:name="_20Excel_BuiltIn_Print_Titles_17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224PEARQMDER03_nãoemitido_ALAluminio" table:expression="of:=[.#REF!]:$$_L12C7" table:base-cell-address="PL_Licitante.$A$1"/>
        <table:named-expression table:name="_224PEARQMDER04_nãoemitido_ALAluminio" table:expression="of:=[.#REF!]:$$_L18C8" table:base-cell-address="PL_Licitante.$A$1"/>
        <table:named-expression table:name="_22Excel_BuiltIn_Print_Titles_19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23Excel_BuiltIn_Print_Titles_17_1" table:expression="of:=NA()" table:base-cell-address="PL_Licitante.$A$1"/>
        <table:named-expression table:name="_24Excel_BuiltIn_Print_Titles_18_1" table:expression="of:=NA()" table:base-cell-address="PL_Licitante.$A$1"/>
        <table:named-expression table:name="_25Excel_BuiltIn_Print_Titles_19_1" table:expression="of:=NA()" table:base-cell-address="PL_Licitante.$A$1"/>
        <table:named-expression table:name="_26Excel_BuiltIn_Print_Titles_21_1_1_1" table:expression="of:=NA()" table:base-cell-address="PL_Licitante.$A$1"/>
        <table:named-expression table:name="_27Excel_BuiltIn_Print_Titles_21_1_1_1" table:expression="of:=&quot;(['file://Pc2/c/AAA/OPUS/ALAMEDA/ALAMEDA_Levtos%20R02.xls'#$''.$A$1:.$B$65530];['file://Pc2/c/AAA/OPUS/ALAMEDA/ALAMEDA_Levtos%20R02.xls'#$''.$A$1:.$AMJ$6])&quot;" table:base-cell-address="PL_Licitante.$A$1"/>
        <table:named-expression table:name="_27Print_Area_MI_4_1" table:expression="of:=[.#REF!]" table:base-cell-address="PL_Licitante.$A$1"/>
        <table:named-expression table:name="_2Excel_BuiltIn_Print_Area_5_1" table:expression="of:=&quot;$#REF!.$A$1:$I$70&quot;" table:base-cell-address="PL_Licitante.$A$1"/>
        <table:named-expression table:name="_2Excel_BuiltIn_Print_Area_7_1" table:expression="of:=[.#REF!]" table:base-cell-address="PL_Licitante.$A$1"/>
        <table:named-expression table:name="_2Excel_BuiltIn_Print_Area_8_1" table:expression="of:=[.#REF!]" table:base-cell-address="PL_Licitante.$A$1"/>
        <table:named-expression table:name="_2Excel_BuiltIn_Print_Titles_13_1" table:expression="of:=([.#REF!]~[.#REF!])" table:base-cell-address="PL_Licitante.$A$1"/>
        <table:named-expression table:name="_2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_2Excel_BuiltIn_Print_Titles_16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2Excel_BuiltIn_Print_Titles_17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3___123Graph_XCHART_1" table:expression="of:=[.#REF!]" table:base-cell-address="PL_Licitante.$A$1"/>
        <table:named-expression table:name="_3__123Graph_XCHART_1" table:expression="of:=[.#REF!]" table:base-cell-address="PL_Licitante.$A$1"/>
        <table:named-expression table:name="_30Excel_BuiltIn_Print_Titles_18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3Excel_BuiltIn_Print_Area_7_1_1" table:expression="of:=[.#REF!]" table:base-cell-address="PL_Licitante.$A$1"/>
        <table:named-expression table:name="_3Excel_BuiltIn_Print_Area_8_1" table:expression="of:=[.#REF!]" table:base-cell-address="PL_Licitante.$A$1"/>
        <table:named-expression table:name="_3Excel_BuiltIn_Print_Titles_1_1" table:expression="of:=[.#REF!]" table:base-cell-address="PL_Licitante.$A$1"/>
        <table:named-expression table:name="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_3Excel_BuiltIn_Print_Titles_18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3Excel_BuiltIn_Print_Titles_21_1" table:expression="of:=([.#REF!]~[.#REF!])" table:base-cell-address="PL_Licitante.$A$1"/>
        <table:named-expression table:name="_4__123Graph_ACHART_1" table:expression="of:=[.#REF!]" table:base-cell-address="PL_Licitante.$A$1"/>
        <table:named-expression table:name="_40Excel_BuiltIn_Print_Titles_19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4Excel_BuiltIn_Print_Titles_1_1" table:expression="of:=[.#REF!]" table:base-cell-address="PL_Licitante.$A$1"/>
        <table:named-expression table:name="_4Excel_BuiltIn_Print_Titles_1_1_1" table:expression="of:=[.#REF!]" table:base-cell-address="PL_Licitante.$A$1"/>
        <table:named-expression table:name="_4Excel_BuiltIn_Print_Titles_11_1" table:expression="of:=&quot;$'Cubação aterros'.$#REF!$#REF!:$#REF!$#REF!&quot;" table:base-cell-address="PL_Licitante.$A$1"/>
        <table:named-expression table:name="_4Excel_BuiltIn_Print_Titles_16_1" table:expression="of:=NA()" table:base-cell-address="PL_Licitante.$A$1"/>
        <table:named-expression table:name="_4Excel_BuiltIn_Print_Titles_17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4Excel_BuiltIn_Print_Titles_19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4Excel_BuiltIn_Print_Titles_29_1" table:expression="of:=([.#REF!]~[.#REF!])" table:base-cell-address="PL_Licitante.$A$1"/>
        <table:named-expression table:name="_5__123Graph_BCHART_1" table:expression="of:=[.#REF!]" table:base-cell-address="PL_Licitante.$A$1"/>
        <table:named-expression table:name="_50Excel_BuiltIn_Print_Titles_21_1_1_1" table:expression="of:=&quot;(['file://Pc2/c/AAA/OPUS/ALAMEDA/ALAMEDA_Levtos%20R02.xls'#$''.$A$1:.$B$65530];['file://Pc2/c/AAA/OPUS/ALAMEDA/ALAMEDA_Levtos%20R02.xls'#$''.$A$1:.$AMJ$6])&quot;" table:base-cell-address="PL_Licitante.$A$1"/>
        <table:named-expression table:name="_5Excel_BuiltIn_Print_Titles_17_1" table:expression="of:=NA()" table:base-cell-address="PL_Licitante.$A$1"/>
        <table:named-expression table:name="_5Excel_BuiltIn_Print_Titles_18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5Excel_BuiltIn_Print_Titles_21_1_1_1" table:expression="of:=&quot;(['file://Pc2/c/AAA/OPUS/ALAMEDA/ALAMEDA_Levtos%20R02.xls'#$''.$A$1:.$B$65530];['file://Pc2/c/AAA/OPUS/ALAMEDA/ALAMEDA_Levtos%20R02.xls'#$''.$A$1:.$AMJ$6])&quot;" table:base-cell-address="PL_Licitante.$A$1"/>
        <table:named-expression table:name="_5Excel_BuiltIn_Print_Titles_3_1" table:expression="of:=([.#REF!]~[.#REF!])" table:base-cell-address="PL_Licitante.$A$1"/>
        <table:named-expression table:name="_6__123Graph_XCHART_1" table:expression="of:=[.#REF!]" table:base-cell-address="PL_Licitante.$A$1"/>
        <table:named-expression table:name="_6Excel_BuiltIn_Print_Titles_16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6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_6Excel_BuiltIn_Print_Titles_18_1" table:expression="of:=NA()" table:base-cell-address="PL_Licitante.$A$1"/>
        <table:named-expression table:name="_6Excel_BuiltIn_Print_Titles_19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6Excel_BuiltIn_Print_Titles_30_1" table:expression="of:=([.#REF!]~[.#REF!])" table:base-cell-address="PL_Licitante.$A$1"/>
        <table:named-expression table:name="_7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_7Excel_BuiltIn_Print_Titles_19_1" table:expression="of:=NA()" table:base-cell-address="PL_Licitante.$A$1"/>
        <table:named-expression table:name="_7Excel_BuiltIn_Print_Titles_21_1_1_1" table:expression="of:=&quot;(['file://Pc2/c/AAA/OPUS/ALAMEDA/ALAMEDA_Levtos%20R02.xls'#$''.$A$1:.$B$65530];['file://Pc2/c/AAA/OPUS/ALAMEDA/ALAMEDA_Levtos%20R02.xls'#$''.$A$1:.$AMJ$6])&quot;" table:base-cell-address="PL_Licitante.$A$1"/>
        <table:named-expression table:name="_7Excel_BuiltIn_Print_Titles_32_1" table:expression="of:=([.#REF!]~[.#REF!])" table:base-cell-address="PL_Licitante.$A$1"/>
        <table:named-expression table:name="_8Excel_BuiltIn_Print_Titles_17_1" table:expression="of:=NA()" table:base-cell-address="PL_Licitante.$A$1"/>
        <table:named-expression table:name="_8Excel_BuiltIn_Print_Titles_21_1_1_1" table:expression="of:=NA()" table:base-cell-address="PL_Licitante.$A$1"/>
        <table:named-expression table:name="_8Excel_BuiltIn_Print_Titles_33_1" table:expression="of:=([.#REF!]~[.#REF!])" table:base-cell-address="PL_Licitante.$A$1"/>
        <table:named-expression table:name="_9Excel_BuiltIn_Print_Titles_34_1" table:expression="of:=([.#REF!]~[.#REF!])" table:base-cell-address="PL_Licitante.$A$1"/>
        <table:named-expression table:name="_a" table:expression="of:=&quot;NA()&quot;" table:base-cell-address="PL_Licitante.$A$1"/>
        <table:named-expression table:name="_AA100000" table:expression="of:=[.#REF!]" table:base-cell-address="PL_Licitante.$A$1"/>
        <table:named-expression table:name="_Fill" table:expression="of:=[.#REF!]" table:base-cell-address="PL_Licitante.$A$1"/>
        <table:named-expression table:name="_LOC10" table:expression="of:=[.#REF!]" table:base-cell-address="PL_Licitante.$A$1"/>
        <table:named-expression table:name="_LOC11" table:expression="of:=[.#REF!]" table:base-cell-address="PL_Licitante.$A$1"/>
        <table:named-expression table:name="_LOC12" table:expression="of:=[.#REF!]" table:base-cell-address="PL_Licitante.$A$1"/>
        <table:named-expression table:name="_LOC13" table:expression="of:=[.#REF!]" table:base-cell-address="PL_Licitante.$A$1"/>
        <table:named-expression table:name="_LOC14" table:expression="of:=[.#REF!]" table:base-cell-address="PL_Licitante.$A$1"/>
        <table:named-expression table:name="_LOC15" table:expression="of:=[.#REF!]" table:base-cell-address="PL_Licitante.$A$1"/>
        <table:named-expression table:name="_LOC16" table:expression="of:=[.#REF!]" table:base-cell-address="PL_Licitante.$A$1"/>
        <table:named-expression table:name="_LOC17" table:expression="of:=[.#REF!]" table:base-cell-address="PL_Licitante.$A$1"/>
        <table:named-expression table:name="_LOC18" table:expression="of:=[.#REF!]" table:base-cell-address="PL_Licitante.$A$1"/>
        <table:named-expression table:name="_LOC19" table:expression="of:=[.#REF!]" table:base-cell-address="PL_Licitante.$A$1"/>
        <table:named-expression table:name="_LOC2" table:expression="of:=[.#REF!]" table:base-cell-address="PL_Licitante.$A$1"/>
        <table:named-expression table:name="_LOC20" table:expression="of:=[.#REF!]" table:base-cell-address="PL_Licitante.$A$1"/>
        <table:named-expression table:name="_LOC21" table:expression="of:=[.#REF!]" table:base-cell-address="PL_Licitante.$A$1"/>
        <table:named-expression table:name="_LOC22" table:expression="of:=[.#REF!]" table:base-cell-address="PL_Licitante.$A$1"/>
        <table:named-expression table:name="_LOC23" table:expression="of:=[.#REF!]" table:base-cell-address="PL_Licitante.$A$1"/>
        <table:named-expression table:name="_LOC24" table:expression="of:=[.#REF!]" table:base-cell-address="PL_Licitante.$A$1"/>
        <table:named-expression table:name="_LOC25" table:expression="of:=[.#REF!]" table:base-cell-address="PL_Licitante.$A$1"/>
        <table:named-expression table:name="_LOC26" table:expression="of:=[.#REF!]" table:base-cell-address="PL_Licitante.$A$1"/>
        <table:named-expression table:name="_LOC27" table:expression="of:=[.#REF!]" table:base-cell-address="PL_Licitante.$A$1"/>
        <table:named-expression table:name="_LOC28" table:expression="of:=[.#REF!]" table:base-cell-address="PL_Licitante.$A$1"/>
        <table:named-expression table:name="_LOC29" table:expression="of:=[.#REF!]" table:base-cell-address="PL_Licitante.$A$1"/>
        <table:named-expression table:name="_LOC3" table:expression="of:=[.#REF!]" table:base-cell-address="PL_Licitante.$A$1"/>
        <table:named-expression table:name="_LOC30" table:expression="of:=[.#REF!]" table:base-cell-address="PL_Licitante.$A$1"/>
        <table:named-expression table:name="_LOC31" table:expression="of:=[.#REF!]" table:base-cell-address="PL_Licitante.$A$1"/>
        <table:named-expression table:name="_LOC32" table:expression="of:=[.#REF!]" table:base-cell-address="PL_Licitante.$A$1"/>
        <table:named-expression table:name="_LOC33" table:expression="of:=[.#REF!]" table:base-cell-address="PL_Licitante.$A$1"/>
        <table:named-expression table:name="_LOC34" table:expression="of:=[.#REF!]" table:base-cell-address="PL_Licitante.$A$1"/>
        <table:named-expression table:name="_LOC35" table:expression="of:=[.#REF!]" table:base-cell-address="PL_Licitante.$A$1"/>
        <table:named-expression table:name="_LOC36" table:expression="of:=[.#REF!]" table:base-cell-address="PL_Licitante.$A$1"/>
        <table:named-expression table:name="_LOC37" table:expression="of:=[.#REF!]" table:base-cell-address="PL_Licitante.$A$1"/>
        <table:named-expression table:name="_LOC38" table:expression="of:=[.#REF!]" table:base-cell-address="PL_Licitante.$A$1"/>
        <table:named-expression table:name="_LOC39" table:expression="of:=[.#REF!]" table:base-cell-address="PL_Licitante.$A$1"/>
        <table:named-expression table:name="_LOC4" table:expression="of:=[.#REF!]" table:base-cell-address="PL_Licitante.$A$1"/>
        <table:named-expression table:name="_LOC40" table:expression="of:=[.#REF!]" table:base-cell-address="PL_Licitante.$A$1"/>
        <table:named-expression table:name="_LOC41" table:expression="of:=[.#REF!]" table:base-cell-address="PL_Licitante.$A$1"/>
        <table:named-expression table:name="_LOC42" table:expression="of:=[.#REF!]" table:base-cell-address="PL_Licitante.$A$1"/>
        <table:named-expression table:name="_LOC5" table:expression="of:=[.#REF!]" table:base-cell-address="PL_Licitante.$A$1"/>
        <table:named-expression table:name="_LOC6" table:expression="of:=[.#REF!]" table:base-cell-address="PL_Licitante.$A$1"/>
        <table:named-expression table:name="_LOC7" table:expression="of:=[.#REF!]" table:base-cell-address="PL_Licitante.$A$1"/>
        <table:named-expression table:name="_LOC8" table:expression="of:=[.#REF!]" table:base-cell-address="PL_Licitante.$A$1"/>
        <table:named-expression table:name="_LOC9" table:expression="of:=[.#REF!]" table:base-cell-address="PL_Licitante.$A$1"/>
        <table:named-expression table:name="_Order1" table:expression="of:=0" table:base-cell-address="PL_Licitante.$A$1"/>
        <table:named-expression table:name="_Order2" table:expression="of:=0" table:base-cell-address="PL_Licitante.$A$1"/>
        <table:named-expression table:name="_planilha" table:expression="of:=#N/A" table:base-cell-address="PL_Licitante.$A$1"/>
        <table:named-expression table:name="_R" table:expression="of:=[.#REF!]" table:base-cell-address="PL_Licitante.$A$1"/>
        <table:named-expression table:name="_RK1" table:expression="of:=&quot;NA()&quot;" table:base-cell-address="PL_Licitante.$A$1"/>
        <table:named-expression table:name="_TAG1" table:expression="of:=&quot;NA()&quot;" table:base-cell-address="PL_Licitante.$A$1"/>
        <table:named-expression table:name="_TAG2" table:expression="of:=&quot;NA()&quot;" table:base-cell-address="PL_Licitante.$A$1"/>
        <table:named-expression table:name="_TAG3" table:expression="of:=&quot;NA()&quot;" table:base-cell-address="PL_Licitante.$A$1"/>
        <table:named-expression table:name="_TAG4" table:expression="of:=&quot;NA()&quot;" table:base-cell-address="PL_Licitante.$A$1"/>
        <table:named-expression table:name="_tk1" table:expression="of:=&quot;NA()&quot;" table:base-cell-address="PL_Licitante.$A$1"/>
        <table:named-expression table:name="_tk2" table:expression="of:=&quot;NA()&quot;" table:base-cell-address="PL_Licitante.$A$1"/>
        <table:named-expression table:name="_tk3" table:expression="of:=&quot;NA()&quot;" table:base-cell-address="PL_Licitante.$A$1"/>
        <table:named-expression table:name="_tk4" table:expression="of:=&quot;NA()&quot;" table:base-cell-address="PL_Licitante.$A$1"/>
        <table:named-expression table:name="_tx1" table:expression="of:=&quot;NA()&quot;" table:base-cell-address="PL_Licitante.$A$1"/>
        <table:named-expression table:name="_tx2" table:expression="of:=&quot;NA()&quot;" table:base-cell-address="PL_Licitante.$A$1"/>
        <table:named-expression table:name="_tx3" table:expression="of:=&quot;NA()&quot;" table:base-cell-address="PL_Licitante.$A$1"/>
        <table:named-expression table:name="_tx4" table:expression="of:=&quot;NA()&quot;" table:base-cell-address="PL_Licitante.$A$1"/>
        <table:named-expression table:name="_xlfn_AGGREGATE" table:expression="of:=&quot;NA()&quot;" table:base-cell-address="PL_Licitante.$A$1"/>
        <table:named-expression table:name="_xlnm_Database" table:expression="of:=&quot;NA()&quot;" table:base-cell-address="PL_Licitante.$A$1"/>
        <table:named-expression table:name="A" table:expression="of:=&quot;['file://EBM/VOL/ARQUIVOS/DPL/OBRAS/0092/NB_92NEW.XLS'#$''.IV65536]&quot;" table:base-cell-address="PL_Licitante.$A$1"/>
        <table:named-expression table:name="aaa" table:expression="of:=NA()" table:base-cell-address="PL_Licitante.$A$1"/>
        <table:named-expression table:name="AAAA" table:expression="of:=&quot;NA()&quot;" table:base-cell-address="PL_Licitante.$A$1"/>
        <table:named-expression table:name="aaaaaaaaaaaaaaa" table:expression="of:=&quot;NA()&quot;" table:base-cell-address="PL_Licitante.$A$1"/>
        <table:named-expression table:name="AB" table:expression="of:=&quot;#ref!&quot;" table:base-cell-address="PL_Licitante.$A$1"/>
        <table:named-expression table:name="abc" table:expression="of:=&quot;#ref!&quot;" table:base-cell-address="PL_Licitante.$A$1"/>
        <table:named-expression table:name="ABR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AC" table:expression="of:=[.#REF!]" table:base-cell-address="PL_Licitante.$A$1"/>
        <table:named-range table:name="adesivo" table:cell-range-address="'file:///A:/COMPOSICAO%20GALPAO%20DO%20ARQUIVO%20GERAL%2005-10-2007.xls'#INSUMOS.$B$24" table:base-cell-address="PL_Licitante.$A$1"/>
        <table:named-range table:name="aditivo" table:cell-range-address="'file:///A:/COMPOSICAO%20GALPAO%20DO%20ARQUIVO%20GERAL%2005-10-2007.xls'#INSUMOS.$B$31" table:base-cell-address="PL_Licitante.$A$1"/>
        <table:named-expression table:name="af" table:expression="of:=&quot;#ref!&quot;" table:base-cell-address="PL_Licitante.$A$1"/>
        <table:named-expression table:name="ag" table:expression="of:=&quot;#ref!&quot;" table:base-cell-address="PL_Licitante.$A$1"/>
        <table:named-expression table:name="AGO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ah" table:expression="of:=&quot;#ref!&quot;" table:base-cell-address="PL_Licitante.$A$1"/>
        <table:named-expression table:name="aj" table:expression="of:=&quot;#ref!&quot;" table:base-cell-address="PL_Licitante.$A$1"/>
        <table:named-range table:name="ajud" table:cell-range-address="'file:///C:/DOTA%20ENG%202/OZIEL/ORÇAMENTOS%20PARTICULARES%202007/Orçamento%20Márcio.xls'#INSUMOS.$B$2" table:base-cell-address="PL_Licitante.$A$1"/>
        <table:named-range table:name="ajudante" table:cell-range-address="'file:///A:/COMPOSICAO%20GALPAO%20DO%20ARQUIVO%20GERAL%2005-10-2007.xls'#INSUMOS.$B$4" table:base-cell-address="PL_Licitante.$A$1"/>
        <table:named-expression table:name="AL" table:expression="of:=[.#REF!]" table:base-cell-address="PL_Licitante.$A$1"/>
        <table:named-expression table:name="am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range table:name="andaime" table:cell-range-address="'file:///A:/COMPOSICAO%20GALPAO%20DO%20ARQUIVO%20GERAL%2005-10-2007.xls'#INSUMOS.$B$23" table:base-cell-address="PL_Licitante.$A$1"/>
        <table:named-range table:name="anel100" table:cell-range-address="'file:///A:/COMPOSICAO%20GALPAO%20DO%20ARQUIVO%20GERAL%2005-10-2007.xls'#INSUMOS.$B$30" table:base-cell-address="PL_Licitante.$A$1"/>
        <table:named-range table:name="anel50" table:cell-range-address="'file:///A:/COMPOSICAO%20GALPAO%20DO%20ARQUIVO%20GERAL%2005-10-2007.xls'#INSUMOS.$B$28" table:base-cell-address="PL_Licitante.$A$1"/>
        <table:named-expression table:name="APTO_TIPO" table:expression="of:=&quot;['file:///C:/Documents%20and%20Settings/juarez/Configura%C3%A7%C3%B5es%20locais/Temporary%20Internet%20Files/Content.IE5/AX8F8TOF/DOCUME~1/HELVEC~1/CONFIG~1/Temp/SZ4003/Levto%2016%C2%BA%20TIPO.xls'#$''.$A$57]&quot;" table:base-cell-address="PL_Licitante.$A$1"/>
        <table:named-range table:name="arame" table:cell-range-address="'file://Oziel/c/Meus%20documentos/UFPI/COMPOSIÇÃO%20LOJAS%209%20CV-30%2001-07-04.xls'#INSUMOS.$C$18" table:base-cell-address="PL_Licitante.$A$1"/>
        <table:named-range table:name="aramerecozido" table:cell-range-address="'file:///A:/COMPOSICAO%20GALPAO%20DO%20ARQUIVO%20GERAL%2005-10-2007.xls'#INSUMOS.$B$13" table:base-cell-address="PL_Licitante.$A$1"/>
        <table:named-expression table:name="Print_Area" table:expression="of:=[.#REF!]" table:base-cell-address="PL_Licitante.$A$1"/>
        <table:named-expression table:name="Área_impressão_IM" table:expression="of:=[.#REF!]" table:base-cell-address="PL_Licitante.$A$1"/>
        <table:named-expression table:name="AreaTeste" table:expression="of:=&quot;&quot;&quot;#ref!&quot;&quot;&quot;" table:base-cell-address="PL_Licitante.$A$1"/>
        <table:named-expression table:name="AreaTeste2" table:expression="of:=&quot;&quot;&quot;#ref!&quot;&quot;&quot;" table:base-cell-address="PL_Licitante.$A$1"/>
        <table:named-range table:name="areiafina" table:cell-range-address="'file:///A:/COMPOSICAO%20GALPAO%20DO%20ARQUIVO%20GERAL%2005-10-2007.xls'#INSUMOS.$B$19" table:base-cell-address="PL_Licitante.$A$1"/>
        <table:named-range table:name="areiamedia" table:cell-range-address="'file:///A:/COMPOSICAO%20GALPAO%20DO%20ARQUIVO%20GERAL%2005-10-2007.xls'#INSUMOS.$B$18" table:base-cell-address="PL_Licitante.$A$1"/>
        <table:named-range table:name="argamassacolante" table:cell-range-address="'file:///A:/COMPOSICAO%20GALPAO%20DO%20ARQUIVO%20GERAL%2005-10-2007.xls'#INSUMOS.$B$52" table:base-cell-address="PL_Licitante.$A$1"/>
        <table:named-expression table:name="B.01.05.10.10" table:expression="of:=[.#REF!]" table:base-cell-address="PL_Licitante.$A$1"/>
        <table:named-expression table:name="Backup" table:expression="of:=NA()" table:base-cell-address="PL_Licitante.$A$1"/>
        <table:named-expression table:name="Database" table:expression="of:=[.#REF!]" table:base-cell-address="PL_Licitante.$A$1"/>
        <table:named-expression table:name="BBB" table:expression="of:=[.#REF!]" table:base-cell-address="PL_Licitante.$A$1"/>
        <table:named-expression table:name="BDI" table:expression="of:=1.43344312465585" table:base-cell-address="PL_Licitante.$A$1"/>
        <table:named-range table:name="betoneira" table:cell-range-address="'file:///A:/COMPOSICAO%20GALPAO%20DO%20ARQUIVO%20GERAL%2005-10-2007.xls'#INSUMOS.$B$15" table:base-cell-address="PL_Licitante.$A$1"/>
        <table:named-range table:name="brita" table:cell-range-address="'file:///A:/COMPOSICAO%20GALPAO%20DO%20ARQUIVO%20GERAL%2005-10-2007.xls'#INSUMOS.$B$17" table:base-cell-address="PL_Licitante.$A$1"/>
        <table:named-expression table:name="BuiltIn_Print_Area" table:expression="of:=[.#REF!]" table:base-cell-address="PL_Licitante.$A$1"/>
        <table:named-expression table:name="BuiltIn_Print_Area___0" table:expression="of:=[.#REF!]" table:base-cell-address="PL_Licitante.$A$1"/>
        <table:named-expression table:name="BuiltIn_Print_Area_2" table:expression="of:=[.#REF!]" table:base-cell-address="PL_Licitante.$A$1"/>
        <table:named-expression table:name="BuiltIn_Print_Area_4" table:expression="of:=[.#REF!]" table:base-cell-address="PL_Licitante.$A$1"/>
        <table:named-expression table:name="BuiltIn_Print_Titles" table:expression="of:=[.#REF!]" table:base-cell-address="PL_Licitante.$A$1"/>
        <table:named-expression table:name="C_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CADASTRO" table:expression="of:=NA()" table:base-cell-address="PL_Licitante.$A$1"/>
        <table:named-range table:name="caibro" table:cell-range-address="'file:///A:/COMPOSICAO%20GALPAO%20DO%20ARQUIVO%20GERAL%2005-10-2007.xls'#INSUMOS.$B$12" table:base-cell-address="PL_Licitante.$A$1"/>
        <table:named-range table:name="cal" table:cell-range-address="'file://Oziel2/c/DOTA%20ENG/SEC%20SAUDE/COMPOSICAO%20SAA%20VERA%20MENDES%20TP%2004-05%2012-05-05%202.xls'#INSUMOS.$B$25" table:base-cell-address="PL_Licitante.$A$1"/>
        <table:named-expression table:name="cb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CD" table:expression="of:=[.#REF!]" table:base-cell-address="PL_Licitante.$A$1"/>
        <table:named-expression table:name="CélulaInicioPlanilha" table:expression="of:=&quot;&quot;&quot;#ref!&quot;&quot;&quot;" table:base-cell-address="PL_Licitante.$A$1"/>
        <table:named-expression table:name="CélulaResumo" table:expression="of:=&quot;&quot;&quot;#ref!&quot;&quot;&quot;" table:base-cell-address="PL_Licitante.$A$1"/>
        <table:named-range table:name="chapacompensadaresinada6" table:cell-range-address="'file:///A:/COMPOSICAO%20GALPAO%20DO%20ARQUIVO%20GERAL%2005-10-2007.xls'#INSUMOS.$B$65" table:base-cell-address="PL_Licitante.$A$1"/>
        <table:named-range table:name="cimento" table:cell-range-address="'file:///A:/COMPOSICAO%20GALPAO%20DO%20ARQUIVO%20GERAL%2005-10-2007.xls'#INSUMOS.$B$20" table:base-cell-address="PL_Licitante.$A$1"/>
        <table:named-range table:name="COMPOS" table:cell-range-address="'file://arquivos.caixa/br/Users/c111526/Desktop/GERAL/TABELAS%20CUSTOS/SINAPI%202014/4_2014%20ABRIL/ORÇAMENTO%20e%20SINAPI%20Abr%2014.xlsx'#Sinapi.$A$3:Sinapi.$D$4139" table:base-cell-address="PL_Licitante.$A$1"/>
        <table:named-expression table:name="CONCATENAR" table:expression="of:=CONCATENATE([.#REF!];&quot; &quot;;[.#REF!])" table:base-cell-address="PL_Licitante.$A$1"/>
        <table:named-expression table:name="COPIA" table:expression="of:=[.#REF!]" table:base-cell-address="PL_Licitante.$A$1"/>
        <table:named-expression table:name="CP" table:expression="of:=[.#REF!]" table:base-cell-address="PL_Licitante.$A$1"/>
        <table:named-expression table:name="Criteria" table:expression="of:=[.#REF!]" table:base-cell-address="PL_Licitante.$A$1"/>
        <table:named-expression table:name="CS" table:expression="of:=[.#REF!]" table:base-cell-address="PL_Licitante.$A$1"/>
        <table:named-expression table:name="CT" table:expression="of:=[.#REF!]" table:base-cell-address="PL_Licitante.$A$1"/>
        <table:named-expression table:name="cxczczxc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dadsad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DATABASE" table:expression="of:=[.#REF!]" table:base-cell-address="PL_Licitante.$A$1"/>
        <table:named-expression table:name="DATAEMISSAO" table:expression="of:=[.#REF!]" table:base-cell-address="PL_Licitante.$A$1"/>
        <table:named-expression table:name="DATART" table:expression="of:=[.#REF!]" table:base-cell-address="PL_Licitante.$A$1"/>
        <table:named-expression table:name="DEMONSTRATIVO_DO_RESULTADO_GERENCIAL___DGR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Detalhamento.OpçãoServiços" table:expression="of:=[.#REF!]" table:base-cell-address="PL_Licitante.$A$1"/>
        <table:named-expression table:name="DEZ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dilene" table:expression="of:=NA()" table:base-cell-address="PL_Licitante.$A$1"/>
        <table:named-expression table:name="edw" table:expression="of:=NA()" table:base-cell-address="PL_Licitante.$A$1"/>
        <table:named-expression table:name="EG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IC" table:expression="of:=NA()" table:base-cell-address="PL_Licitante.$A$1"/>
        <table:named-expression table:name="EMPRESAS" table:expression="of:=OFFSET(['file:///F:/Users/1247956/AppData/Roaming/Microsoft/Excel/SINAPI%2002-2017.xls'#Cotações.$B$25];0;0):OFFSET(['file:///F:/Users/1247956/AppData/Roaming/Microsoft/Excel/SINAPI%2002-2017.xls'#Cotações.$H$29];-1;0)" table:base-cell-address="PL_Licitante.$A$1"/>
        <table:named-range table:name="engenheiro" table:cell-range-address="'file:///A:/COMPOSICAO%20GALPAO%20DO%20ARQUIVO%20GERAL%2005-10-2007.xls'#INSUMOS.$B$1" table:base-cell-address="PL_Licitante.$A$1"/>
        <table:named-expression table:name="ERG" table:expression="of:=[.#REF!]" table:base-cell-address="PL_Licitante.$A$1"/>
        <table:named-expression table:name="EV" table:expression="of:=[.#REF!]" table:base-cell-address="PL_Licitante.$A$1"/>
        <table:named-expression table:name="Excel_BuiltIn_Criteria" table:expression="of:=&quot;['file:///C:/PLANCON/PQE%20OESTE_cef/DOCUME~1/HELVEC~1/CONFIG~1/Temp/SZ3233/Levto%2016%C2%BA%20TIPO.xls'#$''.IV65536]&quot;" table:base-cell-address="PL_Licitante.$A$1"/>
        <table:named-expression table:name="Excel_BuiltIn_Database" table:expression="of:=&quot;['file:///C:/PLANCON/PQE%20OESTE_cef/DOCUME~1/HELVEC~1/CONFIG~1/Temp/SZ3233/Levto%2016%C2%BA%20TIPO.xls'#$''.IV65536]&quot;" table:base-cell-address="PL_Licitante.$A$1"/>
        <table:named-expression table:name="Excel_BuiltIn_Extract" table:expression="of:=&quot;['file://EBM/SYS/ARQUIVOS/DPL/AREA_EQU/AEQ_CONC.XLS'#$''.IV65536]&quot;" table:base-cell-address="PL_Licitante.$A$1"/>
        <table:named-expression table:name="Excel_BuiltIn_Print_Area" table:expression="of:=[.#REF!]" table:base-cell-address="PL_Licitante.$A$1"/>
        <table:named-expression table:name="Excel_BuiltIn_Print_Area_1" table:expression="of:=NA()" table:base-cell-address="PL_Licitante.$A$1"/>
        <table:named-expression table:name="Excel_BuiltIn_Print_Area_1_1" table:expression="of:=[.#REF!]" table:base-cell-address="PL_Licitante.$A$1"/>
        <table:named-expression table:name="Excel_BuiltIn_Print_Area_10" table:expression="of:=[.#REF!]" table:base-cell-address="PL_Licitante.$A$1"/>
        <table:named-expression table:name="Excel_BuiltIn_Print_Area_10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10_10" table:expression="of:=[.#REF!]" table:base-cell-address="PL_Licitante.$A$1"/>
        <table:named-expression table:name="Excel_BuiltIn_Print_Area_10_12" table:expression="of:=[.#REF!]" table:base-cell-address="PL_Licitante.$A$1"/>
        <table:named-expression table:name="Excel_BuiltIn_Print_Area_10_15" table:expression="of:=[.#REF!]" table:base-cell-address="PL_Licitante.$A$1"/>
        <table:named-expression table:name="Excel_BuiltIn_Print_Area_10_3" table:expression="of:=[.#REF!]" table:base-cell-address="PL_Licitante.$A$1"/>
        <table:named-expression table:name="Excel_BuiltIn_Print_Area_10_9" table:expression="of:=[.#REF!]" table:base-cell-address="PL_Licitante.$A$1"/>
        <table:named-expression table:name="Excel_BuiltIn_Print_Area_11" table:expression="of:=[.#REF!]" table:base-cell-address="PL_Licitante.$A$1"/>
        <table:named-expression table:name="Excel_BuiltIn_Print_Area_1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1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1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1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1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12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13" table:expression="of:=[.#REF!]" table:base-cell-address="PL_Licitante.$A$1"/>
        <table:named-expression table:name="Excel_BuiltIn_Print_Area_1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1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14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14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15" table:expression="of:=[.#REF!]" table:base-cell-address="PL_Licitante.$A$1"/>
        <table:named-expression table:name="Excel_BuiltIn_Print_Area_15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16" table:expression="of:=[.#REF!]" table:base-cell-address="PL_Licitante.$A$1"/>
        <table:named-expression table:name="Excel_BuiltIn_Print_Area_16_1" table:expression="of:=[.#REF!]" table:base-cell-address="PL_Licitante.$A$1"/>
        <table:named-expression table:name="Excel_BuiltIn_Print_Area_17" table:expression="of:=[.#REF!]" table:base-cell-address="PL_Licitante.$A$1"/>
        <table:named-expression table:name="Excel_BuiltIn_Print_Area_17_1" table:expression="of:=[.#REF!]" table:base-cell-address="PL_Licitante.$A$1"/>
        <table:named-expression table:name="Excel_BuiltIn_Print_Area_18" table:expression="of:=#N/A" table:base-cell-address="PL_Licitante.$A$1"/>
        <table:named-expression table:name="Excel_BuiltIn_Print_Area_18_1" table:expression="of:=&quot;#REF!&quot;" table:base-cell-address="PL_Licitante.$A$1"/>
        <table:named-expression table:name="Excel_BuiltIn_Print_Area_19_1" table:expression="of:=&quot;#REF!&quot;" table:base-cell-address="PL_Licitante.$A$1"/>
        <table:named-expression table:name="Excel_BuiltIn_Print_Area_2" table:expression="of:=[.#REF!]" table:base-cell-address="PL_Licitante.$A$1"/>
        <table:named-expression table:name="Excel_BuiltIn_Print_Area_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2_1_1" table:expression="of:=[.#REF!]" table:base-cell-address="PL_Licitante.$A$1"/>
        <table:named-expression table:name="Excel_BuiltIn_Print_Area_2_1_1_1" table:expression="of:=[.#REF!]" table:base-cell-address="PL_Licitante.$A$1"/>
        <table:named-expression table:name="Excel_BuiltIn_Print_Area_2_1_1_1_1" table:expression="of:=[.#REF!]" table:base-cell-address="PL_Licitante.$A$1"/>
        <table:named-expression table:name="Excel_BuiltIn_Print_Area_2_1_1_1_1_1" table:expression="of:=[.#REF!]" table:base-cell-address="PL_Licitante.$A$1"/>
        <table:named-expression table:name="Excel_BuiltIn_Print_Area_2_1_1_1_1_1_1" table:expression="of:=[.#REF!]" table:base-cell-address="PL_Licitante.$A$1"/>
        <table:named-expression table:name="Excel_BuiltIn_Print_Area_2_1_1_1_1_1_1_1" table:expression="of:=[.#REF!]" table:base-cell-address="PL_Licitante.$A$1"/>
        <table:named-expression table:name="Excel_BuiltIn_Print_Area_2_1_1_1_1_1_1_1_1" table:expression="of:=[.#REF!]" table:base-cell-address="PL_Licitante.$A$1"/>
        <table:named-expression table:name="Excel_BuiltIn_Print_Area_2_1_1_1_1_1_1_1_1_1" table:expression="of:=[.#REF!]" table:base-cell-address="PL_Licitante.$A$1"/>
        <table:named-expression table:name="Excel_BuiltIn_Print_Area_2_1_1_1_1_1_1_1_1_1_1" table:expression="of:=[.#REF!]" table:base-cell-address="PL_Licitante.$A$1"/>
        <table:named-expression table:name="Excel_BuiltIn_Print_Area_2_10" table:expression="of:=[.#REF!]" table:base-cell-address="PL_Licitante.$A$1"/>
        <table:named-expression table:name="Excel_BuiltIn_Print_Area_2_12" table:expression="of:=[.#REF!]" table:base-cell-address="PL_Licitante.$A$1"/>
        <table:named-expression table:name="Excel_BuiltIn_Print_Area_2_9" table:expression="of:=[.#REF!]" table:base-cell-address="PL_Licitante.$A$1"/>
        <table:named-expression table:name="Excel_BuiltIn_Print_Area_20_1" table:expression="of:=&quot;#REF!&quot;" table:base-cell-address="PL_Licitante.$A$1"/>
        <table:named-expression table:name="Excel_BuiltIn_Print_Area_21" table:expression="of:=[.#REF!]" table:base-cell-address="PL_Licitante.$A$1"/>
        <table:named-expression table:name="Excel_BuiltIn_Print_Area_2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22" table:expression="of:=[.#REF!]" table:base-cell-address="PL_Licitante.$A$1"/>
        <table:named-expression table:name="Excel_BuiltIn_Print_Area_22_1" table:expression="of:=&quot;#REF!&quot;" table:base-cell-address="PL_Licitante.$A$1"/>
        <table:named-expression table:name="Excel_BuiltIn_Print_Area_23" table:expression="of:=[.#REF!]" table:base-cell-address="PL_Licitante.$A$1"/>
        <table:named-expression table:name="Excel_BuiltIn_Print_Area_2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24" table:expression="of:=[.#REF!]" table:base-cell-address="PL_Licitante.$A$1"/>
        <table:named-expression table:name="Excel_BuiltIn_Print_Area_26" table:expression="of:=[.#REF!]" table:base-cell-address="PL_Licitante.$A$1"/>
        <table:named-expression table:name="Excel_BuiltIn_Print_Area_2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27_1" table:expression="of:=[.#REF!]" table:base-cell-address="PL_Licitante.$A$1"/>
        <table:named-expression table:name="Excel_BuiltIn_Print_Area_28" table:expression="of:=[.#REF!]" table:base-cell-address="PL_Licitante.$A$1"/>
        <table:named-expression table:name="Excel_BuiltIn_Print_Area_29" table:expression="of:=[.#REF!]" table:base-cell-address="PL_Licitante.$A$1"/>
        <table:named-expression table:name="Excel_BuiltIn_Print_Area_29_1" table:expression="of:=[.#REF!]" table:base-cell-address="PL_Licitante.$A$1"/>
        <table:named-expression table:name="Excel_BuiltIn_Print_Area_3" table:expression="of:=[.#REF!]" table:base-cell-address="PL_Licitante.$A$1"/>
        <table:named-expression table:name="Excel_BuiltIn_Print_Area_3_1" table:expression="of:=[.#REF!]" table:base-cell-address="PL_Licitante.$A$1"/>
        <table:named-expression table:name="Excel_BuiltIn_Print_Area_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30_1" table:expression="of:=[.#REF!]" table:base-cell-address="PL_Licitante.$A$1"/>
        <table:named-expression table:name="Excel_BuiltIn_Print_Area_31_1" table:expression="of:=[.#REF!]" table:base-cell-address="PL_Licitante.$A$1"/>
        <table:named-expression table:name="Excel_BuiltIn_Print_Area_35" table:expression="of:=[.#REF!]" table:base-cell-address="PL_Licitante.$A$1"/>
        <table:named-expression table:name="Excel_BuiltIn_Print_Area_37" table:expression="of:=[.#REF!]" table:base-cell-address="PL_Licitante.$A$1"/>
        <table:named-expression table:name="Excel_BuiltIn_Print_Area_4" table:expression="of:=[.#REF!]" table:base-cell-address="PL_Licitante.$A$1"/>
        <table:named-expression table:name="Excel_BuiltIn_Print_Area_4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4_1_1" table:expression="of:=[.#REF!]" table:base-cell-address="PL_Licitante.$A$1"/>
        <table:named-expression table:name="Excel_BuiltIn_Print_Area_4_1_1_1" table:expression="of:=[.#REF!]" table:base-cell-address="PL_Licitante.$A$1"/>
        <table:named-expression table:name="Excel_BuiltIn_Print_Area_4_1_1_10" table:expression="of:=[.#REF!]" table:base-cell-address="PL_Licitante.$A$1"/>
        <table:named-expression table:name="Excel_BuiltIn_Print_Area_4_1_1_12" table:expression="of:=[.#REF!]" table:base-cell-address="PL_Licitante.$A$1"/>
        <table:named-expression table:name="Excel_BuiltIn_Print_Area_4_1_1_9" table:expression="of:=[.#REF!]" table:base-cell-address="PL_Licitante.$A$1"/>
        <table:named-expression table:name="Excel_BuiltIn_Print_Area_4_1_10" table:expression="of:=[.#REF!]" table:base-cell-address="PL_Licitante.$A$1"/>
        <table:named-expression table:name="Excel_BuiltIn_Print_Area_4_1_12" table:expression="of:=[.#REF!]" table:base-cell-address="PL_Licitante.$A$1"/>
        <table:named-expression table:name="Excel_BuiltIn_Print_Area_4_1_9" table:expression="of:=[.#REF!]" table:base-cell-address="PL_Licitante.$A$1"/>
        <table:named-expression table:name="Excel_BuiltIn_Print_Area_41" table:expression="of:=&quot;$DESMATAMENTO.$#REF!$#REF!:$#REF!$#REF!&quot;" table:base-cell-address="PL_Licitante.$A$1"/>
        <table:named-expression table:name="Excel_BuiltIn_Print_Area_49" table:expression="of:=[.#REF!]" table:base-cell-address="PL_Licitante.$A$1"/>
        <table:named-expression table:name="Excel_BuiltIn_Print_Area_5" table:expression="of:=NA()" table:base-cell-address="PL_Licitante.$A$1"/>
        <table:named-expression table:name="Excel_BuiltIn_Print_Area_5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5_1_1" table:expression="of:=[.#REF!]" table:base-cell-address="PL_Licitante.$A$1"/>
        <table:named-expression table:name="Excel_BuiltIn_Print_Area_5_1_1_1" table:expression="of:=[.#REF!]" table:base-cell-address="PL_Licitante.$A$1"/>
        <table:named-expression table:name="Excel_BuiltIn_Print_Area_6" table:expression="of:=[.#REF!]" table:base-cell-address="PL_Licitante.$A$1"/>
        <table:named-expression table:name="Excel_BuiltIn_Print_Area_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6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6_1_1_1" table:expression="of:=[.#REF!]" table:base-cell-address="PL_Licitante.$A$1"/>
        <table:named-expression table:name="Excel_BuiltIn_Print_Area_6_1_1_1_10" table:expression="of:=[.#REF!]" table:base-cell-address="PL_Licitante.$A$1"/>
        <table:named-expression table:name="Excel_BuiltIn_Print_Area_6_1_1_1_12" table:expression="of:=[.#REF!]" table:base-cell-address="PL_Licitante.$A$1"/>
        <table:named-expression table:name="Excel_BuiltIn_Print_Area_6_1_1_1_9" table:expression="of:=[.#REF!]" table:base-cell-address="PL_Licitante.$A$1"/>
        <table:named-expression table:name="Excel_BuiltIn_Print_Area_6_1_1_10" table:expression="of:=[.#REF!]" table:base-cell-address="PL_Licitante.$A$1"/>
        <table:named-expression table:name="Excel_BuiltIn_Print_Area_6_1_1_12" table:expression="of:=[.#REF!]" table:base-cell-address="PL_Licitante.$A$1"/>
        <table:named-expression table:name="Excel_BuiltIn_Print_Area_6_1_1_9" table:expression="of:=[.#REF!]" table:base-cell-address="PL_Licitante.$A$1"/>
        <table:named-expression table:name="Excel_BuiltIn_Print_Area_7" table:expression="of:=[.#REF!]" table:base-cell-address="PL_Licitante.$A$1"/>
        <table:named-expression table:name="Excel_BuiltIn_Print_Area_7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7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8" table:expression="of:=[.#REF!]" table:base-cell-address="PL_Licitante.$A$1"/>
        <table:named-expression table:name="Excel_BuiltIn_Print_Area_8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8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8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9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9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9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" table:expression="of:=NA()" table:base-cell-address="PL_Licitante.$A$1"/>
        <table:named-expression table:name="Excel_BuiltIn_Print_Titles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_10" table:expression="of:=[.#REF!]" table:base-cell-address="PL_Licitante.$A$1"/>
        <table:named-expression table:name="Excel_BuiltIn_Print_Titles_1_12" table:expression="of:=[.#REF!]" table:base-cell-address="PL_Licitante.$A$1"/>
        <table:named-expression table:name="Excel_BuiltIn_Print_Titles_1_3" table:expression="of:=[.#REF!]" table:base-cell-address="PL_Licitante.$A$1"/>
        <table:named-expression table:name="Excel_BuiltIn_Print_Titles_1_9" table:expression="of:=[.#REF!]" table:base-cell-address="PL_Licitante.$A$1"/>
        <table:named-expression table:name="Excel_BuiltIn_Print_Titles_10" table:expression="of:=[.#REF!]" table:base-cell-address="PL_Licitante.$A$1"/>
        <table:named-expression table:name="Excel_BuiltIn_Print_Titles_10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1" table:expression="of:=[.#REF!]" table:base-cell-address="PL_Licitante.$A$1"/>
        <table:named-expression table:name="Excel_BuiltIn_Print_Titles_11_1_1" table:expression="of:=NA()" table:base-cell-address="PL_Licitante.$A$1"/>
        <table:named-expression table:name="Excel_BuiltIn_Print_Titles_1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3" table:expression="of:=[.#REF!]" table:base-cell-address="PL_Licitante.$A$1"/>
        <table:named-expression table:name="Excel_BuiltIn_Print_Titles_1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4" table:expression="of:=[.#REF!]" table:base-cell-address="PL_Licitante.$A$1"/>
        <table:named-expression table:name="Excel_BuiltIn_Print_Titles_14_1" table:expression="of:=&quot;(['file://Pc2/c/AAA/OPUS/ALAMEDA/ALAMEDA_Levtos%20R02.xls'#$''.$A$1:.$B$65534];['file://Pc2/c/AAA/OPUS/ALAMEDA/ALAMEDA_Levtos%20R02.xls'#$''.$A$1:.$AMJ$6])&quot;" table:base-cell-address="PL_Licitante.$A$1"/>
        <table:named-expression table:name="Excel_BuiltIn_Print_Titles_14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5" table:expression="of:=[.#REF!]" table:base-cell-address="PL_Licitante.$A$1"/>
        <table:named-expression table:name="Excel_BuiltIn_Print_Titles_15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Excel_BuiltIn_Print_Titles_15_1_1" table:expression="of:=&quot;(['file://Pc2/c/AAA/OPUS/ALAMEDA/ALAMEDA_Levtos%20R02.xls'#$''.$A$1:.$B$65533];['file://Pc2/c/AAA/OPUS/ALAMEDA/ALAMEDA_Levtos%20R02.xls'#$''.$A$1:.$AMJ$6])&quot;" table:base-cell-address="PL_Licitante.$A$1"/>
        <table:named-expression table:name="Excel_BuiltIn_Print_Titles_15_1_1_1" table:expression="of:=&quot;(['file://Pc2/c/AAA/OPUS/ALAMEDA/ALAMEDA_Levtos%20R02.xls'#$''.$A$1:.$B$65531];['file://Pc2/c/AAA/OPUS/ALAMEDA/ALAMEDA_Levtos%20R02.xls'#$''.$A$1:.$AMJ$6])&quot;" table:base-cell-address="PL_Licitante.$A$1"/>
        <table:named-expression table:name="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6" table:expression="of:=[.#REF!]" table:base-cell-address="PL_Licitante.$A$1"/>
        <table:named-expression table:name="Excel_BuiltIn_Print_Titles_16_1" table:expression="of:=NA()" table:base-cell-address="PL_Licitante.$A$1"/>
        <table:named-expression table:name="Excel_BuiltIn_Print_Titles_16_1_1" table:expression="of:=&quot;(['file://Pc2/c/AAA/OPUS/ALAMEDA/ALAMEDA_Levtos%20R02.xls'#$''.$A$1:.$B$65534];['file://Pc2/c/AAA/OPUS/ALAMEDA/ALAMEDA_Levtos%20R02.xls'#$''.$A$1:.$AMJ$6])&quot;" table:base-cell-address="PL_Licitante.$A$1"/>
        <table:named-expression table:name="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7" table:expression="of:=[.#REF!]" table:base-cell-address="PL_Licitante.$A$1"/>
        <table:named-expression table:name="Excel_BuiltIn_Print_Titles_17_1" table:expression="of:=NA()" table:base-cell-address="PL_Licitante.$A$1"/>
        <table:named-expression table:name="Excel_BuiltIn_Print_Titles_17_1_1" table:expression="of:=&quot;(['file://Pc2/c/AAA/OPUS/ALAMEDA/ALAMEDA_Levtos%20R02.xls'#$''.$A$1:.$B$65532];['file://Pc2/c/AAA/OPUS/ALAMEDA/ALAMEDA_Levtos%20R02.xls'#$''.$A$1:.$AMJ$6])&quot;" table:base-cell-address="PL_Licitante.$A$1"/>
        <table:named-expression table:name="Excel_BuiltIn_Print_Titles_17_1_1_1" table:expression="of:=&quot;(['file://Pc2/c/AAA/OPUS/ALAMEDA/ALAMEDA_Levtos%20R02.xls'#$''.$A$1:.$B$65531];['file://Pc2/c/AAA/OPUS/ALAMEDA/ALAMEDA_Levtos%20R02.xls'#$''.$A$1:.$AMJ$6])&quot;" table:base-cell-address="PL_Licitante.$A$1"/>
        <table:named-expression table:name="Excel_BuiltIn_Print_Titles_17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7_1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8_1" table:expression="of:=NA()" table:base-cell-address="PL_Licitante.$A$1"/>
        <table:named-expression table:name="Excel_BuiltIn_Print_Titles_18_1_1" table:expression="of:=&quot;(['file://Pc2/c/AAA/OPUS/ALAMEDA/ALAMEDA_Levtos%20R02.xls'#$''.$A$1:.$B$65531];['file://Pc2/c/AAA/OPUS/ALAMEDA/ALAMEDA_Levtos%20R02.xls'#$''.$A$1:.$AMJ$6])&quot;" table:base-cell-address="PL_Licitante.$A$1"/>
        <table:named-expression table:name="Excel_BuiltIn_Print_Titles_18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8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9_1" table:expression="of:=NA()" table:base-cell-address="PL_Licitante.$A$1"/>
        <table:named-expression table:name="Excel_BuiltIn_Print_Titles_19_1_1" table:expression="of:=&quot;(['file://Pc2/c/AAA/OPUS/ALAMEDA/ALAMEDA_Levtos%20R02.xls'#$''.$A$1:.$B$65531];['file://Pc2/c/AAA/OPUS/ALAMEDA/ALAMEDA_Levtos%20R02.xls'#$''.$A$1:.$AMJ$6])&quot;" table:base-cell-address="PL_Licitante.$A$1"/>
        <table:named-expression table:name="Excel_BuiltIn_Print_Titles_19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9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2" table:expression="of:=[.#REF!]" table:base-cell-address="PL_Licitante.$A$1"/>
        <table:named-expression table:name="Excel_BuiltIn_Print_Titles_2_1" table:expression="of:=[.#REF!]" table:base-cell-address="PL_Licitante.$A$1"/>
        <table:named-expression table:name="Excel_BuiltIn_Print_Titles_2_10" table:expression="of:=[.#REF!]" table:base-cell-address="PL_Licitante.$A$1"/>
        <table:named-expression table:name="Excel_BuiltIn_Print_Titles_2_12" table:expression="of:=[.#REF!]" table:base-cell-address="PL_Licitante.$A$1"/>
        <table:named-expression table:name="Excel_BuiltIn_Print_Titles_2_3" table:expression="of:=[.#REF!]" table:base-cell-address="PL_Licitante.$A$1"/>
        <table:named-expression table:name="Excel_BuiltIn_Print_Titles_2_9" table:expression="of:=[.#REF!]" table:base-cell-address="PL_Licitante.$A$1"/>
        <table:named-expression table:name="Excel_BuiltIn_Print_Titles_20" table:expression="of:=([.#REF!]~[.#REF!])" table:base-cell-address="PL_Licitante.$A$1"/>
        <table:named-expression table:name="Excel_BuiltIn_Print_Titles_20_1" table:expression="of:=&quot;(['file://Pc2/c/AAA/OPUS/ALAMEDA/ALAMEDA_Levtos%20R02.xls'#$''.$A$1:.$B$65534];['file://Pc2/c/AAA/OPUS/ALAMEDA/ALAMEDA_Levtos%20R02.xls'#$''.$A$1:.$AMJ$6])&quot;" table:base-cell-address="PL_Licitante.$A$1"/>
        <table:named-expression table:name="Excel_BuiltIn_Print_Titles_20_1_1" table:expression="of:=&quot;(['file://Pc2/c/AAA/OPUS/ALAMEDA/ALAMEDA_Levtos%20R02.xls'#$''.$A$1:.$B$65533];['file://Pc2/c/AAA/OPUS/ALAMEDA/ALAMEDA_Levtos%20R02.xls'#$''.$A$1:.$AMJ$6])&quot;" table:base-cell-address="PL_Licitante.$A$1"/>
        <table:named-expression table:name="Excel_BuiltIn_Print_Titles_21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Excel_BuiltIn_Print_Titles_21_1_1" table:expression="of:=&quot;(['file://Pc2/c/AAA/OPUS/ALAMEDA/ALAMEDA_Levtos%20R02.xls'#$''.$A$1:.$B$65532];['file://Pc2/c/AAA/OPUS/ALAMEDA/ALAMEDA_Levtos%20R02.xls'#$''.$A$1:.$AMJ$6])&quot;" table:base-cell-address="PL_Licitante.$A$1"/>
        <table:named-expression table:name="Excel_BuiltIn_Print_Titles_21_1_1_1" table:expression="of:=NA()" table:base-cell-address="PL_Licitante.$A$1"/>
        <table:named-expression table:name="Excel_BuiltIn_Print_Titles_21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22" table:expression="of:=([.#REF!]~[.#REF!])" table:base-cell-address="PL_Licitante.$A$1"/>
        <table:named-expression table:name="Excel_BuiltIn_Print_Titles_27" table:expression="of:=([.#REF!]~[.#REF!])" table:base-cell-address="PL_Licitante.$A$1"/>
        <table:named-expression table:name="Excel_BuiltIn_Print_Titles_28" table:expression="of:=([.#REF!]~[.#REF!])" table:base-cell-address="PL_Licitante.$A$1"/>
        <table:named-expression table:name="Excel_BuiltIn_Print_Titles_3" table:expression="of:=[.#REF!]" table:base-cell-address="PL_Licitante.$A$1"/>
        <table:named-expression table:name="Excel_BuiltIn_Print_Titles_3_1" table:expression="of:=[.#REF!]" table:base-cell-address="PL_Licitante.$A$1"/>
        <table:named-expression table:name="Excel_BuiltIn_Print_Titles_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30" table:expression="of:=([.#REF!]~[.#REF!])" table:base-cell-address="PL_Licitante.$A$1"/>
        <table:named-expression table:name="Excel_BuiltIn_Print_Titles_31" table:expression="of:=([.#REF!]~[.#REF!])" table:base-cell-address="PL_Licitante.$A$1"/>
        <table:named-expression table:name="Excel_BuiltIn_Print_Titles_32" table:expression="of:=([.#REF!]~[.#REF!])" table:base-cell-address="PL_Licitante.$A$1"/>
        <table:named-expression table:name="Excel_BuiltIn_Print_Titles_33" table:expression="of:=([.#REF!]~[.#REF!])" table:base-cell-address="PL_Licitante.$A$1"/>
        <table:named-expression table:name="Excel_BuiltIn_Print_Titles_34" table:expression="of:=([.#REF!]~[.#REF!])" table:base-cell-address="PL_Licitante.$A$1"/>
        <table:named-expression table:name="Excel_BuiltIn_Print_Titles_35" table:expression="of:=[.#REF!]" table:base-cell-address="PL_Licitante.$A$1"/>
        <table:named-expression table:name="Excel_BuiltIn_Print_Titles_36" table:expression="of:=([.#REF!]~[.#REF!])" table:base-cell-address="PL_Licitante.$A$1"/>
        <table:named-expression table:name="Excel_BuiltIn_Print_Titles_37" table:expression="of:=([.#REF!]~[.#REF!])" table:base-cell-address="PL_Licitante.$A$1"/>
        <table:named-expression table:name="Excel_BuiltIn_Print_Titles_4" table:expression="of:=[.#REF!]" table:base-cell-address="PL_Licitante.$A$1"/>
        <table:named-expression table:name="Excel_BuiltIn_Print_Titles_4_1" table:expression="of:=[.#REF!]" table:base-cell-address="PL_Licitante.$A$1"/>
        <table:named-expression table:name="Excel_BuiltIn_Print_Titles_4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4_10" table:expression="of:=[.#REF!]" table:base-cell-address="PL_Licitante.$A$1"/>
        <table:named-expression table:name="Excel_BuiltIn_Print_Titles_4_12" table:expression="of:=[.#REF!]" table:base-cell-address="PL_Licitante.$A$1"/>
        <table:named-expression table:name="Excel_BuiltIn_Print_Titles_4_9" table:expression="of:=[.#REF!]" table:base-cell-address="PL_Licitante.$A$1"/>
        <table:named-expression table:name="Excel_BuiltIn_Print_Titles_5" table:expression="of:=NA()" table:base-cell-address="PL_Licitante.$A$1"/>
        <table:named-expression table:name="Excel_BuiltIn_Print_Titles_5_1" table:expression="of:=([.#REF!]~[.#REF!])" table:base-cell-address="PL_Licitante.$A$1"/>
        <table:named-expression table:name="Excel_BuiltIn_Print_Titles_5_1_15" table:expression="of:=([.#REF!]~[.#REF!])" table:base-cell-address="PL_Licitante.$A$1"/>
        <table:named-expression table:name="Excel_BuiltIn_Print_Titles_6" table:expression="of:=[.#REF!]" table:base-cell-address="PL_Licitante.$A$1"/>
        <table:named-expression table:name="Excel_BuiltIn_Print_Titles_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6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6_1_1_1_1" table:expression="of:=[.#REF!]" table:base-cell-address="PL_Licitante.$A$1"/>
        <table:named-expression table:name="Excel_BuiltIn_Print_Titles_6_1_1_1_1_10" table:expression="of:=[.#REF!]" table:base-cell-address="PL_Licitante.$A$1"/>
        <table:named-expression table:name="Excel_BuiltIn_Print_Titles_6_1_1_1_1_12" table:expression="of:=[.#REF!]" table:base-cell-address="PL_Licitante.$A$1"/>
        <table:named-expression table:name="Excel_BuiltIn_Print_Titles_6_1_1_1_1_9" table:expression="of:=[.#REF!]" table:base-cell-address="PL_Licitante.$A$1"/>
        <table:named-expression table:name="Excel_BuiltIn_Print_Titles_6_1_1_10" table:expression="of:=[.#REF!]" table:base-cell-address="PL_Licitante.$A$1"/>
        <table:named-expression table:name="Excel_BuiltIn_Print_Titles_6_1_1_12" table:expression="of:=[.#REF!]" table:base-cell-address="PL_Licitante.$A$1"/>
        <table:named-expression table:name="Excel_BuiltIn_Print_Titles_6_1_1_9" table:expression="of:=[.#REF!]" table:base-cell-address="PL_Licitante.$A$1"/>
        <table:named-expression table:name="Excel_BuiltIn_Print_Titles_6_1_10" table:expression="of:=[.#REF!]" table:base-cell-address="PL_Licitante.$A$1"/>
        <table:named-expression table:name="Excel_BuiltIn_Print_Titles_6_1_12" table:expression="of:=[.#REF!]" table:base-cell-address="PL_Licitante.$A$1"/>
        <table:named-expression table:name="Excel_BuiltIn_Print_Titles_6_1_9" table:expression="of:=[.#REF!]" table:base-cell-address="PL_Licitante.$A$1"/>
        <table:named-expression table:name="Excel_BuiltIn_Print_Titles_7" table:expression="of:=&quot;(['file:///C:/ab/OPUS/AREIAO/CLARICE/Levantamento%20-%20Dom%20Victorio.xls'#$''.$A$1:.$B$1048576];['file:///C:/ab/OPUS/AREIAO/CLARICE/Levantamento%20-%20Dom%20Victorio.xls'#$''.$A$1:.$AMJ$6])&quot;" table:base-cell-address="PL_Licitante.$A$1"/>
        <table:named-expression table:name="Excel_BuiltIn_Print_Titles_7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8" table:expression="of:=[.#REF!]" table:base-cell-address="PL_Licitante.$A$1"/>
        <table:named-expression table:name="Excel_BuiltIn_Print_Titles_8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9" table:expression="of:=[.#REF!]" table:base-cell-address="PL_Licitante.$A$1"/>
        <table:named-expression table:name="Excel_BuiltIn_Print_Titles_9_1" table:expression="of:=[.#REF!]" table:base-cell-address="PL_Licitante.$A$1"/>
        <table:named-expression table:name="Excel_BuiltIn_Print_Titles_9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range table:name="execução" table:cell-range-address="'file:///D:/Users/c120685/Desktop/PAULINIA_QUADRA%20ESCOLA_ORÇ_R00%20pr.xlsx'#INFO.$D$22:INFO.$D$23" table:base-cell-address="PL_Licitante.$A$1"/>
        <table:named-expression table:name="f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fdjfksdjkfljsdlkfsjd" table:expression="of:=&quot;['file://EBM/SYS/ARQUIVOS/DPL/AREA_EQU/AEQ_CONC.XLS'#$''.IV65536]&quot;" table:base-cell-address="PL_Licitante.$A$1"/>
        <table:named-expression table:name="fdsgdsgsdfgsdgs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range table:name="ferro" table:cell-range-address="'file:///A:/COMPOSICAO%20GALPAO%20DO%20ARQUIVO%20GERAL%2005-10-2007.xls'#INSUMOS.$B$14" table:base-cell-address="PL_Licitante.$A$1"/>
        <table:named-expression table:name="FEV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FGSF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range table:name="fita.vedacao" table:cell-range-address="'file:///C:/DOTA%20ENG%202/OZIEL/ORÇAMENTOS%20PARTICULARES%202007/Orçamento%20Márcio.xls'#INSUMOS.$B$75" table:base-cell-address="PL_Licitante.$A$1"/>
        <table:named-range table:name="fitavedacao" table:cell-range-address="'file:///A:/COMPOSICAO%20GALPAO%20DO%20ARQUIVO%20GERAL%2005-10-2007.xls'#INSUMOS.$B$26" table:base-cell-address="PL_Licitante.$A$1"/>
        <table:named-expression table:name="FV" table:expression="of:=[.#REF!]" table:base-cell-address="PL_Licitante.$A$1"/>
        <table:named-expression table:name="gdfsdfdsgsdgs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gran" table:expression="of:=&quot;['file:///C:/Documents%20and%20Settings/HELVEC~1/CONFIG~1/Temp/SZ4003/Levto%2016%C2%BA%20TIPO.xls'#$''.$A$57]&quot;" table:base-cell-address="PL_Licitante.$A$1"/>
        <table:named-expression table:name="granito_0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HH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IC" table:expression="of:=[.#REF!]" table:base-cell-address="PL_Licitante.$A$1"/>
        <table:named-expression table:name="IMPERMEABILIZACAO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Import.PLE" table:expression="of:=OFFSET(['file:///D:/Users/Documents%20and%20Settings/INF/Meus%20documentos/Terral/Vie%20en%20Rose/La%20Vie%20en%20Rose%20Residence_Levtos%20Final.xls'#PLE.$E$33];1;0):OFFSET(['file:///D:/Users/Documents%20and%20Settings/INF/Meus%20documentos/Terral/Vie%20en%20Rose/La%20Vie%20en%20Rose%20Residence_Levtos%20Final.xls'#PLE.$BB$55];-1;0)" table:base-cell-address="PL_Licitante.$A$1"/>
        <table:named-expression table:name="Import.PLQ" table:expression="of:=OFFSET(['file:///D:/Users/Documents%20and%20Settings/INF/Meus%20documentos/Terral/Vie%20en%20Rose/La%20Vie%20en%20Rose%20Residence_Levtos%20Final.xls'#Eventograma_e_Quantitativos.$N$17];1;0):OFFSET(['file:///D:/Users/Documents%20and%20Settings/INF/Meus%20documentos/Terral/Vie%20en%20Rose/La%20Vie%20en%20Rose%20Residence_Levtos%20Final.xls'#Eventograma_e_Quantitativos.$BK$200];-1;0)" table:base-cell-address="PL_Licitante.$A$1"/>
        <table:named-expression table:name="IMPR" table:expression="of:=[.#REF!]" table:base-cell-address="PL_Licitante.$A$1"/>
        <table:named-expression table:name="IMPR1" table:expression="of:=[.#REF!]" table:base-cell-address="PL_Licitante.$A$1"/>
        <table:named-expression table:name="INDICES" table:expression="of:=['file:///F:/Users/1247956/AppData/Roaming/Microsoft/Excel/SINAPI%2002-2017.xls'#Cotações.$B$22]:OFFSET(['file:///F:/Users/1247956/AppData/Roaming/Microsoft/Excel/SINAPI%2002-2017.xls'#Cotações.$I$24];-1;0)" table:base-cell-address="PL_Licitante.$A$1"/>
        <table:named-expression table:name="IS" table:expression="of:=[.#REF!]" table:base-cell-address="PL_Licitante.$A$1"/>
        <table:named-expression table:name="JAN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JJ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JJJ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range table:name="joelho.esg100" table:cell-range-address="'file:///C:/DOTA%20ENG%202/OZIEL/ORÇAMENTOS%20PARTICULARES%202007/Orçamento%20Márcio.xls'#INSUMOS.$B$72" table:base-cell-address="PL_Licitante.$A$1"/>
        <table:named-expression table:name="JR_PAGE_ANCHOR_0_1" table:expression="of:=[.#REF!]" table:base-cell-address="PL_Licitante.$A$1"/>
        <table:named-expression table:name="JR_PAGE_ANCHOR_8_1" table:expression="of:=[.#REF!]" table:base-cell-address="PL_Licitante.$A$1"/>
        <table:named-expression table:name="JUL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JUN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range table:name="juntaplastico" table:cell-range-address="'file:///A:/COMPOSICAO%20GALPAO%20DO%20ARQUIVO%20GERAL%2005-10-2007.xls'#INSUMOS.$B$53" table:base-cell-address="PL_Licitante.$A$1"/>
        <table:named-expression table:name="KK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KKKKKK" table:expression="of:=&quot;NA()&quot;" table:base-cell-address="PL_Licitante.$A$1"/>
        <table:named-expression table:name="LB" table:expression="of:=[.#REF!]" table:base-cell-address="PL_Licitante.$A$1"/>
        <table:named-range table:name="ligacao.flexivel" table:cell-range-address="'file:///C:/DOTA%20ENG%202/OZIEL/ORÇAMENTOS%20PARTICULARES%202007/Orçamento%20Márcio.xls'#INSUMOS.$B$71" table:base-cell-address="PL_Licitante.$A$1"/>
        <table:named-expression table:name="LINKBANCO" table:expression="of:=HYPERLINK(&quot;#SINAPI!B&quot; &amp; MATCH(['file://Francisco/finaisexata/Exata/Projetos/ORCAMENTO/2016/JUNHO/SINAPI.xls'#Relatórios.$A1]&amp;&quot; - &quot;&amp;['file://Francisco/finaisexata/Exata/Projetos/ORCAMENTO/2016/JUNHO/SINAPI.xls'#Relatórios.$F1];[.#REF!];0);&quot;LINK&quot;)" table:base-cell-address="PL_Licitante.$A$1"/>
        <table:named-expression table:name="LIorçamento" table:expression="of:=OFFSET(['file://MONET/departamentos/Eder%20-%20Or%E7amentos/1%20-%20OR%C7AMENTOS/8%20-%20Or%E7amentos%20Ano%202024/09%20-%20Pra%E7a%20Jardim%20Carlos%20Louren%E7o/10%20-%20Questionamentos%20CEF%20-%20nov-2024%20-%20Copia/PLE/PL-CDOC-PLE-220008267998-JDCARLOURE-04%20-%20ALTERADA.xlsm'#Eventograma_e_Quantitativos.$17:.$17];1;0)" table:base-cell-address="PL_Licitante.$A$1"/>
        <table:named-range table:name="liquidopreparador" table:cell-range-address="'file:///C:/DOTA%20ENG%202/OZIEL/ORÇAMENTOS%20PARTICULARES%202007/Orçamento%20Márcio.xls'#INSUMOS.$B$52" table:base-cell-address="PL_Licitante.$A$1"/>
        <table:named-expression table:name="Lista1" table:expression="of:=&quot;NA()&quot;" table:base-cell-address="PL_Licitante.$A$1"/>
        <table:named-expression table:name="lista2" table:expression="of:=&quot;NA()&quot;" table:base-cell-address="PL_Licitante.$A$1"/>
        <table:named-range table:name="lixa" table:cell-range-address="'file:///A:/COMPOSICAO%20GALPAO%20DO%20ARQUIVO%20GERAL%2005-10-2007.xls'#INSUMOS.$B$38" table:base-cell-address="PL_Licitante.$A$1"/>
        <table:named-expression table:name="LLL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LOCAL_MYSQL_DATE_FORMAT" table:expression="of:=REPT($$local_year_format;4)&amp;$$local_date_separator&amp;REPT($$local_month_format;2)&amp;$$local_date_separator&amp;REPT($$local_day_format;2)&amp;&quot; &quot;&amp;REPT($$local_hour_format;2)&amp;$$local_time_separator&amp;REPT($$local_minute_format;2)&amp;$$local_time_separator&amp;REPT($$local_second_format;2)" table:base-cell-address="PL_Licitante.$A$1"/>
        <table:named-expression table:name="LOCALIDADE" table:expression="of:=[.#REF!]" table:base-cell-address="PL_Licitante.$A$1"/>
        <table:named-expression table:name="LS" table:expression="of:=[.#REF!]" table:base-cell-address="PL_Licitante.$A$1"/>
        <table:named-expression table:name="Macro1" table:expression="of:=&quot;['file:///B:/DM-MTZ1.XLS'#$''.$A$1]&quot;" table:base-cell-address="PL_Licitante.$A$1"/>
        <table:named-expression table:name="Macro2" table:expression="of:=&quot;['file:///B:/DM-MTZ1.XLS'#$''.$B$1]&quot;" table:base-cell-address="PL_Licitante.$A$1"/>
        <table:named-expression table:name="MACROS" table:expression="of:=[.#REF!]" table:base-cell-address="PL_Licitante.$A$1"/>
        <table:named-expression table:name="MAI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MAR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range table:name="massa.vidro" table:cell-range-address="'file:///C:/DOTA%20ENG%202/OZIEL/ORÇAMENTOS%20PARTICULARES%202007/Orçamento%20Márcio.xls'#INSUMOS.$B$74" table:base-cell-address="PL_Licitante.$A$1"/>
        <table:named-range table:name="mediçao" table:cell-range-address="'file:///D:/Users/Documents%20and%20Settings/INF/Meus%20documentos/Terral/Vie%20en%20Rose/La%20Vie%20en%20Rose%20Residence_Levtos%20Final.xls'#PLE.$AX$28" table:base-cell-address="PL_Licitante.$A$1"/>
        <table:named-range table:name="mestre.obras" table:cell-range-address="'file:///A:/COMPOSICAO%20GALPAO%20DO%20ARQUIVO%20GERAL%2005-10-2007.xls'#INSUMOS.$B$2" table:base-cell-address="PL_Licitante.$A$1"/>
        <table:named-expression table:name="MG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mmz" table:expression="of:=&quot;Retângulo 297&quot;" table:base-cell-address="PL_Licitante.$A$1"/>
        <table:named-expression table:name="Mo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NCOMPOSICOES" table:expression="of:=0" table:base-cell-address="PL_Licitante.$A$1"/>
        <table:named-expression table:name="NCOTACOES" table:expression="of:=0" table:base-cell-address="PL_Licitante.$A$1"/>
        <table:named-expression table:name="NEMPRESAS" table:expression="of:=3" table:base-cell-address="PL_Licitante.$A$1"/>
        <table:named-expression table:name="NINDICES" table:expression="of:=1" table:base-cell-address="PL_Licitante.$A$1"/>
        <table:named-expression table:name="NOV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NRELATORIOS" table:expression="of:=&quot;COUNTA(['file:///C:/Users/1279017/Documents/COC/2.PROJETOS/CRECHES/Creche%20S%C3%A3o%20Luis/Creche%20S%C3%A3o%20Luis%202018/Planilha%20Or%C3%A7ament%C3%A1ria_CPUs_Cronogramas.xls'#$''.$A$1:.$A$1048576])-2&quot;" table:base-cell-address="PL_Licitante.$A$1"/>
        <table:named-expression table:name="NumerEmpresa" table:expression="of:=3" table:base-cell-address="PL_Licitante.$A$1"/>
        <table:named-expression table:name="NumerIndice" table:expression="of:=1" table:base-cell-address="PL_Licitante.$A$1"/>
        <table:named-range table:name="oficial" table:cell-range-address="'file:///A:/COMPOSICAO%20GALPAO%20DO%20ARQUIVO%20GERAL%2005-10-2007.xls'#INSUMOS.$B$3" table:base-cell-address="PL_Licitante.$A$1"/>
        <table:named-expression table:name="OLE_LINK3_1" table:expression="of:=[.#REF!]" table:base-cell-address="PL_Licitante.$A$1"/>
        <table:named-expression table:name="OLE_LINK4_1" table:expression="of:=[.#REF!]" table:base-cell-address="PL_Licitante.$A$1"/>
        <table:named-expression table:name="OUT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range table:name="parafuso.esquadria" table:cell-range-address="'file:///A:/COMPOSICAO%20GALPAO%20DO%20ARQUIVO%20GERAL%2005-10-2007.xls'#INSUMOS.$B$44" table:base-cell-address="PL_Licitante.$A$1"/>
        <table:named-range table:name="pastalubrificante" table:cell-range-address="'file:///A:/COMPOSICAO%20GALPAO%20DO%20ARQUIVO%20GERAL%2005-10-2007.xls'#INSUMOS.$B$27" table:base-cell-address="PL_Licitante.$A$1"/>
        <table:named-range table:name="pedra" table:cell-range-address="'file:///A:/COMPOSICAO%20GALPAO%20DO%20ARQUIVO%20GERAL%2005-10-2007.xls'#INSUMOS.$B$16" table:base-cell-address="PL_Licitante.$A$1"/>
        <table:named-expression table:name="PP" table:expression="of:=&quot;NA()&quot;" table:base-cell-address="PL_Licitante.$A$1"/>
        <table:named-expression table:name="prazo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Preço_Unit_Chácaras" table:expression="of:=[.#REF!]" table:base-cell-address="PL_Licitante.$A$1"/>
        <table:named-range table:name="prego" table:cell-range-address="'file:///A:/COMPOSICAO%20GALPAO%20DO%20ARQUIVO%20GERAL%2005-10-2007.xls'#INSUMOS.$B$8" table:base-cell-address="PL_Licitante.$A$1"/>
        <table:named-range table:name="previdenciário" table:cell-range-address="'file:///D:/Users/c120685/Desktop/PAULINIA_QUADRA%20ESCOLA_ORÇ_R00%20pr.xlsx'#INFO.$E$22:INFO.$E$23" table:base-cell-address="PL_Licitante.$A$1"/>
        <table:named-expression table:name="Print_Area_MI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Print_Area_MI_1" table:expression="of:=[.#REF!]" table:base-cell-address="PL_Licitante.$A$1"/>
        <table:named-expression table:name="Print_Area_MI_1_1" table:expression="of:=[.#REF!]" table:base-cell-address="PL_Licitante.$A$1"/>
        <table:named-expression table:name="Print_Area_MI_1_10" table:expression="of:=[.#REF!]" table:base-cell-address="PL_Licitante.$A$1"/>
        <table:named-expression table:name="Print_Area_MI_1_12" table:expression="of:=[.#REF!]" table:base-cell-address="PL_Licitante.$A$1"/>
        <table:named-expression table:name="Print_Area_MI_1_9" table:expression="of:=[.#REF!]" table:base-cell-address="PL_Licitante.$A$1"/>
        <table:named-expression table:name="Print_Area_MI_10" table:expression="of:=[.#REF!]" table:base-cell-address="PL_Licitante.$A$1"/>
        <table:named-expression table:name="Print_Area_MI_11" table:expression="of:=&quot;$#REF!.$A$8:$G$165&quot;" table:base-cell-address="PL_Licitante.$A$1"/>
        <table:named-expression table:name="Print_Area_MI_12" table:expression="of:=[.#REF!]" table:base-cell-address="PL_Licitante.$A$1"/>
        <table:named-expression table:name="Print_Area_MI_13" table:expression="of:=[.#REF!]" table:base-cell-address="PL_Licitante.$A$1"/>
        <table:named-expression table:name="Print_Area_MI_14" table:expression="of:=[.#REF!]" table:base-cell-address="PL_Licitante.$A$1"/>
        <table:named-expression table:name="Print_Area_MI_15" table:expression="of:=[.#REF!]" table:base-cell-address="PL_Licitante.$A$1"/>
        <table:named-expression table:name="Print_Area_MI_18" table:expression="of:=&quot;$#REF!.$A$6:$G$170&quot;" table:base-cell-address="PL_Licitante.$A$1"/>
        <table:named-expression table:name="Print_Area_MI_19" table:expression="of:=[.#REF!]" table:base-cell-address="PL_Licitante.$A$1"/>
        <table:named-expression table:name="Print_Area_MI_2" table:expression="of:=[.#REF!]" table:base-cell-address="PL_Licitante.$A$1"/>
        <table:named-expression table:name="Print_Area_MI_21" table:expression="of:=[.#REF!]" table:base-cell-address="PL_Licitante.$A$1"/>
        <table:named-expression table:name="Print_Area_MI_21_10" table:expression="of:=&quot;$#REF!.$A$6:$G$177&quot;" table:base-cell-address="PL_Licitante.$A$1"/>
        <table:named-expression table:name="Print_Area_MI_21_18" table:expression="of:=&quot;$#REF!.$A$6:$G$177&quot;" table:base-cell-address="PL_Licitante.$A$1"/>
        <table:named-expression table:name="Print_Area_MI_21_19" table:expression="of:=[.#REF!]" table:base-cell-address="PL_Licitante.$A$1"/>
        <table:named-expression table:name="Print_Area_MI_25" table:expression="of:=[.#REF!]" table:base-cell-address="PL_Licitante.$A$1"/>
        <table:named-expression table:name="Print_Area_MI_3" table:expression="of:=[.#REF!]" table:base-cell-address="PL_Licitante.$A$1"/>
        <table:named-expression table:name="Print_Area_MI_3_1" table:expression="of:=[.#REF!]" table:base-cell-address="PL_Licitante.$A$1"/>
        <table:named-expression table:name="Print_Area_MI_3_10" table:expression="of:=[.#REF!]" table:base-cell-address="PL_Licitante.$A$1"/>
        <table:named-expression table:name="Print_Area_MI_3_12" table:expression="of:=[.#REF!]" table:base-cell-address="PL_Licitante.$A$1"/>
        <table:named-expression table:name="Print_Area_MI_3_9" table:expression="of:=[.#REF!]" table:base-cell-address="PL_Licitante.$A$1"/>
        <table:named-expression table:name="Print_Area_MI_4" table:expression="of:=[.#REF!]" table:base-cell-address="PL_Licitante.$A$1"/>
        <table:named-expression table:name="Print_Area_MI_5" table:expression="of:=[.#REF!]" table:base-cell-address="PL_Licitante.$A$1"/>
        <table:named-expression table:name="Print_Area_MI_6" table:expression="of:=[.#REF!]" table:base-cell-address="PL_Licitante.$A$1"/>
        <table:named-expression table:name="Print_Area_MI_7" table:expression="of:=[.#REF!]" table:base-cell-address="PL_Licitante.$A$1"/>
        <table:named-expression table:name="Print_Area_MI_9" table:expression="of:=[.#REF!]" table:base-cell-address="PL_Licitante.$A$1"/>
        <table:named-expression table:name="Print_Area_MII" table:expression="of:=[.#REF!]" table:base-cell-address="PL_Licitante.$A$1"/>
        <table:named-expression table:name="PV" table:expression="of:=[.#REF!]" table:base-cell-address="PL_Licitante.$A$1"/>
        <table:named-expression table:name="QUAD1" table:expression="of:=&quot;NA()&quot;" table:base-cell-address="PL_Licitante.$A$1"/>
        <table:named-expression table:name="QUAD11" table:expression="of:=&quot;NA()&quot;" table:base-cell-address="PL_Licitante.$A$1"/>
        <table:named-expression table:name="QUAD21" table:expression="of:=&quot;NA()&quot;" table:base-cell-address="PL_Licitante.$A$1"/>
        <table:named-expression table:name="QUAD211" table:expression="of:=&quot;NA()&quot;" table:base-cell-address="PL_Licitante.$A$1"/>
        <table:named-expression table:name="QUAD22" table:expression="of:=&quot;NA()&quot;" table:base-cell-address="PL_Licitante.$A$1"/>
        <table:named-expression table:name="QUAD221" table:expression="of:=&quot;NA()&quot;" table:base-cell-address="PL_Licitante.$A$1"/>
        <table:named-expression table:name="QUAD23" table:expression="of:=&quot;NA()&quot;" table:base-cell-address="PL_Licitante.$A$1"/>
        <table:named-expression table:name="Quant_Chácaras" table:expression="of:=[.#REF!]" table:base-cell-address="PL_Licitante.$A$1"/>
        <table:named-expression table:name="Receita_Chácaras" table:expression="of:=[.#REF!]" table:base-cell-address="PL_Licitante.$A$1"/>
        <table:named-expression table:name="REEEE" table:expression="of:=&quot;NA()&quot;" table:base-cell-address="PL_Licitante.$A$1"/>
        <table:named-expression table:name="REFEITA" table:expression="of:=&quot;NA()&quot;" table:base-cell-address="PL_Licitante.$A$1"/>
        <table:named-range table:name="rejunte" table:cell-range-address="'file:///A:/COMPOSICAO%20GALPAO%20DO%20ARQUIVO%20GERAL%2005-10-2007.xls'#INSUMOS.$B$21" table:base-cell-address="PL_Licitante.$A$1"/>
        <table:named-expression table:name="RelatoriosFontes" table:expression="of:=&quot;OFFSET(['file:///C:/Users/1279017/Documents/COC/2.PROJETOS/CRECHES/Creche%20S%C3%A3o%20Luis/Creche%20S%C3%A3o%20Luis%202018/Planilha%20Or%C3%A7ament%C3%A1ria_CPUs_Cronogramas.xls'#$''.$A$5];1;0;NRELATORIOS)&quot;" table:base-cell-address="PL_Licitante.$A$1"/>
        <table:named-expression table:name="rm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range table:name="sarrafo" table:cell-range-address="'file://Oziel2/c/DOTA%20ENG/Tribunal%20Justiça/COMPOSICAO%20BATALHA%20TJ%2022-07-05.xls'#INSUMOS.$B$14" table:base-cell-address="PL_Licitante.$A$1"/>
        <table:named-range table:name="seladoracrilico" table:cell-range-address="'file:///C:/DOTA%20ENG%202/OZIEL/ORÇAMENTOS%20PARTICULARES%202007/Orçamento%20Márcio.xls'#INSUMOS.$B$59" table:base-cell-address="PL_Licitante.$A$1"/>
        <table:named-expression table:name="SENHAGT" table:expression="of:=&quot;PM2CAIXA&quot;" table:base-cell-address="PL_Licitante.$A$1"/>
        <table:named-expression table:name="SET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range table:name="solucaolimpadora" table:cell-range-address="'file:///A:/COMPOSICAO%20GALPAO%20DO%20ARQUIVO%20GERAL%2005-10-2007.xls'#INSUMOS.$B$25" table:base-cell-address="PL_Licitante.$A$1"/>
        <table:named-expression table:name="solver_opt" table:expression="of:=[.#REF!]" table:base-cell-address="PL_Licitante.$A$1"/>
        <table:named-expression table:name="solver_tmp" table:expression="of:=[.#REF!]" table:base-cell-address="PL_Licitante.$A$1"/>
        <table:named-expression table:name="sv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t_meso_2" table:expression="of:=[.#REF!]" table:base-cell-address="PL_Licitante.$A$1"/>
        <table:named-expression table:name="t_super_est_2" table:expression="of:=[.#REF!]" table:base-cell-address="PL_Licitante.$A$1"/>
        <table:named-expression table:name="Tabela" table:expression="of:=[.#REF!]" table:base-cell-address="PL_Licitante.$A$1"/>
        <table:named-range table:name="tabuavirola" table:cell-range-address="'file:///A:/COMPOSICAO%20GALPAO%20DO%20ARQUIVO%20GERAL%2005-10-2007.xls'#INSUMOS.$B$10" table:base-cell-address="PL_Licitante.$A$1"/>
        <table:named-range table:name="taco" table:cell-range-address="'file:///A:/COMPOSICAO%20GALPAO%20DO%20ARQUIVO%20GERAL%2005-10-2007.xls'#INSUMOS.$B$11" table:base-cell-address="PL_Licitante.$A$1"/>
        <table:named-range table:name="telhafibro" table:cell-range-address="'file:///C:/DOTA%20ENG/Tribunal%20Justiça/COMPOSICAO%20BATALHA%20TJ%2022-07-05%20maior.xls'#INSUMOS.$B$5" table:base-cell-address="PL_Licitante.$A$1"/>
        <table:named-expression table:name="TESTE" table:expression="of:=[.#REF!]" table:base-cell-address="PL_Licitante.$A$1"/>
        <table:named-range table:name="tijoloceramico" table:cell-range-address="'file:///A:/COMPOSICAO%20GALPAO%20DO%20ARQUIVO%20GERAL%2005-10-2007.xls'#INSUMOS.$B$34" table:base-cell-address="PL_Licitante.$A$1"/>
        <table:named-range table:name="tijolocomum" table:cell-range-address="'file:///A:/COMPOSICAO%20GALPAO%20DO%20ARQUIVO%20GERAL%2005-10-2007.xls'#INSUMOS.$B$33" table:base-cell-address="PL_Licitante.$A$1"/>
        <table:named-range table:name="tipoobra" table:cell-range-address="'file:///D:/Users/c120685/Desktop/PAULINIA_QUADRA%20ESCOLA_ORÇ_R00%20pr.xlsx'#BDI_1.$N$39:BDI_1.$N$45" table:base-cell-address="PL_Licitante.$A$1"/>
        <table:named-expression table:name="TipoOrçamento" table:expression="of:=&quot;BASE&quot;" table:base-cell-address="PL_Licitante.$A$1"/>
        <table:named-expression table:name="Print_Titles" table:expression="of:=#N/A" table:base-cell-address="PL_Licitante.$A$1"/>
        <table:named-expression table:name="tot_infra_1" table:expression="of:=[.#REF!]" table:base-cell-address="PL_Licitante.$A$1"/>
        <table:named-expression table:name="TOTAL_GERAL" table:expression="of:=[.#REF!]" table:base-cell-address="PL_Licitante.$A$1"/>
        <table:named-expression table:name="TOTALCRONOGRA" table:expression="of:=[.#REF!]" table:base-cell-address="PL_Licitante.$A$1"/>
        <table:named-expression table:name="vr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vt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wrn.COLETAS._.DE._.EQUIPAMENTOS." table:expression="of:=[.#REF!]" table:base-cell-address="PL_Licitante.$A$1"/>
        <table:named-expression table:name="wrn.COLETAS._.DE._.MATERIAIS." table:expression="of:=[.#REF!]" table:base-cell-address="PL_Licitante.$A$1"/>
        <table:named-expression table:name="wrn.COMP._.EQUIP." table:expression="of:=[.#REF!]" table:base-cell-address="PL_Licitante.$A$1"/>
        <table:named-expression table:name="wrn.COMP._.MATERIAIS." table:expression="of:=[.#REF!]" table:base-cell-address="PL_Licitante.$A$1"/>
        <table:named-expression table:name="wrn.PNEUS." table:expression="of:=[.#REF!]" table:base-cell-address="PL_Licitante.$A$1"/>
      </table:named-expressions>
      <table:database-ranges>
        <table:database-range table:target-range-address="PL_Licitante.J1:PL_Licitante.J105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percentage-style style:name="N36">
      <number:number number:decimal-places="13" number:min-decimal-places="13" number:min-integer-digits="1"/>
      <number:text>%</number:text>
    </number:percentage-style>
    <number:currency-style style:name="N37P0">
      <number:text> </number:text>
      <number:currency-symbol>R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7P1">
      <number:text>-</number:text>
      <number:currency-symbol>R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7P2">
      <number:text> </number:text>
      <number:currency-symbol>R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P0" number:language="pt" number:country="BR">
      <number:text> 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8P1" number:language="pt" number:country="BR">
      <number:text>-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8P2" number:language="pt" number:country="BR">
      <number:text> </number:text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currency-style style:name="N39">
      <number:currency-symbol>R$</number:currency-symbol>
      <number:text> </number:text>
      <number:number number:decimal-places="13" number:min-decimal-places="13" number:min-integer-digits="1" number:grouping="true"/>
    </number:currency-style>
    <style:style style:name="_52_0_37__32_-_32__202_nfase6_32_8" style:display-name="40% - Ênfase6 8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Moeda" style:family="table-cell" style:data-style-name="N37">
      <style:table-cell-properties style:vertical-align="automatic" fo:background-color="transparen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Porcentagem" style:family="table-cell" style:data-style-name="N13">
      <style:table-cell-properties style:vertical-align="automatic" fo:background-color="transparen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="55%" style:table-centering="horizontal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47244094488189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131</meta:generator>
    <meta:initial-creator>ZILAH PEDROSO GODOI PENTEADO BORGES</meta:initial-creator>
    <dc:creator>Bruno Levantezi Junior</dc:creator>
    <meta:creation-date>2026-06-01T18:26:41Z</meta:creation-date>
    <dc:date>2026-06-30T17:36:00Z</dc:date>
  </office:meta>
</office:document-meta>
</file>