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Liberation Sans" svg:font-family="&quot;Liberation Sans&quot;"/>
    <style:font-face style:name="Liberation Sans1" svg:font-family="&quot;Liberation Sans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Normal_32_5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5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Normal_32_6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Normal_32_6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Normal_32_2_32_2_32_2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6.50875cm"/>
    </style:style>
    <style:style style:name="co4" style:family="table-column">
      <style:table-column-properties fo:break-before="auto" style:column-width="7.0908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5.13291666666667cm"/>
    </style:style>
    <style:style style:name="ro1" style:family="table-row">
      <style:table-row-properties style:row-height="66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76.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CIRMED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4" table:default-cell-style-name="ce2"/>
        <table:table-column table:style-name="co6" table:default-cell-style-name="ce2"/>
        <table:table-column table:style-name="co5" table:number-columns-repeated="16375" table:default-cell-style-name="ce2"/>
        <table:table-row table:style-name="ro1">
          <table:table-cell office:value-type="string" table:number-columns-spanned="4" table:number-rows-spanned="1" table:style-name="ce9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number-columns-spanned="4" table:number-rows-spanned="1" table:style-name="ce10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1">
            <text:p>ÓRGÃO CONTRATANTE:</text:p>
          </table:table-cell>
          <table:covered-table-cell/>
          <table:table-cell office:value-type="string" table:number-columns-spanned="2" table:number-rows-spanned="1" table:style-name="ce12">
            <text:p>REDE MUN. DR. MÁRIO GATTI DE URGÊNCIA, EMERGÊNCIA E HOSPITALAR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1">
            <text:p>CONTRATADA:</text:p>
          </table:table-cell>
          <table:covered-table-cell/>
          <table:table-cell office:value-type="string" table:number-columns-spanned="2" table:number-rows-spanned="1" table:style-name="ce13">
            <text:p>CIRMED SERVIÇOS MÉDICOS LTDA<text:s/>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1">
            <text:p>CNPJ:</text:p>
          </table:table-cell>
          <table:covered-table-cell/>
          <table:table-cell office:value-type="string" table:number-columns-spanned="2" table:number-rows-spanned="1" table:style-name="ce13">
            <text:p>22.911.232/0001-34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1">
            <text:p>Nº DO PROCESSO:</text:p>
          </table:table-cell>
          <table:covered-table-cell/>
          <table:table-cell office:value-type="string" table:number-columns-spanned="2" table:number-rows-spanned="1" table:style-name="ce12">
            <text:p>HMMG.2024.00003442-84</text:p>
          </table:table-cell>
          <table:covered-table-cell/>
          <table:table-cell table:number-columns-repeated="16380" table:style-name="ce2"/>
        </table:table-row>
        <table:table-row table:style-name="ro4">
          <table:table-cell office:value-type="string" table:number-columns-spanned="2" table:number-rows-spanned="1" table:style-name="ce11">
            <text:p>Nº DO TERMO:</text:p>
          </table:table-cell>
          <table:covered-table-cell/>
          <table:table-cell office:value-type="string" table:number-columns-spanned="2" table:number-rows-spanned="1" table:style-name="ce13">
            <text:p>H00118/2025</text:p>
          </table:table-cell>
          <table:covered-table-cell/>
          <table:table-cell table:number-columns-repeated="16380" table:style-name="ce2"/>
        </table:table-row>
        <table:table-row table:style-name="ro5">
          <table:table-cell office:value-type="string" table:number-columns-spanned="2" table:number-rows-spanned="1" table:style-name="ce11">
            <text:p>OBJETO:</text:p>
          </table:table-cell>
          <table:covered-table-cell/>
          <table:table-cell office:value-type="string" table:number-columns-spanned="2" table:number-rows-spanned="1" table:style-name="ce14">
            <text:p>CONTRATAÇÃO DE EMPRESA PARA PRESTAÇÃO DE SERVIÇOS MÉDICOS NA ÁREA DE ANESTESIOLOGIA, COM FORNECIMENTO DE EQUIPAMENTOS PARA O COMPLEXO HOSPITALAR PREFEITO EDIVALDO ORSI “OURO VERDE” (CHPEO), E PRESTAÇÃO DE SERVIÇOS MÉDICOS, EM CARÁTER COMPLEMENTAR, NA ÁREA DE ANESTESIOLOGIA PARA O HOSPITAL MUNICIPAL DR. MÁRIO GATTI E UNIDADE PEDIÁTRICA MÁRIO GATTINHO, UNIDADES INTEGRANTES DA REDE MUNICIPAL DR. MÁRIO GATTI DE URGÊNCIA, EMERGÊNCIA E HOSPITALAR (RMMG).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2" table:style-name="ce11">
            <text:p>PERÍODO DE VIGÊNCIA:</text:p>
          </table:table-cell>
          <table:covered-table-cell/>
          <table:table-cell office:value-type="string" table:style-name="ce4">
            <text:p>INÍCIO</text:p>
          </table:table-cell>
          <table:table-cell office:value-type="string" table:style-name="ce4">
            <text:p>FIM</text:p>
          </table:table-cell>
          <table:table-cell table:number-columns-repeated="16380" table:style-name="ce2"/>
        </table:table-row>
        <table:table-row table:style-name="ro3">
          <table:covered-table-cell/>
          <table:covered-table-cell/>
          <table:table-cell office:value-type="date" office:date-value="2025-11-01T00:00:00" table:style-name="ce5">
            <text:p>01/11/2025</text:p>
          </table:table-cell>
          <table:table-cell office:value-type="date" office:date-value="2028-10-31T00:00:00" table:style-name="ce5">
            <text:p>31/10/2028</text:p>
          </table:table-cell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1">
            <text:p>VALOR TOTAL DO CONTRATO:</text:p>
          </table:table-cell>
          <table:covered-table-cell/>
          <table:table-cell office:value-type="float" office:value="29390619.920000002" table:number-columns-spanned="2" table:number-rows-spanned="1" table:style-name="ce15">
            <text:p>R$ 29.390.619,92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1">
            <text:p>VALOR MENSAL DO CONTRATO:</text:p>
          </table:table-cell>
          <table:covered-table-cell/>
          <table:table-cell office:value-type="float" office:value="816406.10888888896" table:formula="msoxl:=C11/36" table:number-columns-spanned="2" table:number-rows-spanned="1" table:style-name="ce16">
            <text:p>R$ 816.406,11</text:p>
          </table:table-cell>
          <table:covered-table-cell/>
          <table:table-cell table:number-columns-repeated="16380" table:style-name="ce2"/>
        </table:table-row>
        <table:table-row table:style-name="ro4">
          <table:table-cell office:value-type="string" table:number-columns-spanned="2" table:number-rows-spanned="1" table:style-name="ce17">
            <text:p>MÊS DE REFERÊNCIA:</text:p>
          </table:table-cell>
          <table:covered-table-cell/>
          <table:table-cell office:value-type="string" table:number-columns-spanned="2" table:number-rows-spanned="1" table:style-name="ce18">
            <text:p>JUNHO / 2026</text:p>
          </table:table-cell>
          <table:covered-table-cell/>
          <table:table-cell table:style-name="ce2"/>
          <table:table-cell table:style-name="ce6"/>
          <table:table-cell table:number-columns-repeated="16378"/>
        </table:table-row>
        <table:table-row table:style-name="ro6">
          <table:table-cell office:value-type="string" table:style-name="ce7">
            <text:p>ORDEM</text:p>
          </table:table-cell>
          <table:table-cell office:value-type="string" table:number-columns-spanned="2" table:number-rows-spanned="1" table:style-name="ce11">
            <text:p>NOME DOS EMPREGADOS</text:p>
          </table:table-cell>
          <table:covered-table-cell/>
          <table:table-cell office:value-type="string" table:style-name="ce3">
            <text:p>FUNÇÃO / ATIVIDADE EXERCIDA</text:p>
          </table:table-cell>
          <table:table-cell table:number-columns-repeated="16380" table:style-name="ce2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20">
            <text:p>AGDA MURIELLY DE SOUZA OLIVEIR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 table:style-name="ce2"/>
        </table:table-row>
        <table:table-row table:style-name="ro4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20">
            <text:p>ALESSANDRA DE CARVALHO LAUDISSI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 table:style-name="ce2"/>
        </table:table-row>
        <table:table-row table:style-name="ro4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20">
            <text:p>ALEXANDRE VIANA BELCHIOR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20">
            <text:p>ANA CAROLINA DE LIMA SOARES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20">
            <text:p>ANA CRISTINA VIAN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20">
            <text:p>ANA LUIZA CEOLIN POL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20">
            <text:p>ANDREA CARDOSO FERREIRA REIS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20">
            <text:p>ANDRESSA OLIVEIRA HASBAHR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20">
            <text:p>ANNELENE FRANZIN PASTOR STRIPECKE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20">
            <text:p>AUGUSTO MARQUES DE ALMEID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20">
            <text:p>BRUNO LAMBERTINI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20">
            <text:p>CAMILA BRAUN HEINKE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20">
            <text:p>CAMILA GOMES DALL AQU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20">
            <text:p>CAROLINA GOMIDE ZANIN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20">
            <text:p>CHRISTIANE VALENCA BAREL BERNARD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20">
            <text:p>DANIEL RICHARD MARTINS MOT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20">
            <text:p>DANIELA GIACIANI GALBIATTI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20">
            <text:p>DANILA FONSECA OLIVEIRA GASPARINI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20">
            <text:p>DIANE CHOU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20">
            <text:p>FABIO JOSE BOTELHO ROCH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20">
            <text:p>FILIPE ALTINO OLIVEIR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20">
            <text:p>GABRIEL BRAGA ZAMARIAN SCARPARO AMAT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20">
            <text:p>GABRIELLA CHRISTIANE HEUER GUIMARAES</text:p>
          </table:table-cell>
          <table:covered-table-cell/>
          <table:table-cell office:value-type="string" table:style-name="ce21">
            <text:p>MÉDICO(A) COORDENADORA</text:p>
          </table:table-cell>
          <table:table-cell table:number-columns-repeated="16380"/>
        </table:table-row>
        <table:table-row table:style-name="ro4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20">
            <text:p>GIANFRANCO ALVES SANTILH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20">
            <text:p>JOAO PEDRO DA SILVA ALMEID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20">
            <text:p>JOSE VICTOR ROVERONI ZUNTINI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20">
            <text:p>JOSEANE OLIVEIRA DE ALMEID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20">
            <text:p>JULIANA CAVALHIERI SILVEIR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20">
            <text:p>KARINA MERLOTT MAYOR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20">
            <text:p>LAIS DA COSTA SILV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20">
            <text:p>LEANDRO CARVALHO LONG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20">
            <text:p>LOREANY RUBIRA DOS SANTOS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20">
            <text:p>LUAN FIGUEIREDO FERNANDES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20">
            <text:p>LUIS FERNANDO REGIS SIMOES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20">
            <text:p>LUIS GUSTAVO BOTELHO PIRES DE CAMPOS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20">
            <text:p>LUIZ HUMBERTO DAVID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20">
            <text:p>MARCELL NINIS WOLFF BARREIROS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20">
            <text:p>MARIA IZETE GOMES DA COSTA RIBEIR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20">
            <text:p>MARINA PATRICIO RAMOS NEVES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20">
            <text:p>MARLI LOPES DE LIM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20">
            <text:p>MATHEUS CASAGRANDE RIBEIR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20">
            <text:p>MIGUEL SALOMÃ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20">
            <text:p>NAYARA BORGES ANDRADE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20">
            <text:p>NELSON DAVI BOLZANI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20">
            <text:p>PATRICIA FIORANI PENNABEL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20">
            <text:p>PATRICIA GISAH REIS GAREST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20">
            <text:p>PAULA FIORANI PENNABEL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20">
            <text:p>PAULO FERNANDO DINIZ GOMIDE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20">
            <text:p>PRISCILA PEREIRA DE PAUL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20">
            <text:p>RODRIGO DE PAIVA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20">
            <text:p>RODRIGO PIERAMI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20">
            <text:p>THISA THIEMI SARUWATARI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20">
            <text:p>VERONICA PUSTRELO DAMIA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style-name="ro4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20">
            <text:p>VICTORIA PEREIRA SIMAO</text:p>
          </table:table-cell>
          <table:covered-table-cell/>
          <table:table-cell office:value-type="string" table:style-name="ce21">
            <text:p>MÉDICO(A)</text:p>
          </table:table-cell>
          <table:table-cell table:number-columns-repeated="16380"/>
        </table:table-row>
        <table:table-row table:number-rows-repeated="104850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Liberation Sans" svg:font-family="&quot;Liberation Sans&quot;"/>
    <style:font-face style:name="Liberation Sans1" svg:font-family="&quot;Liberation Sans1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number-style style:name="N37" number:language="pt" number:country="BR">
      <number:number number:min-integer-digits="1"/>
    </number:number-style>
    <number:currency-style style:name="N38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9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9P0"/>
    </number:currency-style>
    <number:currency-style style:name="N40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40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40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Accen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_32_2_32_2" style:display-name="Accent 1 2 2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1_32_3" style:display-name="Accent 1 3" style:family="table-cell" style:data-style-name="N0">
      <style:table-cell-properties style:vertical-align="automatic" fo:background-color="#00000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2_32_2_32_2" style:display-name="Accent 2 2 2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2_32_3" style:display-name="Accent 2 3" style:family="table-cell" style:data-style-name="N0">
      <style:table-cell-properties style:vertical-align="automatic" fo:background-color="#80808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2_32_2" style:display-name="Accent 3 2 2" style:family="table-cell" style:data-style-name="N0">
      <style:table-cell-properties style:vertical-align="automatic" fo:background-color="#DDDDD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3" style:display-name="Accent 3 3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3_32_2" style:display-name="Accent 3 3 2" style:family="table-cell" style:data-style-name="N0">
      <style:table-cell-properties style:vertical-align="automatic" fo:background-color="#DDDDD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4" style:display-name="Accent 3 4" style:family="table-cell" style:data-style-name="N0">
      <style:table-cell-properties style:vertical-align="automatic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_32_4_32_2" style:display-name="Accent 3 4 2" style:family="table-cell" style:data-style-name="N0">
      <style:table-cell-properties style:vertical-align="automatic" fo:background-color="#DDDDDD"/>
      <style:text-properties fo:color="#000000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3_32_5" style:display-name="Accent 3 5" style:family="table-cell" style:data-style-name="N0">
      <style:table-cell-properties style:vertical-align="automatic" fo:background-color="#DDDDD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4_32_2" style:display-name="Accent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5_32_2" style:display-name="Accent 5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6" style:display-name="Accent 6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6_32_2" style:display-name="Accent 6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7" style:display-name="Accent 7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Arial" style:font-name-asian="Arial" style:font-name-complex="Arial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Bad_32_2_32_2" style:display-name="Bad 2 2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style style:name="Bad_32_3" style:display-name="Bad 3" style:family="table-cell" style:data-style-name="N0">
      <style:table-cell-properties style:vertical-align="automatic" fo:background-color="#FFCCCC"/>
      <style:text-properties fo:color="#CC0000" style:font-name="Arial" style:font-name-asian="Arial" style:font-name-complex="Arial" fo:font-size="10pt" style:font-size-asian="10pt" style:font-size-complex="10pt"/>
    </style:style>
    <style:style style:name="cf1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1_32_2" style:display-name="cf1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2_32_2" style:display-name="cf2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3" style:family="table-cell" style:data-style-name="N0">
      <style:table-cell-properties style:vertical-align="automatic" fo:background-color="#B7E1CD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3_32_2" style:display-name="cf3 2" style:family="table-cell" style:data-style-name="N0">
      <style:table-cell-properties style:vertical-align="automatic" fo:background-color="#B7E1CD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4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4_32_2" style:display-name="cf4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5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5_32_2" style:display-name="cf5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6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6_32_2" style:display-name="cf6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7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7_32_2" style:display-name="cf7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8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8_32_2" style:display-name="cf8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cf9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9_32_2" style:display-name="cf9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</style:style>
    <style:style style:name="Error" style:family="table-cell" style:data-style-name="N0">
      <style:table-cell-properties style:vertical-align="automatic" fo:background-color="#CC000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Error_32_2_32_2" style:display-name="Error 2 2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Error_32_3" style:display-name="Error 3" style:family="table-cell" style:data-style-name="N0">
      <style:table-cell-properties style:vertical-align="automatic" fo:background-color="#CC000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37">
      <style:table-cell-properties style:vertical-align="automatic" fo:background-color="transparent"/>
    </style:style>
    <style:style style:name="Excel_32_Built-in_32_Normal_32_2" style:display-name="Excel Built-in Normal 2" style:family="table-cell" style:data-style-name="N37">
      <style:table-cell-properties style:vertical-align="automatic" fo:background-color="transparent"/>
    </style:style>
    <style:style style:name="Excel_32_Built-in_32_Normal_32_2_32_2" style:display-name="Excel Built-in Normal 2 2" style:family="table-cell" style:data-style-name="N37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xcel_32_Built-in_32_Normal_32_3" style:display-name="Excel Built-in Normal 3" style:family="table-cell" style:data-style-name="N37">
      <style:table-cell-properties style:vertical-align="automatic" fo:background-color="transparent"/>
    </style:style>
    <style:style style:name="Excel_32_Built-in_32_Normal_32_3_32_2" style:display-name="Excel Built-in Normal 3 2" style:family="table-cell" style:data-style-name="N37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xcel_32_Built-in_32_Normal_32_4" style:display-name="Excel Built-in Normal 4" style:family="table-cell" style:data-style-name="N37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Footnote_32_2_32_2" style:display-name="Footnote 2 2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/>
    </style:style>
    <style:style style:name="Footnote_32_3" style:display-name="Footnote 3" style:family="table-cell" style:data-style-name="N0">
      <style:table-cell-properties style:vertical-align="automatic" fo:background-color="transparent"/>
      <style:text-properties fo:color="#80808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Arial" style:font-name-asian="Arial" style:font-name-complex="Arial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Good_32_2_32_2" style:display-name="Good 2 2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 fo:font-size="10pt" style:font-size-asian="10pt" style:font-size-complex="10pt"/>
    </style:style>
    <style:style style:name="Good_32_3" style:display-name="Good 3" style:family="table-cell" style:data-style-name="N0">
      <style:table-cell-properties style:vertical-align="automatic" fo:background-color="#CCFFCC"/>
      <style:text-properties fo:color="#006600" style:font-name="Arial" style:font-name-asian="Arial" style:font-name-complex="Arial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3" style:display-name="Heading 1 3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3_32_2" style:display-name="Heading 1 3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4" style:display-name="Heading 1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1_32_4_32_2" style:display-name="Heading 1 4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1_32_5" style:display-name="Heading 1 5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2_32_2" style:display-name="Heading 2 2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3" style:display-name="Heading 2 3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3_32_2" style:display-name="Heading 2 3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4" style:display-name="Heading 2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2pt" style:font-size-asian="12pt" style:font-size-complex="12pt" fo:font-weight="bold" style:font-weight-asian="bold" style:font-weight-complex="bold"/>
    </style:style>
    <style:style style:name="Heading_32_2_32_4_32_2" style:display-name="Heading 2 4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eading_32_2_32_5" style:display-name="Heading 2 5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3_32_2" style:display-name="Heading 3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4_32_2" style:display-name="Heading 4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5" style:display-name="Heading 5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_32_5_32_2" style:display-name="Heading 5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6" style:display-name="Heading 6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Hyperlink_32_2_32_2" style:display-name="Hyperlink 2 2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fo:font-size="10pt" style:font-size-asian="10pt" style:font-size-complex="10pt" style:text-underline-style="solid" style:text-underline-type="single"/>
    </style:style>
    <style:style style:name="Hyperlink_32_3" style:display-name="Hyperlink 3" style:family="table-cell" style:data-style-name="N0">
      <style:table-cell-properties style:vertical-align="automatic" fo:background-color="transparent"/>
      <style:text-properties fo:color="#0000EE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Moeda_32_2" style:display-name="Moeda 2" style:family="table-cell" style:data-style-name="N38"/>
    <style:style style:name="Moeda_32_2_32_2" style:display-name="Moeda 2 2" style:family="table-cell" style:data-style-name="N38"/>
    <style:style style:name="Moeda_32_2_32_2_32_2" style:display-name="Moeda 2 2 2" style:family="table-cell" style:data-style-name="N4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Moeda_32_2_32_3" style:display-name="Moeda 2 3" style:family="table-cell" style:data-style-name="N38"/>
    <style:style style:name="Moeda_32_2_32_3_32_2" style:display-name="Moeda 2 3 2" style:family="table-cell" style:data-style-name="N4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Moeda_32_2_32_4" style:display-name="Moeda 2 4" style:family="table-cell" style:data-style-name="N38"/>
    <style:style style:name="Moeda_32_2_32_4_32_2" style:display-name="Moeda 2 4 2" style:family="table-cell" style:data-style-name="N4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Moeda_32_2_32_5" style:display-name="Moeda 2 5" style:family="table-cell" style:data-style-name="N4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Moeda_32_3" style:display-name="Moeda 3" style:family="table-cell" style:data-style-name="N38"/>
    <style:style style:name="Moeda_32_3_32_2" style:display-name="Moeda 3 2" style:family="table-cell" style:data-style-name="N4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Moeda_32_4" style:display-name="Moeda 4" style:family="table-cell" style:data-style-name="N38"/>
    <style:style style:name="Moeda_32_4_32_2" style:display-name="Moeda 4 2" style:family="table-cell" style:data-style-name="N4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Arial" style:font-name-asian="Arial" style:font-name-complex="Arial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Neutral_32_2_32_2" style:display-name="Neutral 2 2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 fo:font-size="10pt" style:font-size-asian="10pt" style:font-size-complex="10pt"/>
    </style:style>
    <style:style style:name="Neutral_32_3" style:display-name="Neutral 3" style:family="table-cell" style:data-style-name="N0">
      <style:table-cell-properties style:vertical-align="automatic" fo:background-color="#FFFFCC"/>
      <style:text-properties fo:color="#996600" style:font-name="Arial" style:font-name-asian="Arial" style:font-name-complex="Arial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_32_2" style:display-name="Normal 2 2 2" style:family="table-cell" style:data-style-name="N0">
      <style:table-cell-properties style:vertical-align="automatic" fo:background-color="transparent"/>
    </style:style>
    <style:style style:name="Normal_32_2_32_2_32_2_32_2" style:display-name="Normal 2 2 2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_32_2_32_3" style:display-name="Normal 2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2_32_4_32_2" style:display-name="Normal 2 4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rmal_32_2_32_5" style:display-name="Normal 2 5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4_32_2_32_2" style:display-name="Normal 4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rmal_32_4_32_3" style:display-name="Normal 4 3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Arial" style:font-name-asian="Arial" style:font-name-complex="Arial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Note_32_2_32_2" style:display-name="Note 2 2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 fo:font-size="10pt" style:font-size-asian="10pt" style:font-size-complex="10pt"/>
    </style:style>
    <style:style style:name="Note_32_3" style:display-name="Note 3" style:family="table-cell" style:data-style-name="N0">
      <style:table-cell-properties fo:border="thin solid #808080" style:vertical-align="automatic" fo:background-color="#FFFFCC"/>
      <style:text-properties fo:color="#333333" style:font-name="Arial" style:font-name-asian="Arial" style:font-name-complex="Arial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_32_2" style:display-name="Result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" style:display-name="Result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_32_2" style:display-name="Result 3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4" style:display-name="Result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4_32_2" style:display-name="Result 4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5" style:display-name="Result 5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_32_2" style:display-name="Result2 2 2" style:family="table-cell" style:data-style-name="N39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3" style:display-name="Result2 3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3_32_2" style:display-name="Result2 3 2" style:family="table-cell" style:data-style-name="N39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4" style:display-name="Result2 4" style:family="table-cell" style:data-style-name="N39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2_32_2" style:display-name="Status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Status_32_3" style:display-name="Status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3_32_2" style:display-name="Status 3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Status_32_4" style:display-name="Status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Status_32_4_32_2" style:display-name="Status 4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Status_32_5" style:display-name="Status 5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2" style:display-name="Text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2_32_2" style:display-name="Text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Text_32_3" style:display-name="Text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3_32_2" style:display-name="Text 3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Text_32_4" style:display-name="Text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_32_4_32_2" style:display-name="Text 4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Text_32_5" style:display-name="Text 5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Arial" style:font-name-asian="Arial" style:font-name-complex="Arial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Warning_32_2_32_2" style:display-name="Warning 2 2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style style:name="Warning_32_3" style:display-name="Warning 3" style:family="table-cell" style:data-style-name="N0">
      <style:table-cell-properties style:vertical-align="automatic" fo:background-color="transparent"/>
      <style:text-properties fo:color="#CC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5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Thais Neri Teixeira</meta:initial-creator>
    <dc:creator>Wesley Cleber Neiva Chaves</dc:creator>
    <meta:creation-date>2022-08-08T19:14:41Z</meta:creation-date>
    <dc:date>2026-07-13T14:38:22Z</dc:date>
    <meta:print-date>2026-07-13T14:37:35Z</meta:print-date>
  </office:meta>
</office:document-meta>
</file>