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style:cell-protect="none"/>
    </style:style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cell-protect="none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3pt" style:font-size-asian="13pt" style:font-size-complex="13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6.9320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7229166666667cm"/>
    </style:style>
    <style:style style:name="ro1" style:family="table-row">
      <style:table-row-properties style:row-height="64.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87.75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ISNE_S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2" table:default-cell-style-name="ce1"/>
        <table:table-column table:style-name="co6" table:number-columns-repeated="16358" table:default-cell-style-name="ce1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2" table:style-name="ce1"/>
          <table:table-cell table:number-columns-repeated="16358" table:style-name="ce2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2" table:style-name="ce1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icipal Dr Mário Gatti de Urgência, Emergência e Hospitalar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3">
            <text:p>ASSOCIAÇÃO BENEFICENTE CISNE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3">
            <text:p>56.322.696/0001-27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3">
            <text:p>HMMG.2022.00000506-04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3">
            <text:p>154/2022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4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4">
            <text:p>Contratação de Entidade Beneficente de Assistência Social com certificação CEBAS</text:p>
            <text:p>na área de Saúde, nos termos da Lei Federal nº 12.101/09 e dos artigos 24, 25 e 26 da Lei</text:p>
            <text:p>Federal nº. 8.080/90, visando à promoção e desenvolvimento do campo de ensino do Pronto</text:p>
            <text:p>Atendimento SÃO JOSÉ, e de atividades educacionais voltadas à qualificação e formação de</text:p>
            <text:p>profissionais mediante serviço médico e multiprofissional, para atuação junto aos usuários do</text:p>
            <text:p>Sistema Único de Saúde - SUS, conforme especificações do presente Termo de Referência.</text:p>
            <text:p/>
          </table:table-cell>
          <table:covered-table-cell/>
          <table:table-cell table:style-name="ce4"/>
          <table:table-cell office:value-type="string" table:style-name="ce4">
            <text:p><text:s/></text:p>
          </table:table-cell>
          <table:table-cell table:number-columns-repeated="20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FIM</text:p>
          </table:table-cell>
          <table:table-cell table:number-columns-repeated="22" table:style-name="ce4"/>
          <table:table-cell table:number-columns-repeated="16358" table:style-name="ce2"/>
        </table:table-row>
        <table:table-row table:style-name="ro3">
          <table:covered-table-cell/>
          <table:covered-table-cell/>
          <table:table-cell office:value-type="date" office:date-value="2024-08-15T00:00:00" table:style-name="ce6">
            <text:p>15/08/2024</text:p>
          </table:table-cell>
          <table:table-cell office:value-type="date" office:date-value="2026-08-14T00:00:00" table:style-name="ce6">
            <text:p>14/08/2026</text:p>
          </table:table-cell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5">
            <text:p>VALOR TOTAL DO CONTRATO:</text:p>
          </table:table-cell>
          <table:covered-table-cell/>
          <table:table-cell office:value-type="float" office:value="31421669.52" table:number-columns-spanned="2" table:number-rows-spanned="1" table:style-name="ce16">
            <text:p>R$ 31.421.669,52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5">
            <text:p>VALOR MENSAL DO CONTRATO:</text:p>
          </table:table-cell>
          <table:covered-table-cell/>
          <table:table-cell office:value-type="float" office:value="1309236.23" table:formula="msoxl:=C11/24" table:number-columns-spanned="2" table:number-rows-spanned="1" table:style-name="ce17">
            <text:p>R$ 1.309.236,23</text:p>
          </table:table-cell>
          <table:covered-table-cell/>
          <table:table-cell table:number-columns-repeated="22" table:style-name="ce4"/>
          <table:table-cell table:number-columns-repeated="16358" table:style-name="ce2"/>
        </table:table-row>
        <table:table-row table:style-name="ro3">
          <table:table-cell office:value-type="string" table:number-columns-spanned="2" table:number-rows-spanned="1" table:style-name="ce18">
            <text:p>MÊS DE REFERÊNCIA:</text:p>
          </table:table-cell>
          <table:covered-table-cell/>
          <table:table-cell office:value-type="string" table:number-columns-spanned="2" table:number-rows-spanned="1" table:style-name="ce19">
            <text:p>JUNHO / 2026</text:p>
          </table:table-cell>
          <table:covered-table-cell/>
          <table:table-cell table:number-columns-repeated="22" table:style-name="ce1"/>
          <table:table-cell table:number-columns-repeated="16358" table:style-name="ce2"/>
        </table:table-row>
        <table:table-row table:style-name="ro5">
          <table:table-cell office:value-type="string" table:style-name="ce7">
            <text:p>ORDEM</text:p>
          </table:table-cell>
          <table:table-cell office:value-type="string" table:number-columns-spanned="2" table:number-rows-spanned="1" table:style-name="ce11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22" table:style-name="ce1"/>
          <table:table-cell table:number-columns-repeated="16358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1">
            <text:p>ADRIANA APARECIDA JERONIMO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22" table:style-name="ce1"/>
          <table:table-cell table:number-columns-repeated="16358" table:style-name="ce2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1">
            <text:p>ADRIANA BARBOSA DA SILVA DIA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22" table:style-name="ce1"/>
          <table:table-cell table:number-columns-repeated="16358" table:style-name="ce2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1">
            <text:p>ALESSANDRA PATRICIA FONSECA RIBEIR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1">
            <text:p>ALEXANDRA PEDROSO RIBESSI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1">
            <text:p>ALINE VITORIA MARQUES DA COSTA</text:p>
          </table:table-cell>
          <table:covered-table-cell/>
          <table:table-cell office:value-type="string" table:style-name="ce22">
            <text:p>ASSISTENTE SOCIAL</text:p>
          </table:table-cell>
          <table:table-cell table:number-columns-repeated="16380" table:style-name="ce2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1">
            <text:p>ANDREA CUSINAT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1">
            <text:p>ANDREIA CRISTINA GAZOLLA RIBA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1">
            <text:p>ANNA MARCELA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1">
            <text:p>ANE CAROLINE DOS SANTOS COSTA</text:p>
          </table:table-cell>
          <table:covered-table-cell/>
          <table:table-cell office:value-type="string" table:style-name="ce22">
            <text:p>ASSISTENTE ADMINISTRATIVO</text:p>
          </table:table-cell>
          <table:table-cell table:number-columns-repeated="16380" table:style-name="ce2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1">
            <text:p>BARBARA CASSIANO PEREZ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1">
            <text:p>BEATRIZ ALBUQUERQUE DE TILI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21">
            <text:p>BEATRIZ GALVÃO MARQU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21">
            <text:p>BIANCA DE CARVALHO BIGID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21">
            <text:p>BRUNA ALEXANDRE RUFINO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21">
            <text:p>BRUNA NEVES DE SOUZ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21">
            <text:p>CAROLINE DE AQUINO GORINO</text:p>
          </table:table-cell>
          <table:covered-table-cell/>
          <table:table-cell office:value-type="string" table:style-name="ce22">
            <text:p>ASSISTENTE ADMINISTRATIVO</text:p>
          </table:table-cell>
          <table:table-cell table:number-columns-repeated="16380" table:style-name="ce2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21">
            <text:p>CAROLINE DWILLES PEREIRA LIM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21">
            <text:p>CAMILI APARECIDA CHARUPA MACHAD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21">
            <text:p>CELITA APARECIDA MOREIRA DOS SANTO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21">
            <text:p>CICERA DA SILVA DE LIM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21">
            <text:p>CINTIA MANGOLIN BARBOSA CASTILHO DARCI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21">
            <text:p>CLAUDIA REGINA SCANAVACCA LOURENCO</text:p>
          </table:table-cell>
          <table:covered-table-cell/>
          <table:table-cell office:value-type="string" table:style-name="ce22">
            <text:p>SUPERVISORA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21">
            <text:p>CLAUDIO OSCAR DE OLIVEIR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21">
            <text:p>CRISLEIDE DA SILVA RIBEIR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21">
            <text:p>CRISTIANE DE AGUIAR PRIM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21">
            <text:p>DAIANA FERNANDA GOMES DE SA OLIVEIR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21">
            <text:p>DAMARES SARAIVA FONTES TANG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21">
            <text:p>DANIELLE CRISTINA SCALI<text:s text:c="2"/>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21">
            <text:p>DANIELA MARTONI THOMAZ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21">
            <text:p>DEBORA BARROS DE LIM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21">
            <text:p>ELIMAR CARVALHO DE SOUZ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21">
            <text:p>EVELLYN NAYARA DOS SANTOS LEITE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21">
            <text:p>EVELIM ALVES PIT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21">
            <text:p>FERNANDA CAROLINA FERREIRA E SILV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21">
            <text:p>FLAVIA JULIANA RODRIGUES DE SA PINHEIRO DE MELO</text:p>
          </table:table-cell>
          <table:covered-table-cell/>
          <table:table-cell office:value-type="string" table:style-name="ce22">
            <text:p>ASSISTENTE SOCIAL</text:p>
          </table:table-cell>
          <table:table-cell table:number-columns-repeated="16380" table:style-name="ce2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21">
            <text:p>FRANCIENE ROCHA SANTO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21">
            <text:p>FRANCIMAR ALBERTO RODRIGU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21">
            <text:p>GERSON PEREIRA DOS SANTOS FREITA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21">
            <text:p>GERMANA PRADAL</text:p>
          </table:table-cell>
          <table:covered-table-cell/>
          <table:table-cell office:value-type="string" table:style-name="ce22">
            <text:p>ASSISTENTE SOCIAL</text:p>
          </table:table-cell>
          <table:table-cell table:number-columns-repeated="16380" table:style-name="ce2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21">
            <text:p>GLEICIELE BRITO COST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21">
            <text:p>GRAZIELE CRISTINA BERTO LARA</text:p>
          </table:table-cell>
          <table:covered-table-cell/>
          <table:table-cell office:value-type="string" table:style-name="ce22">
            <text:p>SUPERVISORA DE PLANEJAMENTO</text:p>
          </table:table-cell>
          <table:table-cell table:number-columns-repeated="16380" table:style-name="ce2"/>
        </table:table-row>
        <table:table-row table:style-name="ro3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21">
            <text:p>GUILHERME VINICIUS QUIRINO CALIXT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21">
            <text:p>HILARY GABRIELLY VILA REAL DE SOUS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21">
            <text:p>IRACI PIMENTEL CARNIATO DE OLIVEIR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21">
            <text:p>JADIELSON FERREIRA DA SILV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21">
            <text:p>JANAICE FLOR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21">
            <text:p>JESSICA VIEIRA BELEI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21">
            <text:p>JOSEANE MARIA LEMOS COST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21">
            <text:p>JULIANA ALVES DE FARIA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21">
            <text:p>JULIANA GILO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21">
            <text:p>JUCICLEIDE SANTOS OLIVEIR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21">
            <text:p>JULIE KATHELYN BUENO DE LIM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21">
            <text:p>KARINA DOS SANTOS FERREIR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21">
            <text:p>KANANDA DE SOUSA CAVALCANTE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21">
            <text:p>KATHLEN FONTES DA SILVA CAMARG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21">
            <text:p>KATHLEEN NARA RIBEIR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21">
            <text:p>KEVELYN FERNANDA DO CARMO RODRIGU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21">
            <text:p>LIZANDRA CECÍLIA AVELINO BARBOS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21">
            <text:p>LILIAN FREZARINE DA CUNH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21">
            <text:p>LUCIA DOS REIS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21">
            <text:p>MAISA ALVES PEREIR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21">
            <text:p>MARCIA APARECIDA DA ROCH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21">
            <text:p>MARIA CONCEICAO LEMES FERREIRA ARAUJO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21">
            <text:p>MARIA DE JESUS FRANCO PEREIR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21">
            <text:p>MARIA EDUARDA OLIVEIRA VENANCI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21">
            <text:p>MARIA EDUARDA SANTOS BRITO PRADAL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21">
            <text:p>MARIA IVETE SANTOS DE LIM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21">
            <text:p>MARIA MIRIAM BEZERRA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21">
            <text:p>MARIANA GOMES DA SILV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21">
            <text:p>MARLENE PEREIRA DA SIL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21">
            <text:p>MARILIA RODRIGUES DA ROCHA FONSEC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21">
            <text:p>MARTA MENDES DA CUNHA LOP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21">
            <text:p>MIRIAM LOPES DA CRUZ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21">
            <text:p>PAULA CAROLINE DOS SANTOS MARQU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21">
            <text:p>PAMELA MARIA CORDEIRO DE GODOY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21">
            <text:p>PRISCILA NORONHA DA SILVA SOUS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21">
            <text:p>QUELINEIA SODRE FREITA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21">
            <text:p>RAQUEL DE QUEIROZ DO CARM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21">
            <text:p>REGINA DE QUEIROZ EVANGELISTA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21">
            <text:p>ROBERT HENRIQUE CACCIATORI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21">
            <text:p>ROSANGELA RODRIGUES ANIZAU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21">
            <text:p>SARAH FERREIRA DE ALMEIDA SARAIV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21">
            <text:p>SELMA APARECIDA GOMES XAVIER RODRIGU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21">
            <text:p>SIMONE DA INVENÇÃO GOME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21">
            <text:p>STEPHANY GIROLLA FREITAS DE JESU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21">
            <text:p>STHEPHANI PAULA DA SILVA BOMBA</text:p>
          </table:table-cell>
          <table:covered-table-cell/>
          <table:table-cell office:value-type="string" table:style-name="ce22">
            <text:p>ASSISTENTE ADMINISTRATIVO</text:p>
          </table:table-cell>
          <table:table-cell table:number-columns-repeated="16380" table:style-name="ce2"/>
        </table:table-row>
        <table:table-row table:style-name="ro3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21">
            <text:p>TAMIRES MELO DO NASCIMENT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21">
            <text:p>TATIANE FRANCO DE SOUZA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21">
            <text:p>VALMAYRE MARQUES NUNES</text:p>
          </table:table-cell>
          <table:covered-table-cell/>
          <table:table-cell office:value-type="string" table:style-name="ce22">
            <text:p>ENFERMEIRO</text:p>
          </table:table-cell>
          <table:table-cell table:number-columns-repeated="16380" table:style-name="ce2"/>
        </table:table-row>
        <table:table-row table:style-name="ro3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21">
            <text:p>VERA APARECIDA SONATI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21">
            <text:p>VITORIA ANDRIELLY SOUSA DE CARVALHO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21">
            <text:p>ZENAIDE MARTINS DE SOUZA SANTOS</text:p>
          </table:table-cell>
          <table:covered-table-cell/>
          <table:table-cell office:value-type="string" table:style-name="ce22">
            <text:p>TÉCNICAO DE ENFERMAGEM</text:p>
          </table:table-cell>
          <table:table-cell table:number-columns-repeated="16380" table:style-name="ce2"/>
        </table:table-row>
        <table:table-row table:style-name="ro3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21">
            <text:p>ZILDA CRISTINA MANHANI</text:p>
          </table:table-cell>
          <table:covered-table-cell/>
          <table:table-cell office:value-type="string" table:style-name="ce22">
            <text:p>ASSISTENTE SOCIAL</text:p>
          </table:table-cell>
          <table:table-cell table:number-columns-repeated="16380" table:style-name="ce2"/>
        </table:table-row>
        <table:table-row table:style-name="ro3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21">
            <text:p>ALINE DE FATIMA FERREIR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21">
            <text:p>ANA ISADORA PIANOWSKI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21">
            <text:p>ANABEL VIZCAINO OTER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21">
            <text:p>ANDRE FERNANDES MESQUIT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21">
            <text:p>ANDRE PERRONI SALDINI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21">
            <text:p>ARLET DIAZ REYNALD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21">
            <text:p>BRUNA MARA CUNHA BACCI MERENCIAN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21">
            <text:p>CECILIA VERDADE POLEZEL PEDROS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21">
            <text:p>DAICYREE WANIELLI CAMARG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21">
            <text:p>DARWIN FERNANDEZ CAN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21">
            <text:p>DIOGO VIEIRA DE CARVALH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21">
            <text:p>EDUARDO CAMAÇARY CAVALCANTE LEMO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21">
            <text:p>EMILIANE KARLA ALFENAS SIQUEIR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7" table:style-name="ce8">
            <text:p>107</text:p>
          </table:table-cell>
          <table:table-cell office:value-type="string" table:number-columns-spanned="2" table:number-rows-spanned="1" table:style-name="ce21">
            <text:p>FERNANDA DIAS VIEIRA REVERBIRI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8" table:style-name="ce8">
            <text:p>108</text:p>
          </table:table-cell>
          <table:table-cell office:value-type="string" table:number-columns-spanned="2" table:number-rows-spanned="1" table:style-name="ce21">
            <text:p>FERNANDA INDIRA CRUZ GUAMAN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09" table:style-name="ce8">
            <text:p>109</text:p>
          </table:table-cell>
          <table:table-cell office:value-type="string" table:number-columns-spanned="2" table:number-rows-spanned="1" table:style-name="ce21">
            <text:p>GABRIEL BASTOS DE SOUS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0" table:style-name="ce8">
            <text:p>110</text:p>
          </table:table-cell>
          <table:table-cell office:value-type="string" table:number-columns-spanned="2" table:number-rows-spanned="1" table:style-name="ce21">
            <text:p>GABRIELA VIEIRA PEIXOT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1" table:style-name="ce8">
            <text:p>111</text:p>
          </table:table-cell>
          <table:table-cell office:value-type="string" table:number-columns-spanned="2" table:number-rows-spanned="1" table:style-name="ce21">
            <text:p>GIBSON SALES BESS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2" table:style-name="ce8">
            <text:p>112</text:p>
          </table:table-cell>
          <table:table-cell office:value-type="string" table:number-columns-spanned="2" table:number-rows-spanned="1" table:style-name="ce21">
            <text:p>GUSTAVO HENRIQUE DE BRITO SANTO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3" table:style-name="ce8">
            <text:p>113</text:p>
          </table:table-cell>
          <table:table-cell office:value-type="string" table:number-columns-spanned="2" table:number-rows-spanned="1" table:style-name="ce21">
            <text:p>HELITON ANTONIO MORAES SANTO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4" table:style-name="ce8">
            <text:p>114</text:p>
          </table:table-cell>
          <table:table-cell office:value-type="string" table:number-columns-spanned="2" table:number-rows-spanned="1" table:style-name="ce21">
            <text:p>ILSON ALVES SERGI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5" table:style-name="ce8">
            <text:p>115</text:p>
          </table:table-cell>
          <table:table-cell office:value-type="string" table:number-columns-spanned="2" table:number-rows-spanned="1" table:style-name="ce21">
            <text:p>ISABELLA CALDEIRA FREITA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6" table:style-name="ce8">
            <text:p>116</text:p>
          </table:table-cell>
          <table:table-cell office:value-type="string" table:number-columns-spanned="2" table:number-rows-spanned="1" table:style-name="ce21">
            <text:p>JOÃO VITOR DIAS MEL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7" table:style-name="ce8">
            <text:p>117</text:p>
          </table:table-cell>
          <table:table-cell office:value-type="string" table:number-columns-spanned="2" table:number-rows-spanned="1" table:style-name="ce21">
            <text:p>JOSÉ BRILHANTE DE OLIVEIR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8" table:style-name="ce8">
            <text:p>118</text:p>
          </table:table-cell>
          <table:table-cell office:value-type="string" table:number-columns-spanned="2" table:number-rows-spanned="1" table:style-name="ce21">
            <text:p>KARLA NOGUEIRA DE MORAI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19" table:style-name="ce8">
            <text:p>119</text:p>
          </table:table-cell>
          <table:table-cell office:value-type="string" table:number-columns-spanned="2" table:number-rows-spanned="1" table:style-name="ce21">
            <text:p>LARISSA FERREIRA SÁ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0" table:style-name="ce8">
            <text:p>120</text:p>
          </table:table-cell>
          <table:table-cell office:value-type="string" table:number-columns-spanned="2" table:number-rows-spanned="1" table:style-name="ce21">
            <text:p>LAURO DE FREITAS LEME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1" table:style-name="ce8">
            <text:p>121</text:p>
          </table:table-cell>
          <table:table-cell office:value-type="string" table:number-columns-spanned="2" table:number-rows-spanned="1" table:style-name="ce21">
            <text:p>LEONARDO DOS SANTOS GUALHANONI MORAI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2" table:style-name="ce8">
            <text:p>122</text:p>
          </table:table-cell>
          <table:table-cell office:value-type="string" table:number-columns-spanned="2" table:number-rows-spanned="1" table:style-name="ce21">
            <text:p>LETICIA CASSARO FELTRIN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3" table:style-name="ce8">
            <text:p>123</text:p>
          </table:table-cell>
          <table:table-cell office:value-type="string" table:number-columns-spanned="2" table:number-rows-spanned="1" table:style-name="ce21">
            <text:p>LUCAS BUSINARO CARDENUT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4" table:style-name="ce8">
            <text:p>124</text:p>
          </table:table-cell>
          <table:table-cell office:value-type="string" table:number-columns-spanned="2" table:number-rows-spanned="1" table:style-name="ce21">
            <text:p>LUIZA CUNH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5" table:style-name="ce8">
            <text:p>125</text:p>
          </table:table-cell>
          <table:table-cell office:value-type="string" table:number-columns-spanned="2" table:number-rows-spanned="1" table:style-name="ce21">
            <text:p>MARIA FERNANDA R FARIA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6" table:style-name="ce8">
            <text:p>126</text:p>
          </table:table-cell>
          <table:table-cell office:value-type="string" table:number-columns-spanned="2" table:number-rows-spanned="1" table:style-name="ce21">
            <text:p>MARIA REGINA RIGON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7" table:style-name="ce8">
            <text:p>127</text:p>
          </table:table-cell>
          <table:table-cell office:value-type="string" table:number-columns-spanned="2" table:number-rows-spanned="1" table:style-name="ce21">
            <text:p>MATEUS VIDAL DE NEGREIROS LIR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8" table:style-name="ce8">
            <text:p>128</text:p>
          </table:table-cell>
          <table:table-cell office:value-type="string" table:number-columns-spanned="2" table:number-rows-spanned="1" table:style-name="ce21">
            <text:p>MATHEUS BRITO DE ANDRADE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29" table:style-name="ce8">
            <text:p>129</text:p>
          </table:table-cell>
          <table:table-cell office:value-type="string" table:number-columns-spanned="2" table:number-rows-spanned="1" table:style-name="ce21">
            <text:p>MATHEUS FELIPE ALVES CHAVES ARIONE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0" table:style-name="ce8">
            <text:p>130</text:p>
          </table:table-cell>
          <table:table-cell office:value-type="string" table:number-columns-spanned="2" table:number-rows-spanned="1" table:style-name="ce21">
            <text:p>MATHEUS MATSUMURA FALEIRO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1" table:style-name="ce8">
            <text:p>131</text:p>
          </table:table-cell>
          <table:table-cell office:value-type="string" table:number-columns-spanned="2" table:number-rows-spanned="1" table:style-name="ce21">
            <text:p>MATHEUS SERVIDONI FROI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2" table:style-name="ce8">
            <text:p>132</text:p>
          </table:table-cell>
          <table:table-cell office:value-type="string" table:number-columns-spanned="2" table:number-rows-spanned="1" table:style-name="ce21">
            <text:p>MATHEUS SILVA SOARE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3" table:style-name="ce8">
            <text:p>133</text:p>
          </table:table-cell>
          <table:table-cell office:value-type="string" table:number-columns-spanned="2" table:number-rows-spanned="1" table:style-name="ce21">
            <text:p>MILLENA AMÉLIA BAPTIST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4" table:style-name="ce8">
            <text:p>134</text:p>
          </table:table-cell>
          <table:table-cell office:value-type="string" table:number-columns-spanned="2" table:number-rows-spanned="1" table:style-name="ce21">
            <text:p>MYLENA OLIVEIRA BANDEIR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5" table:style-name="ce8">
            <text:p>135</text:p>
          </table:table-cell>
          <table:table-cell office:value-type="string" table:number-columns-spanned="2" table:number-rows-spanned="1" table:style-name="ce21">
            <text:p>OTÁVIO AMBROZET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6" table:style-name="ce8">
            <text:p>136</text:p>
          </table:table-cell>
          <table:table-cell office:value-type="string" table:number-columns-spanned="2" table:number-rows-spanned="1" table:style-name="ce21">
            <text:p>PATRICIA CARLA CANDIDO MOTT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7" table:style-name="ce8">
            <text:p>137</text:p>
          </table:table-cell>
          <table:table-cell office:value-type="string" table:number-columns-spanned="2" table:number-rows-spanned="1" table:style-name="ce21">
            <text:p>PATRICK NEVES CAMPO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8" table:style-name="ce8">
            <text:p>138</text:p>
          </table:table-cell>
          <table:table-cell office:value-type="string" table:number-columns-spanned="2" table:number-rows-spanned="1" table:style-name="ce21">
            <text:p>PEDRO JORDÃO MACHAD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39" table:style-name="ce8">
            <text:p>139</text:p>
          </table:table-cell>
          <table:table-cell office:value-type="string" table:number-columns-spanned="2" table:number-rows-spanned="1" table:style-name="ce21">
            <text:p>REBECA DA SILVA SOUS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40" table:style-name="ce8">
            <text:p>140</text:p>
          </table:table-cell>
          <table:table-cell office:value-type="string" table:number-columns-spanned="2" table:number-rows-spanned="1" table:style-name="ce21">
            <text:p>REINALDO FERREIRA DA SILV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41" table:style-name="ce8">
            <text:p>141</text:p>
          </table:table-cell>
          <table:table-cell office:value-type="string" table:number-columns-spanned="2" table:number-rows-spanned="1" table:style-name="ce21">
            <text:p>ROSSE VIVIANA FERNANDEZ CANO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42" table:style-name="ce8">
            <text:p>142</text:p>
          </table:table-cell>
          <table:table-cell office:value-type="string" table:number-columns-spanned="2" table:number-rows-spanned="1" table:style-name="ce21">
            <text:p>SOFIA VIEIRA DEFENSOR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43" table:style-name="ce8">
            <text:p>143</text:p>
          </table:table-cell>
          <table:table-cell office:value-type="string" table:number-columns-spanned="2" table:number-rows-spanned="1" table:style-name="ce21">
            <text:p>SUENI DOS SANTOS SOARES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44" table:style-name="ce8">
            <text:p>144</text:p>
          </table:table-cell>
          <table:table-cell office:value-type="string" table:number-columns-spanned="2" table:number-rows-spanned="1" table:style-name="ce21">
            <text:p>THAISSA MOREIRA DA SILVA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style-name="ro3">
          <table:table-cell office:value-type="float" office:value="145" table:style-name="ce8">
            <text:p>145</text:p>
          </table:table-cell>
          <table:table-cell office:value-type="string" table:number-columns-spanned="2" table:number-rows-spanned="1" table:style-name="ce21">
            <text:p>VITOR DUARTE MORON</text:p>
          </table:table-cell>
          <table:covered-table-cell/>
          <table:table-cell office:value-type="string" table:style-name="ce22">
            <text:p>MÉDICO</text:p>
          </table:table-cell>
          <table:table-cell table:number-columns-repeated="16380" table:style-name="ce2"/>
        </table:table-row>
        <table:table-row table:number-rows-repeated="65" table:style-name="ro6">
          <table:table-cell table:number-columns-repeated="26" table:style-name="ce1"/>
          <table:table-cell table:number-columns-repeated="16358" table:style-name="ce2"/>
        </table:table-row>
        <table:table-row table:number-rows-repeated="773" table:style-name="ro6">
          <table:table-cell table:number-columns-repeated="16384"/>
        </table:table-row>
        <table:table-row table:number-rows-repeated="104757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2" style:display-name="Status 2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ext_32_2" style:display-name="Text 2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47244094488189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78740157480315in" fo:margin-left="0.47244094488189in" fo:margin-right="0.511811023622047in" fo:margin-bottom="0in"/>
      </style:header-style>
      <style:footer-style>
        <style:header-footer-properties fo:min-height="0.78740157480315in" fo:margin-left="0.47244094488189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7T12:59:20Z</dc:date>
    <meta:print-date>2026-07-07T12:58:31Z</meta:print-date>
    <meta:editing-cycles>1</meta:editing-cycles>
    <meta:editing-duration>PT8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