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2" style:family="table-cell" style:parent-style-name="Normal_32_2" style:data-style-name="N0">
      <style:table-cell-properties fo:border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3" style:family="table-cell" style:parent-style-name="Normal_32_2" style:data-style-name="N0">
      <style:table-cell-properties fo:border-top="2pt solid #000000" fo:border-bottom="2pt solid #000000" fo:border-left="none" fo:border-right="none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5" style:family="table-cell" style:parent-style-name="Normal_32_2" style:data-style-name="N0">
      <style:table-cell-properties fo:border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6" style:family="table-cell" style:parent-style-name="Normal_32_2" style:data-style-name="N36">
      <style:table-cell-properties fo:border-top="2pt solid #000000" fo:border-bottom="2pt solid #000000" fo:border-left="none" fo:border-right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7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Tahoma" style:font-name-asian="Tahoma" style:font-name-complex="Tahoma"/>
    </style:style>
    <style:style style:name="ce1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/>
    </style:style>
    <style:style style:name="ce12" style:family="table-cell" style:parent-style-name="Default" style:data-style-name="N37">
      <style:table-cell-properties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/>
    </style:style>
    <style:style style:name="ce13" style:family="table-cell" style:parent-style-name="Normal_32_2" style:data-style-name="N37">
      <style:table-cell-properties fo:border-top="2pt solid #000000" fo:border-bottom="2pt solid #000000" fo:border-left="none" fo:border-right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8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25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/>
    </style:style>
    <style:style style:name="ce31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T1" style:family="text" style:parent-style-name="Default">
      <style:text-properties fo:color="#FF0000" style:text-line-through-style="none" style:font-name="Tahoma" style:font-name-asian="Tahoma" style:font-name-complex="Tahom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8.65187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19.15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283.5pt" style:use-optimal-row-height="false" fo:break-before="auto"/>
    </style:style>
    <style:style style:name="ro3" style:family="table-row">
      <style:table-row-properties style:row-height="75pt" style:use-optimal-row-height="false" fo:break-before="auto"/>
    </style:style>
    <style:style style:name="ro4" style:family="table-row">
      <style:table-row-properties style:row-height="99.75pt" style:use-optimal-row-height="false" fo:break-before="auto"/>
    </style:style>
    <style:style style:name="ro5" style:family="table-row">
      <style:table-row-properties style:row-height="345.75pt" style:use-optimal-row-height="false" fo:break-before="auto"/>
    </style:style>
    <style:style style:name="ro6" style:family="table-row">
      <style:table-row-properties style:row-height="75.75pt" style:use-optimal-row-height="false" fo:break-before="auto"/>
    </style:style>
    <style:style style:name="ro7" style:family="table-row">
      <style:table-row-properties style:row-height="74.25pt" style:use-optimal-row-height="false" fo:break-before="auto"/>
    </style:style>
    <style:style style:name="ro8" style:family="table-row">
      <style:table-row-properties style:row-height="102.7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57.75pt" style:use-optimal-row-height="false" fo:break-before="page"/>
    </style:style>
    <style:style style:name="ro11" style:family="table-row">
      <style:table-row-properties style:row-height="3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16376" table:default-cell-style-name="ce4"/>
        <table:table-row table:style-name="ro1">
          <table:table-cell office:value-type="string" table:style-name="ce1">
            <text:p>Categoria</text:p>
          </table:table-cell>
          <table:table-cell office:value-type="string" table:style-name="ce1">
            <text:p>Nº Processo<text:s/></text:p>
          </table:table-cell>
          <table:table-cell office:value-type="string" table:style-name="ce5">
            <text:p>Secretaria</text:p>
          </table:table-cell>
          <table:table-cell office:value-type="string" table:style-name="ce2">
            <text:p>Beneficiado/Cargo</text:p>
          </table:table-cell>
          <table:table-cell office:value-type="string" table:style-name="ce3">
            <text:p>Destino <text:s text:c="12"/>ida/Data/Hora</text:p>
          </table:table-cell>
          <table:table-cell office:value-type="string" table:style-name="ce2">
            <text:p>Destino volta/Data/Hora</text:p>
          </table:table-cell>
          <table:table-cell office:value-type="string" table:style-name="ce7">
            <text:p>Justificativa</text:p>
          </table:table-cell>
          <table:table-cell office:value-type="string" table:style-name="ce6">
            <text:p>Pagamento</text:p>
          </table:table-cell>
          <table:table-cell table:number-columns-repeated="16376"/>
        </table:table-row>
        <table:table-row table:style-name="ro2">
          <table:table-cell office:value-type="string" table:style-name="ce15">
            <text:p>Viagem Nacional</text:p>
          </table:table-cell>
          <table:table-cell office:value-type="string" table:style-name="ce16">
            <text:p>PMC.2026.00027845-16</text:p>
          </table:table-cell>
          <table:table-cell office:value-type="string" table:style-name="ce16">
            <text:p>SME</text:p>
          </table:table-cell>
          <table:table-cell office:value-type="string" table:style-name="ce17">
            <text:p>Tathiane Rubin Rodrigues Cuesta</text:p>
            <text:p>Professor PEB IV- Educação Especial</text:p>
          </table:table-cell>
          <table:table-cell office:value-type="string" table:style-name="ce17">
            <text:p>Salvador</text:p>
            <text:p>26/05/2026</text:p>
            <text:p>13:40</text:p>
          </table:table-cell>
          <table:table-cell office:value-type="string" table:style-name="ce17">
            <text:p>Campinas</text:p>
            <text:p>31/05/2026</text:p>
            <text:p>19:30</text:p>
          </table:table-cell>
          <table:table-cell office:value-type="string" table:style-name="ce17">
            <text:p>O Congresso Nacional de Educação Especial Inclusiva e Tecnologia Assistiva, que será realizado de 27 a 29 de maio de 2026. A participação no congresso, especialmente na condição de autora, representa oportunidade de socialização das experiências desenvolvidas no âmbito do Atendimento Educacional Especializado, além de possibilitar diálogo técnico com pesquisadores e profissionais da área de Educação Especial e Tecnologia Assistiva. O evento reúne especialistas, pesquisadores e educadores que discutem políticas públicas, práticas pedagógicas inclusivas e inovações em Tecnologia Assistiva. Considerando que o atendimento a estudantes com paralisia cerebral e comprometimentos motores severos demanda constante atualização técnica e aprofundamento em estratégias de avaliação funcional e implementação de recursos de acesso, a participação no congresso é essencial para o aprimoramento da oferta de recursos de Tecnologia Assistiva aos alunos atendidos na SRM. Informo que submeti trabalho científico ao evento, na modalidade relato de experiência, intitulado: “IMPLEMENTAÇÃO DO MOUSE OCULAR NO ATENDIMENTO EDUCACIONAL ESPECIALIZADO: RELATO DE EXPERIÊNCIA COM ESTUDANTES COM PARALISIA CEREBRAL”, desenvolvido a partir das práticas realizadas na Sala de Recursos Multifuncionais (SRM) do CEI João Vialta. A presença no evento contribuirá para: atualização teórico-prática sobre tecnologias de acesso ao computador e recursos de alta complexidade; qualificação da avaliação funcional para indicação de recursos assistivos; ampliação do repertório de estratégias pedagógicas inclusivas; fortalecimento das práticas da SRM na garantia do direito à participação e ao acesso ao currículo. Comprometo-me a compartilhar os conhecimentos adquiridos por meio de devolutiva à equipe escolar e/ou em momentos de formação interna, contribuindo para o fortalecimento das práticas inclusivas na unidade e em momentos formativos junto aos demais professores de educação especial. </text:p>
          </table:table-cell>
          <table:table-cell office:value-type="float" office:value="1940.09" table:style-name="ce18">
            <text:p>R$ 1.940,09</text:p>
          </table:table-cell>
          <table:table-cell table:number-columns-repeated="16376"/>
        </table:table-row>
        <table:table-row table:style-name="ro3">
          <table:table-cell office:value-type="string" table:style-name="ce15">
            <text:p>Viagem Nacional</text:p>
          </table:table-cell>
          <table:table-cell office:value-type="string" table:style-name="ce16">
            <text:p>PMC.2026.00067322-86</text:p>
          </table:table-cell>
          <table:table-cell office:value-type="string" table:style-name="ce16">
            <text:p>SMF</text:p>
          </table:table-cell>
          <table:table-cell office:value-type="string" table:style-name="ce17">
            <text:p>Joabe Silverio da Silva</text:p>
            <text:p>Contador</text:p>
          </table:table-cell>
          <table:table-cell office:value-type="string" table:style-name="ce17">
            <text:p>Brasília</text:p>
            <text:p>06/05/2026</text:p>
            <text:p>17:50</text:p>
          </table:table-cell>
          <table:table-cell office:value-type="string" table:style-name="ce17">
            <text:p>Campinas</text:p>
            <text:p>08/05/2026</text:p>
            <text:p>20:05</text:p>
          </table:table-cell>
          <table:table-cell office:value-type="string" table:style-name="ce17">
            <text:p>Participação no 3º Encontro do Programa Cidades Verdes Resilientes (PCVR) Orçamento climático - Mutirão Brasil.</text:p>
          </table:table-cell>
          <table:table-cell office:value-type="float" office:value="1932.64" table:style-name="ce18">
            <text:p>R$ 1.932,64</text:p>
          </table:table-cell>
          <table:table-cell table:number-columns-repeated="16376"/>
        </table:table-row>
        <table:table-row table:style-name="ro4">
          <table:table-cell office:value-type="string" table:style-name="ce28">
            <text:p>Viagem Nacional</text:p>
          </table:table-cell>
          <table:table-cell office:value-type="string" table:style-name="ce16">
            <text:p>PMC.2026.00091372-57</text:p>
          </table:table-cell>
          <table:table-cell office:value-type="string" table:style-name="ce16">
            <text:p>SEHAB</text:p>
          </table:table-cell>
          <table:table-cell office:value-type="string" table:style-name="ce17">
            <text:p>Marcelo Ferreira da Silva</text:p>
            <text:p>Secretário Adjunto</text:p>
          </table:table-cell>
          <table:table-cell office:value-type="string" table:style-name="ce17">
            <text:p>Recife</text:p>
            <text:p>12/05/2026</text:p>
            <text:p>18:05</text:p>
          </table:table-cell>
          <table:table-cell office:value-type="string" table:style-name="ce17">
            <text:p>Campinas</text:p>
            <text:p>15/05/2026</text:p>
            <text:p>17:15</text:p>
          </table:table-cell>
          <table:table-cell office:value-type="string" table:style-name="ce17">
            <text:p>Trata-se do 73º Fórum Nacional de Habitação de Interesse Social, a ser realizado de 13 a 15 de maio de 2026, em Recife/PE, onde estarão presentes às Secretarias de Habitação e COHAB´s de todo o Brasil, Caixa Econômica Federal, Secretaria Nacional da Habitação do Ministério das Cidades, entre outros órgãos. A Secretaria Municipal de Habitação foi convidada para, no dia 14/05, compor a mesa "Fundos Estaduais e Municipais como instrumento de alavancagem de recursos para a habitação de interesse social".</text:p>
          </table:table-cell>
          <table:table-cell office:value-type="float" office:value="4163.8100000000004" table:style-name="ce18">
            <text:p>R$ 4.163,81</text:p>
          </table:table-cell>
          <table:table-cell table:number-columns-repeated="16376"/>
        </table:table-row>
        <table:table-row table:style-name="ro5">
          <table:table-cell office:value-type="string" table:style-name="ce28">
            <text:p>Viagem Nacional</text:p>
          </table:table-cell>
          <table:table-cell office:value-type="string" table:style-name="ce4">
            <text:p>2026.00067218-37</text:p>
          </table:table-cell>
          <table:table-cell office:value-type="string" table:style-name="ce16">
            <text:p>SMDAS<text:s/></text:p>
          </table:table-cell>
          <table:table-cell office:value-type="string" table:style-name="ce17">
            <text:p>Joyce Franciele Teixeira Gonçalves</text:p>
            <text:p>Coordenadora da Comissão da Primeira Infância do CMDCA</text:p>
            <text:p>Rosângela Felipe Barbosa da Silva</text:p>
            <text:p>Titular do Conselho Tutelar no Comitê de Gestão Colegiada da Rede de Cuidado e de Proteção Social de Criança e Adolescente Vítima ou Testemunhas de Violência de Campinas</text:p>
            <text:p>Hercílio Almeida Costa</text:p>
            <text:p>Titular da Polícia Militar no Comitê de Gestão Colegiada da Rede de Cuidado e de Proteção Social de Criança e Adolescente Vítima ou Testemunhas de Violência de Campinas</text:p>
            <text:p>Maria Angélica Bossolane Batista</text:p>
            <text:p>Coordenadora da Comissão Alta Complexidade do CMDCA</text:p>
            <text:p>Thiago de Moraes Ferrari</text:p>
            <text:p>Suplente do CMDCA no Comitê de Gestão Colegiada da Rede de Cuidado e de Proteção Social de Criança e Adolescente Vítima ou Testemunhas de Violência de Campinas</text:p>
          </table:table-cell>
          <table:table-cell office:value-type="string" table:style-name="ce17">
            <text:p>Brasília</text:p>
            <text:p>18/05/2026</text:p>
            <text:p>09:25</text:p>
          </table:table-cell>
          <table:table-cell office:value-type="string" table:style-name="ce17">
            <text:p>Campinas</text:p>
            <text:p>20/05/2026</text:p>
            <text:p>20:05</text:p>
          </table:table-cell>
          <table:table-cell office:value-type="string" table:style-name="ce8">
            <text:p>Foi submetido trabalho científico ao edital de chamada pública para o III Congresso Brasileiro de Enfrentamento às Violências Sexuais contra Crianças e Adolescentes, a ser realizado em Brasília, no período de 18 a 22 de maio de 2026.O trabalho realizado apresenta o “Guia de Implementação dos Fluxos de Atendimento Integrado a Crianças e Adolescentes”, resultado de construção intersetorial desenvolvida através do Comitê de Gestão Colegiada da Rede de Cuidado e de Proteção Social de Criança e Adolescente Vítima ou Testemunhas de Violência de Campinas, uma iniciativa do CMDCA através do Comitê, em parceria com a Childhood Brasil e a Fundação FEAC. O guia foi elaborado entre 2023 e 2025, em um processo participativo que envolveu representantes das áreas de Assistência Social, Saúde, Educação, Segurança Pública, Conselhos Tutelares, Ministério Público e Judiciário. O resultado é um fluxo único e pactuado, com responsabilidades definidas e comunicação formal entre os órgãos.Considerando a relevância institucional da participação do CMDCA neste importante espaço nacional de disseminação de boas práticas, destaca-se que a apresentação deste trabalho posiciona o Município de Campinas e o CMDCA, como referência nacional na estruturação de fluxos intersetoriais de proteção, contribuindo diretamente para o fortalecimento do Sistema de Garantia de Direitos e para a qualificação das políticas públicas voltadas à infância e adolescência.Ressalta-se que a participação dos representantes indicados ocorrerá especificamente no dia 19 de maio de 2026, data destinada à apresentação dos trabalhos aprovados, sendo esta, a atividade central que justifica o deslocamento.Destaca-se, ainda, a importância da presença de cada representante na apresentação do trabalho, considerando suas atribuições. A participação conjunta garante a adequada exposição da experiência, contemplando seus diferentes aspectos técnicos, institucionais e operacionais, bem como assegura a representatividade do CMDCA e do Comitê de Gestão Colegiada no processo de elaboração do trabalho. Cada integrante contribui com conhecimentos específicos e vivência prática, fundamentais para a qualificação do debate e para a troca de experiências com outros municípios e instituições.</text:p>
          </table:table-cell>
          <table:table-cell office:value-type="float" office:value="11614.15" table:style-name="ce18">
            <text:p>R$ 11.614,15</text:p>
          </table:table-cell>
          <table:table-cell table:number-columns-repeated="16376"/>
        </table:table-row>
        <table:table-row table:style-name="ro6">
          <table:table-cell office:value-type="string" table:style-name="ce28">
            <text:p>Viagem Nacional</text:p>
          </table:table-cell>
          <table:table-cell office:value-type="string" table:style-name="ce19">
            <text:p>PMC.2026.00014008-46</text:p>
          </table:table-cell>
          <table:table-cell office:value-type="string" table:style-name="ce20">
            <text:p>GP</text:p>
          </table:table-cell>
          <table:table-cell office:value-type="string" table:style-name="ce14">
            <text:p>Dário Jorge Giolo Saadi</text:p>
            <text:p><text:s text:c="2"/>Prefeito</text:p>
          </table:table-cell>
          <table:table-cell office:value-type="string" table:style-name="ce17">
            <text:p>Brasília</text:p>
            <text:p>21/05/2026</text:p>
            <text:p>07:55</text:p>
          </table:table-cell>
          <table:table-cell office:value-type="string" table:style-name="ce17">
            <text:p>Campinas</text:p>
            <text:p>21/05/2026</text:p>
            <text:p>20:40</text:p>
          </table:table-cell>
          <table:table-cell office:value-type="string" table:style-name="ce17">
            <text:p>Reunião no Ministério de Ciência e Tecnologia.</text:p>
          </table:table-cell>
          <table:table-cell office:value-type="float" office:value="3631.11" table:style-name="ce18">
            <text:p>R$ 3.631,11</text:p>
          </table:table-cell>
          <table:table-cell table:number-columns-repeated="16376"/>
        </table:table-row>
        <table:table-row table:style-name="ro7">
          <table:table-cell office:value-type="string" table:style-name="ce28">
            <text:p>Viagem Nacional</text:p>
          </table:table-cell>
          <table:table-cell office:value-type="string" table:style-name="ce19">
            <text:p>PMC.2026.00014008-46</text:p>
          </table:table-cell>
          <table:table-cell office:value-type="string" table:style-name="ce20">
            <text:p>GP</text:p>
          </table:table-cell>
          <table:table-cell office:value-type="string" table:style-name="ce14">
            <text:p>Dário Jorge Giolo Saadi</text:p>
            <text:p><text:s text:c="2"/>Prefeito</text:p>
          </table:table-cell>
          <table:table-cell office:value-type="string" table:style-name="ce17">
            <text:p>Fortaleza</text:p>
            <text:p>27/05/2026</text:p>
            <text:p>13:45</text:p>
          </table:table-cell>
          <table:table-cell office:value-type="string" table:style-name="ce17">
            <text:p>Campinas</text:p>
            <text:p>28/05/2026</text:p>
            <text:p>17:45</text:p>
          </table:table-cell>
          <table:table-cell office:value-type="string" table:style-name="ce17">
            <text:p>Participação na 125ª Reunião do Fórum Nacional de Secretários e Dirigentes de Mobilidade Urbana.</text:p>
          </table:table-cell>
          <table:table-cell office:value-type="float" office:value="5370.65" table:style-name="ce18">
            <text:p>R$ 5.370,65</text:p>
          </table:table-cell>
          <table:table-cell table:number-columns-repeated="16376"/>
        </table:table-row>
        <table:table-row table:style-name="ro8">
          <table:table-cell office:value-type="string" table:style-name="ce27">
            <text:p>Viagem Nacional</text:p>
          </table:table-cell>
          <table:table-cell office:value-type="string" table:style-name="ce26">
            <text:p>PMC.2025.00097318-25</text:p>
          </table:table-cell>
          <table:table-cell office:value-type="string" table:style-name="ce26">
            <text:p>SMS</text:p>
          </table:table-cell>
          <table:table-cell office:value-type="string" table:style-name="ce29">
            <text:p>Patrícia Tiemi Cawahisa</text:p>
            <text:p>Dentista</text:p>
          </table:table-cell>
          <table:table-cell office:value-type="string" table:style-name="ce30">
            <text:p>Brasília</text:p>
            <text:p>11/05/2026</text:p>
            <text:p>18:00</text:p>
          </table:table-cell>
          <table:table-cell office:value-type="string" table:style-name="ce30">
            <text:p>Campinas</text:p>
            <text:p>16/05/2026</text:p>
            <text:p>08:50</text:p>
          </table:table-cell>
          <table:table-cell office:value-type="string" table:style-name="ce24">
            <text:p>Participação na 3ª Edição da Especialização em Ciência de Dados e Inteligência Artificial, promovido pela Anvisa em parceria com o Hospital Alemão Oswaldo Cruz (HAOC). A servidora que fará o curso contribuirá para introduzir na Vigilância Sanitária de Campinas o Conjunto Mínimo de Dados (CMD-Visa) que visa possibilitar a análise de desempenho de processos e resultados, impulsionando a efetividade dos serviços prestados, além de colaborar com o planejamento e as ações a serem executadas a partir dos dados obtidos, além de harmonizar as informações dentro do Sistema Nacional de Vigilância Sanitária (SNVS).<text:s/><text:span text:style-name="T1"/></text:p>
            <text:p/>
          </table:table-cell>
          <table:table-cell office:value-type="currency" office:value="715.66" table:style-name="ce31">
            <text:p>R$ 715,66</text:p>
          </table:table-cell>
          <table:table-cell table:number-columns-repeated="16376"/>
        </table:table-row>
        <table:table-row table:style-name="ro9">
          <table:table-cell table:style-name="ce9"/>
          <table:table-cell table:style-name="ce10"/>
          <table:table-cell table:style-name="ce11"/>
          <table:table-cell table:style-name="ce8"/>
          <table:table-cell table:number-columns-repeated="3" table:style-name="ce9"/>
          <table:table-cell table:style-name="ce12"/>
          <table:table-cell table:number-columns-repeated="16376"/>
        </table:table-row>
        <table:table-row table:style-name="ro10">
          <table:table-cell office:value-type="string" table:style-name="ce1">
            <text:p>Categoria</text:p>
          </table:table-cell>
          <table:table-cell office:value-type="string" table:style-name="ce1">
            <text:p>Nº Processo<text:s/></text:p>
          </table:table-cell>
          <table:table-cell office:value-type="string" table:style-name="ce5">
            <text:p>Secretaria</text:p>
          </table:table-cell>
          <table:table-cell office:value-type="string" table:style-name="ce2">
            <text:p>Beneficiado/Cargo</text:p>
          </table:table-cell>
          <table:table-cell office:value-type="string" table:style-name="ce3">
            <text:p>Destino <text:s text:c="12"/>ida/Data/Hora</text:p>
          </table:table-cell>
          <table:table-cell office:value-type="string" table:style-name="ce2">
            <text:p>Destino volta/Data/Hora</text:p>
          </table:table-cell>
          <table:table-cell office:value-type="string" table:style-name="ce7">
            <text:p>Justificativa</text:p>
          </table:table-cell>
          <table:table-cell office:value-type="string" table:style-name="ce13">
            <text:p>Pagamento</text:p>
          </table:table-cell>
          <table:table-cell table:number-columns-repeated="16376"/>
        </table:table-row>
        <table:table-row table:style-name="ro11">
          <table:table-cell office:value-type="string" table:style-name="ce28">
            <text:p>Hospedagem</text:p>
          </table:table-cell>
          <table:table-cell office:value-type="string" table:style-name="ce16">
            <text:p>PMC.2026.00067218-37</text:p>
          </table:table-cell>
          <table:table-cell office:value-type="string" table:style-name="ce16">
            <text:p>SMDAS</text:p>
          </table:table-cell>
          <table:table-cell office:value-type="string" table:style-name="ce17">
            <text:p>Hercílio Almeida Costa</text:p>
            <text:p>Titular da Polícia Militar no Comitê de Gestão Colegiada da Rede de Cuidado e de Proteção Social de Criança e Adolescente Vítima ou Testemunhas de Violência de Campinas</text:p>
          </table:table-cell>
          <table:table-cell office:value-type="string" table:style-name="ce17">
            <text:p>Brasília</text:p>
            <text:p>18 à 20/05/2026</text:p>
          </table:table-cell>
          <table:table-cell office:value-type="string" table:style-name="ce17">
            <text:p>Goldmen Business Hotel Brasília</text:p>
            <text:p>5540625</text:p>
          </table:table-cell>
          <table:table-cell office:value-type="string" table:style-name="ce8">
            <text:p>Foi submetido trabalho científico ao edital de chamada pública para o III Congresso Brasileiro de Enfrentamento às Violências Sexuais contra Crianças e Adolescentes, a ser realizado em Brasília, no período de 18 a 22 de maio de 2026.O trabalho realizado apresenta o “Guia de Implementação dos Fluxos de Atendimento Integrado a Crianças e Adolescentes”, resultado de construção intersetorial desenvolvida através do Comitê de Gestão Colegiada da Rede de Cuidado e de Proteção Social de Criança e Adolescente Vítima ou Testemunhas de Violência de Campinas, uma iniciativa do CMDCA através do Comitê, em parceria com a Childhood Brasil e a Fundação FEAC. O guia foi elaborado entre 2023 e 2025, em um processo participativo que envolveu representantes das áreas de Assistência Social, Saúde, Educação, Segurança Pública, Conselhos Tutelares, Ministério Público e Judiciário. O resultado é um fluxo único e pactuado, com responsabilidades definidas e comunicação formal entre os órgãos.Considerando a relevância institucional da participação do CMDCA neste importante espaço nacional de disseminação de boas práticas, destaca-se que a apresentação deste trabalho posiciona o Município de Campinas e o CMDCA, como referência nacional na estruturação de fluxos intersetoriais de proteção, contribuindo diretamente para o fortalecimento do Sistema de Garantia de Direitos e para a qualificação das políticas públicas voltadas à infância e adolescência.Ressalta-se que a participação dos representantes indicados ocorrerá especificamente no dia 19 de maio de 2026, data destinada à apresentação dos trabalhos aprovados, sendo esta, a atividade central que justifica o deslocamento.Destaca-se, ainda, a importância da presença de cada representante na apresentação do trabalho, considerando suas atribuições. A participação conjunta garante a adequada exposição da experiência, contemplando seus diferentes aspectos técnicos, institucionais e operacionais, bem como assegura a representatividade do CMDCA e do Comitê de Gestão Colegiada no processo de elaboração do trabalho. Cada integrante contribui com conhecimentos específicos e vivência prática, fundamentais para a qualificação do debate e para a troca de experiências com outros municípios e instituições.</text:p>
          </table:table-cell>
          <table:table-cell office:value-type="float" office:value="1853.12" table:style-name="ce18">
            <text:p>R$ 1.853,12</text:p>
          </table:table-cell>
          <table:table-cell table:number-columns-repeated="16376"/>
        </table:table-row>
        <table:table-row table:style-name="ro1">
          <table:table-cell office:value-type="string" table:style-name="ce27">
            <text:p>Hospedagem</text:p>
          </table:table-cell>
          <table:table-cell office:value-type="string" table:style-name="ce21">
            <text:p>PMC.2026.00014008-46</text:p>
          </table:table-cell>
          <table:table-cell office:value-type="string" table:style-name="ce22">
            <text:p>GP</text:p>
          </table:table-cell>
          <table:table-cell office:value-type="string" table:style-name="ce23">
            <text:p>Dário Jorge Giolo Saadi</text:p>
            <text:p><text:s text:c="2"/>Prefeito</text:p>
          </table:table-cell>
          <table:table-cell office:value-type="string" table:style-name="ce24">
            <text:p>Fortaleza</text:p>
            <text:p>27 à 28/05/2026</text:p>
          </table:table-cell>
          <table:table-cell office:value-type="string" table:style-name="ce24">
            <text:p>Hotel Oasis Atlântico Imperial &amp; Fortaleza</text:p>
          </table:table-cell>
          <table:table-cell office:value-type="string" table:style-name="ce24">
            <text:p>Participação na 125ª Reunião do Fórum Nacional de Secretários e Dirigentes de Mobilidade Urbana.</text:p>
          </table:table-cell>
          <table:table-cell office:value-type="float" office:value="794.48" table:style-name="ce25">
            <text:p>R$ 794,48</text:p>
          </table:table-cell>
          <table:table-cell table:number-columns-repeated="16376"/>
        </table:table-row>
        <table:table-row table:number-rows-repeated="1048564" table:style-name="ro1">
          <table:table-cell table:number-columns-repeated="16384"/>
        </table:table-row>
        <table:named-expressions>
          <table:named-range table:name="Print_Area" table:cell-range-address="Plan1.$A$1:Plan1.$H$12" table:base-cell-address="Plan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36">
      <number:text>R$ </number:text>
      <number:number number:decimal-places="2" number:min-decimal-places="2" number:min-integer-digits="1" number:grouping="true"/>
    </number:number-style>
    <number:currency-style style:name="N37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in" fo:margin-left="0.984251968503937in" fo:margin-right="0in" style:print-orientation="landscape" style:print-page-order="ttb" style:first-page-number="continue" style:scale-to="46%" style:table-centering="none" style:print="objects charts drawings"/>
      <style:header-style>
        <style:header-footer-properties fo:min-height="0.47244094488189in" fo:margin-left="0.984251968503937in" fo:margin-right="0in" fo:margin-bottom="0in"/>
      </style:header-style>
      <style:footer-style>
        <style:header-footer-properties fo:min-height="0in" fo:margin-left="0.98425196850393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ndreia Aparecida Peixoto</meta:initial-creator>
    <dc:creator>Maicon Douglas Pereira Xavier</dc:creator>
    <meta:creation-date>2017-03-17T13:47:37Z</meta:creation-date>
    <dc:date>2026-08-06T17:39:58Z</dc:date>
    <meta:print-date>2026-08-05T17:33:45Z</meta:print-date>
    <meta:template xlink:href="" xlink:type="simple"/>
    <meta:editing-cycles>0</meta:editing-cycles>
    <meta:editing-duration>PT0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